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17.489cm" fo:margin-top="0cm" fo:margin-bottom="0cm" table:align="left" style:writing-mode="page"/>
    </style:style>
    <style:style style:name="Таблица1.A" style:family="table-column">
      <style:table-column-properties style:column-width="1.12cm"/>
    </style:style>
    <style:style style:name="Таблица1.B" style:family="table-column">
      <style:table-column-properties style:column-width="4.48cm"/>
    </style:style>
    <style:style style:name="Таблица1.C" style:family="table-column">
      <style:table-column-properties style:column-width="11.88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padding-left="0.191cm" fo:padding-right="0.191cm" fo:padding-top="0cm" fo:padding-bottom="0cm" fo:border="none"/>
    </style:style>
    <style:style style:name="Таблица1.C1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.C2" style:family="table-cell">
      <style:table-cell-properties fo:padding-left="0.191cm" fo:padding-right="0.191cm" fo:padding-top="0cm" fo:padding-bottom="0cm" fo:border-left="none" fo:border-right="none" fo:border-top="0.5pt solid #000000" fo:border-bottom="0.5pt solid #000000"/>
    </style:style>
    <style:style style:name="Таблица1.C8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.A9" style:family="table-cell">
      <style:table-cell-properties fo:padding-left="0.191cm" fo:padding-right="0.191cm" fo:padding-top="0cm" fo:padding-bottom="0cm" fo:border-left="none" fo:border-right="none" fo:border-top="0.05pt solid #000000" fo:border-bottom="none"/>
    </style:style>
    <style:style style:name="Таблица3" style:family="table">
      <style:table-properties style:width="17.489cm" fo:margin-top="0cm" fo:margin-bottom="0cm" table:align="left" style:writing-mode="page"/>
    </style:style>
    <style:style style:name="Таблица3.A" style:family="table-column">
      <style:table-column-properties style:column-width="1.177cm"/>
    </style:style>
    <style:style style:name="Таблица3.B" style:family="table-column">
      <style:table-column-properties style:column-width="4.803cm"/>
    </style:style>
    <style:style style:name="Таблица3.C" style:family="table-column">
      <style:table-column-properties style:column-width="2.805cm"/>
    </style:style>
    <style:style style:name="Таблица3.D" style:family="table-column">
      <style:table-column-properties style:column-width="2.196cm"/>
    </style:style>
    <style:style style:name="Таблица3.E" style:family="table-column">
      <style:table-column-properties style:column-width="6.509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A2" style:family="table-cell">
      <style:table-cell-properties fo:padding-left="0.191cm" fo:padding-right="0.191cm" fo:padding-top="0cm" fo:padding-bottom="0cm" fo:border="0.5pt solid #000000"/>
    </style:style>
    <style:style style:name="Таблица3.B2" style:family="table-cell">
      <style:table-cell-properties fo:padding-left="0.191cm" fo:padding-right="0.191cm" fo:padding-top="0cm" fo:padding-bottom="0cm" fo:border="0.5pt solid #000000"/>
    </style:style>
    <style:style style:name="Таблица3.C2" style:family="table-cell">
      <style:table-cell-properties fo:padding-left="0.191cm" fo:padding-right="0.191cm" fo:padding-top="0cm" fo:padding-bottom="0cm" fo:border="0.5pt solid #000000"/>
    </style:style>
    <style:style style:name="Таблица3.D2" style:family="table-cell">
      <style:table-cell-properties fo:padding-left="0.191cm" fo:padding-right="0.191cm" fo:padding-top="0cm" fo:padding-bottom="0cm" fo:border="0.5pt solid #000000"/>
    </style:style>
    <style:style style:name="Таблица3.E2" style:family="table-cell">
      <style:table-cell-properties fo:padding-left="0.191cm" fo:padding-right="0.191cm" fo:padding-top="0cm" fo:padding-bottom="0cm" fo:border="0.5pt solid #000000"/>
    </style:style>
    <style:style style:name="Таблица4" style:family="table">
      <style:table-properties style:width="17.484cm" fo:margin-top="0cm" fo:margin-bottom="0cm" table:align="left" style:writing-mode="page"/>
    </style:style>
    <style:style style:name="Таблица4.A" style:family="table-column">
      <style:table-column-properties style:column-width="0.887cm"/>
    </style:style>
    <style:style style:name="Таблица4.B" style:family="table-column">
      <style:table-column-properties style:column-width="4.791cm"/>
    </style:style>
    <style:style style:name="Таблица4.C" style:family="table-column">
      <style:table-column-properties style:column-width="11.806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fo:padding-left="0.191cm" fo:padding-right="0.191cm" fo:padding-top="0cm" fo:padding-bottom="0cm" fo:border-left="none" fo:border-right="none" fo:border-top="none" fo:border-bottom="0.05pt solid #000000"/>
    </style:style>
    <style:style style:name="Таблица4.C3" style:family="table-cell">
      <style:table-cell-properties style:vertical-align="middle" fo:padding-left="0.191cm" fo:padding-right="0.191cm" fo:padding-top="0cm" fo:padding-bottom="0cm" fo:border-left="none" fo:border-right="none" fo:border-top="none" fo:border-bottom="0.05pt solid #000000"/>
    </style:style>
    <style:style style:name="Таблица5" style:family="table">
      <style:table-properties style:width="17.507cm" table:align="left" style:writing-mode="lr-tb"/>
    </style:style>
    <style:style style:name="Таблица5.A" style:family="table-column">
      <style:table-column-properties style:column-width="0.953cm"/>
    </style:style>
    <style:style style:name="Таблица5.B" style:family="table-column">
      <style:table-column-properties style:column-width="4.288cm"/>
    </style:style>
    <style:style style:name="Таблица5.C" style:family="table-column">
      <style:table-column-properties style:column-width="12.266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.7" style:family="table-row">
      <style:table-row-properties style:min-row-height="1.536cm" fo:keep-together="auto"/>
    </style:style>
    <style:style style:name="Таблица6" style:family="table">
      <style:table-properties style:width="17.507cm" fo:margin-left="-0.002cm" table:align="left" style:writing-mode="lr-tb"/>
    </style:style>
    <style:style style:name="Таблица6.A" style:family="table-column">
      <style:table-column-properties style:column-width="0.97cm"/>
    </style:style>
    <style:style style:name="Таблица6.B" style:family="table-column">
      <style:table-column-properties style:column-width="4.263cm"/>
    </style:style>
    <style:style style:name="Таблица6.C" style:family="table-column">
      <style:table-column-properties style:column-width="12.273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6.3" style:family="table-row">
      <style:table-row-properties style:min-row-height="3.223cm" fo:keep-together="auto"/>
    </style:style>
    <style:style style:name="Таблица13" style:family="table">
      <style:table-properties style:width="17.507cm" fo:margin-left="-0.002cm" table:align="left" style:writing-mode="lr-tb"/>
    </style:style>
    <style:style style:name="Таблица13.A" style:family="table-column">
      <style:table-column-properties style:column-width="0.97cm"/>
    </style:style>
    <style:style style:name="Таблица13.B" style:family="table-column">
      <style:table-column-properties style:column-width="16.536cm"/>
    </style:style>
    <style:style style:name="Таблица13.1" style:family="table-row">
      <style:table-row-properties style:min-row-height="0.337cm"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7" style:family="table">
      <style:table-properties style:width="17.507cm" table:align="left" style:writing-mode="lr-tb"/>
    </style:style>
    <style:style style:name="Таблица7.A" style:family="table-column">
      <style:table-column-properties style:column-width="0.954cm"/>
    </style:style>
    <style:style style:name="Таблица7.B" style:family="table-column">
      <style:table-column-properties style:column-width="4.314cm"/>
    </style:style>
    <style:style style:name="Таблица7.C" style:family="table-column">
      <style:table-column-properties style:column-width="3.404cm"/>
    </style:style>
    <style:style style:name="Таблица7.D" style:family="table-column">
      <style:table-column-properties style:column-width="3.542cm"/>
    </style:style>
    <style:style style:name="Таблица7.E" style:family="table-column">
      <style:table-column-properties style:column-width="5.292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7.A2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7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8" style:family="table">
      <style:table-properties style:width="17.507cm" table:align="left" style:writing-mode="lr-tb"/>
    </style:style>
    <style:style style:name="Таблица8.A" style:family="table-column">
      <style:table-column-properties style:column-width="0.954cm"/>
    </style:style>
    <style:style style:name="Таблица8.B" style:family="table-column">
      <style:table-column-properties style:column-width="4.314cm"/>
    </style:style>
    <style:style style:name="Таблица8.C" style:family="table-column">
      <style:table-column-properties style:column-width="3.404cm"/>
    </style:style>
    <style:style style:name="Таблица8.D" style:family="table-column">
      <style:table-column-properties style:column-width="3.542cm"/>
    </style:style>
    <style:style style:name="Таблица8.E" style:family="table-column">
      <style:table-column-properties style:column-width="5.292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8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8.B2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Таблица12" style:family="table">
      <style:table-properties style:width="17.507cm" table:align="left" style:writing-mode="lr-tb"/>
    </style:style>
    <style:style style:name="Таблица12.A" style:family="table-column">
      <style:table-column-properties style:column-width="0.894cm"/>
    </style:style>
    <style:style style:name="Таблица12.B" style:family="table-column">
      <style:table-column-properties style:column-width="4.343cm"/>
    </style:style>
    <style:style style:name="Таблица12.C" style:family="table-column">
      <style:table-column-properties style:column-width="12.27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4" style:family="table">
      <style:table-properties style:width="17.507cm" table:align="left" style:writing-mode="lr-tb"/>
    </style:style>
    <style:style style:name="Таблица14.A" style:family="table-column">
      <style:table-column-properties style:column-width="0.894cm"/>
    </style:style>
    <style:style style:name="Таблица14.B" style:family="table-column">
      <style:table-column-properties style:column-width="16.612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4.2" style:family="table-row">
      <style:table-row-properties style:min-row-height="6.685cm" fo:keep-together="auto"/>
    </style:style>
    <style:style style:name="Таблица15" style:family="table">
      <style:table-properties style:width="17.51cm" table:align="left" style:writing-mode="lr-tb"/>
    </style:style>
    <style:style style:name="Таблица15.A" style:family="table-column">
      <style:table-column-properties style:column-width="0.894cm"/>
    </style:style>
    <style:style style:name="Таблица15.B" style:family="table-column">
      <style:table-column-properties style:column-width="16.616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.A4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" fo:font-size="12pt" fo:font-weight="bold" officeooo:paragraph-rsid="0082199f" style:font-size-asian="12pt" style:font-weight-asian="bold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fo:font-weight="normal" officeooo:paragraph-rsid="0082642d" fo:background-color="#ffffff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normal" officeooo:paragraph-rsid="0082642d" fo:background-color="#ffffff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normal" officeooo:paragraph-rsid="0082642d" fo:background-color="#ffffff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4d55c" fo:background-color="#ffffff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normal" officeooo:paragraph-rsid="0084d55c" fo:background-color="#ffffff" style:font-size-asian="12pt" style:font-size-complex="12pt"/>
    </style:style>
    <style:style style:name="P7" style:family="paragraph" style:parent-style-name="Text_20_body">
      <style:paragraph-properties fo:margin-left="0cm" fo:margin-right="0cm" fo:text-indent="0cm" style:auto-text-indent="false"/>
    </style:style>
    <style:style style:name="P8" style:family="paragraph" style:parent-style-name="Standard">
      <style:paragraph-properties fo:line-height="100%" fo:text-align="justify" style:justify-single-word="false"/>
      <style:text-properties officeooo:paragraph-rsid="0082642d"/>
    </style:style>
    <style:style style:name="P9" style:family="paragraph" style:parent-style-name="Standard">
      <style:paragraph-properties fo:margin-top="0.106cm" fo:margin-bottom="0.106cm" style:contextual-spacing="false" fo:line-height="100%"/>
      <style:text-properties officeooo:paragraph-rsid="0082642d"/>
    </style:style>
    <style:style style:name="P10" style:family="paragraph" style:parent-style-name="Standard">
      <style:paragraph-properties fo:line-height="100%" fo:text-align="center" style:justify-single-word="false"/>
      <style:text-properties officeooo:paragraph-rsid="0082642d"/>
    </style:style>
    <style:style style:name="P1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officeooo:paragraph-rsid="0082642d"/>
    </style:style>
    <style:style style:name="P1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officeooo:paragraph-rsid="0082642d"/>
    </style:style>
    <style:style style:name="P13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officeooo:paragraph-rsid="0082642d"/>
    </style:style>
    <style:style style:name="P1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officeooo:paragraph-rsid="0082642d"/>
    </style:style>
    <style:style style:name="P1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officeooo:paragraph-rsid="0082642d"/>
    </style:style>
    <style:style style:name="P16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style:font-name="Times New Roman1" officeooo:rsid="008a9d54" officeooo:paragraph-rsid="008a9d54"/>
    </style:style>
    <style:style style:name="P17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style:font-name="Times New Roman1" officeooo:paragraph-rsid="0082642d"/>
    </style:style>
    <style:style style:name="P18" style:family="paragraph" style:parent-style-name="Standard">
      <style:paragraph-properties fo:margin-top="0.106cm" fo:margin-bottom="0.106cm" style:contextual-spacing="false" fo:line-height="100%"/>
      <style:text-properties style:font-name="Times New Roman1" officeooo:paragraph-rsid="0082642d"/>
    </style:style>
    <style:style style:name="P1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2642d" style:font-size-asian="12pt" style:font-size-complex="12pt"/>
    </style:style>
    <style:style style:name="P20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fo:padding="0cm" fo:border="none"/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P2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officeooo:rsid="008abefb" officeooo:paragraph-rsid="008abefb" fo:background-color="#ffffff"/>
    </style:style>
    <style:style style:name="P22" style:family="paragraph" style:parent-style-name="Standard">
      <style:paragraph-properties fo:margin-top="0.106cm" fo:margin-bottom="0.106cm" style:contextual-spacing="false" fo:line-height="100%"/>
      <style:text-properties officeooo:paragraph-rsid="008a9d54"/>
    </style:style>
    <style:style style:name="P23" style:family="paragraph" style:parent-style-name="Standard">
      <style:paragraph-properties fo:margin-top="0.106cm" fo:margin-bottom="0.106cm" style:contextual-spacing="false" fo:line-height="100%"/>
      <style:text-properties style:font-name="Times New Roman1" officeooo:rsid="008a9d54" officeooo:paragraph-rsid="008a9d54"/>
    </style:style>
    <style:style style:name="P24" style:family="paragraph" style:parent-style-name="Standard">
      <style:paragraph-properties fo:margin-top="0.106cm" fo:margin-bottom="0cm" style:contextual-spacing="false" fo:text-align="center" style:justify-single-word="false"/>
      <style:text-properties style:font-name="Times New Roman1" officeooo:paragraph-rsid="0082642d"/>
    </style:style>
    <style:style style:name="P25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Times New Roman1" officeooo:paragraph-rsid="0082642d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87835e"/>
    </style:style>
    <style:style style:name="P27" style:family="paragraph" style:parent-style-name="List_20_Paragraph" style:list-style-name="">
      <style:paragraph-properties fo:margin-left="0cm" fo:margin-top="0cm" fo:margin-bottom="0cm" style:contextual-spacing="true" fo:line-height="100%" fo:text-align="justify" style:justify-single-word="false">
        <style:tab-stops>
          <style:tab-stop style:position="0cm"/>
          <style:tab-stop style:position="2cm"/>
        </style:tab-stops>
      </style:paragraph-properties>
      <style:text-properties style:font-name="Times New Roman1" officeooo:paragraph-rsid="0082642d"/>
    </style:style>
    <style:style style:name="P2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abefb" style:font-size-asian="12pt" style:font-weight-asian="bold" style:font-name-complex="Times New Roman1" style:font-size-complex="12pt"/>
    </style:style>
    <style:style style:name="P2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8abefb" style:font-size-asian="12pt" style:font-weight-asian="bold" style:font-name-complex="Times New Roman1" style:font-size-complex="12pt"/>
    </style:style>
    <style:style style:name="P3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8abefb" style:font-size-asian="12pt" style:font-name-complex="Times New Roman1" style:font-size-complex="12pt"/>
    </style:style>
    <style:style style:name="P3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abefb" style:font-size-asian="12pt" style:font-name-complex="Times New Roman1" style:font-size-complex="12pt"/>
    </style:style>
    <style:style style:name="P3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ac274" officeooo:paragraph-rsid="008ac274" fo:background-color="#ffffff" style:font-size-asian="12pt" style:font-name-complex="Times New Roman1" style:font-size-complex="12pt"/>
    </style:style>
    <style:style style:name="P33" style:family="paragraph" style:parent-style-name="Standard">
      <style:paragraph-properties fo:line-height="100%" fo:text-align="justify" style:justify-single-word="false"/>
      <style:text-properties style:font-name="Times New Roman1" fo:font-size="12pt" officeooo:paragraph-rsid="008ac274" style:font-size-asian="12pt" style:font-size-complex="12pt"/>
    </style:style>
    <style:style style:name="P3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2pt" officeooo:paragraph-rsid="008c9d73" style:font-size-asian="12pt" style:font-size-complex="12pt"/>
    </style:style>
    <style:style style:name="P3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2pt" officeooo:rsid="008c9d73" officeooo:paragraph-rsid="008c9d73" style:font-size-asian="12pt" style:font-size-complex="12pt"/>
    </style:style>
    <style:style style:name="P3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style:text-underline-style="none" officeooo:paragraph-rsid="008abefb" style:font-size-asian="12pt" style:font-name-complex="Times New Roman1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style:text-underline-style="none" officeooo:paragraph-rsid="008abefb" style:font-size-asian="12pt" style:font-name-complex="Times New Roman1" style:font-size-complex="12pt"/>
    </style:style>
    <style:style style:name="P38" style:family="paragraph" style:parent-style-name="Standard">
      <style:paragraph-properties fo:line-height="100%" fo:text-align="justify" style:justify-single-word="false"/>
      <style:text-properties fo:font-size="12pt" officeooo:paragraph-rsid="008c9d73" style:font-size-asian="12pt" style:font-size-complex="12pt"/>
    </style:style>
    <style:style style:name="P39" style:family="paragraph" style:parent-style-name="Standard">
      <style:paragraph-properties fo:line-height="100%" fo:text-align="start" style:justify-single-word="false"/>
      <style:text-properties fo:color="#000000" loext:opacity="100%" fo:font-size="12pt" officeooo:rsid="00a0b5a3" officeooo:paragraph-rsid="00a0b5a3" fo:background-color="#ffffff" style:font-size-asian="12pt" style:font-size-complex="12pt"/>
    </style:style>
    <style:style style:name="P40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style:text-underline-style="none" officeooo:paragraph-rsid="008abefb" style:font-size-asian="12pt" style:font-name-complex="Times New Roman1" style:font-size-complex="12pt"/>
    </style:style>
    <style:style style:name="P41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8d18a2" officeooo:paragraph-rsid="008d18a2" fo:background-color="#ffffff" style:font-size-asian="12pt" style:font-name-complex="Times New Roman1" style:font-size-complex="12pt"/>
    </style:style>
    <style:style style:name="P42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reak-before="pag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684e6" officeooo:paragraph-rsid="009e0358" style:text-blinking="false" fo:background-color="transparent" style:font-size-asian="12pt" style:font-size-complex="12pt"/>
    </style:style>
    <style:style style:name="P4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rsid="009684e6" officeooo:paragraph-rsid="009e0358" style:text-blinking="false" fo:background-color="transparent" style:font-size-asian="12pt" style:font-size-complex="12pt"/>
    </style:style>
    <style:style style:name="P44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0pt" fo:font-style="normal" style:text-underline-style="none" fo:font-weight="normal" officeooo:rsid="009684e6" officeooo:paragraph-rsid="009e0358" style:text-blinking="false" fo:background-color="transparent" style:font-size-asian="10pt" style:font-size-complex="10pt"/>
    </style:style>
    <style:style style:name="P45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46" style:family="paragraph" style:parent-style-name="Text_20_body">
      <style:paragraph-properties fo:margin-left="0cm" fo:margin-right="1.406cm" fo:margin-top="0.018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47" style:family="paragraph" style:parent-style-name="Text_20_body" style:master-page-name="">
      <loext:graphic-properties draw:fill="none"/>
      <style:paragraph-properties fo:margin-left="0cm" fo:margin-right="0.7cm" fo:margin-top="0.118cm" fo:margin-bottom="0cm" style:contextual-spacing="false" fo:line-height="100%" fo:text-align="justify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48" style:family="paragraph" style:parent-style-name="Text_20_body">
      <style:paragraph-properties fo:margin-left="0cm" fo:margin-right="1.871cm" fo:margin-top="0.093cm" fo:margin-bottom="0cm" style:contextual-spacing="false" fo:line-height="100%" fo:text-indent="0cm" style:auto-text-indent="fals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49" style:family="paragraph" style:parent-style-name="Text_20_body">
      <style:paragraph-properties fo:margin-left="0cm" fo:margin-right="3.311cm" fo:margin-top="0cm" fo:margin-bottom="0cm" style:contextual-spacing="false" fo:line-height="100%" fo:text-indent="0cm" style:auto-text-indent="fals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0" style:family="paragraph" style:parent-style-name="Text_20_body">
      <style:paragraph-properties fo:margin-left="0cm" fo:margin-right="2.473cm" fo:margin-top="0cm" fo:margin-bottom="0cm" style:contextual-spacing="false" fo:line-height="100%" fo:text-indent="0cm" style:auto-text-indent="fals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1" style:family="paragraph" style:parent-style-name="Text_20_body">
      <style:paragraph-properties fo:margin-left="0cm" fo:margin-right="1.965cm" fo:margin-top="0cm" fo:margin-bottom="0cm" style:contextual-spacing="false" fo:line-height="100%" fo:text-indent="0cm" style:auto-text-indent="fals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2" style:family="paragraph" style:parent-style-name="Text_20_body">
      <style:paragraph-properties fo:margin-left="0cm" fo:margin-right="2.692cm" fo:margin-top="0cm" fo:margin-bottom="0cm" style:contextual-spacing="false" fo:line-height="100%" fo:text-indent="0cm" style:auto-text-indent="fals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3" style:family="paragraph" style:parent-style-name="Text_20_body">
      <style:paragraph-properties fo:margin-left="0cm" fo:margin-right="1.388cm" fo:margin-top="0cm" fo:margin-bottom="0cm" style:contextual-spacing="false" fo:line-height="100%" fo:text-align="start" style:justify-single-word="false" fo:text-indent="0cm" style:auto-text-indent="false" fo:padding="0cm" fo:border="non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4" style:family="paragraph" style:parent-style-name="Text_20_body">
      <style:paragraph-properties fo:margin-left="3.311cm" fo:margin-right="2.734cm" fo:margin-top="0cm" fo:margin-bottom="0cm" style:contextual-spacing="false" fo:line-height="100%" fo:text-indent="-3.353cm" style:auto-text-indent="false" fo:padding="0cm" fo:border="none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5" style:family="paragraph" style:parent-style-name="Text_20_body">
      <style:paragraph-properties fo:margin-left="3.311cm" fo:margin-right="2.734cm" fo:margin-top="0cm" fo:margin-bottom="0cm" style:contextual-spacing="false" fo:line-height="100%" fo:text-indent="-3.353cm" style:auto-text-indent="false" fo:padding="0cm" fo:border="non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684e6" officeooo:paragraph-rsid="009e0358" style:text-blinking="false" fo:background-color="transparent" style:font-size-asian="12pt" style:font-size-complex="12pt"/>
    </style:style>
    <style:style style:name="P56" style:family="paragraph" style:parent-style-name="Text_20_body">
      <style:paragraph-properties fo:margin-left="3.311cm" fo:margin-right="2.734cm" fo:margin-top="0cm" fo:margin-bottom="0cm" style:contextual-spacing="false" fo:line-height="100%" fo:text-indent="-3.353cm" style:auto-text-indent="false" fo:padding="0cm" fo:border="none" style:writing-mode="lr-tb"/>
      <style:text-properties fo:color="#000000" loext:opacity="100%" style:font-name="Times New Roman1" fo:font-size="12pt" fo:font-weight="bold" officeooo:rsid="009684e6" officeooo:paragraph-rsid="009e0358" style:font-size-asian="12pt" style:font-size-complex="12pt"/>
    </style:style>
    <style:style style:name="P57" style:family="paragraph" style:parent-style-name="Text_20_body">
      <style:paragraph-properties fo:line-height="100%" fo:text-align="start" style:justify-single-word="false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8" style:family="paragraph" style:parent-style-name="Text_20_body">
      <style:paragraph-properties fo:margin-top="0cm" fo:margin-bottom="0cm" style:contextual-spacing="false" fo:line-height="100%" fo:text-align="start" style:justify-single-word="false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59" style:family="paragraph" style:parent-style-name="Text_20_body" style:master-page-name="">
      <loext:graphic-properties draw:fill="none"/>
      <style:paragraph-properties fo:margin-left="0cm" fo:margin-right="0.499cm" fo:margin-top="0cm" fo:margin-bottom="0cm" style:contextual-spacing="false" fo:line-height="100%" fo:text-align="start" style:justify-single-word="false" fo:text-indent="0cm" style:auto-text-indent="false" style:page-number="auto" fo:background-color="transparent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60" style:family="paragraph" style:parent-style-name="Text_20_body">
      <loext:graphic-properties draw:fill="none"/>
      <style:paragraph-properties fo:margin-left="0cm" fo:margin-right="0.499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normal" officeooo:rsid="009684e6" officeooo:paragraph-rsid="009e0358" style:font-size-asian="12pt" style:font-size-complex="12pt"/>
    </style:style>
    <style:style style:name="P61" style:family="paragraph" style:parent-style-name="Text_20_body">
      <loext:graphic-properties draw:fill="none"/>
      <style:paragraph-properties fo:margin-left="0cm" fo:margin-right="0.499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italic" style:text-underline-style="none" fo:font-weight="normal" officeooo:rsid="009684e6" officeooo:paragraph-rsid="009e0358" style:text-blinking="false" fo:background-color="transparent" style:font-size-asian="12pt" style:font-size-complex="12pt"/>
    </style:style>
    <style:style style:name="P62" style:family="paragraph" style:parent-style-name="Text_20_body">
      <loext:graphic-properties draw:fill="none"/>
      <style:paragraph-properties fo:margin-left="0cm" fo:margin-right="0.499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684e6" officeooo:paragraph-rsid="009e0358" style:text-blinking="false" fo:background-color="transparent" style:font-size-asian="12pt" style:font-size-complex="12pt"/>
    </style:style>
    <style:style style:name="P63" style:family="paragraph" style:parent-style-name="Text_20_body">
      <loext:graphic-properties draw:fill="none"/>
      <style:paragraph-properties fo:margin-left="0cm" fo:margin-right="0.499cm" fo:margin-top="0cm" fo:margin-bottom="0cm" style:contextual-spacing="false" fo:line-height="100%" fo:text-align="start" style:justify-single-word="false" fo:text-indent="0cm" style:auto-text-indent="false" fo:background-color="transparent" style:writing-mode="lr-tb"/>
      <style:text-properties fo:color="#000000" loext:opacity="100%" style:font-name="Times New Roman1" fo:font-size="12pt" fo:font-weight="bold" officeooo:rsid="009684e6" officeooo:paragraph-rsid="009e0358" style:font-size-asian="12pt" style:font-size-complex="12pt"/>
    </style:style>
    <style:style style:name="P6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8e9aa6" style:font-size-asian="12pt" style:font-name-complex="Times New Roman1" style:font-size-complex="12pt"/>
    </style:style>
    <style:style style:name="P6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e9aa6" style:font-size-asian="12pt" style:font-name-complex="Times New Roman1" style:font-size-complex="12pt"/>
    </style:style>
    <style:style style:name="P66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fbe5" officeooo:paragraph-rsid="0090118d" fo:background-color="transparent" style:font-size-asian="12pt" style:font-name-complex="Times New Roman1" style:font-size-complex="12pt"/>
    </style:style>
    <style:style style:name="P67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0118d" officeooo:paragraph-rsid="0090118d" fo:background-color="transparent" style:font-size-asian="12pt" style:font-name-complex="Times New Roman1" style:font-size-complex="12pt"/>
    </style:style>
    <style:style style:name="P6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rsid="0084ab74" officeooo:paragraph-rsid="008e9aa6" style:font-size-asian="12pt" style:font-name-complex="Times New Roman1" style:font-size-complex="12pt"/>
    </style:style>
    <style:style style:name="P6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rsid="0084ab74" officeooo:paragraph-rsid="008e9aa6" style:font-size-asian="12pt" style:font-name-complex="Times New Roman1" style:font-size-complex="12pt"/>
    </style:style>
    <style:style style:name="P70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05e63" fo:background-color="#ffffff" style:font-size-asian="12pt" style:font-name-complex="Times New Roman1" style:font-size-complex="12pt"/>
    </style:style>
    <style:style style:name="P71" style:family="paragraph" style:parent-style-name="Text_20_body" style:master-page-name="First_20_Page">
      <style:paragraph-properties fo:line-height="100%" fo:text-align="justify" style:justify-single-word="false" style:page-number="auto"/>
      <style:text-properties fo:font-variant="normal" fo:text-transform="none" fo:color="#000000" loext:opacity="100%" style:text-line-through-style="none" style:text-line-through-type="none" style:font-name="Times New Roman1" fo:font-size="12pt" fo:font-style="italic" style:text-underline-style="none" fo:font-weight="bold" officeooo:paragraph-rsid="0091f545" style:text-blinking="false" fo:background-color="transparent" style:font-size-asian="12pt" style:font-size-complex="12pt"/>
    </style:style>
    <style:style style:name="P72" style:family="paragraph" style:parent-style-name="Text_20_body">
      <style:paragraph-properties fo:line-height="100%" fo:text-align="justify" style:justify-single-word="false"/>
      <style:text-properties fo:color="#000000" loext:opacity="100%" style:font-name="Times New Roman1" fo:font-size="12pt" officeooo:paragraph-rsid="0091f545" style:font-size-asian="12pt" style:font-size-complex="12pt"/>
    </style:style>
    <style:style style:name="P73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color="#000000" loext:opacity="100%" style:font-name="Times New Roman1" fo:font-size="12pt" fo:font-weight="normal" officeooo:paragraph-rsid="0091f545" style:font-size-asian="12pt" style:font-size-complex="12pt"/>
    </style:style>
    <style:style style:name="P7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color="#000000" loext:opacity="100%" style:font-name="Times New Roman1" fo:font-size="12pt" officeooo:paragraph-rsid="0091f545" style:font-size-asian="12pt" style:font-size-complex="12pt"/>
    </style:style>
    <style:style style:name="P75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normal" officeooo:paragraph-rsid="0091f545" style:text-blinking="false" fo:background-color="transparent" style:font-size-asian="12pt" style:font-size-complex="12pt"/>
    </style:style>
    <style:style style:name="P76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italic" style:text-underline-style="none" fo:font-weight="bold" officeooo:paragraph-rsid="0091f545" style:text-blinking="false" fo:background-color="transparent" style:font-size-asian="12pt" style:font-size-complex="12pt"/>
    </style:style>
    <style:style style:name="P77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Times New Roman1" fo:font-size="12pt" fo:font-style="normal" style:text-underline-style="none" fo:font-weight="bold" officeooo:rsid="0091e948" officeooo:paragraph-rsid="0091f545" style:text-blinking="false" fo:background-color="transparent" style:font-size-asian="12pt" style:font-size-complex="12pt"/>
    </style:style>
    <style:style style:name="P7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writing-mode="lr-tb"/>
      <style:text-properties fo:color="#000000" loext:opacity="100%" style:font-name="Times New Roman1" fo:font-size="12pt" officeooo:rsid="0091e948" officeooo:paragraph-rsid="0091f545" style:font-size-asian="12pt" style:font-size-complex="12pt"/>
    </style:style>
    <style:style style:name="P79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91f545" style:font-size-asian="12pt" style:font-weight-asian="normal" style:font-size-complex="12pt" style:font-weight-complex="normal"/>
    </style:style>
    <style:style style:name="P80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91f545" style:font-size-asian="12pt" style:font-size-complex="12pt"/>
    </style:style>
    <style:style style:name="P81" style:family="paragraph" style:parent-style-name="Standard">
      <style:paragraph-properties fo:line-height="100%" fo:text-align="start" style:justify-single-word="false"/>
      <style:text-properties fo:color="#000000" loext:opacity="100%" style:font-name="Times New Roman1" fo:font-size="12pt" fo:language="en" fo:country="US" fo:font-style="normal" fo:font-weight="normal" officeooo:rsid="009f1b7c" officeooo:paragraph-rsid="009f1b7c" style:font-size-asian="12pt" style:font-style-asian="normal" style:font-weight-asian="normal" style:font-size-complex="12pt" style:font-style-complex="normal" style:font-weight-complex="normal"/>
    </style:style>
    <style:style style:name="P82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rsid="009f1b7c" officeooo:paragraph-rsid="009f1b7c" fo:background-color="transparent" style:font-size-asian="12pt" style:font-size-complex="12pt"/>
    </style:style>
    <style:style style:name="P83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a0b5a3" fo:background-color="transparent" style:font-size-asian="12pt" style:font-size-complex="12pt"/>
    </style:style>
    <style:style style:name="P84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934da3" style:font-size-asian="12pt" style:font-size-complex="12pt"/>
    </style:style>
    <style:style style:name="P85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54fd1" officeooo:paragraph-rsid="00954fd1" style:font-size-asian="12pt" style:font-name-complex="Times New Roman1" style:font-size-complex="12pt"/>
    </style:style>
    <style:style style:name="P86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63047" officeooo:paragraph-rsid="00963047" style:font-size-asian="12pt" style:font-name-complex="Times New Roman1" style:font-size-complex="12pt"/>
    </style:style>
    <style:style style:name="P8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8e9aa6" style:font-size-asian="12pt" style:font-name-complex="Times New Roman1" style:font-size-complex="12pt"/>
    </style:style>
    <style:style style:name="P8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8e9aa6" style:font-size-asian="12pt" style:font-name-complex="Times New Roman1" style:font-size-complex="12pt"/>
    </style:style>
    <style:style style:name="P89" style:family="paragraph" style:parent-style-name="Standard">
      <style:paragraph-properties fo:line-height="100%"/>
      <style:text-properties fo:color="#000000" loext:opacity="100%" style:font-name="Times New Roman1" fo:font-size="12pt" officeooo:paragraph-rsid="00954fd1" style:font-size-asian="12pt" style:font-size-complex="12pt"/>
    </style:style>
    <style:style style:name="P9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ab74" officeooo:paragraph-rsid="008e9aa6" style:font-size-asian="12pt" style:font-name-complex="Times New Roman1" style:font-size-complex="12pt"/>
    </style:style>
    <style:style style:name="P91" style:family="paragraph" style:parent-style-name="Standard">
      <style:paragraph-properties fo:line-height="100%"/>
      <style:text-properties fo:color="#000000" loext:opacity="100%" style:font-name="Times New Roman1" fo:font-size="12pt" officeooo:paragraph-rsid="00a0fb30" style:font-size-asian="12pt" style:font-size-complex="12pt"/>
    </style:style>
    <style:style style:name="P9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97e62d" fo:background-color="transparent" style:font-size-asian="12pt" style:font-weight-asian="bold" style:font-name-complex="Times New Roman1" style:font-size-complex="12pt" style:font-weight-complex="bold"/>
    </style:style>
    <style:style style:name="P93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97e62d" fo:background-color="transparent" style:font-size-asian="12pt" style:font-size-complex="12pt"/>
    </style:style>
    <style:style style:name="P94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rsid="00945168" officeooo:paragraph-rsid="0097e62d" fo:background-color="transparent" style:font-size-asian="12pt" style:font-size-complex="12pt"/>
    </style:style>
    <style:style style:name="P9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97e62d" fo:background-color="transparent" style:font-size-asian="12pt" style:font-weight-asian="bold" style:font-name-complex="Times New Roman1" style:font-size-complex="12pt"/>
    </style:style>
    <style:style style:name="P9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97e62d" fo:background-color="transparent" style:font-size-asian="12pt" style:font-weight-asian="bold" style:font-name-complex="Times New Roman1" style:font-size-complex="12pt"/>
    </style:style>
    <style:style style:name="P97" style:family="paragraph" style:parent-style-name="Standard">
      <style:paragraph-properties fo:margin-top="0.106cm" fo:margin-bottom="0cm" style:contextual-spacing="false" fo:text-align="justify" style:justify-single-word="false" style:snap-to-layout-grid="false"/>
      <style:text-properties fo:color="#000000" loext:opacity="100%" style:font-name="Times New Roman1" fo:font-size="12pt" fo:font-weight="bold" officeooo:paragraph-rsid="0097e62d" fo:background-color="transparent" style:font-size-asian="12pt" style:font-weight-asian="bold" style:font-name-complex="Times New Roman1" style:font-size-complex="12pt"/>
    </style:style>
    <style:style style:name="P9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fo:font-style="italic" officeooo:paragraph-rsid="0097e62d" fo:background-color="transparent" style:font-size-asian="12pt" style:font-style-asian="italic" style:font-name-complex="Times New Roman1" style:font-size-complex="12pt"/>
    </style:style>
    <style:style style:name="P99" style:family="paragraph" style:parent-style-name="Standard">
      <style:text-properties officeooo:paragraph-rsid="0097e62d"/>
    </style:style>
    <style:style style:name="P10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97e62d" fo:background-color="transparent" style:font-size-asian="12pt" style:font-name-complex="Times New Roman1" style:font-size-complex="12pt"/>
    </style:style>
    <style:style style:name="P10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1" fo:font-size="12pt" officeooo:paragraph-rsid="0097e62d" fo:background-color="transparent" style:font-size-asian="12pt" style:font-name-complex="Times New Roman1" style:font-size-complex="12pt"/>
    </style:style>
    <style:style style:name="P102" style:family="paragraph" style:parent-style-name="Standard">
      <style:paragraph-properties fo:margin-top="0.106cm" fo:margin-bottom="0cm" style:contextual-spacing="false"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7e62d" fo:background-color="transparent" style:font-size-asian="12pt" style:font-weight-asian="bold" style:font-name-complex="Times New Roman1" style:font-size-complex="12pt"/>
    </style:style>
    <style:style style:name="P10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8ac62" style:font-size-asian="12pt" style:font-weight-asian="bold" style:font-name-complex="Times New Roman1" style:font-size-complex="12pt"/>
    </style:style>
    <style:style style:name="P10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8ac62" style:font-size-asian="12pt" style:font-weight-asian="bold" style:font-name-complex="Times New Roman1" style:font-size-complex="12pt"/>
    </style:style>
    <style:style style:name="P10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98ac62" style:font-size-asian="12pt" style:font-weight-asian="bold" style:font-name-complex="Times New Roman1" style:font-size-complex="12pt"/>
    </style:style>
    <style:style style:name="P106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style:text-underline-style="none" officeooo:paragraph-rsid="0098ac62" style:font-size-asian="12pt" style:font-name-complex="Times New Roman1" style:font-size-complex="12pt"/>
    </style:style>
    <style:style style:name="P107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0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09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10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1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8ac62" style:font-size-asian="12pt" style:font-name-complex="Times New Roman1" style:font-size-complex="12pt"/>
    </style:style>
    <style:style style:name="P112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13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1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8ac62" style:font-size-asian="12pt" style:font-size-complex="12pt"/>
    </style:style>
    <style:style style:name="P115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98ac62"/>
    </style:style>
    <style:style style:name="P116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98ac62" fo:background-color="#ffffff" style:font-size-asian="12pt" style:font-name-complex="Times New Roman1" style:font-size-complex="12pt"/>
    </style:style>
    <style:style style:name="P11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8ac62" fo:background-color="#ffffff" style:font-size-asian="12pt" style:font-size-complex="12pt"/>
    </style:style>
    <style:style style:name="P118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1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8ac62" fo:background-color="#ffffff" style:font-size-asian="12pt" style:font-name-complex="Times New Roman1" style:font-size-complex="12pt"/>
    </style:style>
    <style:style style:name="P120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98ac62" style:font-size-asian="12pt" style:font-size-complex="12pt"/>
    </style:style>
    <style:style style:name="P12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8ac62" fo:background-color="transparent" style:font-size-asian="12pt" style:font-weight-asian="bold" style:font-name-complex="Times New Roman1" style:font-size-complex="12pt" style:font-weight-complex="bold"/>
    </style:style>
    <style:style style:name="P12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8ac62" fo:background-color="transparent" style:font-size-asian="12pt" style:font-weight-asian="bold" style:font-name-complex="Times New Roman1" style:font-size-complex="12pt" style:font-weight-complex="bold"/>
    </style:style>
    <style:style style:name="P12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8ac62" fo:background-color="transparent" style:font-size-asian="12pt" style:font-weight-asian="bold" style:font-name-complex="Times New Roman1" style:font-size-complex="12pt"/>
    </style:style>
    <style:style style:name="P124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98ac62" fo:background-color="transparent" style:font-size-asian="12pt" style:font-name-complex="Times New Roman1" style:font-size-complex="12pt"/>
    </style:style>
    <style:style style:name="P12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8ac62" style:font-size-asian="12pt" style:font-weight-asian="bold" style:font-name-complex="Times New Roman1" style:font-size-complex="12pt"/>
    </style:style>
    <style:style style:name="P12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8ac62" style:font-size-asian="12pt" style:font-weight-asian="bold" style:font-name-complex="Times New Roman1" style:font-size-complex="12pt" style:font-weight-complex="bold"/>
    </style:style>
    <style:style style:name="P127" style:family="paragraph" style:parent-style-name="Standard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color="#000000" loext:opacity="100%" style:font-name="Times New Roman1" fo:font-size="12pt" officeooo:paragraph-rsid="009c1ad4" style:font-size-asian="12pt" style:font-size-complex="12pt"/>
    </style:style>
    <style:style style:name="P128" style:family="paragraph" style:parent-style-name="Standard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9c1ad4" style:font-size-asian="12pt" style:language-asian="ru" style:country-asian="RU" style:font-name-complex="Times New Roman2" style:font-size-complex="12pt" style:font-weight-complex="bold"/>
    </style:style>
    <style:style style:name="P129" style:family="paragraph" style:parent-style-name="Standard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9c7dbc" style:font-size-asian="12pt" style:language-asian="ru" style:country-asian="RU" style:font-name-complex="Times New Roman2" style:font-size-complex="12pt" style:font-weight-complex="bold"/>
    </style:style>
    <style:style style:name="P130" style:family="paragraph" style:parent-style-name="Text_20_body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9c1ad4" style:font-size-asian="12pt" style:language-asian="ru" style:country-asian="RU" style:font-name-complex="Times New Roman2" style:font-size-complex="12pt" style:font-weight-complex="bold"/>
    </style:style>
    <style:style style:name="P131" style:family="paragraph" style:parent-style-name="Text_20_body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9c1ad4" style:font-size-asian="12pt" style:font-size-complex="12pt"/>
    </style:style>
    <style:style style:name="P132" style:family="paragraph" style:parent-style-name="Text_20_body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paragraph-rsid="009d57f4" style:font-size-asian="12pt" style:language-asian="ru" style:country-asian="RU" style:font-name-complex="Times New Roman2" style:font-size-complex="12pt" style:font-weight-complex="bold"/>
    </style:style>
    <style:style style:name="P133" style:family="paragraph" style:parent-style-name="Text_20_body">
      <style:paragraph-properties fo:line-height="100%" fo:text-align="justify" style:justify-single-word="false">
        <style:tab-stops>
          <style:tab-stop style:position="0.31cm"/>
          <style:tab-stop style:position="0.559cm"/>
        </style:tab-stops>
      </style:paragraph-properties>
      <style:text-properties fo:color="#22272f" loext:opacity="100%" style:font-name="PT Serif" officeooo:paragraph-rsid="009d57f4"/>
    </style:style>
    <style:style style:name="P13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d57f4" style:font-size-asian="12pt" style:font-weight-asian="bold" style:font-name-complex="Times New Roman1" style:font-size-complex="12pt"/>
    </style:style>
    <style:style style:name="P13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d57f4" style:font-size-asian="12pt" style:font-weight-asian="bold" style:font-name-complex="Times New Roman1" style:font-size-complex="12pt" style:font-weight-complex="bold"/>
    </style:style>
    <style:style style:name="P13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d57f4" style:font-size-asian="12pt" style:font-weight-asian="bold" style:font-name-complex="Times New Roman1" style:font-size-complex="12pt"/>
    </style:style>
    <style:style style:name="P13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d57f4" style:font-size-asian="12pt" style:font-name-complex="Times New Roman1" style:font-size-complex="12pt"/>
    </style:style>
    <style:style style:name="P13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9d57f4" fo:background-color="transparent" style:font-size-asian="12pt" style:font-name-complex="Times New Roman1" style:font-size-complex="12pt"/>
    </style:style>
    <style:style style:name="P13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d57f4" fo:background-color="transparent" style:font-size-asian="12pt" style:font-weight-asian="bold" style:font-name-complex="Times New Roman1" style:font-size-complex="12pt"/>
    </style:style>
    <style:style style:name="P14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d57f4" fo:background-color="transparent" style:font-size-asian="12pt" style:font-weight-asian="bold" style:font-name-complex="Times New Roman1" style:font-size-complex="12pt" style:font-weight-complex="bold"/>
    </style:style>
    <style:style style:name="P14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d57f4" fo:background-color="#ffff00" style:font-size-asian="12pt" style:font-weight-asian="bold" style:font-name-complex="Times New Roman1" style:font-size-complex="12pt"/>
    </style:style>
    <style:style style:name="P142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9d57f4" fo:background-color="transparent" style:font-size-asian="12pt" style:font-weight-asian="bold" style:font-name-complex="Times New Roman1" style:font-size-complex="12pt"/>
    </style:style>
    <style:style style:name="P143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rsid="0098ac62" officeooo:paragraph-rsid="009d57f4" style:font-size-asian="12pt" style:font-weight-asian="bold" style:font-size-complex="12pt"/>
    </style:style>
    <style:style style:name="P144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2pt" fo:font-weight="bold" style:font-size-asian="12pt" style:font-weight-asian="bold" style:font-size-complex="12pt"/>
    </style:style>
    <style:style style:name="T2" style:family="text">
      <style:text-properties style:font-name="Times New Roman" fo:font-size="12pt" style:font-size-asian="12pt" style:font-size-complex="12pt"/>
    </style:style>
    <style:style style:name="T3" style:family="text">
      <style:text-properties fo:color="#000000" loext:opacity="100%" style:font-name="Times New Roman"/>
    </style:style>
    <style:style style:name="T4" style:family="text">
      <style:text-properties fo:font-variant="normal" fo:text-transform="none" fo:letter-spacing="normal" fo:font-style="normal" style:font-weight-asian="normal" style:font-weight-complex="normal"/>
    </style:style>
    <style:style style:name="T5" style:family="text">
      <style:text-properties fo:font-variant="normal" fo:text-transform="none" fo:letter-spacing="normal" fo:font-style="normal"/>
    </style:style>
    <style:style style:name="T6" style:family="text">
      <style:text-properties fo:font-size="12pt" fo:font-weight="bold" style:font-size-asian="12pt" style:font-weight-asian="bold" style:font-size-complex="12pt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fo:language="en" fo:country="US" style:font-size-asian="12pt" style:font-size-complex="12pt"/>
    </style:style>
    <style:style style:name="T9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10" style:family="text">
      <style:text-properties fo:font-size="12pt" officeooo:rsid="00832dfd" style:font-size-asian="12pt" style:font-size-complex="12pt"/>
    </style:style>
    <style:style style:name="T11" style:family="text">
      <style:text-properties fo:color="#000000" loext:opacity="100%" style:font-name="Times New Roman" fo:font-size="12pt" style:font-size-asian="12pt" style:font-size-complex="12pt"/>
    </style:style>
    <style:style style:name="T12" style:family="text">
      <style:text-properties fo:color="#000000" loext:opacity="100%" fo:font-size="12pt" style:font-size-asian="12pt" style:font-size-complex="12pt"/>
    </style:style>
    <style:style style:name="T13" style:family="text">
      <style:text-properties fo:font-size="12pt" officeooo:rsid="008a9d54" style:font-size-asian="12pt" style:font-size-complex="12pt"/>
    </style:style>
    <style:style style:name="T14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88122c" fo:background-color="transparent" loext:char-shading-value="0" style:font-size-asian="12pt" style:font-name-complex="Times New Roman1" style:font-size-complex="12pt"/>
    </style:style>
    <style:style style:name="T15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loext:char-shading-value="0" style:font-size-asian="12pt" style:font-size-complex="12pt"/>
    </style:style>
    <style:style style:name="T16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87835e" fo:background-color="transparent" loext:char-shading-value="0" style:font-size-asian="12pt" style:font-size-complex="12pt"/>
    </style:style>
    <style:style style:name="T17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894b23" fo:background-color="transparent" loext:char-shading-value="0" style:font-size-asian="12pt" style:font-size-complex="12pt"/>
    </style:style>
    <style:style style:name="T18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loext:char-shading-value="0" style:font-size-asian="12pt" style:font-size-complex="12pt"/>
    </style:style>
    <style:style style:name="T19" style:family="text">
      <style:text-properties fo:font-variant="normal" fo:text-transform="none" fo:color="#000000" loext:opacity="100%" style:font-name="Times New Roman1" fo:font-size="12pt" fo:letter-spacing="normal" style:font-size-asian="12pt" style:font-size-complex="12pt"/>
    </style:style>
    <style:style style:name="T20" style:family="text">
      <style:text-properties officeooo:rsid="009e0358"/>
    </style:style>
    <style:style style:name="T21" style:family="text">
      <style:text-properties style:font-name="Times New Roman"/>
    </style:style>
    <style:style style:name="T22" style:family="text">
      <style:text-properties style:font-name="Times New Roman" officeooo:rsid="008c9d73"/>
    </style:style>
    <style:style style:name="T23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/>
    </style:style>
    <style:style style:name="T24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/>
    </style:style>
    <style:style style:name="T25" style:family="text">
      <style:text-properties fo:font-variant="normal" fo:text-transform="none" style:text-line-through-style="none" style:text-line-through-type="none" style:text-underline-style="none" style:text-blinking="false" fo:background-color="transparent" loext:char-shading-value="0"/>
    </style:style>
    <style:style style:name="T26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/>
    </style:style>
    <style:style style:name="T27" style:family="text">
      <style:text-properties fo:font-variant="normal" fo:text-transform="none" style:text-line-through-style="none" style:text-line-through-type="none" fo:font-style="normal" style:text-underline-style="none" style:text-blinking="false" fo:background-color="transparent" loext:char-shading-value="0" style:font-weight-asian="normal" style:font-weight-complex="normal"/>
    </style:style>
    <style:style style:name="T28" style:family="text">
      <style:text-properties fo:font-weight="bold"/>
    </style:style>
    <style:style style:name="T29" style:family="text">
      <style:text-properties fo:font-variant="normal" fo:text-transform="none" fo:font-style="normal" style:text-underline-style="none" fo:background-color="transparent" loext:char-shading-value="0"/>
    </style:style>
    <style:style style:name="T30" style:family="text">
      <style:text-properties officeooo:rsid="0097d536"/>
    </style:style>
    <style:style style:name="T31" style:family="text">
      <style:text-properties fo:font-variant="normal" fo:text-transform="none" style:text-line-through-style="none" style:text-line-through-type="none" fo:font-style="italic" style:text-underline-style="none" fo:font-weight="normal" style:text-blinking="false" fo:background-color="transparent" loext:char-shading-value="0"/>
    </style:style>
    <style:style style:name="T32" style:family="text">
      <style:text-properties fo:font-variant="normal" fo:text-transform="none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33" style:family="text">
      <style:text-properties fo:font-variant="normal" fo:text-transform="none" style:text-line-through-style="none" style:text-line-through-type="none" fo:font-style="italic" style:text-underline-style="none" style:text-blinking="false" fo:background-color="transparent" loext:char-shading-value="0" style:font-weight-asian="normal" style:font-weight-complex="normal"/>
    </style:style>
    <style:style style:name="T34" style:family="text">
      <style:text-properties fo:font-style="italic"/>
    </style:style>
    <style:style style:name="T35" style:family="text">
      <style:text-properties fo:font-style="normal" officeooo:rsid="00998a93" style:font-style-asian="normal" style:font-style-complex="normal"/>
    </style:style>
    <style:style style:name="T36" style:family="text">
      <style:text-properties fo:font-variant="normal" fo:text-transform="none" style:text-line-through-style="none" style:text-line-through-type="none" fo:font-style="normal" style:text-underline-style="none" officeooo:rsid="00998a93" style:text-blinking="false" fo:background-color="transparent" loext:char-shading-value="0"/>
    </style:style>
    <style:style style:name="T37" style:family="text">
      <style:text-properties fo:font-variant="normal" fo:text-transform="none" style:text-line-through-style="none" style:text-line-through-type="none" fo:font-style="normal" style:text-underline-style="none" officeooo:rsid="009ad850" style:text-blinking="false" fo:background-color="transparent" loext:char-shading-value="0"/>
    </style:style>
    <style:style style:name="T38" style:family="text">
      <style:text-properties fo:font-variant="normal" fo:text-transform="none" style:text-line-through-style="none" style:text-line-through-type="none" fo:font-style="normal" style:text-underline-style="none" officeooo:rsid="009bef81" style:text-blinking="false" fo:background-color="transparent" loext:char-shading-value="0"/>
    </style:style>
    <style:style style:name="T39" style:family="text">
      <style:text-properties fo:font-style="normal"/>
    </style:style>
    <style:style style:name="T40" style:family="text">
      <style:text-properties fo:font-variant="normal" fo:text-transform="none" style:text-line-through-style="none" style:text-line-through-type="none" style:text-underline-style="none" fo:font-weight="normal" style:text-blinking="false" fo:background-color="transparent" loext:char-shading-value="0"/>
    </style:style>
    <style:style style:name="T41" style:family="text">
      <style:text-properties officeooo:rsid="009ef439"/>
    </style:style>
    <style:style style:name="T42" style:family="text">
      <style:text-properties officeooo:rsid="0090118d"/>
    </style:style>
    <style:style style:name="T43" style:family="text">
      <style:text-properties officeooo:rsid="009ae26b"/>
    </style:style>
    <style:style style:name="T44" style:family="text">
      <style:text-properties officeooo:rsid="009aaa74"/>
    </style:style>
    <style:style style:name="T45" style:family="text">
      <style:text-properties style:text-underline-style="none" officeooo:rsid="009e0358"/>
    </style:style>
    <style:style style:name="T46" style:family="text">
      <style:text-properties style:text-underline-style="none" officeooo:rsid="0090f81e"/>
    </style:style>
    <style:style style:name="T47" style:family="text">
      <style:text-properties fo:font-variant="normal" fo:text-transform="none" style:text-line-through-style="none" style:text-line-through-type="none" fo:font-style="normal" style:text-underline-style="none" officeooo:rsid="00884eb4" style:text-blinking="false" fo:background-color="transparent" loext:char-shading-value="0"/>
    </style:style>
    <style:style style:name="T48" style:family="text">
      <style:text-properties fo:font-variant="normal" fo:text-transform="none" style:text-line-through-style="none" style:text-line-through-type="none" fo:font-style="normal" style:text-underline-style="none" fo:font-weight="normal" officeooo:rsid="008dfc29" style:text-blinking="false" fo:background-color="transparent" loext:char-shading-value="0"/>
    </style:style>
    <style:style style:name="T49" style:family="text">
      <style:text-properties fo:font-variant="normal" fo:text-transform="none" style:text-line-through-style="none" style:text-line-through-type="none" fo:font-style="normal" style:text-underline-style="none" fo:font-weight="normal" officeooo:rsid="008e590e" style:text-blinking="false" fo:background-color="transparent" loext:char-shading-value="0"/>
    </style:style>
    <style:style style:name="T50" style:family="text">
      <style:text-properties fo:font-variant="normal" fo:text-transform="none" style:text-line-through-style="none" style:text-line-through-type="none" fo:font-style="italic" style:text-underline-style="none" fo:font-weight="bold" style:text-blinking="false" fo:background-color="transparent" loext:char-shading-value="0" style:font-weight-asian="bold" style:font-weight-complex="bold"/>
    </style:style>
    <style:style style:name="T51" style:family="text">
      <style:text-properties fo:font-variant="normal" fo:text-transform="none" style:text-line-through-style="none" style:text-line-through-type="none" fo:font-style="normal" style:text-underline-style="none" fo:font-weight="bold" style:text-blinking="false" fo:background-color="transparent" loext:char-shading-value="0" style:font-weight-asian="bold" style:font-weight-complex="bold"/>
    </style:style>
    <style:style style:name="T52" style:family="text">
      <style:text-properties fo:font-variant="normal" fo:text-transform="none" style:text-line-through-style="none" style:text-line-through-type="none" fo:font-style="italic" style:text-underline-style="none" fo:font-weight="bold" style:text-blinking="false" fo:background-color="transparent" loext:char-shading-value="0"/>
    </style:style>
    <style:style style:name="T53" style:family="text">
      <style:text-properties fo:font-variant="normal" fo:text-transform="none" style:text-line-through-style="none" style:text-line-through-type="none" fo:font-style="normal" style:text-underline-style="none" fo:font-weight="normal" officeooo:rsid="00905ae5" style:text-blinking="false" fo:background-color="transparent" loext:char-shading-value="0"/>
    </style:style>
    <style:style style:name="T54" style:family="text">
      <style:text-properties fo:font-variant="normal" fo:text-transform="none" style:text-line-through-style="none" style:text-line-through-type="none" fo:font-style="normal" style:text-underline-style="none" fo:font-weight="normal" officeooo:rsid="00909efd" style:text-blinking="false" fo:background-color="transparent" loext:char-shading-value="0"/>
    </style:style>
    <style:style style:name="T55" style:family="text">
      <style:text-properties fo:font-variant="normal" fo:text-transform="none" style:text-line-through-style="none" style:text-line-through-type="none" fo:font-style="normal" style:text-underline-style="none" fo:font-weight="normal" officeooo:rsid="0091e948" style:text-blinking="false" fo:background-color="transparent" loext:char-shading-value="0"/>
    </style:style>
    <style:style style:name="T56" style:family="text">
      <style:text-properties fo:font-variant="normal" fo:text-transform="none" style:text-line-through-style="none" style:text-line-through-type="none" fo:font-style="normal" style:text-underline-style="none" fo:font-weight="normal" officeooo:rsid="0092209c" style:text-blinking="false" fo:background-color="transparent" loext:char-shading-value="0"/>
    </style:style>
    <style:style style:name="T57" style:family="text">
      <style:text-properties fo:font-weight="normal"/>
    </style:style>
    <style:style style:name="T58" style:family="text">
      <style:text-properties fo:color="#000000" loext:opacity="100%" style:font-name="Times New Roman" fo:font-weight="bold" style:font-weight-asian="bold" style:font-style-complex="italic"/>
    </style:style>
    <style:style style:name="T59" style:family="text">
      <style:text-properties style:font-style-complex="italic"/>
    </style:style>
    <style:style style:name="T60" style:family="text">
      <style:text-properties fo:color="#000000" loext:opacity="100%" style:font-name="Times New Roman" fo:font-style="italic" style:font-style-asian="italic" style:font-weight-complex="bold"/>
    </style:style>
    <style:style style:name="T61" style:family="text">
      <style:text-properties fo:language="en" fo:country="US" fo:font-style="italic" style:font-style-asian="italic"/>
    </style:style>
    <style:style style:name="T62" style:family="text">
      <style:text-properties fo:font-style="italic" style:font-style-asian="italic"/>
    </style:style>
    <style:style style:name="T63" style:family="text">
      <style:text-properties fo:language="en" fo:country="US" fo:font-style="normal" officeooo:rsid="0091f545" style:font-style-asian="normal" style:font-style-complex="normal"/>
    </style:style>
    <style:style style:name="T64" style:family="text">
      <style:text-properties fo:color="#000000" loext:opacity="100%" style:font-name="Times New Roman" style:font-weight-complex="bold"/>
    </style:style>
    <style:style style:name="T65" style:family="text">
      <style:text-properties fo:color="#000000" loext:opacity="100%" style:font-name="Times New Roman" fo:font-weight="bold" style:font-weight-asian="bold" style:font-weight-complex="bold"/>
    </style:style>
    <style:style style:name="T66" style:family="text">
      <style:text-properties style:font-name="Times New Roman" fo:font-size="12pt" fo:language="en" fo:country="US" style:font-size-asian="12pt" style:font-size-complex="12pt"/>
    </style:style>
    <style:style style:name="T67" style:family="text">
      <style:text-properties style:font-weight-asian="normal" style:font-weight-complex="normal"/>
    </style:style>
    <style:style style:name="T68" style:family="text">
      <style:text-properties fo:language="en" fo:country="US" fo:font-style="italic" style:font-style-asian="italic" style:font-weight-asian="normal" style:font-weight-complex="normal"/>
    </style:style>
    <style:style style:name="T69" style:family="text">
      <style:text-properties fo:language="en" fo:country="US" fo:font-style="normal" officeooo:rsid="0091f545" style:font-style-asian="normal" style:font-weight-asian="normal" style:font-style-complex="normal" style:font-weight-complex="normal"/>
    </style:style>
    <style:style style:name="T70" style:family="text">
      <style:text-properties officeooo:rsid="0091f545"/>
    </style:style>
    <style:style style:name="T71" style:family="text">
      <style:text-properties officeooo:rsid="00a56677"/>
    </style:style>
    <style:style style:name="T72" style:family="text">
      <style:text-properties officeooo:rsid="00a0b5a3"/>
    </style:style>
    <style:style style:name="T73" style:family="text">
      <style:text-properties officeooo:rsid="00b56948"/>
    </style:style>
    <style:style style:name="T74" style:family="text">
      <style:text-properties fo:font-variant="normal" fo:text-transform="none" fo:letter-spacing="normal" fo:font-style="normal" style:text-underline-style="none" fo:font-weight="normal" officeooo:rsid="0091f545" fo:background-color="#ffffff" loext:char-shading-value="0" style:font-name-complex="Times New Roman1"/>
    </style:style>
    <style:style style:name="T75" style:family="text">
      <style:text-properties fo:font-variant="normal" fo:text-transform="none" fo:letter-spacing="normal" fo:font-style="normal" style:text-underline-style="none" fo:font-weight="normal" officeooo:rsid="00934da3" fo:background-color="#ffffff" loext:char-shading-value="0" style:font-name-complex="Times New Roman1"/>
    </style:style>
    <style:style style:name="T76" style:family="text">
      <style:text-properties fo:font-variant="normal" fo:text-transform="none" fo:letter-spacing="normal" fo:font-style="normal" style:text-underline-style="none" fo:font-weight="normal" officeooo:rsid="00a0b5a3" fo:background-color="#ffffff" loext:char-shading-value="0" style:font-name-complex="Times New Roman1"/>
    </style:style>
    <style:style style:name="T77" style:family="text">
      <style:text-properties style:font-name="Times New Roman" fo:font-size="12pt" style:font-size-asian="12pt"/>
    </style:style>
    <style:style style:name="T78" style:family="text">
      <style:text-properties officeooo:rsid="00934da3"/>
    </style:style>
    <style:style style:name="T79" style:family="text">
      <style:text-properties officeooo:rsid="00963047"/>
    </style:style>
    <style:style style:name="T80" style:family="text">
      <style:text-properties fo:font-weight="bold" officeooo:rsid="008586a1" style:font-weight-asian="bold" style:font-weight-complex="bold"/>
    </style:style>
    <style:style style:name="T81" style:family="text">
      <style:text-properties fo:font-style="normal" fo:font-weight="bold" style:font-weight-asian="bold" style:font-weight-complex="bold"/>
    </style:style>
    <style:style style:name="T82" style:family="text">
      <style:text-properties fo:language="en" fo:country="US" style:font-name-complex="Times New Roman1"/>
    </style:style>
    <style:style style:name="T83" style:family="text">
      <style:text-properties style:font-name-complex="Times New Roman1"/>
    </style:style>
    <style:style style:name="T84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85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86" style:family="text">
      <style:text-properties officeooo:rsid="0086f152"/>
    </style:style>
    <style:style style:name="T87" style:family="text">
      <style:text-properties officeooo:rsid="0087d76b"/>
    </style:style>
    <style:style style:name="T88" style:family="text">
      <style:text-properties style:font-name="Times New Roman" fo:font-size="12pt" style:font-size-asian="12pt" style:language-asian="ru" style:country-asian="RU" style:font-size-complex="12pt" style:font-weight-complex="bold"/>
    </style:style>
    <style:style style:name="T89" style:family="text">
      <style:text-properties style:language-asian="ru" style:country-asian="RU" style:font-weight-complex="bold"/>
    </style:style>
    <style:style style:name="T90" style:family="text">
      <style:text-properties style:language-asian="ru" style:country-asian="RU" style:font-name-complex="Times New Roman2" style:font-weight-complex="bold"/>
    </style:style>
    <style:style style:name="T91" style:family="text">
      <style:text-properties fo:color="#000000" loext:opacity="100%" style:font-name="Times New Roman1" fo:font-size="12pt" style:font-size-asian="12pt" style:language-asian="ru" style:country-asian="RU" style:font-name-complex="Times New Roman2" style:font-size-complex="12pt" style:font-weight-complex="bold"/>
    </style:style>
    <style:style style:name="T92" style:family="text">
      <style:text-properties fo:font-variant="normal" fo:text-transform="none" fo:color="#000000" loext:opacity="100%" style:font-name="Times New Roman1" fo:font-size="12pt" fo:font-style="normal" fo:background-color="transparent" loext:char-shading-value="0" style:font-size-asian="12pt" style:language-asian="ru" style:country-asian="RU" style:font-name-complex="Times New Roman2" style:font-size-complex="12pt" style:font-weight-complex="bold"/>
    </style:style>
    <style:style style:name="T93" style:family="text">
      <style:text-properties officeooo:rsid="0095ba53"/>
    </style:style>
    <style:style style:name="T94" style:family="text">
      <style:text-properties officeooo:rsid="009d57f4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top" style:vertical-rel="char" style:horizontal-pos="from-left" style:horizontal-rel="page" fo:padding="0cm" fo:border="none"/>
    </style:style>
    <style:style style:name="fr2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 text:name="_GoBack"/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 loext:marker-style-name="T1">1</text:p>
          </table:table-cell>
          <table:table-cell table:style-name="Таблица1.A1" office:value-type="string">
            <text:p text:style-name="P3" loext:marker-style-name="T1">Категория</text:p>
          </table:table-cell>
          <table:table-cell table:style-name="Таблица1.C1" office:value-type="string">
            <text:p text:style-name="P3" loext:marker-style-name="T2">Памятник природы</text:p>
          </table:table-cell>
        </table:table-row>
        <table:table-row table:style-name="Таблица1.1">
          <table:table-cell table:style-name="Таблица1.A1" office:value-type="string">
            <text:p text:style-name="P2" loext:marker-style-name="T1">2</text:p>
          </table:table-cell>
          <table:table-cell table:style-name="Таблица1.A1" office:value-type="string">
            <text:p text:style-name="P3" loext:marker-style-name="T1">Значение</text:p>
          </table:table-cell>
          <table:table-cell table:style-name="Таблица1.C2" office:value-type="string">
            <text:p text:style-name="P3" loext:marker-style-name="T2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 loext:marker-style-name="T1">3</text:p>
          </table:table-cell>
          <table:table-cell table:style-name="Таблица1.A1" office:value-type="string">
            <text:p text:style-name="P3" loext:marker-style-name="T1">Название ООПТ</text:p>
          </table:table-cell>
          <table:table-cell table:style-name="Таблица1.C2" office:value-type="string">
            <text:p text:style-name="P3" loext:marker-style-name="T2">«Кузедеевский»</text:p>
          </table:table-cell>
        </table:table-row>
        <table:table-row table:style-name="Таблица1.1">
          <table:table-cell table:style-name="Таблица1.A1" office:value-type="string">
            <text:p text:style-name="P2" loext:marker-style-name="T1">4</text:p>
          </table:table-cell>
          <table:table-cell table:style-name="Таблица1.A1" office:value-type="string">
            <text:p text:style-name="P3" loext:marker-style-name="T1">Порядковый номер кадастрового дела</text:p>
          </table:table-cell>
          <table:table-cell table:style-name="Таблица1.C2" office:value-type="string">
            <text:p text:style-name="P4" loext:marker-style-name="T2">001</text:p>
          </table:table-cell>
        </table:table-row>
        <table:table-row table:style-name="Таблица1.1">
          <table:table-cell table:style-name="Таблица1.A1" office:value-type="string">
            <text:p text:style-name="P2" loext:marker-style-name="T1">5</text:p>
          </table:table-cell>
          <table:table-cell table:style-name="Таблица1.A1" office:value-type="string">
            <text:p text:style-name="P3" loext:marker-style-name="T1">Профиль:</text:p>
          </table:table-cell>
          <table:table-cell table:style-name="Таблица1.C2" office:value-type="string">
            <text:p text:style-name="P3" loext:marker-style-name="T2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 loext:marker-style-name="T1">6</text:p>
          </table:table-cell>
          <table:table-cell table:style-name="Таблица1.A1" office:value-type="string">
            <text:p text:style-name="P3" loext:marker-style-name="T1">Статус</text:p>
          </table:table-cell>
          <table:table-cell table:style-name="Таблица1.C2" office:value-type="string">
            <text:p text:style-name="P3" loext:marker-style-name="T2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 loext:marker-style-name="T1">7</text:p>
          </table:table-cell>
          <table:table-cell table:style-name="Таблица1.A1" office:value-type="string">
            <text:p text:style-name="P3" loext:marker-style-name="T1">Дата создания</text:p>
          </table:table-cell>
          <table:table-cell table:style-name="Таблица1.C2" office:value-type="string">
            <text:p text:style-name="P3" loext:marker-style-name="T2">29.01.2013 г.</text:p>
          </table:table-cell>
        </table:table-row>
        <table:table-row table:style-name="Таблица1.1">
          <table:table-cell table:style-name="Таблица1.A1" office:value-type="string">
            <text:p text:style-name="P2" loext:marker-style-name="T1">8</text:p>
          </table:table-cell>
          <table:table-cell table:style-name="Таблица1.A1" office:value-type="string">
            <text:p text:style-name="P3" loext:marker-style-name="T1">Цель создания</text:p>
          </table:table-cell>
          <table:table-cell table:style-name="Таблица1.C8" office:value-type="string">
            <text:p text:style-name="P5" loext:marker-style-name="T3">Памятник природы создан с целью сохранения природных комплексов и биологического разнообразия, в том числе охраны и воспроизводства редких и исчезающих видов животного и растительного мира на территории Новокузнецкого муниципального округа.</text:p>
            <text:p text:style-name="P6" loext:marker-style-name="T3"><text:bookmark text:name="p_28"/><text:span text:style-name="T4">Задачами памятника природы являются:</text:span><text:bookmark text:name="entry_51"/><text:bookmark text:name="p_29"/><text:span text:style-name="T4"> </text:span><text:span text:style-name="T5">поддержание целостности устоявшихся экосистем;</text:span><text:bookmark-start text:name="p_86"/><draw:frame draw:style-name="fr1" draw:name="entry_52" text:anchor-type="char" svg:x="1.323cm" svg:width="0.635cm" draw:z-index="0"><draw:text-box fo:min-height="0.635cm"><text:p text:style-name="P7"/></draw:text-box></draw:frame><text:bookmark-end text:name="p_86"/><text:span text:style-name="T5"> сохранение, воспроизводство и восстановление растительного и животного мира, в том числе занесенных в Красную книгу Кузбасса;</text:span><text:bookmark text:name="p_31"/><text:span text:style-name="T5"> сохранение природного ландшафта территории памятника природы;</text:span><text:bookmark text:name="p_32"/><text:span text:style-name="T5"> экологическое воспитание, образование и просвещение, обеспечение населения экологической информацией;</text:span><text:bookmark text:name="p_33"/><text:span text:style-name="T5"> пропаганда охраны природы.</text:span></text:p>
          </table:table-cell>
        </table:table-row>
        <table:table-row table:style-name="Таблица1.1">
          <table:table-cell table:style-name="Таблица1.A9" office:value-type="string">
            <text:p text:style-name="P8" loext:marker-style-name="T1"><text:span text:style-name="T1">9</text:span></text:p>
          </table:table-cell>
          <table:table-cell table:style-name="Таблица1.A9" table:number-columns-spanned="2" office:value-type="string">
            <text:p text:style-name="P9" loext:marker-style-name="T2"><text:span text:style-name="T1">Нормативная основа функционирования</text:span>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0" loext:marker-style-name="T2"><text:span text:style-name="T2">№ п/п</text:span></text:p>
          </table:table-cell>
          <table:table-cell table:style-name="Таблица3.A1" office:value-type="string">
            <text:p text:style-name="P11" loext:marker-style-name="T1"><text:span text:style-name="T2">Категория правового акта</text:span></text:p>
          </table:table-cell>
          <table:table-cell table:style-name="Таблица3.A1" office:value-type="string">
            <text:p text:style-name="P11" loext:marker-style-name="T2"><text:span text:style-name="T2">Номер и дата</text:span></text:p>
          </table:table-cell>
          <table:table-cell table:style-name="Таблица3.A1" office:value-type="string">
            <text:p text:style-name="P11" loext:marker-style-name="T2"><text:span text:style-name="T2">Площадь, га</text:span></text:p>
          </table:table-cell>
          <table:table-cell table:style-name="Таблица3.A1" office:value-type="string">
            <text:p text:style-name="P11" loext:marker-style-name="T2"><text:span text:style-name="T2">Краткое содержание документа</text:span></text:p>
          </table:table-cell>
        </table:table-row>
        <table:table-row table:style-name="Таблица3.1">
          <table:table-cell table:style-name="Таблица3.A2" office:value-type="string">
            <text:p text:style-name="P8" loext:marker-style-name="T2"><text:span text:style-name="T2">1.</text:span></text:p>
          </table:table-cell>
          <table:table-cell table:style-name="Таблица3.B2" office:value-type="string">
            <text:p text:style-name="P12" loext:marker-style-name="T2"><text:span text:style-name="T2">Постановление Коллегии Администрации Кемеровской области</text:span></text:p>
          </table:table-cell>
          <table:table-cell table:style-name="Таблица3.C2" office:value-type="string">
            <text:p text:style-name="P13" loext:marker-style-name="T2"><text:span text:style-name="T2">29.01.2013 <text:line-break/>№ 22</text:span></text:p>
          </table:table-cell>
          <table:table-cell table:style-name="Таблица3.D2" office:value-type="string">
            <text:p text:style-name="P11" loext:marker-style-name="T2"><text:span text:style-name="T2">15</text:span></text:p>
          </table:table-cell>
          <table:table-cell table:style-name="Таблица3.E2" office:value-type="string">
            <text:p text:style-name="P13" loext:marker-style-name="T2"><text:span text:style-name="T2">Об организации памятника природы регионального значения, утверждении границ.</text:span>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4" loext:marker-style-name="T1"><text:span text:style-name="T6">10</text:span></text:p>
          </table:table-cell>
          <table:table-cell table:style-name="Таблица4.A1" office:value-type="string">
            <text:p text:style-name="P15" loext:marker-style-name="T1"><text:span text:style-name="T6">Ведомственная подчиненность</text:span></text:p>
          </table:table-cell>
          <table:table-cell table:style-name="Таблица4.A1" office:value-type="string">
            <text:p text:style-name="P16" loext:marker-style-name="T2"><text:span text:style-name="T7">Министерство лесного комплекса и охотничьего хозяйства</text:span></text:p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1</text:span></text:p>
          </table:table-cell>
          <table:table-cell table:style-name="Таблица4.A1" office:value-type="string">
            <text:p text:style-name="P15" loext:marker-style-name="T1"><text:span text:style-name="T6">Международный статус</text:span></text:p>
          </table:table-cell>
          <table:table-cell table:style-name="Таблица4.A1" office:value-type="string">
            <text:p text:style-name="P17" loext:marker-style-name="T2"><text:span text:style-name="T7">Отсутствует.</text:span></text:p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2</text:span></text:p>
          </table:table-cell>
          <table:table-cell table:style-name="Таблица4.A1" office:value-type="string">
            <text:p text:style-name="P15" loext:marker-style-name="T1"><text:span text:style-name="T6">Категория ООПТ согласно классификации МСОП</text:span></text:p>
          </table:table-cell>
          <table:table-cell table:style-name="Таблица4.C3" office:value-type="string">
            <text:p text:style-name="P18" loext:marker-style-name="T2"><text:span text:style-name="T8">III</text:span></text:p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3</text:span></text:p>
          </table:table-cell>
          <table:table-cell table:style-name="Таблица4.A1" office:value-type="string">
            <text:p text:style-name="P15" loext:marker-style-name="T1"><text:span text:style-name="T6">Число кластеров</text:span></text:p>
          </table:table-cell>
          <table:table-cell table:style-name="Таблица4.A1" office:value-type="string">
            <text:p text:style-name="P18" loext:marker-style-name="T2"><text:span text:style-name="T7">1</text:span></text:p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4</text:span></text:p>
          </table:table-cell>
          <table:table-cell table:style-name="Таблица4.A1" office:value-type="string">
            <text:p text:style-name="P15" loext:marker-style-name="T1"><text:span text:style-name="T6">Месторасположение</text:span></text:p>
          </table:table-cell>
          <table:table-cell table:style-name="Таблица4.A1" office:value-type="string">
            <text:p text:style-name="P19" loext:marker-style-name="T2"><text:bookmark text:name="p_416"/>Кемеровская область - Кузбасс, Новокузнецкий муниципальный округ, в 47 км к югу от г. Новокузнецка,</text:p>
            <text:p text:style-name="P20"><text:bookmark text:name="p_417"/>в 6,5 км к северу от п. Осман</text:p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5</text:span></text:p>
          </table:table-cell>
          <table:table-cell table:style-name="Таблица4.A1" office:value-type="string">
            <text:p text:style-name="P15" loext:marker-style-name="T1"><text:span text:style-name="T6">Географическое положение</text:span></text:p>
          </table:table-cell>
          <table:table-cell table:style-name="Таблица4.A1" office:value-type="string">
            <text:p text:style-name="P21" loext:marker-style-name="T2"><text:span text:style-name="T7">Памятник природы расположен в пределах структурных подразделений: Кузнецкой и Неня-Чумышской впадин, Салаирского кряжа и Кузнецкого Алатау. Располагается по левому беруге реки Кондома от п. Кузедеево, вниз по течению. </text:span></text:p>
          </table:table-cell>
        </table:table-row>
        <text:soft-page-break/>
        <table:table-row table:style-name="Таблица4.1">
          <table:table-cell table:style-name="Таблица4.A1" office:value-type="string">
            <text:p text:style-name="P14" loext:marker-style-name="T1"><text:span text:style-name="T6">16</text:span></text:p>
          </table:table-cell>
          <table:table-cell table:style-name="Таблица4.A1" office:value-type="string">
            <text:p text:style-name="P15" loext:marker-style-name="T1"><text:span text:style-name="T6">Общая площадь ООПТ</text:span></text:p>
          </table:table-cell>
          <table:table-cell table:style-name="Таблица4.C3" office:value-type="string">
            <text:p text:style-name="P22" loext:marker-style-name="T2"><text:span text:style-name="T9">150000</text:span><text:span text:style-name="Strong_20_Emphasis"><text:span text:style-name="T9">±</text:span></text:span><text:span text:style-name="T9">34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17" loext:marker-style-name="T2"><text:span text:style-name="T7">а</text:span></text:p>
          </table:table-cell>
          <table:table-cell table:style-name="Таблица4.A1" office:value-type="string">
            <text:p text:style-name="P15" loext:marker-style-name="T2"><text:span text:style-name="T7">в том числе морской акватории</text:span></text:p>
          </table:table-cell>
          <table:table-cell table:style-name="Таблица4.C3" office:value-type="string">
            <text:p text:style-name="P23" loext:marker-style-name="T2"><text:span text:style-name="T10">0 </text:span></text:p>
          </table:table-cell>
        </table:table-row>
        <table:table-row table:style-name="Таблица4.1">
          <table:table-cell table:style-name="Таблица4.A1" office:value-type="string">
            <text:p text:style-name="P24" loext:marker-style-name="T11"><text:span text:style-name="T12">б</text:span></text:p>
          </table:table-cell>
          <table:table-cell table:style-name="Таблица4.A1" office:value-type="string">
            <text:p text:style-name="P25" loext:marker-style-name="T11"><text:span text:style-name="T12">в том числе без изъятия</text:span></text:p>
          </table:table-cell>
          <table:table-cell table:style-name="Таблица4.C3" office:value-type="string">
            <text:p text:style-name="P22" loext:marker-style-name="T2"><text:span text:style-name="T9">150000</text:span><text:span text:style-name="Strong_20_Emphasis"><text:span text:style-name="T9">±</text:span></text:span><text:span text:style-name="T9">3400 кв. м</text:span></text:p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7</text:span></text:p>
          </table:table-cell>
          <table:table-cell table:style-name="Таблица4.A1" office:value-type="string">
            <text:p text:style-name="P15" loext:marker-style-name="T1"><text:span text:style-name="T6">Площадь охранной зоны</text:span></text:p>
          </table:table-cell>
          <table:table-cell table:style-name="Таблица4.C3" office:value-type="string">
            <text:p text:style-name="P18" loext:marker-style-name="T2"><text:span text:style-name="T13">О</text:span><text:span text:style-name="T7">тсутствует.</text:span></text:p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8</text:span></text:p>
          </table:table-cell>
          <table:table-cell table:style-name="Таблица4.A1" office:value-type="string">
            <text:p text:style-name="P15" loext:marker-style-name="T1"><text:span text:style-name="T6">Границы ООПТ</text:span></text:p>
          </table:table-cell>
          <table:table-cell table:style-name="Таблица4.A1" office:value-type="string">
            <text:p text:style-name="P26"><text:span text:style-name="T14">Границы утверждены Постановлением Коллегии Администрации </text:span><text:span text:style-name="T15">Кемеровской области </text:span><text:span text:style-name="T16">от</text:span><text:span text:style-name="T15"> </text:span><text:span text:style-name="T17">29.01.2013 <text:line-break/>№ 22</text:span><text:span text:style-name="T15"> </text:span><text:span text:style-name="T9">"О </text:span><text:span text:style-name="Emphasis"><text:span text:style-name="T18">памятнике</text:span></text:span><text:span text:style-name="T19"> </text:span><text:span text:style-name="Emphasis"><text:span text:style-name="T18">природы</text:span></text:span><text:span text:style-name="T19"> </text:span><text:span text:style-name="T9">регионального значения "</text:span><text:span text:style-name="Emphasis"><text:span text:style-name="T18">Кузедеевский</text:span></text:span><text:span text:style-name="T9">".</text:span></text:p>
            <text:h text:style-name="P27" text:outline-level="1" loext:marker-style-name="T2"><text:span text:style-name="T7">Памятник природы площадью </text:span><text:span text:style-name="T13">15 га </text:span><text:span text:style-name="T7">расположен на землях Новокузнецкого муниципального района в следующих границах: отправной точкой описания границ территории памятника природы является северо-восточная оконечность п. Кузедеево. Северо-восточная граница проходит перпендикулярно реки Кондома (400 м). Юго-восточная граница начинается у северо-восточной оконечности п. Кузедеево, далее проходит вдоль реки Кондома. Северо-западная граница, протяженностью 420 м, поворачивает на юго-запад и возвращается к исходной точке к северо-восточной оконечности п. Кузедеево.</text:span></text:h>
          </table:table-cell>
        </table:table-row>
        <table:table-row table:style-name="Таблица4.1">
          <table:table-cell table:style-name="Таблица4.A1" office:value-type="string">
            <text:p text:style-name="P14" loext:marker-style-name="T1"><text:span text:style-name="T6">19</text:span></text:p>
          </table:table-cell>
          <table:table-cell table:style-name="Таблица4.A1" office:value-type="string">
            <text:p text:style-name="P15" loext:marker-style-name="T1"><text:span text:style-name="T6">Наличие в границах ООПТ иных особо охраняемых природных территорий</text:span></text:p>
          </table:table-cell>
          <table:table-cell table:style-name="Таблица4.A1" office:value-type="string">
            <text:p text:style-name="P15" loext:marker-style-name="T2"><text:span text:style-name="T7">Отсутствуют.</text:span>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8">20</text:p>
          </table:table-cell>
          <table:table-cell table:style-name="Таблица5.A1" table:number-columns-spanned="2" office:value-type="string">
            <text:p text:style-name="P29">Природные особенности ООПТ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0">а</text:p>
          </table:table-cell>
          <table:table-cell table:style-name="Таблица5.A1" office:value-type="string">
            <text:p text:style-name="P31">Нарушенность территории</text:p>
          </table:table-cell>
          <table:table-cell table:style-name="Таблица5.A1" office:value-type="string">
            <text:p text:style-name="P32">Степень нарушенности территории слабая.</text:p>
          </table:table-cell>
        </table:table-row>
        <table:table-row table:style-name="Таблица5.1">
          <table:table-cell table:style-name="Таблица5.A1" office:value-type="string">
            <text:p text:style-name="P30">б</text:p>
          </table:table-cell>
          <table:table-cell table:style-name="Таблица5.A1" office:value-type="string">
            <text:p text:style-name="P31">Рельеф</text:p>
          </table:table-cell>
          <table:table-cell table:style-name="Таблица5.A1" office:value-type="string">
            <text:p text:style-name="P33" loext:marker-style-name="T2">Рельеф представляет собой невысокую гористую местность, прорезанную довольно глубокими ложбинами, ручьями и реками на отдельные гривы. Территория памятника природы холмисто-увалистая.</text:p>
          </table:table-cell>
        </table:table-row>
        <table:table-row table:style-name="Таблица5.1">
          <table:table-cell table:style-name="Таблица5.A1" office:value-type="string">
            <text:p text:style-name="P30">в</text:p>
          </table:table-cell>
          <table:table-cell table:style-name="Таблица5.A1" office:value-type="string">
            <text:p text:style-name="P31">Климат</text:p>
          </table:table-cell>
          <table:table-cell table:style-name="Таблица5.A1" office:value-type="string">
            <text:p text:style-name="P34" loext:marker-style-name="T2">Климат района - резко континентальный. Среднегодовая температура воздуха по многолетним данным равна +1,3 - +1,4°С. Средняя температура января около - 19°С, а средняя температура июля +18°С. Среднегодовая норма осадков составляет 464-452 мм.</text:p>
            <text:p text:style-name="P35" loext:marker-style-name="T2">Преобладающее напр<text:span text:style-name="T20">а</text:span>вление ветров западное и юго-восточное. Наблюдается неравномерность выпадения осадков. </text:p>
          </table:table-cell>
        </table:table-row>
        <table:table-row table:style-name="Таблица5.1">
          <table:table-cell table:style-name="Таблица5.A1" office:value-type="string">
            <text:p text:style-name="P36">г</text:p>
          </table:table-cell>
          <table:table-cell table:style-name="Таблица5.A1" office:value-type="string">
            <text:p text:style-name="P37">Почвенный покров</text:p>
          </table:table-cell>
          <table:table-cell table:style-name="Таблица5.A1" office:value-type="string">
            <text:p text:style-name="P38" loext:marker-style-name="T2"><text:span text:style-name="T21">Почвенный покров территории представлен глубокодерновыми, <text:s/>глубокоподзолистыми </text:span><text:span text:style-name="T22">в комплексе до 25% </text:span><text:span text:style-name="T21">светло-серыми лесными почвами </text:span><text:span text:style-name="T22">тяжелосуглинистого механического состава</text:span><text:span text:style-name="T21">.</text:span></text:p>
          </table:table-cell>
        </table:table-row>
        <table:table-row table:style-name="Таблица5.1">
          <table:table-cell table:style-name="Таблица5.A1" office:value-type="string">
            <text:p text:style-name="P36">д</text:p>
          </table:table-cell>
          <table:table-cell table:style-name="Таблица5.A1" office:value-type="string">
            <text:p text:style-name="P37">Гидрологическая сеть</text:p>
          </table:table-cell>
          <table:table-cell table:style-name="Таблица5.A1" office:value-type="string">
            <text:p text:style-name="P39" loext:marker-style-name="T2"><text:span text:style-name="T21">Непосредственно на территории ООПТ водных объектов нет. </text:span></text:p>
          </table:table-cell>
        </table:table-row>
        <table:table-row table:style-name="Таблица5.7">
          <table:table-cell table:style-name="Таблица5.A1" office:value-type="string">
            <text:p text:style-name="P36">е</text:p>
          </table:table-cell>
          <table:table-cell table:style-name="Таблица5.A1" office:value-type="string">
            <text:p text:style-name="P40">Флора и растительность</text:p>
          </table:table-cell>
          <table:table-cell table:style-name="Таблица5.A1" office:value-type="string">
            <text:p text:style-name="P41">Основные сведения о растительном покрове района расположения памятника природы приведены в работе Куминовой А. В. (1949). Согласно ботанико-гегорафическому <text:soft-page-break/>делению территории Кемеровской области памятник природы распологается на стыке двух районов: Кондомо-Мрасского таежного района и Томь-Кондомского предгорного переходного района. </text:p>
            <text:p text:style-name="P42"><text:bookmark text:name="docs-internal-guid-b2009a7b-7fff-be9b-2827-fcd301e415cc"/>Список растений, обнаруженных на территории </text:p>
            <text:p text:style-name="P43">памятника природы «Кузедеевский» </text:p>
            <text:p text:style-name="P44"/>
            <text:p text:style-name="P45"><text:span text:style-name="T23">EQUISETACEAE </text:span><text:span text:style-name="T24">Rich. ex DC. </text:span></text:p>
            <text:p text:style-name="P45"><text:span text:style-name="T23">ПАПОРОТНИКОВЫЕ </text:span><text:span text:style-name="T25">– </text:span><text:span text:style-name="T23">POLYPODIOPHYTA </text:span></text:p>
            <text:p text:style-name="P46"><text:span text:style-name="T23">I.HYPOLEPIDACEAE </text:span><text:span text:style-name="T24">Pichi-Sermoli ГИПОЛЕПИСОВЫЕ </text:span></text:p>
            <text:p text:style-name="P47"><text:span text:style-name="T26">Pteridium aquilinum </text:span><text:span text:style-name="T24">(L.) Kuhn — Папоротник-орляк </text:span></text:p>
            <text:p text:style-name="P48"><text:span text:style-name="T24">ОТДЕЛ </text:span><text:span text:style-name="T23">PINOPHYTA, или CONIFEROРНУТА </text:span><text:span text:style-name="T24">- ГОЛОСЕМЕННЫЕ </text:span></text:p>
            <text:p text:style-name="P49"><text:span text:style-name="T23">II. PINACEAE </text:span><text:span text:style-name="T24">Lindl. - СОСНОВЫЕ </text:span></text:p>
            <text:p text:style-name="P49"><text:span text:style-name="T26">Pinus sylvestris </text:span><text:span text:style-name="T24">L. — Сосна обыкновенная </text:span></text:p>
            <text:p text:style-name="P49"><text:span text:style-name="T24">Отдел </text:span><text:span text:style-name="T23">MAGNOLIOPHYТА </text:span><text:span text:style-name="T25">– </text:span><text:span text:style-name="T23">ПОКРЫТОСЕМЕННЫЕ </text:span></text:p>
            <text:p text:style-name="P49"><text:span text:style-name="T24">Класс MAGNOLIOPSIDA (DICOTYLEDONES) </text:span><text:span text:style-name="T25">– </text:span><text:span text:style-name="T24">ДВУДОЛЬНЫЕ </text:span></text:p>
            <text:p text:style-name="P49"><text:span text:style-name="T23">III. RANUNCULACEAE </text:span><text:span text:style-name="T24">Juss - ЛЮТИКОВЫЕ </text:span></text:p>
            <text:p text:style-name="P50"><text:span text:style-name="T26">Aconitum volubile </text:span><text:span text:style-name="T24">Pall. ex Koelle — </text:span><text:span text:style-name="T27">Аконит</text:span><text:span text:style-name="T23"> </text:span><text:span text:style-name="T24">вьющийся </text:span></text:p>
            <text:p text:style-name="P51"><text:span text:style-name="T23">IV. САРУОРHYLLACEAE </text:span><text:span text:style-name="T24">Juss. </text:span><text:span text:style-name="T25">– </text:span><text:span text:style-name="T24">ГВОЗДИЧНЫЕ </text:span></text:p>
            <text:p text:style-name="P52"><text:span text:style-name="T26">Stellaria bungeana </text:span><text:span text:style-name="T24">Fenzl  Звездчатка Бунге </text:span></text:p>
            <text:p text:style-name="P52"><text:span text:style-name="T23">V. POLYGONACEAE </text:span><text:span text:style-name="T24">Juss. — ГРЕЧИШНЫЕ</text:span></text:p>
            <text:p text:style-name="P52"><text:span text:style-name="T26">Acetosella vulgaris </text:span><text:span text:style-name="T24">(Koch) Fourr. — Щавелек обыкновенный</text:span></text:p>
            <text:p text:style-name="P53"><text:span text:style-name="T28">VI. BETULACEAE </text:span>Gray - БЕРЕЗОВЫЕ </text:p>
            <text:p text:style-name="P53"><text:span text:style-name="T26">Betula pendula </text:span><text:span text:style-name="T29">Roth — </text:span><text:span text:style-name="T24">Береза пониклая</text:span></text:p>
            <text:p text:style-name="P53"><text:span text:style-name="T28">VII. PAPAVERACEAE </text:span>Juss. — MAKOB<text:span text:style-name="T30">ЫЕ</text:span></text:p>
            <text:p text:style-name="P53"><text:span text:style-name="T26">Chelidonium majus </text:span><text:span text:style-name="T24">L. — Чистотел большой</text:span></text:p>
            <text:p text:style-name="P54"><text:span text:style-name="T28">VIII. FAGACEAE </text:span>– <text:span text:style-name="T28">ДУБОВЫЕ </text:span></text:p>
            <text:p text:style-name="P54"><text:span text:style-name="T26">Quercus robur </text:span><text:span text:style-name="T24">L. — Дуб чересчатый </text:span></text:p>
            <text:p text:style-name="P54"><text:span text:style-name="T28">IX. SALICACEAE </text:span>Mirb. — ИВОВЫЕ</text:p>
            <text:p text:style-name="P54"><text:span text:style-name="T26">Populus tremula </text:span><text:span text:style-name="T24">L. — Осина </text:span></text:p>
            <text:p text:style-name="P54"><text:span text:style-name="T26">Populus nigra </text:span><text:span text:style-name="T24">L. — Тополь черный </text:span></text:p>
            <text:p text:style-name="P54"><text:span text:style-name="T26">Salix bebbiana </text:span><text:span text:style-name="T24">Sarg. — Ива Бебба </text:span></text:p>
            <text:p text:style-name="P54"><text:span text:style-name="T26">Salix viminalis </text:span><text:span text:style-name="T24">L. — Ива корзиночная </text:span></text:p>
            <text:p text:style-name="P54"><text:span text:style-name="T28">Х. CRASSULACEAE </text:span>DС. – ТОЛСТЯНКОВЫЕ </text:p>
            <text:p text:style-name="P54"><text:span text:style-name="T26">Sedum hybridum </text:span><text:span text:style-name="T24">L. — Очиток гибридный </text:span></text:p>
            <text:p text:style-name="P55">XI. ROSACEAE Juss. – РОЗОЦВЕТНЫЕ</text:p>
            <text:p text:style-name="P56"><text:span text:style-name="T31">Agrimonia pilosa </text:span><text:span text:style-name="T32">Ledeb. — Ряпешок волосистый </text:span></text:p>
            <text:p text:style-name="P56"><text:span text:style-name="T31">Crataegus sanguinea </text:span><text:span text:style-name="T32">Pall. — Боярышник кроваво</text:span><text:span text:style-name="T24">-</text:span><text:span text:style-name="T32">красный</text:span></text:p>
            <text:p text:style-name="P54"><text:span text:style-name="T33">Filipendula stepposa </text:span><text:span text:style-name="T27">Juz. — Таволожка степная</text:span></text:p>
            <text:p text:style-name="P54"><text:span text:style-name="T26">Fragaria viridis </text:span><text:span text:style-name="T24">Duch. — Земляника зеленая </text:span></text:p>
            <text:p text:style-name="P54"><text:span text:style-name="T26">Padus avium </text:span><text:span text:style-name="T24">Mill. — Черемуха птичья </text:span></text:p>
            <text:p text:style-name="P54"><text:span text:style-name="T26">Potentilla chrysantha </text:span><text:span text:style-name="T24">Trevir. — </text:span><text:span text:style-name="T27">Лапчатка золотистая </text:span></text:p>
            <text:p text:style-name="P54"><text:span text:style-name="T26">Rubus caesius </text:span><text:span text:style-name="T24">L. — Ежевика  </text:span></text:p>
            <text:p text:style-name="P54"><text:soft-page-break/><text:span text:style-name="T26">Rosa majalis </text:span><text:span text:style-name="T24">Herrm. — </text:span><text:span text:style-name="T27">Шиповник майский </text:span></text:p>
            <text:p text:style-name="P54"><text:span text:style-name="T24">Rubus </text:span><text:span text:style-name="T26">idaeus </text:span><text:span text:style-name="T24">L. — Малина </text:span></text:p>
            <text:p text:style-name="P54"><text:span text:style-name="T26">Sanguisorba officinalis </text:span><text:span text:style-name="T24">L. — Кровохлебка лекарственная </text:span></text:p>
            <text:p text:style-name="P54"><text:span text:style-name="T34">Sorbus sibirica </text:span>Hedl. — <text:span text:style-name="T24">Рябина сибирская</text:span></text:p>
            <text:p text:style-name="P57"><text:bookmark text:name="docs-internal-guid-483416de-7fff-2d70-293a-490e8c13e04f"/><text:span text:style-name="T26">Spiraea media </text:span><text:span text:style-name="T24">Schmidt. — Таволга средняя </text:span></text:p>
            <text:p text:style-name="P57"><text:span text:style-name="T23">XII. FABACEAE </text:span><text:span text:style-name="T24">Lindl. </text:span><text:span text:style-name="T25">– </text:span><text:span text:style-name="T24">БОБОВЫЕ </text:span></text:p>
            <text:p text:style-name="P57"><text:span text:style-name="T26">Caragana frutex </text:span><text:span text:style-name="T24">(L.) K. Koch. Карагана кустарниковая</text:span></text:p>
            <text:p text:style-name="P57"><text:span text:style-name="T26">Lathyrus pratensis </text:span><text:span text:style-name="T24">L. Чина луговая</text:span></text:p>
            <text:p text:style-name="P58"><text:span text:style-name="T26">Melilotus albus </text:span><text:span text:style-name="T24">Medik. Донник белый </text:span></text:p>
            <text:p text:style-name="P58"><text:span text:style-name="T34">Trifolium pratense </text:span>L. <text:span text:style-name="T24">Клевер луговой</text:span></text:p>
            <text:p text:style-name="P58"><text:span text:style-name="T26">Vicia cracca </text:span><text:span text:style-name="T24">L. Горошек обыкновенный </text:span></text:p>
            <text:p text:style-name="P58"><text:span text:style-name="T26">Vicia sylvatica </text:span><text:span text:style-name="T24">L. Горошек лесной</text:span></text:p>
            <text:p text:style-name="P59"><text:span text:style-name="T23">ХІІІ. ACERACEAE </text:span><text:span text:style-name="T24">Juss. — КЛЕНОВЫЕ </text:span></text:p>
            <text:p text:style-name="P60"><text:span text:style-name="T26">Acer negundo </text:span><text:span text:style-name="T24">L. — Клен ясенелистный </text:span></text:p>
            <text:p text:style-name="P60"><text:span text:style-name="T23">XIV. TRACEAE </text:span><text:span text:style-name="T24">- ДЕРБЕННИКОВЫЕ </text:span></text:p>
            <text:p text:style-name="P60"><text:span text:style-name="T26">Lythrum virgatum </text:span><text:span text:style-name="T24">L. — Дербенник прутовидный</text:span></text:p>
            <text:p text:style-name="P60"><text:span text:style-name="T23">XV. GERANIACEAE </text:span><text:span text:style-name="T24">Juss. — ГЕРАНИЕВЫЕ </text:span></text:p>
            <text:p text:style-name="P60"><text:span text:style-name="T26">Geranium pratense </text:span><text:span text:style-name="T24">L. — Герань луговая </text:span></text:p>
            <text:p text:style-name="P60"><text:span text:style-name="T23">ХVІ. АРІАСEAE </text:span><text:span text:style-name="T24">Lindl. — ЗОНТИЧНЫЕ</text:span></text:p>
            <text:p text:style-name="P61">Aegopodium podograria — <text:span text:style-name="T35">Сныть обыкновенная</text:span></text:p>
            <text:p text:style-name="P60"><text:span text:style-name="T26">Angelica decurrens </text:span><text:span text:style-name="T24">(Ledeb.) B. Fedtsch. — </text:span><text:span text:style-name="T36">Дудник лесной</text:span></text:p>
            <text:p text:style-name="P60"><text:span text:style-name="T26">Angelica sylvestris </text:span><text:span text:style-name="T24">L. — Дудник низбегающий </text:span></text:p>
            <text:p text:style-name="P60"><text:span text:style-name="T26">Carum carvi </text:span><text:span text:style-name="T24">L. — Тмин обыкновенный</text:span></text:p>
            <text:p text:style-name="P60"><text:span text:style-name="T26">Pastinaca sativa </text:span><text:span text:style-name="T24">L. — Пастернак посевной</text:span></text:p>
            <text:p text:style-name="P60"><text:span text:style-name="T26">Pimpinella saxifraga </text:span><text:span text:style-name="T24">L. — Бедренец обыкновенный</text:span></text:p>
            <text:p text:style-name="P60"><text:span text:style-name="T26">Seseli ledebourii </text:span><text:span text:style-name="T24">G. Don f. — Жабрица Ледебура</text:span></text:p>
            <text:p text:style-name="P60"><text:span text:style-name="T23">XVIІI. CAPRIFOLIACEAE </text:span><text:span text:style-name="T24">Juss. - ЖИМОЛОСТНЫЕ </text:span></text:p>
            <text:p text:style-name="P60"><text:span text:style-name="T26">Lonicera tatarica </text:span><text:span text:style-name="T24">L. — Жимолость татарская </text:span></text:p>
            <text:p text:style-name="P60"><text:span text:style-name="T23">XVIII. VIBURNACEAE </text:span><text:span text:style-name="T24">Dumort. — КАЛИНОВЫЕ </text:span></text:p>
            <text:p text:style-name="P60"><text:span text:style-name="T26">Viburnum opulus </text:span><text:span text:style-name="T24">L. — </text:span><text:span text:style-name="T37">Калина обыкновенная</text:span></text:p>
            <text:p text:style-name="P60"><text:span text:style-name="T23">XIX. ASTERACEAE </text:span><text:span text:style-name="T24">Dumort. - </text:span><text:span text:style-name="T23">AСТРОВЫЕ </text:span></text:p>
            <text:p text:style-name="P60"><text:span text:style-name="T26">Achillea asiatica </text:span><text:span text:style-name="T24">Serg. — Тысячелистник азиатский</text:span></text:p>
            <text:p text:style-name="P60"><text:span text:style-name="T26">Artemisia gmelinii </text:span><text:span text:style-name="T24">Web. ex Stechm. — Полынь Гмелина </text:span></text:p>
            <text:p text:style-name="P60"><text:span text:style-name="T26">Artemisia vulgaris </text:span><text:span text:style-name="T24">L. — Полынь обыкновенная</text:span></text:p>
            <text:p text:style-name="P60"><text:span text:style-name="T26">Bidens tripartita </text:span><text:span text:style-name="T24">L. — Череда трехраздельная</text:span></text:p>
            <text:p text:style-name="P60"><text:span text:style-name="T26">Centaurea scabiosa </text:span><text:span text:style-name="T24">L. — </text:span><text:span text:style-name="T37">Василек шероховатый</text:span><text:span text:style-name="T24"> </text:span></text:p>
            <text:p text:style-name="P60"><text:span text:style-name="T26">Cichorium intybus </text:span><text:span text:style-name="T24">L. — </text:span><text:span text:style-name="T37">Цикорий</text:span></text:p>
            <text:p text:style-name="P60"><text:span text:style-name="T26">Cirsium helenioides (</text:span><text:span text:style-name="T24">L.) Hill. — </text:span><text:span text:style-name="T37">Боряк </text:span><text:span text:style-name="T38">инуловидный</text:span><text:span text:style-name="T37"> </text:span></text:p>
            <text:p text:style-name="P60"><text:span text:style-name="T26">Cirsium setosum </text:span><text:span text:style-name="T24">(Willd.) Besser — </text:span><text:span text:style-name="T37">Боряк щетинистый</text:span></text:p>
            <text:p text:style-name="P60"><text:span text:style-name="T26">Conyza canadensis </text:span><text:span text:style-name="T24">(L.) Cronquist. — </text:span><text:span text:style-name="T38">Мелколепестник канадский </text:span></text:p>
            <text:p text:style-name="P60"><text:span text:style-name="T26">Hieracium umbellatum </text:span><text:span text:style-name="T24">L. — </text:span><text:span text:style-name="T38">Ястребинка зонтичная</text:span><text:span text:style-name="T24"> </text:span></text:p>
            <text:p text:style-name="P60"><text:span text:style-name="T26">Hieracium virosum </text:span><text:span text:style-name="T24">Pall. — Ястребинка ядовитая </text:span></text:p>
            <text:p text:style-name="P60"><text:span text:style-name="T26">Inula salicina </text:span><text:span text:style-name="T24">L. — Девясил иволистный</text:span></text:p>
            <text:p text:style-name="P60"><text:span text:style-name="T26">Leontodon autumnalis </text:span><text:span text:style-name="T24">L. — Кульбаба осенняя</text:span></text:p>
            <text:p text:style-name="P61">Solidago canadensis — <text:span text:style-name="T39">Золотарник канадский </text:span></text:p>
            <text:p text:style-name="P60"><text:span text:style-name="T26">Sonchus arvensis </text:span><text:span text:style-name="T24">L. — Осот луговой </text:span></text:p>
            <text:p text:style-name="P60"><text:span text:style-name="T26">Tanacetum vulgare </text:span><text:span text:style-name="T24">L. — Пижма обыкновенная</text:span></text:p>
            <text:p text:style-name="P60"><text:span text:style-name="T23">XX. RUBIACEAE </text:span><text:span text:style-name="T24">Juss. — МАРЕНОВЫЕ </text:span></text:p>
            <text:p text:style-name="P60"><text:bookmark text:name="docs-internal-guid-96b1bbe5-7fff-03a7-99ee-617e87576631"/><text:span text:style-name="T26">Galium boreale </text:span><text:span text:style-name="T24">L. — Подмаренник северный </text:span></text:p>
            <text:p text:style-name="P60"><text:span text:style-name="T26">Galium verum </text:span><text:span text:style-name="T24">L. — Подмаренник настоящий </text:span></text:p>
            <text:p text:style-name="P60"><text:soft-page-break/><text:span text:style-name="T26">Galium uliginosum </text:span><text:span text:style-name="T24">L. — Подмаренник топяной </text:span></text:p>
            <text:p text:style-name="P60"><text:span text:style-name="T23">XXI. SCROPHULARIACEAE </text:span><text:span text:style-name="T24">Juss. - НОРИЧНИКОВЫЕ </text:span></text:p>
            <text:p text:style-name="P60"><text:span text:style-name="T26">Rhinanthus serotinus </text:span><text:span text:style-name="T24">(Schoenh.) Oborny — Погремок осенний </text:span></text:p>
            <text:p text:style-name="P60"><text:span text:style-name="T26">Veronica krylovii </text:span><text:span text:style-name="T24">Schischk. — Вероника Крылова </text:span></text:p>
            <text:p text:style-name="P60"><text:span text:style-name="T23">XXII. LAMIACEAE </text:span><text:span text:style-name="T24">Lindl.- ЯСНОТКОВЫЕ </text:span></text:p>
            <text:p text:style-name="P60"><text:span text:style-name="T26">Phlomis tuberosa </text:span><text:span text:style-name="T24">L. — Зопник клубненосный </text:span></text:p>
            <text:p text:style-name="P60"><text:span text:style-name="T26">Prunella vulgaris </text:span><text:span text:style-name="T24">L. — Чернушка обыкновенная </text:span></text:p>
            <text:p text:style-name="P62">LILIOPSIDA- ОДНОДОЛЬНЫЕ </text:p>
            <text:p text:style-name="P63"><text:span text:style-name="T24">XXIII. CONVALLARIACEAE </text:span><text:span text:style-name="T32">Horaninow </text:span><text:span text:style-name="T40">– </text:span><text:span text:style-name="T32">ЛАНДЫШЕВЫЕ </text:span></text:p>
            <text:p text:style-name="P63"><text:span text:style-name="T31">Polygonatum odoratum </text:span><text:span text:style-name="T32">(Mill.) Druce — Купена душистая </text:span></text:p>
            <text:p text:style-name="P63"><text:span text:style-name="T24">ХХІV. РОАCEAE </text:span><text:span text:style-name="T32">Barnhart - МЯТЛИКОВЫЕ </text:span></text:p>
            <text:p text:style-name="P63"><text:span text:style-name="T31">Agrostis gigantea </text:span><text:span text:style-name="T32">Roth — Полевица гигантская</text:span></text:p>
            <text:p text:style-name="P63"><text:span text:style-name="T31">Bromopsis inermis </text:span><text:span text:style-name="T32">(Leyss.) Holub — Костер безостый</text:span></text:p>
            <text:p text:style-name="P63"><text:span text:style-name="T31">Dactylis glomerata </text:span><text:span text:style-name="T32">L. — Ежа сборная</text:span></text:p>
            <text:p text:style-name="P63"><text:span text:style-name="T31">Elytrigia repens </text:span><text:span text:style-name="T32">(L.) Nevski — Пырей ползучий</text:span></text:p>
            <text:p text:style-name="P63"><text:span text:style-name="T31">Phleum pratense </text:span><text:span text:style-name="T32">L. — Тимофеевка луговая</text:span></text:p>
            <text:p text:style-name="P63"><text:span text:style-name="T31">Poa angustifolia </text:span><text:span text:style-name="T32">L. — Мятлик однолистный</text:span></text:p>
            <text:p text:style-name="P63"><text:span text:style-name="T31">Poa pratensis </text:span><text:span text:style-name="T32">L. — Мятлик </text:span><text:span text:style-name="T24">луговой</text:span></text:p>
            <text:p text:style-name="P63"><text:span text:style-name="T31">Poa stepposa </text:span><text:span text:style-name="T32">(Kryl.) Roshev. — Мятлик степной </text:span></text:p>
            <text:p text:style-name="P63"><text:span text:style-name="T31">Stipa pennata </text:span><text:span text:style-name="T32">L. — Ковыль перистый</text:span>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64">ж</text:p>
          </table:table-cell>
          <table:table-cell table:style-name="Таблица6.A1" office:value-type="string">
            <text:p text:style-name="P65">Лесной фонд</text:p>
          </table:table-cell>
          <table:table-cell table:style-name="Таблица6.A1" office:value-type="string">
            <text:p text:style-name="P66"><text:span text:style-name="T41">Т</text:span>ерритория <text:span text:style-name="T42">памятника природы </text:span>входит в соста<text:span text:style-name="T43">в</text:span> <text:span text:style-name="T42">Кузедеевкого</text:span><text:span text:style-name="T44"> </text:span><text:span text:style-name="T43">лесничества Кемеровской области — Кузбасса.</text:span></text:p>
            <text:p text:style-name="P67">Территория покрыта осиново-березовым лесом (осина, береза, сосна обыкновенная, а также рябина сибирская, смородина черная и красная) с примесью сосны, вторичный. </text:p>
          </table:table-cell>
        </table:table-row>
        <table:table-row table:style-name="Таблица6.1">
          <table:table-cell table:style-name="Таблица6.A1" office:value-type="string">
            <text:p text:style-name="P68">з</text:p>
          </table:table-cell>
          <table:table-cell table:style-name="Таблица6.A1" office:value-type="string">
            <text:p text:style-name="P69">Животный мир </text:p>
          </table:table-cell>
          <table:table-cell table:style-name="Таблица6.A1" office:value-type="string">
            <text:p text:style-name="P70"><text:span text:style-name="T45">В силу малой площади ООПТ, </text:span><text:span text:style-name="T46">ниже приводится описание животного мира района, в котором данные памятник природы располагается. <text:s/></text:span></text:p>
            <text:p text:style-name="P71">Класс Насекомые (Insecta) </text:p>
            <text:p text:style-name="P72"><text:span text:style-name="T31">Отряд стрекозы (Odonata)</text:span><text:span text:style-name="T32">: лютка-дриада — Lestes dryas, лютка-невеста — Lestes sponsa, <text:s/>стрелка изящная — Ischnura elegans, красотка-девушка — Calopteryx virgo, красотка блестящая Calopteryx splendens, <text:s/>четырехпятнистая стрекоза — Libellula quadrimaculata, болотная стрекоза — Leucorrhinia pectoralis, желтая стрекоза — Sympetrum flaveolum, перевязанная стрекоза — Sympetrum pedemontanum, коромысло большое — Aeshna grandis.  </text:span></text:p>
            <text:p text:style-name="P73"><text:span text:style-name="T26">Отряд прямокрылые (Orthoptera)</text:span><text:span text:style-name="T24">: кузнечик пестрый — Decticus verrucivorus, певчий кузнечик — Tettigonia cardans, скачок двуцветный Metrioptera bicolor, сверчок лобастый — Modicogryllus frontalis, непарный зеленчук — Chrysochraon dispar, изменчивый конек — Chothippus biguttulus, сибирская кобылка — Gomphocerus sibiricus. </text:span></text:p>
            <text:p text:style-name="P73"><text:span text:style-name="T26">Отряд равнокрылые </text:span><text:span text:style-name="T24">(</text:span><text:span text:style-name="T26">Homoptera)</text:span><text:span text:style-name="T24">: цикада горная — Ciicadetta Montana</text:span><text:span text:style-name="T47">,</text:span><text:span text:style-name="T24"> сибирская кобылка — Gomphocerus sibiricus, пенница слюнявая — Philaenus spumarius. </text:span></text:p>
            <text:p text:style-name="P73"><text:span text:style-name="T26">Отряд жесткокрылые (Coleoptera)</text:span><text:span text:style-name="T24">: плавунец окаймленный — </text:span><text:span text:style-name="T47">Dytiscus marginalis,</text:span></text:p>
            <text:p text:style-name="P74"><text:span text:style-name="T32">бронзовка обыкновенная — Cetonia aurata, навозник обыкновенный — Geotrupes stercorarius, листоед тополевый — Chrysomela populi, листоед ясноточный - Chrysolina fastuosa, усач еловый </text:span><text:span text:style-name="T25">—  </text:span><text:span text:style-name="T32">Monochamus  sartor, усач черный сосновый — </text:span><text:soft-page-break/><text:span text:style-name="T32">Monochamus galloprovincialis. </text:span></text:p>
            <text:p text:style-name="P74"><text:span text:style-name="T31">Отряд чешуекрылые (Lepidoptera)</text:span><text:span text:style-name="T32">: слепой бражник — Smerinthus caecus, бражник сиреневый - Sphinx ligustri, ленточник тополевый Limenitis populi, крапивница Aglais urticae, павлиний глаз Inachis io, перламутровка большая лесная Argynnis paphia, боярышница Aporia crataegi, лимонница Gonepteryx rhamni, сенница обыкновенная - Coenonympha pamphilus, <text:s/>крупноглазка — Lopinga achine, <text:s/>хвостатка березовая Thecla Betulae, голубянка весенняя Celastrina argyolus, большая зеленая пяденица  Geometra papilionaria, обыкновенная зерновая совка Apamea sordens, огородная совка — Polia oleracea, медведица-кайя — Arctia caja. </text:span></text:p>
            <text:p text:style-name="P74"><text:span text:style-name="T31">Отряд перепончатокрылые </text:span><text:span text:style-name="T32">(</text:span><text:span text:style-name="T31">Hymenoptera)</text:span><text:span text:style-name="T32">: рыжий лесной муравей — Formica rufa, черный садовый муравей — Lasius niger, муравей-древоточец — Camponotus herculeanus, германская оса — Vespula germanica, саксонская оса </text:span><text:span text:style-name="T25">— </text:span><text:span text:style-name="T32">Dolichovespula saxonica, норвежская оса — Dolichovespula norwegica, медоносная пчела — Apis mellifera. </text:span></text:p>
            <text:p text:style-name="P74"><text:span text:style-name="T31">Отряд двукрылые (Diptera): </text:span><text:span text:style-name="T32">комар-пискун (Culex pipiens), бычий слепень — Tabanus bovinus, комнатная муха — Musca domestica, жигалка осенняя — Calliphora vicina, </text:span><text:span text:style-name="T48">синяя мясная муха — Calliphora vicina</text:span><text:span text:style-name="T49">​, </text:span><text:span text:style-name="T48"><text:s/>зеленая мясная муха — Sarcophaga carnaria, </text:span></text:p>
            <text:p text:style-name="P75">слепень осенняя мясная муха.</text:p>
            <text:p text:style-name="P74"><text:span text:style-name="T50">Класс Земноводные </text:span><text:span text:style-name="T51">(</text:span><text:span text:style-name="T50">Amphibia</text:span><text:span text:style-name="T51">)</text:span><text:span text:style-name="T32">: серая жаба — Bufo bufo, остромордая лягушка — Rana arvalis.</text:span></text:p>
            <text:p text:style-name="P74"><text:span text:style-name="T50">Класс Пресмыкающиеся </text:span><text:span text:style-name="T32">(</text:span><text:span text:style-name="T52">Reptilia), Отряд Чешуйчатые (Squamata) </text:span></text:p>
            <text:p text:style-name="P74"><text:span text:style-name="T31">Подотряд Ящерицы (Lacertilia): </text:span><text:span text:style-name="T32">прыткая ящерица — Lacerta agilis, живородящая ящерица </text:span><text:span text:style-name="T25">— </text:span><text:span text:style-name="T32">Zootoca vivipara.</text:span></text:p>
            <text:p text:style-name="P74"><text:span text:style-name="T31">Подотряд Змеи </text:span><text:span text:style-name="T32">(</text:span><text:span text:style-name="T31">Serpentes</text:span><text:span text:style-name="T32">): обыкновенный уж — Natrix natrix, обыкновенная гадюка — Vipera berus, обыкновенный щитомордник — Gloydius halys.</text:span></text:p>
            <text:p text:style-name="P76"><text:bookmark text:name="docs-internal-guid-795fdcdf-7fff-ae5f-8ee7-f2e5e6a5b300"/>Класс Птицы (Aves) </text:p>
            <text:p text:style-name="P74"><text:span text:style-name="T31">Отряд Гусеобразные </text:span><text:span text:style-name="T32">(</text:span><text:span text:style-name="T31">Anseriformes)</text:span><text:span text:style-name="T32">: большой крохаль Mergus merganser, кряква — Anas platyrhynchos, широконоска — Anas clypeata, чирок- трескунок — Anas platyrhynchos, чирок-свистунок — Anas crecca.</text:span></text:p>
            <text:p text:style-name="P74"><text:span text:style-name="T31">Отряд ржанкообразные (Charadriiformes)</text:span><text:span text:style-name="T32">: лесной дупель — Gallinago megala, кулик-перевозчик — Actitis hypoleucos. </text:span></text:p>
            <text:p text:style-name="P74"><text:span text:style-name="T31">Отряд курообразный (Galliformes</text:span><text:span text:style-name="T32">): рябчик — Bonasa bonasia</text:span><text:span text:style-name="T53">, </text:span><text:span text:style-name="T32">глухарь — Tetrao urogallus, серая куропатка — Perdix perdix, <text:s/>обыкновенный перепел — Coturnix coturnix. </text:span></text:p>
            <text:p text:style-name="P74"><text:span text:style-name="T31">Отряд соколообразные </text:span><text:span text:style-name="T32">(</text:span><text:span text:style-name="T31">Falconiformes)</text:span><text:span text:style-name="T32">: черный коршун — Milvus migrans, обыкновенный канюк — Buteo buteo, обыкновенная пустельга — Falco tinnunculus, ястреб-перепелятник — Accipiter nisus, пустельга степная — Falco naumanni, кобчик — </text:span><text:span text:style-name="T54">Falco </text:span><text:span text:style-name="T32">vespertinus. </text:span></text:p>
            <text:p text:style-name="P74"><text:span text:style-name="T31">Отряд совообразные (Strigiformes): </text:span><text:span text:style-name="T32">белая сова — Bubo scandiacus, бородатая неясыть — Strix nebulosa, длиннохвостая неясыть — Strix uralensis, ушастая сова — Asio otus, мохноногий сыч — Aegolius funereus, воробьиный сыч — Glaucidium </text:span><text:soft-page-break/><text:span text:style-name="T32">passerinum. </text:span></text:p>
            <text:p text:style-name="P74"><text:span text:style-name="T31">Отряд кукушкообразные (Cuculiformes): </text:span><text:span text:style-name="T32">кукушка обыкновенная — Cuculus canorus, кукушка глухая — Cuculus saturatus. </text:span></text:p>
            <text:p text:style-name="P74"><text:span text:style-name="T31">Отряд Стрижиные </text:span><text:span text:style-name="T32">(</text:span><text:span text:style-name="T31">Apodidae</text:span><text:span text:style-name="T32">): белопоясный стриж — Apus </text:span><text:span text:style-name="T54">pacificus.</text:span></text:p>
            <text:p text:style-name="P74"><text:span text:style-name="T31">Отряд дятлообразные </text:span><text:span text:style-name="T32">(</text:span><text:span text:style-name="T31">Piciformes</text:span><text:span text:style-name="T32">): вертишейка — Jynx torquilla, желна — Dryocopus martius, большой пестрый дятел — Dendrocopos major, трехпалый дятел — Picoides tridactylus, малый пестрый дятел — Picoides minor. </text:span></text:p>
            <text:p text:style-name="P74"><text:span text:style-name="T31">Отряд воробьинообразные (Passeriformes): </text:span><text:span text:style-name="T32">серая ворона </text:span><text:span text:style-name="T25">— </text:span><text:span text:style-name="T32">Corvus cornix, черная ворона </text:span><text:span text:style-name="T25">— </text:span><text:span text:style-name="T32">Corvus corone, обыкновенная иволга — Oriolus </text:span><text:span text:style-name="T55">oriolus, садовая камышевка — Acrocephalus dumetorum, пеночка-теньковка — Phylloscopus collybita, соловей красношейка — Luscinia calliope, дрозд-рябинник — Turdus pilaris, московка — Periparus ater, </text:span><text:span text:style-name="T56">большая синица — </text:span><text:span text:style-name="T55">Parus major, обыкновенная чечевица — Carpodacus erythrinus, седоголовая овсянка — Emberiza spodocephala, обыкновенная овсянка — Emberiza citrinella. </text:span></text:p>
            <text:p text:style-name="P77">Класс Млекопитающие (Mammalia) </text:p>
            <text:p text:style-name="P78"><text:span text:style-name="T31">Отряд насекомоядные </text:span><text:span text:style-name="T32">(</text:span><text:span text:style-name="T31">Insectivora)</text:span><text:span text:style-name="T32">: сибирский крот — Talpa altaica, обыкновенный еж — Erinaceus europaeus, водяная землеройка — Neomys fodiens, крошечная бурозубка — Sorex minutissimus. </text:span></text:p>
            <text:p text:style-name="P78"><text:span text:style-name="T31">Отряд хищные (Carnivora): </text:span><text:span text:style-name="T32">бурый медведь </text:span><text:span text:style-name="T25">— </text:span><text:span text:style-name="T32">Ursus arctos, волк — Canis lupus, обыкновенная рысь - Lynx lynx, рыжая лисица — Vulpes vulpes, барсук — Meles meles, колонок — Mustela sibirica, ласка Mustela nivalis. </text:span></text:p>
            <text:p text:style-name="P78"><text:span text:style-name="T31">Отряд парнокопытные </text:span><text:span text:style-name="T32">(</text:span><text:span text:style-name="T31">Artiodactyla)</text:span><text:span text:style-name="T32">: лось — Alces alces, косуля </text:span><text:span text:style-name="T25">— </text:span><text:span text:style-name="T32">Capreolus pygargus, кабан </text:span><text:span text:style-name="T25">— </text:span><text:span text:style-name="T57">Sus scrofa. </text:span></text:p>
            <text:p text:style-name="P78"><text:span text:style-name="T31">Отряд грызуны (Rodentia): </text:span><text:span text:style-name="T32">белка обыкновенная — Sciurus vulgaris, азиатский бурундук — Tamias sibiricus, красная полевка — Clethrionomys rutilus, рыжая полевка — Myodes glareolus, обыкновенная полевка — Microtus arvalis, полевка-экономка — Microtus oeconomus, ондатра — Ondatra zibethicus, домовая мышь — Mus musculus, полевая мышь — Apodemus agrarius, мышь-малютка — Micromys minutus, лесная мышь — Apodemus uralensis, серая крыса — Rattus norvegicus. </text:span></text:p>
            <text:p text:style-name="P78"><text:span text:style-name="T31">Отряд зайцеобразные </text:span><text:span text:style-name="T32">(</text:span><text:span text:style-name="T31">Lagomorpha)</text:span><text:span text:style-name="T32">: заяц-беляк — Lepus imidus, пищуха алтайская —Ochotona alpina. </text:span></text:p>
          </table:table-cell>
        </table:table-row>
        <table:table-row table:style-name="Таблица6.3">
          <table:table-cell table:style-name="Таблица6.A1" office:value-type="string">
            <text:p text:style-name="P68">и</text:p>
          </table:table-cell>
          <table:table-cell table:style-name="Таблица6.A1" office:value-type="string">
            <text:p text:style-name="P69">Редкие и находящиеся под угрозой исчезновения объекты животного и растительного мира</text:p>
          </table:table-cell>
          <table:table-cell table:style-name="Таблица6.A1" office:value-type="string">
            <text:p text:style-name="P79" loext:marker-style-name="T58"><text:span text:style-name="T59">Виды животных Красной книги Кемеровской области:</text:span></text:p>
            <text:p text:style-name="P79" loext:marker-style-name="T60">Пустельга степная - <text:span text:style-name="T61">Falco</text:span><text:span text:style-name="T62"> </text:span><text:span text:style-name="T61">naumanni </text:span><text:span text:style-name="T63">(вид внесен в Красную книгу РФ)</text:span></text:p>
            <text:p text:style-name="P79" loext:marker-style-name="T64">Кобчик - <text:span text:style-name="T61">Falco</text:span><text:span text:style-name="T62"> </text:span><text:span text:style-name="T61">vespertinus</text:span></text:p>
            <text:p text:style-name="P79" loext:marker-style-name="T65">Виды растений Красной книги Кемеровской области:</text:p>
            <text:p text:style-name="P80" loext:marker-style-name="T66"><text:span text:style-name="T67">Кандык сибирский – </text:span><text:span text:style-name="T68">Erythronium sibiricum </text:span><text:span text:style-name="T69">(вид внесен в Красную книгу РФ)</text:span></text:p>
            <text:p text:style-name="P81" loext:marker-style-name="T66">Ковыль перистый – Stipa pennata L. <text:span text:style-name="T70">(вид внесен в Красную книгу РФ)</text:span></text:p>
          </table:table-cell>
        </table:table-row>
        <table:table-row table:style-name="Таблица6.1">
          <table:table-cell table:style-name="Таблица6.A1" office:value-type="string">
            <text:p text:style-name="P68">к</text:p>
          </table:table-cell>
          <table:table-cell table:style-name="Таблица6.A1" office:value-type="string">
            <text:p text:style-name="P69">Суммарные сведения о биологическогом разнообразии</text:p>
          </table:table-cell>
          <table:table-cell table:style-name="Таблица6.A1" office:value-type="string">
            <text:p text:style-name="P82">Из позвоночных животных достоверно отмечен 1 вид рептилий и 20 видов птиц. Обнаружено 115 видов беспозвоночных животных.</text:p>
            <text:p text:style-name="P83"><text:span text:style-name="T71">Ф</text:span>лора заказника включает <text:span text:style-name="T72">76</text:span> вид<text:span text:style-name="T72">ов </text:span><text:span text:style-name="T73">сосудистых растений</text:span>. </text:p>
            <text:p text:style-name="P83"><text:soft-page-break/><text:span text:style-name="T74">В состав Красной книг</text:span><text:span text:style-name="T75">и</text:span><text:span text:style-name="T74"> Кемеровской области — Кузбасса входят </text:span><text:span text:style-name="T76">2</text:span><text:span text:style-name="T74"> вид</text:span><text:span text:style-name="T76">а</text:span><text:span text:style-name="T74"> растений и 2 вида птиц. </text:span><text:span text:style-name="T75">В состав Красной книге Российской Федерации входят </text:span><text:span text:style-name="T76">2</text:span><text:span text:style-name="T75"> вид растений и 1 вид птиц. </text:span></text:p>
          </table:table-cell>
        </table:table-row>
        <table:table-row table:style-name="Таблица6.1">
          <table:table-cell table:style-name="Таблица6.A1" office:value-type="string">
            <text:p text:style-name="P68">л</text:p>
          </table:table-cell>
          <table:table-cell table:style-name="Таблица6.A1" office:value-type="string">
            <text:p text:style-name="P69">Основные экосистемы ООПТ</text:p>
          </table:table-cell>
          <table:table-cell table:style-name="Таблица6.A1" office:value-type="string">
            <text:p text:style-name="P84" loext:marker-style-name="T77">Скальное обнажение,<text:span text:style-name="T78">сложенное известняками и песчаниками карбона, </text:span>осиново-березовый лес с примесью сосны, высокотравный луг.</text:p>
          </table:table-cell>
        </table:table-row>
        <table:table-row table:style-name="Таблица6.1">
          <table:table-cell table:style-name="Таблица6.A1" office:value-type="string">
            <text:p text:style-name="P68">м</text:p>
          </table:table-cell>
          <table:table-cell table:style-name="Таблица6.A1" office:value-type="string">
            <text:p text:style-name="P69">Особо ценные для региона и ООПТ природные объекты</text:p>
          </table:table-cell>
          <table:table-cell table:style-name="Таблица6.A1" office:value-type="string">
            <text:p text:style-name="P85">По левому берегу реки Кондома в скальных обнажениях вскрыты отложения низов карбона. Представлены серые глинисто-полидетритовые известняки, известковые светло-зеленые алевролиты и черные <text:span text:style-name="T79">крупноолитовые известняки тайдонского горизонта турнейского яруса, а также серые и светло-серые крупнозернистые шламовые и полидетритовые известняки со слойками и мелкими линзами кремней фоминского горизонта турнейского яруса. </text:span><text:s/></text:p>
            <text:p text:style-name="P86">На территории памятника также имеется карстовое образование в виде пещеры.</text:p>
          </table:table-cell>
        </table:table-row>
        <table:table-row table:style-name="Таблица6.1">
          <table:table-cell table:style-name="Таблица6.A1" office:value-type="string">
            <text:p text:style-name="P87">н</text:p>
          </table:table-cell>
          <table:table-cell table:style-name="Таблица6.A1" office:value-type="string">
            <text:p text:style-name="P88">Лечебные и рекреационные ресурсы</text:p>
          </table:table-cell>
          <table:table-cell table:style-name="Таблица6.A1" office:value-type="string">
            <text:p text:style-name="P89" loext:marker-style-name="T2"><text:span text:style-name="T72">О</text:span>тсутствует.</text:p>
          </table:table-cell>
        </table:table-row>
        <table:table-row table:style-name="Таблица6.1">
          <table:table-cell table:style-name="Таблица6.A1" office:value-type="string">
            <text:p text:style-name="P87">о</text:p>
          </table:table-cell>
          <table:table-cell table:style-name="Таблица6.A1" office:value-type="string">
            <text:p text:style-name="P88">Историко-культурные объекты на территории ООПТ</text:p>
          </table:table-cell>
          <table:table-cell table:style-name="Таблица6.A1" office:value-type="string">
            <text:p text:style-name="P89" loext:marker-style-name="T2">Информация отсутствует.</text:p>
          </table:table-cell>
        </table:table-row>
        <table:table-row table:style-name="Таблица6.1">
          <table:table-cell table:style-name="Таблица6.A1" office:value-type="string">
            <text:p text:style-name="P87">п</text:p>
          </table:table-cell>
          <table:table-cell table:style-name="Таблица6.A1" table:number-columns-spanned="2" office:value-type="string">
            <text:p text:style-name="P90">Оценка современного состояния и вклада ООПТ в поддержание экологического баланса окружающих территорий</text:p>
          </table:table-cell>
          <table:covered-table-cell/>
        </table:table-row>
        <table:table-row table:style-name="Таблица6.1">
          <table:table-cell table:style-name="Таблица6.A1" office:value-type="string">
            <text:p text:style-name="P87"/>
          </table:table-cell>
          <table:table-cell table:style-name="Таблица6.A1" table:number-columns-spanned="2" office:value-type="string">
            <text:p text:style-name="P91" loext:marker-style-name="T2">Информация отсутствует.</text:p>
          </table:table-cell>
          <table:covered-table-cell/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row table:style-name="Таблица13.1">
          <table:table-cell table:style-name="Таблица13.A1" office:value-type="string">
            <text:p text:style-name="P92">21</text:p>
          </table:table-cell>
          <table:table-cell table:style-name="Таблица13.A1" office:value-type="string">
            <text:p text:style-name="P93"><text:span text:style-name="T80">Э</text:span><text:span text:style-name="T81">кспликация земель ООПТ</text:span></text:p>
          </table:table-cell>
        </table:table-row>
        <table:table-row table:style-name="Таблица13.1">
          <table:table-cell table:style-name="Таблица13.A1" office:value-type="string">
            <text:p text:style-name="P92"/>
          </table:table-cell>
          <table:table-cell table:style-name="Таблица13.A1" office:value-type="string">
            <text:p text:style-name="P94">Информация отсутствует.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column table:style-name="Таблица7.E"/>
        <table:table-row table:style-name="Таблица7.1">
          <table:table-cell table:style-name="Таблица7.A1" office:value-type="string">
            <text:p text:style-name="P95">22</text:p>
          </table:table-cell>
          <table:table-cell table:style-name="Таблица7.A1" table:number-columns-spanned="4" office:value-type="string">
            <text:p text:style-name="P96">Негативное воздействие</text:p>
          </table:table-cell>
          <table:covered-table-cell/>
          <table:covered-table-cell/>
          <table:covered-table-cell/>
        </table:table-row>
        <table:table-row table:style-name="Таблица7.1">
          <table:table-cell table:style-name="Таблица7.A2" office:value-type="string">
            <text:p text:style-name="P97"/>
          </table:table-cell>
          <table:table-cell table:style-name="Таблица7.B2" office:value-type="string">
            <text:p text:style-name="P98">Фактор негативного воздействия</text:p>
          </table:table-cell>
          <table:table-cell table:style-name="Таблица7.B2" office:value-type="string">
            <text:p text:style-name="P98">Объект воздействия</text:p>
          </table:table-cell>
          <table:table-cell table:style-name="Таблица7.B2" office:value-type="string">
            <text:p text:style-name="P98">В чем проявляется воздействие</text:p>
          </table:table-cell>
          <table:table-cell table:style-name="Таблица7.B2" office:value-type="string">
            <text:p text:style-name="P98">Значимость (сила) воздействия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E"/>
        <table:table-row table:style-name="Таблица8.1">
          <table:table-cell table:style-name="Таблица8.A1" table:number-rows-spanned="2" office:value-type="string">
            <text:p text:style-name="P99"/>
          </table:table-cell>
          <table:table-cell table:style-name="Таблица8.B1" office:value-type="string">
            <text:p text:style-name="P100">Нерациональные рубки леса</text:p>
          </table:table-cell>
          <table:table-cell table:style-name="Таблица8.B1" office:value-type="string">
            <text:p text:style-name="P100">Лесной фонд </text:p>
          </table:table-cell>
          <table:table-cell table:style-name="Таблица8.B1" office:value-type="string">
            <text:p text:style-name="P100">Прямое уничтожение, </text:p>
          </table:table-cell>
          <table:table-cell table:style-name="Таблица8.B1" office:value-type="string">
            <text:p text:style-name="P101">умеренная</text:p>
          </table:table-cell>
        </table:table-row>
        <table:table-row table:style-name="Таблица8.1">
          <table:covered-table-cell table:style-name="Таблица8.A1"/>
          <table:table-cell table:style-name="Таблица8.B2" office:value-type="string">
            <text:p text:style-name="P102"/>
          </table:table-cell>
          <table:table-cell table:style-name="Таблица8.B1" office:value-type="string">
            <text:p text:style-name="P100">Нерациональные рубки леса</text:p>
          </table:table-cell>
          <table:table-cell table:style-name="Таблица8.B1" office:value-type="string">
            <text:p text:style-name="P100">Объекты животного мира</text:p>
          </table:table-cell>
          <table:table-cell table:style-name="Таблица8.B1" office:value-type="string">
            <text:p text:style-name="P100">Уничтожение среды обитания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103">23</text:p>
          </table:table-cell>
          <table:table-cell table:style-name="Таблица12.A1" table:number-columns-spanned="2" office:value-type="string">
            <text:p text:style-name="P104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06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2.A1" office:value-type="string">
            <text:p text:style-name="P107"/>
            <text:p text:style-name="P108"/>
            <text:p text:style-name="P109">Министерство лесного комплекса и охотничьего хозяйства Кузбасса</text:p>
            <text:p text:style-name="P110"/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Юридический адрес</text:p>
          </table:table-cell>
          <table:table-cell table:style-name="Таблица12.A1" office:value-type="string">
            <text:p text:style-name="P112">г. Кемерово,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Почтовый адрес</text:p>
          </table:table-cell>
          <table:table-cell table:style-name="Таблица12.A1" office:value-type="string">
            <text:p text:style-name="P113">650036, Кемерово, ул.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телефон</text:p>
          </table:table-cell>
          <table:table-cell table:style-name="Таблица12.A1" office:value-type="string">
            <text:p text:style-name="P112">8(384-2) 34-04-64</text:p>
          </table:table-cell>
        </table:table-row>
        <text:soft-page-break/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4"><text:span text:style-name="T82">e</text:span><text:span text:style-name="T83">-</text:span><text:span text:style-name="T82">mail</text:span></text:p>
          </table:table-cell>
          <table:table-cell table:style-name="Таблица12.A1" office:value-type="string">
            <text:p text:style-name="P115"><text:a xlink:type="simple" xlink:href="mailto:dlk@kemles.ru" text:style-name="Internet_20_link" text:visited-style-name="Visited_20_Internet_20_Link"><text:span text:style-name="Internet_20_link"><text:span text:style-name="T84">dlk@kemles.ako.ru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Адрес сайта в сети интернет</text:p>
          </table:table-cell>
          <table:table-cell table:style-name="Таблица12.A1" office:value-type="string">
            <text:p text:style-name="P116">https://kemles.ru/</text:p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Дата государственной регистрации юридического лица и регистрационный номер</text:p>
          </table:table-cell>
          <table:table-cell table:style-name="Таблица12.A1" office:value-type="string">
            <text:p text:style-name="P107"/>
            <text:p text:style-name="P117"><text:span text:style-name="T83">Зарегистрирован в Едином государственном реестре юридических лиц, государственный регистрационный номер </text:span><text:s/><text:span text:style-name="T83">1114205044711 <text:s/>от </text:span><text:s/><text:span text:style-name="T83">27.12.2011</text:span></text:p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ФИО руководителя организации</text:p>
          </table:table-cell>
          <table:table-cell table:style-name="Таблица12.A1" office:value-type="string">
            <text:p text:style-name="P118">Бойко Евгений Васильевич</text:p>
            <text:p text:style-name="P119"/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Служебный телефон</text:p>
          </table:table-cell>
          <table:table-cell table:style-name="Таблица12.A1" office:value-type="string">
            <text:p text:style-name="P115"><text:a xlink:type="simple" xlink:href="tel:+73842312137" text:style-name="Internet_20_link" text:visited-style-name="Visited_20_Internet_20_Link"><text:span text:style-name="Internet_20_link"><text:span text:style-name="T85">+7 (3842) 31-21-37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20"><text:span text:style-name="T83">Начальник отдела </text:span><text:s/><text:span text:style-name="T83">сохранения биоразнообразия, мониторинга и экопросвещения</text:span></text:p>
          </table:table-cell>
          <table:table-cell table:style-name="Таблица12.A1" office:value-type="string">
            <text:p text:style-name="P108">Данилова Ольга Олеговна</text:p>
            <text:p text:style-name="P108"/>
          </table:table-cell>
        </table:table-row>
        <table:table-row table:style-name="Таблица12.1">
          <table:table-cell table:style-name="Таблица12.A1" office:value-type="string">
            <text:p text:style-name="P105"/>
          </table:table-cell>
          <table:table-cell table:style-name="Таблица12.A1" office:value-type="string">
            <text:p text:style-name="P111">Служебный телефон</text:p>
          </table:table-cell>
          <table:table-cell table:style-name="Таблица12.A1" office:value-type="string">
            <text:p text:style-name="P112">7(3842) 55-86-87</text:p>
          </table:table-cell>
        </table:table-row>
        <table:table-row table:style-name="Таблица12.1">
          <table:table-cell table:style-name="Таблица12.A1" office:value-type="string">
            <text:p text:style-name="P121">24</text:p>
          </table:table-cell>
          <table:table-cell table:style-name="Таблица12.A1" table:number-columns-spanned="2" office:value-type="string">
            <text:p text:style-name="P122"><text:span text:style-name="T86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23"/>
          </table:table-cell>
          <table:table-cell table:style-name="Таблица12.A1" table:number-columns-spanned="2" office:value-type="string">
            <text:p text:style-name="P124">Отсутствуют.</text:p>
          </table:table-cell>
          <table:covered-table-cell/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row table:style-name="Таблица14.1">
          <table:table-cell table:style-name="Таблица14.A1" office:value-type="string">
            <text:p text:style-name="P125">25</text:p>
          </table:table-cell>
          <table:table-cell table:style-name="Таблица14.A1" office:value-type="string">
            <text:p text:style-name="P126"><text:span text:style-name="T87">О</text:span>бщий режим охраны и использования ООПТ</text:p>
          </table:table-cell>
        </table:table-row>
        <table:table-row table:style-name="Таблица14.2">
          <table:table-cell table:style-name="Таблица14.A1" office:value-type="string">
            <text:p text:style-name="P125"/>
          </table:table-cell>
          <table:table-cell table:style-name="Таблица14.A1" office:value-type="string">
            <text:p text:style-name="P127" loext:marker-style-name="T88"><text:span text:style-name="T89">Режим утверждён Постановлением Коллегии Администрации Кемеровской области № 22 от 29.01.2013 г.</text:span></text:p>
            <text:p text:style-name="P128" loext:marker-style-name="T88">3.1. На территории памятника природы запрещается:</text:p>
            <text:p text:style-name="P128" loext:marker-style-name="T88">3.1.1. Уничтожение или порча установленных предупредительных или информационных знаков (панно, аншлагов).</text:p>
            <text:p text:style-name="P129" loext:marker-style-name="T88">3.1.2. Движение и стоянка транспортных средств (кроме специальных транспортных средств).</text:p>
            <text:p text:style-name="P129" loext:marker-style-name="T88"><text:bookmark text:name="p_38"/>3.1.3. Повреждение или самовольные порубки деревьев и кустарников.</text:p>
            <text:p text:style-name="P129" loext:marker-style-name="T88"><text:bookmark text:name="entry_23"/><text:bookmark text:name="p_39"/>3.1.4. Выжигание растительности.</text:p>
            <text:p text:style-name="P129" loext:marker-style-name="T88"><text:bookmark text:name="entry_24"/><text:bookmark text:name="p_40"/>3.1.5. Сбор и выкапывание редких и находящихся под угрозой исчезновения видов растений, а также их частей.</text:p>
            <text:p text:style-name="P129" loext:marker-style-name="T88"><text:bookmark text:name="entry_25"/><text:bookmark text:name="p_41"/>3.1.6. Сенокошение и выпас скота без специального согласования.</text:p>
            <text:p text:style-name="P129" loext:marker-style-name="T88">3.1.7. Хранение и применение ядохимикатов, удобрений, химических реагентов и других опасных материалов, сырья и отходов производства (за исключением случаев, когда применение химических реагентов и других вышеуказанных действий направлено на ликвидацию стихийных бедствий, борьбу с опасными вредителями).</text:p>
            <text:p text:style-name="P128" loext:marker-style-name="T88">3.1.8. Загрязнение почвы, засорение и замусоривание территории памятника природы, складирование и захоронение бытовых и любых отходов.</text:p>
            <text:p text:style-name="P130" loext:marker-style-name="T88"><text:bookmark text:name="p_44"/>3.1.9. Заправка горюче-смазочными материалами, мойка и ремонт механических транспортных средств.</text:p>
            <text:p text:style-name="P130" loext:marker-style-name="T88">3.1.10. Любое строительство, в том числе временных сооружений.</text:p>
            <text:p text:style-name="P130" loext:marker-style-name="T88">3.1.11. Строительство линий электропередачи, линий связи, дорог, трубопроводов и других линейных объектов.</text:p>
            <text:p text:style-name="P130" loext:marker-style-name="T88">3.1.12. Разжигание костров вне специально отведенных мест.</text:p>
            <text:p text:style-name="P130" loext:marker-style-name="T88">3.1.13. Иная деятельность, влекущая за собой нарушение целостности и сохранности памятника природы, противоречащая целям его создания.</text:p>
            <text:p text:style-name="P130" loext:marker-style-name="T88">3.2. Хозяйственная деятельность, не запрещенная на территории памятника природы, <text:soft-page-break/>осуществляется в соответствии с действующим законодательством и режимом его особой охраны исходя из приоритетности охраняемых природных комплексов и объектов на этой территории и не должна противоречить целям образования памятника природы.</text:p>
            <text:p text:style-name="P130" loext:marker-style-name="T88">3.3. Все виды деятельности, осуществляемые на территории памятника природы, могут осуществляться только по согласованию с учреждением.</text:p>
            <text:p text:style-name="P130" loext:marker-style-name="T88">3.4. Проведение научно-исследовательских работ сотрудниками специализированных научных организаций на территории памятника природы осуществляется в соответствии с законодательством и согласовывается с учреждением.</text:p>
            <text:p text:style-name="P130" loext:marker-style-name="T88">3.5. Рекреационная и иная не запрещенная деятельность на территории памятника природы должна осуществляться с соблюдением правил пожарной безопасности в лесах.</text:p>
            <text:p text:style-name="P131" loext:marker-style-name="T88"><text:bookmark text:name="p_53"/><text:span text:style-name="T90">3.6. Собственники, владельцы и пользователи земельных участков, на территории которых находится памятник природы, принимают на себя обязательства по обеспечению режима особой охраны.</text:span></text:p>
            <text:p text:style-name="P132" loext:marker-style-name="T88">3.7. Юридические лица, индивидуальные предприниматели и физические лица, виновные в нарушении режима особой охраны памятника природы, несут ответственность, предусмотренную действующим законодательством Российской Федерации и Кемеровской области — Кузбасса.</text:p>
            <text:p text:style-name="P133" loext:marker-style-name="T88"><text:bookmark text:name="p_95"/><text:span text:style-name="T91">3.8. Ущерб, причиненный природным объектам и комплексам в </text:span><text:span text:style-name="Emphasis"><text:span text:style-name="T92">границах</text:span></text:span><text:span text:style-name="T91"> памятника природы, подлежит возмещению виновными лицами в соответствии с действующим законодательством Российской Федерации и Кемеровской области - Кузбасса.</text:span>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134">26</text:p>
          </table:table-cell>
          <table:table-cell table:style-name="Таблица15.A1" office:value-type="string">
            <text:p text:style-name="P135"><text:span text:style-name="T87">З</text:span>онирование территории ООПТ</text:p>
          </table:table-cell>
        </table:table-row>
        <table:table-row table:style-name="Таблица15.1">
          <table:table-cell table:style-name="Таблица15.A1" office:value-type="string">
            <text:p text:style-name="P136"/>
          </table:table-cell>
          <table:table-cell table:style-name="Таблица15.A1" office:value-type="string">
            <text:p text:style-name="P137"><text:span text:style-name="T93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134">27</text:p>
          </table:table-cell>
          <table:table-cell table:style-name="Таблица15.A1" office:value-type="string">
            <text:p text:style-name="P135"><text:span text:style-name="T87">Р</text:span>ежим охранной зоны ООПТ</text:p>
          </table:table-cell>
        </table:table-row>
        <table:table-row table:style-name="Таблица15.1">
          <table:table-cell table:style-name="Таблица15.A4" office:value-type="string">
            <text:p text:style-name="P136"/>
          </table:table-cell>
          <table:table-cell table:style-name="Таблица15.A4" office:value-type="string">
            <text:p text:style-name="P137"><text:span text:style-name="T93">О</text:span>тсутствует.</text:p>
          </table:table-cell>
        </table:table-row>
        <table:table-row table:style-name="Таблица15.1">
          <table:table-cell table:style-name="Таблица15.A4" office:value-type="string">
            <text:p text:style-name="P134">28</text:p>
          </table:table-cell>
          <table:table-cell table:style-name="Таблица15.A4" office:value-type="string">
            <text:p text:style-name="P135"><text:span text:style-name="T87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5.1">
          <table:table-cell table:style-name="Таблица15.A4" office:value-type="string">
            <text:p text:style-name="P136"/>
          </table:table-cell>
          <table:table-cell table:style-name="Таблица15.A4" office:value-type="string">
            <text:p text:style-name="P138">Информация отсутствует.</text:p>
          </table:table-cell>
        </table:table-row>
        <table:table-row table:style-name="Таблица15.7">
          <table:table-cell table:style-name="Таблица15.A4" office:value-type="string">
            <text:p text:style-name="P139">29</text:p>
          </table:table-cell>
          <table:table-cell table:style-name="Таблица15.A4" office:value-type="string">
            <text:p text:style-name="P140"><text:span text:style-name="T87">П</text:span>росветительские и рекреационные объекты на ООПТ</text:p>
          </table:table-cell>
        </table:table-row>
        <table:table-row table:style-name="Таблица15.1">
          <table:table-cell table:style-name="Таблица15.A4" office:value-type="string">
            <text:p text:style-name="P141"/>
          </table:table-cell>
          <table:table-cell table:style-name="Таблица15.A4" office:value-type="string">
            <text:p text:style-name="P138"><text:span text:style-name="T94">О</text:span>тсутствует.</text:p>
          </table:table-cell>
        </table:table-row>
        <table:table-row table:style-name="Таблица15.1">
          <table:table-cell table:style-name="Таблица15.A4" table:number-columns-spanned="2" office:value-type="string">
            <text:p text:style-name="P142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42">Дата составления: 15.06.2026.</text:p>
          </table:table-cell>
          <table:covered-table-cell/>
        </table:table-row>
      </table:table>
      <text:p text:style-name="P143" loext:marker-style-name="T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  <style:text-properties style:font-name-asian="Times New Roman2" style:font-family-asian="'Times New Roman'" style:font-family-generic-asian="system" style:font-pitch-asian="variable" style:language-asian="ru" style:country-asian="RU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ConsPlusNormal" style:family="paragraph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Arial" fo:font-family="Arial" style:font-family-generic="swiss" fo:font-size="10pt" fo:language="ru" fo:country="RU" style:letter-kerning="false" style:font-name-asian="Calibri2" style:font-family-asian="Calibri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stLabel_20_1" style:display-name="ListLabel 1" style:family="text"/>
    <style:style style:name="ListLabel_20_2" style:display-name="ListLabel 2" style:family="text">
      <style:text-properties style:font-name="Calibri1" fo:font-family="Calibri" style:font-family-generic="swiss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="Calibri" fo:font-family="Calibri" style:font-family-generic="roman"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="Calibri1" fo:font-family="Calibri" style:font-family-generic="swiss"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="Calibri" fo:font-family="Calibri" style:font-family-generic="roman"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="Calibri1" fo:font-family="Calibri" style:font-family-generic="swiss"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40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674cm"/>
        </style:list-level-properties>
        <style:text-properties fo:font-family="Wingdings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944cm"/>
        </style:list-level-properties>
        <style:text-properties fo:font-family="Symbol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214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484cm"/>
        </style:list-level-properties>
        <style:text-properties fo:font-family="Wingdings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754cm"/>
        </style:list-level-properties>
        <style:text-properties fo:font-family="Symbol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024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294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1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03T13:23:04.905994880</meta:creation-date>
    <dc:title>Default</dc:title>
    <meta:editing-cycles>8</meta:editing-cycles>
    <meta:editing-duration>PT36M6S</meta:editing-duration>
    <meta:generator>LibreOffice/25.2.6.2$Linux_X86_64 LibreOffice_project/520$Build-2</meta:generator>
    <dc:date>2026-06-10T16:44:10.451185238</dc:date>
    <meta:document-statistic meta:table-count="12" meta:image-count="0" meta:object-count="0" meta:page-count="10" meta:paragraph-count="362" meta:word-count="2492" meta:character-count="21100" meta:non-whitespace-character-count="18593"/>
  </office:meta>
</office:document-meta>
</file>