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ourier New" svg:font-family="'Courier New'" style:font-family-generic="modern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</office:font-face-decls>
  <office:automatic-styles>
    <style:style style:name="Таблица1" style:family="table">
      <style:table-properties style:width="17.489cm" table:align="left" style:writing-mode="lr-tb"/>
    </style:style>
    <style:style style:name="Таблица1.A" style:family="table-column">
      <style:table-column-properties style:column-width="0.609cm"/>
    </style:style>
    <style:style style:name="Таблица1.B" style:family="table-column">
      <style:table-column-properties style:column-width="5.099cm"/>
    </style:style>
    <style:style style:name="Таблица1.C" style:family="table-column">
      <style:table-column-properties style:column-width="11.781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8" style:family="table-row">
      <style:table-row-properties style:min-row-height="1.82cm" fo:keep-together="auto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A9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none" style:writing-mode="lr-tb"/>
    </style:style>
    <style:style style:name="Таблица3" style:family="table">
      <style:table-properties style:width="17.489cm" table:align="left" style:writing-mode="lr-tb"/>
    </style:style>
    <style:style style:name="Таблица3.A" style:family="table-column">
      <style:table-column-properties style:column-width="0.979cm"/>
    </style:style>
    <style:style style:name="Таблица3.B" style:family="table-column">
      <style:table-column-properties style:column-width="5.53cm"/>
    </style:style>
    <style:style style:name="Таблица3.C" style:family="table-column">
      <style:table-column-properties style:column-width="2.884cm"/>
    </style:style>
    <style:style style:name="Таблица3.D" style:family="table-column">
      <style:table-column-properties style:column-width="2.579cm"/>
    </style:style>
    <style:style style:name="Таблица3.E" style:family="table-column">
      <style:table-column-properties style:column-width="5.517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17.489cm" table:align="left" style:writing-mode="lr-tb"/>
    </style:style>
    <style:style style:name="Таблица4.A" style:family="table-column">
      <style:table-column-properties style:column-width="0.847cm"/>
    </style:style>
    <style:style style:name="Таблица4.B" style:family="table-column">
      <style:table-column-properties style:column-width="4.396cm"/>
    </style:style>
    <style:style style:name="Таблица4.C" style:family="table-column">
      <style:table-column-properties style:column-width="12.247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4.C3" style:family="table-cell">
      <style:table-cell-properties style:vertical-align="middle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5" style:family="table">
      <style:table-properties style:width="17.51cm" table:align="left" style:writing-mode="lr-tb"/>
    </style:style>
    <style:style style:name="Таблица5.A" style:family="table-column">
      <style:table-column-properties style:column-width="0.953cm"/>
    </style:style>
    <style:style style:name="Таблица5.B" style:family="table-column">
      <style:table-column-properties style:column-width="5.133cm"/>
    </style:style>
    <style:style style:name="Таблица5.C" style:family="table-column">
      <style:table-column-properties style:column-width="11.42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5.17" style:family="table-row">
      <style:table-row-properties style:min-row-height="0.416cm" fo:keep-together="auto"/>
    </style:style>
    <style:style style:name="Таблица5.18" style:family="table-row">
      <style:table-row-properties style:min-row-height="0.212cm" fo:keep-together="auto"/>
    </style:style>
    <style:style style:name="Таблица14" style:family="table">
      <style:table-properties style:width="17.602cm" table:align="left" style:writing-mode="lr-tb"/>
    </style:style>
    <style:style style:name="Таблица14.A" style:family="table-column">
      <style:table-column-properties style:column-width="0.894cm"/>
    </style:style>
    <style:style style:name="Таблица14.B" style:family="table-column">
      <style:table-column-properties style:column-width="4.343cm"/>
    </style:style>
    <style:style style:name="Таблица14.C" style:family="table-column">
      <style:table-column-properties style:column-width="12.365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6" style:family="table">
      <style:table-properties style:width="17.602cm" table:align="left" style:writing-mode="lr-tb"/>
    </style:style>
    <style:style style:name="Таблица6.A" style:family="table-column">
      <style:table-column-properties style:column-width="0.894cm"/>
    </style:style>
    <style:style style:name="Таблица6.B" style:family="table-column">
      <style:table-column-properties style:column-width="16.708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" style:family="table">
      <style:table-properties style:width="17.602cm" table:align="left" style:writing-mode="lr-tb"/>
    </style:style>
    <style:style style:name="Таблица15.A" style:family="table-column">
      <style:table-column-properties style:column-width="0.894cm"/>
    </style:style>
    <style:style style:name="Таблица15.B" style:family="table-column">
      <style:table-column-properties style:column-width="16.708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.A4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.7" style:family="table-row">
      <style:table-row-properties style:min-row-height="0.639cm" fo:keep-together="auto"/>
    </style:style>
    <style:style style:name="Таблица7" style:family="table">
      <style:table-properties style:width="26.194cm" table:align="left" style:writing-mode="lr-tb"/>
    </style:style>
    <style:style style:name="Таблица7.A" style:family="table-column">
      <style:table-column-properties style:column-width="12.192cm"/>
    </style:style>
    <style:style style:name="Таблица7.B" style:family="table-column">
      <style:table-column-properties style:column-width="7.103cm"/>
    </style:style>
    <style:style style:name="Таблица7.C" style:family="table-column">
      <style:table-column-properties style:column-width="6.899cm"/>
    </style:style>
    <style:style style:name="Таблица7.1" style:family="table-row">
      <style:table-row-properties style:min-row-height="0.316cm"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Таблица7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7.2" style:family="table-row">
      <style:table-row-properties style:min-row-height="0.422cm" fo:keep-together="auto"/>
    </style:style>
    <style:style style:name="Таблица7.4" style:family="table-row">
      <style:table-row-properties style:min-row-height="0.474cm" fo:keep-together="auto"/>
    </style:style>
    <style:style style:name="Таблица7.5" style:family="table-row">
      <style:table-row-properties style:min-row-height="0.437cm" fo:keep-together="auto"/>
    </style:style>
    <style:style style:name="Таблица7.6" style:family="table-row">
      <style:table-row-properties style:min-row-height="0.737cm" fo:keep-together="auto"/>
    </style:style>
    <style:style style:name="Таблица7.7" style:family="table-row">
      <style:table-row-properties style:min-row-height="0.245cm" fo:keep-together="auto"/>
    </style:style>
    <style:style style:name="Таблица7.8" style:family="table-row">
      <style:table-row-properties style:min-row-height="0.997cm" fo:keep-together="auto"/>
    </style:style>
    <style:style style:name="Таблица7.9" style:family="table-row">
      <style:table-row-properties style:min-row-height="0.399cm" fo:keep-together="auto"/>
    </style:style>
    <style:style style:name="Таблица7.10" style:family="table-row">
      <style:table-row-properties style:min-row-height="1cm" fo:keep-together="auto"/>
    </style:style>
    <style:style style:name="Таблица7.11" style:family="table-row">
      <style:table-row-properties style:min-row-height="0.376cm" fo:keep-together="auto"/>
    </style:style>
    <style:style style:name="Таблица7.12" style:family="table-row">
      <style:table-row-properties style:min-row-height="0.439cm" fo:keep-together="auto"/>
    </style:style>
    <style:style style:name="Таблица7.13" style:family="table-row">
      <style:table-row-properties style:min-row-height="0.522cm" fo:keep-together="auto"/>
    </style:style>
    <style:style style:name="Таблица7.14" style:family="table-row">
      <style:table-row-properties style:min-row-height="1.124cm" fo:keep-together="auto"/>
    </style:style>
    <style:style style:name="Таблица7.15" style:family="table-row">
      <style:table-row-properties style:min-row-height="0.563cm" fo:keep-together="auto"/>
    </style:style>
    <style:style style:name="Таблица7.16" style:family="table-row">
      <style:table-row-properties style:min-row-height="0.72cm" fo:keep-together="auto"/>
    </style:style>
    <style:style style:name="Таблица7.17" style:family="table-row">
      <style:table-row-properties style:min-row-height="0.982cm" fo:keep-together="auto"/>
    </style:style>
    <style:style style:name="Таблица7.18" style:family="table-row">
      <style:table-row-properties style:min-row-height="0.526cm" fo:keep-together="auto"/>
    </style:style>
    <style:style style:name="Таблица7.20" style:family="table-row">
      <style:table-row-properties style:min-row-height="0.691cm" fo:keep-together="auto"/>
    </style:style>
    <style:style style:name="Таблица7.21" style:family="table-row">
      <style:table-row-properties style:min-row-height="0.508cm" fo:keep-together="auto"/>
    </style:style>
    <style:style style:name="Таблица7.24" style:family="table-row">
      <style:table-row-properties style:min-row-height="1.228cm" fo:keep-together="auto"/>
    </style:style>
    <style:style style:name="Таблица7.25" style:family="table-row">
      <style:table-row-properties style:min-row-height="1.245cm" fo:keep-together="auto"/>
    </style:style>
    <style:style style:name="Таблица7.27" style:family="table-row">
      <style:table-row-properties style:min-row-height="1.374cm" fo:keep-together="auto"/>
    </style:style>
    <style:style style:name="Таблица7.28" style:family="table-row">
      <style:table-row-properties style:min-row-height="0.127cm" fo:keep-together="auto"/>
    </style:style>
    <style:style style:name="Таблица7.30" style:family="table-row">
      <style:table-row-properties style:min-row-height="0.612cm" fo:keep-together="auto"/>
    </style:style>
    <style:style style:name="Таблица7.A4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7.47" style:family="table-row">
      <style:table-row-properties style:min-row-height="0.919cm" fo:keep-together="auto"/>
    </style:style>
    <style:style style:name="Таблица7.A4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7.55" style:family="table-row">
      <style:table-row-properties style:min-row-height="0.861cm" fo:keep-together="auto"/>
    </style:style>
    <style:style style:name="Таблица7.68" style:family="table-row">
      <style:table-row-properties style:min-row-height="0.755cm" fo:keep-together="auto"/>
    </style:style>
    <style:style style:name="Таблица7.69" style:family="table-row">
      <style:table-row-properties style:min-row-height="0.803cm" fo:keep-together="auto"/>
    </style:style>
    <style:style style:name="Таблица7.81" style:family="table-row">
      <style:table-row-properties style:min-row-height="0.75cm" fo:keep-together="auto"/>
    </style:style>
    <style:style style:name="Таблица7.89" style:family="table-row">
      <style:table-row-properties style:min-row-height="0.353cm" fo:keep-together="auto"/>
    </style:style>
    <style:style style:name="Таблица7.97" style:family="table-row">
      <style:table-row-properties style:min-row-height="0.381cm" fo:keep-together="auto"/>
    </style:style>
    <style:style style:name="Таблица7.98" style:family="table-row">
      <style:table-row-properties style:min-row-height="0.566cm" fo:keep-together="auto"/>
    </style:style>
    <style:style style:name="Таблица7.100" style:family="table-row">
      <style:table-row-properties style:min-row-height="0.328cm" fo:keep-together="auto"/>
    </style:style>
    <style:style style:name="Таблица7.A10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Таблица7.120" style:family="table-row">
      <style:table-row-properties style:min-row-height="0.991cm" fo:keep-together="auto"/>
    </style:style>
    <style:style style:name="Таблица7.142" style:family="table-row">
      <style:table-row-properties style:min-row-height="0.81cm" fo:keep-together="auto"/>
    </style:style>
    <style:style style:name="Таблица7.A14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7.144" style:family="table-row">
      <style:table-row-properties style:min-row-height="0.736cm" fo:keep-together="auto"/>
    </style:style>
    <style:style style:name="Таблица7.146" style:family="table-row">
      <style:table-row-properties style:min-row-height="0.758cm" fo:keep-together="auto"/>
    </style:style>
    <style:style style:name="Таблица7.223" style:family="table-row">
      <style:table-row-properties style:min-row-height="0.649cm" fo:keep-together="auto"/>
    </style:style>
    <style:style style:name="Таблица7.224" style:family="table-row">
      <style:table-row-properties style:min-row-height="0.871cm" fo:keep-together="auto"/>
    </style:style>
    <style:style style:name="Таблица7.231" style:family="table-row">
      <style:table-row-properties style:min-row-height="0.778cm" fo:keep-together="auto"/>
    </style:style>
    <style:style style:name="Таблица7.235" style:family="table-row">
      <style:table-row-properties style:min-row-height="0.762cm" fo:keep-together="auto"/>
    </style:style>
    <style:style style:name="Таблица7.239" style:family="table-row">
      <style:table-row-properties style:min-row-height="0.781cm" fo:keep-together="auto"/>
    </style:style>
    <style:style style:name="Таблица7.244" style:family="table-row">
      <style:table-row-properties style:min-row-height="0.766cm" fo:keep-together="auto"/>
    </style:style>
    <style:style style:name="Таблица7.246" style:family="table-row">
      <style:table-row-properties style:min-row-height="0.725cm" fo:keep-together="auto"/>
    </style:style>
    <style:style style:name="Таблица7.263" style:family="table-row">
      <style:table-row-properties style:min-row-height="1.027cm" fo:keep-together="auto"/>
    </style:style>
    <style:style style:name="Таблица7.271" style:family="table-row">
      <style:table-row-properties style:min-row-height="0.998cm" fo:keep-together="auto"/>
    </style:style>
    <style:style style:name="Таблица7.278" style:family="table-row">
      <style:table-row-properties style:min-row-height="0.774cm" fo:keep-together="auto"/>
    </style:style>
    <style:style style:name="Таблица7.286" style:family="table-row">
      <style:table-row-properties style:min-row-height="0.764cm" fo:keep-together="auto"/>
    </style:style>
    <style:style style:name="Таблица7.305" style:family="table-row">
      <style:table-row-properties style:min-row-height="1.042cm" fo:keep-together="auto"/>
    </style:style>
    <style:style style:name="Таблица7.307" style:family="table-row">
      <style:table-row-properties style:min-row-height="0.609cm" fo:keep-together="auto"/>
    </style:style>
    <style:style style:name="Таблица7.329" style:family="table-row">
      <style:table-row-properties style:min-row-height="1.461cm" fo:keep-together="auto"/>
    </style:style>
    <style:style style:name="Таблица7.330" style:family="table-row">
      <style:table-row-properties style:min-row-height="0.6cm" fo:keep-together="auto"/>
    </style:style>
    <style:style style:name="Таблица7.335" style:family="table-row">
      <style:table-row-properties style:min-row-height="0.667cm" fo:keep-together="auto"/>
    </style:style>
    <style:style style:name="Таблица7.336" style:family="table-row">
      <style:table-row-properties style:min-row-height="0.309cm" fo:keep-together="auto"/>
    </style:style>
    <style:style style:name="Таблица7.374" style:family="table-row">
      <style:table-row-properties style:min-row-height="0.57cm" fo:keep-together="auto"/>
    </style:style>
    <style:style style:name="Таблица7.378" style:family="table-row">
      <style:table-row-properties style:min-row-height="1.358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" fo:font-size="12pt" fo:font-weight="bold" officeooo:paragraph-rsid="0083e389" style:font-size-asian="12pt" style:font-weight-asian="bold" style:font-name-complex="Times New Roman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fo:font-weight="bold" officeooo:paragraph-rsid="0083e389" style:font-size-asian="12pt" style:font-weight-asian="bold" style:font-name-complex="Times New Roman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3e389" style:font-size-asian="12pt" style:font-weight-asian="bold" style:font-name-complex="Times New Roman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6" style:family="paragraph" style:parent-style-name="Text_20_body">
      <style:paragraph-properties fo:text-align="justify" style:justify-single-word="false"/>
      <style:text-properties fo:color="#000000" loext:opacity="100%" style:font-name="Times New Roman" fo:font-size="12pt" officeooo:paragraph-rsid="0083e389" style:font-size-asian="12pt" style:font-name-complex="Times New Roman"/>
    </style:style>
    <style:style style:name="P7" style:family="paragraph" style:parent-style-name="Text_20_body">
      <style:paragraph-properties fo:text-align="justify" style:justify-single-word="false"/>
      <style:text-properties fo:font-variant="normal" fo:text-transform="none" fo:color="#000000" loext:opacity="100%" style:font-name="PT Serif" fo:font-size="11.25pt" fo:letter-spacing="normal" fo:font-style="normal" fo:font-weight="normal" officeooo:paragraph-rsid="0083e389" style:font-size-asian="12pt" style:font-name-complex="Times New Roman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officeooo:paragraph-rsid="0083e389" style:font-size-asian="12pt" style:font-name-complex="Times New Roman"/>
    </style:style>
    <style:style style:name="P9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fo:font-weight="bold" officeooo:paragraph-rsid="0083e389" style:font-size-asian="12pt" style:font-weight-asian="bold" style:font-name-complex="Times New Roman" style:font-size-complex="12pt"/>
    </style:style>
    <style:style style:name="P10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1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normal" officeooo:paragraph-rsid="0083e389" style:font-size-asian="12pt" style:font-weight-asian="normal" style:font-name-complex="Times New Roman" style:font-size-complex="12pt" style:font-weight-complex="normal"/>
    </style:style>
    <style:style style:name="P1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3e389" style:font-size-asian="12pt" style:font-weight-asian="bold" style:font-name-complex="Times New Roman" style:font-size-complex="12pt"/>
    </style:style>
    <style:style style:name="P1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41078" style:font-size-asian="12pt" style:font-name-complex="Times New Roman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3e389" style:font-size-asian="12pt" style:font-weight-asian="bold" style:font-name-complex="Times New Roman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fo:language="en" fo:country="US" officeooo:paragraph-rsid="0083e389" style:font-size-asian="12pt" style:font-name-complex="Times New Roman" style:font-size-complex="12pt"/>
    </style:style>
    <style:style style:name="P18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19" style:family="paragraph" style:parent-style-name="Standard">
      <style:paragraph-properties fo:margin-top="0.106cm" fo:margin-bottom="0.106cm" style:contextual-spacing="false" fo:line-height="100%"/>
      <style:text-properties officeooo:paragraph-rsid="0084c818"/>
    </style:style>
    <style:style style:name="P20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21" style:family="paragraph" style:parent-style-name="Standard">
      <style:paragraph-properties fo:margin-top="0.106cm" fo:margin-bottom="0cm" style:contextual-spacing="false" fo:text-align="center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22" style:family="paragraph" style:parent-style-name="Standard">
      <style:paragraph-properties fo:margin-top="0.106cm" fo:margin-bottom="0.106cm" style:contextual-spacing="false" fo:text-align="justify" style:justify-single-word="fals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84c818"/>
    </style:style>
    <style:style style:name="P24" style:family="paragraph" style:parent-style-name="Standard">
      <style:paragraph-properties fo:line-height="100%" fo:text-align="justify" style:justify-single-word="false" fo:orphans="0" fo:widows="0" style:text-autospace="none"/>
      <style:text-properties fo:color="#000000" loext:opacity="100%" style:font-name="Times New Roman" fo:font-size="12pt" officeooo:paragraph-rsid="0083e389" style:font-size-asian="12pt" style:font-name-complex="Times New Roman" style:font-size-complex="12pt"/>
    </style:style>
    <style:style style:name="P25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fo:font-weight="bold" officeooo:paragraph-rsid="0084c818" style:font-size-asian="12pt" style:font-weight-asian="bold" style:font-name-complex="Times New Roman" style:font-size-complex="12pt"/>
    </style:style>
    <style:style style:name="P26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fo:font-weight="bold" officeooo:paragraph-rsid="0084c818" style:font-size-asian="12pt" style:font-weight-asian="bold" style:font-name-complex="Times New Roman" style:font-size-complex="12pt"/>
    </style:style>
    <style:style style:name="P27" style:family="paragraph" style:parent-style-name="Standard">
      <style:paragraph-properties fo:margin-right="0cm" fo:line-height="100%" fo:text-align="justify" style:justify-single-word="false" fo:text-indent="0.06cm" style:auto-text-indent="false"/>
      <style:text-properties fo:color="#000000" loext:opacity="100%" style:font-name="Times New Roman" fo:font-size="12pt" officeooo:paragraph-rsid="0084c818" style:font-size-asian="12pt" style:font-name-complex="Times New Roman" style:font-size-complex="12pt"/>
    </style:style>
    <style:style style:name="P2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4c818" style:font-size-asian="12pt" style:font-name-complex="Times New Roman" style:font-size-complex="12pt"/>
    </style:style>
    <style:style style:name="P2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8587a2" officeooo:paragraph-rsid="008587a2" style:font-size-asian="12pt" style:font-name-complex="Times New Roman" style:font-size-complex="12pt"/>
    </style:style>
    <style:style style:name="P30" style:family="paragraph" style:parent-style-name="Standard">
      <style:paragraph-properties fo:line-height="100%" fo:text-align="justify" style:justify-single-word="false"/>
      <style:text-properties style:font-name="Times New Roman" fo:font-size="12pt" officeooo:paragraph-rsid="00869298" style:font-size-asian="12pt" style:font-name-complex="Times New Roman" style:font-size-complex="12pt"/>
    </style:style>
    <style:style style:name="P31" style:family="paragraph" style:parent-style-name="Standard">
      <style:paragraph-properties fo:line-height="100%" fo:text-align="justify" style:justify-single-word="false"/>
      <style:text-properties style:font-name="Times New Roman" fo:font-size="12pt" officeooo:paragraph-rsid="00869298" style:font-size-asian="12pt" style:font-size-complex="12pt"/>
    </style:style>
    <style:style style:name="P32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" fo:font-size="12pt" officeooo:paragraph-rsid="008923c3" fo:background-color="transparent" style:font-size-asian="12pt" style:font-size-complex="12pt"/>
    </style:style>
    <style:style style:name="P33" style:family="paragraph" style:parent-style-name="Standard">
      <loext:graphic-properties draw:fill="solid" draw:fill-color="#ffffff"/>
      <style:paragraph-properties fo:margin-top="0.101cm" fo:margin-bottom="0.101cm" style:contextual-spacing="false" fo:line-height="100%" fo:text-align="justify" style:justify-single-word="false" fo:background-color="#ffffff"/>
      <style:text-properties style:font-name="Times New Roman" fo:font-size="12pt" officeooo:paragraph-rsid="008587a2" style:font-size-asian="12pt" style:font-name-complex="Times New Roman" style:font-size-complex="12pt"/>
    </style:style>
    <style:style style:name="P3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rsid="0084be19" officeooo:paragraph-rsid="008a206b" fo:background-color="#ffffff" style:font-size-asian="12pt" style:font-name-complex="Times New Roman" style:font-size-complex="12pt"/>
    </style:style>
    <style:style style:name="P3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rsid="008a206b" officeooo:paragraph-rsid="008a206b" fo:background-color="#ffffff" style:font-size-asian="12pt" style:font-name-complex="Times New Roman" style:font-size-complex="12pt"/>
    </style:style>
    <style:style style:name="P36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fo:font-weight="normal" officeooo:paragraph-rsid="008b148a" style:font-size-asian="12pt" style:font-weight-asian="normal" style:font-size-complex="12pt" style:font-weight-complex="normal"/>
    </style:style>
    <style:style style:name="P3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rsid="00864c25" officeooo:paragraph-rsid="0084c818" fo:background-color="#ffffff" style:font-size-asian="12pt" style:font-name-complex="Times New Roman" style:font-size-complex="12pt"/>
    </style:style>
    <style:style style:name="P38" style:family="paragraph" style:parent-style-name="Standard">
      <style:paragraph-properties fo:line-height="100%" fo:text-align="justify" style:justify-single-word="false" style:snap-to-layout-grid="false"/>
      <style:text-properties officeooo:paragraph-rsid="008c96c4"/>
    </style:style>
    <style:style style:name="P3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rsid="00864c25" officeooo:paragraph-rsid="008c96c4" fo:background-color="#ffffff" style:font-size-asian="12pt" style:font-name-complex="Times New Roman" style:font-size-complex="12pt"/>
    </style:style>
    <style:style style:name="P4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paragraph-rsid="0084c818" style:font-size-asian="12pt" style:font-name-complex="Times New Roman" style:font-size-complex="12pt"/>
    </style:style>
    <style:style style:name="P4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officeooo:rsid="008ee466" officeooo:paragraph-rsid="008ee466" style:font-size-asian="12pt" style:font-name-complex="Times New Roman" style:font-size-complex="12pt"/>
    </style:style>
    <style:style style:name="P4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rsid="008ee466" officeooo:paragraph-rsid="008ee466" style:font-size-asian="12pt" style:font-name-complex="Times New Roman" style:font-size-complex="12pt"/>
    </style:style>
    <style:style style:name="P43" style:family="paragraph" style:parent-style-name="Standard">
      <style:paragraph-properties fo:line-height="100%" fo:text-align="justify" style:justify-single-word="false">
        <style:tab-stops>
          <style:tab-stop style:position="1.06cm"/>
        </style:tab-stops>
      </style:paragraph-properties>
      <style:text-properties fo:color="#000000" loext:opacity="100%" style:font-name="Times New Roman" fo:font-size="12pt" fo:font-weight="bold" officeooo:paragraph-rsid="0084c818" style:font-size-asian="12pt" style:font-weight-asian="bold" style:font-name-complex="Times New Roman" style:font-size-complex="12pt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c818" style:font-size-asian="12pt" style:font-weight-asian="bold" style:font-name-complex="Times New Roman" style:font-size-complex="12pt"/>
    </style:style>
    <style:style style:name="P45" style:family="paragraph" style:parent-style-name="Standard">
      <style:paragraph-properties fo:line-height="100%" fo:text-align="justify" style:justify-single-word="false"/>
      <style:text-properties style:font-name="Times New Roman" fo:font-size="12pt" officeooo:paragraph-rsid="00869298" style:font-size-asian="12pt" style:language-asian="ru" style:country-asian="RU" style:font-name-complex="Times New Roman" style:font-size-complex="12pt"/>
    </style:style>
    <style:style style:name="P4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c818" style:font-size-asian="12pt" style:font-weight-asian="bold" style:font-name-complex="Times New Roman" style:font-size-complex="12pt"/>
    </style:style>
    <style:style style:name="P4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4c818" style:font-size-asian="12pt" style:font-size-complex="12pt"/>
    </style:style>
    <style:style style:name="P4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4c818" style:font-size-asian="12pt" style:font-weight-asian="bold" style:font-name-complex="Times New Roman" style:font-size-complex="12pt"/>
    </style:style>
    <style:style style:name="P4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4c818" style:font-size-asian="12pt" style:font-weight-asian="bold" style:font-name-complex="Times New Roman" style:font-size-complex="12pt"/>
    </style:style>
    <style:style style:name="P5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style:text-underline-style="none" fo:font-weight="bold" officeooo:paragraph-rsid="0084c818" style:font-size-asian="12pt" style:font-weight-asian="bold" style:font-name-complex="Times New Roman" style:font-size-complex="12pt"/>
    </style:style>
    <style:style style:name="P51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4c818" style:font-size-asian="12pt" style:font-name-complex="Times New Roman" style:font-size-complex="12pt"/>
    </style:style>
    <style:style style:name="P52" style:family="paragraph" style:parent-style-name="Standard">
      <style:paragraph-properties fo:margin-top="0.106cm" fo:margin-bottom="0.106cm" style:contextual-spacing="false" fo:line-height="100%" fo:text-align="start" style:justify-single-word="false" style:snap-to-layout-gri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53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54" style:family="paragraph" style:parent-style-name="Text_20_body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5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4c818" style:font-size-asian="12pt" style:font-name-complex="Times New Roman" style:font-size-complex="12pt"/>
    </style:style>
    <style:style style:name="P56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57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5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4c818" style:font-size-asian="12pt" style:font-size-complex="12pt"/>
    </style:style>
    <style:style style:name="P59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84c818"/>
    </style:style>
    <style:style style:name="P60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language="en" fo:country="US" style:text-underline-style="none" officeooo:paragraph-rsid="0084c818" fo:background-color="#ffffff" style:font-size-asian="12pt" style:font-name-complex="Times New Roman" style:font-size-complex="12pt"/>
    </style:style>
    <style:style style:name="P61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6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4c818" fo:background-color="#ffffff" style:font-size-asian="12pt" style:font-size-complex="12pt"/>
    </style:style>
    <style:style style:name="P63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6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65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84c818" style:font-size-asian="12pt" style:font-size-complex="12pt"/>
    </style:style>
    <style:style style:name="P6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officeooo:paragraph-rsid="0084c818" fo:background-color="#ffffff" style:font-size-asian="12pt" style:font-name-complex="Times New Roman" style:font-size-complex="12pt"/>
    </style:style>
    <style:style style:name="P6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4c818" fo:background-color="transparent" style:font-size-asian="12pt" style:font-weight-asian="bold" style:font-name-complex="Times New Roman" style:font-size-complex="12pt" style:font-weight-complex="bold"/>
    </style:style>
    <style:style style:name="P6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4c818" fo:background-color="transparent" style:font-size-asian="12pt" style:font-weight-asian="bold" style:font-name-complex="Times New Roman" style:font-size-complex="12pt" style:font-weight-complex="bold"/>
    </style:style>
    <style:style style:name="P6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4c818" fo:background-color="transparent" style:font-size-asian="12pt" style:font-weight-asian="bold" style:font-name-complex="Times New Roman" style:font-size-complex="12pt"/>
    </style:style>
    <style:style style:name="P7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ade803" officeooo:paragraph-rsid="0084c818" fo:background-color="transparent" style:font-size-asian="12pt" style:font-name-complex="Times New Roman" style:font-size-complex="12pt"/>
    </style:style>
    <style:style style:name="P7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84c818" style:font-size-asian="12pt" style:font-weight-asian="bold" style:font-name-complex="Times New Roman" style:font-size-complex="12pt"/>
    </style:style>
    <style:style style:name="P7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4c818" style:font-size-asian="12pt" style:font-weight-asian="bold" style:font-name-complex="Times New Roman" style:font-size-complex="12pt" style:font-weight-complex="bold"/>
    </style:style>
    <style:style style:name="P7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4c818" style:font-size-asian="12pt" style:font-size-complex="12pt"/>
    </style:style>
    <style:style style:name="P7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88ea9b" officeooo:paragraph-rsid="0084c818" style:font-size-asian="12pt" style:font-size-complex="12pt"/>
    </style:style>
    <style:style style:name="P7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88ea9b" officeooo:paragraph-rsid="0084c818" style:font-size-asian="12pt" style:font-size-complex="12pt"/>
    </style:style>
    <style:style style:name="P7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69298" style:font-size-asian="12pt" style:font-weight-asian="bold" style:font-name-complex="Times New Roman" style:font-size-complex="12pt"/>
    </style:style>
    <style:style style:name="P7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69298" style:font-size-asian="12pt" style:font-weight-asian="bold" style:font-name-complex="Times New Roman" style:font-size-complex="12pt" style:font-weight-complex="bold"/>
    </style:style>
    <style:style style:name="P7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869298" style:font-size-asian="12pt" style:font-weight-asian="bold" style:font-name-complex="Times New Roman" style:font-size-complex="12pt"/>
    </style:style>
    <style:style style:name="P7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869298" style:font-size-asian="12pt" style:font-name-complex="Times New Roman" style:font-size-complex="12pt"/>
    </style:style>
    <style:style style:name="P8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95ba53" officeooo:paragraph-rsid="00869298" fo:background-color="transparent" style:font-size-asian="12pt" style:font-name-complex="Times New Roman" style:font-size-complex="12pt"/>
    </style:style>
    <style:style style:name="P8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69298" fo:background-color="transparent" style:font-size-asian="12pt" style:font-weight-asian="bold" style:font-name-complex="Times New Roman" style:font-size-complex="12pt"/>
    </style:style>
    <style:style style:name="P8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869298" fo:background-color="transparent" style:font-size-asian="12pt" style:font-weight-asian="bold" style:font-name-complex="Times New Roman" style:font-size-complex="12pt" style:font-weight-complex="bold"/>
    </style:style>
    <style:style style:name="P8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869298" fo:background-color="#ffff00" style:font-size-asian="12pt" style:font-weight-asian="bold" style:font-name-complex="Times New Roman" style:font-size-complex="12pt"/>
    </style:style>
    <style:style style:name="P84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" fo:font-size="12pt" fo:letter-spacing="normal" fo:font-style="normal" fo:font-weight="normal" officeooo:rsid="00b10604" officeooo:paragraph-rsid="00869298" fo:background-color="transparent" style:font-size-asian="12pt" style:font-weight-asian="bold" style:font-name-complex="Times New Roman" style:font-size-complex="12pt"/>
    </style:style>
    <style:style style:name="P85" style:family="paragraph" style:parent-style-name="Standard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86" style:family="paragraph" style:parent-style-name="Standard" style:master-page-name="Преобразование_20_1">
      <style:paragraph-properties fo:line-height="100%" fo:text-align="end" style:justify-single-word="false" fo:orphans="0" fo:widows="0" style:page-number="auto"/>
      <style:text-properties style:font-name="Times New Roman" fo:font-size="12pt" fo:font-weight="normal" officeooo:rsid="009584c7" officeooo:paragraph-rsid="009584c7" style:font-size-asian="12pt" style:font-weight-asian="normal" style:font-name-complex="Times New Roman" style:font-size-complex="12pt" style:font-weight-complex="normal"/>
    </style:style>
    <style:style style:name="P87" style:family="paragraph" style:parent-style-name="Standard">
      <style:paragraph-properties fo:line-height="100%" fo:text-align="center" style:justify-single-word="false" fo:orphans="0" fo:widows="0"/>
      <style:text-properties style:font-name="Times New Roman" fo:font-size="12pt" fo:font-weight="normal" officeooo:rsid="009584c7" officeooo:paragraph-rsid="009584c7" style:font-size-asian="12pt" style:font-weight-asian="normal" style:font-name-complex="Times New Roman" style:font-size-complex="12pt" style:font-weight-complex="normal"/>
    </style:style>
    <style:style style:name="P88" style:family="paragraph" style:parent-style-name="Standard">
      <style:paragraph-properties fo:line-height="100%" fo:text-align="center" style:justify-single-word="false" fo:orphans="0" fo:widows="0"/>
      <style:text-properties style:font-name="Times New Roman" fo:font-size="13pt" fo:font-weight="bold" officeooo:paragraph-rsid="009584c7" style:font-size-asian="13pt" style:font-weight-asian="bold" style:font-name-complex="Times New Roman" style:font-size-complex="13pt"/>
    </style:style>
    <style:style style:name="P89" style:family="paragraph" style:parent-style-name="Standard">
      <style:paragraph-properties fo:line-height="100%" fo:text-align="justify" style:justify-single-word="false" fo:orphans="0" fo:widows="0" style:snap-to-layout-grid="false"/>
      <style:text-properties fo:color="#000000" loext:opacity="100%" style:font-name="Times New Roman" fo:font-size="12pt" fo:font-weight="bold" officeooo:paragraph-rsid="009584c7" style:font-size-asian="12pt" style:font-weight-asian="bold" style:font-name-complex="Times New Roman" style:font-size-complex="12pt"/>
    </style:style>
    <style:style style:name="P90" style:family="paragraph" style:parent-style-name="Standard">
      <style:paragraph-properties fo:line-height="100%" fo:text-align="center" style:justify-single-word="false" fo:orphans="0" fo:widows="0"/>
      <style:text-properties fo:color="#000000" loext:opacity="100%" style:font-name="Times New Roman" fo:font-size="12pt" fo:font-weight="bold" officeooo:paragraph-rsid="009584c7" style:font-size-asian="12pt" style:font-weight-asian="bold" style:font-name-complex="Times New Roman" style:font-size-complex="12pt"/>
    </style:style>
    <style:style style:name="P91" style:family="paragraph" style:parent-style-name="Standard">
      <style:paragraph-properties fo:line-height="100%" fo:orphans="0" fo:widows="0"/>
      <style:text-properties fo:color="#000000" loext:opacity="100%" style:font-name="Times New Roman" fo:font-size="12pt" fo:font-weight="bold" officeooo:paragraph-rsid="009584c7" style:font-size-asian="12pt" style:font-weight-asian="bold" style:font-name-complex="Times New Roman" style:font-size-complex="12pt"/>
    </style:style>
    <style:style style:name="P92" style:family="paragraph" style:parent-style-name="Абзац_20_списка" style:list-style-name="WW8Num12">
      <style:paragraph-properties fo:margin-left="0.751cm" fo:margin-right="0cm" fo:margin-top="0cm" fo:margin-bottom="0cm" style:contextual-spacing="false" fo:line-height="100%" fo:text-align="justify" style:justify-single-word="false" fo:orphans="0" fo:widows="0" fo:text-indent="-0.501cm" style:auto-text-indent="false"/>
      <style:text-properties fo:color="#000000" loext:opacity="100%" style:font-name="Times New Roman" fo:font-size="12pt" officeooo:paragraph-rsid="009584c7" style:font-size-asian="12pt" style:font-size-complex="12pt"/>
    </style:style>
    <style:style style:name="P93" style:family="paragraph" style:parent-style-name="Standard">
      <style:paragraph-properties fo:line-height="100%" fo:orphans="0" fo:widows="0"/>
      <style:text-properties fo:color="#000000" loext:opacity="100%" style:font-name="Times New Roman" fo:font-size="12pt" officeooo:paragraph-rsid="009584c7" style:font-size-asian="12pt" style:font-name-complex="Times New Roman" style:font-size-complex="12pt"/>
    </style:style>
    <style:style style:name="P94" style:family="paragraph" style:parent-style-name="Standard">
      <style:paragraph-properties fo:line-height="100%" fo:text-align="justify" style:justify-single-word="false" fo:orphans="0" fo:widows="0"/>
      <style:text-properties fo:color="#000000" loext:opacity="100%" style:font-name="Times New Roman" fo:font-size="12pt" officeooo:paragraph-rsid="009584c7" style:font-size-asian="12pt" style:font-name-complex="Times New Roman" style:font-size-complex="12pt"/>
    </style:style>
    <style:style style:name="P95" style:family="paragraph" style:parent-style-name="Абзац_20_списка" style:list-style-name="WW8Num12">
      <style:paragraph-properties fo:margin-left="0.751cm" fo:margin-right="0cm" fo:margin-top="0cm" fo:margin-bottom="0cm" style:contextual-spacing="false" fo:line-height="100%" fo:orphans="0" fo:widows="0" fo:text-indent="-0.501cm" style:auto-text-indent="false"/>
      <style:text-properties fo:color="#000000" loext:opacity="100%" style:font-name="Times New Roman" fo:font-size="12pt" officeooo:paragraph-rsid="009584c7" style:font-size-asian="12pt" style:font-size-complex="12pt"/>
    </style:style>
    <style:style style:name="P96" style:family="paragraph" style:parent-style-name="Standard">
      <style:paragraph-properties fo:line-height="100%" fo:text-align="center" style:justify-single-word="false" fo:orphans="0" fo:widows="0"/>
      <style:text-properties fo:color="#000000" loext:opacity="100%" style:font-name="Times New Roman" fo:font-size="12pt" fo:language="en" fo:country="US" fo:font-weight="bold" officeooo:paragraph-rsid="009584c7" style:font-size-asian="12pt" style:font-weight-asian="bold" style:font-name-complex="Times New Roman" style:font-size-complex="12pt"/>
    </style:style>
    <style:style style:name="P97" style:family="paragraph" style:parent-style-name="Standard">
      <style:paragraph-properties fo:line-height="100%" fo:orphans="0" fo:widows="0"/>
      <style:text-properties fo:color="#000000" loext:opacity="100%" style:font-name="Times New Roman" fo:font-size="12pt" officeooo:paragraph-rsid="009584c7" style:font-size-asian="12pt" style:font-size-complex="12pt"/>
    </style:style>
    <style:style style:name="P98" style:family="paragraph" style:parent-style-name="Table" style:list-style-name="WW8Num12">
      <style:paragraph-properties fo:margin-left="0.751cm" fo:margin-right="0cm" fo:text-align="start" style:justify-single-word="false" fo:text-indent="-0.501cm" style:auto-text-indent="false"/>
      <style:text-properties fo:color="#000000" loext:opacity="100%" style:font-name="Times New Roman" fo:font-size="12pt" officeooo:paragraph-rsid="009584c7" style:font-size-asian="12pt" style:font-size-complex="12pt"/>
    </style:style>
    <style:style style:name="P99" style:family="paragraph" style:parent-style-name="Table">
      <style:paragraph-properties fo:margin-left="0.25cm" fo:margin-right="0cm" fo:text-align="justify" style:justify-single-word="false"/>
      <style:text-properties fo:color="#000000" loext:opacity="100%" style:font-name="Times New Roman" fo:font-size="12pt" officeooo:paragraph-rsid="009584c7" style:font-size-asian="12pt" style:font-size-complex="12pt"/>
    </style:style>
    <style:style style:name="P100" style:family="paragraph" style:parent-style-name="Standard">
      <style:paragraph-properties fo:line-height="100%" fo:text-align="justify" style:justify-single-word="false" fo:orphans="0" fo:widows="0"/>
      <style:text-properties fo:color="#000000" loext:opacity="100%" style:font-name="Times New Roman" fo:font-size="12pt" officeooo:paragraph-rsid="009584c7" style:font-size-asian="12pt" style:font-size-complex="12pt"/>
    </style:style>
    <style:style style:name="P101" style:family="paragraph" style:parent-style-name="Table">
      <style:paragraph-properties fo:margin-left="0.25cm" fo:margin-right="0cm" fo:text-align="start" style:justify-single-word="false" fo:text-indent="-0.25cm" style:auto-text-indent="false"/>
      <style:text-properties fo:color="#000000" loext:opacity="100%" style:font-name="Times New Roman" fo:font-size="12pt" officeooo:paragraph-rsid="009584c7" style:font-size-asian="12pt" style:font-size-complex="12pt"/>
    </style:style>
    <style:style style:name="P102" style:family="paragraph" style:parent-style-name="Standard">
      <style:paragraph-properties fo:margin-left="0.25cm" fo:margin-right="0cm" fo:line-height="100%" fo:text-align="justify" style:justify-single-word="false" fo:orphans="0" fo:widows="0"/>
      <style:text-properties fo:color="#000000" loext:opacity="100%" style:font-name="Times New Roman" fo:font-size="12pt" officeooo:paragraph-rsid="009584c7" style:font-size-asian="12pt" style:font-size-complex="12pt"/>
    </style:style>
    <style:style style:name="P103" style:family="paragraph" style:parent-style-name="Standard">
      <style:paragraph-properties fo:margin-left="0.25cm" fo:margin-right="0cm" fo:line-height="100%" fo:orphans="0" fo:widows="0"/>
      <style:text-properties fo:color="#000000" loext:opacity="100%" style:font-name="Times New Roman" fo:font-size="12pt" officeooo:paragraph-rsid="009584c7" style:font-size-asian="12pt" style:font-name-complex="Times New Roman" style:font-size-complex="12pt"/>
    </style:style>
    <style:style style:name="P104" style:family="paragraph" style:parent-style-name="Standard">
      <style:paragraph-properties fo:margin-left="0.25cm" fo:margin-right="0cm" fo:line-height="100%" fo:orphans="0" fo:widows="0"/>
      <style:text-properties fo:color="#000000" loext:opacity="100%" style:font-name="Times New Roman" fo:font-size="12pt" fo:language="en" fo:country="US" officeooo:paragraph-rsid="009584c7" style:font-size-asian="12pt" style:font-name-complex="Times New Roman" style:font-size-complex="12pt"/>
    </style:style>
    <style:style style:name="P105" style:family="paragraph" style:parent-style-name="Standard">
      <style:paragraph-properties fo:margin-left="0.25cm" fo:margin-right="0cm" fo:line-height="100%" fo:text-align="justify" style:justify-single-word="false" fo:orphans="0" fo:widows="0">
        <style:tab-stops>
          <style:tab-stop style:position="1.386cm"/>
        </style:tab-stops>
      </style:paragraph-properties>
      <style:text-properties fo:color="#000000" loext:opacity="100%" style:font-name="Times New Roman" fo:font-size="12pt" officeooo:paragraph-rsid="009584c7" style:font-size-asian="12pt" style:font-size-complex="12pt"/>
    </style:style>
    <style:style style:name="P106" style:family="paragraph" style:parent-style-name="Standard">
      <style:paragraph-properties fo:margin-left="0.25cm" fo:margin-right="0cm" fo:line-height="100%" fo:text-align="justify" style:justify-single-word="false" fo:orphans="0" fo:widows="0"/>
      <style:text-properties fo:color="#000000" loext:opacity="100%" style:font-name="Times New Roman" fo:font-size="12pt" officeooo:paragraph-rsid="009584c7" style:font-size-asian="12pt" style:font-name-complex="Times New Roman" style:font-size-complex="12pt" style:font-weight-complex="bold"/>
    </style:style>
    <style:style style:name="P107" style:family="paragraph" style:parent-style-name="Standard">
      <style:paragraph-properties fo:line-height="100%" fo:text-align="justify" style:justify-single-word="false" fo:orphans="0" fo:widows="0"/>
      <style:text-properties fo:color="#000000" loext:opacity="100%" style:font-name="Times New Roman" fo:font-size="12pt" fo:font-weight="bold" officeooo:paragraph-rsid="009584c7" style:font-size-asian="12pt" style:font-weight-asian="bold" style:font-name-complex="Times New Roman" style:font-size-complex="12pt" style:font-weight-complex="bold"/>
    </style:style>
    <style:style style:name="P108" style:family="paragraph" style:parent-style-name="Standard">
      <style:paragraph-properties fo:margin-left="0.25cm" fo:margin-right="0cm" fo:line-height="100%" fo:text-align="justify" style:justify-single-word="false" fo:orphans="0" fo:widows="0">
        <style:tab-stops>
          <style:tab-stop style:position="9.266cm"/>
          <style:tab-stop style:position="11.017cm"/>
        </style:tab-stops>
      </style:paragraph-properties>
      <style:text-properties fo:color="#000000" loext:opacity="100%" style:font-name="Times New Roman" fo:font-size="12pt" officeooo:paragraph-rsid="009584c7" style:font-size-asian="12pt" style:font-size-complex="12pt"/>
    </style:style>
    <style:style style:name="P109" style:family="paragraph" style:parent-style-name="Standard">
      <style:paragraph-properties fo:line-height="100%" fo:orphans="0" fo:widows="0"/>
      <style:text-properties fo:color="#000000" loext:opacity="100%" style:font-name="Times New Roman" fo:font-size="12pt" fo:language="en" fo:country="US" officeooo:paragraph-rsid="009584c7" style:font-size-asian="12pt" style:font-name-complex="Times New Roman" style:font-size-complex="12pt"/>
    </style:style>
    <style:style style:name="P110" style:family="paragraph" style:parent-style-name="Standard">
      <style:paragraph-properties fo:line-height="100%" fo:text-align="justify" style:justify-single-word="false" fo:orphans="0" fo:widows="0">
        <style:tab-stops>
          <style:tab-stop style:position="9.266cm"/>
          <style:tab-stop style:position="11.017cm"/>
        </style:tab-stops>
      </style:paragraph-properties>
      <style:text-properties fo:color="#000000" loext:opacity="100%" style:font-name="Times New Roman" fo:font-size="12pt" officeooo:paragraph-rsid="009584c7" style:font-size-asian="12pt" style:font-size-complex="12pt"/>
    </style:style>
    <style:style style:name="P111" style:family="paragraph" style:parent-style-name="Standard">
      <style:paragraph-properties fo:line-height="100%" fo:text-align="justify" style:justify-single-word="false" fo:orphans="0" fo:widows="0"/>
      <style:text-properties fo:color="#000000" loext:opacity="100%" style:font-name="Times New Roman" fo:font-size="12pt" officeooo:paragraph-rsid="009584c7" style:font-size-asian="12pt" style:font-name-complex="Times New Roman" style:font-size-complex="12pt" style:font-weight-complex="bold"/>
    </style:style>
    <style:style style:name="P112" style:family="paragraph" style:parent-style-name="Standard">
      <style:paragraph-properties fo:line-height="100%" fo:text-align="justify" style:justify-single-word="false" fo:orphans="0" fo:widows="0" style:snap-to-layout-grid="false"/>
      <style:text-properties fo:color="#000000" loext:opacity="100%" style:font-name="Times New Roman" fo:font-size="12pt" officeooo:paragraph-rsid="009584c7" style:font-size-asian="12pt" style:font-name-complex="Times New Roman" style:font-size-complex="12pt"/>
    </style:style>
    <style:style style:name="P113" style:family="paragraph" style:parent-style-name="Standard">
      <style:paragraph-properties fo:line-height="100%" fo:orphans="0" fo:widows="0"/>
      <style:text-properties fo:color="#000000" loext:opacity="100%" style:font-name="Times New Roman" fo:font-size="12pt" officeooo:paragraph-rsid="009584c7" style:font-size-asian="12pt" style:font-name-complex="Times New Roman" style:font-size-complex="12pt" style:font-weight-complex="bold"/>
    </style:style>
    <style:style style:name="P114" style:family="paragraph" style:parent-style-name="Текст1">
      <style:paragraph-properties fo:text-align="justify" style:justify-single-word="false"/>
      <style:text-properties fo:color="#000000" loext:opacity="100%" style:font-name="Times New Roman" fo:font-size="12pt" officeooo:paragraph-rsid="009584c7" style:font-size-asian="12pt" style:font-size-complex="12pt"/>
    </style:style>
    <style:style style:name="P115" style:family="paragraph" style:parent-style-name="Standard">
      <style:paragraph-properties fo:margin-left="0.751cm" fo:margin-right="0cm" fo:line-height="100%" fo:text-align="justify" style:justify-single-word="false" fo:orphans="0" fo:widows="0"/>
      <style:text-properties fo:color="#000000" loext:opacity="100%" style:font-name="Times New Roman" fo:font-size="12pt" officeooo:paragraph-rsid="009584c7" style:font-size-asian="12pt" style:font-name-complex="Times New Roman" style:font-size-complex="12pt"/>
    </style:style>
    <style:style style:name="P116" style:family="paragraph" style:parent-style-name="Standard">
      <style:paragraph-properties fo:line-height="100%" fo:orphans="0" fo:widows="0">
        <style:tab-stops>
          <style:tab-stop style:position="3.457cm"/>
        </style:tab-stops>
      </style:paragraph-properties>
      <style:text-properties fo:color="#000000" loext:opacity="100%" style:font-name="Times New Roman" fo:font-size="12pt" officeooo:paragraph-rsid="009584c7" style:font-size-asian="12pt" style:font-name-complex="Times New Roman" style:font-size-complex="12pt"/>
    </style:style>
    <style:style style:name="P117" style:family="paragraph" style:parent-style-name="Standard">
      <style:paragraph-properties fo:line-height="100%" fo:text-align="justify" style:justify-single-word="false" fo:orphans="0" fo:widows="0" style:snap-to-layout-grid="false"/>
      <style:text-properties fo:color="#000000" loext:opacity="100%" style:font-name="Times New Roman" fo:font-size="12pt" fo:language="en" fo:country="US" fo:font-weight="bold" officeooo:paragraph-rsid="009584c7" style:font-size-asian="12pt" style:font-weight-asian="bold" style:font-name-complex="Times New Roman" style:font-size-complex="12pt"/>
    </style:style>
    <style:style style:name="P118" style:family="paragraph" style:parent-style-name="Heading_20_4">
      <style:paragraph-properties fo:keep-with-next="auto"/>
      <style:text-properties fo:color="#000000" loext:opacity="100%" style:font-name="Times New Roman" fo:font-size="12pt" officeooo:paragraph-rsid="009584c7" style:font-size-asian="12pt" style:font-size-complex="12pt"/>
    </style:style>
    <style:style style:name="P119" style:family="paragraph" style:parent-style-name="Standard">
      <style:paragraph-properties fo:line-height="100%" fo:text-align="justify" style:justify-single-word="false" fo:orphans="0" fo:widows="0">
        <style:tab-stops>
          <style:tab-stop style:position="4.946cm"/>
        </style:tab-stops>
      </style:paragraph-properties>
      <style:text-properties fo:color="#000000" loext:opacity="100%" style:font-name="Times New Roman" fo:font-size="12pt" officeooo:paragraph-rsid="009584c7" style:font-size-asian="12pt" style:font-name-complex="Times New Roman" style:font-size-complex="12pt"/>
    </style:style>
    <style:style style:name="P120" style:family="paragraph" style:parent-style-name="Standard">
      <style:paragraph-properties fo:line-height="100%" fo:orphans="0" fo:widows="0"/>
      <style:text-properties fo:color="#000000" loext:opacity="100%" style:font-name="Times New Roman" fo:font-size="12pt" fo:language="en" fo:country="US" fo:font-weight="bold" officeooo:paragraph-rsid="009584c7" style:font-size-asian="12pt" style:font-weight-asian="bold" style:font-name-complex="Times New Roman" style:font-size-complex="12pt"/>
    </style:style>
    <style:style style:name="P121" style:family="paragraph" style:parent-style-name="Standard">
      <style:paragraph-properties fo:line-height="100%" fo:text-align="end" style:justify-single-word="false" fo:orphans="0" fo:widows="0" fo:break-before="page"/>
      <style:text-properties style:font-name="Times New Roman" fo:font-size="12pt" fo:font-weight="normal" officeooo:rsid="009584c7" officeooo:paragraph-rsid="009584c7" style:font-size-asian="12pt" style:font-weight-asian="normal" style:font-name-complex="Times New Roman" style:font-size-complex="12pt" style:font-weight-complex="normal"/>
    </style:style>
    <style:style style:name="P122" style:family="paragraph" style:parent-style-name="Standard">
      <style:paragraph-properties fo:line-height="100%" fo:text-align="center" style:justify-single-word="false" fo:orphans="0" fo:widows="0"/>
      <style:text-properties style:font-name="Times New Roman" fo:font-size="12pt" fo:font-weight="bold" officeooo:paragraph-rsid="009584c7" style:font-name-asian="Times New Roman" style:font-size-asian="12pt" style:font-weight-asian="bold" style:font-name-complex="Times New Roman" style:font-size-complex="12pt"/>
    </style:style>
    <style:style style:name="P123" style:family="paragraph" style:parent-style-name="Standard">
      <style:paragraph-properties fo:line-height="100%" fo:text-align="center" style:justify-single-word="false" fo:orphans="0" fo:widows="0"/>
      <style:text-properties style:font-name="Times New Roman" fo:font-size="12pt" officeooo:paragraph-rsid="009584c7" style:font-size-asian="12pt" style:font-size-complex="12pt"/>
    </style:style>
    <style:style style:name="P124" style:family="paragraph" style:parent-style-name="Standard">
      <style:paragraph-properties fo:line-height="100%" fo:text-align="center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25" style:family="paragraph" style:parent-style-name="Standard" style:list-style-name="WW8Num25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26" style:family="paragraph" style:parent-style-name="Standard" style:list-style-name="WW8Num10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27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/>
      <style:text-properties fo:color="#000000" loext:opacity="100%" style:font-name="Times New Roman" fo:font-size="12pt" fo:language="en" fo:country="US" fo:font-weight="bold" officeooo:paragraph-rsid="009584c7" fo:background-color="#ffffff" style:font-name-asian="Times New Roman" style:font-size-asian="12pt" style:language-asian="ru" style:country-asian="RU" style:font-weight-asian="bold" style:font-name-complex="Times New Roman" style:font-size-complex="12pt"/>
    </style:style>
    <style:style style:name="P128" style:family="paragraph" style:parent-style-name="Standard" style:list-style-name="WW8Num5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29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/>
    </style:style>
    <style:style style:name="P130" style:family="paragraph" style:parent-style-name="Standard">
      <style:paragraph-properties fo:line-height="100%" fo:text-align="center" style:justify-single-word="false" fo:orphans="0" fo:widows="0" style:text-autospace="none" style:punctuation-wrap="simple" style:vertical-align="baseline">
        <style:tab-stops>
          <style:tab-stop style:position="0.751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31" style:family="paragraph" style:parent-style-name="Standard" style:list-style-name="WW8Num1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0.751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32" style:family="paragraph" style:parent-style-name="Standard" style:list-style-name="WW8Num1">
      <style:paragraph-properties fo:line-height="100%" fo:text-align="center" style:justify-single-word="false" fo:orphans="0" fo:widows="0" style:text-autospace="none" style:punctuation-wrap="simple" style:vertical-align="baseline">
        <style:tab-stops>
          <style:tab-stop style:position="0.751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33" style:family="paragraph" style:parent-style-name="Standard" style:list-style-name="WW8Num1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1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34" style:family="paragraph" style:parent-style-name="Standard" style:list-style-name="WW8Num1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0.751cm"/>
          <style:tab-stop style:position="1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35" style:family="paragraph" style:parent-style-name="Standard" style:list-style-name="WW8Num1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0.751cm"/>
        </style:tab-stops>
      </style:paragraph-properties>
      <style:text-properties style:font-name="Times New Roman" fo:font-size="12pt" officeooo:paragraph-rsid="00987bcc" style:font-size-asian="12pt" style:font-size-complex="12pt"/>
    </style:style>
    <style:style style:name="P136" style:family="paragraph" style:parent-style-name="Standard" style:list-style-name="WW8Num1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0.751cm"/>
        </style:tab-stops>
      </style:paragraph-properties>
      <style:text-properties style:font-name="Times New Roman" fo:font-size="12pt" fo:font-weight="normal" officeooo:paragraph-rsid="00987bcc" style:font-size-asian="12pt" style:font-weight-asian="normal" style:font-size-complex="12pt" style:font-weight-complex="normal"/>
    </style:style>
    <style:style style:name="P137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0.751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38" style:family="paragraph" style:parent-style-name="Standard" style:list-style-name="WW8Num1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39" style:family="paragraph" style:parent-style-name="Standard">
      <style:paragraph-properties fo:line-height="100%" fo:text-align="start" style:justify-single-word="false" fo:orphans="0" fo:widows="0"/>
      <style:text-properties style:font-name="Times New Roman" fo:font-size="12pt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/>
    </style:style>
    <style:style style:name="P140" style:family="paragraph" style:parent-style-name="Standard" style:list-style-name="">
      <style:paragraph-properties fo:line-height="100%" fo:text-align="center" style:justify-single-word="false" fo:orphans="0" fo:widows="0"/>
      <style:text-properties style:font-name="Times New Roman" fo:font-size="12pt" officeooo:paragraph-rsid="009584c7" style:font-size-asian="12pt" style:font-size-complex="12pt"/>
    </style:style>
    <style:style style:name="P141" style:family="paragraph" style:parent-style-name="Standard" style:list-style-name="WW8Num26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42" style:family="paragraph" style:parent-style-name="Standard" style:list-style-name="">
      <style:paragraph-properties fo:line-height="100%" fo:text-align="start" style:justify-single-word="false" fo:orphans="0" fo:widows="0"/>
      <style:text-properties style:font-name="Times New Roman" fo:font-size="12pt" officeooo:paragraph-rsid="009584c7" style:font-name-asian="Times New Roman" style:font-size-asian="12pt" style:language-asian="ru" style:country-asian="RU" style:font-name-complex="Times New Roman" style:font-size-complex="12pt"/>
    </style:style>
    <style:style style:name="P143" style:family="paragraph" style:parent-style-name="Standard" style:list-style-name="WW8Num23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44" style:family="paragraph" style:parent-style-name="Standard" style:list-style-name="">
      <style:paragraph-properties fo:line-height="100%" fo:text-align="start" style:justify-single-word="false" fo:orphans="0" fo:widows="0"/>
      <style:text-properties style:font-name="Times New Roman" fo:font-size="12pt" fo:language="en" fo:country="US" officeooo:paragraph-rsid="009584c7" style:font-name-asian="Times New Roman" style:font-size-asian="12pt" style:language-asian="ru" style:country-asian="RU" style:font-name-complex="Times New Roman" style:font-size-complex="12pt"/>
    </style:style>
    <style:style style:name="P145" style:family="paragraph" style:parent-style-name="Standard" style:list-style-name="">
      <style:paragraph-properties fo:line-height="100%" fo:text-align="start" style:justify-single-word="false" fo:orphans="0" fo:widows="0"/>
      <style:text-properties style:font-name="Times New Roman" fo:font-size="12pt" fo:language="en" fo:country="US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/>
    </style:style>
    <style:style style:name="P146" style:family="paragraph" style:parent-style-name="Standard">
      <style:paragraph-properties fo:line-height="100%" fo:text-align="start" style:justify-single-word="false" fo:orphans="0" fo:widows="0"/>
      <style:text-properties style:font-name="Times New Roman" fo:font-size="12pt" officeooo:paragraph-rsid="009584c7" style:font-size-asian="12pt" style:font-size-complex="12pt"/>
    </style:style>
    <style:style style:name="P147" style:family="paragraph" style:parent-style-name="Standard" style:list-style-name="WW8Num3">
      <style:paragraph-properties fo:line-height="100%" fo:text-align="start" style:justify-single-word="false" fo:orphans="0" fo:widows="0" style:text-autospace="none" style:punctuation-wrap="simple" style:vertical-align="baseline"/>
      <style:text-properties style:font-name="Times New Roman" fo:font-size="12pt" officeooo:paragraph-rsid="009584c7" style:font-size-asian="12pt" style:font-size-complex="12pt"/>
    </style:style>
    <style:style style:name="P148" style:family="paragraph" style:parent-style-name="Standard" style:list-style-name="">
      <style:paragraph-properties fo:line-height="100%" fo:text-align="start" style:justify-single-word="false" fo:orphans="0" fo:widows="0"/>
      <style:text-properties fo:color="#000000" loext:opacity="100%" style:font-name="Times New Roman" fo:font-size="12pt" fo:language="en" fo:country="US" fo:font-weight="bold" officeooo:paragraph-rsid="009584c7" style:font-name-asian="Times New Roman" style:font-size-asian="12pt" style:language-asian="ru" style:country-asian="RU" style:font-weight-asian="bold" style:font-name-complex="Times New Roman CYR" style:font-size-complex="12pt" style:font-style-complex="italic"/>
    </style:style>
    <style:style style:name="P149" style:family="paragraph" style:parent-style-name="Standard" style:list-style-name="">
      <style:paragraph-properties fo:line-height="100%" fo:text-align="start" style:justify-single-word="false" fo:orphans="0" fo:widows="0"/>
      <style:text-properties style:font-name="Times New Roman" fo:font-size="12pt" officeooo:paragraph-rsid="009584c7" style:font-size-asian="12pt" style:font-size-complex="12pt"/>
    </style:style>
    <style:style style:name="P150" style:family="paragraph" style:parent-style-name="Standard">
      <style:paragraph-properties fo:line-height="100%" fo:text-align="start" style:justify-single-word="false" fo:orphans="0" fo:widows="0"/>
      <style:text-properties style:font-name="Times New Roman" fo:font-size="12pt" fo:language="en" fo:country="US" officeooo:paragraph-rsid="009584c7" style:font-name-asian="Times New Roman" style:font-size-asian="12pt" style:language-asian="ru" style:country-asian="RU" style:font-name-complex="Times New Roman" style:font-size-complex="12pt"/>
    </style:style>
    <style:style style:name="P151" style:family="paragraph" style:parent-style-name="Standard">
      <style:paragraph-properties fo:line-height="100%" fo:text-align="start" style:justify-single-word="false" fo:orphans="0" fo:widows="0"/>
      <style:text-properties style:font-name="Times New Roman" fo:font-size="12pt" fo:language="en" fo:country="US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/>
    </style:style>
    <style:style style:name="P152" style:family="paragraph" style:parent-style-name="Standard">
      <style:paragraph-properties fo:line-height="100%" fo:text-align="center" style:justify-single-word="false" fo:orphans="0" fo:widows="0" style:text-autospace="none" style:punctuation-wrap="simple" style:vertical-align="baseline">
        <style:tab-stops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53" style:family="paragraph" style:parent-style-name="Standard" style:list-style-name="WW8Num3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54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fo:color="#000000" loext:opacity="100%" style:font-name="Times New Roman" fo:font-size="12pt" fo:language="en" fo:country="US" fo:font-weight="bold" officeooo:paragraph-rsid="009584c7" style:font-name-asian="Times New Roman" style:font-size-asian="12pt" style:language-asian="ru" style:country-asian="RU" style:font-weight-asian="bold" style:font-name-complex="Times New Roman CYR" style:font-size-complex="12pt" style:font-style-complex="italic"/>
    </style:style>
    <style:style style:name="P155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fo:color="#000000" loext:opacity="100%" style:font-name="Times New Roman" fo:font-size="12pt" fo:font-weight="bold" officeooo:paragraph-rsid="009584c7" style:font-name-asian="Times New Roman" style:font-size-asian="12pt" style:language-asian="ru" style:country-asian="RU" style:font-weight-asian="bold" style:font-name-complex="Times New Roman CYR" style:font-size-complex="12pt" style:font-style-complex="italic"/>
    </style:style>
    <style:style style:name="P156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4.32cm"/>
          <style:tab-stop style:position="9.082cm"/>
          <style:tab-stop style:position="12.892cm"/>
        </style:tab-stops>
      </style:paragraph-properties>
      <style:text-properties fo:color="#000000" loext:opacity="100%" style:font-name="Times New Roman" fo:font-size="12pt" fo:language="en" fo:country="US" style:text-underline-style="solid" style:text-underline-width="auto" style:text-underline-color="font-color" fo:font-weight="bold" officeooo:paragraph-rsid="009584c7" style:font-name-asian="Times New Roman" style:font-size-asian="12pt" style:language-asian="ru" style:country-asian="RU" style:font-weight-asian="bold" style:font-name-complex="Times New Roman CYR" style:font-size-complex="12pt" style:font-style-complex="italic"/>
    </style:style>
    <style:style style:name="P157" style:family="paragraph" style:parent-style-name="Standard">
      <style:paragraph-properties fo:line-height="100%" fo:text-align="center" style:justify-single-word="false" fo:orphans="0" fo:widows="0" style:text-autospace="none" style:punctuation-wrap="simple" style:vertical-align="baseline">
        <style:tab-stops>
          <style:tab-stop style:position="4.32cm"/>
          <style:tab-stop style:position="9.082cm"/>
          <style:tab-stop style:position="12.892cm"/>
        </style:tab-stops>
      </style:paragraph-properties>
      <style:text-properties fo:color="#000000" loext:opacity="100%" style:font-name="Times New Roman" fo:font-size="12pt" fo:font-weight="bold" officeooo:paragraph-rsid="009584c7" style:font-name-asian="Times New Roman" style:font-size-asian="12pt" style:language-asian="ru" style:country-asian="RU" style:font-weight-asian="bold" style:font-name-complex="Times New Roman CYR" style:font-size-complex="12pt" style:font-style-complex="italic"/>
    </style:style>
    <style:style style:name="P158" style:family="paragraph" style:parent-style-name="Standard" style:list-style-name="WW8Num4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1.251cm"/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style:font-name="Times New Roman" fo:font-size="12pt" officeooo:paragraph-rsid="009584c7" style:font-size-asian="12pt" style:font-size-complex="12pt"/>
    </style:style>
    <style:style style:name="P159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fo:color="#000000" loext:opacity="100%" style:font-name="Times New Roman" fo:font-size="12pt" fo:language="en" fo:country="US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 style:font-style-complex="italic"/>
    </style:style>
    <style:style style:name="P160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fo:color="#000000" loext:opacity="100%" style:font-name="Times New Roman" fo:font-size="12pt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 style:font-style-complex="italic"/>
    </style:style>
    <style:style style:name="P161" style:family="paragraph" style:parent-style-name="Standard">
      <style:paragraph-properties fo:line-height="100%" fo:text-align="start" style:justify-single-word="false" fo:orphans="0" fo:widows="0" style:text-autospace="none" style:punctuation-wrap="simple" style:vertical-align="baseline">
        <style:tab-stops>
          <style:tab-stop style:position="1.251cm"/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fo:color="#000000" loext:opacity="100%" style:font-name="Times New Roman" fo:font-size="12pt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 style:font-style-complex="italic"/>
    </style:style>
    <style:style style:name="P162" style:family="paragraph" style:parent-style-name="Standard">
      <style:paragraph-properties fo:line-height="100%" fo:text-align="center" style:justify-single-word="false" fo:orphans="0" fo:widows="0" style:text-autospace="none" style:punctuation-wrap="simple" style:vertical-align="baseline">
        <style:tab-stops>
          <style:tab-stop style:position="3.074cm"/>
          <style:tab-stop style:position="7.634cm"/>
          <style:tab-stop style:position="12.028cm"/>
          <style:tab-stop style:position="16.831cm"/>
          <style:tab-stop style:position="18.524cm"/>
          <style:tab-stop style:position="24.527cm"/>
          <style:tab-stop style:position="27.778cm"/>
          <style:tab-stop style:position="33.246cm"/>
        </style:tab-stops>
      </style:paragraph-properties>
      <style:text-properties fo:color="#000000" loext:opacity="100%" style:font-name="Times New Roman" fo:font-size="12pt" fo:font-weight="bold" officeooo:paragraph-rsid="009584c7" style:font-name-asian="Times New Roman" style:font-size-asian="12pt" style:language-asian="ru" style:country-asian="RU" style:font-weight-asian="bold" style:font-name-complex="Times New Roman" style:font-size-complex="12pt" style:font-style-complex="italic"/>
    </style:style>
    <style:style style:name="P163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-asian="Times New Roman"/>
    </style:style>
    <style:style style:name="T2" style:family="text">
      <style:text-properties officeooo:rsid="00841078"/>
    </style:style>
    <style:style style:name="T3" style:family="text">
      <style:text-properties officeooo:rsid="008a9d54"/>
    </style:style>
    <style:style style:name="T4" style:family="text">
      <style:text-properties fo:font-variant="normal" fo:text-transform="none" fo:color="#22272f" loext:opacity="100%" style:font-name="PT Serif" fo:font-size="11.25pt" fo:letter-spacing="normal" fo:font-style="normal" fo:font-weight="normal" style:font-size-asian="12pt" style:font-name-complex="Times New Roman" style:font-size-complex="12pt"/>
    </style:style>
    <style:style style:name="T5" style:family="text">
      <style:text-properties fo:font-variant="normal" fo:text-transform="none" fo:color="#333333" loext:opacity="100%" fo:font-family="'YS Text', apple-system, BlinkMacSystemFont, Arial, Helvetica, 'Arial Unicode MS', sans-serif" fo:font-size="12pt" fo:letter-spacing="normal" fo:font-style="normal" fo:font-weight="normal"/>
    </style:style>
    <style:style style:name="T6" style:family="text">
      <style:text-properties fo:font-variant="normal" fo:text-transform="none" fo:color="#22272f" loext:opacity="100%" style:font-name="Times New Roman" fo:font-size="12pt" fo:letter-spacing="normal" fo:font-style="normal" fo:font-weight="normal" style:font-size-asian="12pt" style:font-size-complex="12pt"/>
    </style:style>
    <style:style style:name="T7" style:family="text">
      <style:text-properties fo:font-variant="normal" fo:text-transform="none" fo:color="#333333" loext:opacity="100%" style:font-name="Times New Roman" fo:font-size="12pt" fo:letter-spacing="normal" fo:font-style="normal" fo:font-weight="normal" style:font-size-asian="12pt" style:font-size-complex="12pt"/>
    </style:style>
    <style:style style:name="T8" style:family="text">
      <style:text-properties officeooo:rsid="0084c818"/>
    </style:style>
    <style:style style:name="T9" style:family="text">
      <style:text-properties fo:font-variant="normal" fo:text-transform="none" style:font-name="Times New Roman" fo:font-size="12pt" fo:letter-spacing="normal" fo:font-style="normal" fo:font-weight="normal" officeooo:rsid="0088122c" fo:background-color="transparent" loext:char-shading-value="0" style:font-size-asian="12pt" style:font-size-complex="12pt"/>
    </style:style>
    <style:style style:name="T10" style:family="text">
      <style:text-properties fo:font-variant="normal" fo:text-transform="none" style:font-name="Times New Roman" fo:font-size="12pt" fo:letter-spacing="normal" fo:font-style="normal" fo:font-weight="normal" fo:background-color="transparent" loext:char-shading-value="0" style:font-size-asian="12pt" style:font-size-complex="12pt"/>
    </style:style>
    <style:style style:name="T11" style:family="text">
      <style:text-properties fo:font-variant="normal" fo:text-transform="none" style:font-name="Times New Roman" fo:font-size="12pt" fo:letter-spacing="normal" fo:font-style="normal" fo:font-weight="normal" officeooo:rsid="0087835e" fo:background-color="transparent" loext:char-shading-value="0" style:font-size-asian="12pt" style:font-size-complex="12pt"/>
    </style:style>
    <style:style style:name="T12" style:family="text">
      <style:text-properties fo:font-variant="normal" fo:text-transform="none" style:font-name="Times New Roman" fo:font-size="12pt" fo:letter-spacing="normal" fo:font-style="normal" fo:font-weight="normal" officeooo:rsid="0084c818" fo:background-color="transparent" loext:char-shading-value="0" style:font-size-asian="12pt" style:font-size-complex="12pt"/>
    </style:style>
    <style:style style:name="T13" style:family="text">
      <style:text-properties fo:font-variant="normal" fo:text-transform="none" style:font-name="Times New Roman" fo:font-size="12pt" fo:letter-spacing="normal" fo:font-style="normal" fo:font-weight="normal" officeooo:rsid="00894b23" fo:background-color="transparent" loext:char-shading-value="0" style:font-size-asian="12pt" style:font-size-complex="12pt"/>
    </style:style>
    <style:style style:name="T14" style:family="text">
      <style:text-properties fo:font-variant="normal" fo:text-transform="none" style:font-name="Times New Roman" fo:font-size="12pt" fo:letter-spacing="normal" fo:font-style="normal" fo:font-weight="normal" style:font-size-asian="12pt" style:font-size-complex="12pt"/>
    </style:style>
    <style:style style:name="T15" style:family="text">
      <style:text-properties fo:font-variant="normal" fo:text-transform="none" style:font-name="Times New Roman" fo:font-size="12pt" fo:letter-spacing="normal" fo:font-style="normal" fo:font-weight="normal" fo:background-color="#ffffff" loext:char-shading-value="0" style:font-size-asian="12pt" style:font-size-complex="12pt"/>
    </style:style>
    <style:style style:name="T16" style:family="text">
      <style:text-properties fo:font-variant="normal" fo:text-transform="none" style:font-name="Times New Roman" fo:font-size="12pt" fo:letter-spacing="normal" style:font-size-asian="12pt" style:font-size-complex="12pt"/>
    </style:style>
    <style:style style:name="T17" style:family="text">
      <style:text-properties fo:font-variant="normal" fo:text-transform="none" style:font-name="Times New Roman" fo:font-size="12pt" fo:letter-spacing="normal" fo:font-style="normal" fo:font-weight="normal" officeooo:rsid="0084c818" style:font-size-asian="12pt" style:font-size-complex="12pt"/>
    </style:style>
    <style:style style:name="T18" style:family="text">
      <style:text-properties fo:font-variant="normal" fo:text-transform="none" style:font-name="Times New Roman" fo:font-size="12pt" fo:letter-spacing="normal" fo:font-style="normal" fo:font-weight="normal" officeooo:rsid="00838f8d" style:font-size-asian="12pt" style:font-size-complex="12pt"/>
    </style:style>
    <style:style style:name="T19" style:family="text">
      <style:text-properties style:font-name-complex="Times New Roman"/>
    </style:style>
    <style:style style:name="T20" style:family="text">
      <style:text-properties officeooo:rsid="00d467a6"/>
    </style:style>
    <style:style style:name="T21" style:family="text">
      <style:text-properties officeooo:rsid="009a9a50"/>
    </style:style>
    <style:style style:name="T22" style:family="text">
      <style:text-properties fo:color="#000000" loext:opacity="100%" fo:font-family="'Times New Roman'" style:font-family-generic="roman" fo:font-weight="bold" style:font-weight-asian="bold" style:font-style-complex="italic"/>
    </style:style>
    <style:style style:name="T23" style:family="text">
      <style:text-properties style:font-style-complex="italic"/>
    </style:style>
    <style:style style:name="T24" style:family="text">
      <style:text-properties officeooo:rsid="008b148a" style:font-style-complex="italic"/>
    </style:style>
    <style:style style:name="T25" style:family="text">
      <style:text-properties officeooo:rsid="008b148a"/>
    </style:style>
    <style:style style:name="T26" style:family="text">
      <style:text-properties officeooo:rsid="008c96c4"/>
    </style:style>
    <style:style style:name="T27" style:family="text">
      <style:text-properties officeooo:rsid="008c96c4" style:font-style-complex="italic"/>
    </style:style>
    <style:style style:name="T28" style:family="text">
      <style:text-properties fo:color="#000000" loext:opacity="100%" style:font-name="Times New Roman" fo:font-size="12pt" officeooo:rsid="008b148a" fo:background-color="#ffffff" loext:char-shading-value="0" style:font-size-asian="12pt" style:font-name-complex="Times New Roman" style:font-size-complex="12pt"/>
    </style:style>
    <style:style style:name="T29" style:family="text">
      <style:text-properties fo:color="#000000" loext:opacity="100%" style:font-name="Times New Roman" fo:font-size="12pt" officeooo:rsid="008a7f17" fo:background-color="#ffffff" loext:char-shading-value="0" style:font-size-asian="12pt" style:font-name-complex="Times New Roman" style:font-size-complex="12pt"/>
    </style:style>
    <style:style style:name="T30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T31" style:family="text">
      <style:text-properties fo:font-variant="normal" fo:text-transform="none" fo:color="#000000" loext:opacity="100%" style:font-name="Times New Roman" fo:font-size="12pt" fo:letter-spacing="normal" style:font-size-asian="12pt" style:font-size-complex="12pt"/>
    </style:style>
    <style:style style:name="T32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8c96c4" fo:background-color="#ffffff" loext:char-shading-value="0" style:font-size-asian="12pt" style:font-name-complex="Times New Roman" style:font-size-complex="12pt"/>
    </style:style>
    <style:style style:name="T33" style:family="text">
      <style:text-properties officeooo:rsid="008d65b9"/>
    </style:style>
    <style:style style:name="T34" style:family="text">
      <style:text-properties officeooo:rsid="008ee466"/>
    </style:style>
    <style:style style:name="T35" style:family="text">
      <style:text-properties fo:font-weight="bold" style:font-weight-asian="bold" style:font-name-complex="Times New Roman"/>
    </style:style>
    <style:style style:name="T36" style:family="text">
      <style:text-properties fo:language="en" fo:country="US" style:font-name-complex="Times New Roman"/>
    </style:style>
    <style:style style:name="T37" style:family="text">
      <style:text-properties fo:color="#000000" loext:opacity="100%" style:font-name="Times New Roman" fo:font-size="12pt" fo:language="en" fo:country="US" style:text-underline-style="none" fo:background-color="#ffffff" loext:char-shading-value="0" style:font-size-asian="12pt" style:font-name-complex="Times New Roman" style:font-size-complex="12pt"/>
    </style:style>
    <style:style style:name="T38" style:family="text">
      <style:text-properties fo:color="#000000" loext:opacity="100%" style:font-name="Times New Roman" fo:font-size="12pt" style:text-underline-style="none" fo:background-color="#ffffff" loext:char-shading-value="0" style:font-size-asian="12pt" style:font-name-complex="Times New Roman" style:font-size-complex="12pt"/>
    </style:style>
    <style:style style:name="T39" style:family="text">
      <style:text-properties officeooo:rsid="0086f152"/>
    </style:style>
    <style:style style:name="T40" style:family="text">
      <style:text-properties officeooo:rsid="0087d76b"/>
    </style:style>
    <style:style style:name="T41" style:family="text">
      <style:text-properties fo:font-weight="normal" officeooo:rsid="00b20a9e" fo:background-color="transparent" loext:char-shading-value="0"/>
    </style:style>
    <style:style style:name="T42" style:family="text">
      <style:text-properties fo:font-weight="normal" fo:background-color="transparent" loext:char-shading-value="0"/>
    </style:style>
    <style:style style:name="T43" style:family="text">
      <style:text-properties fo:font-weight="normal" officeooo:rsid="00a5d6d2" fo:background-color="transparent" loext:char-shading-value="0"/>
    </style:style>
    <style:style style:name="T44" style:family="text">
      <style:text-properties fo:font-weight="normal" officeooo:rsid="0084c818" fo:background-color="transparent" loext:char-shading-value="0"/>
    </style:style>
    <style:style style:name="T45" style:family="text">
      <style:text-properties fo:font-weight="normal" officeooo:rsid="009d91cd" fo:background-color="transparent" loext:char-shading-value="0"/>
    </style:style>
    <style:style style:name="T46" style:family="text">
      <style:text-properties fo:font-weight="normal" officeooo:rsid="0088ea9b" fo:background-color="transparent" loext:char-shading-value="0"/>
    </style:style>
    <style:style style:name="T47" style:family="text">
      <style:text-properties fo:font-weight="normal"/>
    </style:style>
    <style:style style:name="T48" style:family="text">
      <style:text-properties fo:font-weight="normal" officeooo:rsid="0088ea9b"/>
    </style:style>
    <style:style style:name="T49" style:family="text">
      <style:text-properties fo:font-weight="normal" officeooo:rsid="0084c818"/>
    </style:style>
    <style:style style:name="T50" style:family="text">
      <style:text-properties officeooo:rsid="0095ba53"/>
    </style:style>
    <style:style style:name="T51" style:family="text">
      <style:text-properties officeooo:rsid="009d57f4"/>
    </style:style>
    <style:style style:name="T52" style:family="text">
      <style:text-properties style:font-name="Times New Roman" fo:font-size="12pt" fo:language="en" fo:country="US" style:font-size-asian="12pt" style:font-name-complex="Times New Roman" style:font-size-complex="12pt"/>
    </style:style>
    <style:style style:name="T53" style:family="text">
      <style:text-properties style:font-name="Times New Roman" fo:font-size="12pt" fo:language="en" fo:country="US" fo:font-weight="bold" style:font-size-asian="12pt" style:font-weight-asian="bold" style:font-name-complex="Times New Roman" style:font-size-complex="12pt"/>
    </style:style>
    <style:style style:name="T54" style:family="text">
      <style:text-properties fo:font-weight="bold" style:font-name-asian="Times New Roman" style:font-weight-asian="bold" style:font-name-complex="Times New Roman"/>
    </style:style>
    <style:style style:name="T55" style:family="text">
      <style:text-properties fo:language="en" fo:country="US" fo:font-weight="bold" style:font-weight-asian="bold" style:font-name-complex="Times New Roman"/>
    </style:style>
    <style:style style:name="T56" style:family="text">
      <style:text-properties style:font-size-complex="12pt"/>
    </style:style>
    <style:style style:name="T57" style:family="text">
      <style:text-properties fo:language="en" fo:country="US"/>
    </style:style>
    <style:style style:name="T58" style:family="text">
      <style:text-properties fo:font-style="italic" style:font-style-asian="italic" style:font-name-complex="Times New Roman" style:font-style-complex="italic"/>
    </style:style>
    <style:style style:name="T59" style:family="text">
      <style:text-properties fo:language="en" fo:country="US" fo:font-style="italic" style:font-style-asian="italic" style:font-name-complex="Times New Roman" style:font-style-complex="italic"/>
    </style:style>
    <style:style style:name="T60" style:family="text">
      <style:text-properties fo:font-weight="bold" style:font-weight-asian="bold" style:font-name-complex="Times New Roman" style:font-weight-complex="bold"/>
    </style:style>
    <style:style style:name="T61" style:family="text">
      <style:text-properties fo:language="en" fo:country="US" style:font-name-complex="Times New Roman" style:font-weight-complex="bold"/>
    </style:style>
    <style:style style:name="T62" style:family="text">
      <style:text-properties style:font-name-complex="Times New Roman" style:font-weight-complex="bold"/>
    </style:style>
    <style:style style:name="T63" style:family="text">
      <style:text-properties fo:language="en" fo:country="US" style:font-name-complex="Times New Roman" style:font-style-complex="italic"/>
    </style:style>
    <style:style style:name="T64" style:family="text">
      <style:text-properties fo:language="en" fo:country="US" fo:font-style="italic" style:font-style-asian="italic" style:font-name-complex="Times New Roman"/>
    </style:style>
    <style:style style:name="T65" style:family="text">
      <style:text-properties fo:language="en" fo:country="US" fo:font-weight="bold" style:font-weight-asian="bold" style:font-name-complex="Times New Roman" style:font-weight-complex="bold"/>
    </style:style>
    <style:style style:name="T66" style:family="text">
      <style:text-properties fo:font-style="italic" style:font-style-asian="italic" style:font-name-complex="Times New Roman"/>
    </style:style>
    <style:style style:name="T67" style:family="text">
      <style:text-properties fo:language="en" fo:country="US" fo:font-weight="bold" style:font-name-asian="Times New Roman" style:font-weight-asian="bold" style:font-name-complex="Times New Roman"/>
    </style:style>
    <style:style style:name="T68" style:family="text">
      <style:text-properties fo:font-weight="bold" style:font-name-asian="Times New Roman" style:language-asian="ru" style:country-asian="RU" style:font-weight-asian="bold" style:font-name-complex="Times New Roman" style:font-weight-complex="bold"/>
    </style:style>
    <style:style style:name="T69" style:family="text">
      <style:text-properties fo:language="en" fo:country="US" fo:font-weight="bold" style:font-name-asian="Times New Roman" style:language-asian="ru" style:country-asian="RU" style:font-weight-asian="bold" style:font-name-complex="Times New Roman" style:font-weight-complex="bold"/>
    </style:style>
    <style:style style:name="T70" style:family="text">
      <style:text-properties style:font-name="Times New Roman" fo:font-size="12pt" fo:language="en" fo:country="US" style:font-name-asian="Times New Roman" style:font-size-asian="12pt" style:language-asian="ru" style:country-asian="RU" style:font-name-complex="Times New Roman" style:font-size-complex="12pt"/>
    </style:style>
    <style:style style:name="T71" style:family="text">
      <style:text-properties style:font-name-asian="Times New Roman" style:language-asian="ru" style:country-asian="RU" style:font-name-complex="Times New Roman"/>
    </style:style>
    <style:style style:name="T72" style:family="text">
      <style:text-properties fo:font-style="italic" style:font-name-asian="Times New Roman" style:language-asian="ru" style:country-asian="RU" style:font-style-asian="italic" style:font-name-complex="Times New Roman" style:font-style-complex="italic"/>
    </style:style>
    <style:style style:name="T73" style:family="text">
      <style:text-properties fo:language="en" fo:country="US" fo:font-style="italic" style:font-name-asian="Times New Roman" style:language-asian="ru" style:country-asian="RU" style:font-style-asian="italic" style:font-name-complex="Times New Roman" style:font-style-complex="italic"/>
    </style:style>
    <style:style style:name="T74" style:family="text">
      <style:text-properties fo:language="en" fo:country="US" style:font-name-asian="Times New Roman" style:language-asian="ru" style:country-asian="RU" style:font-name-complex="Times New Roman"/>
    </style:style>
    <style:style style:name="T75" style:family="text">
      <style:text-properties fo:font-weight="bold" style:font-name-asian="Times New Roman" style:language-asian="ru" style:country-asian="RU" style:font-weight-asian="bold" style:font-name-complex="Times New Roman"/>
    </style:style>
    <style:style style:name="T76" style:family="text">
      <style:text-properties fo:language="en" fo:country="US" fo:font-weight="bold" style:font-name-asian="Times New Roman" style:language-asian="ru" style:country-asian="RU" style:font-weight-asian="bold" style:font-name-complex="Times New Roman"/>
    </style:style>
    <style:style style:name="T77" style:family="text">
      <style:text-properties fo:language="en" fo:country="US" style:font-name-asian="Times New Roman" style:language-asian="ru" style:country-asian="RU" style:font-name-complex="Times New Roman" style:font-weight-complex="bold"/>
    </style:style>
    <style:style style:name="T78" style:family="text">
      <style:text-properties style:font-name="Times New Roman" fo:font-size="12pt" fo:language="en" fo:country="US" fo:font-style="italic" style:font-name-asian="Times New Roman" style:font-size-asian="12pt" style:language-asian="ru" style:country-asian="RU" style:font-style-asian="italic" style:font-name-complex="Times New Roman" style:font-size-complex="12pt"/>
    </style:style>
    <style:style style:name="T79" style:family="text">
      <style:text-properties fo:language="en" fo:country="US" fo:font-style="italic" style:font-name-asian="Times New Roman" style:language-asian="ru" style:country-asian="RU" style:font-style-asian="italic" style:font-name-complex="Times New Roman"/>
    </style:style>
    <style:style style:name="T80" style:family="text">
      <style:text-properties style:font-name="Times New Roman" fo:font-size="12pt" fo:font-style="italic" style:font-name-asian="Times New Roman" style:font-size-asian="12pt" style:language-asian="ru" style:country-asian="RU" style:font-style-asian="italic" style:font-name-complex="Times New Roman" style:font-size-complex="12pt"/>
    </style:style>
    <style:style style:name="T81" style:family="text">
      <style:text-properties style:font-name="Times New Roman" fo:font-size="12pt" style:font-name-asian="Times New Roman" style:font-size-asian="12pt" style:language-asian="ru" style:country-asian="RU" style:font-name-complex="Times New Roman" style:font-size-complex="12pt"/>
    </style:style>
    <style:style style:name="T82" style:family="text">
      <style:text-properties fo:language="en" fo:country="US" fo:font-style="italic" fo:font-weight="bold" style:font-name-asian="Times New Roman" style:language-asian="ru" style:country-asian="RU" style:font-style-asian="italic" style:font-weight-asian="bold" style:font-name-complex="Times New Roman" style:font-style-complex="italic" style:font-weight-complex="bold"/>
    </style:style>
    <style:style style:name="T83" style:family="text">
      <style:text-properties fo:language="en" fo:country="US" fo:font-style="italic" fo:font-weight="bold" style:font-name-asian="Times New Roman" style:language-asian="ru" style:country-asian="RU" style:font-style-asian="italic" style:font-weight-asian="bold" style:font-name-complex="Times New Roman" style:font-style-complex="italic"/>
    </style:style>
    <style:style style:name="T84" style:family="text">
      <style:text-properties fo:language="en" fo:country="US" fo:font-style="italic" fo:font-weight="bold" style:font-name-asian="Times New Roman" style:language-asian="ru" style:country-asian="RU" style:font-style-asian="italic" style:font-weight-asian="bold" style:font-name-complex="Times New Roman"/>
    </style:style>
    <style:style style:name="T85" style:family="text">
      <style:text-properties fo:font-style="italic" fo:font-weight="bold" style:font-name-asian="Times New Roman" style:language-asian="ru" style:country-asian="RU" style:font-style-asian="italic" style:font-weight-asian="bold" style:font-name-complex="Times New Roman"/>
    </style:style>
    <style:style style:name="T86" style:family="text">
      <style:text-properties fo:font-style="italic" style:font-name-asian="Times New Roman" style:language-asian="ru" style:country-asian="RU" style:font-style-asian="italic" style:font-name-complex="Times New Roman" style:font-weight-complex="bold"/>
    </style:style>
    <style:style style:name="T87" style:family="text">
      <style:text-properties fo:language="fr" fo:country="FR" fo:font-style="italic" style:font-name-asian="Times New Roman" style:language-asian="ru" style:country-asian="RU" style:font-style-asian="italic" style:font-name-complex="Times New Roman" style:font-style-complex="italic"/>
    </style:style>
    <style:style style:name="T88" style:family="text">
      <style:text-properties style:font-name-asian="Times New Roman" style:language-asian="ru" style:country-asian="RU" style:font-name-complex="Times New Roman" style:font-style-complex="italic"/>
    </style:style>
    <style:style style:name="T89" style:family="text">
      <style:text-properties fo:font-style="italic" style:font-name-asian="Times New Roman" style:language-asian="ru" style:country-asian="RU" style:font-style-asian="italic" style:font-name-complex="Times New Roman"/>
    </style:style>
    <style:style style:name="T90" style:family="text">
      <style:text-properties style:font-name="Times New Roman" fo:font-size="12pt" fo:language="en" fo:country="US" style:font-name-asian="Times New Roman" style:font-size-asian="12pt" style:font-name-complex="Times New Roman" style:font-size-complex="12pt"/>
    </style:style>
    <style:style style:name="T91" style:family="text">
      <style:text-properties style:font-name-asian="Times New Roman" style:font-name-complex="Times New Roman"/>
    </style:style>
    <style:style style:name="T92" style:family="text">
      <style:text-properties fo:language="en" fo:country="US" style:font-name-asian="Times New Roman" style:font-name-complex="Times New Roman"/>
    </style:style>
    <style:style style:name="T93" style:family="text">
      <style:text-properties fo:language="en" fo:country="US" fo:font-style="italic" style:font-name-asian="Times New Roman" style:font-style-asian="italic" style:font-name-complex="Times New Roman"/>
    </style:style>
    <style:style style:name="T94" style:family="text">
      <style:text-properties style:font-name="Times New Roman" fo:font-size="12pt" fo:language="en" fo:country="US" fo:font-style="italic" style:font-name-asian="Times New Roman" style:font-size-asian="12pt" style:font-style-asian="italic" style:font-name-complex="Times New Roman" style:font-size-complex="12pt"/>
    </style:style>
    <style:style style:name="T95" style:family="text">
      <style:text-properties fo:text-transform="uppercase" style:font-name="Times New Roman" fo:font-size="12pt" style:font-name-asian="Times New Roman" style:font-size-asian="12pt" style:language-asian="ru" style:country-asian="RU" style:font-name-complex="Times New Roman" style:font-size-complex="12pt"/>
    </style:style>
    <style:style style:name="T96" style:family="text">
      <style:text-properties style:font-name="Times New Roman" fo:font-size="12pt" fo:language="fr" fo:country="FR" style:font-name-asian="Times New Roman" style:font-size-asian="12pt" style:font-name-complex="Times New Roman" style:font-size-complex="12pt"/>
    </style:style>
    <style:style style:name="T97" style:family="text">
      <style:text-properties fo:language="fr" fo:country="FR" fo:font-style="italic" style:font-name-asian="Times New Roman" style:font-style-asian="italic" style:font-name-complex="Times New Roman"/>
    </style:style>
    <style:style style:name="T98" style:family="text">
      <style:text-properties fo:language="fr" fo:country="FR" style:font-name-asian="Times New Roman" style:font-name-complex="Times New Roman"/>
    </style:style>
    <style:style style:name="T99" style:family="text">
      <style:text-properties fo:font-style="italic" style:font-name-asian="Times New Roman" style:font-style-asian="italic" style:font-name-complex="Times New Roman"/>
    </style:style>
    <style:style style:name="T100" style:family="text">
      <style:text-properties style:font-name="Times New Roman" fo:font-size="12pt" style:font-name-asian="Times New Roman" style:font-size-asian="12pt" style:font-name-complex="Times New Roman" style:font-size-complex="12pt"/>
    </style:style>
    <style:style style:name="T101" style:family="text">
      <style:text-properties fo:color="#000000" loext:opacity="100%" fo:font-weight="bold" fo:background-color="#ffffff" loext:char-shading-value="0" style:font-name-asian="Times New Roman" style:language-asian="ru" style:country-asian="RU" style:font-weight-asian="bold" style:font-name-complex="Times New Roman"/>
    </style:style>
    <style:style style:name="T102" style:family="text">
      <style:text-properties fo:color="#000000" loext:opacity="100%" fo:language="en" fo:country="US" fo:font-weight="bold" fo:background-color="#ffffff" loext:char-shading-value="0" style:font-name-asian="Times New Roman" style:language-asian="ru" style:country-asian="RU" style:font-weight-asian="bold" style:font-name-complex="Times New Roman"/>
    </style:style>
    <style:style style:name="T103" style:family="text">
      <style:text-properties fo:color="#000000" loext:opacity="100%" fo:font-weight="bold" style:font-name-asian="Times New Roman" style:language-asian="ru" style:country-asian="RU" style:font-weight-asian="bold" style:font-name-complex="Times New Roman"/>
    </style:style>
    <style:style style:name="T104" style:family="text">
      <style:text-properties fo:color="#000000" loext:opacity="100%" fo:language="en" fo:country="US" fo:font-weight="bold" style:font-name-asian="Times New Roman" style:language-asian="ru" style:country-asian="RU" style:font-weight-asian="bold" style:font-name-complex="Times New Roman"/>
    </style:style>
    <style:style style:name="T105" style:family="text">
      <style:text-properties fo:color="#000000" loext:opacity="100%" style:font-name="Times New Roman" fo:font-size="12pt" fo:font-style="italic" style:font-name-asian="Times New Roman" style:font-size-asian="12pt" style:language-asian="ru" style:country-asian="RU" style:font-style-asian="italic" style:font-name-complex="Times New Roman" style:font-size-complex="12pt"/>
    </style:style>
    <style:style style:name="T106" style:family="text">
      <style:text-properties fo:color="#000000" loext:opacity="100%" style:font-name-asian="Times New Roman" style:language-asian="ru" style:country-asian="RU" style:font-name-complex="Times New Roman"/>
    </style:style>
    <style:style style:name="T107" style:family="text">
      <style:text-properties fo:color="#000000" loext:opacity="100%" fo:font-style="italic" style:font-name-asian="Times New Roman" style:language-asian="ru" style:country-asian="RU" style:font-style-asian="italic" style:font-name-complex="Times New Roman"/>
    </style:style>
    <style:style style:name="T108" style:family="text">
      <style:text-properties fo:color="#000000" loext:opacity="100%" fo:language="en" fo:country="US" fo:font-style="italic" style:font-name-asian="Times New Roman" style:language-asian="ru" style:country-asian="RU" style:font-style-asian="italic" style:font-name-complex="Times New Roman"/>
    </style:style>
    <style:style style:name="T109" style:family="text">
      <style:text-properties fo:text-transform="uppercase" fo:color="#000000" loext:opacity="100%" fo:font-weight="bold" style:font-name-asian="Times New Roman" style:language-asian="ru" style:country-asian="RU" style:font-weight-asian="bold" style:font-name-complex="Times New Roman"/>
    </style:style>
    <style:style style:name="T110" style:family="text">
      <style:text-properties fo:color="#000000" loext:opacity="100%" style:font-name="Times New Roman" fo:font-size="12pt" style:font-name-asian="Times New Roman" style:font-size-asian="12pt" style:language-asian="ru" style:country-asian="RU" style:font-name-complex="Times New Roman" style:font-size-complex="12pt"/>
    </style:style>
    <style:style style:name="T111" style:family="text">
      <style:text-properties fo:color="#000000" loext:opacity="100%" style:font-name="Times New Roman" fo:font-size="12pt" fo:font-style="italic" fo:font-weight="bold" style:font-name-asian="Times New Roman" style:font-size-asian="12pt" style:language-asian="ru" style:country-asian="RU" style:font-style-asian="italic" style:font-weight-asian="bold" style:font-name-complex="Times New Roman" style:font-size-complex="12pt"/>
    </style:style>
    <style:style style:name="T112" style:family="text">
      <style:text-properties fo:text-transform="uppercase" fo:color="#000000" loext:opacity="100%" fo:language="en" fo:country="US" fo:font-weight="bold" style:font-name-asian="Times New Roman" style:language-asian="ru" style:country-asian="RU" style:font-weight-asian="bold" style:font-name-complex="Times New Roman"/>
    </style:style>
    <style:style style:name="T113" style:family="text">
      <style:text-properties fo:text-transform="uppercase" fo:color="#000000" loext:opacity="100%" style:font-name="Times New Roman" fo:font-size="12pt" fo:font-style="italic" fo:font-weight="bold" style:font-name-asian="Times New Roman" style:font-size-asian="12pt" style:language-asian="ru" style:country-asian="RU" style:font-style-asian="italic" style:font-weight-asian="bold" style:font-name-complex="Times New Roman" style:font-size-complex="12pt"/>
    </style:style>
    <style:style style:name="T114" style:family="text">
      <style:text-properties fo:color="#000000" loext:opacity="100%" style:font-name="Times New Roman" fo:font-size="12pt" fo:language="en" fo:country="US" style:font-name-asian="Times New Roman" style:font-size-asian="12pt" style:language-asian="ru" style:country-asian="RU" style:font-name-complex="Times New Roman" style:font-size-complex="12pt"/>
    </style:style>
    <style:style style:name="T115" style:family="text">
      <style:text-properties fo:color="#000000" loext:opacity="100%" fo:language="en" fo:country="US" style:font-name-asian="Times New Roman" style:language-asian="ru" style:country-asian="RU" style:font-name-complex="Times New Roman"/>
    </style:style>
    <style:style style:name="T116" style:family="text">
      <style:text-properties fo:text-transform="uppercase" fo:color="#000000" loext:opacity="100%" style:font-name-asian="Times New Roman" style:language-asian="ru" style:country-asian="RU" style:font-name-complex="Times New Roman"/>
    </style:style>
    <style:style style:name="T117" style:family="text">
      <style:text-properties fo:color="#000000" loext:opacity="100%" fo:letter-spacing="-0.005cm" fo:language="en" fo:country="US" fo:font-style="italic" style:font-name-asian="Times New Roman" style:language-asian="ru" style:country-asian="RU" style:font-style-asian="italic" style:font-name-complex="Times New Roman"/>
    </style:style>
    <style:style style:name="T118" style:family="text">
      <style:text-properties fo:color="#000000" loext:opacity="100%" style:font-name="Times New Roman" fo:font-size="12pt" fo:language="fr" fo:country="FR" style:font-name-asian="Times New Roman" style:font-size-asian="12pt" style:language-asian="ru" style:country-asian="RU" style:font-name-complex="Times New Roman" style:font-size-complex="12pt"/>
    </style:style>
    <style:style style:name="T119" style:family="text">
      <style:text-properties fo:color="#000000" loext:opacity="100%" fo:language="fr" fo:country="FR" style:font-name-asian="Times New Roman" style:language-asian="ru" style:country-asian="RU" style:font-name-complex="Times New Roman"/>
    </style:style>
    <style:style style:name="T120" style:family="text">
      <style:text-properties fo:color="#000000" loext:opacity="100%" fo:language="fr" fo:country="FR" fo:font-style="italic" style:font-name-asian="Times New Roman" style:language-asian="ru" style:country-asian="RU" style:font-style-asian="italic" style:font-name-complex="Times New Roman"/>
    </style:style>
    <style:style style:name="T121" style:family="text">
      <style:text-properties fo:color="#000000" loext:opacity="100%" fo:language="fr" fo:country="FR" fo:font-weight="bold" style:font-name-asian="Times New Roman" style:language-asian="ru" style:country-asian="RU" style:font-weight-asian="bold" style:font-name-complex="Times New Roman"/>
    </style:style>
    <style:style style:name="T122" style:family="text">
      <style:text-properties fo:text-transform="uppercase" fo:color="#000000" loext:opacity="100%" fo:language="fr" fo:country="FR" fo:font-weight="bold" style:font-name-asian="Times New Roman" style:language-asian="ru" style:country-asian="RU" style:font-weight-asian="bold" style:font-name-complex="Times New Roman"/>
    </style:style>
    <style:style style:name="T123" style:family="text">
      <style:text-properties fo:color="#000000" loext:opacity="100%" fo:letter-spacing="-0.004cm" fo:language="fr" fo:country="FR" fo:font-style="italic" style:font-name-asian="Times New Roman" style:language-asian="ru" style:country-asian="RU" style:font-style-asian="italic" style:font-name-complex="Times New Roman"/>
    </style:style>
    <style:style style:name="T124" style:family="text">
      <style:text-properties fo:color="#000000" loext:opacity="100%" fo:letter-spacing="-0.004cm" style:font-name-asian="Times New Roman" style:language-asian="ru" style:country-asian="RU" style:font-name-complex="Times New Roman"/>
    </style:style>
    <style:style style:name="T125" style:family="text">
      <style:text-properties fo:color="#000000" loext:opacity="100%" fo:letter-spacing="-0.004cm" fo:language="fr" fo:country="FR" style:font-name-asian="Times New Roman" style:language-asian="ru" style:country-asian="RU" style:font-name-complex="Times New Roman"/>
    </style:style>
    <style:style style:name="T126" style:family="text">
      <style:text-properties style:font-name="Courier New" fo:font-size="12pt" style:font-name-asian="Times New Roman" style:font-size-asian="12pt" style:language-asian="ru" style:country-asian="RU" style:font-name-complex="Courier New" style:font-size-complex="12pt"/>
    </style:style>
    <style:style style:name="T127" style:family="text">
      <style:text-properties fo:language="fr" fo:country="FR" fo:font-weight="bold" style:font-name-asian="Times New Roman" style:language-asian="ru" style:country-asian="RU" style:font-weight-asian="bold" style:font-name-complex="Times New Roman"/>
    </style:style>
    <style:style style:name="T128" style:family="text">
      <style:text-properties fo:color="#000000" loext:opacity="100%" fo:font-weight="bold" style:font-name-asian="Times New Roman" style:language-asian="ru" style:country-asian="RU" style:font-weight-asian="bold" style:font-name-complex="Times New Roman CYR" style:font-style-complex="italic"/>
    </style:style>
    <style:style style:name="T129" style:family="text">
      <style:text-properties fo:color="#000000" loext:opacity="100%" fo:font-weight="bold" style:font-name-asian="Times New Roman" style:language-asian="ru" style:country-asian="RU" style:font-weight-asian="bold" style:font-name-complex="Times New Roman" style:font-style-complex="italic"/>
    </style:style>
    <style:style style:name="T130" style:family="text">
      <style:text-properties fo:color="#000000" loext:opacity="100%" fo:language="en" fo:country="US" fo:font-weight="bold" style:font-name-asian="Times New Roman" style:language-asian="ru" style:country-asian="RU" style:font-weight-asian="bold" style:font-name-complex="Times New Roman" style:font-style-complex="italic"/>
    </style:style>
    <style:style style:name="T131" style:family="text">
      <style:text-properties fo:color="#000000" loext:opacity="100%" style:font-name-asian="Times New Roman" style:language-asian="ru" style:country-asian="RU" style:font-name-complex="Times New Roman" style:font-style-complex="italic"/>
    </style:style>
    <style:style style:name="T132" style:family="text">
      <style:text-properties fo:color="#000000" loext:opacity="100%" fo:language="en" fo:country="US" style:font-name-asian="Times New Roman" style:language-asian="ru" style:country-asian="RU" style:font-name-complex="Times New Roman" style:font-style-complex="italic"/>
    </style:style>
    <style:style style:name="T133" style:family="text">
      <style:text-properties fo:color="#000000" loext:opacity="100%" style:font-name-asian="Times New Roman" style:language-asian="ru" style:country-asian="RU" style:font-style-complex="italic"/>
    </style:style>
    <style:style style:name="T134" style:family="text">
      <style:text-properties fo:color="#000000" loext:opacity="100%" fo:language="en" fo:country="US" style:font-name-asian="Times New Roman" style:language-asian="ru" style:country-asian="RU" style:font-style-complex="italic"/>
    </style:style>
    <style:style style:name="T135" style:family="text">
      <style:text-properties fo:color="#000000" loext:opacity="100%" fo:language="en" fo:country="US" style:font-name-asian="Times New Roman" style:language-asian="ru" style:country-asian="RU"/>
    </style:style>
    <style:style style:name="T136" style:family="text">
      <style:text-properties fo:color="#000000" loext:opacity="100%" fo:language="en" fo:country="US" fo:font-style="italic" style:font-name-asian="Times New Roman" style:language-asian="ru" style:country-asian="RU" style:font-style-asian="italic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Памятник природы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4">«Чумайский бухтай»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5">003</text:p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4">05.06.2015 г.</text:p>
          </table:table-cell>
        </table:table-row>
        <table:table-row table:style-name="Таблица1.8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6"><text:bookmark text:name="p_84"/>Памятник природы создан с целью сохранения природных комплексов и биологического разнообразия, в том числе охраны и воспроизводства редких и исчезающих видов животного и растительного мира на территории Чебулинского муниципального округа Кемеровской области — Кузбасса.</text:p>
            <text:p text:style-name="P7">Задачами памятника природы являются:</text:p>
            <text:p text:style-name="P7">поддержание целостности устоявшихся экосистем;</text:p>
            <text:p text:style-name="P7">сохранение, воспроизводство и восстановление объектов растительного и животного мира, в том числе занесенных в Красную книгу Кузбасса и Красную книгу Российской Федерации;</text:p>
            <text:p text:style-name="P7">сохранение природного ландшафта территории памятника природы;</text:p>
            <text:p text:style-name="P7">экологическое воспитание, образование и просвещение, обеспечение населения экологической информацией;</text:p>
            <text:p text:style-name="P7">пропаганда охраны природы.</text:p>
            <text:p text:style-name="P8"/>
          </table:table-cell>
        </table:table-row>
        <table:table-row table:style-name="Таблица1.1">
          <table:table-cell table:style-name="Таблица1.A9" office:value-type="string">
            <text:p text:style-name="P2">9</text:p>
          </table:table-cell>
          <table:table-cell table:style-name="Таблица1.A9" table:number-columns-spanned="2" office:value-type="string">
            <text:p text:style-name="P9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0">№<text:span text:style-name="T1"> </text:span>п/п</text:p>
          </table:table-cell>
          <table:table-cell table:style-name="Таблица3.A1" office:value-type="string">
            <text:p text:style-name="P11">Категория правового акта</text:p>
          </table:table-cell>
          <table:table-cell table:style-name="Таблица3.A1" office:value-type="string">
            <text:p text:style-name="P11">Номер и дата</text:p>
          </table:table-cell>
          <table:table-cell table:style-name="Таблица3.A1" office:value-type="string">
            <text:p text:style-name="P11">Площадь, га</text:p>
          </table:table-cell>
          <table:table-cell table:style-name="Таблица3.A1" office:value-type="string">
            <text:p text:style-name="P11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2">1.</text:p>
          </table:table-cell>
          <table:table-cell table:style-name="Таблица3.A2" office:value-type="string">
            <text:p text:style-name="P3">Постановление Коллегии Администрации Кемеровской области </text:p>
          </table:table-cell>
          <table:table-cell table:style-name="Таблица3.A2" office:value-type="string">
            <text:p text:style-name="P13">05.<text:span text:style-name="T2">06.</text:span>2015 г. № 167</text:p>
          </table:table-cell>
          <table:table-cell table:style-name="Таблица3.A2" office:value-type="string">
            <text:p text:style-name="P11">4 </text:p>
          </table:table-cell>
          <table:table-cell table:style-name="Таблица3.A2" office:value-type="string">
            <text:p text:style-name="P4">Об организации памятника природы регионального значения, утверждении границ 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4">10</text:p>
          </table:table-cell>
          <table:table-cell table:style-name="Таблица4.A1" office:value-type="string">
            <text:p text:style-name="P3">Ведомственная подчиненность</text:p>
          </table:table-cell>
          <table:table-cell table:style-name="Таблица4.A1" office:value-type="string">
            <text:p text:style-name="P15"><text:span text:style-name="T3">Министерство лесного комплекса и охотничьего хозяйства</text:span> Кемеровской области — <text:span text:style-name="T2">Кузбасса. </text:span></text:p>
          </table:table-cell>
        </table:table-row>
        <table:table-row table:style-name="Таблица4.1">
          <table:table-cell table:style-name="Таблица4.A1" office:value-type="string">
            <text:p text:style-name="P14">11</text:p>
          </table:table-cell>
          <table:table-cell table:style-name="Таблица4.A1" office:value-type="string">
            <text:p text:style-name="P3">Международный статус</text:p>
          </table:table-cell>
          <table:table-cell table:style-name="Таблица4.A1" office:value-type="string">
            <text:p text:style-name="P16"/>
            <text:p text:style-name="P5">О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4">12</text:p>
          </table:table-cell>
          <table:table-cell table:style-name="Таблица4.A1" office:value-type="string">
            <text:p text:style-name="P3">Категория ООПТ согласно классификации МСОП</text:p>
          </table:table-cell>
          <table:table-cell table:style-name="Таблица4.C3" office:value-type="string">
            <text:p text:style-name="P17">III</text:p>
          </table:table-cell>
        </table:table-row>
        <table:table-row table:style-name="Таблица4.1">
          <table:table-cell table:style-name="Таблица4.A1" office:value-type="string">
            <text:p text:style-name="P14">13</text:p>
          </table:table-cell>
          <table:table-cell table:style-name="Таблица4.A1" office:value-type="string">
            <text:p text:style-name="P3">Число кластеров</text:p>
          </table:table-cell>
          <table:table-cell table:style-name="Таблица4.A1" office:value-type="string">
            <text:p text:style-name="P18">1</text:p>
          </table:table-cell>
        </table:table-row>
        <table:table-row table:style-name="Таблица4.1">
          <table:table-cell table:style-name="Таблица4.A1" office:value-type="string">
            <text:p text:style-name="P14">14</text:p>
          </table:table-cell>
          <table:table-cell table:style-name="Таблица4.A1" office:value-type="string">
            <text:p text:style-name="P3">Месторасположение</text:p>
          </table:table-cell>
          <table:table-cell table:style-name="Таблица4.A1" office:value-type="string">
            <text:p text:style-name="P4">Расположен в границах Чебулинского муниципального района на землях Чумайского сельского поселения.</text:p>
          </table:table-cell>
        </table:table-row>
        <text:soft-page-break/>
        <table:table-row table:style-name="Таблица4.1">
          <table:table-cell table:style-name="Таблица4.A1" office:value-type="string">
            <text:p text:style-name="P14">15</text:p>
          </table:table-cell>
          <table:table-cell table:style-name="Таблица4.A1" office:value-type="string">
            <text:p text:style-name="P3">Географическое положение</text:p>
          </table:table-cell>
          <table:table-cell table:style-name="Таблица4.A1" office:value-type="string">
            <text:p text:style-name="P4">Кемеровская область, Чебулинский район, в 1,5 км к северо-востоку от с.Чумай</text:p>
          </table:table-cell>
        </table:table-row>
        <table:table-row table:style-name="Таблица4.1">
          <table:table-cell table:style-name="Таблица4.A1" office:value-type="string">
            <text:p text:style-name="P14">16</text:p>
          </table:table-cell>
          <table:table-cell table:style-name="Таблица4.A1" office:value-type="string">
            <text:p text:style-name="P3">Общая площадь ООПТ</text:p>
          </table:table-cell>
          <table:table-cell table:style-name="Таблица4.C3" office:value-type="string">
            <text:p text:style-name="P19"><text:span text:style-name="T4">40000</text:span><text:span text:style-name="Strong_20_Emphasis"><text:span text:style-name="T5">±</text:span></text:span><text:span text:style-name="T4">20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20">а</text:p>
          </table:table-cell>
          <table:table-cell table:style-name="Таблица4.A1" office:value-type="string">
            <text:p text:style-name="P4">в том числе морской акватории</text:p>
          </table:table-cell>
          <table:table-cell table:style-name="Таблица4.C3" office:value-type="string">
            <text:p text:style-name="P18">-</text:p>
          </table:table-cell>
        </table:table-row>
        <table:table-row table:style-name="Таблица4.1">
          <table:table-cell table:style-name="Таблица4.A1" office:value-type="string">
            <text:p text:style-name="P21">б</text:p>
          </table:table-cell>
          <table:table-cell table:style-name="Таблица4.A1" office:value-type="string">
            <text:p text:style-name="P22">в том числе без изъятия</text:p>
          </table:table-cell>
          <table:table-cell table:style-name="Таблица4.C3" office:value-type="string">
            <text:p text:style-name="P19"><text:span text:style-name="T6">40000</text:span><text:span text:style-name="Strong_20_Emphasis"><text:span text:style-name="T7">±</text:span></text:span><text:span text:style-name="T6">20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14">17</text:p>
          </table:table-cell>
          <table:table-cell table:style-name="Таблица4.A1" office:value-type="string">
            <text:p text:style-name="P3">Площадь охранной зоны</text:p>
          </table:table-cell>
          <table:table-cell table:style-name="Таблица4.C3" office:value-type="string">
            <text:p text:style-name="P18"><text:span text:style-name="T8">О</text:span>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4">18</text:p>
          </table:table-cell>
          <table:table-cell table:style-name="Таблица4.A1" office:value-type="string">
            <text:p text:style-name="P3">Границы ООПТ</text:p>
          </table:table-cell>
          <table:table-cell table:style-name="Таблица4.A1" office:value-type="string">
            <text:p text:style-name="P23"><text:span text:style-name="T9">Границы утверждены Постановлением Коллегии Администрации </text:span><text:span text:style-name="T10">Кемеровской области </text:span><text:span text:style-name="T11">от</text:span><text:span text:style-name="T10"> </text:span><text:span text:style-name="T12">05</text:span><text:span text:style-name="T13">.</text:span><text:span text:style-name="T12">06</text:span><text:span text:style-name="T13">.201</text:span><text:span text:style-name="T12">5</text:span><text:span text:style-name="T13"><text:line-break/>№ </text:span><text:span text:style-name="T12">167</text:span><text:span text:style-name="T10"> </text:span><text:span text:style-name="T14">"О </text:span><text:span text:style-name="Emphasis"><text:span text:style-name="T15">памятнике</text:span></text:span><text:span text:style-name="T16"> </text:span><text:span text:style-name="Emphasis"><text:span text:style-name="T15">природы</text:span></text:span><text:span text:style-name="T16"> </text:span><text:span text:style-name="T14">регионального значения "</text:span><text:span text:style-name="T17">Чумайский бухтай</text:span><text:span text:style-name="T18">"</text:span><text:span text:style-name="T14">.</text:span></text:p>
            <text:p text:style-name="P24">Памятник природы площадью 4 га расположен на землях Чебулинского муниципального района Чумайского сельского поселения: граница проектируемого памятника природы проходит по подножью возвышенности высотой 211 м и представляет собой форму окружности.</text:p>
          </table:table-cell>
        </table:table-row>
        <table:table-row table:style-name="Таблица4.1">
          <table:table-cell table:style-name="Таблица4.A1" office:value-type="string">
            <text:p text:style-name="P14">19</text:p>
          </table:table-cell>
          <table:table-cell table:style-name="Таблица4.A1" office:value-type="string">
            <text:p text:style-name="P3">Наличие в границах ООПТ иных особо охраняемых природных территорий</text:p>
          </table:table-cell>
          <table:table-cell table:style-name="Таблица4.A1" office:value-type="string">
            <text:p text:style-name="P11">Отсутствую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5">20</text:p>
          </table:table-cell>
          <table:table-cell table:style-name="Таблица5.A1" table:number-columns-spanned="2" office:value-type="string">
            <text:p text:style-name="P26">Природные особенности ООПТ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27">а</text:p>
          </table:table-cell>
          <table:table-cell table:style-name="Таблица5.A1" office:value-type="string">
            <text:p text:style-name="P28">Нарушенность территории</text:p>
          </table:table-cell>
          <table:table-cell table:style-name="Таблица5.A1" office:value-type="string">
            <text:p text:style-name="P29">Территория нарушена слабо. </text:p>
          </table:table-cell>
        </table:table-row>
        <table:table-row table:style-name="Таблица5.1">
          <table:table-cell table:style-name="Таблица5.A1" office:value-type="string">
            <text:p text:style-name="P27">б</text:p>
          </table:table-cell>
          <table:table-cell table:style-name="Таблица5.A1" office:value-type="string">
            <text:p text:style-name="P28">Рельеф</text:p>
          </table:table-cell>
          <table:table-cell table:style-name="Таблица5.A1" office:value-type="string">
            <text:p text:style-name="P30">Памятник природы представляет собой небольшую возвышенность (211,8 м н.у.) конусообразной формы вулканического происхождения.</text:p>
          </table:table-cell>
        </table:table-row>
        <table:table-row table:style-name="Таблица5.1">
          <table:table-cell table:style-name="Таблица5.A1" office:value-type="string">
            <text:p text:style-name="P27">в</text:p>
          </table:table-cell>
          <table:table-cell table:style-name="Таблица5.A1" office:value-type="string">
            <text:p text:style-name="P28">Климат</text:p>
          </table:table-cell>
          <table:table-cell table:style-name="Таблица5.A1" office:value-type="string">
            <text:p text:style-name="P31"><text:span text:style-name="T19">Климат района - резко континентальный.</text:span> <text:span text:style-name="T19">Средняя температура воздуха в январе -18°; -20 °С, средняя температура июля +20°С; +22°С. Среднегодовая норма осадков составляет 450-550 мм.</text:span></text:p>
            <text:p text:style-name="P30">Суммы температур июля для описываемого района &gt;10°С – 1550.Продолжительность периода с температурой <text:s/>&gt;10°С – 104 дня. Продолжительность безморозного периода – 92 дня. </text:p>
          </table:table-cell>
        </table:table-row>
        <table:table-row table:style-name="Таблица5.1">
          <table:table-cell table:style-name="Таблица5.A1" office:value-type="string">
            <text:p text:style-name="P27">г</text:p>
          </table:table-cell>
          <table:table-cell table:style-name="Таблица5.A1" office:value-type="string">
            <text:p text:style-name="P28">Почвенный покров</text:p>
          </table:table-cell>
          <table:table-cell table:style-name="Таблица5.A1" office:value-type="string">
            <text:p text:style-name="P30">Преобладающие типы почв – серые и темно-серые лесные, местами оподзоленные и выщелоченные черноземы, дерново-карбонатные, дерново-подзолистые глинистого и суглинистого механического состава, пятнами хрящеватые. Также присутствуют аллювиальные или пойменные почвы.</text:p>
          </table:table-cell>
        </table:table-row>
        <table:table-row table:style-name="Таблица5.1">
          <table:table-cell table:style-name="Таблица5.A1" office:value-type="string">
            <text:p text:style-name="P27">д</text:p>
          </table:table-cell>
          <table:table-cell table:style-name="Таблица5.A1" office:value-type="string">
            <text:p text:style-name="P28">Гидрологическая сеть</text:p>
          </table:table-cell>
          <table:table-cell table:style-name="Таблица5.A1" office:value-type="string">
            <text:p text:style-name="P30">Памятник природы находится на левом берегу р.Кия. </text:p>
          </table:table-cell>
        </table:table-row>
        <table:table-row table:style-name="Таблица5.1">
          <table:table-cell table:style-name="Таблица5.A1" office:value-type="string">
            <text:p text:style-name="P27">е</text:p>
          </table:table-cell>
          <table:table-cell table:style-name="Таблица5.A1" office:value-type="string">
            <text:p text:style-name="P28">Флора и растительность</text:p>
          </table:table-cell>
          <table:table-cell table:style-name="Таблица5.A1" office:value-type="string">
            <text:p text:style-name="P30">На территории заказника произрастает 6 видов споровых растений, 1 вид голосеменных (Pinus sylvestris) и 290 видов покрытосеменных растений, из которых 55 видов однодольные растения.</text:p>
            <text:p text:style-name="P30"><text:soft-page-break/>Несмотря на незначительные размеры, флора памятника природы составляет 39,7% от флоры Кия-Чулымского флористического района.</text:p>
            <text:p text:style-name="P30">На вершине холма распределены участки каменистой ковыльной степи, на склонах южной и юго-западной экспозиций различные варианты петрофитных (каменистых) степей. У подножия склонов – закустаренные варианты разнотравно-злаковых степей. На западных склонах – разнотравные степи и злаково-разнотравные остепненные луга.</text:p>
            <text:p text:style-name="P32"><text:span text:style-name="T20">С</text:span>писок<text:span text:style-name="T20"> </text:span><text:span text:style-name="T21">флоры</text:span> представлен в приложении 1.</text:p>
          </table:table-cell>
        </table:table-row>
        <table:table-row table:style-name="Таблица5.1">
          <table:table-cell table:style-name="Таблица5.A1" office:value-type="string">
            <text:p text:style-name="P27">ж</text:p>
          </table:table-cell>
          <table:table-cell table:style-name="Таблица5.A1" office:value-type="string">
            <text:p text:style-name="P28">Лесной фонд</text:p>
          </table:table-cell>
          <table:table-cell table:style-name="Таблица5.A1" office:value-type="string">
            <text:p text:style-name="P33">Отсутствует.</text:p>
          </table:table-cell>
        </table:table-row>
        <table:table-row table:style-name="Таблица5.1">
          <table:table-cell table:style-name="Таблица5.A1" office:value-type="string">
            <text:p text:style-name="P27">з</text:p>
          </table:table-cell>
          <table:table-cell table:style-name="Таблица5.A1" office:value-type="string">
            <text:p text:style-name="P28">Животный мир</text:p>
          </table:table-cell>
          <table:table-cell table:style-name="Таблица5.A1" office:value-type="string">
            <text:p text:style-name="P34">Фауна района памятника природы «Чумайский Бухтай» в целом типична для предгорий и низкогорий северо- восточной оконечности Кузнецкого Алатау и среднего течения реки Кия. Памятник природы занимает относительно небольшую площадь, но имеет несколько зон, для которых есть свои фаунистические особенности. В юго-восточной части ООПТ у подножья бухтая берег и пойма реки Кии её стариц. В зависимости от времени года здесь присутствует проточная речная вода или вода, оставшаяся после паводка. Здесь характерны пойменные отложения, есть галечниковые пляжами. Древесная растительность представлена тополями, ивами, а севернее и несколько выше берёзами. Здесь обитает влаголюбивая фауна. </text:p>
            <text:p text:style-name="P34">Северная сторона бухтая пологая. Это типичный лесостепной участок с разнотравно-злаковым лугом с типичной луговой фауной и берёзовыми колками. </text:p>
            <text:p text:style-name="P34">Северо-восточный крутой заросший склон – место обитания тенелюбивой фауны. Вершина, южный и юго-западный склоны заняты каменистой степью, в нижней части склона с разреженными кустарниковыми зарослями караганы и таволги, со своеобразной степной фауной беспозвоночных животных. Вместе с тем, в виду незначительной площади степной территории характерные для степи позвоночные животные отсутствуют, и сюда заходят виды, из соседних</text:p>
            <text:p text:style-name="P34">лесостепных ландшафтов – лугов, берёзовых колков и зарослей прибрежной растительности.</text:p>
            <text:p text:style-name="P34">С севера и запада к подножью возвышенности прилегают пастбища и сенокосные луга.</text:p>
            <text:p text:style-name="P35">Список фауны представлен в приложении 2.</text:p>
          </table:table-cell>
        </table:table-row>
        <table:table-row table:style-name="Таблица5.1">
          <table:table-cell table:style-name="Таблица5.A1" office:value-type="string">
            <text:p text:style-name="P27">и</text:p>
          </table:table-cell>
          <table:table-cell table:style-name="Таблица5.A1" office:value-type="string">
            <text:p text:style-name="P28">Редкие и находящиеся под угрозой исчезновения объекты животного и растительного мира</text:p>
          </table:table-cell>
          <table:table-cell table:style-name="Таблица5.A1" office:value-type="string">
            <text:p text:style-name="P36" loext:marker-style-name="T22"><text:span text:style-name="T23">Виды </text:span><text:span text:style-name="T24">растений</text:span><text:span text:style-name="T23"> Красной книги Кемеровской области:</text:span></text:p>
            <text:p text:style-name="P37"><text:span text:style-name="T25">1.</text:span>Чий смешиваемый – Achnatherum confusum (Litv.) Tzvel. </text:p>
            <text:p text:style-name="P37"><text:span text:style-name="T25">2.</text:span>Житняк казахстанский – Agropyron kazachstanicum (Tzvel.) Peschkova</text:p>
            <text:p text:style-name="P37"><text:span text:style-name="T25">3.</text:span>Лук Водопьяновой – Allium vodopjanovae Friesen </text:p>
            <text:p text:style-name="P37"><text:span text:style-name="T25">4.</text:span>Эфедра односемянная – Ephedra monosperma С.А. Меу. </text:p>
            <text:p text:style-name="P37"><text:span text:style-name="T25">5.</text:span>Качим Гмелина (Gypsophila. gmelinii Bunge) </text:p>
            <text:p text:style-name="P37"><text:span text:style-name="T25">6.</text:span>Касатик приземистый - Iris humilis Georgi </text:p>
            <text:p text:style-name="P37"><text:span text:style-name="T25">7.</text:span>Патриния скальная – Patrinia rupestris (Pall.) Dufr. </text:p>
            <text:p text:style-name="P37"><text:span text:style-name="T25">8.</text:span>Лапчатка изящнейшая – Potentilla elegantissima Polozhij </text:p>
            <text:p text:style-name="P37"><text:span text:style-name="T25">9.</text:span>Прострел Турчанинова – Pulsatilla turczaninovii Krylov et <text:soft-page-break/>Serg.</text:p>
            <text:p text:style-name="P37"><text:span text:style-name="T25">9.</text:span>Ковыль Лессинга – Stipa lessingiana Trin. et Rupr. </text:p>
            <text:p text:style-name="P37"><text:span text:style-name="T25">10.</text:span>Ковыль перистый – Stipa pennata L. <text:span text:style-name="T26">(вид включен в Красную книгу Российской Федерации) </text:span></text:p>
            <text:p text:style-name="P37"/>
            <text:p text:style-name="P36" loext:marker-style-name="T22"><text:span text:style-name="T23">Виды </text:span><text:span text:style-name="T27">животных </text:span><text:span text:style-name="T23">Красной книги Кемеровской области:</text:span></text:p>
            <text:p text:style-name="P38"><text:span text:style-name="T28">1.</text:span><text:span text:style-name="T29">Апполон обыкновенный — </text:span><text:span text:style-name="Strong_20_Emphasis"><text:span text:style-name="T30">Parnassius apollo</text:span></text:span><text:span text:style-name="T31"> </text:span><text:span text:style-name="T30">Linnaeus, 1758 </text:span><text:span text:style-name="T32">(вид включен в Красную книгу Российской Федерации) </text:span></text:p>
          </table:table-cell>
        </table:table-row>
        <table:table-row table:style-name="Таблица5.1">
          <table:table-cell table:style-name="Таблица5.A1" office:value-type="string">
            <text:p text:style-name="P27">к</text:p>
          </table:table-cell>
          <table:table-cell table:style-name="Таблица5.A1" office:value-type="string">
            <text:p text:style-name="P28">Биологическое разнообразие</text:p>
          </table:table-cell>
          <table:table-cell table:style-name="Таблица5.A1" office:value-type="string">
            <text:p text:style-name="P37">На территории заказника произрастает 6 видов споровых растений, 1 вид голосеменных (Pinus sylvestris) и 290 видов покрытосеменных растений.</text:p>
            <text:p text:style-name="P37">Из позвоночных животных достоверно отмечен 1 вид: живородящая ящерица – Zootoca vivipara и птицы, которые более многочисленны. Птиц насчитывается 20 видов. Найдено 115 видов основных беспозвоночных животных, из</text:p>
            <text:p text:style-name="P39">которых отряд чешуекрылые составляет 55 видов, жесткокрылых – 24 вида, перепончатокрылых – 12 видов и пауки – 24 вида. </text:p>
            <text:p text:style-name="P39">В Красную книгу Кузбасса <text:span text:style-name="T26">1 вид беспозвоночных животных, 10 видов растений. В </text:span><text:span text:style-name="T33">К</text:span><text:span text:style-name="T26">расную книгу Российской Федерации 1 вид беспозвоночных животных и 1 вид растений. </text:span></text:p>
          </table:table-cell>
        </table:table-row>
        <table:table-row table:style-name="Таблица5.1">
          <table:table-cell table:style-name="Таблица5.A1" office:value-type="string">
            <text:p text:style-name="P27">л</text:p>
          </table:table-cell>
          <table:table-cell table:style-name="Таблица5.A1" office:value-type="string">
            <text:p text:style-name="P28">Основные экосистемы</text:p>
          </table:table-cell>
          <table:table-cell table:style-name="Таблица5.A1" office:value-type="string">
            <text:p text:style-name="P30">Разнотравно-злаковые степи, каменистые ковыльные степи, петрофитные степи, скальное обнажение. </text:p>
          </table:table-cell>
        </table:table-row>
        <table:table-row table:style-name="Таблица5.1">
          <table:table-cell table:style-name="Таблица5.A1" office:value-type="string">
            <text:p text:style-name="P27">м</text:p>
          </table:table-cell>
          <table:table-cell table:style-name="Таблица5.A1" office:value-type="string">
            <text:p text:style-name="P28">Особо ценные природные объекты</text:p>
          </table:table-cell>
          <table:table-cell table:style-name="Таблица5.A1" office:value-type="string">
            <text:p text:style-name="P40"><text:span text:style-name="T34">Территория памятника природы имеет высокую ценность своим ф</text:span>лористическ<text:span text:style-name="T34">им</text:span> разнообрази<text:span text:style-name="T34">ем</text:span> <text:span text:style-name="T34">которое обусловлено </text:span>выходом палеозойских структур, на которых сохранились как восточносибирские виды: Artemisia tanacetifolia, Patrinia rupestris, а также заволжско-казахстанский степной вид Stipa lessingiana, а также контрастными местообитаниями: каменистые склоны, разреженный березовый лес на пологом склоне, узкий лог с мезофитной растительностью, галечник.</text:p>
          </table:table-cell>
        </table:table-row>
        <table:table-row table:style-name="Таблица5.1">
          <table:table-cell table:style-name="Таблица5.A1" office:value-type="string">
            <text:p text:style-name="P27">н</text:p>
          </table:table-cell>
          <table:table-cell table:style-name="Таблица5.A1" office:value-type="string">
            <text:p text:style-name="P28">Лечебные и рекреационные ресурсы</text:p>
          </table:table-cell>
          <table:table-cell table:style-name="Таблица5.A1" office:value-type="string">
            <text:p text:style-name="P41">Информация отсутствует.</text:p>
          </table:table-cell>
        </table:table-row>
        <table:table-row table:style-name="Таблица5.1">
          <table:table-cell table:style-name="Таблица5.A1" office:value-type="string">
            <text:p text:style-name="P27">о</text:p>
          </table:table-cell>
          <table:table-cell table:style-name="Таблица5.A1" office:value-type="string">
            <text:p text:style-name="P28">Историко-культурные объекты</text:p>
          </table:table-cell>
          <table:table-cell table:style-name="Таблица5.A1" office:value-type="string">
            <text:p text:style-name="P42">Информация отсутсвует.</text:p>
          </table:table-cell>
        </table:table-row>
        <table:table-row table:style-name="Таблица5.1">
          <table:table-cell table:style-name="Таблица5.A1" office:value-type="string">
            <text:p text:style-name="P27">п</text:p>
          </table:table-cell>
          <table:table-cell table:style-name="Таблица5.A1" office:value-type="string">
            <text:p text:style-name="P28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5.A1" office:value-type="string">
            <text:p text:style-name="P40">-</text:p>
          </table:table-cell>
        </table:table-row>
        <table:table-row table:style-name="Таблица5.17">
          <table:table-cell table:style-name="Таблица5.A1" office:value-type="string">
            <text:p text:style-name="P43">21</text:p>
            <text:p text:style-name="P44"/>
          </table:table-cell>
          <table:table-cell table:style-name="Таблица5.A1" office:value-type="string">
            <text:p text:style-name="P43">Экспликация земель </text:p>
          </table:table-cell>
          <table:table-cell table:style-name="Таблица5.A1" office:value-type="string">
            <text:p text:style-name="P45">Земли населенных пунктов – 4 га.</text:p>
          </table:table-cell>
        </table:table-row>
        <table:table-row table:style-name="Таблица5.18">
          <table:table-cell table:style-name="Таблица5.A1" office:value-type="string">
            <text:p text:style-name="P46">22</text:p>
          </table:table-cell>
          <table:table-cell table:style-name="Таблица5.A1" office:value-type="string">
            <text:p text:style-name="P47"><text:span text:style-name="T35">Негативное воздействие</text:span><text:span text:style-name="T19"> </text:span></text:p>
          </table:table-cell>
          <table:table-cell table:style-name="Таблица5.A1" office:value-type="string">
            <text:p text:style-name="P28">Территория относится к III категории экологического состояния: территории с незначительным трансграничным влиянием техногенной нагрузки; умеренным влиянием хозяйственной деятельности.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48">23</text:p>
          </table:table-cell>
          <table:table-cell table:style-name="Таблица14.A1" table:number-columns-spanned="2" office:value-type="string">
            <text:p text:style-name="P49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1">Название <text:soft-page-break/>организации, созданной для управления ООПТ или на которую возложено обязательство по охране</text:p>
          </table:table-cell>
          <table:table-cell table:style-name="Таблица14.A1" office:value-type="string">
            <text:p text:style-name="P52"/>
            <text:p text:style-name="P53"><text:soft-page-break/></text:p>
            <text:p text:style-name="P54">Министерство лесного комплекса и охотничьего хозяйства Кузбасса</text:p>
            <text:p text:style-name="P53"/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Юридический адрес</text:p>
          </table:table-cell>
          <table:table-cell table:style-name="Таблица14.A1" office:value-type="string">
            <text:p text:style-name="P56">г. Кемерово,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Почтовый адрес</text:p>
          </table:table-cell>
          <table:table-cell table:style-name="Таблица14.A1" office:value-type="string">
            <text:p text:style-name="P57">650036, Кемерово, ул.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телефон</text:p>
          </table:table-cell>
          <table:table-cell table:style-name="Таблица14.A1" office:value-type="string">
            <text:p text:style-name="P56">8(384-2) 34-04-64</text:p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8"><text:span text:style-name="T36">e</text:span><text:span text:style-name="T19">-</text:span><text:span text:style-name="T36">mail</text:span></text:p>
          </table:table-cell>
          <table:table-cell table:style-name="Таблица14.A1" office:value-type="string">
            <text:p text:style-name="P59"><text:a xlink:type="simple" xlink:href="mailto:dlk@kemles.ru" text:style-name="Internet_20_link" text:visited-style-name="Visited_20_Internet_20_Link"><text:span text:style-name="Internet_20_link"><text:span text:style-name="T37">dlk@kemles.ako.ru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Адрес сайта в сети интернет</text:p>
          </table:table-cell>
          <table:table-cell table:style-name="Таблица14.A1" office:value-type="string">
            <text:p text:style-name="P60">https://kemles.ru/</text:p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Дата государственной регистрации юридического лица и регистрационный номер</text:p>
          </table:table-cell>
          <table:table-cell table:style-name="Таблица14.A1" office:value-type="string">
            <text:p text:style-name="P61"/>
            <text:p text:style-name="P62"><text:span text:style-name="T19">Зарегистрирован в Едином государственном реестре юридических лиц, государственный регистрационный номер </text:span><text:s/><text:span text:style-name="T19">1114205044711 <text:s/>от </text:span><text:s/><text:span text:style-name="T19">27.12.2011</text:span></text:p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ФИО руководителя организации</text:p>
          </table:table-cell>
          <table:table-cell table:style-name="Таблица14.A1" office:value-type="string">
            <text:p text:style-name="P63">Бойко Евгений Васильевич</text:p>
            <text:p text:style-name="P64"/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Служебный телефон</text:p>
          </table:table-cell>
          <table:table-cell table:style-name="Таблица14.A1" office:value-type="string">
            <text:p text:style-name="P59"><text:a xlink:type="simple" xlink:href="tel:+73842312137" text:style-name="Internet_20_link" text:visited-style-name="Visited_20_Internet_20_Link"><text:span text:style-name="Internet_20_link"><text:span text:style-name="T38">+7 (3842) 31-21-37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65"><text:span text:style-name="T19">Начальник отдела </text:span><text:s/><text:span text:style-name="T19">сохранения биоразнообразия, мониторинга и экопросвещения</text:span></text:p>
          </table:table-cell>
          <table:table-cell table:style-name="Таблица14.A1" office:value-type="string">
            <text:p text:style-name="P66">Данилова Ольга Олеговна</text:p>
            <text:p text:style-name="P66"/>
          </table:table-cell>
        </table:table-row>
        <table:table-row table:style-name="Таблица14.1">
          <table:table-cell table:style-name="Таблица14.A1" office:value-type="string">
            <text:p text:style-name="P50"/>
          </table:table-cell>
          <table:table-cell table:style-name="Таблица14.A1" office:value-type="string">
            <text:p text:style-name="P55">Служебный телефон</text:p>
          </table:table-cell>
          <table:table-cell table:style-name="Таблица14.A1" office:value-type="string">
            <text:p text:style-name="P56">7(3842) 55-86-87</text:p>
          </table:table-cell>
        </table:table-row>
        <table:table-row table:style-name="Таблица14.1">
          <table:table-cell table:style-name="Таблица14.A1" office:value-type="string">
            <text:p text:style-name="P67">24</text:p>
          </table:table-cell>
          <table:table-cell table:style-name="Таблица14.A1" table:number-columns-spanned="2" office:value-type="string">
            <text:p text:style-name="P68"><text:span text:style-name="T39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69"/>
          </table:table-cell>
          <table:table-cell table:style-name="Таблица14.A1" table:number-columns-spanned="2" office:value-type="string">
            <text:p text:style-name="P70">Отсутствуют.</text:p>
          </table:table-cell>
          <table:covered-table-cell/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row table:style-name="Таблица6.1">
          <table:table-cell table:style-name="Таблица6.A1" office:value-type="string">
            <text:p text:style-name="P71">25</text:p>
          </table:table-cell>
          <table:table-cell table:style-name="Таблица6.A1" office:value-type="string">
            <text:p text:style-name="P72"><text:span text:style-name="T40">О</text:span>бщий режим охраны и использования ООПТ</text:p>
          </table:table-cell>
        </table:table-row>
        <table:table-row table:style-name="Таблица6.1">
          <table:table-cell table:style-name="Таблица6.A1" office:value-type="string">
            <text:p text:style-name="P71"/>
          </table:table-cell>
          <table:table-cell table:style-name="Таблица6.A1" office:value-type="string">
            <text:p text:style-name="P73"><text:span text:style-name="T41">Р</text:span><text:span text:style-name="T42">ежим охраны заказника утвержден Постановление</text:span><text:span text:style-name="T43">м</text:span><text:span text:style-name="T42"> Коллегии Администрации Кемеровской области от </text:span><text:span text:style-name="T44">05</text:span><text:span text:style-name="T42">.</text:span><text:span text:style-name="T44">06</text:span><text:span text:style-name="T42">.20</text:span><text:span text:style-name="T45">1</text:span><text:span text:style-name="T46">3</text:span><text:span text:style-name="T42"> № </text:span><text:span text:style-name="T44">167</text:span><text:span text:style-name="T42"> </text:span><text:span text:style-name="T47">"</text:span><text:span text:style-name="T48">О памятнике природы регионального значения "</text:span><text:span text:style-name="T49">Чумайский бухтай</text:span><text:span text:style-name="T48">"</text:span></text:p>
            <text:p text:style-name="P74">3.1. На территории памятника природы запрещается:</text:p>
            <text:p text:style-name="P75"><text:bookmark text:name="p_34"/>3.1.1. Уничтожение или порча установленных предупредительных или информационных знаков (панно, аншлагов).</text:p>
            <text:p text:style-name="P75">3.1.2. Движение и стоянка транспортных средств.</text:p>
            <text:p text:style-name="P74">3.1.3. Повреждение или самовольные порубки деревьев и кустарников.</text:p>
            <text:p text:style-name="P74">3.1.4. Выжигание растительности.</text:p>
            <text:p text:style-name="P74">3.1.5. Сбор и выкапывание растений, а также их частей.</text:p>
            <text:p text:style-name="P74">3.1.6. Сенокошение и выпас скота.</text:p>
            <text:p text:style-name="P74">3.1.7. Хранение и применение ядохимикатов, удобрений, химических реагентов и других опасных материалов, сырья и отходов производства (за исключением случаев, когда применение химических реагентов и других вышеуказанных действий направлено на ликвидацию стихийных бедствий, борьбу с опасными вредителями).</text:p>
            <text:p text:style-name="P74"><text:soft-page-break/>3.1.8. Загрязнение почвы, засорение и замусоривание территории памятника природы, складирование и захоронение бытовых и любых отходов.</text:p>
            <text:p text:style-name="P75"><text:bookmark text:name="p_42"/>3.1.9. Заправка горюче-смазочными материалами, мойка и ремонт механических транспортных средств.</text:p>
            <text:p text:style-name="P75">3.1.10. Любое строительство, в том числе временных сооружений.</text:p>
            <text:p text:style-name="P74">3.1.11. Строительство линий электропередачи, линий связи, дорог, трубопроводов и других линейных объектов.</text:p>
            <text:p text:style-name="P75"><text:bookmark text:name="p_45"/>3.1.12. Разжигание костров.</text:p>
            <text:p text:style-name="P75">3.1.13. Иная деятельность, влекущая за собой нарушение целостности и сохранности памятника природы, противоречащая целям его создания.</text:p>
            <text:p text:style-name="P75">3.2. Хозяйственная деятельность, не запрещенная на территории памятника природы, осуществляется в соответствии с действующим законодательством и режимом его особой охраны, исходя из приоритетности охраняемых природных комплексов и объектов на этой территории и не должна противоречить целям образования памятника природы.</text:p>
            <text:p text:style-name="P75">3.3. Все виды деятельности, осуществляемые на территории памятника природы, могут осуществляться только по согласованию с учреждением.</text:p>
            <text:p text:style-name="P75">3.4. Проведение научно-исследовательских работ сотрудниками специализированных научных организаций на территории памятника природы осуществляется в соответствии с законодательством и согласовывается с учреждением.</text:p>
            <text:p text:style-name="P74">3.5. Рекреационная и иная не запрещенная деятельность на территории памятника природы должна осуществляться с соблюдением правил пожарной безопасности в лесах.</text:p>
            <text:p text:style-name="P74">3.6. Собственники, владельцы и пользователи земельных участков, на территории которых находится памятник природы, принимают на себя обязательства по обеспечению режима особой охраны.</text:p>
            <text:p text:style-name="P74">3.7. Юридические и физические лица, виновные в нарушении режима охраны памятника природы, привлекаются к административной, уголовной или иной ответственности в соответствии с действующим законодательством Российской Федерации.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76">26</text:p>
          </table:table-cell>
          <table:table-cell table:style-name="Таблица15.A1" office:value-type="string">
            <text:p text:style-name="P77"><text:span text:style-name="T40">З</text:span>онирование территории ООПТ</text:p>
          </table:table-cell>
        </table:table-row>
        <table:table-row table:style-name="Таблица15.1">
          <table:table-cell table:style-name="Таблица15.A1" office:value-type="string">
            <text:p text:style-name="P78"/>
          </table:table-cell>
          <table:table-cell table:style-name="Таблица15.A1" office:value-type="string">
            <text:p text:style-name="P79"><text:span text:style-name="T50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76">27</text:p>
          </table:table-cell>
          <table:table-cell table:style-name="Таблица15.A1" office:value-type="string">
            <text:p text:style-name="P77"><text:span text:style-name="T40">Р</text:span>ежим охранной зоны ООПТ</text:p>
          </table:table-cell>
        </table:table-row>
        <table:table-row table:style-name="Таблица15.1">
          <table:table-cell table:style-name="Таблица15.A4" office:value-type="string">
            <text:p text:style-name="P78"/>
          </table:table-cell>
          <table:table-cell table:style-name="Таблица15.A4" office:value-type="string">
            <text:p text:style-name="P79"><text:span text:style-name="T50">О</text:span>тсутствует.</text:p>
          </table:table-cell>
        </table:table-row>
        <table:table-row table:style-name="Таблица15.1">
          <table:table-cell table:style-name="Таблица15.A4" office:value-type="string">
            <text:p text:style-name="P76">28</text:p>
          </table:table-cell>
          <table:table-cell table:style-name="Таблица15.A4" office:value-type="string">
            <text:p text:style-name="P77"><text:span text:style-name="T40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5.1">
          <table:table-cell table:style-name="Таблица15.A4" office:value-type="string">
            <text:p text:style-name="P78"/>
          </table:table-cell>
          <table:table-cell table:style-name="Таблица15.A4" office:value-type="string">
            <text:p text:style-name="P80">Информация отсутствует.</text:p>
          </table:table-cell>
        </table:table-row>
        <table:table-row table:style-name="Таблица15.7">
          <table:table-cell table:style-name="Таблица15.A4" office:value-type="string">
            <text:p text:style-name="P81">29</text:p>
          </table:table-cell>
          <table:table-cell table:style-name="Таблица15.A4" office:value-type="string">
            <text:p text:style-name="P82"><text:span text:style-name="T40">П</text:span>росветительские и рекреационные объекты на ООПТ</text:p>
          </table:table-cell>
        </table:table-row>
        <table:table-row table:style-name="Таблица15.1">
          <table:table-cell table:style-name="Таблица15.A4" office:value-type="string">
            <text:p text:style-name="P83"/>
          </table:table-cell>
          <table:table-cell table:style-name="Таблица15.A4" office:value-type="string">
            <text:p text:style-name="P80"><text:span text:style-name="T51">О</text:span>тсутствует.</text:p>
          </table:table-cell>
        </table:table-row>
        <table:table-row table:style-name="Таблица15.1">
          <table:table-cell table:style-name="Таблица15.A4" table:number-columns-spanned="2" office:value-type="string">
            <text:p text:style-name="P84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85">Дата составления: 15.06.2026.</text:p>
          </table:table-cell>
          <table:covered-table-cell/>
        </table:table-row>
      </table:table>
      <text:p text:style-name="P86">Приложение 1</text:p>
      <text:p text:style-name="P87">Список флоры памятника природы «Чумайский бухтай»</text:p>
      <text:p text:style-name="P88"><text:s text:c="2"/></text:p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89"/>
          </table:table-cell>
          <table:table-cell table:style-name="Таблица7.B1" office:value-type="string">
            <text:p text:style-name="P90">Местообитания</text:p>
          </table:table-cell>
          <table:table-cell table:style-name="Таблица7.B1" office:value-type="string">
            <text:p text:style-name="P90">Ареал</text:p>
          </table:table-cell>
        </table:table-row>
        <table:table-row table:style-name="Таблица7.2">
          <table:table-cell table:style-name="Таблица7.B1" table:number-columns-spanned="3" office:value-type="string">
            <text:p text:style-name="P91">Сем.1. Хвощевые - Equisetaceae</text:p>
          </table:table-cell>
          <table:covered-table-cell/>
          <table:covered-table-cell/>
        </table:table-row>
        <table:table-row table:style-name="Таблица7.2">
          <table:table-cell table:style-name="Таблица7.B1" office:value-type="string">
            <text:list text:style-name="WW8Num12">
              <text:list-item>
                <text:p text:style-name="P92" loext:marker-style-name="T52"><text:span text:style-name="T36">Equisetum pratense Ehrh. – </text:span><text:span text:style-name="T19">Хвощлуговой</text:span></text:p>
              </text:list-item>
            </text:list>
          </table:table-cell>
          <table:table-cell table:style-name="Таблица7.B1" office:value-type="string">
            <text:p text:style-name="P93">Леса, лесные луга, заросли кустарников, каменистые россыпи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4">
          <table:table-cell table:style-name="Таблица7.B1" office:value-type="string">
            <text:list text:continue-numbering="true" text:style-name="WW8Num12">
              <text:list-item>
                <text:p text:style-name="P95" loext:marker-style-name="T53"><text:span text:style-name="T36"><text:s/>Equisetum sylvaticum L. – </text:span><text:span text:style-name="T19">Хвощлесной</text:span></text:p>
              </text:list-item>
            </text:list>
            <text:p text:style-name="P96"/>
          </table:table-cell>
          <table:table-cell table:style-name="Таблица7.B1" office:value-type="string">
            <text:p text:style-name="P93">Леса, заросли кустарников, луга, залежи, поля, сады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5">
          <table:table-cell table:style-name="Таблица7.A1" table:number-columns-spanned="3" office:value-type="string">
            <text:p text:style-name="P97"><text:span text:style-name="T54"><text:s text:c="4"/></text:span><text:span text:style-name="T35">Сем.2 Оноклеевые -</text:span><text:span text:style-name="T55"> Onocltaceae</text:span></text:p>
          </table:table-cell>
          <table:covered-table-cell/>
          <table:covered-table-cell/>
        </table:table-row>
        <table:table-row table:style-name="Таблица7.6">
          <table:table-cell table:style-name="Таблица7.B1" office:value-type="string">
            <text:list text:continue-numbering="true" text:style-name="WW8Num12">
              <text:list-item>
                <text:p text:style-name="P98" loext:marker-style-name="T56"><text:span text:style-name="T57">Matteucciastruthiopteris</text:span> (<text:span text:style-name="T57">L</text:span>.) <text:span text:style-name="T57">Tod</text:span>. – Страусник обыкновенный, черная сарана</text:p>
              </text:list-item>
            </text:list>
          </table:table-cell>
          <table:table-cell table:style-name="Таблица7.B1" office:value-type="string">
            <text:p text:style-name="P93">Сыроватые места в лесах, долины рек, кустарники </text:p>
          </table:table-cell>
          <table:table-cell table:style-name="Таблица7.B1" office:value-type="string">
            <text:p text:style-name="P94">Евразия в пределах лесной зоны</text:p>
          </table:table-cell>
        </table:table-row>
        <table:table-row table:style-name="Таблица7.7">
          <table:table-cell table:style-name="Таблица7.B1" table:number-columns-spanned="3" office:value-type="string">
            <text:p text:style-name="P97"><text:span text:style-name="T35">Сем.3. Кочедыжниковые -</text:span><text:span text:style-name="T55"> Athyriaceae</text:span></text:p>
          </table:table-cell>
          <table:covered-table-cell/>
          <table:covered-table-cell/>
        </table:table-row>
        <table:table-row table:style-name="Таблица7.8">
          <table:table-cell table:style-name="Таблица7.B1" office:value-type="string">
            <text:p text:style-name="P99"><text:span text:style-name="T57">4.Athyrium filix-femina (L.) Roth – </text:span>Кочедыжникженский</text:p>
          </table:table-cell>
          <table:table-cell table:style-name="Таблица7.B1" office:value-type="string">
            <text:p text:style-name="P93">Влажные леса, кустарниковые заросли по берегам рек </text:p>
          </table:table-cell>
          <table:table-cell table:style-name="Таблица7.B1" office:value-type="string">
            <text:p text:style-name="P94">Циркумбореальный</text:p>
          </table:table-cell>
        </table:table-row>
        <table:table-row table:style-name="Таблица7.9">
          <table:table-cell table:style-name="Таблица7.A1" table:number-columns-spanned="3" office:value-type="string">
            <text:p text:style-name="P100"><text:span text:style-name="T35">Сем.4. Щитовниковые -</text:span><text:span text:style-name="T55"> Dryopteridaceae</text:span></text:p>
          </table:table-cell>
          <table:covered-table-cell/>
          <table:covered-table-cell/>
        </table:table-row>
        <table:table-row table:style-name="Таблица7.10">
          <table:table-cell table:style-name="Таблица7.B1" office:value-type="string">
            <text:p text:style-name="P101"><text:span text:style-name="T57">5.Dryopteris expansa (C. Presl) Fraser – </text:span>Щитовникзахватывающий</text:p>
          </table:table-cell>
          <table:table-cell table:style-name="Таблица7.B1" office:value-type="string">
            <text:p text:style-name="P93">Леса </text:p>
          </table:table-cell>
          <table:table-cell table:style-name="Таблица7.B1" office:value-type="string">
            <text:p text:style-name="P93">Прерывистый голарктический ареал</text:p>
          </table:table-cell>
        </table:table-row>
        <table:table-row table:style-name="Таблица7.11">
          <table:table-cell table:style-name="Таблица7.B1" table:number-columns-spanned="3" office:value-type="string">
            <text:p text:style-name="P97"><text:span text:style-name="T35">Сем.5. Гиполеписовые -</text:span><text:span text:style-name="T55"> Hypolrpidaceae</text:span></text:p>
          </table:table-cell>
          <table:covered-table-cell/>
          <table:covered-table-cell/>
        </table:table-row>
        <table:table-row table:style-name="Таблица7.12">
          <table:table-cell table:style-name="Таблица7.B1" office:value-type="string">
            <text:p text:style-name="P102"><text:span text:style-name="T19">6.</text:span><text:span text:style-name="T36">Pteridiumaquilinum</text:span><text:span text:style-name="T19"> (</text:span><text:span text:style-name="T36">L</text:span><text:span text:style-name="T19">.) </text:span><text:span text:style-name="T36">Kuhn</text:span><text:span text:style-name="T19">. – Орляк обыкновенный</text:span></text:p>
          </table:table-cell>
          <table:table-cell table:style-name="Таблица7.B1" office:value-type="string">
            <text:p text:style-name="P93">Смешанные леса, вырубки, лесные луга </text:p>
          </table:table-cell>
          <table:table-cell table:style-name="Таблица7.B1" office:value-type="string">
            <text:p text:style-name="P94">Почти космополит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97"><text:span text:style-name="T54"><text:s/></text:span><text:span text:style-name="T35">Сем.6. Сосновые -</text:span><text:span text:style-name="T55"> Pinaceae</text:span></text:p>
          </table:table-cell>
          <table:covered-table-cell/>
          <table:covered-table-cell/>
        </table:table-row>
        <table:table-row table:style-name="Таблица7.14">
          <table:table-cell table:style-name="Таблица7.B1" office:value-type="string">
            <text:p text:style-name="P102"><text:span text:style-name="T19">7.</text:span><text:span text:style-name="T36">Pinussy lvestrisL</text:span><text:span text:style-name="T19">. – Сосна обыкновенная</text:span></text:p>
          </table:table-cell>
          <table:table-cell table:style-name="Таблица7.B1" office:value-type="string">
            <text:p text:style-name="P93">Леса </text:p>
          </table:table-cell>
          <table:table-cell table:style-name="Таблица7.B1" office:value-type="string">
            <text:p text:style-name="P94">Сибирь, Европ. часть СССР, Крым, Кавказ, Д. Восток, Сев. Казахстан, Зап. Европа, Сев.-Вост. Китай.</text:p>
          </table:table-cell>
        </table:table-row>
        <table:table-row table:style-name="Таблица7.15">
          <table:table-cell table:style-name="Таблица7.B1" table:number-columns-spanned="3" office:value-type="string">
            <text:p text:style-name="P100"><text:span text:style-name="T35">Сем.7. Мятликовые (злаковые)</text:span><text:span text:style-name="T55"> - Poaceae</text:span></text:p>
          </table:table-cell>
          <table:covered-table-cell/>
          <table:covered-table-cell/>
        </table:table-row>
        <table:table-row table:style-name="Таблица7.16">
          <table:table-cell table:style-name="Таблица7.B1" office:value-type="string">
            <text:p text:style-name="P102"><text:span text:style-name="T19">8.</text:span><text:span text:style-name="T36">Achnatherum confusum</text:span><text:span text:style-name="T19"> (</text:span><text:span text:style-name="T36">Litv</text:span><text:span text:style-name="T19">.) </text:span><text:span text:style-name="T36">Tzvelev</text:span><text:span text:style-name="T58">(</text:span><text:span text:style-name="T59">StipaconfusaLitv</text:span><text:span text:style-name="T58">.) </text:span><text:span text:style-name="T19">– Чий смешиваемый</text:span></text:p>
            <text:p text:style-name="P103"/>
          </table:table-cell>
          <table:table-cell table:style-name="Таблица7.B1" office:value-type="string">
            <text:p text:style-name="P93">Луговые степи, разреженные леса </text:p>
          </table:table-cell>
          <table:table-cell table:style-name="Таблица7.B1" office:value-type="string">
            <text:p text:style-name="P94">Сибирь, Д. Восток, <text:s/>Сев. Китай</text:p>
          </table:table-cell>
        </table:table-row>
        <table:table-row table:style-name="Таблица7.17">
          <table:table-cell table:style-name="Таблица7.B1" office:value-type="string">
            <text:p text:style-name="P102"><text:span text:style-name="T36">9.Agropyron cristatum (L.) Beauv. – </text:span><text:span text:style-name="T19">Житнякгребенчатый</text:span></text:p>
            <text:p text:style-name="P104"/>
          </table:table-cell>
          <table:table-cell table:style-name="Таблица7.B1" office:value-type="string">
            <text:p text:style-name="P93">Степные котловины. Степи, каменистые склоны</text:p>
          </table:table-cell>
          <table:table-cell table:style-name="Таблица7.B1" office:value-type="string">
            <text:p text:style-name="P94">С. Сиб, В. Сиб., Д. Восток (заносное), вост. Монголия, сев-вост. Китай</text:p>
          </table:table-cell>
        </table:table-row>
        <text:soft-page-break/>
        <table:table-row table:style-name="Таблица7.18">
          <table:table-cell table:style-name="Таблица7.B1" office:value-type="string">
            <text:p text:style-name="P102"><text:span text:style-name="T19">10.</text:span><text:span text:style-name="T36">AgrostisgiganteaRoth</text:span><text:span text:style-name="T19"> – Полевица гигантская</text:span></text:p>
            <text:p text:style-name="P103"/>
          </table:table-cell>
          <table:table-cell table:style-name="Таблица7.B1" office:value-type="string">
            <text:p text:style-name="P93">Луга, лесные поляны, опушки, леса, берега рек. </text:p>
          </table:table-cell>
          <table:table-cell table:style-name="Таблица7.B1" office:value-type="string">
            <text:p text:style-name="P94">Сибирь, Европа, Средиземноморье, Зап. Азия и Китай, Гималаи, Монголия</text:p>
          </table:table-cell>
        </table:table-row>
        <table:table-row table:style-name="Таблица7.10">
          <table:table-cell table:style-name="Таблица7.B1" office:value-type="string">
            <text:p text:style-name="P105"><text:span text:style-name="T36">11.Agrostis tenuis Sibth. – </text:span><text:span text:style-name="T19">Полевицатонкая</text:span></text:p>
            <text:p text:style-name="P103"/>
          </table:table-cell>
          <table:table-cell table:style-name="Таблица7.B1" office:value-type="string">
            <text:p text:style-name="P93">Луга, берега рек, лесные поляны. </text:p>
          </table:table-cell>
          <table:table-cell table:style-name="Таблица7.B1" office:value-type="string">
            <text:p text:style-name="P94">Сибирь, Европа, Кавказ, Ср. Азия, Зап. Азия, Д. Восток (заносное)</text:p>
          </table:table-cell>
        </table:table-row>
        <table:table-row table:style-name="Таблица7.20">
          <table:table-cell table:style-name="Таблица7.B1" office:value-type="string">
            <text:p text:style-name="P102"><text:span text:style-name="T36">12.Alopecurus pratensis L. – </text:span><text:span text:style-name="T19">Лисохвостлуговой</text:span></text:p>
          </table:table-cell>
          <table:table-cell table:style-name="Таблица7.B1" office:value-type="string">
            <text:p text:style-name="P93">Луга, берега рек, леса.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1">
          <table:table-cell table:style-name="Таблица7.B1" office:value-type="string">
            <text:p text:style-name="P102"><text:span text:style-name="T36">13.Helictotrichon desertorum (Less.) Nevski – </text:span><text:span text:style-name="T19">Овсецпустынный</text:span></text:p>
            <text:p text:style-name="P104"/>
          </table:table-cell>
          <table:table-cell table:style-name="Таблица7.B1" office:value-type="string">
            <text:p text:style-name="P93">Степи, каменистые склоны </text:p>
          </table:table-cell>
          <table:table-cell table:style-name="Таблица7.B1" office:value-type="string">
            <text:p text:style-name="P94">З.иС. Сиб.,Европа, Урал, Ср.Азия</text:p>
          </table:table-cell>
        </table:table-row>
        <table:table-row table:style-name="Таблица7.10">
          <table:table-cell table:style-name="Таблица7.B1" office:value-type="string">
            <text:p text:style-name="P102"><text:span text:style-name="T36">14.Helictotrichon schelianum (Hack.)Kitag. – </text:span><text:span text:style-name="T19">ОвсецШелля</text:span></text:p>
            <text:p text:style-name="P104"/>
          </table:table-cell>
          <table:table-cell table:style-name="Таблица7.B1" office:value-type="string">
            <text:p text:style-name="P93">Изредк,. Степи, остепненные склоны. </text:p>
          </table:table-cell>
          <table:table-cell table:style-name="Таблица7.B1" office:value-type="string">
            <text:p text:style-name="P94">Сибирь, Европа, Ср. Азия, Монголия, Дальний Восток, Сев. Китай</text:p>
          </table:table-cell>
        </table:table-row>
        <table:table-row table:style-name="Таблица7.21">
          <table:table-cell table:style-name="Таблица7.B1" office:value-type="string">
            <text:p text:style-name="P102"><text:span text:style-name="T19">15.</text:span><text:span text:style-name="T36">Brachypodiumpinnatum</text:span><text:span text:style-name="T19"> (</text:span><text:span text:style-name="T36">L</text:span><text:span text:style-name="T19">.) </text:span><text:span text:style-name="T36">Beauv</text:span><text:span text:style-name="T19">. – Коротконожка перистая</text:span></text:p>
          </table:table-cell>
          <table:table-cell table:style-name="Таблица7.B1" office:value-type="string">
            <text:p text:style-name="P93">. Леса, луга. <text:s/>Кроме высокогорий</text:p>
          </table:table-cell>
          <table:table-cell table:style-name="Таблица7.B1" office:value-type="string">
            <text:p text:style-name="P94">Сибирь, Европа, Кавказ, Азия</text:p>
          </table:table-cell>
        </table:table-row>
        <table:table-row table:style-name="Таблица7.24">
          <table:table-cell table:style-name="Таблица7.B1" office:value-type="string">
            <text:p text:style-name="P102"><text:span text:style-name="T36">16.Bromopsis. inermis Leyss. </text:span><text:span text:style-name="T59">(Bromus inermis Leyss.)</text:span><text:span text:style-name="T36"> – </text:span><text:span text:style-name="T19">Кострецбезостый</text:span></text:p>
            <text:p text:style-name="P104"/>
          </table:table-cell>
          <table:table-cell table:style-name="Таблица7.B1" office:value-type="string">
            <text:p text:style-name="P93">Луга, разреженные леса, среди кустарников. </text:p>
          </table:table-cell>
          <table:table-cell table:style-name="Таблица7.B1" office:value-type="string">
            <text:p text:style-name="P94">Сибирь, Европа, Кавказ, Средиземноморье, Азия, Д. Восток (заносное)</text:p>
          </table:table-cell>
        </table:table-row>
        <table:table-row table:style-name="Таблица7.25">
          <table:table-cell table:style-name="Таблица7.B1" office:value-type="string">
            <text:p text:style-name="P102"><text:span text:style-name="T36">17.Calamagrostis epigeios (L.) Roth <text:s/>– </text:span><text:span text:style-name="T19">Вейникназемный</text:span></text:p>
            <text:p text:style-name="P104"/>
          </table:table-cell>
          <table:table-cell table:style-name="Таблица7.B1" office:value-type="string">
            <text:p text:style-name="P93">Степи, луга, разреженные леса, пески. </text:p>
          </table:table-cell>
          <table:table-cell table:style-name="Таблица7.B1" office:value-type="string">
            <text:p text:style-name="P94">Сибирь, Европа, Кавказ, Ср. Азия, Д. Восток, Иран, Гималаи, Центр. Азия, Монголия, Япония, Китай</text:p>
          </table:table-cell>
        </table:table-row>
        <table:table-row table:style-name="Таблица7.21">
          <table:table-cell table:style-name="Таблица7.B1" office:value-type="string">
            <text:p text:style-name="P102"><text:span text:style-name="T19">18.</text:span><text:span text:style-name="T36">C</text:span><text:span text:style-name="T19">alamagrostis </text:span><text:span text:style-name="T36">obtusataTrin</text:span><text:span text:style-name="T19">. – Вейник <text:s/>притупленный</text:span></text:p>
            <text:p text:style-name="P103"/>
          </table:table-cell>
          <table:table-cell table:style-name="Таблица7.B1" office:value-type="string">
            <text:p text:style-name="P93">Леса, лесные луга. </text:p>
          </table:table-cell>
          <table:table-cell table:style-name="Таблица7.B1" office:value-type="string">
            <text:p text:style-name="P94">Сибирь, вост. Европа, Д. Восток, Монголия</text:p>
          </table:table-cell>
        </table:table-row>
        <table:table-row table:style-name="Таблица7.27">
          <table:table-cell table:style-name="Таблица7.B1" office:value-type="string">
            <text:p text:style-name="P102"><text:span text:style-name="T36">19.Dactylis glomerata L. – </text:span><text:span text:style-name="T19">Ежасборная</text:span></text:p>
            <text:p text:style-name="P103"/>
          </table:table-cell>
          <table:table-cell table:style-name="Таблица7.B1" office:value-type="string">
            <text:p text:style-name="P93">Леса, опушки, лесные поляны в разреженных лесах </text:p>
          </table:table-cell>
          <table:table-cell table:style-name="Таблица7.B1" office:value-type="string">
            <text:p text:style-name="P94">Сибирь, Европа, Кавказ, Ср. Азия, Средиземноморье, Зап. Азия, Зап. Китай, 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36">20.Elymus mutabilis (Drob.) Tzvel. </text:span><text:span text:style-name="T59">(Agropyron angustiglume Nevski)</text:span><text:span text:style-name="T36">– </text:span><text:span text:style-name="T19">Пырейникизменчивый</text:span></text:p>
            <text:p text:style-name="P104"/>
          </table:table-cell>
          <table:table-cell table:style-name="Таблица7.B1" office:value-type="string">
            <text:p text:style-name="P93">Спорадически в большинстве районов. Луга, леса, опушки</text:p>
          </table:table-cell>
          <table:table-cell table:style-name="Таблица7.B1" office:value-type="string">
            <text:p text:style-name="P94">Сибирь, Европа, Ср. Азия, Д. Восток, Зап. Китай, Монгол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36">21.E.lytrigia repens (L.) Beauv. </text:span><text:span text:style-name="T59">(Agropyron repens (L.) Beauv.)</text:span><text:span text:style-name="T36"> – </text:span><text:span text:style-name="T19">Пырейползучий</text:span></text:p>
          </table:table-cell>
          <table:table-cell table:style-name="Таблица7.B1" office:value-type="string">
            <text:p text:style-name="P93">Луга, залежи, поля, леса. </text:p>
          </table:table-cell>
          <table:table-cell table:style-name="Таблица7.B1" office:value-type="string">
            <text:p text:style-name="P100"><text:span text:style-name="T19">Евразия</text:span><text:span text:style-name="T36">, </text:span><text:span text:style-name="T19">Сев</text:span><text:span text:style-name="T36">. </text:span><text:span text:style-name="T19">Америка</text:span></text:p>
          </table:table-cell>
        </table:table-row>
        <table:table-row table:style-name="Таблица7.30">
          <table:table-cell table:style-name="Таблица7.B1" office:value-type="string">
            <text:p text:style-name="P102"><text:span text:style-name="T36">22.Festuca pratensis Huds. – </text:span><text:span text:style-name="T19">Овсяницалуговая</text:span></text:p>
          </table:table-cell>
          <table:table-cell table:style-name="Таблица7.B1" office:value-type="string">
            <text:p text:style-name="P93">Луга, вблизи дорог, негустые леса </text:p>
          </table:table-cell>
          <table:table-cell table:style-name="Таблица7.B1" office:value-type="string">
            <text:p text:style-name="P94">Внетроп. страны Сев. полушария</text:p>
          </table:table-cell>
        </table:table-row>
        <table:table-row table:style-name="Таблица7.16">
          <table:table-cell table:style-name="Таблица7.B1" office:value-type="string">
            <text:p text:style-name="P102"><text:span text:style-name="T19">23.</text:span><text:span text:style-name="T36">FestucavalesiacaGaudin</text:span><text:span text:style-name="T19">– Овсяница валлисская</text:span></text:p>
          </table:table-cell>
          <table:table-cell table:style-name="Таблица7.B1" office:value-type="string">
            <text:p text:style-name="P93">Степи, каменистые склоны </text:p>
          </table:table-cell>
          <table:table-cell table:style-name="Таблица7.B1" office:value-type="string">
            <text:p text:style-name="P94">Степи Евразии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24.</text:span><text:span text:style-name="T36">Hierochloeodorata</text:span><text:span text:style-name="T19"> (</text:span><text:span text:style-name="T36">L</text:span><text:span text:style-name="T19">.)</text:span><text:span text:style-name="T36">Beauv</text:span><text:span text:style-name="T19">. – Зубровка душистая</text:span></text:p>
            <text:p text:style-name="P103"/>
          </table:table-cell>
          <table:table-cell table:style-name="Таблица7.B1" office:value-type="string">
            <text:p text:style-name="P93">Луга, осветленные леса, пески. </text:p>
          </table:table-cell>
          <table:table-cell table:style-name="Таблица7.B1" office:value-type="string">
            <text:p text:style-name="P94">Сибирь, Европа, Ср. Азия, Зап. Китай, Сев. Америка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2"><text:span text:style-name="T36">25.Koeleria cristata (L.) Pers. </text:span><text:span text:style-name="T59">(Koeleria gracilis Pers.)</text:span><text:span text:style-name="T36"> – </text:span><text:span text:style-name="T19">Тонконоггребенчатый</text:span></text:p>
          </table:table-cell>
          <table:table-cell table:style-name="Таблица7.B1" office:value-type="string">
            <text:p text:style-name="P93">Степи, скалы. </text:p>
          </table:table-cell>
          <table:table-cell table:style-name="Таблица7.B1" office:value-type="string">
            <text:p text:style-name="P94">Евр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26.</text:span><text:span text:style-name="T36">MelicatranssilvanicaSchur</text:span><text:span text:style-name="T19">. – Перловник трансильванский</text:span></text:p>
            <text:p text:style-name="P103"/>
          </table:table-cell>
          <table:table-cell table:style-name="Таблица7.B1" office:value-type="string">
            <text:p text:style-name="P93">Скалы, открытые каменистые склоны </text:p>
          </table:table-cell>
          <table:table-cell table:style-name="Таблица7.B1" office:value-type="string">
            <text:p text:style-name="P94">З. и С. Сиб., Европа, Кавказ, Урал, Ср. и Зап. Азия, Средиземноморье, Зап. Китай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27.</text:span><text:span text:style-name="T36">Phleumphleoides</text:span><text:span text:style-name="T19"> (</text:span><text:span text:style-name="T36">L</text:span><text:span text:style-name="T19">.) </text:span><text:span text:style-name="T36">Karst</text:span><text:span text:style-name="T19">. – Тимофеевка степная</text:span></text:p>
            <text:p text:style-name="P103"/>
          </table:table-cell>
          <table:table-cell table:style-name="Таблица7.B1" office:value-type="string">
            <text:p text:style-name="P93">Остепненные луга, луговые степи.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28.</text:span><text:span text:style-name="T36">Phleum</text:span><text:span text:style-name="T19"> р</text:span><text:span text:style-name="T36">ratenseL</text:span><text:span text:style-name="T19">. – Тимофеевка луговая</text:span></text:p>
            <text:p text:style-name="P103"/>
          </table:table-cell>
          <table:table-cell table:style-name="Таблица7.B1" office:value-type="string">
            <text:p text:style-name="P93">Луга, леса, опушки. </text:p>
          </table:table-cell>
          <table:table-cell table:style-name="Таблица7.B1" office:value-type="string">
            <text:p text:style-name="P94">Сибирь, Европа, Кавказ, Ср. Азия, Средиземноморье, Зап. Азия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29.</text:span><text:span text:style-name="T36">PoaangustifoliaL</text:span><text:span text:style-name="T19">. – Мятлик узколистный</text:span></text:p>
            <text:p text:style-name="P103"/>
          </table:table-cell>
          <table:table-cell table:style-name="Таблица7.B1" office:value-type="string">
            <text:p text:style-name="P93">В лесостепных и лесных районах обл. Степи, остепненные луга, сосновые леса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6">30.Poa krylovii Reverd. – Мятлик Крылова</text:p>
            <text:p text:style-name="P103"/>
          </table:table-cell>
          <table:table-cell table:style-name="Таблица7.B1" office:value-type="string">
            <text:p text:style-name="P93">. На каменистых склонах (многол, 50-70 см)</text:p>
          </table:table-cell>
          <table:table-cell table:style-name="Таблица7.B1" office:value-type="string">
            <text:p text:style-name="P107">Эндемик <text:s/>Сибири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31.</text:span><text:span text:style-name="T36">PoapalustrisL</text:span><text:span text:style-name="T19">. </text:span><text:span text:style-name="T58">(</text:span><text:span text:style-name="T59">PoaserotinaEhrh</text:span><text:span text:style-name="T58">. </text:span><text:span text:style-name="T59">exGaud</text:span><text:span text:style-name="T58">.)</text:span><text:span text:style-name="T19">– Мятлик болотный</text:span></text:p>
          </table:table-cell>
          <table:table-cell table:style-name="Таблица7.B1" office:value-type="string">
            <text:p text:style-name="P93">Луга, болота, леса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32.</text:span><text:span text:style-name="T36">PoapratensisL</text:span><text:span text:style-name="T19">. – Мятлик луговой</text:span></text:p>
            <text:p text:style-name="P103"/>
          </table:table-cell>
          <table:table-cell table:style-name="Таблица7.B1" office:value-type="string">
            <text:p text:style-name="P93">Луга, леса, у дорог </text:p>
          </table:table-cell>
          <table:table-cell table:style-name="Таблица7.B1" office:value-type="string">
            <text:p text:style-name="P94">Евр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8"><text:span text:style-name="T19">33.Р</text:span><text:span text:style-name="T36">oasupinaSchrader</text:span><text:span text:style-name="T19"> – Мятлик приземистый</text:span></text:p>
            <text:p text:style-name="P103"/>
          </table:table-cell>
          <table:table-cell table:style-name="Таблица7.B1" office:value-type="string">
            <text:p text:style-name="P93">Изредка. Луга, леса, у дорог </text:p>
          </table:table-cell>
          <table:table-cell table:style-name="Таблица7.B1" office:value-type="string">
            <text:p text:style-name="P94">Сибирь, Европа, Урал, Ср. Азия, Сев. Иран, Средиземноморье, Зап. Китай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34.</text:span><text:span text:style-name="T36">PoatrivialisL</text:span><text:span text:style-name="T19">– Мятлик. обыкновенный</text:span></text:p>
            <text:p text:style-name="P103"/>
          </table:table-cell>
          <table:table-cell table:style-name="Таблица7.B1" office:value-type="string">
            <text:p text:style-name="P93">Леса, болота, разреженные леса </text:p>
          </table:table-cell>
          <table:table-cell table:style-name="Таблица7.B1" office:value-type="string">
            <text:p text:style-name="P94">Почти космополит</text:p>
          </table:table-cell>
        </table:table-row>
        <table:table-row table:style-name="Таблица7.28">
          <table:table-cell table:style-name="Таблица7.A43" office:value-type="string">
            <text:p text:style-name="P102"><text:span text:style-name="T19">35.</text:span><text:span text:style-name="T36">Setariaviridis</text:span><text:span text:style-name="T19"> (</text:span><text:span text:style-name="T36">L</text:span><text:span text:style-name="T19">.) </text:span><text:span text:style-name="T36">P</text:span><text:span text:style-name="T19">.</text:span><text:span text:style-name="T36">B</text:span><text:span text:style-name="T19">. – Щетинник зеленый</text:span></text:p>
            <text:p text:style-name="P103"/>
          </table:table-cell>
          <table:table-cell table:style-name="Таблица7.B1" office:value-type="string">
            <text:p text:style-name="P93">Посевы, залежи </text:p>
          </table:table-cell>
          <table:table-cell table:style-name="Таблица7.B1" office:value-type="string">
            <text:p text:style-name="P94">Голарктика и теплые пояса обоих полушарий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36.</text:span><text:span text:style-name="T36">StipacapillataL</text:span><text:span text:style-name="T19">. <text:s/>– Ковыль волосатик (тырса)</text:span></text:p>
            <text:p text:style-name="P103"/>
          </table:table-cell>
          <table:table-cell table:style-name="Таблица7.B1" office:value-type="string">
            <text:p text:style-name="P93">Степи, остепненные склоны, разреженные сосновые боры </text:p>
          </table:table-cell>
          <table:table-cell table:style-name="Таблица7.B1" office:value-type="string">
            <text:p text:style-name="P94">Сибирь, Европа, Кавказ, Ср. Азия, Зап. Азия, Гималаи, Джунгар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36">37.Stipa pennata L. </text:span><text:span text:style-name="T59">(S. joannis Celak)</text:span><text:span text:style-name="T36"> – </text:span><text:span text:style-name="T19">Ковыльперистый</text:span></text:p>
          </table:table-cell>
          <table:table-cell table:style-name="Таблица7.B1" office:value-type="string">
            <text:p text:style-name="P93">Остепненные склоны, опушки, луговые степи </text:p>
          </table:table-cell>
          <table:table-cell table:style-name="Таблица7.B1" office:value-type="string">
            <text:p text:style-name="P94">Сибирь, Европа, Средиземноморье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2"><text:span text:style-name="T19">38.</text:span><text:span text:style-name="T36">StipazalesskiiWilenski</text:span><text:span text:style-name="T58">(</text:span><text:span text:style-name="T59">S</text:span><text:span text:style-name="T58">. </text:span><text:span text:style-name="T59">rubensP</text:span><text:span text:style-name="T58">. </text:span><text:span text:style-name="T59">Smirn</text:span><text:span text:style-name="T58">.)</text:span><text:span text:style-name="T19"> – Ковыль Залесского</text:span></text:p>
          </table:table-cell>
          <table:table-cell table:style-name="Таблица7.B1" office:value-type="string">
            <text:p text:style-name="P93">Остепненные каменистые склоны </text:p>
          </table:table-cell>
          <table:table-cell table:style-name="Таблица7.B1" office:value-type="string">
            <text:p text:style-name="P94">З. и С. Сиб., Европа, Кавказ, Ср. Азия, Джунгария, монголия</text:p>
          </table:table-cell>
        </table:table-row>
        <table:table-row table:style-name="Таблица7.47">
          <table:table-cell table:style-name="Таблица7.A47" table:number-columns-spanned="3" office:value-type="string">
            <text:p text:style-name="P97"><text:span text:style-name="T54"><text:s text:c="3"/></text:span><text:span text:style-name="T35">Сем.8. Осоковые</text:span><text:span text:style-name="T55"> - Cyperaceae</text:span></text:p>
          </table:table-cell>
          <table:covered-table-cell/>
          <table:covered-table-cell/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39.</text:span><text:span text:style-name="T36">CarexduriusculaC</text:span><text:span text:style-name="T19">. </text:span><text:span text:style-name="T36">A</text:span><text:span text:style-name="T19">. </text:span><text:span text:style-name="T36">Mey</text:span><text:span text:style-name="T19">. – Осока твердоватая</text:span></text:p>
            <text:p text:style-name="P93"/>
          </table:table-cell>
          <table:table-cell table:style-name="Таблица7.B1" office:value-type="string">
            <text:p text:style-name="P93">Степи </text:p>
          </table:table-cell>
          <table:table-cell table:style-name="Таблица7.B1" office:value-type="string">
            <text:p text:style-name="P94">Сибирь, Монголия, Маньчжурия, <text:s/>Корейский п-ов, Чукотка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40.</text:span><text:span text:style-name="T36">CarexmacrouraMeinsh</text:span><text:span text:style-name="T19">. – Осока большехвостая</text:span></text:p>
            <text:p text:style-name="P93"/>
          </table:table-cell>
          <table:table-cell table:style-name="Таблица7.B1" office:value-type="string">
            <text:p text:style-name="P93">Леса, лесные луга </text:p>
          </table:table-cell>
          <table:table-cell table:style-name="Таблица7.B1" office:value-type="string">
            <text:p text:style-name="P94">Сибирь, Урал, Приуралье, Казахстан, Джунгар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41.</text:span><text:span text:style-name="T36">CarexpallescensL</text:span><text:span text:style-name="T19">. – Осока бледнеющая</text:span></text:p>
            <text:p text:style-name="P109"/>
          </table:table-cell>
          <table:table-cell table:style-name="Таблица7.B1" office:value-type="string">
            <text:p text:style-name="P93">Лесные луга </text:p>
          </table:table-cell>
          <table:table-cell table:style-name="Таблица7.B1" office:value-type="string">
            <text:p text:style-name="P94">Сибирь, Европа, Кавказ, Малая и Ср.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42.</text:span><text:span text:style-name="T36">CarexpediformisC</text:span><text:span text:style-name="T19">.</text:span><text:span text:style-name="T36">A</text:span><text:span text:style-name="T19">. </text:span><text:span text:style-name="T36">Mey</text:span><text:span text:style-name="T19">. – Осока стоповидная</text:span></text:p>
            <text:p text:style-name="P93"/>
          </table:table-cell>
          <table:table-cell table:style-name="Таблица7.B1" office:value-type="string">
            <text:p text:style-name="P93">Степи, опушки колков, каменистые склоны </text:p>
          </table:table-cell>
          <table:table-cell table:style-name="Таблица7.B1" office:value-type="string">
            <text:p text:style-name="P94">Сибирь, Вост. Европа, Урал, Монголия, Вост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43.</text:span><text:span text:style-name="T36">C</text:span><text:span text:style-name="T19">arex</text:span><text:span text:style-name="T36">praecoxSchreb</text:span><text:span text:style-name="T19">. – Осока ранняя</text:span></text:p>
            <text:p text:style-name="P93"/>
          </table:table-cell>
          <table:table-cell table:style-name="Таблица7.B1" office:value-type="string">
            <text:p text:style-name="P93">Луговые степи, сосновые боры, их опушки </text:p>
          </table:table-cell>
          <table:table-cell table:style-name="Таблица7.B1" office:value-type="string">
            <text:p text:style-name="P94">Сибирь, Европа, Кавказ, Казахстан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44.</text:span><text:span text:style-name="T36">CarexsupinaWilld</text:span><text:span text:style-name="T19">. </text:span><text:span text:style-name="T36">exWahlb</text:span><text:span text:style-name="T19">. – Осока приземистая</text:span></text:p>
            <text:p text:style-name="P93"/>
          </table:table-cell>
          <table:table-cell table:style-name="Таблица7.B1" office:value-type="string">
            <text:p text:style-name="P93">Изредка. Сосновые леса, степи (</text:p>
          </table:table-cell>
          <table:table-cell table:style-name="Таблица7.B1" office:value-type="string">
            <text:p text:style-name="P94">З. и С. Сиб. - Казахстан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45.Carex vesicaria L. </text:span><text:span text:style-name="T59">(Carex inflata Huds.)</text:span><text:span text:style-name="T36">– </text:span><text:span text:style-name="T19">Осокапузырчатая</text:span></text:p>
            <text:p text:style-name="P109"/>
          </table:table-cell>
          <table:table-cell table:style-name="Таблица7.B1" office:value-type="string">
            <text:p text:style-name="P93">Переувлажненные заболоченные места </text:p>
          </table:table-cell>
          <table:table-cell table:style-name="Таблица7.B1" office:value-type="string">
            <text:p text:style-name="P94">Сибирь, Европа, Малая Азия, Казахстан, Сев. Америка</text:p>
          </table:table-cell>
        </table:table-row>
        <table:table-row table:style-name="Таблица7.55">
          <table:table-cell table:style-name="Таблица7.A47" table:number-columns-spanned="3" office:value-type="string">
            <text:p text:style-name="P97"><text:span text:style-name="T35">Сем.9. Ситниковые -</text:span><text:span text:style-name="T55"> Junc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4</text:span><text:span text:style-name="T19">6</text:span><text:span text:style-name="T36">.Juncus compressus <text:s/>Jacq. – </text:span><text:span text:style-name="T19">Ситниксплюснутый</text:span></text:p>
            <text:p text:style-name="P93"/>
          </table:table-cell>
          <table:table-cell table:style-name="Таблица7.B1" office:value-type="string">
            <text:p text:style-name="P93">Болотистые луга, берега водоемов, на улицах, на равнине и в предгорьях </text:p>
          </table:table-cell>
          <table:table-cell table:style-name="Таблица7.B1" office:value-type="string">
            <text:p text:style-name="P94">Сибирь, Европа, Ср. Азия, Сев. Монгол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47.</text:span><text:span text:style-name="T36">LuzulapallescensSw</text:span><text:span text:style-name="T19">. - <text:s/>Ожика бледноватая</text:span></text:p>
            <text:p text:style-name="P93"/>
          </table:table-cell>
          <table:table-cell table:style-name="Таблица7.B1" office:value-type="string">
            <text:p text:style-name="P93">Луга, разреженные леса (</text:p>
          </table:table-cell>
          <table:table-cell table:style-name="Таблица7.B1" office:value-type="string">
            <text:p text:style-name="P94">Сибирь, Европа, Малая и Центр. Азия, Сев. Монголия, Д. Восток</text:p>
          </table:table-cell>
        </table:table-row>
        <table:table-row table:style-name="Таблица7.15">
          <table:table-cell table:style-name="Таблица7.B1" table:number-columns-spanned="3" office:value-type="string">
            <text:p text:style-name="P97"><text:span text:style-name="T35">Сем.10. Луковые</text:span><text:span text:style-name="T55"> - All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48.</text:span><text:span text:style-name="T36">AlliumnutansL</text:span><text:span text:style-name="T19">. – Лук поникающий</text:span></text:p>
            <text:p text:style-name="P93"/>
          </table:table-cell>
          <table:table-cell table:style-name="Таблица7.B1" office:value-type="string">
            <text:p text:style-name="P93">Степи, каменистые склоны, скалы, луга </text:p>
          </table:table-cell>
          <table:table-cell table:style-name="Таблица7.B1" office:value-type="string">
            <text:p text:style-name="P94">З. и С. Сиб., Казахстан, Юж. Урал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49.Allium strictum Schrad. – </text:span><text:span text:style-name="T19">Лукторчащий</text:span></text:p>
            <text:p text:style-name="P109"/>
          </table:table-cell>
          <table:table-cell table:style-name="Таблица7.B1" office:value-type="string">
            <text:p text:style-name="P93">Степи, каменистые склоны, заросли кустарников, леса </text:p>
          </table:table-cell>
          <table:table-cell table:style-name="Таблица7.B1" office:value-type="string">
            <text:p text:style-name="P94">Сибирь, Европа, <text:s/>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50.</text:span><text:span text:style-name="T36">AlliumvodopjanovaeFriesen</text:span><text:span text:style-name="T19">- Лук Водопьяновой</text:span></text:p>
            <text:p text:style-name="P93"/>
          </table:table-cell>
          <table:table-cell table:style-name="Таблица7.B1" office:value-type="string">
            <text:p text:style-name="P97"><text:span text:style-name="T60">Редкое</text:span><text:span text:style-name="T19">. Каменистые степные склоны </text:span></text:p>
          </table:table-cell>
          <table:table-cell table:style-name="Таблица7.B1" office:value-type="string">
            <text:p text:style-name="P94">Сибирь, Казахстан, Монголия</text:p>
          </table:table-cell>
        </table:table-row>
        <table:table-row table:style-name="Таблица7.15">
          <table:table-cell table:style-name="Таблица7.B1" table:number-columns-spanned="3" office:value-type="string">
            <text:p text:style-name="P100"><text:span text:style-name="T35">Сем.11.Лилейные –</text:span><text:span text:style-name="T55"> Liliaceae 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51.Erythroniumsibiricum (Fisch. etC.A. Mey.) Kryl</text:span><text:span text:style-name="T19">. – Кандык сибирский</text:span></text:p>
            <text:p text:style-name="P93"/>
          </table:table-cell>
          <table:table-cell table:style-name="Таблица7.B1" office:value-type="string">
            <text:p text:style-name="P93">Темнохвойные и лиственные леса, опушки, луга </text:p>
          </table:table-cell>
          <table:table-cell table:style-name="Таблица7.B1" office:value-type="string">
            <text:p text:style-name="P94">Сибирь, Сев.-вост. Ср. Азии, Монголия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36">5</text:span><text:span text:style-name="T19">2</text:span><text:span text:style-name="T36">.Hemerocallis minor Mill. – </text:span><text:span text:style-name="T19">Красодневмалый</text:span></text:p>
            <text:p text:style-name="P93"/>
          </table:table-cell>
          <table:table-cell table:style-name="Таблица7.B1" office:value-type="string">
            <text:p text:style-name="P93">Лесные опушки, остепненные и лесные луга, луговые степи </text:p>
          </table:table-cell>
          <table:table-cell table:style-name="Таблица7.B1" office:value-type="string">
            <text:p text:style-name="P94">Сибирь, Монголия, Д. Восток, Китай, Корейский п-ов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53.</text:span><text:span text:style-name="T36">Liliumpilosiusculum</text:span><text:span text:style-name="T19"> (</text:span><text:span text:style-name="T36">Freyn</text:span><text:span text:style-name="T19">) </text:span><text:span text:style-name="T36">Miscz</text:span><text:span text:style-name="T19">. – Лилия саранка</text:span></text:p>
            <text:p text:style-name="P93"/>
          </table:table-cell>
          <table:table-cell table:style-name="Таблица7.B1" office:value-type="string">
            <text:p text:style-name="P93">Леса, луга, лесные опушки </text:p>
          </table:table-cell>
          <table:table-cell table:style-name="Таблица7.B1" office:value-type="string">
            <text:p text:style-name="P94">Сибирь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54.Veratrum </text:span><text:span text:style-name="T36">nigrumL</text:span><text:span text:style-name="T19">. Чемерица черная</text:span></text:p>
            <text:p text:style-name="P93"/>
          </table:table-cell>
          <table:table-cell table:style-name="Таблица7.B1" office:value-type="string">
            <text:p text:style-name="P93">Леса, опушки, луга, остепненные склоны </text:p>
          </table:table-cell>
          <table:table-cell table:style-name="Таблица7.B1" office:value-type="string">
            <text:p text:style-name="P94">Сибирь, Европа, Казахстан, Монголия (вост.), Д. Восток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55.Polygonatum humile Fisch. ex Maxim. – </text:span><text:span text:style-name="T19">Купенанизкая</text:span></text:p>
            <text:p text:style-name="P109"/>
          </table:table-cell>
          <table:table-cell table:style-name="Таблица7.B1" office:value-type="string">
            <text:p text:style-name="P93">Лиственные и хвойные леса, кустарниковые заросли. луговые степи, луга </text:p>
          </table:table-cell>
          <table:table-cell table:style-name="Таблица7.B1" office:value-type="string">
            <text:p text:style-name="P94">Сибирь, Д. Восток, Китай, Япония</text:p>
          </table:table-cell>
        </table:table-row>
        <table:table-row table:style-name="Таблица7.68">
          <table:table-cell table:style-name="Таблица7.B1" office:value-type="string">
            <text:p text:style-name="P100"><text:span text:style-name="T36">56.Polygonatum odoratum (Mill.) Druce </text:span><text:span text:style-name="T59">(P. officinale All.)</text:span><text:span text:style-name="T36"> – </text:span><text:span text:style-name="T19">Купенадушистая</text:span></text:p>
            <text:p text:style-name="P109"/>
          </table:table-cell>
          <table:table-cell table:style-name="Таблица7.B1" office:value-type="string">
            <text:p text:style-name="P93">Лиственные и хвойные леса </text:p>
          </table:table-cell>
          <table:table-cell table:style-name="Таблица7.B1" office:value-type="string">
            <text:p text:style-name="P94">Сибирь, Европа, Кавказ, Сев. Монголия, Д. Восток, Китай</text:p>
          </table:table-cell>
        </table:table-row>
        <table:table-row table:style-name="Таблица7.69">
          <table:table-cell table:style-name="Таблица7.A47" table:number-columns-spanned="3" office:value-type="string">
            <text:p text:style-name="P97"><text:span text:style-name="T35">Сем.12. Касатиковые -</text:span><text:span text:style-name="T55"> Irid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10"><text:span text:style-name="T36">57.IIris humilis Georgi </text:span><text:span text:style-name="T59">(Iris flavissima Pall.</text:span><text:span text:style-name="T36">) – </text:span><text:span text:style-name="T19">Касатикнизкий</text:span></text:p>
            <text:p text:style-name="P109"/>
          </table:table-cell>
          <table:table-cell table:style-name="Таблица7.B1" office:value-type="string">
            <text:p text:style-name="P93">Степи, лесные поляны</text:p>
          </table:table-cell>
          <table:table-cell table:style-name="Таблица7.B1" office:value-type="string">
            <text:p text:style-name="P94">З. и В. Сиб., Европа, Д. Восток, Монголия, Сев.-Зап. Китай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58.IrisruthenicaKer.-Gawl. – </text:span><text:span text:style-name="T19">Касатикрусский</text:span></text:p>
            <text:p text:style-name="P109"/>
          </table:table-cell>
          <table:table-cell table:style-name="Таблица7.B1" office:value-type="string">
            <text:p text:style-name="P93">Хвойные или лиственные леса, луговые степи </text:p>
          </table:table-cell>
          <table:table-cell table:style-name="Таблица7.B1" office:value-type="string">
            <text:p text:style-name="P94">Сибирь, Европа, Румыния, Монголия, Китай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13. Ивовые -</text:span><text:span text:style-name="T55">Salic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59.</text:span><text:span text:style-name="T36">PopulusnigraL</text:span><text:span text:style-name="T19">. – Тополь черный</text:span></text:p>
          </table:table-cell>
          <table:table-cell table:style-name="Таблица7.B1" office:value-type="string">
            <text:p text:style-name="P93">Берга и поймы крупных рек в равнинных и низкогорных районах </text:p>
          </table:table-cell>
          <table:table-cell table:style-name="Таблица7.B1" office:value-type="string">
            <text:p text:style-name="P94">З.и С. Сиб., Европа, Кавказ, Вост. Казахстан, Малая Азия, Иран, Сев. Аф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60.</text:span><text:span text:style-name="T36">PopulustremulaL</text:span><text:span text:style-name="T19">. - Осина</text:span></text:p>
            <text:p text:style-name="P93"/>
          </table:table-cell>
          <table:table-cell table:style-name="Таблица7.B1" office:value-type="string">
            <text:p text:style-name="P93">Образует леса, является примесью в темнохвойных (черневые) </text:p>
          </table:table-cell>
          <table:table-cell table:style-name="Таблица7.B1" office:value-type="string">
            <text:p text:style-name="P94">Сибирь, Европа, Кавказ, Сев. и Вост. Казахстан, Ср. Азия, Сев. Монгоия, Китай, Корейский п-ов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94">61.Salix caprea L. <text:s text:c="3"/>– Ива козья</text:p>
            <text:p text:style-name="P93"/>
          </table:table-cell>
          <table:table-cell table:style-name="Таблица7.B1" office:value-type="string">
            <text:p text:style-name="P93">Разреженные светлохвойные и лиственные леса, вырубки, опушки, лесные луга, в лесостепи и подтайге, во всех районах кроме высокогорий </text:p>
          </table:table-cell>
          <table:table-cell table:style-name="Таблица7.B1" office:value-type="string">
            <text:p text:style-name="P94">Сибирь, Европа, Малая Азия, Сев. Казахстан, Сев. Монголия, Сев. Китай, Д. Восток, Корейский п-ов, Япония</text:p>
          </table:table-cell>
        </table:table-row>
        <table:table-row table:style-name="Таблица7.28">
          <table:table-cell table:style-name="Таблица7.B1" office:value-type="string">
            <text:p text:style-name="P94">62.Salix cinerea L. <text:s text:c="3"/>– Ива пепельно-серая+</text:p>
          </table:table-cell>
          <table:table-cell table:style-name="Таблица7.B1" office:value-type="string">
            <text:p text:style-name="P93">Колки, болота, заболоченные сырые луга, берега водоемов, в степи, лесостепи, в лесах </text:p>
          </table:table-cell>
          <table:table-cell table:style-name="Таблица7.B1" office:value-type="string">
            <text:p text:style-name="P94">З. и С. Сиб, Европа, Казахстан, север Ср. Азии, Зап. Китай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63.</text:span><text:span text:style-name="T36">SalixtriandraL</text:span><text:span text:style-name="T19">. <text:s/>– Ива трехтычинковая</text:span></text:p>
            <text:p text:style-name="P93"/>
          </table:table-cell>
          <table:table-cell table:style-name="Таблица7.B1" office:value-type="string">
            <text:p text:style-name="P93">Берега водоемов в степном и нижней части лесного пояса, лесостепи </text:p>
          </table:table-cell>
          <table:table-cell table:style-name="Таблица7.B1" office:value-type="string">
            <text:p text:style-name="P94">Сибирь, Европа, Иран, Афганистан, Казахстан, Ср. Азия, Сев.-Зап. Китай, Сев.-Зап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64.</text:span><text:span text:style-name="T36">SalixviminalisL</text:span><text:span text:style-name="T19">. </text:span><text:span text:style-name="T58">(</text:span><text:span text:style-name="T59">SalixrossicaNas</text:span><text:span text:style-name="T58">.) </text:span><text:span text:style-name="T19">– Ива прутовидная (корзиночная)</text:span></text:p>
          </table:table-cell>
          <table:table-cell table:style-name="Таблица7.B1" office:value-type="string">
            <text:p text:style-name="P93">Берега рек, луга, в степи, лесостепи, лесах, до высокогорий </text:p>
          </table:table-cell>
          <table:table-cell table:style-name="Таблица7.B1" office:value-type="string">
            <text:p text:style-name="P94">Сибирь, Европа, Сев. Монголия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14. Березовые -</text:span><text:span text:style-name="T55"> Betu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65.Betula pendula Roth – </text:span><text:span text:style-name="T19">Березаповислая</text:span></text:p>
            <text:p text:style-name="P109"/>
          </table:table-cell>
          <table:table-cell table:style-name="Таблица7.B1" office:value-type="string">
            <text:p text:style-name="P93">Образует чистые березовые или смешанные леса </text:p>
          </table:table-cell>
          <table:table-cell table:style-name="Таблица7.B1" office:value-type="string">
            <text:p text:style-name="P94">Сибирь, Зап. Европа</text:p>
          </table:table-cell>
        </table:table-row>
        <table:table-row table:style-name="Таблица7.81">
          <table:table-cell table:style-name="Таблица7.B1" table:number-columns-spanned="3" office:value-type="string">
            <text:p text:style-name="P100"><text:span text:style-name="T35">Сем.15. Коноплевые - </text:span><text:span text:style-name="T55">Cannab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66.Cannabis sativa L. (Cannabis ruderalis Janisch.) – </text:span><text:span text:style-name="T19">Конопляпосевная</text:span></text:p>
          </table:table-cell>
          <table:table-cell table:style-name="Таблица7.B1" office:value-type="string">
            <text:p text:style-name="P93">Сорное </text:p>
          </table:table-cell>
          <table:table-cell table:style-name="Таблица7.B1" office:value-type="string">
            <text:p text:style-name="P94">Сибрь, Сев. Европа</text:p>
          </table:table-cell>
        </table:table-row>
        <table:table-row table:style-name="Таблица7.28">
          <table:table-cell table:style-name="Таблица7.B1" office:value-type="string">
            <text:p text:style-name="P97"><text:span text:style-name="T19">67.</text:span><text:span text:style-name="T36">HumuluslupulusL</text:span><text:span text:style-name="T19">. – Хмель обыкновенный</text:span></text:p>
          </table:table-cell>
          <table:table-cell table:style-name="Таблица7.B1" office:value-type="string">
            <text:p text:style-name="P93">Нижняя часть лесного пояса.</text:p>
          </table:table-cell>
          <table:table-cell table:style-name="Таблица7.B1" office:value-type="string">
            <text:p text:style-name="P94">Северо-американско-евросибирский вид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16. Крапивные -</text:span><text:span text:style-name="T55"> Urtic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A1" office:value-type="string">
            <text:p text:style-name="P100"><text:span text:style-name="T19">68.</text:span><text:span text:style-name="T36">UrticadioicaL</text:span><text:span text:style-name="T19">. – Крапива двудомная</text:span></text:p>
            <text:p text:style-name="P93"/>
          </table:table-cell>
          <table:table-cell table:style-name="Таблица7.B1" office:value-type="string">
            <text:p text:style-name="P93">Луга, берега рек, луга, около жилья </text:p>
          </table:table-cell>
          <table:table-cell table:style-name="Таблица7.B1" office:value-type="string">
            <text:p text:style-name="P94">Сибирь, Европа, Кавказ, юго-запю и Ср. Азия</text:p>
          </table:table-cell>
        </table:table-row>
        <table:table-row table:style-name="Таблица7.28">
          <table:table-cell table:style-name="Таблица7.B1" table:number-columns-spanned="3" office:value-type="string">
            <text:p text:style-name="P100"><text:span text:style-name="T35">Сем. 17. Санталовые -</text:span><text:span text:style-name="T55"> Santa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69.</text:span><text:span text:style-name="T36">ThesiumrefractumC</text:span><text:span text:style-name="T19">.</text:span><text:span text:style-name="T36">A</text:span><text:span text:style-name="T19">. </text:span><text:span text:style-name="T36">Mey</text:span><text:span text:style-name="T19">. – Ленец преломленный (сибирский)</text:span></text:p>
            <text:p text:style-name="P93"/>
          </table:table-cell>
          <table:table-cell table:style-name="Таблица7.B1" office:value-type="string">
            <text:p text:style-name="P93">Степи, открытые степные склоны, скалы, опушки боров </text:p>
          </table:table-cell>
          <table:table-cell table:style-name="Таблица7.B1" office:value-type="string">
            <text:p text:style-name="P94">Североазиатски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61">70.Thesium repens Ledeb. – </text:span><text:span text:style-name="T62">Ленецползучий</text:span></text:p>
            <text:p text:style-name="P109"/>
          </table:table-cell>
          <table:table-cell table:style-name="Таблица7.B1" office:value-type="string">
            <text:p text:style-name="P93">Лесные луга, разреженные смешанные, светлохвойные, лиственные леса, кустарниковые заросли, осыпи, скалы в лесных районах </text:p>
          </table:table-cell>
          <table:table-cell table:style-name="Таблица7.B1" office:value-type="string">
            <text:p text:style-name="P107">Сибирь, <text:s/>- эндем юга Сибири и Сев. Монголии</text:p>
          </table:table-cell>
        </table:table-row>
        <table:table-row table:style-name="Таблица7.89">
          <table:table-cell table:style-name="Таблица7.B1" table:number-columns-spanned="3" office:value-type="string">
            <text:p text:style-name="P100"><text:span text:style-name="T35">Сем.18. Гречишные</text:span><text:span text:style-name="T19"> <text:s/>- <text:s text:c="2"/></text:span><text:span text:style-name="T55">Polygon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71.Aconogonon alpinum (All.) Schur </text:span><text:span text:style-name="T59">(Polygonum undulatum Murr., Polygonum alpinum All.)</text:span><text:span text:style-name="T36"> – </text:span><text:span text:style-name="T19">Таранальпийский</text:span></text:p>
            <text:p text:style-name="P109"/>
          </table:table-cell>
          <table:table-cell table:style-name="Таблица7.B1" office:value-type="string">
            <text:p text:style-name="P93">Луга, луговые степи, лесные опушки, в горах в субальпийском и альпийском поясах</text:p>
          </table:table-cell>
          <table:table-cell table:style-name="Таблица7.B1" office:value-type="string">
            <text:p text:style-name="P94">Сибирь, Европа, Кавказ, Ср. Азия, Монгол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72.Fallopia convolvulus (L.) A. Love </text:span><text:span text:style-name="T59">(Polygonum convolvulus L.)</text:span><text:span text:style-name="T36"> – </text:span><text:span text:style-name="T19">Гречишкавьюнковая</text:span></text:p>
            <text:p text:style-name="P109"/>
          </table:table-cell>
          <table:table-cell table:style-name="Таблица7.B1" office:value-type="string">
            <text:p text:style-name="P93">Поля, залежи, пустыри, обочины дорог, галечники, степи, кустарниковые заросли </text:p>
          </table:table-cell>
          <table:table-cell table:style-name="Таблица7.B1" office:value-type="string">
            <text:p text:style-name="P94">Евразия, Сев. Америка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73.</text:span><text:span text:style-name="T36">Persicarialapathifolia</text:span><text:span text:style-name="T19"> (</text:span><text:span text:style-name="T36">L</text:span><text:span text:style-name="T19">.) </text:span><text:span text:style-name="T36">S</text:span><text:span text:style-name="T19">.</text:span><text:span text:style-name="T36">F</text:span><text:span text:style-name="T19">. </text:span><text:span text:style-name="T36">Gray</text:span><text:span text:style-name="T58">(</text:span><text:span text:style-name="T59">Polygonumlapathifolium</text:span><text:span text:style-name="T63">L</text:span><text:span text:style-name="T58">.) </text:span><text:span text:style-name="T19">– Горец развесистый</text:span></text:p>
            <text:p text:style-name="P93"/>
          </table:table-cell>
          <table:table-cell table:style-name="Таблица7.B1" office:value-type="string">
            <text:p text:style-name="P93">Луга, берега водоемов </text:p>
          </table:table-cell>
          <table:table-cell table:style-name="Таблица7.B1" office:value-type="string">
            <text:p text:style-name="P94">Европа,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74.Polygonum aviculare L. – </text:span><text:span text:style-name="T19">Спорышптичий</text:span></text:p>
            <text:p text:style-name="P109"/>
          </table:table-cell>
          <table:table-cell table:style-name="Таблица7.B1" office:value-type="string">
            <text:p text:style-name="P94">Обочины дорог, дворы, пустыри, выгоны </text:p>
          </table:table-cell>
          <table:table-cell table:style-name="Таблица7.B1" office:value-type="string">
            <text:p text:style-name="P94">Сибирь, Европа, Монголия, Д. Восток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75.</text:span><text:span text:style-name="T36">RumexacetosellaL</text:span><text:span text:style-name="T19">. – Щавель воробьиный, щавелек</text:span></text:p>
            <text:p text:style-name="P93"/>
          </table:table-cell>
          <table:table-cell table:style-name="Таблица7.B1" office:value-type="string">
            <text:p text:style-name="P93">Луговые и песчаные склоны, сухие луга, лесные опушки, окраины полей, обочины дорог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76.</text:span><text:span text:style-name="T36">Rumexpseudonatronatus</text:span><text:span text:style-name="T19"> (</text:span><text:span text:style-name="T36">Borb</text:span><text:span text:style-name="T19">.) </text:span><text:span text:style-name="T36">Borb</text:span><text:span text:style-name="T19">. </text:span><text:span text:style-name="T36">exMurb</text:span><text:span text:style-name="T19">. – Щавель ложносолончаковый</text:span></text:p>
            <text:p text:style-name="P93"/>
          </table:table-cell>
          <table:table-cell table:style-name="Таблица7.B1" office:value-type="string">
            <text:p text:style-name="P93">Луга, приречные пески, галечники, у дорог, в населенных пунктах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94">77.Rumex thyrsiflorus Fingerh. – Щавель пирамидальный</text:p>
            <text:p text:style-name="P93"/>
          </table:table-cell>
          <table:table-cell table:style-name="Таблица7.B1" office:value-type="string">
            <text:p text:style-name="P93">Луга, приречные пески, галечники, лесные поляны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97">
          <table:table-cell table:style-name="Таблица7.B1" table:number-columns-spanned="3" office:value-type="string">
            <text:p text:style-name="P100"><text:span text:style-name="T35">Сем.19. Мареые –</text:span><text:span text:style-name="T55"> Chenopodiaceae</text:span></text:p>
          </table:table-cell>
          <table:covered-table-cell/>
          <table:covered-table-cell/>
        </table:table-row>
        <table:table-row table:style-name="Таблица7.98">
          <table:table-cell table:style-name="Таблица7.B1" office:value-type="string">
            <text:p text:style-name="P100"><text:span text:style-name="T36">78.Chenopodium album L. – </text:span><text:span text:style-name="T19">Марьбелая</text:span></text:p>
          </table:table-cell>
          <table:table-cell table:style-name="Таблица7.B1" office:value-type="string">
            <text:p text:style-name="P93">Поля, залежи , у дорог </text:p>
          </table:table-cell>
          <table:table-cell table:style-name="Таблица7.B1" office:value-type="string">
            <text:p text:style-name="P94">Космополит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79.</text:span><text:span text:style-name="T36">ChenopodiumhybridumL</text:span><text:span text:style-name="T19">. – Марь гибридная</text:span></text:p>
            <text:p text:style-name="P93"/>
          </table:table-cell>
          <table:table-cell table:style-name="Таблица7.B1" office:value-type="string">
            <text:p text:style-name="P97"><text:span text:style-name="T35">Редкое. </text:span><text:span text:style-name="T19">Осыпи, у скал (7. однолетнее, 20-80 см)</text:span>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100">
          <table:table-cell table:style-name="Таблица7.B1" table:number-columns-spanned="3" office:value-type="string">
            <text:p text:style-name="P100"><text:span text:style-name="T35">Сем.20. Амарантовые -</text:span><text:span text:style-name="T55"> Amarant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80.</text:span><text:span text:style-name="T36">AmaranthusretroflexusL</text:span><text:span text:style-name="T19">. – Щирица запрокинутая, колосистая</text:span></text:p>
            <text:p text:style-name="P93"/>
          </table:table-cell>
          <table:table-cell table:style-name="Таблица7.B1" office:value-type="string">
            <text:p text:style-name="P93">Посевы, залежи, у дорог, жилья, на огородах </text:p>
          </table:table-cell>
          <table:table-cell table:style-name="Таблица7.B1" office:value-type="string">
            <text:p text:style-name="P94">Космополит</text:p>
          </table:table-cell>
        </table:table-row>
        <table:table-row table:style-name="Таблица7.13">
          <table:table-cell table:style-name="Таблица7.A102" table:number-columns-spanned="3" office:value-type="string">
            <text:p text:style-name="P100"><text:span text:style-name="T35">Сем.21. Гвоздичные -</text:span><text:span text:style-name="T55"> Caryophyl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81.Cerastium arvense L. – </text:span><text:span text:style-name="T19">Ясколкалуговая</text:span></text:p>
            <text:p text:style-name="P109"/>
          </table:table-cell>
          <table:table-cell table:style-name="Таблица7.B1" office:value-type="string">
            <text:p text:style-name="P93">Степи, остепненные луга. скалы, каенистые склоны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82.Cerastium davuricum Fisch. ex Spreng. <text:s/>– </text:span><text:span text:style-name="T19">Ясколкадаурская</text:span></text:p>
            <text:p text:style-name="P93"/>
          </table:table-cell>
          <table:table-cell table:style-name="Таблица7.B1" office:value-type="string">
            <text:p text:style-name="P93">Заросли кустарников, берега водоемов, лесные и субальпийские луга, смешанные леса </text:p>
          </table:table-cell>
          <table:table-cell table:style-name="Таблица7.B1" office:value-type="string">
            <text:p text:style-name="P94">Сибирь, Европа, Кавказ, Ср. Азия, Иран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83.</text:span><text:span text:style-name="T36">CerastiumholosteoidesFries</text:span><text:span text:style-name="T19"> (</text:span><text:span text:style-name="T59">C</text:span><text:span text:style-name="T58">. </text:span><text:span text:style-name="T59">caespitosumGilib</text:span><text:span text:style-name="T58">., </text:span><text:span text:style-name="T59">Cerastiumvulgatum</text:span><text:span text:style-name="T58">) <text:s/></text:span><text:span text:style-name="T19">- Ясколка костенецевидная</text:span></text:p>
            <text:p text:style-name="P93"/>
          </table:table-cell>
          <table:table-cell table:style-name="Таблица7.B1" office:value-type="string">
            <text:p text:style-name="P93">Настоящие, субальпийские и остепненные луга, у дорог, в редких травяных лесах, у жилья </text:p>
          </table:table-cell>
          <table:table-cell table:style-name="Таблица7.B1" office:value-type="string">
            <text:p text:style-name="P94">Сибирь, Европа, Кавказ, Д. Восток, Средиземноморье, Зап. Азия, Африка, Америка, Австра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84.</text:span><text:span text:style-name="T36">CerastiumpauciflorumStev</text:span><text:span text:style-name="T19">. </text:span><text:span text:style-name="T36">ExSer</text:span><text:span text:style-name="T19">. – Ясколка малоцветковая</text:span></text:p>
            <text:p text:style-name="P93"/>
          </table:table-cell>
          <table:table-cell table:style-name="Таблица7.B1" office:value-type="string">
            <text:p text:style-name="P93">Темные леса, кустарниковые заросли, субальпийские редколесья </text:p>
          </table:table-cell>
          <table:table-cell table:style-name="Таблица7.B1" office:value-type="string">
            <text:p text:style-name="P94">Сибирь, Д. Восток, Монголия, Китай, Корейский п-ов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85.Dianthus superbus L. – </text:span><text:span text:style-name="T19">Гвоздикапышная</text:span></text:p>
            <text:p text:style-name="P109"/>
          </table:table-cell>
          <table:table-cell table:style-name="Таблица7.B1" office:value-type="string">
            <text:p text:style-name="P93">Лесные луга, боры, опушки, смешанные и мелколиственные леса, <text:soft-page-break/>кустарниковые заросли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86.Dianthus versicolor Fisch. ex Link – </text:span><text:span text:style-name="T19">Гвоздикаразноцветная</text:span></text:p>
            <text:p text:style-name="P109"/>
          </table:table-cell>
          <table:table-cell table:style-name="Таблица7.B1" office:value-type="string">
            <text:p text:style-name="P93">Степи, остепненные луга, боры, опушки боров</text:p>
          </table:table-cell>
          <table:table-cell table:style-name="Таблица7.B1" office:value-type="string">
            <text:p text:style-name="P94">Сибирь, Европа, Казахстан, Монгол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87.</text:span><text:span text:style-name="T36">Elisantheviscosa</text:span><text:span text:style-name="T19"> (</text:span><text:span text:style-name="T36">L</text:span><text:span text:style-name="T19">.) </text:span><text:span text:style-name="T36">Rupr</text:span><text:span text:style-name="T19">. </text:span><text:span text:style-name="T58">(</text:span><text:span text:style-name="T59">Melandriumviscosum</text:span><text:span text:style-name="T58"> (</text:span><text:span text:style-name="T59">L</text:span><text:span text:style-name="T58">.) </text:span><text:span text:style-name="T59">Cel</text:span><text:span text:style-name="T58">.) –</text:span><text:span text:style-name="T19"> Скрытолепестник липкий</text:span></text:p>
            <text:p text:style-name="P93"/>
          </table:table-cell>
          <table:table-cell table:style-name="Таблица7.B1" office:value-type="string">
            <text:p text:style-name="P93">Степи, остепненные луга, залежи, пашни, опушки боров, колки, каменистые обнажения </text:p>
          </table:table-cell>
          <table:table-cell table:style-name="Таблица7.B1" office:value-type="string">
            <text:p text:style-name="P94">З. и С. Сиб., Европа, Ср. Азия, Иран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88. Gypsophila altissima L. – </text:span><text:span text:style-name="T19">Качимвысокий</text:span></text:p>
            <text:p text:style-name="P109"/>
          </table:table-cell>
          <table:table-cell table:style-name="Таблица7.B1" office:value-type="string">
            <text:p text:style-name="P93">Лесостепь и лесной пояс, остепненные луга, луговые степи, смешанный сухие леса </text:p>
          </table:table-cell>
          <table:table-cell table:style-name="Таблица7.B1" office:value-type="string">
            <text:p text:style-name="P94">Сибирь, Европ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89.</text:span><text:span text:style-name="T36">LychnissibiricaL</text:span><text:span text:style-name="T19">. – Зорька сибирская</text:span></text:p>
            <text:p text:style-name="P93"/>
          </table:table-cell>
          <table:table-cell table:style-name="Таблица7.B1" office:value-type="string">
            <text:p text:style-name="P97"><text:span text:style-name="T35">Редкое.</text:span><text:span text:style-name="T19"> Остепненные луга, луговые степи </text:span></text:p>
          </table:table-cell>
          <table:table-cell table:style-name="Таблица7.B1" office:value-type="string">
            <text:p text:style-name="P94">Сибирь, Европа, Монгол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90.Melandrium album (Mill.) Garcke – </text:span><text:span text:style-name="T19">Дремабеловатая</text:span></text:p>
            <text:p text:style-name="P109"/>
          </table:table-cell>
          <table:table-cell table:style-name="Таблица7.B1" office:value-type="string">
            <text:p text:style-name="P93">Поля, залежи, заброшенные усадьбы, у дорог, луга, леса, степи, берега, опушки </text:p>
          </table:table-cell>
          <table:table-cell table:style-name="Таблица7.B1" office:value-type="string">
            <text:p text:style-name="P94">Сибирь, Европа, Д. Восток, Ср.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91.</text:span><text:span text:style-name="T36">Moehringialateriflora</text:span><text:span text:style-name="T19"> (</text:span><text:span text:style-name="T36">L</text:span><text:span text:style-name="T19">.) </text:span><text:span text:style-name="T36">Fenzl</text:span><text:span text:style-name="T19"> <text:s/>- Мерингия бокоцветная</text:span></text:p>
            <text:p text:style-name="P93"/>
          </table:table-cell>
          <table:table-cell table:style-name="Таблица7.B1" office:value-type="string">
            <text:p text:style-name="P93">Леса, кустарниковые заросли, опушки, колки, луга, берега рек </text:p>
          </table:table-cell>
          <table:table-cell table:style-name="Таблица7.B1" office:value-type="string">
            <text:p text:style-name="P94">Сибирь,Ю Европа, Ср. Азия, Монголия, Д. Восток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92.Oberna behen (L.) Ikonn. </text:span><text:span text:style-name="T59">(Silene latifolia (Mill.) RendleetBritt</text:span><text:span text:style-name="T58">.)</text:span><text:span text:style-name="T19"> – Хлопушка обыкновенная</text:span></text:p>
            <text:p text:style-name="P93"/>
          </table:table-cell>
          <table:table-cell table:style-name="Таблица7.B1" office:value-type="string">
            <text:p text:style-name="P93">Разреженные леса, опушки, луга, степи, залежи, заброшенные усадьбы, поля </text:p>
          </table:table-cell>
          <table:table-cell table:style-name="Таблица7.B1" office:value-type="string">
            <text:p text:style-name="P94">Сибирь, Европа, Кавказ, Зап., Центр. и Ср. Азия, Д. Восток,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62">93.</text:span><text:span text:style-name="T61">OtitesjenisseensisKlokov</text:span><text:span text:style-name="T62"> – Ушанка енисейская</text:span></text:p>
            <text:p text:style-name="P93"/>
          </table:table-cell>
          <table:table-cell table:style-name="Таблица7.B1" office:value-type="string">
            <text:p text:style-name="P97"><text:span text:style-name="T35">Редкое.</text:span><text:span text:style-name="T19"> Остепненные луга, степи, боры, опушки </text:span></text:p>
          </table:table-cell>
          <table:table-cell table:style-name="Таблица7.B1" office:value-type="string">
            <text:p text:style-name="P107">Эндемик Сибири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94.</text:span><text:span text:style-name="T36">SilenenutansL</text:span><text:span text:style-name="T19">. – Смолевка поникшая</text:span></text:p>
            <text:p text:style-name="P93"/>
          </table:table-cell>
          <table:table-cell table:style-name="Таблица7.B1" office:value-type="string">
            <text:p text:style-name="P93">Сосновые <text:s/>боры, смешанные леса, колки, опушки, степи, остепненные луга </text:p>
          </table:table-cell>
          <table:table-cell table:style-name="Таблица7.B1" office:value-type="string">
            <text:p text:style-name="P94">Сибирь, Европа, Кавказ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95.Silene repens Patr. – </text:span><text:span text:style-name="T19">Смолевкаползучая</text:span></text:p>
            <text:p text:style-name="P109"/>
          </table:table-cell>
          <table:table-cell table:style-name="Таблица7.B1" office:value-type="string">
            <text:p text:style-name="P93">Леса, колки, кстарниковые заросли, опушки, лесные и остепненные луга </text:p>
          </table:table-cell>
          <table:table-cell table:style-name="Таблица7.B1" office:value-type="string">
            <text:p text:style-name="P94">Сибирь, Д. ВостокЮ Ср. и Центр. Азия, Япония, Китай, Корейский п-ов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96.</text:span><text:span text:style-name="T36">StellariabungeanaFenzl</text:span><text:span text:style-name="T19"> – Звездчатка Бунге</text:span></text:p>
            <text:p text:style-name="P93"/>
          </table:table-cell>
          <table:table-cell table:style-name="Таблица7.B1" office:value-type="string">
            <text:p text:style-name="P93">Леса, кустарниковые заросли, берега водоемов, балки, лесные луга, опушки </text:p>
          </table:table-cell>
          <table:table-cell table:style-name="Таблица7.B1" office:value-type="string">
            <text:p text:style-name="P94">Сибирь, Европ. часть СССР, 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97.</text:span><text:span text:style-name="T36">Stellaria graminea L. – </text:span><text:span text:style-name="T19">Звездчатка злаковая</text:span></text:p>
            <text:p text:style-name="P93"/>
          </table:table-cell>
          <table:table-cell table:style-name="Таблица7.B1" office:value-type="string">
            <text:p text:style-name="P93">Леса, опушки, кустарниковые заросли, луга </text:p>
          </table:table-cell>
          <table:table-cell table:style-name="Таблица7.B1" office:value-type="string">
            <text:p text:style-name="P94">Сибирь, Европа, Ср. Азия, Монголия</text:p>
          </table:table-cell>
        </table:table-row>
        <text:soft-page-break/>
        <table:table-row table:style-name="Таблица7.120">
          <table:table-cell table:style-name="Таблица7.B1" table:number-columns-spanned="3" office:value-type="string">
            <text:p text:style-name="P100"><text:span text:style-name="T35">Сем.22. Лютиковые -</text:span><text:span text:style-name="T55"> Ranuncu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62">98.</text:span><text:span text:style-name="T61">AconitumanthoroideumDC</text:span><text:span text:style-name="T62">. – Борец анторовидный</text:span></text:p>
          </table:table-cell>
          <table:table-cell table:style-name="Таблица7.B1" office:value-type="string">
            <text:p text:style-name="P93"><text:span text:style-name="T1"><text:s/></text:span>Степные, суходльные луга, заросли кустарников, каменистые склоны, осыпи в степном, лесном и альпийском поясах </text:p>
          </table:table-cell>
          <table:table-cell table:style-name="Таблица7.B1" office:value-type="string">
            <text:p text:style-name="P107">З. и С. Сиб.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99.Aconitum barbatum Pers. – </text:span><text:span text:style-name="T19">Борецбородатый</text:span></text:p>
            <text:p text:style-name="P109"/>
          </table:table-cell>
          <table:table-cell table:style-name="Таблица7.B1" office:value-type="string">
            <text:p text:style-name="P93">Лесные опушки, заросли кустарников </text:p>
          </table:table-cell>
          <table:table-cell table:style-name="Таблица7.B1" office:value-type="string">
            <text:p text:style-name="P94">Сибирь, Д. Восток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00.Aconitum septentrionale Koelle – </text:span><text:span text:style-name="T19">Борецсеверный</text:span></text:p>
            <text:p text:style-name="P109"/>
          </table:table-cell>
          <table:table-cell table:style-name="Таблица7.B1" office:value-type="string">
            <text:p text:style-name="P93">Леса, опушки, высокотравные, лесные, субальпийские луга, в горах до лесного предела </text:p>
          </table:table-cell>
          <table:table-cell table:style-name="Таблица7.B1" office:value-type="string">
            <text:p text:style-name="P94">Сибрь, Европа, Казахстан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01.Aconitum volubile Pall. ex Koelle </text:span><text:span text:style-name="T59">(A. villosum Reichenb.) </text:span><text:span text:style-name="T36">– </text:span><text:span text:style-name="T19">Борецвьющийся</text:span></text:p>
          </table:table-cell>
          <table:table-cell table:style-name="Таблица7.B1" office:value-type="string">
            <text:p text:style-name="P93">Леса, их опушки, заросли кустарников</text:p>
          </table:table-cell>
          <table:table-cell table:style-name="Таблица7.B1" office:value-type="string">
            <text:p text:style-name="P94">Сибирь, Д. Восток, Монголия, Китай, Коре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02.</text:span><text:span text:style-name="T36">Adonis vernalisL. – </text:span><text:span text:style-name="T19">Стародубкавесенняя</text:span></text:p>
            <text:p text:style-name="P93"/>
          </table:table-cell>
          <table:table-cell table:style-name="Таблица7.B1" office:value-type="string">
            <text:p text:style-name="P97"><text:span text:style-name="T35">Редкое. </text:span><text:span text:style-name="T19">Степи, окраины лесных колков, луговые степи по склонам, остепненные луга </text:span></text:p>
          </table:table-cell>
          <table:table-cell table:style-name="Таблица7.B1" office:value-type="string">
            <text:p text:style-name="P94">Сибирь, Европ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03.Anemone sylvestris L. – </text:span><text:span text:style-name="T19">Ветреницалесная</text:span></text:p>
            <text:p text:style-name="P109"/>
          </table:table-cell>
          <table:table-cell table:style-name="Таблица7.B1" office:value-type="string">
            <text:p text:style-name="P93">Суходольные луга, открытые склоны, кустарники, осветленные леса, разнотравные степи. Опушки.</text:p>
          </table:table-cell>
          <table:table-cell table:style-name="Таблица7.B1" office:value-type="string">
            <text:p text:style-name="P94">Сибирь, Европа, Ср. Азия, 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04.Anemonoidesaltaica (Fisch. exC.A. Mey.) Holub (</text:span><text:span text:style-name="T59">AnemonealtaicaFisch. exC.A. Mey</text:span><text:span text:style-name="T36">.) – </text:span><text:span text:style-name="T19">Анемоноидесалтайский</text:span></text:p>
          </table:table-cell>
          <table:table-cell table:style-name="Таблица7.B1" office:value-type="string">
            <text:p text:style-name="P93">Темнохвойные и смешанны леса, опушки и луговины, субальпийские луга </text:p>
          </table:table-cell>
          <table:table-cell table:style-name="Таблица7.B1" office:value-type="string">
            <text:p text:style-name="P100"><text:span text:style-name="T19">Сибирь</text:span><text:span text:style-name="T36">, </text:span><text:span text:style-name="T19">Европ</text:span><text:span text:style-name="T36">. </text:span><text:span text:style-name="T19">часть СССР</text:span>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62">105.</text:span><text:span text:style-name="T61">Anemonoidescaerulea</text:span><text:span text:style-name="T62"> (</text:span><text:span text:style-name="T61">DC</text:span><text:span text:style-name="T62">.) </text:span><text:span text:style-name="T61">Holub</text:span><text:span text:style-name="T62"> (</text:span><text:span text:style-name="T61">AnemonecaeruleaDC</text:span><text:span text:style-name="T62">.) - Анемоноидес голубой</text:span></text:p>
            <text:p text:style-name="P93"/>
          </table:table-cell>
          <table:table-cell table:style-name="Таблица7.B1" office:value-type="string">
            <text:p text:style-name="P93">Разреженные хвойные, смешанные и березовые леса, кустарниковые заросли, опушки и луга.</text:p>
          </table:table-cell>
          <table:table-cell table:style-name="Таблица7.B1" office:value-type="string">
            <text:p text:style-name="P107">З. и С. Сиб. - эндем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06.</text:span><text:span text:style-name="T36">AquilegiasibiricaLam</text:span><text:span text:style-name="T19">. – Водосбор сибирский</text:span></text:p>
            <text:p text:style-name="P93"/>
          </table:table-cell>
          <table:table-cell table:style-name="Таблица7.B1" office:value-type="string">
            <text:p text:style-name="P93">Осветленные леса, опушки, лесные поляны, поднимается в высокогорья </text:p>
          </table:table-cell>
          <table:table-cell table:style-name="Таблица7.B1" office:value-type="string">
            <text:p text:style-name="P94">Сибирь, Ср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11">107.Cimicifuga foetida L. – Клопогон вонючий</text:p>
            <text:p text:style-name="P93"/>
          </table:table-cell>
          <table:table-cell table:style-name="Таблица7.B1" office:value-type="string">
            <text:p text:style-name="P93">Разреженные березовые, сосновые и смешанные леса, лесные луга, опушки </text:p>
          </table:table-cell>
          <table:table-cell table:style-name="Таблица7.B1" office:value-type="string">
            <text:p text:style-name="P107">Сибирь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61">108.Delphinium retropilosum (Huth) Sambuk – </text:span><text:span text:style-name="T62">Шпорникшерстистый</text:span></text:p>
            <text:p text:style-name="P109"/>
          </table:table-cell>
          <table:table-cell table:style-name="Таблица7.B1" office:value-type="string">
            <text:p text:style-name="P93">Разреженные березовые, беоезово-осиновые, реже сосновые леса, лесные и остепненные луга </text:p>
          </table:table-cell>
          <table:table-cell table:style-name="Таблица7.B1" office:value-type="string">
            <text:p text:style-name="P107">З. и С. Сиб - эндем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109.</text:span><text:span text:style-name="T36">Pulsatillamultifida</text:span><text:span text:style-name="T19"> (</text:span><text:span text:style-name="T36">G</text:span><text:span text:style-name="T19">. </text:span><text:span text:style-name="T36">Pritz</text:span><text:span text:style-name="T19">.) </text:span><text:span text:style-name="T36">Juz</text:span><text:span text:style-name="T19">. – Прострел многонадрезный</text:span></text:p>
          </table:table-cell>
          <table:table-cell table:style-name="Таблица7.B1" office:value-type="string">
            <text:p text:style-name="P93">Степи, луга, каменистые склоны </text:p>
          </table:table-cell>
          <table:table-cell table:style-name="Таблица7.B1" office:value-type="string">
            <text:p text:style-name="P94">Сибирь, Европ. часть СССР,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10.</text:span><text:span text:style-name="T36">PulsatillaturczaninoviiKryl</text:span><text:span text:style-name="T19">. </text:span><text:span text:style-name="T36">etSerg</text:span><text:span text:style-name="T19">. – Прострел Турчанинова</text:span></text:p>
          </table:table-cell>
          <table:table-cell table:style-name="Таблица7.B1" office:value-type="string">
            <text:p text:style-name="P97"><text:span text:style-name="T35">Редкое. </text:span><text:span text:style-name="T19">Каменистые и песчаные степи, окраины боров </text:span></text:p>
          </table:table-cell>
          <table:table-cell table:style-name="Таблица7.B1" office:value-type="string">
            <text:p text:style-name="P94">Сибирь, Д. Восток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11.Ranunculus acris L (</text:span><text:span text:style-name="T59">Ranunculus acer L.)</text:span><text:span text:style-name="T36"> <text:s text:c="2"/>- </text:span><text:span text:style-name="T19">Лютикедкий</text:span></text:p>
          </table:table-cell>
          <table:table-cell table:style-name="Таблица7.B1" office:value-type="string">
            <text:p text:style-name="P93">Лесные и пойменные луга, редкие хвойные и березовые леса </text:p>
          </table:table-cell>
          <table:table-cell table:style-name="Таблица7.B1" office:value-type="string">
            <text:p text:style-name="P94">З. и С. Сиб., Европ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12.</text:span><text:span text:style-name="T36">RanunculusmonophyllusOvcz</text:span><text:span text:style-name="T19">. – Лютик однолистный</text:span></text:p>
            <text:p text:style-name="P93"/>
          </table:table-cell>
          <table:table-cell table:style-name="Таблица7.B1" office:value-type="string">
            <text:p text:style-name="P93">Луга.берега рек, травяные болота,влажные леса </text:p>
          </table:table-cell>
          <table:table-cell table:style-name="Таблица7.B1" office:value-type="string">
            <text:p text:style-name="P112"/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13.</text:span><text:span text:style-name="T36">RanunculuspolyanthemosL</text:span><text:span text:style-name="T19">. –Лютик многоцветковый</text:span></text:p>
            <text:p text:style-name="P93"/>
          </table:table-cell>
          <table:table-cell table:style-name="Таблица7.B1" office:value-type="string">
            <text:p text:style-name="P93">Суходольгые,пойменные,остепненные луна,залежи ,светлые леса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14.Ranunculus propinquus C.A. Mey. </text:span><text:span text:style-name="T59">(R. borealis Trautv.) <text:s/></text:span><text:span text:style-name="T36"><text:s/>- </text:span><text:span text:style-name="T19">Лютикблизкий</text:span></text:p>
          </table:table-cell>
          <table:table-cell table:style-name="Таблица7.B1" office:value-type="string">
            <text:p text:style-name="P93">Луга, берега рек, смешанные и хвойные леса </text:p>
          </table:table-cell>
          <table:table-cell table:style-name="Таблица7.B1" office:value-type="string">
            <text:p text:style-name="P100"><text:span text:style-name="T19">Сибирь</text:span><text:span text:style-name="T36">, </text:span><text:span text:style-name="T19">Европа</text:span><text:span text:style-name="T36">, </text:span><text:span text:style-name="T19">Д</text:span><text:span text:style-name="T36">. </text:span><text:span text:style-name="T19">Восток</text:span>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15.</text:span><text:span text:style-name="T36">ThalictrumfoetidumL</text:span><text:span text:style-name="T19">. – Василисник вонючий</text:span></text:p>
            <text:p text:style-name="P93"/>
          </table:table-cell>
          <table:table-cell table:style-name="Таблица7.B1" office:value-type="string">
            <text:p text:style-name="P93">Степи, остепненные луга, березовые и лиственничные леса, опушки </text:p>
          </table:table-cell>
          <table:table-cell table:style-name="Таблица7.B1" office:value-type="string">
            <text:p text:style-name="P94">Сибирь, Европа, 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16.Thalictrum minus L. </text:span><text:span text:style-name="T64">(Th. collinum Wallr.)</text:span><text:span text:style-name="T36">– </text:span><text:span text:style-name="T19">Василисникмалый</text:span></text:p>
          </table:table-cell>
          <table:table-cell table:style-name="Таблица7.B1" office:value-type="string">
            <text:p text:style-name="P93">Смешанные и березовые леса, опушки, поляны, суходольные луга </text:p>
          </table:table-cell>
          <table:table-cell table:style-name="Таблица7.B1" office:value-type="string">
            <text:p text:style-name="P94">Сибирь, Европа, Монголия, Д. Восток, Маньчжурия</text:p>
          </table:table-cell>
        </table:table-row>
        <table:table-row table:style-name="Таблица7.28">
          <table:table-cell table:style-name="Таблица7.B1" office:value-type="string">
            <text:p text:style-name="P94">117.Thalictrum simplex L. – Василисник простой</text:p>
            <text:p text:style-name="P93"/>
          </table:table-cell>
          <table:table-cell table:style-name="Таблица7.B1" office:value-type="string">
            <text:p text:style-name="P93">Разреженны леса, опушки, луга </text:p>
          </table:table-cell>
          <table:table-cell table:style-name="Таблица7.B1" office:value-type="string">
            <text:p text:style-name="P94">Сибирь, Европа, Ср. азия, Д. Восток, Монголия, Китай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61">118.Trollius asiaticus L. – </text:span><text:span text:style-name="T62">Жароказиатский</text:span></text:p>
          </table:table-cell>
          <table:table-cell table:style-name="Таблица7.B1" office:value-type="string">
            <text:p text:style-name="P93">Леса, луга </text:p>
          </table:table-cell>
          <table:table-cell table:style-name="Таблица7.B1" office:value-type="string">
            <text:p text:style-name="P107">Сибирь, Монголия</text:p>
          </table:table-cell>
        </table:table-row>
        <table:table-row table:style-name="Таблица7.142">
          <table:table-cell table:style-name="Таблица7.A142" table:number-columns-spanned="3" office:value-type="string">
            <text:p text:style-name="P97"><text:span text:style-name="T35">Сем.23. Маковые -</text:span><text:span text:style-name="T55"> Papaver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119.</text:span><text:span text:style-name="T36">ChelidoniummajusL</text:span><text:span text:style-name="T19">. – Чистотел большой</text:span></text:p>
            <text:p text:style-name="P93"/>
          </table:table-cell>
          <table:table-cell table:style-name="Таблица7.B1" office:value-type="string">
            <text:p text:style-name="P93">Скалы, осыпи, галечники, у ручьев, дорогна заброшенных усадьбах </text:p>
          </table:table-cell>
          <table:table-cell table:style-name="Таблица7.B1" office:value-type="string">
            <text:p text:style-name="P94">Евразия, заносное в Сев. Америке</text:p>
          </table:table-cell>
        </table:table-row>
        <table:table-row table:style-name="Таблица7.144">
          <table:table-cell table:style-name="Таблица7.B1" table:number-columns-spanned="3" office:value-type="string">
            <text:p text:style-name="P100"><text:span text:style-name="T60">Сем.24. Дымянковые -</text:span><text:span text:style-name="T65"> Fumar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62">120.</text:span><text:span text:style-name="T61">Corydalisbracteata</text:span><text:span text:style-name="T62"> (</text:span><text:span text:style-name="T61">Steph</text:span><text:span text:style-name="T62">.) </text:span><text:span text:style-name="T61">Pars</text:span><text:span text:style-name="T62">. – Хохлатка прицветниковая</text:span></text:p>
          </table:table-cell>
          <table:table-cell table:style-name="Таблица7.B1" office:value-type="string">
            <text:p text:style-name="P93">Леса, луга, субальпийские лужайки </text:p>
          </table:table-cell>
          <table:table-cell table:style-name="Таблица7.B1" office:value-type="string">
            <text:p text:style-name="P107">Сибирь, Монголия</text:p>
          </table:table-cell>
        </table:table-row>
        <table:table-row table:style-name="Таблица7.146">
          <table:table-cell table:style-name="Таблица7.A47" table:number-columns-spanned="3" office:value-type="string">
            <text:p text:style-name="P97"><text:span text:style-name="T35">Сем.25. Крестоцветные (капустовые) -</text:span><text:span text:style-name="T55"> Brassic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121.Alyssum obovatum (C.A. Mey.) Turcz. </text:span><text:span text:style-name="T59">(A. biovulatum N. Busch</text:span><text:span text:style-name="T36">) – </text:span><text:span text:style-name="T19">Бурачокобратнояйцевидный</text:span></text:p>
            <text:p text:style-name="P109"/>
          </table:table-cell>
          <table:table-cell table:style-name="Таблица7.B1" office:value-type="string">
            <text:p text:style-name="P93">Сухие склоны, холмы, часто каменистые, иногда на песчаных местах степных равнин </text:p>
          </table:table-cell>
          <table:table-cell table:style-name="Таблица7.B1" office:value-type="string">
            <text:p text:style-name="P94">Сибирь, север Европ. части СССР, Ср. и Центр. Азия, Д. Восток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22.</text:span><text:span text:style-name="T36">Arabissagittata</text:span><text:span text:style-name="T19"> (</text:span><text:span text:style-name="T36">Bertd</text:span><text:span text:style-name="T19">.) </text:span><text:span text:style-name="T36">DC</text:span><text:span text:style-name="T19">. (</text:span><text:span text:style-name="T59">ArabisborealisAndrz</text:span><text:span text:style-name="T58">., <text:s/></text:span><text:span text:style-name="T59">A</text:span><text:span text:style-name="T58">. </text:span><text:span text:style-name="T59">hirsuta</text:span><text:span text:style-name="T58"> (</text:span><text:span text:style-name="T59">L</text:span><text:span text:style-name="T58">.)</text:span><text:span text:style-name="T59">Scop</text:span><text:span text:style-name="T58">.)</text:span><text:span text:style-name="T19"> – Резуха стреловидная</text:span></text:p>
            <text:p text:style-name="P93"/>
          </table:table-cell>
          <table:table-cell table:style-name="Таблица7.B1" office:value-type="string">
            <text:p text:style-name="P93">Луга, опушки, берега рек и озер, иногда на залежах, встречается на карбонатаз. В степной, лесостепной, <text:soft-page-break/>реже – лесной – зонах </text:p>
          </table:table-cell>
          <table:table-cell table:style-name="Таблица7.B1" office:value-type="string">
            <text:p text:style-name="P94">Сибирь, Европа, Ср. Азия, Д. Восток, Средиземноморье, Зап. Азия, Зап. Китай, Тибет, Гималаи, <text:soft-page-break/>Монголия, Япония.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23.</text:span><text:span text:style-name="T36">Barbareaarcuata</text:span><text:span text:style-name="T19"> (</text:span><text:span text:style-name="T36">OpizexJ</text:span><text:span text:style-name="T19">. </text:span><text:span text:style-name="T36">etC</text:span><text:span text:style-name="T19">.</text:span><text:span text:style-name="T36">Presl</text:span><text:span text:style-name="T19">) </text:span><text:span text:style-name="T36">Reiche</text:span><text:span text:style-name="T19"> – Сурепка дуговидная</text:span></text:p>
            <text:p text:style-name="P93"/>
          </table:table-cell>
          <table:table-cell table:style-name="Таблица7.B1" office:value-type="string">
            <text:p text:style-name="P93">Берега водоемов, редколесья, поднимается до высокогорий, у жилья, вдоль дорог, насыпей </text:p>
          </table:table-cell>
          <table:table-cell table:style-name="Таблица7.B1" office:value-type="string">
            <text:p text:style-name="P94">Сибирь, Европа, Урал (полярный), Азия, Средиземноморье, - Америка, Африка, Австралия (заносн.)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24.Barbarea stricta Andrz. – </text:span><text:span text:style-name="T19">Сурепкасжатая</text:span></text:p>
            <text:p text:style-name="P109"/>
          </table:table-cell>
          <table:table-cell table:style-name="Таблица7.B1" office:value-type="string">
            <text:p text:style-name="P93">Пойменные закустаренные луга, поля, берега рек, озер, осоковые болота, изредка по старым руслам, у жилья </text:p>
          </table:table-cell>
          <table:table-cell table:style-name="Таблица7.B1" office:value-type="string">
            <text:p text:style-name="P94">Сибирь, Европа, Урал, Кавказ, Ср. Азия, Средиземноморье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25.Berteroa incana (L.) DC. – </text:span><text:span text:style-name="T19">Икотникседой</text:span></text:p>
            <text:p text:style-name="P109"/>
          </table:table-cell>
          <table:table-cell table:style-name="Таблица7.B1" office:value-type="string">
            <text:p text:style-name="P93">Степи. Луга, сосновые и березовые леса, вдоль дорог, посевы, у жилья </text:p>
          </table:table-cell>
          <table:table-cell table:style-name="Таблица7.B1" office:value-type="string">
            <text:p text:style-name="P94">Сибирь, Европа, Средизе мноморье, Кавказ, Ср. Азия, Зап. Китай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26.</text:span><text:span text:style-name="T36">CamelinamicrocarpaAndrz</text:span><text:span text:style-name="T19">. – Рыжик мелкоплодный</text:span></text:p>
            <text:p text:style-name="P93"/>
          </table:table-cell>
          <table:table-cell table:style-name="Таблица7.B1" office:value-type="string">
            <text:p text:style-name="P93">Поля, залежи, вдоль дорог, у жилья </text:p>
          </table:table-cell>
          <table:table-cell table:style-name="Таблица7.B1" office:value-type="string">
            <text:p text:style-name="P94">Сибирь, Европа, Кавказ, Ср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27.</text:span><text:span text:style-name="T36">Capsellabursa</text:span><text:span text:style-name="T19">-</text:span><text:span text:style-name="T36">pastoris</text:span><text:span text:style-name="T19"> (</text:span><text:span text:style-name="T36">L</text:span><text:span text:style-name="T19">.) </text:span><text:span text:style-name="T36">Medic</text:span><text:span text:style-name="T19">. – Пастушья сумка обыкновенная</text:span></text:p>
          </table:table-cell>
          <table:table-cell table:style-name="Таблица7.B1" office:value-type="string">
            <text:p text:style-name="P93">У дорог, огороды, поля </text:p>
          </table:table-cell>
          <table:table-cell table:style-name="Таблица7.B1" office:value-type="string">
            <text:p text:style-name="P94">Все части света кроме тропических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28.</text:span><text:span text:style-name="T36">D</text:span><text:span text:style-name="T19">raba nemorosa L. – Крупка перелесковая</text:span></text:p>
            <text:p text:style-name="P93"/>
          </table:table-cell>
          <table:table-cell table:style-name="Таблица7.B1" office:value-type="string">
            <text:p text:style-name="P93">Опушки, луга, степные склоны, поля, залежи, у дорог </text:p>
          </table:table-cell>
          <table:table-cell table:style-name="Таблица7.B1" office:value-type="string">
            <text:p text:style-name="P94">Сибирь, Европа, Кавказ, Ср. Азия, Д. Восток, Средиземноморье, Зап. Азия и Китай, Тибет, Монголия, Вост. Азия, Сев. Австра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29.Draba sibirica (Pall.) Thell. – </text:span><text:span text:style-name="T19">Крупкасибирская</text:span></text:p>
            <text:p text:style-name="P109"/>
          </table:table-cell>
          <table:table-cell table:style-name="Таблица7.B1" office:value-type="string">
            <text:p text:style-name="P93">Луга, пашни, лесные опушки </text:p>
          </table:table-cell>
          <table:table-cell table:style-name="Таблица7.B1" office:value-type="string">
            <text:p text:style-name="P94">Сибирь, Европа, Кавказ, Ср. Азия, Д. Восток, Зап. Китай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30.</text:span><text:span text:style-name="T36">ErysimumcheiranthoidesL</text:span><text:span text:style-name="T19">. – Желтушник лакфиолевидный</text:span></text:p>
            <text:p text:style-name="P93"/>
          </table:table-cell>
          <table:table-cell table:style-name="Таблица7.B1" office:value-type="string">
            <text:p text:style-name="P93">Лесные опушки, песчано-галечные наносы, заросли кустарников, у жилья, на полях, у дорог </text:p>
          </table:table-cell>
          <table:table-cell table:style-name="Таблица7.B1" office:value-type="string">
            <text:p text:style-name="P94">Сибирь, Европа, Кавказ, Ср. Азия, Д. Восток, Средиземноморье, вост. Азия, Сев. Америка и Аф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31.</text:span><text:span text:style-name="T36">ErysimumhieracifoliumL</text:span><text:span text:style-name="T19">. (</text:span><text:span text:style-name="T36">E</text:span><text:span text:style-name="T19">. </text:span><text:span text:style-name="T36">marschalianumAndrz</text:span><text:span text:style-name="T19">.) – Желтушник ястребинколистный</text:span></text:p>
            <text:p text:style-name="P93"/>
          </table:table-cell>
          <table:table-cell table:style-name="Таблица7.B1" office:value-type="string">
            <text:p text:style-name="P93">Степи, песчаные, солонцеватые и каменистые места, иногда как сорное по железнодорожным насыпям, залежам, в посевах </text:p>
          </table:table-cell>
          <table:table-cell table:style-name="Таблица7.B1" office:value-type="string">
            <text:p text:style-name="P94">Сибирь, Европа, Ср. Азия, Д. Восток, Средиземноморье, Гималаи, Монголия, Сев. Америка (заносн.)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32.</text:span><text:span text:style-name="T36">SisymbriumheteromallumC</text:span><text:span text:style-name="T19">.</text:span><text:span text:style-name="T36">A</text:span><text:span text:style-name="T19">. </text:span><text:span text:style-name="T36">Mey</text:span><text:span text:style-name="T19">. – Гулявник вислоплодный</text:span></text:p>
            <text:p text:style-name="P93"/>
          </table:table-cell>
          <table:table-cell table:style-name="Таблица7.B1" office:value-type="string">
            <text:p text:style-name="P93">Скалы, каменистые и щебнистые склоны, каменистые берега рек </text:p>
          </table:table-cell>
          <table:table-cell table:style-name="Таблица7.B1" office:value-type="string">
            <text:p text:style-name="P94">Сибирь, Ср. Азия, Афганистан, Китай, Тибет, Монголия, Сев. Коре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33.</text:span><text:span text:style-name="T36">TurritisglabraL</text:span><text:span text:style-name="T19">. – Башеница голая</text:span></text:p>
            <text:p text:style-name="P93"/>
          </table:table-cell>
          <table:table-cell table:style-name="Таблица7.B1" office:value-type="string">
            <text:p text:style-name="P93">Каменистые склоны, залежи в огородах, иногда на <text:soft-page-break/>железнодорожных насыпях </text:p>
          </table:table-cell>
          <table:table-cell table:style-name="Таблица7.B1" office:value-type="string">
            <text:p text:style-name="P94">Сибирь, Европа, Кавказ, Ср. Азия, Д. Восток, Средиземноморье, Зап. и <text:soft-page-break/>Вост. Азия, Китай, Сев. Америка, Австралия – заносн.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26. Толстянковые</text:span><text:span text:style-name="T55"> - Crassu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134.</text:span><text:span text:style-name="T36">Orostachysspinosa</text:span><text:span text:style-name="T19"> (</text:span><text:span text:style-name="T36">L</text:span><text:span text:style-name="T19">.) </text:span><text:span text:style-name="T36">C</text:span><text:span text:style-name="T19">.</text:span><text:span text:style-name="T36">A</text:span><text:span text:style-name="T19">. </text:span><text:span text:style-name="T36">Mey</text:span><text:span text:style-name="T19">. – Горноколосник колючий</text:span></text:p>
            <text:p text:style-name="P93"/>
          </table:table-cell>
          <table:table-cell table:style-name="Таблица7.B1" office:value-type="string">
            <text:p text:style-name="P93">Каменистые степи. Склоны, скалы </text:p>
          </table:table-cell>
          <table:table-cell table:style-name="Таблица7.B1" office:value-type="string">
            <text:p text:style-name="P94">Сибирь, Южный Урал, Ср. Азия, Д. Восток, Зап. Китай, Монголия, Тибет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35.</text:span><text:span text:style-name="T36">SedumaizoonL</text:span><text:span text:style-name="T19">. – Очиток живучий</text:span></text:p>
            <text:p text:style-name="P93"/>
          </table:table-cell>
          <table:table-cell table:style-name="Таблица7.B1" office:value-type="string">
            <text:p text:style-name="P93">Леса, степи, луга. берега рек </text:p>
          </table:table-cell>
          <table:table-cell table:style-name="Таблица7.B1" office:value-type="string">
            <text:p text:style-name="P94">Сибирь, Д. Восток, Сев.-Вост. Китай, Сев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36.</text:span><text:span text:style-name="T36">SedumhybridumL</text:span><text:span text:style-name="T19">. – Очиток гибридный</text:span></text:p>
            <text:p text:style-name="P93"/>
          </table:table-cell>
          <table:table-cell table:style-name="Таблица7.B1" office:value-type="string">
            <text:p text:style-name="P93">Каменистые степи, скалы. Осыпи </text:p>
          </table:table-cell>
          <table:table-cell table:style-name="Таблица7.B1" office:value-type="string">
            <text:p text:style-name="P94">Сибирь, Урал, Ср. Азия, Сев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37.Sedum telephium L. </text:span><text:span text:style-name="T59">(Sedum <text:s/>purpureum (L) Schult.)</text:span><text:span text:style-name="T36">– </text:span><text:span text:style-name="T19">Очитокобыкновенный</text:span></text:p>
            <text:p text:style-name="P109"/>
          </table:table-cell>
          <table:table-cell table:style-name="Таблица7.B1" office:value-type="string">
            <text:p text:style-name="P93">Леса, луга, заросли кустарников, каменистые степи и склоны, берега рек </text:p>
          </table:table-cell>
          <table:table-cell table:style-name="Таблица7.B1" office:value-type="string">
            <text:p text:style-name="P94">Сибирь, Европа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27.Розоцветные -</text:span><text:span text:style-name="T55"> Ros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138.</text:span><text:span text:style-name="T36">Agrimonia pilosa Ledeb.</text:span><text:span text:style-name="T19"> – Репейничек волосистый</text:span></text:p>
            <text:p text:style-name="P93"/>
          </table:table-cell>
          <table:table-cell table:style-name="Таблица7.B1" office:value-type="string">
            <text:p text:style-name="P93">Луга, заросли кустарников, березовые и сосновые леса, берега рек </text:p>
          </table:table-cell>
          <table:table-cell table:style-name="Таблица7.B1" office:value-type="string">
            <text:p text:style-name="P94">Сибирь, Сев. Европ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39.</text:span><text:span text:style-name="T36">AlchemillacyrtopleuraJuz</text:span><text:span text:style-name="T19">. – Манжетка кривобокая</text:span></text:p>
          </table:table-cell>
          <table:table-cell table:style-name="Таблица7.B1" office:value-type="string">
            <text:p text:style-name="P97"><text:span text:style-name="T35">Редкое </text:span><text:span text:style-name="T19">(села Тисуль, Итат, Чумай). Горные леса, луга </text:span></text:p>
          </table:table-cell>
          <table:table-cell table:style-name="Таблица7.B1" office:value-type="string">
            <text:p text:style-name="P94">З. и С. Сиб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0.</text:span><text:span text:style-name="T36">Chamaerodoserecta</text:span><text:span text:style-name="T19"> (</text:span><text:span text:style-name="T36">L</text:span><text:span text:style-name="T19">.) </text:span><text:span text:style-name="T36">Bunge</text:span><text:span text:style-name="T19"> – Хамеродос прямостоячий</text:span></text:p>
          </table:table-cell>
          <table:table-cell table:style-name="Таблица7.B1" office:value-type="string">
            <text:p text:style-name="P97"><text:span text:style-name="T35">Редкое. </text:span><text:span text:style-name="T19">Пески, галечники, сосновые леса, каменистые степи </text:span></text:p>
          </table:table-cell>
          <table:table-cell table:style-name="Таблица7.B1" office:value-type="string">
            <text:p text:style-name="P94">Сибирь, Ср. Азия, Монголия, Д. Восток, Сев.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1.</text:span><text:span text:style-name="T36">CotoneastermelanocarpusFisch</text:span><text:span text:style-name="T19">. </text:span><text:span text:style-name="T36">exBlytt</text:span><text:span text:style-name="T19"> <text:s/>– Кизильник черноплодный</text:span></text:p>
            <text:p text:style-name="P93"/>
          </table:table-cell>
          <table:table-cell table:style-name="Таблица7.B1" office:value-type="string">
            <text:p text:style-name="P93">Разреженные леса, каменистые степи. Скалы </text:p>
          </table:table-cell>
          <table:table-cell table:style-name="Таблица7.B1" office:value-type="string">
            <text:p text:style-name="P94">Сибирь, Европа, Кавказ, Ср. Азия, Д. Восток, Монголия, Сев.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2.</text:span><text:span text:style-name="T36">FilipendulastepposaJuz</text:span><text:span text:style-name="T19">. – Лабазник степной</text:span></text:p>
            <text:p text:style-name="P93"/>
          </table:table-cell>
          <table:table-cell table:style-name="Таблица7.B1" office:value-type="string">
            <text:p text:style-name="P93">Остепненные луга, степи, разреженные березовые и сосновые леса </text:p>
          </table:table-cell>
          <table:table-cell table:style-name="Таблица7.B1" office:value-type="string">
            <text:p text:style-name="P94">З. и С. Сиб., Ср. Поволжье, Южное Приуралье, Сев. Казахстан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3.</text:span><text:span text:style-name="T36">Filipendulaulmaria</text:span><text:span text:style-name="T19"> (</text:span><text:span text:style-name="T36">L</text:span><text:span text:style-name="T19">.) </text:span><text:span text:style-name="T36">Maxim</text:span><text:span text:style-name="T19">. – Лабазник вязолистный</text:span></text:p>
            <text:p text:style-name="P93"/>
          </table:table-cell>
          <table:table-cell table:style-name="Таблица7.B1" office:value-type="string">
            <text:p text:style-name="P93">Луга, заросли кустарников, разреженные леса </text:p>
          </table:table-cell>
          <table:table-cell table:style-name="Таблица7.B1" office:value-type="string">
            <text:p text:style-name="P94">Сибирь, Зап. Европа, Европ. часть СССР, Ср. Азия, Сев. Монгол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4.</text:span><text:span text:style-name="T36">FilipendulavulgarisMoench</text:span><text:span text:style-name="T19"> (</text:span><text:span text:style-name="T59">F</text:span><text:span text:style-name="T58">. </text:span><text:span text:style-name="T59">hexapetalaGilib</text:span><text:span text:style-name="T58">.)</text:span><text:span text:style-name="T19">– Лабазник обыкновенный</text:span></text:p>
          </table:table-cell>
          <table:table-cell table:style-name="Таблица7.B1" office:value-type="string">
            <text:p text:style-name="P93">Суходольные луга, опушки. степи, разреженные леса </text:p>
          </table:table-cell>
          <table:table-cell table:style-name="Таблица7.B1" office:value-type="string">
            <text:p text:style-name="P94">Сибирь, Европа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5.</text:span><text:span text:style-name="T36">FragariavescaL</text:span><text:span text:style-name="T19">. – Земляника лесная</text:span></text:p>
            <text:p text:style-name="P93"><text:soft-page-break/></text:p>
          </table:table-cell>
          <table:table-cell table:style-name="Таблица7.B1" office:value-type="string">
            <text:p text:style-name="P93">Разреженные леса, лесные опушки, <text:soft-page-break/>луга </text:p>
          </table:table-cell>
          <table:table-cell table:style-name="Таблица7.B1" office:value-type="string">
            <text:p text:style-name="P94">Сибирь, Европа, Ср. Азия, Кавказ, <text:soft-page-break/>Сев. Африка, заносн. в Америке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4</text:span><text:span text:style-name="T19">6</text:span><text:span text:style-name="T36">.Fragaria viridis (Duch.) Weston - </text:span><text:span text:style-name="T19">Клубника</text:span></text:p>
            <text:p text:style-name="P93"/>
          </table:table-cell>
          <table:table-cell table:style-name="Таблица7.B1" office:value-type="string">
            <text:p text:style-name="P94">Открытые травянистые склоны, степи, луга, лесные опушки </text:p>
          </table:table-cell>
          <table:table-cell table:style-name="Таблица7.B1" office:value-type="string">
            <text:p text:style-name="P94">Сибирь, Европа, Кавказ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7.</text:span><text:span text:style-name="T36">GeumallepicumJacq</text:span><text:span text:style-name="T19">. – Гравилат алеппский</text:span></text:p>
            <text:p text:style-name="P93"/>
          </table:table-cell>
          <table:table-cell table:style-name="Таблица7.B1" office:value-type="string">
            <text:p text:style-name="P93">Леса, луга, опушки, заросли кустарников, обочины дорог, возле жилья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48.Padus avium Mill. (</text:span><text:span text:style-name="T59">P. racemosa (Lam.) Gilib</text:span><text:span text:style-name="T36">.) – </text:span><text:span text:style-name="T19">Черемухаобыкновенная</text:span></text:p>
            <text:p text:style-name="P93"/>
          </table:table-cell>
          <table:table-cell table:style-name="Таблица7.B1" office:value-type="string">
            <text:p text:style-name="P93">Леса, берега рек, посадки </text:p>
          </table:table-cell>
          <table:table-cell table:style-name="Таблица7.B1" office:value-type="string">
            <text:p text:style-name="P94">Сибирь, Европа, Кавказ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49.</text:span><text:span text:style-name="T36">PotentillaacaulisL</text:span><text:span text:style-name="T19">. – Лапчатка бестебельная</text:span></text:p>
            <text:p text:style-name="P93"/>
          </table:table-cell>
          <table:table-cell table:style-name="Таблица7.B1" office:value-type="string">
            <text:p text:style-name="P93">Степи, остепненные луга </text:p>
          </table:table-cell>
          <table:table-cell table:style-name="Таблица7.B1" office:value-type="string">
            <text:p text:style-name="P94">Сибирь, Д. Восток, СР. и Центр. Азия, Китай, Гималаи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50.Potentilla anserina L. – </text:span><text:span text:style-name="T19">Лапчаткагусиная</text:span></text:p>
            <text:p text:style-name="P109"/>
          </table:table-cell>
          <table:table-cell table:style-name="Таблица7.B1" office:value-type="string">
            <text:p text:style-name="P93">Берега водоемов, увлажненные солонцеватые луга, пастбища, обочины дорог, вблизи жилья </text:p>
          </table:table-cell>
          <table:table-cell table:style-name="Таблица7.B1" office:value-type="string">
            <text:p text:style-name="P94">Почти космополит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51.Potentilla argentea L. – </text:span><text:span text:style-name="T19">Лапчаткасеребристая</text:span></text:p>
            <text:p text:style-name="P109"/>
          </table:table-cell>
          <table:table-cell table:style-name="Таблица7.B1" office:value-type="string">
            <text:p text:style-name="P93">Суходольные и лесные луга, залежи, поля, разреженные березовые и сосновые леса </text:p>
          </table:table-cell>
          <table:table-cell table:style-name="Таблица7.B1" office:value-type="string">
            <text:p text:style-name="P94">Сибирь, Европа, Кавказ, Ср. и Малая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52.Potentilla bifurca L. – </text:span><text:span text:style-name="T19">Лапчаткавильчатая</text:span></text:p>
            <text:p text:style-name="P109"/>
          </table:table-cell>
          <table:table-cell table:style-name="Таблица7.B1" office:value-type="string">
            <text:p text:style-name="P93">Степи, сухие каменистые склоны, поля. Залежи, луга, дороги </text:p>
          </table:table-cell>
          <table:table-cell table:style-name="Таблица7.B1" office:value-type="string">
            <text:p text:style-name="P94">Сибирь, Вост. Европа, Цент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53.Potentilla canescens Bess. – </text:span><text:span text:style-name="T19">Лапчаткаседоватая</text:span></text:p>
            <text:p text:style-name="P109"/>
          </table:table-cell>
          <table:table-cell table:style-name="Таблица7.B1" office:value-type="string">
            <text:p text:style-name="P93">Луга, степи, залежи </text:p>
          </table:table-cell>
          <table:table-cell table:style-name="Таблица7.B1" office:value-type="string">
            <text:p text:style-name="P94">Сибирь, Европа, Кавказ, Ср. и Малая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54.</text:span><text:span text:style-name="T36">PotentillachrysanthaTrev</text:span><text:span text:style-name="T19">. – Лапчатка золотистоцветковая</text:span></text:p>
          </table:table-cell>
          <table:table-cell table:style-name="Таблица7.B1" office:value-type="string">
            <text:p text:style-name="P93">Разреженные леса, опушки, лесные поляны, луга </text:p>
          </table:table-cell>
          <table:table-cell table:style-name="Таблица7.B1" office:value-type="string">
            <text:p text:style-name="P94">Сибирь, Европа, Урал, Ср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55.Potentilla fragarioides L. – </text:span><text:span text:style-name="T19">Лапчатказемляничная</text:span></text:p>
            <text:p text:style-name="P109"/>
          </table:table-cell>
          <table:table-cell table:style-name="Таблица7.B1" office:value-type="string">
            <text:p text:style-name="P93">Луга, леса, заросли кустарников </text:p>
          </table:table-cell>
          <table:table-cell table:style-name="Таблица7.B1" office:value-type="string">
            <text:p text:style-name="P94">Сибирь, Д. Восток, Монголия, Маньчжур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56.</text:span><text:span text:style-name="T36">PotentillahumifusaWilld</text:span><text:span text:style-name="T19">. </text:span><text:span text:style-name="T36">exSchlecht</text:span><text:span text:style-name="T19">. – Лапчатка распростертая</text:span></text:p>
          </table:table-cell>
          <table:table-cell table:style-name="Таблица7.B1" office:value-type="string">
            <text:p text:style-name="P93">Степи, остепненные луга, залежи </text:p>
          </table:table-cell>
          <table:table-cell table:style-name="Таблица7.B1" office:value-type="string">
            <text:p text:style-name="P94">З. и С. Сиб., Европ. часть СССР, Кавказ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57.Potentilla longifolia Willd. Ex Schlecht. (P. viscosa Donn ex Lehm.) – </text:span><text:span text:style-name="T19">Лапчаткадлиннолистная</text:span></text:p>
            <text:p text:style-name="P109"/>
          </table:table-cell>
          <table:table-cell table:style-name="Таблица7.B1" office:value-type="string">
            <text:p text:style-name="P93">Степи, суходольные луга, каменистые склоны, опушки, разреженные леса </text:p>
          </table:table-cell>
          <table:table-cell table:style-name="Таблица7.B1" office:value-type="string">
            <text:p text:style-name="P94">Сибирь, Ср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58.Potentilla nudicaulis Willd. Ex. Schlecht. (</text:span><text:span text:style-name="T59">Potentilla strigosa Pall. Ex Pursh)</text:span><text:span text:style-name="T36">– </text:span><text:span text:style-name="T19">Лапчаткаголостебельная</text:span></text:p>
            <text:p text:style-name="P109"/>
          </table:table-cell>
          <table:table-cell table:style-name="Таблица7.B1" office:value-type="string">
            <text:p text:style-name="P93">Степные склоны, суходольные луга, залежи </text:p>
          </table:table-cell>
          <table:table-cell table:style-name="Таблица7.B1" office:value-type="string">
            <text:p text:style-name="P94">Сибирь, Ср. Европа, Ср. Азия, Д. Восток, Монголия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36">159.Potentilla paradoxa Nutt. ex Torr. et Gray – </text:span><text:span text:style-name="T19">Лапчаткастранная</text:span></text:p>
            <text:p text:style-name="P109"/>
          </table:table-cell>
          <table:table-cell table:style-name="Таблица7.B1" office:value-type="string">
            <text:p text:style-name="P93">Берега водоемов, луга, поля. Залежи, вблизи жилья </text:p>
          </table:table-cell>
          <table:table-cell table:style-name="Таблица7.B1" office:value-type="string">
            <text:p text:style-name="P94">Сибирь, Европ. часть СССР, Кавказ,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60.Rosa acicularis Lindl. – </text:span><text:span text:style-name="T19">Шиповникиглистый</text:span></text:p>
            <text:p text:style-name="P109"/>
          </table:table-cell>
          <table:table-cell table:style-name="Таблица7.B1" office:value-type="string">
            <text:p text:style-name="P93">Леса, заросли кустарников, луга, берега рек </text:p>
          </table:table-cell>
          <table:table-cell table:style-name="Таблица7.B1" office:value-type="string">
            <text:p text:style-name="P94">Сибирь, Европ. часть СССР, Скандинавия, Д. Восток, Ср. Азия, Сев. Монголия, Сев. Китай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61.RosamajalisHerrm. (R</text:span><text:span text:style-name="T59">. cinnamomeaL.</text:span><text:span text:style-name="T36">) – </text:span><text:span text:style-name="T19">Шиповник</text:span><text:span text:style-name="T36"> </text:span><text:span text:style-name="T19">майский</text:span></text:p>
          </table:table-cell>
          <table:table-cell table:style-name="Таблица7.B1" office:value-type="string">
            <text:p text:style-name="P93">Леса, опушки, заросли кустарников, берега рек, луга </text:p>
          </table:table-cell>
          <table:table-cell table:style-name="Таблица7.B1" office:value-type="string">
            <text:p text:style-name="P94">Сибирь, Европ. часть СССР, Ср Европа, Скандинав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62.</text:span><text:span text:style-name="T36">RubusidaeusL</text:span><text:span text:style-name="T19">. – Малина обыкновенная</text:span></text:p>
            <text:p text:style-name="P93"/>
          </table:table-cell>
          <table:table-cell table:style-name="Таблица7.B1" office:value-type="string">
            <text:p text:style-name="P93">Разреженные леса, гари, вырубки, овраги, балки, берега рек </text:p>
          </table:table-cell>
          <table:table-cell table:style-name="Таблица7.B1" office:value-type="string">
            <text:p text:style-name="P94">Сибирь, Европа, Урал, гора Ср. Азии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63.Rubus sachalinensis Levl. – </text:span><text:span text:style-name="T19">Малинасахалинская</text:span></text:p>
            <text:p text:style-name="P109"/>
          </table:table-cell>
          <table:table-cell table:style-name="Таблица7.B1" office:value-type="string">
            <text:p text:style-name="P93">В субальпйском поясе на Кузнецком Алатау и в верховьях р. Кондомы. Крупнокаменистые осыпи, скалы </text:p>
          </table:table-cell>
          <table:table-cell table:style-name="Таблица7.B1" office:value-type="string">
            <text:p text:style-name="P94">Сибирь, Урал, Д. Восток, Сев. Монголия, Сев.-Вост. Китай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64.</text:span><text:span text:style-name="T36">RubussaxatilisL</text:span><text:span text:style-name="T19">. - Костяника</text:span></text:p>
            <text:p text:style-name="P93"/>
          </table:table-cell>
          <table:table-cell table:style-name="Таблица7.B1" office:value-type="string">
            <text:p text:style-name="P93">Леса, кустарниковые заросли, остепненные склоны, луга </text:p>
          </table:table-cell>
          <table:table-cell table:style-name="Таблица7.B1" office:value-type="string">
            <text:p text:style-name="P94">Сибирь, Европа, Урал, Ср. и Центр. Азия, Д. Восток, Сев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65.</text:span><text:span text:style-name="T36">SanguisorbaofficinalisL</text:span><text:span text:style-name="T19">. – Кровохлебка лекарственная</text:span></text:p>
            <text:p text:style-name="P93"/>
          </table:table-cell>
          <table:table-cell table:style-name="Таблица7.B1" office:value-type="string">
            <text:p text:style-name="P93">Луга, степи, заросли кустарников, смешанные леса, берега рек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66.</text:span><text:span text:style-name="T36">SorbussibiricaHedl</text:span><text:span text:style-name="T19">. – Рябина Сибирская</text:span></text:p>
            <text:p text:style-name="P93"/>
          </table:table-cell>
          <table:table-cell table:style-name="Таблица7.B1" office:value-type="string">
            <text:p text:style-name="P93">Леса, берега рек </text:p>
          </table:table-cell>
          <table:table-cell table:style-name="Таблица7.B1" office:value-type="string">
            <text:p text:style-name="P100"><text:span text:style-name="T19">Сибирь, Сев.-Вост. Европа, Д. Восток, Сев. Монголия</text:span><text:span text:style-name="T36">, </text:span><text:span text:style-name="T19">Сев</text:span><text:span text:style-name="T36">.-</text:span><text:span text:style-name="T19">Вост</text:span><text:span text:style-name="T36">. </text:span><text:span text:style-name="T19">Китай</text:span>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67.</text:span><text:span text:style-name="T36">SpiraeachamaedryfoliaL</text:span><text:span text:style-name="T19">. – Таволга дубровколистная</text:span></text:p>
            <text:p text:style-name="P93"/>
          </table:table-cell>
          <table:table-cell table:style-name="Таблица7.B1" office:value-type="string">
            <text:p text:style-name="P93">Леса, кустарниковые заросли, луга, скалы </text:p>
          </table:table-cell>
          <table:table-cell table:style-name="Таблица7.B1" office:value-type="string">
            <text:p text:style-name="P94">З. и С. Сиб., Ср. Европа</text:p>
          </table:table-cell>
        </table:table-row>
        <table:table-row table:style-name="Таблица7.28">
          <table:table-cell table:style-name="Таблица7.B1" office:value-type="string">
            <text:p text:style-name="P111">168.Spiraea hypericifolia L. – Таволга зверобоелистная</text:p>
            <text:p text:style-name="P93"/>
          </table:table-cell>
          <table:table-cell table:style-name="Таблица7.B1" office:value-type="string">
            <text:p text:style-name="P93">Степи, разреженные леса, скалы </text:p>
          </table:table-cell>
          <table:table-cell table:style-name="Таблица7.B1" office:value-type="string">
            <text:p text:style-name="P100"><text:span text:style-name="T60">З</text:span><text:span text:style-name="T62">. и С. Сиб., Европ. часть СССР, Кавказ, Ср. и Центр. Азия</text:span>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69.Spiraea media Franz Schmidt – </text:span><text:span text:style-name="T19">Таволгасредняя</text:span></text:p>
            <text:p text:style-name="P109"/>
          </table:table-cell>
          <table:table-cell table:style-name="Таблица7.B1" office:value-type="string">
            <text:p text:style-name="P93">Леса, кустарниковые хзаросли, луга, степи, скалы </text:p>
          </table:table-cell>
          <table:table-cell table:style-name="Таблица7.B1" office:value-type="string">
            <text:p text:style-name="P94">Сибирь, Европа, Урал, Сев. Монголия, Сев.-Вост. Китай, Корейский п-ов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28Бобовые -</text:span><text:span text:style-name="T55"> Fab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170.Astragalus danicus Retz. – </text:span><text:span text:style-name="T19">Астрагалдатский</text:span></text:p>
          </table:table-cell>
          <table:table-cell table:style-name="Таблица7.B1" office:value-type="string">
            <text:p text:style-name="P93">Луга, степи, разреженныеберезовыеисосновыелеса</text:p>
          </table:table-cell>
          <table:table-cell table:style-name="Таблица7.B1" office:value-type="string">
            <text:p text:style-name="P94">Сибирь, Европа, Кавказ, Казахстан, Сев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71.Caragana arborescens Lam. – </text:span><text:span text:style-name="T19">Караганадревовидная</text:span></text:p>
            <text:p text:style-name="P109"/>
          </table:table-cell>
          <table:table-cell table:style-name="Таблица7.B1" office:value-type="string">
            <text:p text:style-name="P93">Разреженные леса, колки, остепненные склоны, посадки </text:p>
          </table:table-cell>
          <table:table-cell table:style-name="Таблица7.B1" office:value-type="string">
            <text:p text:style-name="P100"><text:span text:style-name="T19">Сибирь, Вост. Европа, Ср. Азия (север), Сев. Монголия</text:span><text:span text:style-name="T36">, </text:span><text:span text:style-name="T19">Сев</text:span><text:span text:style-name="T36">.-</text:span><text:span text:style-name="T19">Зап. </text:span><text:soft-page-break/><text:span text:style-name="T19">Китай</text:span>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72.</text:span><text:span text:style-name="T36">LathyrusgmeliniiFritsch</text:span><text:span text:style-name="T19"> – Чина Гмелина</text:span></text:p>
            <text:p text:style-name="P93"/>
          </table:table-cell>
          <table:table-cell table:style-name="Таблица7.B1" office:value-type="string">
            <text:p text:style-name="P93">Разреженные леса, лесные луга </text:p>
          </table:table-cell>
          <table:table-cell table:style-name="Таблица7.B1" office:value-type="string">
            <text:p text:style-name="P94">Сибирь, Урал, Ср. Аз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73.Lathyrus humilis (Ser.) Spreng. – </text:span><text:span text:style-name="T19">Чинаприземистая</text:span></text:p>
            <text:p text:style-name="P109"/>
          </table:table-cell>
          <table:table-cell table:style-name="Таблица7.B1" office:value-type="string">
            <text:p text:style-name="P93">Разреженные леса, опушки </text:p>
          </table:table-cell>
          <table:table-cell table:style-name="Таблица7.B1" office:value-type="string">
            <text:p text:style-name="P94">Сибирь, Урал, Ср. Азия, Д. Восток, Китай, Корейский п-ов, Гималаи</text:p>
          </table:table-cell>
        </table:table-row>
        <table:table-row table:style-name="Таблица7.28">
          <table:table-cell table:style-name="Таблица7.B1" office:value-type="string">
            <text:p text:style-name="P94">174.Lathyrus pisiformis L. – Чина гороховидная</text:p>
            <text:p text:style-name="P93"/>
          </table:table-cell>
          <table:table-cell table:style-name="Таблица7.B1" office:value-type="string">
            <text:p text:style-name="P93">Разреженные леса, лесные луга, кустарники </text:p>
          </table:table-cell>
          <table:table-cell table:style-name="Таблица7.B1" office:value-type="string">
            <text:p text:style-name="P94">Сибирь, Европа, Кавказ, Ср. Азия, Сев.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75.Lathyrus pratensis L. – </text:span><text:span text:style-name="T19">Чиналуговая</text:span></text:p>
            <text:p text:style-name="P109"/>
          </table:table-cell>
          <table:table-cell table:style-name="Таблица7.B1" office:value-type="string">
            <text:p text:style-name="P93">Луга, болота, кустарники, леса </text:p>
          </table:table-cell>
          <table:table-cell table:style-name="Таблица7.B1" office:value-type="string">
            <text:p text:style-name="P94">Сибирь, Европа, Кавказ, Ср. Малая и Передн. Азия, Монголия, Гималаи, Африка заносное во многих р-нах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76.Lathyrus vernus (L.) Bernh. </text:span><text:span text:style-name="T59">(Orobus vernus L.)</text:span><text:span text:style-name="T36"> – </text:span><text:span text:style-name="T19">Чинавесенняя</text:span></text:p>
            <text:p text:style-name="P109"/>
          </table:table-cell>
          <table:table-cell table:style-name="Таблица7.B1" office:value-type="string">
            <text:p text:style-name="P93">Леса </text:p>
          </table:table-cell>
          <table:table-cell table:style-name="Таблица7.B1" office:value-type="string">
            <text:p text:style-name="P94">Сибирь, Европа, Кавказ, Малая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77.Medicago falcata L. – </text:span><text:span text:style-name="T19">Люцернасерповидная</text:span></text:p>
            <text:p text:style-name="P109"/>
          </table:table-cell>
          <table:table-cell table:style-name="Таблица7.B1" office:value-type="string">
            <text:p text:style-name="P93">Степи, остепненные луга </text:p>
          </table:table-cell>
          <table:table-cell table:style-name="Таблица7.B1" office:value-type="string">
            <text:p text:style-name="P94">Сибирь, Европа, Кавказ, Ср. Азия, Д. Восток, Монголия, Китай, Корейский п-ов, Гималаи.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78.</text:span><text:span text:style-name="T36">MedicagolupulinaL</text:span><text:span text:style-name="T19">. – Люцерна хмелевидная</text:span></text:p>
            <text:p text:style-name="P93"/>
          </table:table-cell>
          <table:table-cell table:style-name="Таблица7.B1" office:value-type="string">
            <text:p text:style-name="P93">Луга, берега рек </text:p>
          </table:table-cell>
          <table:table-cell table:style-name="Таблица7.B1" office:value-type="string">
            <text:p text:style-name="P94">Сибирь, Европа, Кавказ, Ср. и Малая Азия, Д. Восток, Монголия, Китай, Япония, Сев. Америка (заносн.)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79.Medicago sativa L. – </text:span><text:span text:style-name="T19">Люцернапосевная</text:span></text:p>
            <text:p text:style-name="P109"/>
          </table:table-cell>
          <table:table-cell table:style-name="Таблица7.B1" office:value-type="string">
            <text:p text:style-name="P93">Луга, залежи, культивируется </text:p>
          </table:table-cell>
          <table:table-cell table:style-name="Таблица7.B1" office:value-type="string">
            <text:p text:style-name="P94">Сибирь, Европа, Кавказ, Д. Восток, Малая и Центр. Азия,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80.Melilotoides platycarpos (L.) Sojak </text:span><text:span text:style-name="T59">(Melissitus platycarpos (L.) Golosk., Medicago platycarpos (L.) Ledeb.)</text:span><text:span text:style-name="T36"> – </text:span><text:span text:style-name="T19">Мелилотоидес плоскоплодный</text:span></text:p>
          </table:table-cell>
          <table:table-cell table:style-name="Таблица7.B1" office:value-type="string">
            <text:p text:style-name="P93">Разреженные леса, берега рек, луга </text:p>
          </table:table-cell>
          <table:table-cell table:style-name="Таблица7.B1" office:value-type="string">
            <text:p text:style-name="P94">Сибирь, Европ. часть России, Ср. Азия, Сев. Монголия, Сев.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81.Melilotus albus Medik. – </text:span><text:span text:style-name="T19">Донникбелый</text:span></text:p>
            <text:p text:style-name="P109"/>
          </table:table-cell>
          <table:table-cell table:style-name="Таблица7.B1" office:value-type="string">
            <text:p text:style-name="P93">Степи, залежи. Поля </text:p>
          </table:table-cell>
          <table:table-cell table:style-name="Таблица7.B1" office:value-type="string">
            <text:p text:style-name="P94">Сибирь, Европа, Кавказ, Ср. Азия, 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82.Melilotus officinalis (L.) Pall. – </text:span><text:span text:style-name="T19">Донниклекарственный</text:span></text:p>
            <text:p text:style-name="P109"/>
          </table:table-cell>
          <table:table-cell table:style-name="Таблица7.B1" office:value-type="string">
            <text:p text:style-name="P93">Остепненные луга, залежи </text:p>
          </table:table-cell>
          <table:table-cell table:style-name="Таблица7.B1" office:value-type="string">
            <text:p text:style-name="P94">Сибирь, Европа, Кавказ, Ср. и Малая Азия, Иран, Д. Восток, Китай, Гималаи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62">183.</text:span><text:span text:style-name="T61">OxytropiscampanulataVass</text:span><text:span text:style-name="T62">. – Остролодочник колокольчатый</text:span></text:p>
          </table:table-cell>
          <table:table-cell table:style-name="Таблица7.B1" office:value-type="string">
            <text:p text:style-name="P93">Леса, лесные опушки, луга, луговые степи </text:p>
          </table:table-cell>
          <table:table-cell table:style-name="Таблица7.B1" office:value-type="string">
            <text:p text:style-name="P107">З. и С. Сиб. - эндем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184.</text:span><text:span text:style-name="T36">Oxytropispilosa</text:span><text:span text:style-name="T19"> (</text:span><text:span text:style-name="T36">L</text:span><text:span text:style-name="T19">.) </text:span><text:span text:style-name="T36">DC</text:span><text:span text:style-name="T19">. – Остолодочник волосистый</text:span></text:p>
            <text:p text:style-name="P93"/>
          </table:table-cell>
          <table:table-cell table:style-name="Таблица7.B1" office:value-type="string">
            <text:p text:style-name="P93">Степи, остепненные луга </text:p>
          </table:table-cell>
          <table:table-cell table:style-name="Таблица7.B1" office:value-type="string">
            <text:p text:style-name="P94">Сибирь, Европ. часть СССР, Кавказ, Ср. Европ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85.</text:span><text:span text:style-name="T36">TrifoliumhybridumL</text:span><text:span text:style-name="T19">. – Клевер гибридный</text:span></text:p>
            <text:p text:style-name="P93"/>
          </table:table-cell>
          <table:table-cell table:style-name="Таблица7.B1" office:value-type="string">
            <text:p text:style-name="P93">Луга, разреженные леса </text:p>
          </table:table-cell>
          <table:table-cell table:style-name="Таблица7.B1" office:value-type="string">
            <text:p text:style-name="P94">Сибирь, Европа, Кавказ, Малая Азия, заносн. в Ср. Азии, Д. Востоке, Сев. Америке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86.Trifolium <text:s/>lupinaster L. (Lupinaster pentaphyllus Moench )– </text:span><text:span text:style-name="T19">Клеверлюпиновый</text:span></text:p>
            <text:p text:style-name="P109"/>
          </table:table-cell>
          <table:table-cell table:style-name="Таблица7.B1" office:value-type="string">
            <text:p text:style-name="P93">Разреженные леса, опушки, луга, заросли кустарников </text:p>
          </table:table-cell>
          <table:table-cell table:style-name="Таблица7.B1" office:value-type="string">
            <text:p text:style-name="P94">Сибирь, Вост. Европа, Ср. Азия, Д. Восток, Монголия, Сев. Китай, Корейский п-ов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87.Trifolium pratense L. – </text:span><text:span text:style-name="T19">Клеверлуговой</text:span></text:p>
            <text:p text:style-name="P109"/>
          </table:table-cell>
          <table:table-cell table:style-name="Таблица7.B1" office:value-type="string">
            <text:p text:style-name="P93">Луга, леса, вдоль дорог </text:p>
          </table:table-cell>
          <table:table-cell table:style-name="Таблица7.B1" office:value-type="string">
            <text:p text:style-name="P94">Почти космополит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88.Trifolium <text:s/>repens L. – </text:span><text:span text:style-name="T19">Клеверползучий</text:span></text:p>
            <text:p text:style-name="P109"/>
          </table:table-cell>
          <table:table-cell table:style-name="Таблица7.B1" office:value-type="string">
            <text:p text:style-name="P93">Сырые луга, берега водоемов, выгоны, лесные поляны </text:p>
          </table:table-cell>
          <table:table-cell table:style-name="Таблица7.B1" office:value-type="string">
            <text:p text:style-name="P94">Сибирь, Европа, Кавказ, Д. Восток, Ср. и Малая Азия, Иран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89.</text:span><text:span text:style-name="T36">ViciaamoenaFisch</text:span><text:span text:style-name="T19">. – Горошек <text:s/>приятный</text:span></text:p>
            <text:p text:style-name="P93"/>
          </table:table-cell>
          <table:table-cell table:style-name="Таблица7.B1" office:value-type="string">
            <text:p text:style-name="P93">Остепненные луга, луговые степи, опушки </text:p>
          </table:table-cell>
          <table:table-cell table:style-name="Таблица7.B1" office:value-type="string">
            <text:p text:style-name="P94">Сибирь, Д. Восток, Монголия, Вост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90.</text:span><text:span text:style-name="T36">ViciacraccaL</text:span><text:span text:style-name="T19">. – Горошек мыиный</text:span></text:p>
            <text:p text:style-name="P93"/>
          </table:table-cell>
          <table:table-cell table:style-name="Таблица7.B1" office:value-type="string">
            <text:p text:style-name="P93">Леса, заросли кустарников, леса, болота </text:p>
          </table:table-cell>
          <table:table-cell table:style-name="Таблица7.B1" office:value-type="string">
            <text:p text:style-name="P94">Умеренная зона Сев. Полушария, натурализ. в Австралии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91.</text:span><text:span text:style-name="T36">ViciamegalotropisLedeb</text:span><text:span text:style-name="T19">. – Горошек крупнолодочковый</text:span></text:p>
            <text:p text:style-name="P93"/>
          </table:table-cell>
          <table:table-cell table:style-name="Таблица7.B1" office:value-type="string">
            <text:p text:style-name="P93">Луга. опушки </text:p>
          </table:table-cell>
          <table:table-cell table:style-name="Таблица7.B1" office:value-type="string">
            <text:p text:style-name="P94">Сибирь, Ср. Азия, Монгольский Ал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62">192.</text:span><text:span text:style-name="T61">VicianervataSipl</text:span><text:span text:style-name="T62">. – Горошек жилковатый</text:span></text:p>
          </table:table-cell>
          <table:table-cell table:style-name="Таблица7.B1" office:value-type="string">
            <text:p text:style-name="P93">В Кузнецкой степи. Остепненные луга, луговые степи, заросли кустарников </text:p>
          </table:table-cell>
          <table:table-cell table:style-name="Таблица7.B1" office:value-type="string">
            <text:p text:style-name="P111">Сибирь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94">193.Vicia sepium L. – Горошек заборный</text:p>
            <text:p text:style-name="P93"/>
          </table:table-cell>
          <table:table-cell table:style-name="Таблица7.B1" office:value-type="string">
            <text:p text:style-name="P93">Разреженные леса, лесные луга, опушки </text:p>
          </table:table-cell>
          <table:table-cell table:style-name="Таблица7.B1" office:value-type="string">
            <text:p text:style-name="P94">Сибирь, Европа, Кавказ, Ср. Азия</text:p>
          </table:table-cell>
        </table:table-row>
        <table:table-row table:style-name="Таблица7.223">
          <table:table-cell table:style-name="Таблица7.B1" office:value-type="string">
            <text:p text:style-name="P100"><text:span text:style-name="T19">194.</text:span><text:span text:style-name="T36">ViciaunijugaA</text:span><text:span text:style-name="T19">.</text:span><text:span text:style-name="T36">Br</text:span><text:span text:style-name="T19">. – Горошек однопарный</text:span></text:p>
            <text:p text:style-name="P93"/>
          </table:table-cell>
          <table:table-cell table:style-name="Таблица7.B1" office:value-type="string">
            <text:p text:style-name="P93">Смешанные и лиственные леса, лесные опушки, луга, вырубки </text:p>
          </table:table-cell>
          <table:table-cell table:style-name="Таблица7.B1" office:value-type="string">
            <text:p text:style-name="P94">Сибирь, Д. Восток, Монголия, Вост. Азия</text:p>
          </table:table-cell>
        </table:table-row>
        <table:table-row table:style-name="Таблица7.224">
          <table:table-cell table:style-name="Таблица7.A47" table:number-columns-spanned="3" office:value-type="string">
            <text:p text:style-name="P97"><text:span text:style-name="T35">Сем.29. Гераниевые -</text:span><text:span text:style-name="T55"> Geran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62">195.</text:span><text:span text:style-name="T61">GeraniumbifoliumPatrin</text:span><text:span text:style-name="T62">– Герань двулистная</text:span></text:p>
          </table:table-cell>
          <table:table-cell table:style-name="Таблица7.B1" office:value-type="string">
            <text:p text:style-name="P93">Сосновые и осиновые леса, лесные луга, кустарниковые заросли </text:p>
          </table:table-cell>
          <table:table-cell table:style-name="Таблица7.B1" office:value-type="string">
            <text:p text:style-name="P113">З. и с <text:s/>Сиб. - эндем</text:p>
            <text:p text:style-name="P111"/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196.Geranium pratense L. – </text:span><text:span text:style-name="T19">Гераньлуговая</text:span></text:p>
            <text:p text:style-name="P109"/>
          </table:table-cell>
          <table:table-cell table:style-name="Таблица7.B1" office:value-type="string">
            <text:p text:style-name="P93">Луга, открытые склоны холмов, берега водоемов, поляны, разреженные леса </text:p>
          </table:table-cell>
          <table:table-cell table:style-name="Таблица7.B1" office:value-type="string">
            <text:p text:style-name="P94">Сибирь, Европаю Кавказ, Ср. Азия, Д. Восток, Зап. Китай, Сев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197.</text:span><text:span text:style-name="T36">GeraniumsibiricumL</text:span><text:span text:style-name="T19">. – Герань сибирская</text:span></text:p>
            <text:p text:style-name="P93"><text:soft-page-break/></text:p>
          </table:table-cell>
          <table:table-cell table:style-name="Таблица7.B1" office:value-type="string">
            <text:p text:style-name="P93">Луга, деградированыые степи, у <text:soft-page-break/>дорог, на залежах, в садах, огородах, у жилья </text:p>
          </table:table-cell>
          <table:table-cell table:style-name="Таблица7.B1" office:value-type="string">
            <text:p text:style-name="P94">Сибирь, Европа, Кавказ, Ср. Азия, <text:soft-page-break/>Д. Восток, Зап. Китай, Монголия, Вост. Азия, Сев. Америка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30. Истодовые -</text:span><text:span text:style-name="T55"> Polyga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198.</text:span><text:span text:style-name="T36">PolygalahybridaDC</text:span><text:span text:style-name="T19">. (</text:span><text:span text:style-name="T59">PolygalacomosaSchkuhr</text:span><text:span text:style-name="T58">.)</text:span><text:span text:style-name="T19"> – Истод гибридный</text:span></text:p>
            <text:p text:style-name="P93"/>
          </table:table-cell>
          <table:table-cell table:style-name="Таблица7.B1" office:value-type="string">
            <text:p text:style-name="P93">Степи, лиственные леса, луга </text:p>
          </table:table-cell>
          <table:table-cell table:style-name="Таблица7.B1" office:value-type="string">
            <text:p text:style-name="P94">Сибирь, юго-восток России</text:p>
          </table:table-cell>
        </table:table-row>
        <table:table-row table:style-name="Таблица7.28">
          <table:table-cell table:style-name="Таблица7.B1" office:value-type="string">
            <text:p text:style-name="P114"><text:span text:style-name="T19">199.</text:span><text:span text:style-name="T36">PolygalasibiricaL</text:span><text:span text:style-name="T19">. – Истод сибирский</text:span></text:p>
            <text:p text:style-name="P93"/>
          </table:table-cell>
          <table:table-cell table:style-name="Таблица7.B1" office:value-type="string">
            <text:p text:style-name="P93">Каменистые степи, осыпи, сухие склоны </text:p>
          </table:table-cell>
          <table:table-cell table:style-name="Таблица7.B1" office:value-type="string">
            <text:p text:style-name="P94">Сибирь, Европа, Кавказ, Д. Восток, Гималаи, Монголия, Вост. Азия</text:p>
          </table:table-cell>
        </table:table-row>
        <table:table-row table:style-name="Таблица7.231">
          <table:table-cell table:style-name="Таблица7.B1" table:number-columns-spanned="3" office:value-type="string">
            <text:p text:style-name="P100"><text:span text:style-name="T35">Сем.31. Молочайные -</text:span><text:span text:style-name="T55"> Euphorb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61">200.Euphorbia discolor Ledeb. – </text:span><text:span text:style-name="T62">Молочайдвуцветный</text:span></text:p>
          </table:table-cell>
          <table:table-cell table:style-name="Таблица7.B1" office:value-type="string">
            <text:p text:style-name="P93">Мелколиственные и светлохвойные леса, заросли кустарников </text:p>
          </table:table-cell>
          <table:table-cell table:style-name="Таблица7.B1" office:value-type="string">
            <text:p text:style-name="P111">Сибирь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01.</text:span><text:span text:style-name="T36">EuphorbialutescensC</text:span><text:span text:style-name="T19">.</text:span><text:span text:style-name="T36">A</text:span><text:span text:style-name="T19">.</text:span><text:span text:style-name="T36">Mey</text:span><text:span text:style-name="T19">. – Молочай желтеющий</text:span></text:p>
            <text:p text:style-name="P93"/>
          </table:table-cell>
          <table:table-cell table:style-name="Таблица7.B1" office:value-type="string">
            <text:p text:style-name="P93">Смешанные леса, редколесья, субальпийское высокотравье </text:p>
          </table:table-cell>
          <table:table-cell table:style-name="Таблица7.B1" office:value-type="string">
            <text:p text:style-name="P94">Сибирь, Казахстан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02.Euphorbia virgata Waldst. Et Kit. – </text:span><text:span text:style-name="T19">Молочайлозный</text:span></text:p>
            <text:p text:style-name="P109"/>
          </table:table-cell>
          <table:table-cell table:style-name="Таблица7.B1" office:value-type="string">
            <text:p text:style-name="P93">Луговые степи, обочины дорог </text:p>
          </table:table-cell>
          <table:table-cell table:style-name="Таблица7.B1" office:value-type="string">
            <text:p text:style-name="P94">Сибирь, Европа, Кавказ, Средиземноморье, Малая Азия, Казахстан, Д. Восток (заносн.)</text:p>
          </table:table-cell>
        </table:table-row>
        <table:table-row table:style-name="Таблица7.235">
          <table:table-cell table:style-name="Таблица7.B1" table:number-columns-spanned="3" office:value-type="string">
            <text:p text:style-name="P100"><text:span text:style-name="T35">Сем 32. Зверобойные -</text:span><text:span text:style-name="T55"> Hyperic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03.</text:span><text:span text:style-name="T36">Hypericumasc</text:span><text:span text:style-name="T19">у</text:span><text:span text:style-name="T36">ronL</text:span><text:span text:style-name="T19">. – Зверобой большой</text:span></text:p>
          </table:table-cell>
          <table:table-cell table:style-name="Таблица7.B1" office:value-type="string">
            <text:p text:style-name="P93">Луга, берега рек, опушки леса, степные склоны </text:p>
          </table:table-cell>
          <table:table-cell table:style-name="Таблица7.B1" office:value-type="string">
            <text:p text:style-name="P94">Сибирь, Казахстан, Д. Восток, Монгол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04.</text:span><text:span text:style-name="T36">HypericumhirsutumL</text:span><text:span text:style-name="T19">. – Зверобой пушистый</text:span></text:p>
          </table:table-cell>
          <table:table-cell table:style-name="Таблица7.B1" office:value-type="string">
            <text:p text:style-name="P93">Негустые смешанные леса, вырубки, лесные луга, опушки </text:p>
          </table:table-cell>
          <table:table-cell table:style-name="Таблица7.B1" office:value-type="string">
            <text:p text:style-name="P94">З. и С. Сиб., Европа, Кавказ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05.</text:span><text:span text:style-name="T36">HypericumperforatumL</text:span><text:span text:style-name="T19">. – Зверобой <text:s text:c="2"/>продырявленный</text:span></text:p>
          </table:table-cell>
          <table:table-cell table:style-name="Таблица7.B1" office:value-type="string">
            <text:p text:style-name="P93">Залежи, луга, луговые склоны, негустые березовые и сосновые леса, опушки </text:p>
          </table:table-cell>
          <table:table-cell table:style-name="Таблица7.B1" office:value-type="string">
            <text:p text:style-name="P94">Сибирь, Европа, Кавказ, Ср. Азия, Д. Восток, Средиземноморье, Малая Азия, Монголия, Сев. Америка, Австралия</text:p>
          </table:table-cell>
        </table:table-row>
        <table:table-row table:style-name="Таблица7.239">
          <table:table-cell table:style-name="Таблица7.A47" table:number-columns-spanned="3" office:value-type="string">
            <text:p text:style-name="P97"><text:span text:style-name="T35">Сем.33.Фиалковые -</text:span><text:span text:style-name="T55"> Vio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206.Viola arenaria DC. </text:span><text:span text:style-name="T55">– </text:span><text:span text:style-name="T19">Фиалкапесчаная</text:span></text:p>
          </table:table-cell>
          <table:table-cell table:style-name="Таблица7.B1" office:value-type="string">
            <text:p text:style-name="P93">Леса, опушки, остепненныелуга, галечникивпоймахрек</text:p>
          </table:table-cell>
          <table:table-cell table:style-name="Таблица7.B1" office:value-type="string">
            <text:p text:style-name="P94">Сибирьб, Европа, Ср. Аз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07.Viola canina L. </text:span><text:span text:style-name="T55">– </text:span><text:span text:style-name="T19">Фиалкасобачья</text:span></text:p>
            <text:p text:style-name="P109"/>
          </table:table-cell>
          <table:table-cell table:style-name="Таблица7.B1" office:value-type="string">
            <text:p text:style-name="P93">Леса, луга, заросли кустарников </text:p>
          </table:table-cell>
          <table:table-cell table:style-name="Таблица7.B1" office:value-type="string">
            <text:p text:style-name="P94">Сибирь, Европа, Кавказ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08.</text:span><text:span text:style-name="T36">ViolahirtaL</text:span><text:span text:style-name="T19">.</text:span><text:span text:style-name="T35"> – </text:span><text:span text:style-name="T19">Фиалка волосистая</text:span></text:p>
            <text:p text:style-name="P93"><text:soft-page-break/></text:p>
          </table:table-cell>
          <table:table-cell table:style-name="Таблица7.B1" office:value-type="string">
            <text:p text:style-name="P93">Березовые и сосновые леса, опушки, <text:soft-page-break/>заросли кустарников, луга </text:p>
          </table:table-cell>
          <table:table-cell table:style-name="Таблица7.B1" office:value-type="string">
            <text:p text:style-name="P94">З. и С. Сиб,, Европа, Кавказ, Ср. <text:soft-page-break/>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09.</text:span><text:span text:style-name="T36">ViolaunifloraL</text:span><text:span text:style-name="T19">. </text:span><text:span text:style-name="T35">– </text:span><text:span text:style-name="T19">Фиалка одноцветковая</text:span></text:p>
            <text:p text:style-name="P93"/>
          </table:table-cell>
          <table:table-cell table:style-name="Таблица7.B1" office:value-type="string">
            <text:p text:style-name="P93">Леса,лесные луга, заросли кустарников </text:p>
          </table:table-cell>
          <table:table-cell table:style-name="Таблица7.B1" office:value-type="string">
            <text:p text:style-name="P94">Сибирь, Монголия, Д. Восток</text:p>
          </table:table-cell>
        </table:table-row>
        <table:table-row table:style-name="Таблица7.244">
          <table:table-cell table:style-name="Таблица7.A47" table:number-columns-spanned="3" office:value-type="string">
            <text:p text:style-name="P97"><text:span text:style-name="T35">Сем.34. Кипрейные -</text:span><text:span text:style-name="T55"> Onagr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210.Chamaenerion angustifolium (L.) Scop. – </text:span><text:span text:style-name="T19">Иван</text:span><text:span text:style-name="T36">-</text:span><text:span text:style-name="T19">чайузколистный</text:span></text:p>
            <text:p text:style-name="P109"/>
          </table:table-cell>
          <table:table-cell table:style-name="Таблица7.B1" office:value-type="string">
            <text:p text:style-name="P93">Разреженные леса, вырубки, скалы, галечники, луга </text:p>
          </table:table-cell>
          <table:table-cell table:style-name="Таблица7.B1" office:value-type="string">
            <text:p text:style-name="P94">Сибирь, Европа, Кавказ, Ср. Азия, Д. Восток, Зап. Азия, Гималаи, Монголия, сев. Америка</text:p>
          </table:table-cell>
        </table:table-row>
        <table:table-row table:style-name="Таблица7.246">
          <table:table-cell table:style-name="Таблица7.A47" table:number-columns-spanned="3" office:value-type="string">
            <text:p text:style-name="P97"><text:span text:style-name="T35">Сем.35. Сельдерейные (Зонтичные) -</text:span><text:span text:style-name="T55"> Ap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11.</text:span><text:span text:style-name="T36">AegopodiumpodagrariaL</text:span><text:span text:style-name="T19">. – Сныть обыкновенная</text:span></text:p>
            <text:p text:style-name="P93"/>
          </table:table-cell>
          <table:table-cell table:style-name="Таблица7.B1" office:value-type="string">
            <text:p text:style-name="P93">Леса, луга, кустарниковые заросли </text:p>
          </table:table-cell>
          <table:table-cell table:style-name="Таблица7.B1" office:value-type="string">
            <text:p text:style-name="P94">З. и С. Сиб., Европа, Турция, Кавказ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12.Angelica sylvestris L. – </text:span><text:span text:style-name="T19">Дудниклесной</text:span></text:p>
            <text:p text:style-name="P109"/>
          </table:table-cell>
          <table:table-cell table:style-name="Таблица7.B1" office:value-type="string">
            <text:p text:style-name="P93">Разреженные леса, колки, лесные луга </text:p>
          </table:table-cell>
          <table:table-cell table:style-name="Таблица7.B1" office:value-type="string">
            <text:p text:style-name="P94">Сибирь, Европа. Юго-Зап. Азия, Казахстан, Зап. Китай, Сев. Аф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13.Anthriscus sylvestris (L.) Hoffm. Var. nemorosa (Bieb.) Trautv. </text:span><text:span text:style-name="T64">(A. aemula (Woron.) Schischk.)</text:span><text:span text:style-name="T36"> – </text:span><text:span text:style-name="T19">Купырьлесной</text:span></text:p>
            <text:p text:style-name="P109"/>
          </table:table-cell>
          <table:table-cell table:style-name="Таблица7.B1" office:value-type="string">
            <text:p text:style-name="P93">Леса, лесные луга, вырубки, берега рек, кустарниковые заросли </text:p>
          </table:table-cell>
          <table:table-cell table:style-name="Таблица7.B1" office:value-type="string">
            <text:p text:style-name="P94">Сибирь, Европа, Юго-зап. и Ср. Азия, Монголия, Китай, Корейский п-ов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14.Bupleurum aureum Fisch. ex Hoffm. </text:span><text:span text:style-name="T64">(B. longifolium subsp. aureum (Fisch. ex Hoffm.) Soo.)</text:span><text:span text:style-name="T36"> – </text:span><text:span text:style-name="T19">Володушка золотистая </text:span></text:p>
          </table:table-cell>
          <table:table-cell table:style-name="Таблица7.B1" office:value-type="string">
            <text:p text:style-name="P93">Леса, лесные луга, колки </text:p>
          </table:table-cell>
          <table:table-cell table:style-name="Таблица7.B1" office:value-type="string">
            <text:p text:style-name="P94">Сибирь, Европа, Урал, Казахстан, Киргизия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17.</text:span><text:span text:style-name="T36">BupleurummultinerveDC</text:span><text:span text:style-name="T19">. – Володушка многожильчатая</text:span></text:p>
            <text:p text:style-name="P93"/>
          </table:table-cell>
          <table:table-cell table:style-name="Таблица7.B1" office:value-type="string">
            <text:p text:style-name="P93">Луговые степи, каменистые обнажения, скалы </text:p>
          </table:table-cell>
          <table:table-cell table:style-name="Таблица7.B1" office:value-type="string">
            <text:p text:style-name="P94">Сибирь, Вост. Европа, Урал, Казахстан, Киргизия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15.</text:span><text:span text:style-name="T36">Cenolophiumdenudatum</text:span><text:span text:style-name="T19"> (</text:span><text:span text:style-name="T36">Hornem</text:span><text:span text:style-name="T19">.) </text:span><text:span text:style-name="T36">Tutin</text:span><text:span text:style-name="T66">(</text:span><text:span text:style-name="T64">C</text:span><text:span text:style-name="T66">. </text:span><text:span text:style-name="T64">fischeri</text:span><text:span text:style-name="T66"> (</text:span><text:span text:style-name="T64">Spreng</text:span><text:span text:style-name="T66">) </text:span><text:span text:style-name="T64">Koch</text:span><text:span text:style-name="T66">)</text:span><text:span text:style-name="T19"> – Пустореберник обнаженный</text:span></text:p>
            <text:p text:style-name="P93"/>
          </table:table-cell>
          <table:table-cell table:style-name="Таблица7.B1" office:value-type="string">
            <text:p text:style-name="P93">Степные и лесо-степные районы. Луга, березовые колки, берега рек, солонцеватые места </text:p>
          </table:table-cell>
          <table:table-cell table:style-name="Таблица7.B1" office:value-type="string">
            <text:p text:style-name="P94">Сибирь, Европа, Казахстан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16.</text:span><text:span text:style-name="T36">ChaerophyllumprescottiiDC</text:span><text:span text:style-name="T19">. – Бутень Прескотта</text:span></text:p>
            <text:p text:style-name="P93"/>
          </table:table-cell>
          <table:table-cell table:style-name="Таблица7.B1" office:value-type="string">
            <text:p text:style-name="P93">Луга, лесные опушки </text:p>
          </table:table-cell>
          <table:table-cell table:style-name="Таблица7.B1" office:value-type="string">
            <text:p text:style-name="P94">Сибирь, Вост. Европа, Казахстан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17.Conioselinum tataricum Hoffm. </text:span><text:span text:style-name="T64">(C. vaginatum (Spreng.) Thell.) </text:span><text:span text:style-name="T36">– </text:span><text:span text:style-name="T19">Гирчовник татарский</text:span></text:p>
            <text:p text:style-name="P115"/>
          </table:table-cell>
          <table:table-cell table:style-name="Таблица7.B1" office:value-type="string">
            <text:p text:style-name="P93">Леса, колки, опушки, пойменные кустарниковые заросли, лесные луга </text:p>
          </table:table-cell>
          <table:table-cell table:style-name="Таблица7.B1" office:value-type="string">
            <text:p text:style-name="P94">Сибирь, Европа, Ср. Азия, Казахстан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18.</text:span><text:span text:style-name="T36">HeracleumdissectumLedeb</text:span><text:span text:style-name="T19">. – Борщевик рассеченный</text:span></text:p>
            <text:p text:style-name="P93"/>
          </table:table-cell>
          <table:table-cell table:style-name="Таблица7.B1" office:value-type="string">
            <text:p text:style-name="P93">Луга, лесные луга, опушки. колки, балки </text:p>
          </table:table-cell>
          <table:table-cell table:style-name="Таблица7.B1" office:value-type="string">
            <text:p text:style-name="P94">Сибирь, Киргизия, Казахстан, Монголия, Китай, Д. Восток, Корейский п-ов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19.Pastinaca sylvestris Mill. – </text:span><text:span text:style-name="T19">Пастернаклесной</text:span></text:p>
            <text:p text:style-name="P109"><text:soft-page-break/></text:p>
          </table:table-cell>
          <table:table-cell table:style-name="Таблица7.B1" office:value-type="string">
            <text:p text:style-name="P93">Вдоль дорог, на мусорных местах, на <text:soft-page-break/>деградированных лугах и степях </text:p>
          </table:table-cell>
          <table:table-cell table:style-name="Таблица7.B1" office:value-type="string">
            <text:p text:style-name="P94">Сибирь, Европа, Кавказ, юго-зап. <text:soft-page-break/>Азия, Казахстан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20.</text:span><text:span text:style-name="T36">PeucedanummorissoniiBess</text:span><text:span text:style-name="T19">. </text:span><text:span text:style-name="T36">exSpreng</text:span><text:span text:style-name="T19"> – Горичник Морисона</text:span></text:p>
          </table:table-cell>
          <table:table-cell table:style-name="Таблица7.B1" office:value-type="string">
            <text:p text:style-name="P93">Луговые степи, остепненные луга, редкие лиственные леса, колки </text:p>
          </table:table-cell>
          <table:table-cell table:style-name="Таблица7.B1" office:value-type="string">
            <text:p text:style-name="P94">З. и С. Сиб., Казахстан, Зап. Китай</text:p>
          </table:table-cell>
        </table:table-row>
        <table:table-row table:style-name="Таблица7.28">
          <table:table-cell table:style-name="Таблица7.B1" office:value-type="string">
            <text:p text:style-name="P94">221.Peucedanum vaginatum Ledeb. – Горичник влагалищный</text:p>
            <text:p text:style-name="P93"/>
          </table:table-cell>
          <table:table-cell table:style-name="Таблица7.B1" office:value-type="string">
            <text:p text:style-name="P93">Степи, остепненные луга </text:p>
          </table:table-cell>
          <table:table-cell table:style-name="Таблица7.B1" office:value-type="string">
            <text:p text:style-name="P94">Сибирь, Сев.-вост. Казахстан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97"><text:span text:style-name="T19">222.</text:span><text:span text:style-name="T36">PimpinellasaxifragaL</text:span><text:span text:style-name="T19">. – Бедренец камнеломковый</text:span></text:p>
            <text:p text:style-name="P116"><text:tab/></text:p>
          </table:table-cell>
          <table:table-cell table:style-name="Таблица7.B1" office:value-type="string">
            <text:p text:style-name="P93">Луга, луговые степи, лесные опушки </text:p>
          </table:table-cell>
          <table:table-cell table:style-name="Таблица7.B1" office:value-type="string">
            <text:p text:style-name="P94">Сибирь, Европа, Кавказ, Юго-Зап. Азия, Казахстан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23.</text:span><text:span text:style-name="T36">PleurospermumuralenseHoffm</text:span><text:span text:style-name="T19">. – Реброплодник уральский</text:span></text:p>
            <text:p text:style-name="P93"/>
          </table:table-cell>
          <table:table-cell table:style-name="Таблица7.B1" office:value-type="string">
            <text:p text:style-name="P93">Леса, лесные и субальпийские луга, вырубки </text:p>
          </table:table-cell>
          <table:table-cell table:style-name="Таблица7.B1" office:value-type="string">
            <text:p text:style-name="P94">Сибирь, Европ. часть России, Урал, кАзахстан, Монголия, Китай, Д. Восток, Корейский п-ов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24.</text:span><text:span text:style-name="T36">Seselilibanotis</text:span><text:span text:style-name="T19"> (</text:span><text:span text:style-name="T36">L</text:span><text:span text:style-name="T19">.) </text:span><text:span text:style-name="T36">Koch</text:span><text:span text:style-name="T19">– Жабрица порезниковая</text:span></text:p>
            <text:p text:style-name="P93"/>
          </table:table-cell>
          <table:table-cell table:style-name="Таблица7.B1" office:value-type="string">
            <text:p text:style-name="P93">Остепненные луга, луговые степи, колки, опушки </text:p>
          </table:table-cell>
          <table:table-cell table:style-name="Таблица7.B1" office:value-type="string">
            <text:p text:style-name="P94">Сибирь, Европа, сев. Африка, юго-зап. Азия, Кавказ, Казахстан, Зап.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25.Seseli strictum Ledeb. – </text:span><text:span text:style-name="T19">Жабрицаторчащая</text:span></text:p>
            <text:p text:style-name="P109"/>
          </table:table-cell>
          <table:table-cell table:style-name="Таблица7.B1" office:value-type="string">
            <text:p text:style-name="P93">Степи, луга, кустарники </text:p>
          </table:table-cell>
          <table:table-cell table:style-name="Таблица7.B1" office:value-type="string">
            <text:p text:style-name="P94">З. Сиб., Европ. часть России, Казахстан, Зап. Китай</text:p>
          </table:table-cell>
        </table:table-row>
        <table:table-row table:style-name="Таблица7.263">
          <table:table-cell table:style-name="Таблица7.A47" table:number-columns-spanned="3" office:value-type="string">
            <text:p text:style-name="P97"><text:span text:style-name="T35">Сем.36. Первоцветные -</text:span><text:span text:style-name="T55"> Primu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26.</text:span><text:span text:style-name="T36">AndrosacelactifloraFisherexDuby</text:span><text:span text:style-name="T19"> – Проломник молочноцветковый</text:span></text:p>
            <text:p text:style-name="P93"/>
          </table:table-cell>
          <table:table-cell table:style-name="Таблица7.B1" office:value-type="string">
            <text:p text:style-name="P93">Открытые каменистые склоны, степи, опушки леса, песчаные и галечниковые отмели, залежи </text:p>
          </table:table-cell>
          <table:table-cell table:style-name="Таблица7.B1" office:value-type="string">
            <text:p text:style-name="P94">Сибирь, Д. Восток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27.</text:span><text:span text:style-name="T36">AndrosacemaximaL</text:span><text:span text:style-name="T19">. </text:span><text:span text:style-name="T66">(</text:span><text:span text:style-name="T64">A</text:span><text:span text:style-name="T66">. </text:span><text:span text:style-name="T64">turczaninoviiFreyn</text:span><text:span text:style-name="T19">) – Проломник большой</text:span></text:p>
          </table:table-cell>
          <table:table-cell table:style-name="Таблица7.B1" office:value-type="string">
            <text:p text:style-name="P93">Разреженные леса, луга </text:p>
          </table:table-cell>
          <table:table-cell table:style-name="Таблица7.B1" office:value-type="string">
            <text:p text:style-name="P94">Сибирь, Европа, Кавказ, Ср. и Малая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28.Androsace septentrionalis L. – </text:span><text:span text:style-name="T19">Проломниксеверный</text:span></text:p>
            <text:p text:style-name="P109"/>
          </table:table-cell>
          <table:table-cell table:style-name="Таблица7.B1" office:value-type="string">
            <text:p text:style-name="P93">Степи, сухие луга, открытые каменистые склоны, песчаные и галечниковые отмели </text:p>
          </table:table-cell>
          <table:table-cell table:style-name="Таблица7.B1" office:value-type="string">
            <text:p text:style-name="P94">Сибирь, Европа, Кавказ, Малая и Ср. Азия, Монголия, Д. Восток, Китай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29.</text:span><text:span text:style-name="T36">LysimachiavulgarisL</text:span><text:span text:style-name="T19">. – Вербейник обыкновенный</text:span></text:p>
            <text:p text:style-name="P93"/>
          </table:table-cell>
          <table:table-cell table:style-name="Таблица7.B1" office:value-type="string">
            <text:p text:style-name="P93">Берега и поймы рек, заросли кустарников </text:p>
          </table:table-cell>
          <table:table-cell table:style-name="Таблица7.B1" office:value-type="string">
            <text:p text:style-name="P94">Сибирь, Европа, Кавказ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30.</text:span><text:span text:style-name="T36">PrimulacortusoidesL</text:span><text:span text:style-name="T19">. – Первоцвет кортузовидный</text:span></text:p>
            <text:p text:style-name="P93"/>
          </table:table-cell>
          <table:table-cell table:style-name="Таблица7.B1" office:value-type="string">
            <text:p text:style-name="P93">Разреженные леса, луга </text:p>
          </table:table-cell>
          <table:table-cell table:style-name="Таблица7.B1" office:value-type="string">
            <text:p text:style-name="P94">Сибирь, Европа, Казахстан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31.</text:span><text:span text:style-name="T36">PrimulamacrocalyxBunge</text:span><text:span text:style-name="T19"> – Первоцвет крупночашечный</text:span></text:p>
            <text:p text:style-name="P93"/>
          </table:table-cell>
          <table:table-cell table:style-name="Таблица7.B1" office:value-type="string">
            <text:p text:style-name="P93">Луга, лесные опушки, луговые склоны, разреженные леса </text:p>
          </table:table-cell>
          <table:table-cell table:style-name="Таблица7.B1" office:value-type="string">
            <text:p text:style-name="P94">Сибирь, юж. Европа, Кавказ, Иран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32.</text:span><text:span text:style-name="T36">PrimulasieboldiiE</text:span><text:span text:style-name="T19">.</text:span><text:span text:style-name="T36">Morren</text:span><text:span text:style-name="T19">– Первоцвет Зибольда</text:span></text:p>
            <text:p text:style-name="P93"/>
          </table:table-cell>
          <table:table-cell table:style-name="Таблица7.B1" office:value-type="string">
            <text:p text:style-name="P93">Окр. г. Прокопьевска. Заросли кустарников, луга </text:p>
          </table:table-cell>
          <table:table-cell table:style-name="Таблица7.B1" office:value-type="string">
            <text:p text:style-name="P94">Сибирь, Д. Восток</text:p>
          </table:table-cell>
        </table:table-row>
        <text:soft-page-break/>
        <table:table-row table:style-name="Таблица7.271">
          <table:table-cell table:style-name="Таблица7.A47" table:number-columns-spanned="3" office:value-type="string">
            <text:p text:style-name="P97"><text:span text:style-name="T35">Сем.37. Кермековые -</text:span><text:span text:style-name="T55"> Limon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33.</text:span><text:span text:style-name="T36">Goniolimonspeciosum</text:span><text:span text:style-name="T19"> (</text:span><text:span text:style-name="T36">L</text:span><text:span text:style-name="T19">.) </text:span><text:span text:style-name="T36">Boiss</text:span><text:span text:style-name="T19">. – Гониолимон красивый</text:span></text:p>
          </table:table-cell>
          <table:table-cell table:style-name="Таблица7.B1" office:value-type="string">
            <text:p text:style-name="P93">Степи, каменистые склоны </text:p>
          </table:table-cell>
          <table:table-cell table:style-name="Таблица7.B1" office:value-type="string">
            <text:p text:style-name="P94">Сибирь, юг Европы, Ср. Азия, Монголия, Сев.-Зап. Китай</text:p>
          </table:table-cell>
        </table:table-row>
        <table:table-row table:style-name="Таблица7.81">
          <table:table-cell table:style-name="Таблица7.B1" table:number-columns-spanned="3" office:value-type="string">
            <text:p text:style-name="P100"><text:span text:style-name="T35">Сем.38. Горечавковые -</text:span><text:span text:style-name="T55"> Gentian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34.</text:span><text:span text:style-name="T36">Anagallidiumdichotomum</text:span><text:span text:style-name="T19"> (</text:span><text:span text:style-name="T36">L</text:span><text:span text:style-name="T19">.) </text:span><text:span text:style-name="T36">Griseb</text:span><text:span text:style-name="T19">. – Анагаллидиум вильчатый</text:span></text:p>
          </table:table-cell>
          <table:table-cell table:style-name="Таблица7.B1" office:value-type="string">
            <text:p text:style-name="P93">Пойменные леса, луговые степи, кустарниковые заросли </text:p>
          </table:table-cell>
          <table:table-cell table:style-name="Таблица7.B1" office:value-type="string">
            <text:p text:style-name="P94">Сибирь, Ср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35.</text:span><text:span text:style-name="T36">Dasystephanamacrophylla</text:span><text:span text:style-name="T19"> (</text:span><text:span text:style-name="T36">Pallas</text:span><text:span text:style-name="T19">) </text:span><text:span text:style-name="T36">Zuev</text:span><text:span text:style-name="T66">(</text:span><text:span text:style-name="T64">GentianamacrophyllaPall</text:span><text:span text:style-name="T66">.)</text:span><text:span text:style-name="T19"> - Сокольница крупнолистная</text:span></text:p>
            <text:p text:style-name="P93"/>
          </table:table-cell>
          <table:table-cell table:style-name="Таблица7.B1" office:value-type="string">
            <text:p text:style-name="P93">Луга, леса, луговые степи, субальпийские редколесья, высокогорные тундры </text:p>
          </table:table-cell>
          <table:table-cell table:style-name="Таблица7.B1" office:value-type="string">
            <text:p text:style-name="P100"><text:span text:style-name="T19">Сибирь</text:span><text:span text:style-name="T36">, </text:span><text:span text:style-name="T19">Монголия</text:span><text:span text:style-name="T36">, </text:span><text:span text:style-name="T19">Китай</text:span></text:p>
          </table:table-cell>
        </table:table-row>
        <table:table-row table:style-name="Таблица7.142">
          <table:table-cell table:style-name="Таблица7.B1" table:number-columns-spanned="3" office:value-type="string">
            <text:p text:style-name="P100"><text:span text:style-name="T35">Сем.39. Вьюнковые - </text:span><text:span text:style-name="T55">Convolvu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236.Convolvulus arvensis L. –</text:span><text:span text:style-name="T19">Вьюнокполевой</text:span></text:p>
            <text:p text:style-name="P109"/>
          </table:table-cell>
          <table:table-cell table:style-name="Таблица7.B1" office:value-type="string">
            <text:p text:style-name="P93">Пойменные степные луга, луговые склоны, поля, огороды, у дорог </text:p>
          </table:table-cell>
          <table:table-cell table:style-name="Таблица7.B1" office:value-type="string">
            <text:p text:style-name="P94">В умеренной зоне по всему земному шару</text:p>
          </table:table-cell>
        </table:table-row>
        <table:table-row table:style-name="Таблица7.278">
          <table:table-cell table:style-name="Таблица7.B1" table:number-columns-spanned="3" office:value-type="string">
            <text:p text:style-name="P100"><text:span text:style-name="T35">Сем.40.Повиликовые -</text:span><text:span text:style-name="T55"> Cuscut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37.</text:span><text:span text:style-name="T36">CuscutaeuropaeaL</text:span><text:span text:style-name="T19">. – Повилика европейская</text:span></text:p>
            <text:p text:style-name="P93"/>
          </table:table-cell>
          <table:table-cell table:style-name="Таблица7.A1" office:value-type="string">
            <text:p text:style-name="P93">Паразитирует на травянистых растениях в пойменных лесах, зарослях кустарников, у подножия скал </text:p>
          </table:table-cell>
          <table:table-cell table:style-name="Таблица7.A1" office:value-type="string">
            <text:p text:style-name="P94">Сибирь, Европа,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5">Сем.41. Синюшниковые -</text:span><text:span text:style-name="T55"> Polemoniaceae</text:span></text:p>
          </table:table-cell>
          <table:table-cell table:style-name="Таблица7.B1" table:number-columns-spanned="2" office:value-type="string">
            <text:p text:style-name="P117"/>
          </table:table-cell>
          <table:covered-table-cell/>
        </table:table-row>
        <table:table-row table:style-name="Таблица7.28">
          <table:table-cell table:style-name="Таблица7.B1" office:value-type="string">
            <text:p text:style-name="P118">238.<text:span text:style-name="T57">PolemoniumcoeruleumL</text:span>. – Синюха голубая</text:p>
          </table:table-cell>
          <table:table-cell table:style-name="Таблица7.B1" office:value-type="string">
            <text:p text:style-name="P93">Травянистые леса, лесные и субальпийские луга, редколесья (</text:p>
          </table:table-cell>
          <table:table-cell table:style-name="Таблица7.B1" office:value-type="string">
            <text:p text:style-name="P94">З. и С. Сиб., Европа, Кавказ</text:p>
          </table:table-cell>
        </table:table-row>
        <table:table-row table:style-name="Таблица7.263">
          <table:table-cell table:style-name="Таблица7.B1" table:number-columns-spanned="3" office:value-type="string">
            <text:p text:style-name="P100"><text:span text:style-name="T35">Сем.42. Бурачниковые -</text:span><text:span text:style-name="T55"> Boragin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39.</text:span><text:span text:style-name="T36">CynoglossumofficinaleL</text:span><text:span text:style-name="T19">. – Чернокорень лекарственный</text:span></text:p>
          </table:table-cell>
          <table:table-cell table:style-name="Таблица7.B1" office:value-type="string">
            <text:p text:style-name="P93">Сорные места, обочины дорог, степи </text:p>
          </table:table-cell>
          <table:table-cell table:style-name="Таблица7.B1" office:value-type="string">
            <text:p text:style-name="P94">Сибирь, Европа, Кавказ, Ср. и Зап. Азия, занесен <text:s/>- Д. Восток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40.</text:span><text:span text:style-name="T36">Eritrichiumpectinatum</text:span><text:span text:style-name="T19"> (</text:span><text:span text:style-name="T36">Pall</text:span><text:span text:style-name="T19">.) </text:span><text:span text:style-name="T36">DC</text:span><text:span text:style-name="T19">. – Незабудочник гребенчатый</text:span></text:p>
          </table:table-cell>
          <table:table-cell table:style-name="Таблица7.B1" office:value-type="string">
            <text:p text:style-name="P93">Каменистые склоны </text:p>
          </table:table-cell>
          <table:table-cell table:style-name="Таблица7.B1" office:value-type="string">
            <text:p text:style-name="P94">З. и С. Сиб.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41.</text:span><text:span text:style-name="T36">Lappulasquarrosa</text:span><text:span text:style-name="T19"> (</text:span><text:span text:style-name="T36">Retz</text:span><text:span text:style-name="T19">.) </text:span><text:span text:style-name="T36">Dumort</text:span><text:span text:style-name="T19">. </text:span><text:span text:style-name="T66">(</text:span><text:span text:style-name="T64">L</text:span><text:span text:style-name="T66">. </text:span><text:span text:style-name="T64">echinataGilib</text:span><text:span text:style-name="T66">.) </text:span><text:span text:style-name="T19">– Липучка <text:s/>оттопыренная</text:span></text:p>
          </table:table-cell>
          <table:table-cell table:style-name="Таблица7.B1" office:value-type="string">
            <text:p text:style-name="P93">Луга, сорные места, обочины дорог, посевы, берега водоемов </text:p>
          </table:table-cell>
          <table:table-cell table:style-name="Таблица7.B1" office:value-type="string">
            <text:p text:style-name="P94">Сибирь, Европа, Азия, Сев. Америка, Африка</text:p>
          </table:table-cell>
        </table:table-row>
        <table:table-row table:style-name="Таблица7.286">
          <table:table-cell table:style-name="Таблица7.B1" office:value-type="string">
            <text:p text:style-name="P97"><text:span text:style-name="T36">24</text:span><text:span text:style-name="T19">2</text:span><text:span text:style-name="T36">.Lithospermum officinale L. – </text:span><text:span text:style-name="T19">Воробейниклекарственный</text:span></text:p>
            <text:p text:style-name="P109"><text:soft-page-break/></text:p>
          </table:table-cell>
          <table:table-cell table:style-name="Таблица7.B1" office:value-type="string">
            <text:p text:style-name="P93">Луга, сорные места, обочины дорог </text:p>
          </table:table-cell>
          <table:table-cell table:style-name="Таблица7.B1" office:value-type="string">
            <text:p text:style-name="P93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43.Myosotis imitata Serg. </text:span><text:span text:style-name="T64">(Myosotis suaveolens auct. non Waldst. et Kit.)</text:span><text:span text:style-name="T36">– </text:span><text:span text:style-name="T19">Незабудкаподражающая</text:span></text:p>
          </table:table-cell>
          <table:table-cell table:style-name="Таблица7.B1" office:value-type="string">
            <text:p text:style-name="P93">Заросли кустарников, леса, луга, степи </text:p>
          </table:table-cell>
          <table:table-cell table:style-name="Таблица7.B1" office:value-type="string">
            <text:p text:style-name="P94">Сибирь, Ср. Азия, Д. Восток, Монголия</text:p>
          </table:table-cell>
        </table:table-row>
        <table:table-row table:style-name="Таблица7.223">
          <table:table-cell table:style-name="Таблица7.B1" office:value-type="string">
            <text:p text:style-name="P100"><text:span text:style-name="T36">244.Nonea rossica Stev. – </text:span><text:span text:style-name="T19">Нонеярусская</text:span></text:p>
          </table:table-cell>
          <table:table-cell table:style-name="Таблица7.B1" office:value-type="string">
            <text:p text:style-name="P93">Залежи, сорные места, посевы, луга </text:p>
          </table:table-cell>
          <table:table-cell table:style-name="Таблица7.B1" office:value-type="string">
            <text:p text:style-name="P94">Сибирь, Европа,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45.Onosma simplicissima L. – </text:span><text:span text:style-name="T19">Оносмапростейшая</text:span></text:p>
            <text:p text:style-name="P109"/>
          </table:table-cell>
          <table:table-cell table:style-name="Таблица7.B1" office:value-type="string">
            <text:p text:style-name="P93">Степные каменистые обнажения, скалы, степи </text:p>
          </table:table-cell>
          <table:table-cell table:style-name="Таблица7.B1" office:value-type="string">
            <text:p text:style-name="P94">З. и С. Сиб., Европа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46.Pulmonaria mollis Wulf ex Hornem. </text:span><text:span text:style-name="T64">(P. mollissima A. Kerner) </text:span><text:span text:style-name="T36">– </text:span><text:span text:style-name="T19">Медуницамягенькая</text:span></text:p>
          </table:table-cell>
          <table:table-cell table:style-name="Таблица7.B1" office:value-type="string">
            <text:p text:style-name="P93">Лиственные леса, луга, опушки </text:p>
          </table:table-cell>
          <table:table-cell table:style-name="Таблица7.B1" office:value-type="string">
            <text:p text:style-name="P94">Сибирь, Европа, Кавказ, Ср. Азия, Сев. Монголия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43.Яснотковые (Губоцветные )</text:span><text:span text:style-name="T55">- Lam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46.</text:span><text:span text:style-name="T36">DracocephalumnutansL</text:span><text:span text:style-name="T19">. – Змееголовник поникший</text:span></text:p>
            <text:p text:style-name="P93"/>
          </table:table-cell>
          <table:table-cell table:style-name="Таблица7.B1" office:value-type="string">
            <text:p text:style-name="P93">Остепненные и суходольные луга, залежи, поля, дороги, разреженные леса </text:p>
          </table:table-cell>
          <table:table-cell table:style-name="Таблица7.B1" office:value-type="string">
            <text:p text:style-name="P94">Сибирь, Европа, Ср. Азия, Монгол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47.</text:span><text:span text:style-name="T36">DracocephalumruyschianaL</text:span><text:span text:style-name="T19">. – Змееголовник Руйша</text:span></text:p>
            <text:p text:style-name="P93"/>
          </table:table-cell>
          <table:table-cell table:style-name="Таблица7.B1" office:value-type="string">
            <text:p text:style-name="P93">Разреженные леса и опушки, лесные поляны, остепненные склоны, иногда на залежах и вырубках </text:p>
          </table:table-cell>
          <table:table-cell table:style-name="Таблица7.B1" office:value-type="string">
            <text:p text:style-name="P94">Сибирь, Европа, Кавказ, Ср. Азия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48.</text:span><text:span text:style-name="T36">GaleopsisbifidaBoenn</text:span><text:span text:style-name="T19">. – Пикульник двунадрезанный (жабрей)</text:span></text:p>
            <text:p text:style-name="P93"/>
          </table:table-cell>
          <table:table-cell table:style-name="Таблица7.B1" office:value-type="string">
            <text:p text:style-name="P93">Опушки лесов, кустарники, вырубки, мусорные места, полевые посевы </text:p>
          </table:table-cell>
          <table:table-cell table:style-name="Таблица7.B1" office:value-type="string">
            <text:p text:style-name="P94">Сибирь, Европа, Азия, Сев. Америка (заносн.)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49.</text:span><text:span text:style-name="T36">GlechomahederaceaL</text:span><text:span text:style-name="T19">. – Будра плющевидная</text:span></text:p>
            <text:p text:style-name="P93"/>
          </table:table-cell>
          <table:table-cell table:style-name="Таблица7.B1" office:value-type="string">
            <text:p text:style-name="P93">Сырые места, берега рек, луга, опушки, часто у жилья </text:p>
          </table:table-cell>
          <table:table-cell table:style-name="Таблица7.B1" office:value-type="string">
            <text:p text:style-name="P119">Сибирь, Кавказ, Европа, Ср. Азия, Д. Восток и Сев. Америка – заносн.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50.</text:span><text:span text:style-name="T36">LamiumalbumL</text:span><text:span text:style-name="T19">. – Яснотка белая</text:span></text:p>
            <text:p text:style-name="P93"/>
          </table:table-cell>
          <table:table-cell table:style-name="Таблица7.B1" office:value-type="string">
            <text:p text:style-name="P93">Лиственные и хвойные леса, опушки. Луга, кустарники, поднимается в высокогорья </text:p>
          </table:table-cell>
          <table:table-cell table:style-name="Таблица7.B1" office:value-type="string">
            <text:p text:style-name="P94">Сибирь, Европа, Кавказ, Зап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51.</text:span><text:span text:style-name="T36">LeonurustataricusL</text:span><text:span text:style-name="T19">. – Пустырник татарский</text:span></text:p>
            <text:p text:style-name="P93"/>
          </table:table-cell>
          <table:table-cell table:style-name="Таблица7.B1" office:value-type="string">
            <text:p text:style-name="P93">Остепненные луга, кустарниковые заросли, обочины дорог </text:p>
          </table:table-cell>
          <table:table-cell table:style-name="Таблица7.B1" office:value-type="string">
            <text:p text:style-name="P94">З. и С. Сиб., Сев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52.Mentha arvensis L. – </text:span><text:span text:style-name="T19">Мятаполевая</text:span></text:p>
            <text:p text:style-name="P109"/>
          </table:table-cell>
          <table:table-cell table:style-name="Таблица7.B1" office:value-type="string">
            <text:p text:style-name="P93">Влажные поймы рек, галечники, болота, среди кустарников </text:p>
          </table:table-cell>
          <table:table-cell table:style-name="Таблица7.B1" office:value-type="string">
            <text:p text:style-name="P94">Европа,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53.</text:span><text:span text:style-name="T36">OriganumvulgareL</text:span><text:span text:style-name="T19">. – Душица обыкновенная</text:span></text:p>
            <text:p text:style-name="P93"/>
          </table:table-cell>
          <table:table-cell table:style-name="Таблица7.B1" office:value-type="string">
            <text:p text:style-name="P93">Леса, их опушки, вырубки, гари, каменистые склоны </text:p>
          </table:table-cell>
          <table:table-cell table:style-name="Таблица7.B1" office:value-type="string">
            <text:p text:style-name="P94">Европа,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54.</text:span><text:span text:style-name="T36">PhlomistuberosaL</text:span><text:span text:style-name="T19">. (</text:span><text:span text:style-name="T36">Phlomoidestuberosa</text:span><text:span text:style-name="T19"> (</text:span><text:span text:style-name="T36">L</text:span><text:span text:style-name="T19">.) </text:span><text:span text:style-name="T36">Moench</text:span><text:span text:style-name="T19">) – Зопник клубневой</text:span></text:p>
            <text:p text:style-name="P93"/>
          </table:table-cell>
          <table:table-cell table:style-name="Таблица7.B1" office:value-type="string">
            <text:p text:style-name="P93">Смешанные леса, их опушки, открытые травянистые и каменистые склоны, изредка на старых залежах </text:p>
          </table:table-cell>
          <table:table-cell table:style-name="Таблица7.B1" office:value-type="string">
            <text:p text:style-name="P94">Сибирь, Ср. Европа, Средиземноморье, Предкавказье, Азия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255.</text:span><text:span text:style-name="T36">PrunellavulgarisL</text:span><text:span text:style-name="T19">. – Черноголовка обыкновенная</text:span></text:p>
            <text:p text:style-name="P93"/>
          </table:table-cell>
          <table:table-cell table:style-name="Таблица7.B1" office:value-type="string">
            <text:p text:style-name="P93">Лесные опушки, разреженные березовые леса, кустарники, луга, берега водоемов, у жилья </text:p>
          </table:table-cell>
          <table:table-cell table:style-name="Таблица7.B1" office:value-type="string">
            <text:p text:style-name="P94">Европа,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56.</text:span><text:span text:style-name="T36">Schizonepetamultifida</text:span><text:span text:style-name="T19"> (</text:span><text:span text:style-name="T36">L</text:span><text:span text:style-name="T19">.) </text:span><text:span text:style-name="T36">Briq</text:span><text:span text:style-name="T19">. – Шизонепета многонадрезная</text:span></text:p>
          </table:table-cell>
          <table:table-cell table:style-name="Таблица7.B1" office:value-type="string">
            <text:p text:style-name="P93">Луга, каменистые склоны </text:p>
          </table:table-cell>
          <table:table-cell table:style-name="Таблица7.B1" office:value-type="string">
            <text:p text:style-name="P94">Сибирь, Юж. Алтай, Тарбагатай, Монгол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57.Scutellaria galericulata L. – </text:span><text:span text:style-name="T19">Шлемникобыкновенный</text:span></text:p>
            <text:p text:style-name="P109"/>
          </table:table-cell>
          <table:table-cell table:style-name="Таблица7.B1" office:value-type="string">
            <text:p text:style-name="P93">Берега водоемов, переувлажненные луга, заболоченные леса </text:p>
          </table:table-cell>
          <table:table-cell table:style-name="Таблица7.B1" office:value-type="string">
            <text:p text:style-name="P94">Сибирь, Европ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58.Scutellaria scordiifolia Fisch. ex Schrank <text:s/>- </text:span><text:span text:style-name="T19">Шлемникскордиелистный</text:span></text:p>
            <text:p text:style-name="P109"/>
          </table:table-cell>
          <table:table-cell table:style-name="Таблица7.B1" office:value-type="string">
            <text:p text:style-name="P93">Поля, остепненные луга, каменистые осыпи, изредка на залежах </text:p>
          </table:table-cell>
          <table:table-cell table:style-name="Таблица7.B1" office:value-type="string">
            <text:p text:style-name="P94">Сибирь, Монголия, Китай, Д. Восток</text:p>
          </table:table-cell>
        </table:table-row>
        <table:table-row table:style-name="Таблица7.305">
          <table:table-cell table:style-name="Таблица7.B1" office:value-type="string">
            <text:p text:style-name="P100"><text:span text:style-name="T19">259.</text:span><text:span text:style-name="T36">StachyspalustrisL</text:span><text:span text:style-name="T19">. – Чистец болотный</text:span></text:p>
            <text:p text:style-name="P93"/>
          </table:table-cell>
          <table:table-cell table:style-name="Таблица7.B1" office:value-type="string">
            <text:p text:style-name="P93">Влажные луга, березовые колки, болота, заросли кустарников, берега водоемов, изредка в посевах (</text:p>
          </table:table-cell>
          <table:table-cell table:style-name="Таблица7.B1" office:value-type="string">
            <text:p text:style-name="P94">З. и С. Сиб., Европа, Кавказ, Средиземноморье, Ср. и Малая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60.Thymus proximus Serg. – </text:span><text:span text:style-name="T19">Тимьянблизкий</text:span></text:p>
          </table:table-cell>
          <table:table-cell table:style-name="Таблица7.B1" office:value-type="string">
            <text:p text:style-name="P97"><text:span text:style-name="T35">Редкое </text:span><text:span text:style-name="T19">(окр. с. Малопесчанка, пос. Берикуль). Каменистые склоны </text:span></text:p>
          </table:table-cell>
          <table:table-cell table:style-name="Таблица7.B1" office:value-type="string">
            <text:p text:style-name="P94">З. и С. Сиб., Казахстан</text:p>
          </table:table-cell>
        </table:table-row>
        <table:table-row table:style-name="Таблица7.307">
          <table:table-cell table:style-name="Таблица7.B1" table:number-columns-spanned="3" office:value-type="string">
            <text:p text:style-name="P100"><text:span text:style-name="T35">Сем.44.Норичниковые -</text:span><text:span text:style-name="T55"> Scrophular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261.Euphrasia pectinata Ten</text:span><text:span text:style-name="T64">. (Euphrasia tatarica Fisch. ex Spreng.)–</text:span><text:span text:style-name="T19">Очанка</text:span><text:span text:style-name="T36"> </text:span><text:span text:style-name="T19">гребенчатая</text:span></text:p>
            <text:p text:style-name="P109"/>
          </table:table-cell>
          <table:table-cell table:style-name="Таблица7.B1" office:value-type="string">
            <text:p text:style-name="P93">Каменистые обнажения, луга, степи, опушки </text:p>
          </table:table-cell>
          <table:table-cell table:style-name="Таблица7.B1" office:value-type="string">
            <text:p text:style-name="P94">Сибирь, Европа, Кавказ, Средиземноморье, Ср., Малая и Центр. Азия, Иран, Гималаи, Монголия, Китай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62.Linaria vulgaris Mill. – </text:span><text:span text:style-name="T19">Льнянкаобыкновенная</text:span></text:p>
            <text:p text:style-name="P109"/>
          </table:table-cell>
          <table:table-cell table:style-name="Таблица7.B1" office:value-type="string">
            <text:p text:style-name="P93">Редкие леса, луга, степи, сорные места, кустарниковые заросли, поля </text:p>
          </table:table-cell>
          <table:table-cell table:style-name="Таблица7.B1" office:value-type="string">
            <text:p text:style-name="P94">Сибирь, Зап. Европа, Д. Восток и Сев. Америка – заносн.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63.</text:span><text:span text:style-name="T36">OdontitesvulgarisMoench</text:span><text:span text:style-name="T66">(</text:span><text:span text:style-name="T64">O</text:span><text:span text:style-name="T66">.</text:span><text:span text:style-name="T64">serotina</text:span><text:span text:style-name="T66"> (</text:span><text:span text:style-name="T64">Lam</text:span><text:span text:style-name="T66">.)</text:span><text:span text:style-name="T36">Dumart</text:span><text:span text:style-name="T19">.) – Зубчатка обыкновенная</text:span></text:p>
            <text:p text:style-name="P93"/>
          </table:table-cell>
          <table:table-cell table:style-name="Таблица7.B1" office:value-type="string">
            <text:p text:style-name="P93">Лиственные и светлохвойные леса, луга, залежи, сорные места, обочины дорог </text:p>
          </table:table-cell>
          <table:table-cell table:style-name="Таблица7.B1" office:value-type="string">
            <text:p text:style-name="P94">Сибирь, Европа, Кавказ,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64.Pedicularis incarnata L. - </text:span><text:span text:style-name="T19">Мытникмясокрасный</text:span></text:p>
            <text:p text:style-name="P109"/>
          </table:table-cell>
          <table:table-cell table:style-name="Таблица7.B1" office:value-type="string">
            <text:p text:style-name="P93">Разреженные леса, опушки, луга (включая высокогорные) (6-7, многолетнее, 40-100 см).</text:p>
          </table:table-cell>
          <table:table-cell table:style-name="Таблица7.B1" office:value-type="string">
            <text:p text:style-name="P94">Сибирь - эндем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65.Pedicularis sibirica Vved. – </text:span><text:span text:style-name="T19">Мытниксибирский</text:span></text:p>
            <text:p text:style-name="P109"/>
          </table:table-cell>
          <table:table-cell table:style-name="Таблица7.B1" office:value-type="string">
            <text:p text:style-name="P93">Светлохвойные леса, опушки, остепненные луга </text:p>
          </table:table-cell>
          <table:table-cell table:style-name="Таблица7.B1" office:value-type="string">
            <text:p text:style-name="P94">Сибирь, Урал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66.Rhinanthus aestivalis (N.Zing.) Schischk. et Serg. – </text:span><text:span text:style-name="T19">Погремоклетний</text:span></text:p>
          </table:table-cell>
          <table:table-cell table:style-name="Таблица7.B1" office:value-type="string">
            <text:p text:style-name="P93">Луга, посевы </text:p>
          </table:table-cell>
          <table:table-cell table:style-name="Таблица7.B1" office:value-type="string">
            <text:p text:style-name="P94">Сибирь, Европа, Малая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67.Rhinanthus serotinus (Schoenh.) Oborny – </text:span><text:span text:style-name="T19">Погремокпоздний</text:span></text:p>
            <text:p text:style-name="P109"><text:soft-page-break/></text:p>
          </table:table-cell>
          <table:table-cell table:style-name="Таблица7.B1" office:value-type="string">
            <text:p text:style-name="P93">Берега водоемов, заросли <text:soft-page-break/>кустаников, светлохвойные леса, луга, опушки, сорные места и обочины дорог </text:p>
          </table:table-cell>
          <table:table-cell table:style-name="Таблица7.B1" office:value-type="string">
            <text:p text:style-name="P94">Сибирь, Европа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71.</text:span><text:span text:style-name="T36">VerbascumthapsusL</text:span><text:span text:style-name="T19">. – Коровяк обыкновенный (медвежье ухо)</text:span></text:p>
            <text:p text:style-name="P93"/>
          </table:table-cell>
          <table:table-cell table:style-name="Таблица7.B1" office:value-type="string">
            <text:p text:style-name="P93">Светлохвойные леса, опушки, луга, дбочины дорог </text:p>
          </table:table-cell>
          <table:table-cell table:style-name="Таблица7.B1" office:value-type="string">
            <text:p text:style-name="P94">Сибирь, Европа, Кавказ, Малая Азия, Д. Восток, Монголия, Китай, заносн. в Японии, Америке, Нов. Зеландии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68.</text:span><text:span text:style-name="T36">VeronicachamaedrysL</text:span><text:span text:style-name="T19">. – Вероника дубравная</text:span></text:p>
            <text:p text:style-name="P93"/>
          </table:table-cell>
          <table:table-cell table:style-name="Таблица7.B1" office:value-type="string">
            <text:p text:style-name="P93">Разреженные смешанные и лиственные леса, опушки, лесные луга, берега водоемов и рек </text:p>
          </table:table-cell>
          <table:table-cell table:style-name="Таблица7.B1" office:value-type="string">
            <text:p text:style-name="P94">Сибирь, Европа, Казахстан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69.</text:span><text:span text:style-name="T36">VeronicaincanaL</text:span><text:span text:style-name="T19">. – Вероника седая</text:span></text:p>
            <text:p text:style-name="P93"/>
          </table:table-cell>
          <table:table-cell table:style-name="Таблица7.B1" office:value-type="string">
            <text:p text:style-name="P93">Степи, остепненные луга, сосновые боры, каменистые обнажения, скалы </text:p>
          </table:table-cell>
          <table:table-cell table:style-name="Таблица7.B1" office:value-type="string">
            <text:p text:style-name="P94">Сибирь, Европа, Д. Восток, Казахстан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70.</text:span><text:span text:style-name="T36">VeronicakryloviiSchischk</text:span><text:span text:style-name="T19">. – Вероника Крылова</text:span></text:p>
            <text:p text:style-name="P93"/>
          </table:table-cell>
          <table:table-cell table:style-name="Таблица7.B1" office:value-type="string">
            <text:p text:style-name="P93">Разреженные леса, заросли кустарников, опушки, луга, степи </text:p>
          </table:table-cell>
          <table:table-cell table:style-name="Таблица7.B1" office:value-type="string">
            <text:p text:style-name="P94">Сибирь, Казахстан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71.</text:span><text:span text:style-name="T36">VeronicalongifoliaL</text:span><text:span text:style-name="T19">. – Вероника длиннолистная</text:span></text:p>
            <text:p text:style-name="P93"/>
          </table:table-cell>
          <table:table-cell table:style-name="Таблица7.B1" office:value-type="string">
            <text:p text:style-name="P93">Разреженные леса, колки, заросли кустарников, опушки, луга </text:p>
          </table:table-cell>
          <table:table-cell table:style-name="Таблица7.B1" office:value-type="string">
            <text:p text:style-name="P94">Сибирь, Европа, Кавказ, Казахснан, Ср. Азия, Д. Восток, Китай, Япон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72.</text:span><text:span text:style-name="T36">VeronicaserpyllifoliaL</text:span><text:span text:style-name="T19">. – Вероника тимьянолистная</text:span></text:p>
            <text:p text:style-name="P93"/>
          </table:table-cell>
          <table:table-cell table:style-name="Таблица7.B1" office:value-type="string">
            <text:p text:style-name="P93">Леса, опушки, луга, сорные места, обочины дорог </text:p>
          </table:table-cell>
          <table:table-cell table:style-name="Таблица7.B1" office:value-type="string">
            <text:p text:style-name="P94">Сибирь, Европа, Ср. 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73.</text:span><text:span text:style-name="T36">VeronicaspicataL</text:span><text:span text:style-name="T19">. – Вероника колосистая</text:span></text:p>
            <text:p text:style-name="P93"/>
          </table:table-cell>
          <table:table-cell table:style-name="Таблица7.B1" office:value-type="string">
            <text:p text:style-name="P93">Остепненные луга, разреженные сосновые боры, березовые леса, каменистые обнажения, скалы, степи, опушки, кюветы дорог </text:p>
          </table:table-cell>
          <table:table-cell table:style-name="Таблица7.B1" office:value-type="string">
            <text:p text:style-name="P94">З. и С. Сиб., Европа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45.Подорожниковые -</text:span><text:span text:style-name="T55"> Plantagin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74.</text:span><text:span text:style-name="T36">PlantagomajorL</text:span><text:span text:style-name="T19">. – Подорожник большой</text:span></text:p>
            <text:p text:style-name="P93"/>
          </table:table-cell>
          <table:table-cell table:style-name="Таблица7.B1" office:value-type="string">
            <text:p text:style-name="P93">Луга, поля, у дорог, около жилищ </text:p>
          </table:table-cell>
          <table:table-cell table:style-name="Таблица7.B1" office:value-type="string">
            <text:p text:style-name="P94">Сибирь, Европа, Кавказ, Средиземноморье, Ср. и Малая Азия, Иран, Д. Восток, Монголия, Китай, Япония, Корейскийц п-ов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75.</text:span><text:span text:style-name="T36">PlantagomediaL</text:span><text:span text:style-name="T19">. – Подорожник средний</text:span></text:p>
            <text:p text:style-name="P93"/>
          </table:table-cell>
          <table:table-cell table:style-name="Таблица7.B1" office:value-type="string">
            <text:p text:style-name="P93">Луга, выгоны, лесные поляны, опушки </text:p>
          </table:table-cell>
          <table:table-cell table:style-name="Таблица7.B1" office:value-type="string">
            <text:p text:style-name="P94">Сибирь, Европа, Кавказ, Ср. и Малая Азия, Иран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76.Plantago urvillei Opiz (P. stepposa Kuprian.) – </text:span><text:span text:style-name="T19">ПодорожникУрвиллея</text:span></text:p>
            <text:p text:style-name="P109"><text:soft-page-break/></text:p>
          </table:table-cell>
          <table:table-cell table:style-name="Таблица7.B1" office:value-type="string">
            <text:p text:style-name="P93">Остепненные луга, степные склоны, сосновые леса, березовые колки </text:p>
          </table:table-cell>
          <table:table-cell table:style-name="Таблица7.B1" office:value-type="string">
            <text:p text:style-name="P94">Сибирь, Европа, Кавказ, Ср. и Малая Азия, Иран, Монголия, Зап. <text:soft-page-break/>Китай</text:p>
          </table:table-cell>
        </table:table-row>
        <table:table-row table:style-name="Таблица7.28">
          <table:table-cell table:style-name="Таблица7.A43" table:number-columns-spanned="3" office:value-type="string">
            <text:p text:style-name="P100"><text:span text:style-name="T35">Сем.46.Мареговые -</text:span><text:span text:style-name="T55"> Rub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277.Galium boreale L. </text:span><text:span text:style-name="T64">(G. septentrionale Roem. et Schult.)</text:span><text:span text:style-name="T36"> – </text:span><text:span text:style-name="T19">Подмаренниксеверный</text:span></text:p>
            <text:p text:style-name="P109"/>
          </table:table-cell>
          <table:table-cell table:style-name="Таблица7.B1" office:value-type="string">
            <text:p text:style-name="P93">Леса, луга, луговые степи, заросли кустарников </text:p>
          </table:table-cell>
          <table:table-cell table:style-name="Таблица7.B1" office:value-type="string">
            <text:p text:style-name="P94">Сибирь, Европа, Средиземноморье, Малая и Центр. Азия, Иран, д. Восток, Монголия, Китай, Япон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78.</text:span><text:span text:style-name="T36">GaliummollugoL</text:span><text:span text:style-name="T19">. – Подмаренник мягкий</text:span></text:p>
            <text:p text:style-name="P93"/>
          </table:table-cell>
          <table:table-cell table:style-name="Таблица7.B1" office:value-type="string">
            <text:p text:style-name="P93">Лесные луга, опушки </text:p>
          </table:table-cell>
          <table:table-cell table:style-name="Таблица7.B1" office:value-type="string">
            <text:p text:style-name="P94">З. и В. Сиб., Европа, Кавказ, Средиземноморье, Малая Азия, Д. Восток, Сев. Америка</text:p>
          </table:table-cell>
        </table:table-row>
        <table:table-row table:style-name="Таблица7.329">
          <table:table-cell table:style-name="Таблица7.B1" office:value-type="string">
            <text:p text:style-name="P100"><text:span text:style-name="T19">279.</text:span><text:span text:style-name="T36">GaliumverumL</text:span><text:span text:style-name="T19">. – Подмаренник настоящий</text:span></text:p>
            <text:p text:style-name="P93"/>
          </table:table-cell>
          <table:table-cell table:style-name="Таблица7.B1" office:value-type="string">
            <text:p text:style-name="P93">Степи, суходольные луга, каменистые склоны, сосновые боры, березовые рощи </text:p>
          </table:table-cell>
          <table:table-cell table:style-name="Таблица7.B1" office:value-type="string">
            <text:p text:style-name="P94">Сибирь, Европа, Кавказ, Средиземноморье, Ср. и Малая Азия, Гималаи, Д. Восток, Монголия, Сев. Америка (занос.) , Сев. Африка</text:p>
          </table:table-cell>
        </table:table-row>
        <table:table-row table:style-name="Таблица7.330">
          <table:table-cell table:style-name="Таблица7.B1" table:number-columns-spanned="3" office:value-type="string">
            <text:p text:style-name="P100"><text:span text:style-name="T35">Сем.47.Калиновые -</text:span><text:span text:style-name="T55">Viburn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80.</text:span><text:span text:style-name="T36">ViburnumopulisL</text:span><text:span text:style-name="T19">. – Калина обыкновенная</text:span></text:p>
            <text:p text:style-name="P93"/>
          </table:table-cell>
          <table:table-cell table:style-name="Таблица7.B1" office:value-type="string">
            <text:p text:style-name="P93">Леса, берега рек </text:p>
          </table:table-cell>
          <table:table-cell table:style-name="Таблица7.B1" office:value-type="string">
            <text:p text:style-name="P94">Сибирь, Европа, Кавказ, Ср. и Малая Азия, Иран, Сев. Африка</text:p>
          </table:table-cell>
        </table:table-row>
        <table:table-row table:style-name="Таблица7.28">
          <table:table-cell table:style-name="Таблица7.B1" table:number-columns-spanned="3" office:value-type="string">
            <text:p text:style-name="P100"><text:span text:style-name="T35">Сем.48.Жимолостные -</text:span><text:span text:style-name="T55"> Caprifoli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81.</text:span><text:span text:style-name="T36">LoniceratataricaL</text:span><text:span text:style-name="T19">. – Жимолость татарская</text:span></text:p>
            <text:p text:style-name="P93"/>
          </table:table-cell>
          <table:table-cell table:style-name="Таблица7.B1" office:value-type="string">
            <text:p text:style-name="P93">Леса, склоны, закустаренные и каменистые степи, вдоль рек, в посадках </text:p>
          </table:table-cell>
          <table:table-cell table:style-name="Таблица7.B1" office:value-type="string">
            <text:p text:style-name="P94">З. и С. Сиб., Европ. часть России, Ср. Азия, Сев.-Зап. Китай</text:p>
          </table:table-cell>
        </table:table-row>
        <table:table-row table:style-name="Таблица7.28">
          <table:table-cell table:style-name="Таблица7.B1" table:number-columns-spanned="3" office:value-type="string">
            <text:p text:style-name="P100"><text:span text:style-name="T35">Сем.49. Адоксовые -</text:span><text:span text:style-name="T55"> Adoxaceae</text:span></text:p>
          </table:table-cell>
          <table:covered-table-cell/>
          <table:covered-table-cell/>
        </table:table-row>
        <table:table-row table:style-name="Таблица7.335">
          <table:table-cell table:style-name="Таблица7.B1" office:value-type="string">
            <text:p text:style-name="P100"><text:span text:style-name="T36">282.Adoxa moschatellina L. – </text:span><text:span text:style-name="T19">Адоксамускусная</text:span></text:p>
            <text:p text:style-name="P109"/>
          </table:table-cell>
          <table:table-cell table:style-name="Таблица7.B1" office:value-type="string">
            <text:p text:style-name="P93">Леса, прибрежные кустарники, ерники, субальпийские луга </text:p>
          </table:table-cell>
          <table:table-cell table:style-name="Таблица7.B1" office:value-type="string">
            <text:p text:style-name="P94">Сибирь, Европа, Кавказ, Ср. Азия, Гималаи, Д. Восток, Монголия, Китай</text:p>
          </table:table-cell>
        </table:table-row>
        <table:table-row table:style-name="Таблица7.336">
          <table:table-cell table:style-name="Таблица7.B1" table:number-columns-spanned="3" office:value-type="string">
            <text:p text:style-name="P100"><text:span text:style-name="T35">Сем.50.Валериановые</text:span><text:span text:style-name="T55"> - Valerian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283.Patrinia rupestris (Pall.) Dufr. – </text:span><text:span text:style-name="T19">Патринияскальная</text:span></text:p>
            <text:p text:style-name="P109"/>
          </table:table-cell>
          <table:table-cell table:style-name="Таблица7.B1" office:value-type="string">
            <text:p text:style-name="P97"><text:span text:style-name="T35">Редкое </text:span><text:span text:style-name="T19">(Марьинский и Чебулинский р-ны). Каменистые обнажения, склоны, осыпи в степной зоне </text:span></text:p>
          </table:table-cell>
          <table:table-cell table:style-name="Таблица7.B1" office:value-type="string">
            <text:p text:style-name="P94">Сибирь, Д. Восток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84.Valeriana rossica P.Smirn. – </text:span><text:span text:style-name="T19">Валерианарусская</text:span></text:p>
            <text:p text:style-name="P109"/>
          </table:table-cell>
          <table:table-cell table:style-name="Таблица7.B1" office:value-type="string">
            <text:p text:style-name="P93">Суходольные и пойменные луга, склоны гор </text:p>
          </table:table-cell>
          <table:table-cell table:style-name="Таблица7.B1" office:value-type="string">
            <text:p text:style-name="P94">З. и С. Сиб., Восток Украины и Европ. части России, Сев. Казахстан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51.Ворсянковые -</text:span><text:span text:style-name="T55"> Dipsacaceae</text:span></text:p>
          </table:table-cell>
          <table:covered-table-cell/>
          <table:covered-table-cell/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285.</text:span><text:span text:style-name="T36">ScabiosaochroleucaL</text:span><text:span text:style-name="T19">. – Скабиоза бледно-желтая</text:span></text:p>
            <text:p text:style-name="P93"/>
          </table:table-cell>
          <table:table-cell table:style-name="Таблица7.B1" office:value-type="string">
            <text:p text:style-name="P93">Степи, лиственные леса, заросли кустарников, луга </text:p>
          </table:table-cell>
          <table:table-cell table:style-name="Таблица7.B1" office:value-type="string">
            <text:p text:style-name="P94">Сибирь, Ср. и Вост. Европа, Кавказ, Монголия, Китай</text:p>
          </table:table-cell>
        </table:table-row>
        <table:table-row table:style-name="Таблица7.13">
          <table:table-cell table:style-name="Таблица7.B1" table:number-columns-spanned="3" office:value-type="string">
            <text:p text:style-name="P100"><text:span text:style-name="T35">Сем.52.Колокольчиковые -</text:span><text:span text:style-name="T55"> Campanul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19">286.</text:span><text:span text:style-name="T36">AdenophoracoronopifoliaFisch</text:span><text:span text:style-name="T19">. – Бубенчик коронопусолистный</text:span></text:p>
          </table:table-cell>
          <table:table-cell table:style-name="Таблица7.B1" office:value-type="string">
            <text:p text:style-name="P93"><text:span text:style-name="T1"><text:s/></text:span>Остепненные луга, светлые сухие разреженные леса, залежи </text:p>
          </table:table-cell>
          <table:table-cell table:style-name="Таблица7.B1" office:value-type="string">
            <text:p text:style-name="P94">Сибирь, Вост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87.</text:span><text:span text:style-name="T36">CampanulaaltaicaLedeb</text:span><text:span text:style-name="T19">. – Колокольчик алтайский</text:span></text:p>
            <text:p text:style-name="P93"/>
          </table:table-cell>
          <table:table-cell table:style-name="Таблица7.B1" office:value-type="string">
            <text:p text:style-name="P93">Кроме высокогорий и пояса темнохвойных лесов. Остепненные и лесные луга, колки, светлые леса, их опушки </text:p>
          </table:table-cell>
          <table:table-cell table:style-name="Таблица7.B1" office:value-type="string">
            <text:p text:style-name="P94">З. Сиб., Вост. Европа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88.</text:span><text:span text:style-name="T36">CampanulaglomerataL</text:span><text:span text:style-name="T19">. – Колокольчик скученный</text:span></text:p>
            <text:p text:style-name="P93"/>
          </table:table-cell>
          <table:table-cell table:style-name="Таблица7.B1" office:value-type="string">
            <text:p text:style-name="P93">Луга, луговые степи, разреженные леса, кустарниковые заросли </text:p>
          </table:table-cell>
          <table:table-cell table:style-name="Таблица7.B1" office:value-type="string">
            <text:p text:style-name="P94">СибирьЮ Европа, Азия</text:p>
          </table:table-cell>
        </table:table-row>
        <table:table-row table:style-name="Таблица7.28">
          <table:table-cell table:style-name="Таблица7.B1" office:value-type="string">
            <text:p text:style-name="P94">289.Campanula rotundifolia L. – Колокольчик круглолистный</text:p>
            <text:p text:style-name="P93"/>
          </table:table-cell>
          <table:table-cell table:style-name="Таблица7.B1" office:value-type="string">
            <text:p text:style-name="P93">Галечниковые берега гонных рек, светлохвойные леса, их опушки, тундры, щебнистые пятна и скалы </text:p>
          </table:table-cell>
          <table:table-cell table:style-name="Таблица7.B1" office:value-type="string">
            <text:p text:style-name="P94">Сибирь, Европа, Азия</text:p>
          </table:table-cell>
        </table:table-row>
        <table:table-row table:style-name="Таблица7.28">
          <table:table-cell table:style-name="Таблица7.B1" office:value-type="string">
            <text:p text:style-name="P94">290.Campanula sibirica L. – Колокольчик сибирский</text:p>
            <text:p text:style-name="P93"/>
          </table:table-cell>
          <table:table-cell table:style-name="Таблица7.B1" office:value-type="string">
            <text:p text:style-name="P93">Исключая высокогорья и верхнюю часть лесного пояса. Залежи, степи, луга, разреженные леса, опушки у дорог </text:p>
          </table:table-cell>
          <table:table-cell table:style-name="Таблица7.B1" office:value-type="string">
            <text:p text:style-name="P94">З. и С. Сиб., Европа, Ср. Азия, Казахстан</text:p>
          </table:table-cell>
        </table:table-row>
        <table:table-row table:style-name="Таблица7.28">
          <table:table-cell table:style-name="Таблица7.B1" table:number-columns-spanned="3" office:value-type="string">
            <text:p text:style-name="P100"><text:span text:style-name="T35">Сем.53. Астровые (Сложноцветные)-</text:span><text:span text:style-name="T55"> Asteraceae</text:span></text:p>
          </table:table-cell>
          <table:covered-table-cell/>
          <table:covered-table-cell/>
        </table:table-row>
        <table:table-row table:style-name="Таблица7.28">
          <table:table-cell table:style-name="Таблица7.B1" office:value-type="string">
            <text:p text:style-name="P100"><text:span text:style-name="T36">291.Achillea asiatica Serg. – </text:span><text:span text:style-name="T19">Тысячелистниказиатский</text:span></text:p>
            <text:p text:style-name="P109"/>
          </table:table-cell>
          <table:table-cell table:style-name="Таблица7.B1" office:value-type="string">
            <text:p text:style-name="P93">Суходольные луга, осветленные леса, степные склоны </text:p>
          </table:table-cell>
          <table:table-cell table:style-name="Таблица7.B1" office:value-type="string">
            <text:p text:style-name="P94">Сибирь, Вост. Европа, 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92.</text:span><text:span text:style-name="T36">AchilleamillefoliumL</text:span><text:span text:style-name="T19">. – Тысячелистник обыкновенный</text:span></text:p>
          </table:table-cell>
          <table:table-cell table:style-name="Таблица7.B1" office:value-type="string">
            <text:p text:style-name="P93">Леса, луга, обычно по долинам рек </text:p>
          </table:table-cell>
          <table:table-cell table:style-name="Таблица7.B1" office:value-type="string">
            <text:p text:style-name="P94">Сибирь, Европа, Д. Восток, Япония, Китай и Сев. Америка (заносн.)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93.Anthemis subtinctoria Dobrocz. <text:s/></text:span><text:span text:style-name="T64">(Anthemis tinctoria L.) </text:span><text:span text:style-name="T36">– </text:span><text:span text:style-name="T19">Пупавкасветло</text:span><text:span text:style-name="T36">-</text:span><text:span text:style-name="T19">желтая</text:span></text:p>
          </table:table-cell>
          <table:table-cell table:style-name="Таблица7.B1" office:value-type="string">
            <text:p text:style-name="P93">Суходольные луга, залежи, поля, дороги, пустыри </text:p>
          </table:table-cell>
          <table:table-cell table:style-name="Таблица7.B1" office:value-type="string">
            <text:p text:style-name="P94">Сибирь, Европа, Кавказ, Ср. и Малая Аз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94.Arctium tomentosum Mill. – </text:span><text:span text:style-name="T19">Лопухвойлочный</text:span></text:p>
            <text:p text:style-name="P109"/>
          </table:table-cell>
          <table:table-cell table:style-name="Таблица7.B1" office:value-type="string">
            <text:p text:style-name="P93">Около жилья, дорог, овраги и беоегарек <text:s/>Лек, мед, корм, пищ,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9</text:span><text:span text:style-name="T19">5</text:span><text:span text:style-name="T36">.Artemisia absinthium L. <text:s/>– </text:span><text:span text:style-name="T19">Полыньгорькая</text:span></text:p>
            <text:p text:style-name="P93"/>
          </table:table-cell>
          <table:table-cell table:style-name="Таблица7.B1" office:value-type="string">
            <text:p text:style-name="P93">У домов, дорог, залежи в степи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96</text:span><text:span text:style-name="T36">.Artemisia commutata Bess. <text:s/>– </text:span><text:span text:style-name="T19">Полыньзамещающая</text:span></text:p>
            <text:p text:style-name="P93"/>
          </table:table-cell>
          <table:table-cell table:style-name="Таблица7.B1" office:value-type="string">
            <text:p text:style-name="P93">Обычное в степных и лесостепных районах. Степи, остепненные луга, лесные опушки </text:p>
          </table:table-cell>
          <table:table-cell table:style-name="Таблица7.B1" office:value-type="string">
            <text:p text:style-name="P94">Сибирь, Монголия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297.</text:span><text:span text:style-name="T36">ArtemisiadracunculusL</text:span><text:span text:style-name="T19">. <text:s/>– Полынь эстрагон</text:span></text:p>
            <text:p text:style-name="P93"/>
          </table:table-cell>
          <table:table-cell table:style-name="Таблица7.B1" office:value-type="string">
            <text:p text:style-name="P93">остепненные луга, старые залежи, около жилья, березовые колки, опушки степных сосновых лесов, склоны холмов и гор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298</text:span><text:span text:style-name="T36">.Artemisia frigida Willd. <text:s/>– </text:span><text:span text:style-name="T19">Полыньхолодная</text:span></text:p>
            <text:p text:style-name="P93"/>
          </table:table-cell>
          <table:table-cell table:style-name="Таблица7.B1" office:value-type="string">
            <text:p text:style-name="P93">Степи, остепненные боры, их опушки, скалы </text:p>
          </table:table-cell>
          <table:table-cell table:style-name="Таблица7.B1" office:value-type="string">
            <text:p text:style-name="P94">Сибирь, Поволжье, Ср. Азия, Монгол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299.Artemisia glauca Pall. ex Willd. <text:s/>– </text:span><text:span text:style-name="T19">Полыньсерая</text:span></text:p>
            <text:p text:style-name="P93"/>
          </table:table-cell>
          <table:table-cell table:style-name="Таблица7.B1" office:value-type="string">
            <text:p text:style-name="P93">Степи, остепненные, солонцеватые луга, старые залежи, разреженные березовые и сосновые леса </text:p>
          </table:table-cell>
          <table:table-cell table:style-name="Таблица7.B1" office:value-type="string">
            <text:p text:style-name="P94">Сибирь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00.</text:span><text:span text:style-name="T36">ArtemisiagmeliniiWeb</text:span><text:span text:style-name="T19">. <text:s/>– Полынь Гмелина</text:span></text:p>
            <text:p text:style-name="P93"/>
          </table:table-cell>
          <table:table-cell table:style-name="Таблица7.B1" office:value-type="string">
            <text:p text:style-name="P93">Лесные опушки, скальные берега рек, каменистые склоны </text:p>
          </table:table-cell>
          <table:table-cell table:style-name="Таблица7.B1" office:value-type="string">
            <text:p text:style-name="P94">Сибирь, Д. Восток, Китай, Монголия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01.</text:span><text:span text:style-name="T36">ArtemisialatifoliaLedeb</text:span><text:span text:style-name="T19">. <text:s/>– Полынь широколистная</text:span></text:p>
            <text:p text:style-name="P93"/>
          </table:table-cell>
          <table:table-cell table:style-name="Таблица7.B1" office:value-type="string">
            <text:p text:style-name="P93">Изредка. Остепненные луга, сухие березовые колки, сосновые боры </text:p>
          </table:table-cell>
          <table:table-cell table:style-name="Таблица7.B1" office:value-type="string">
            <text:p text:style-name="P94">Сибирь, Вост. Европа, Сев. Казахстан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94">302.Artemisia macrantha Ledeb. <text:s/>– Полынь крупноцветковая</text:p>
            <text:p text:style-name="P93"/>
          </table:table-cell>
          <table:table-cell table:style-name="Таблица7.B1" office:value-type="string">
            <text:p text:style-name="P97"><text:span text:style-name="T60">Редкое. </text:span><text:span text:style-name="T19">Остепненные луга, луговые степи, сосновые леса </text:span></text:p>
          </table:table-cell>
          <table:table-cell table:style-name="Таблица7.B1" office:value-type="string">
            <text:p text:style-name="P94">Сибирь, Юго-Вост. Европ. части России, Сев. Казахстан и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03.</text:span><text:span text:style-name="T36">ArtemisiasericeaWeb</text:span><text:span text:style-name="T19">. <text:s/>– Полынь шелковистая</text:span></text:p>
            <text:p text:style-name="P93"/>
          </table:table-cell>
          <table:table-cell table:style-name="Таблица7.B1" office:value-type="string">
            <text:p text:style-name="P93">Изредка. Южные склоны холмов, степи, остепненные луга </text:p>
          </table:table-cell>
          <table:table-cell table:style-name="Таблица7.B1" office:value-type="string">
            <text:p text:style-name="P94">Сибирь, Вост. Европа, Сев. Казахстан, Сев.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04.</text:span><text:span text:style-name="T36">ArtemisiavulgarisL</text:span><text:span text:style-name="T19">. <text:s/>– Полынь обыкновенная (чернобыльник)</text:span></text:p>
            <text:p text:style-name="P93"/>
          </table:table-cell>
          <table:table-cell table:style-name="Таблица7.B1" office:value-type="string">
            <text:p text:style-name="P93">Лесные и остепненные луга, разреженные березовые и сосновые леса, опушки, берега рек 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05.</text:span><text:span text:style-name="T36">AsteralpinusL</text:span><text:span text:style-name="T19">. – Астра альпийская</text:span></text:p>
          </table:table-cell>
          <table:table-cell table:style-name="Таблица7.B1" office:value-type="string">
            <text:p text:style-name="P93">Широкораспространенное во всех поясах растительности до выс. 2500 м над у.м. Степи, остепненные луга, каменистые склоны и россыпи, светлохвойные и смешанные леса, их опушки, субальпийские луга, каменистые тундры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06.</text:span><text:span text:style-name="T36">CacaliahastataL</text:span><text:span text:style-name="T19">. – Недоспелка копьевидная</text:span></text:p>
            <text:p text:style-name="P93"/>
          </table:table-cell>
          <table:table-cell table:style-name="Таблица7.B1" office:value-type="string">
            <text:p text:style-name="P93">Леса, их опушки, овраги, заросли кустарников по берегам водоемов </text:p>
          </table:table-cell>
          <table:table-cell table:style-name="Таблица7.B1" office:value-type="string">
            <text:p text:style-name="P94">Сибирь, Сев. Азия и Сев.-Вост. Китай, корейский п-ов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07.</text:span><text:span text:style-name="T36">CentaureadiffusaLam</text:span><text:span text:style-name="T19">. – Василек раскидистый</text:span></text:p>
          </table:table-cell>
          <table:table-cell table:style-name="Таблица7.B1" office:value-type="string">
            <text:p text:style-name="P93"><text:span text:style-name="T1"><text:s/></text:span>Пустыри, у дорог </text:p>
          </table:table-cell>
          <table:table-cell table:style-name="Таблица7.B1" office:value-type="string">
            <text:p text:style-name="P94">З. Сиб.: Ба, С. Сиб.: Ве (заносн.), Европа, Кавказ, Малая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08.Centaurea scabiosa L. – </text:span><text:span text:style-name="T19">Василекшероховатый</text:span></text:p>
          </table:table-cell>
          <table:table-cell table:style-name="Таблица7.B1" office:value-type="string">
            <text:p text:style-name="P97"><text:span text:style-name="T19">Пойменные, суходольныеистепныелуга, залежи, </text:span><text:soft-page-break/><text:span text:style-name="T19">разреженныелесаиихопушки</text:span></text:p>
          </table:table-cell>
          <table:table-cell table:style-name="Таблица7.B1" office:value-type="string">
            <text:p text:style-name="P94">Сибирь, Европа, Передняя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09.Cirsium serratuloides (L.) Hill. – </text:span><text:span text:style-name="T19">Бодяксерпуховидный</text:span></text:p>
            <text:p text:style-name="P120"/>
          </table:table-cell>
          <table:table-cell table:style-name="Таблица7.B1" office:value-type="string">
            <text:p text:style-name="P93">Каменистые склоны, светлые леса по склонам </text:p>
          </table:table-cell>
          <table:table-cell table:style-name="Таблица7.B1" office:value-type="string">
            <text:p text:style-name="P94">Сибирь, Д. Восток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10.</text:span><text:span text:style-name="T36">Cirsiumsetosum</text:span><text:span text:style-name="T19"> (</text:span><text:span text:style-name="T36">Willd</text:span><text:span text:style-name="T19">.) </text:span><text:span text:style-name="T36">Bess</text:span><text:span text:style-name="T19">. – Бодяк щетинистый (осот розовый)</text:span></text:p>
          </table:table-cell>
          <table:table-cell table:style-name="Таблица7.B1" office:value-type="string">
            <text:p text:style-name="P93">Молодые залежи, паровые поля, посевы, окраины полей, огороды, берега рек </text:p>
          </table:table-cell>
          <table:table-cell table:style-name="Таблица7.B1" office:value-type="string">
            <text:p text:style-name="P94">Евразия, Сев. Америка (заносн.)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11.</text:span><text:span text:style-name="T36">Crepislyrata</text:span><text:span text:style-name="T19"> (</text:span><text:span text:style-name="T36">L</text:span><text:span text:style-name="T19">.) </text:span><text:span text:style-name="T36">Froel</text:span><text:span text:style-name="T19">. – Скерда лировидная</text:span></text:p>
          </table:table-cell>
          <table:table-cell table:style-name="Таблица7.B1" office:value-type="string">
            <text:p text:style-name="P93">Разреженные леса, разнотравные и субальпийские луга, лесные поляны </text:p>
          </table:table-cell>
          <table:table-cell table:style-name="Таблица7.B1" office:value-type="string">
            <text:p text:style-name="P94">Сибирь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12.</text:span><text:span text:style-name="T36">Crepispraemorsa</text:span><text:span text:style-name="T19"> (</text:span><text:span text:style-name="T36">L</text:span><text:span text:style-name="T19">.) </text:span><text:span text:style-name="T36">Tausch</text:span><text:span text:style-name="T19"> – Скерда тупокорневищная</text:span></text:p>
          </table:table-cell>
          <table:table-cell table:style-name="Таблица7.B1" office:value-type="string">
            <text:p text:style-name="P93">Осветленные леса, опушки, луговые склоны (</text:p>
          </table:table-cell>
          <table:table-cell table:style-name="Таблица7.B1" office:value-type="string">
            <text:p text:style-name="P94">Сибирь, Европа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13.</text:span><text:span text:style-name="T36">CrepissibiricaL</text:span><text:span text:style-name="T19">. – Скерда сибирская</text:span></text:p>
          </table:table-cell>
          <table:table-cell table:style-name="Таблица7.B1" office:value-type="string">
            <text:p text:style-name="P93">Разреженные леса, лесные луга, вырубки </text:p>
          </table:table-cell>
          <table:table-cell table:style-name="Таблица7.B1" office:value-type="string">
            <text:p text:style-name="P94">Сибирь, Вост. Европа, Кавказ, Ср. и Цент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14.</text:span><text:span text:style-name="T36">CrepistectorumL</text:span><text:span text:style-name="T19">. – Скерда кровельная</text:span></text:p>
          </table:table-cell>
          <table:table-cell table:style-name="Таблица7.B1" office:value-type="string">
            <text:p text:style-name="P93">Обычное в степных и лесостепных районах. Обрывы, залежи, около дорог, у жилья </text:p>
          </table:table-cell>
          <table:table-cell table:style-name="Таблица7.B1" office:value-type="string">
            <text:p text:style-name="P94">Сибирь, Европа, Д. Восток, Ср. и Центр. Аз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15.Erigeron acris L. </text:span><text:span text:style-name="T64">(E. acer L, Erigeron baicalensis Botsch..)</text:span><text:span text:style-name="T36"> – </text:span><text:span text:style-name="T19">Мелколепестникедкий</text:span></text:p>
            <text:p text:style-name="P109"/>
          </table:table-cell>
          <table:table-cell table:style-name="Таблица7.B1" office:value-type="string">
            <text:p text:style-name="P93">Луга, лесные опушки, кустарниковые заросли, закустареннве разнотравные степи, берега рек </text:p>
          </table:table-cell>
          <table:table-cell table:style-name="Таблица7.B1" office:value-type="string">
            <text:p text:style-name="P94">Евр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16.</text:span><text:span text:style-name="T36">Galatellaangustissima</text:span><text:span text:style-name="T19"> (</text:span><text:span text:style-name="T36">Tausch</text:span><text:span text:style-name="T19">) </text:span><text:span text:style-name="T36">Novopokr</text:span><text:span text:style-name="T19">. – Солонечник узколистный</text:span></text:p>
            <text:p text:style-name="P93"/>
          </table:table-cell>
          <table:table-cell table:style-name="Таблица7.B1" office:value-type="string">
            <text:p text:style-name="P93">Изредка. Ковыльные, закустаренные, каменистые, луговые степи, кустарничковые заросли </text:p>
          </table:table-cell>
          <table:table-cell table:style-name="Таблица7.B1" office:value-type="string">
            <text:p text:style-name="P94">Сибирь, Европа, Ср. Азия, Сев.-Зап. Монголия</text:p>
          </table:table-cell>
        </table:table-row>
        <table:table-row table:style-name="Таблица7.374">
          <table:table-cell table:style-name="Таблица7.B1" office:value-type="string">
            <text:p text:style-name="P100"><text:span text:style-name="T19">317.</text:span><text:span text:style-name="T36">Galatellabiflora</text:span><text:span text:style-name="T19"> (</text:span><text:span text:style-name="T36">L</text:span><text:span text:style-name="T19">.) </text:span><text:span text:style-name="T36">Nees</text:span><text:span text:style-name="T19"> – Солонечник двуцветковый</text:span></text:p>
            <text:p text:style-name="P93"/>
          </table:table-cell>
          <table:table-cell table:style-name="Таблица7.B1" office:value-type="string">
            <text:p text:style-name="P93"><text:span text:style-name="T1"><text:s/></text:span>Луговые степи </text:p>
          </table:table-cell>
          <table:table-cell table:style-name="Таблица7.B1" office:value-type="string">
            <text:p text:style-name="P94">З. и С. Сиб., Европа, Ср. Азия, Зап.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18.Gnaphalium sylvaticum L.</text:span><text:span text:style-name="T64">(Omalotheca sylvatica (L.) Sch. Bip et F. Schultz )</text:span><text:span text:style-name="T36">– </text:span><text:span text:style-name="T19">Сушеницалесная</text:span></text:p>
            <text:p text:style-name="P109"/>
          </table:table-cell>
          <table:table-cell table:style-name="Таблица7.B1" office:value-type="string">
            <text:p text:style-name="P93">Суходольные луга, луговые склоны, разреженные темнохвойные, смешанные, сосновые и березовые леса, опушки </text:p>
          </table:table-cell>
          <table:table-cell table:style-name="Таблица7.B1" office:value-type="string">
            <text:p text:style-name="P94">Евразия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19.Heteropappus altaicus (Willd.) Novopokr. (Aster altaicus Willd.) – </text:span><text:span text:style-name="T19">Гетеропаппусалтайский</text:span></text:p>
            <text:p text:style-name="P109"/>
          </table:table-cell>
          <table:table-cell table:style-name="Таблица7.B1" office:value-type="string">
            <text:p text:style-name="P93">Обычное. Степи, пески, обрывы, злаково-разнотравные солончаковые луга, залежи, каменистые склоны </text:p>
          </table:table-cell>
          <table:table-cell table:style-name="Таблица7.B1" office:value-type="string">
            <text:p text:style-name="P94">Сибирь, Ср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20.</text:span><text:span text:style-name="T36">HieraciumumbellatumL</text:span><text:span text:style-name="T19">. – Ястребинка зонтичная</text:span></text:p>
            <text:p text:style-name="P93"/>
          </table:table-cell>
          <table:table-cell table:style-name="Таблица7.B1" office:value-type="string">
            <text:p text:style-name="P93">Обычное. Леса, опушки, луга, кустарниковые заросли </text:p>
          </table:table-cell>
          <table:table-cell table:style-name="Таблица7.B1" office:value-type="string">
            <text:p text:style-name="P94">Сибирь, Европа, Средиземноморье, Кавказ, Д. Восток, Ср, Малая и <text:soft-page-break/>Центр. Азия, Япония, Китай, Индия, Сев. Америка</text:p>
          </table:table-cell>
        </table:table-row>
        <table:table-row table:style-name="Таблица7.378">
          <table:table-cell table:style-name="Таблица7.B1" office:value-type="string">
            <text:p text:style-name="P100"><text:span text:style-name="T19">321.</text:span><text:span text:style-name="T36">HieraciumvirosumPall</text:span><text:span text:style-name="T19">. – Ястребинка ядовитая</text:span></text:p>
            <text:p text:style-name="P93"/>
          </table:table-cell>
          <table:table-cell table:style-name="Таблица7.B1" office:value-type="string">
            <text:p text:style-name="P97"><text:span text:style-name="T35">Редкое (гг. Гурьевск, Салаир, Сю Бачаты, Зеньково)</text:span><text:span text:style-name="T19">. Степи, остепненные луга, каменистые склоны </text:span></text:p>
          </table:table-cell>
          <table:table-cell table:style-name="Таблица7.B1" office:value-type="string">
            <text:p text:style-name="P94">Сибирь, Вост. Европа, Ср., Малая и Центр. Азия, Кавказ, Д. Восток, Вост. Средиземноморье, Иран, Япония, Зап.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22.</text:span><text:span text:style-name="T36">InulabritannicaL</text:span><text:span text:style-name="T19">. – Девясил британский</text:span></text:p>
            <text:p text:style-name="P93"/>
          </table:table-cell>
          <table:table-cell table:style-name="Таблица7.B1" office:value-type="string">
            <text:p text:style-name="P93">Солонцеватые степи, пойменные и лесные луга, осоковые болота, березовые, реже – смешанные леса, вырубки, опушки </text:p>
          </table:table-cell>
          <table:table-cell table:style-name="Таблица7.B1" office:value-type="string">
            <text:p text:style-name="P94">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23.</text:span><text:span text:style-name="T36">InulasalicinaL</text:span><text:span text:style-name="T19">. – Девясил иволистный</text:span></text:p>
            <text:p text:style-name="P93"/>
          </table:table-cell>
          <table:table-cell table:style-name="Таблица7.B1" office:value-type="string">
            <text:p text:style-name="P93">Возможно нахождение во всех районах. Березовые, сосновые и смешанные леса, опушки, луга, луговые степи, берега водоемов, обочины дорог </text:p>
          </table:table-cell>
          <table:table-cell table:style-name="Таблица7.B1" office:value-type="string">
            <text:p text:style-name="P94">Сибирь, Европа, Кавказ, Средиземноморье, Ср. и Малая Азия, Иран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24.</text:span><text:span text:style-name="T36">LeontodonautumnalisL</text:span><text:span text:style-name="T19">. – Кульбаба осенняя</text:span></text:p>
          </table:table-cell>
          <table:table-cell table:style-name="Таблица7.B1" office:value-type="string">
            <text:p text:style-name="P93">Изредка. Луга, поляны, опушки лесов, окраины полей </text:p>
          </table:table-cell>
          <table:table-cell table:style-name="Таблица7.B1" office:value-type="string">
            <text:p text:style-name="P94">Сибирь, Европа, Кавказ, Средиземноморье, Д. Восток и Сев. Америка (заносн.)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25.</text:span><text:span text:style-name="T36">LeucanthemumvulgareLam</text:span><text:span text:style-name="T19">. – Нивяник обыкновенный</text:span></text:p>
            <text:p text:style-name="P93"/>
          </table:table-cell>
          <table:table-cell table:style-name="Таблица7.B1" office:value-type="string">
            <text:p text:style-name="P93">Луга, луговые степи, лесные поляны, залежи, часто как сорное на межах и полях </text:p>
          </table:table-cell>
          <table:table-cell table:style-name="Таблица7.B1" office:value-type="string">
            <text:p text:style-name="P94">Сибирь, Европ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26.Ligularia glauca (L.) O. Hoffm. – </text:span><text:span text:style-name="T19">Бузульниксизый</text:span></text:p>
            <text:p text:style-name="P109"/>
          </table:table-cell>
          <table:table-cell table:style-name="Таблица7.B1" office:value-type="string">
            <text:p text:style-name="P93">Разреженные березовые, лиственничные и смешанные леса, опушки, остепненные, разнотравные лесные луга </text:p>
          </table:table-cell>
          <table:table-cell table:style-name="Таблица7.B1" office:value-type="string">
            <text:p text:style-name="P94">З. и С. Сиб. – эндем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27.Matricaria perforata Merat – </text:span><text:span text:style-name="T19">Ромашканепахучая</text:span></text:p>
            <text:p text:style-name="P109"/>
          </table:table-cell>
          <table:table-cell table:style-name="Таблица7.B1" office:value-type="string">
            <text:p text:style-name="P93">Пустыри, около жилья, сорные места, вдоль дорог, поля </text:p>
          </table:table-cell>
          <table:table-cell table:style-name="Таблица7.B1" office:value-type="string">
            <text:p text:style-name="P94">Внетроп. страны обоих полушари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28.</text:span><text:span text:style-name="T36">PicrishieracioidesL</text:span><text:span text:style-name="T19">. – Горлюха ястербинковидная</text:span></text:p>
            <text:p text:style-name="P93"/>
          </table:table-cell>
          <table:table-cell table:style-name="Таблица7.B1" office:value-type="string">
            <text:p text:style-name="P93">Обычное. Луга, пологие каменистые склоны, лесные опушки, сорное на залежах, полях </text:p>
          </table:table-cell>
          <table:table-cell table:style-name="Таблица7.B1" office:value-type="string">
            <text:p text:style-name="P93">З. Сиб., Европа, Кавказ, Средиземноморье, заносн. – Сев. Америка, Австралия, Аф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29.</text:span><text:span text:style-name="T36">Pilosellaechioides</text:span><text:span text:style-name="T19"> (</text:span><text:span text:style-name="T36">Lumn</text:span><text:span text:style-name="T19">.) </text:span><text:span text:style-name="T36">F</text:span><text:span text:style-name="T19">.</text:span><text:span text:style-name="T36">SchultzetSch</text:span><text:span text:style-name="T19">.</text:span><text:span text:style-name="T36">Bip</text:span><text:span text:style-name="T19">.</text:span><text:span text:style-name="T66">(</text:span><text:span text:style-name="T64">HieraciumechioidesLumn</text:span><text:span text:style-name="T66">.)</text:span><text:span text:style-name="T19"> – Ястребиночка румянковая</text:span></text:p>
            <text:p text:style-name="P93"/>
          </table:table-cell>
          <table:table-cell table:style-name="Таблица7.B1" office:value-type="string">
            <text:p text:style-name="P93"><text:span text:style-name="T1"><text:s/></text:span>Степи, остепненные луга </text:p>
          </table:table-cell>
          <table:table-cell table:style-name="Таблица7.B1" office:value-type="string">
            <text:p text:style-name="P94">З. и С. Сиб., Ср. Европа, Вост. Европа, Кавказ, Средиземноморье, Малая, Ср. и Центр Азия, Иран</text:p>
          </table:table-cell>
        </table:table-row>
        <text:soft-page-break/>
        <table:table-row table:style-name="Таблица7.28">
          <table:table-cell table:style-name="Таблица7.B1" office:value-type="string">
            <text:p text:style-name="P100"><text:span text:style-name="T19">330.</text:span><text:span text:style-name="T36">SaussureacontroversaDC</text:span><text:span text:style-name="T19">. – Соссюрея (горькуша) спорная</text:span></text:p>
          </table:table-cell>
          <table:table-cell table:style-name="Таблица7.B1" office:value-type="string">
            <text:p text:style-name="P93">Горные лесные луга, лиственничные, березовые и сосновые леса, каменистые склоны гор </text:p>
          </table:table-cell>
          <table:table-cell table:style-name="Таблица7.B1" office:value-type="string">
            <text:p text:style-name="P94">Сибирь, Урал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31.Scorzonera austriaca Willd. – </text:span><text:span text:style-name="T19">Козелецавстрийский</text:span></text:p>
            <text:p text:style-name="P109"/>
          </table:table-cell>
          <table:table-cell table:style-name="Таблица7.B1" office:value-type="string">
            <text:p text:style-name="P93">Степные луга, открытые степные склоны холмов и высоких гор </text:p>
          </table:table-cell>
          <table:table-cell table:style-name="Таблица7.B1" office:value-type="string">
            <text:p text:style-name="P94">Сибирь, Европа, Средиземноморье, Цент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32.Scorzonera radiata Fisch. ex Ledeb. – </text:span><text:span text:style-name="T19">Козелецлучистый</text:span></text:p>
            <text:p text:style-name="P109"/>
          </table:table-cell>
          <table:table-cell table:style-name="Таблица7.B1" office:value-type="string">
            <text:p text:style-name="P93">Каменистые, моховые, лишайниковые тундры, альпийские и лесные луга, луговые склоны, опушки хвойных лесов </text:p>
          </table:table-cell>
          <table:table-cell table:style-name="Таблица7.B1" office:value-type="string">
            <text:p text:style-name="P94">Сибирь, Д. Восток, Монголия, Китай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33.SeneciojacobaeaL. (SenecioambraceusTurcz. exDC.)- </text:span><text:span text:style-name="T19">Крестовник Якова</text:span></text:p>
            <text:p text:style-name="P93"/>
          </table:table-cell>
          <table:table-cell table:style-name="Таблица7.B1" office:value-type="string">
            <text:p text:style-name="P93">Лиственные леса, опушки, луга, луговые степи, обочины дорог </text:p>
          </table:table-cell>
          <table:table-cell table:style-name="Таблица7.B1" office:value-type="string">
            <text:p text:style-name="P94">Сибирь, Европа, Ср. Азия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34.</text:span><text:span text:style-name="T36">SenecionemorensisL</text:span><text:span text:style-name="T19">. – Крестовник дубравный</text:span></text:p>
            <text:p text:style-name="P93"/>
          </table:table-cell>
          <table:table-cell table:style-name="Таблица7.B1" office:value-type="string">
            <text:p text:style-name="P93">Хвойные и смешанные леса, заросли кустарников по берегам рек, разнотравные и субальпийские луга </text:p>
          </table:table-cell>
          <table:table-cell table:style-name="Таблица7.B1" office:value-type="string">
            <text:p text:style-name="P94">Сибирь, Европа, Ср. Азия, Д. Восток, Монголия, Китай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35.</text:span><text:span text:style-name="T36">SerratulacoronataL</text:span><text:span text:style-name="T19">. – Серпуха венценосная (обыкновенная)</text:span></text:p>
          </table:table-cell>
          <table:table-cell table:style-name="Таблица7.B1" office:value-type="string">
            <text:p text:style-name="P93">Лесные, высокотравные, пойменные, степные луга, травянистые склоны, разреженные леса </text:p>
          </table:table-cell>
          <table:table-cell table:style-name="Таблица7.B1" office:value-type="string">
            <text:p text:style-name="P94">Сев. Евр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36.</text:span><text:span text:style-name="T36">SolidagovirgaureaL</text:span><text:span text:style-name="T19">. – Золотарник обыкновенный (золотая розга)</text:span></text:p>
          </table:table-cell>
          <table:table-cell table:style-name="Таблица7.B1" office:value-type="string">
            <text:p text:style-name="P93">Лиственничные, сосновые и смешанные леса, вырубки, лесные луга </text:p>
          </table:table-cell>
          <table:table-cell table:style-name="Таблица7.B1" office:value-type="string">
            <text:p text:style-name="P94">З. и С. Сиб., Европа, Кавказ, Д. Восток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37.Sonchus arvensis L. – </text:span><text:span text:style-name="T19">Осотполевой</text:span></text:p>
          </table:table-cell>
          <table:table-cell table:style-name="Таблица7.B1" office:value-type="string">
            <text:p text:style-name="P93">Поля, огороды, удорог, жилья, солончаки, заболоченныелуга</text:p>
          </table:table-cell>
          <table:table-cell table:style-name="Таблица7.B1" office:value-type="string">
            <text:p text:style-name="P94">Голаркт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38.</text:span><text:span text:style-name="T36">TanacetumvulgareL</text:span><text:span text:style-name="T19">. – Пижма </text:span></text:p>
          </table:table-cell>
          <table:table-cell table:style-name="Таблица7.B1" office:value-type="string">
            <text:p text:style-name="P93">По все области, кроме таежного пояса и высокогорий. Луга, степи, берега рек, полусорное у дорог </text:p>
          </table:table-cell>
          <table:table-cell table:style-name="Таблица7.B1" office:value-type="string">
            <text:p text:style-name="P94">Территория России, Зап. Европа</text:p>
          </table:table-cell>
        </table:table-row>
        <table:table-row table:style-name="Таблица7.28">
          <table:table-cell table:style-name="Таблица7.B1" office:value-type="string">
            <text:p text:style-name="P97"><text:span text:style-name="T19">339.</text:span><text:span text:style-name="T36">TaraxacumerythrospermumAndrz</text:span><text:span text:style-name="T19">. – Одуванчик красносемянный</text:span></text:p>
          </table:table-cell>
          <table:table-cell table:style-name="Таблица7.B1" office:value-type="string">
            <text:p text:style-name="P93">Сухие каменистые степи </text:p>
          </table:table-cell>
          <table:table-cell table:style-name="Таблица7.B1" office:value-type="string">
            <text:p text:style-name="P94">Сибирь, Европа, Казахстан, Ср. Азия, Монгол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40.</text:span><text:span text:style-name="T36">TaraxacumofficinaleWigg</text:span><text:span text:style-name="T19">. – Одуванчик лекарственный</text:span></text:p>
          </table:table-cell>
          <table:table-cell table:style-name="Таблица7.B1" office:value-type="string">
            <text:p text:style-name="P93">Самый обычный вид. Луга, заросли кустарников, обочины дорог, пустыри, залежи</text:p>
          </table:table-cell>
          <table:table-cell table:style-name="Таблица7.B1" office:value-type="string">
            <text:p text:style-name="P94">Космополит</text:p>
          </table:table-cell>
        </table:table-row>
        <table:table-row table:style-name="Таблица7.28">
          <table:table-cell table:style-name="Таблица7.B1" office:value-type="string">
            <text:p text:style-name="P97"><text:span text:style-name="T36">341.Tephroseris integrifolia (L.) Holub – </text:span><text:span text:style-name="T19">Пепельникцельнолистный</text:span></text:p>
          </table:table-cell>
          <table:table-cell table:style-name="Таблица7.B1" office:value-type="string">
            <text:p text:style-name="P93">Смешанные, сосновые, <text:soft-page-break/>лиственныелеса, степи, остепненныелуга, каменистыестепныесклоны, заливаемыеразнотравныелуга</text:p>
          </table:table-cell>
          <table:table-cell table:style-name="Таблица7.B1" office:value-type="string">
            <text:p text:style-name="P119">Сибирь, Европа, Кавказ, Урал, <text:soft-page-break/>Казахстан, Д. Восток, Монголия, Китай, Япон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42.Tragopogon orientalis L. </text:span><text:span text:style-name="T64">(Tragopogon altaicus S. Nikit. Et Schischk.) </text:span><text:span text:style-name="T36">– </text:span><text:span text:style-name="T19">Козлобородниквосточный</text:span></text:p>
          </table:table-cell>
          <table:table-cell table:style-name="Таблица7.B1" office:value-type="string">
            <text:p text:style-name="P93">Лесные, степные луга, степные сосновые боры, пологие луговые склоны </text:p>
          </table:table-cell>
          <table:table-cell table:style-name="Таблица7.B1" office:value-type="string">
            <text:p text:style-name="P94">Сибирь, Европа, Монголия, Д. Восток, Ср. Азия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36">343.Trommsdorfia maculata (L.) Bernh. </text:span><text:span text:style-name="T64">(Achyrophorus maculatus (L.) Scop.)</text:span><text:span text:style-name="T19">– Тромсдорфия крапчатая</text:span></text:p>
          </table:table-cell>
          <table:table-cell table:style-name="Таблица7.B1" office:value-type="string">
            <text:p text:style-name="P93">Обычное. Лесные и остепненные луга, лесные опушки </text:p>
          </table:table-cell>
          <table:table-cell table:style-name="Таблица7.B1" office:value-type="string">
            <text:p text:style-name="P94">Сибирь, Европа, Средиземноморье, Кавказ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44.</text:span><text:span text:style-name="T36">TussilagafarfaraL</text:span><text:span text:style-name="T19">. – Мать-и-мачеха обыкновенная</text:span></text:p>
          </table:table-cell>
          <table:table-cell table:style-name="Таблица7.B1" office:value-type="string">
            <text:p text:style-name="P93">Незадернованные берега водоемов, обрывы, овраги, обочины дорог (</text:p>
          </table:table-cell>
          <table:table-cell table:style-name="Таблица7.B1" office:value-type="string">
            <text:p text:style-name="P94">Сибирь, Европа, Азия, Сев. Африка, Сев. Америка</text:p>
          </table:table-cell>
        </table:table-row>
        <table:table-row table:style-name="Таблица7.28">
          <table:table-cell table:style-name="Таблица7.B1" office:value-type="string">
            <text:p text:style-name="P100"><text:span text:style-name="T19">345.</text:span><text:span text:style-name="T36">Youngiatenuicaulis</text:span><text:span text:style-name="T19"> (</text:span><text:span text:style-name="T36">Babc</text:span><text:span text:style-name="T19">. </text:span><text:span text:style-name="T36">etStebbins</text:span><text:span text:style-name="T19">) </text:span><text:span text:style-name="T36">Czer</text:span><text:span text:style-name="T19">. – Юнгия тонкостебельная</text:span></text:p>
          </table:table-cell>
          <table:table-cell table:style-name="Таблица7.B1" office:value-type="string">
            <text:p text:style-name="P93">Каменистые степи, скалы </text:p>
          </table:table-cell>
          <table:table-cell table:style-name="Таблица7.B1" office:value-type="string">
            <text:p text:style-name="P94">З.: Го и С.: ТУ Сиб., Центр. Азия</text:p>
          </table:table-cell>
        </table:table-row>
      </table:table>
      <text:p text:style-name="P88"><text:line-break/></text:p>
      <text:p text:style-name="P121">Приложение 2</text:p>
      <text:p text:style-name="P87">Список фауны памятника природы «Чумайский бухтай»</text:p>
      <text:p text:style-name="P122"/>
      <text:p text:style-name="P123"><text:span text:style-name="T54">Отряд СТРЕКОЗЫ (</text:span><text:span text:style-name="T67">Odonata</text:span><text:span text:style-name="T54">)</text:span></text:p>
      <text:p text:style-name="P124"><text:span text:style-name="T68">Семейство Красотки — С</text:span><text:span text:style-name="T69">alopterygidae Duchecker</text:span><text:span text:style-name="T68">, 1876</text:span></text:p>
      <text:list text:style-name="WW8Num25">
        <text:list-item>
          <text:p text:style-name="P125" loext:marker-style-name="T70"><text:span text:style-name="T71">Красотка блестящая — </text:span><text:span text:style-name="T72">С</text:span><text:span text:style-name="T73">alopteryxsplendens </text:span><text:span text:style-name="T74">Harrison, </text:span></text:p>
        </text:list-item>
      </text:list>
      <text:p text:style-name="P124"><text:span text:style-name="T75">Семейство Коромысло</text:span><text:span text:style-name="T76"> – </text:span><text:span text:style-name="T69">Aeschnidae Bianch, 190</text:span><text:span text:style-name="T77">5</text:span></text:p>
      <text:list text:continue-numbering="true" text:style-name="WW8Num25">
        <text:list-item>
          <text:p text:style-name="P125" loext:marker-style-name="T78"><text:span text:style-name="T71">Коромысло чешуйчатое — </text:span><text:span text:style-name="T79">Aeschnas quamata </text:span><text:span text:style-name="T74">Mull.</text:span></text:p>
        </text:list-item>
        <text:list-item>
          <text:p text:style-name="P125" loext:marker-style-name="T80"><text:span text:style-name="T71">Коромысло камышовое </text:span><text:span text:style-name="T79">Aeschnajuncea </text:span><text:span text:style-name="T74">L</text:span><text:span text:style-name="T71">.</text:span></text:p>
        </text:list-item>
        <text:list-item>
          <text:p text:style-name="P125" loext:marker-style-name="T78"><text:span text:style-name="T71">Коромысло зелёное — </text:span><text:span text:style-name="T79">Aeschnaviridis </text:span><text:span text:style-name="T74">Ever</text:span></text:p>
        </text:list-item>
        <text:list-item>
          <text:p text:style-name="P125" loext:marker-style-name="T78"><text:span text:style-name="T71">Коромысло пильчатое — </text:span><text:span text:style-name="T79">Aeschnaserrata </text:span><text:span text:style-name="T74">Hag.</text:span></text:p>
        </text:list-item>
        <text:list-item>
          <text:p text:style-name="P125" loext:marker-style-name="T70"><text:span text:style-name="T71">Коромысло зубчатое — </text:span><text:span text:style-name="T79">Aeschnacrenata </text:span><text:span text:style-name="T74">Hag. </text:span></text:p>
        </text:list-item>
        <text:list-item>
          <text:p text:style-name="P125" loext:marker-style-name="T81"><text:span text:style-name="T71">Коромысло большое — </text:span><text:span text:style-name="T82">Aeschna</text:span><text:span text:style-name="T83">grandis </text:span><text:span text:style-name="T84">L</text:span><text:span text:style-name="T85">.</text:span></text:p>
        </text:list-item>
      </text:list>
      <text:p text:style-name="P124"><text:span text:style-name="T68">Семейство Бабки</text:span><text:span text:style-name="T69"> – Corduliidae Kabsch, 1894 <text:s/></text:span></text:p>
      <text:list text:continue-numbering="true" text:style-name="WW8Num25">
        <text:list-item>
          <text:p text:style-name="P125" loext:marker-style-name="T70"><text:span text:style-name="T71">Зелёнотелка металлическая</text:span><text:span text:style-name="T74"> – </text:span><text:span text:style-name="T79">Somatochlora metallica </text:span><text:span text:style-name="T74">Lind.; </text:span></text:p>
        </text:list-item>
        <text:list-item>
          <text:p text:style-name="P125" loext:marker-style-name="T70"><text:span text:style-name="T74">3</text:span><text:span text:style-name="T71">еленотелка Грезера</text:span><text:span text:style-name="T82"> – Somatochlora </text:span><text:span text:style-name="T83">graeseri </text:span><text:span text:style-name="T84">Selys, </text:span></text:p>
        </text:list-item>
      </text:list>
      <text:p text:style-name="P124"><text:span text:style-name="T68">Семейство Настоящие стрекозы — </text:span><text:span text:style-name="T69">Libellulidae Stephens</text:span><text:span text:style-name="T68">, 1836 </text:span></text:p>
      <text:list text:continue-numbering="true" text:style-name="WW8Num25">
        <text:list-item>
          <text:p text:style-name="P125" loext:marker-style-name="T81"><text:span text:style-name="T71">Стрекоза четырёхпятнистая — </text:span><text:span text:style-name="T79">Libellula quadrimaculata</text:span><text:span text:style-name="T74">L</text:span><text:span text:style-name="T71">., </text:span></text:p>
        </text:list-item>
        <text:list-item>
          <text:p text:style-name="P125" loext:marker-style-name="T80"><text:span text:style-name="T71">Стрекоза жёлтая — </text:span><text:span text:style-name="T86">Sympetrum</text:span><text:span text:style-name="T72">flaveolum</text:span><text:span text:style-name="T71"> L., </text:span></text:p>
        </text:list-item>
        <text:list-item>
          <text:p text:style-name="P125" loext:marker-style-name="T80"><text:span text:style-name="T71">Стрекоза кроваво-красная — </text:span><text:span text:style-name="T79">Sympetrumsanguineum</text:span><text:span text:style-name="T74">Mull</text:span><text:span text:style-name="T71">. </text:span></text:p>
        </text:list-item>
        <text:list-item>
          <text:p text:style-name="P125" loext:marker-style-name="T78"><text:span text:style-name="T71">Стрекоза южная</text:span><text:span text:style-name="T74"> – </text:span><text:span text:style-name="T79">Sympetrummeridionale</text:span><text:span text:style-name="T74">Selys.</text:span></text:p>
        </text:list-item>
      </text:list>
      <text:p text:style-name="P124"><text:span text:style-name="T68">Семейство Стрелки</text:span><text:span text:style-name="T69"> —Coenagrionidae Tillyard, 1926 </text:span></text:p>
      <text:list text:continue-numbering="true" text:style-name="WW8Num25">
        <text:list-item>
          <text:p text:style-name="P125" loext:marker-style-name="T78"><text:span text:style-name="T71">Стрелка копьеносная</text:span><text:span text:style-name="T74"> – </text:span><text:span text:style-name="T87">Coenagrion</text:span><text:span text:style-name="T79">hastulatum </text:span><text:span text:style-name="T74">Charp.</text:span></text:p>
        </text:list-item>
        <text:list-item>
          <text:p text:style-name="P125" loext:marker-style-name="T70"><text:span text:style-name="T88">Стрелка </text:span><text:span text:style-name="T71">ланцетоносная — </text:span><text:span text:style-name="T87">Coenagrion</text:span><text:span text:style-name="T79">lanceolatum </text:span><text:span text:style-name="T74">Selys. </text:span></text:p>
        </text:list-item>
        <text:list-item>
          <text:p text:style-name="P125" loext:marker-style-name="T78"><text:span text:style-name="T71">Красноглазка</text:span><text:span text:style-name="T74">-</text:span><text:span text:style-name="T71">наяда</text:span><text:span text:style-name="T74"> – </text:span><text:span text:style-name="T79">Erythrommanajas </text:span><text:span text:style-name="T74">Hans,</text:span></text:p>
        </text:list-item>
        <text:list-item>
          <text:p text:style-name="P125" loext:marker-style-name="T78"><text:span text:style-name="T71">Меняшка Риси</text:span><text:span text:style-name="T74"> – </text:span><text:span text:style-name="T79">Enallgmarisi </text:span><text:span text:style-name="T74">Schmidt.,</text:span></text:p>
        </text:list-item>
        <text:list-item>
          <text:p text:style-name="P125" loext:marker-style-name="T70"><text:span text:style-name="T71">Меняшка кубконосная</text:span><text:span text:style-name="T74"> - <text:s/></text:span><text:span text:style-name="T79">Enall</text:span><text:span text:style-name="T89">а</text:span><text:span text:style-name="T79">gmacyathrigerum</text:span><text:span text:style-name="T74">Charp.</text:span></text:p>
        </text:list-item>
      </text:list>
      <text:p text:style-name="P124"><text:span text:style-name="T68">Семейство Лютки— </text:span><text:span text:style-name="T69">LestidaeBianchi</text:span><text:span text:style-name="T68">, 1905 </text:span></text:p>
      <text:list text:continue-numbering="true" text:style-name="WW8Num25">
        <text:list-item>
          <text:p text:style-name="P125" loext:marker-style-name="T70"><text:span text:style-name="T71">Лютка</text:span><text:span text:style-name="T74"> </text:span><text:span text:style-name="T71">дриада — </text:span><text:span text:style-name="T79">Lestes dryas </text:span><text:span text:style-name="T74">Kirby, </text:span></text:p>
        </text:list-item>
        <text:list-item>
          <text:p text:style-name="P125" loext:marker-style-name="T70"><text:span text:style-name="T71">Лютка</text:span><text:span text:style-name="T74"> </text:span><text:span text:style-name="T71">невеста</text:span><text:span text:style-name="T74"> – </text:span><text:span text:style-name="T79">Lestes sponsa </text:span><text:span text:style-name="T74">Hans. </text:span></text:p>
        </text:list-item>
      </text:list>
      <text:p text:style-name="P123"><text:span text:style-name="T54">Отряд ПРЯМОКРЫЛЫЕ </text:span><text:span text:style-name="T67">(Orthoptera)</text:span></text:p>
      <text:p text:style-name="P123"><text:span text:style-name="T54">Семейство Кузнечиковые</text:span><text:span text:style-name="T67"> - Tettigo</text:span><text:span text:style-name="T54">niidae</text:span></text:p>
      <text:list text:style-name="WW8Num10">
        <text:list-item>
          <text:p text:style-name="P126" loext:marker-style-name="T90"><text:span text:style-name="T91">Плох вос</text:span><text:span text:style-name="T92">т</text:span><text:span text:style-name="T91">восточны</text:span><text:span text:style-name="T92">й – </text:span><text:span text:style-name="T93">Poecilimonintermedius</text:span><text:span text:style-name="T92"> (Fieb., 1853)</text:span></text:p>
        </text:list-item>
        <text:list-item>
          <text:p text:style-name="P126" loext:marker-style-name="T90"><text:soft-page-break/><text:span text:style-name="T91">Кузнечик певчий — </text:span><text:span text:style-name="T93">Tettigoniacantans</text:span><text:span text:style-name="T92"> (Fuess., 1775)</text:span></text:p>
        </text:list-item>
        <text:list-item>
          <text:p text:style-name="P126" loext:marker-style-name="T90"><text:span text:style-name="T91">Кузнечик Седакова — </text:span><text:span text:style-name="T93">Gampsocleissedakovi</text:span><text:span text:style-name="T92">F.d.W., 1846 </text:span></text:p>
        </text:list-item>
        <text:list-item>
          <text:p text:style-name="P126" loext:marker-style-name="T90"><text:span text:style-name="T91">Кузнечик серый — </text:span><text:span text:style-name="T93">Decticusverrucivo</text:span><text:span text:style-name="T92">rus (L., 1758)</text:span></text:p>
        </text:list-item>
        <text:list-item>
          <text:p text:style-name="P126" loext:marker-style-name="T90"><text:span text:style-name="T91">Скачок двуцветный — </text:span><text:span text:style-name="T93">Bicolorana bicolor</text:span><text:span text:style-name="T92"> (Phil., 1830) </text:span></text:p>
        </text:list-item>
        <text:list-item>
          <text:p text:style-name="P126" loext:marker-style-name="T94"><text:span text:style-name="T91">Скачок зеленый — </text:span><text:span text:style-name="T93">Bicolorana (Roeseliana) roeselii</text:span><text:span text:style-name="T92"> (Hagen., 1882) </text:span></text:p>
        </text:list-item>
      </text:list>
      <text:p text:style-name="P122">Семейство Прыгунчиковые – Tetrigidae</text:p>
      <text:list text:continue-numbering="true" text:style-name="WW8Num10">
        <text:list-item>
          <text:p text:style-name="P126" loext:marker-style-name="T95"><text:span text:style-name="T71">Прыгунчик</text:span><text:span text:style-name="T89"> у</text:span><text:span text:style-name="T71">зкий — </text:span><text:span text:style-name="T89">Tetrixsubulata</text:span><text:span text:style-name="T71"> (L., 1761) </text:span></text:p>
        </text:list-item>
        <text:list-item>
          <text:p text:style-name="P126" loext:marker-style-name="T96"><text:span text:style-name="T91">Прыгунчик короткоусый</text:span><text:span text:style-name="T97"> Tetrix bipunctata</text:span><text:span text:style-name="T98"> (L., 1758) </text:span></text:p>
        </text:list-item>
      </text:list>
      <text:p text:style-name="P123"><text:span text:style-name="T54">Семейство Саранчовые – </text:span><text:span text:style-name="T67">Acrididae</text:span></text:p>
      <text:list text:continue-numbering="true" text:style-name="WW8Num10">
        <text:list-item>
          <text:p text:style-name="P126" loext:marker-style-name="T96"><text:span text:style-name="T91">Зеленчук короткокрылый</text:span><text:span text:style-name="T98"> –</text:span><text:span text:style-name="T97"> Euthystira brachyptera</text:span><text:span text:style-name="T98"> (Ocsk.)</text:span></text:p>
        </text:list-item>
        <text:list-item>
          <text:p text:style-name="P126" loext:marker-style-name="T96"><text:span text:style-name="T91">Зеленчук непарный — </text:span><text:span text:style-name="T93">Chrysochraondispar</text:span><text:span text:style-name="T92"> (Germ.),</text:span></text:p>
        </text:list-item>
        <text:list-item>
          <text:p text:style-name="P126" loext:marker-style-name="T96"><text:span text:style-name="T91">Травник зеленый</text:span><text:span text:style-name="T98"> – </text:span><text:span text:style-name="T97">Omocestus viridulus</text:span><text:span text:style-name="T98"> (L.1758) </text:span></text:p>
        </text:list-item>
        <text:list-item>
          <text:p text:style-name="P126" loext:marker-style-name="T96"><text:span text:style-name="T91">Кобылка темнокрылая</text:span><text:span text:style-name="T98"> – </text:span><text:span text:style-name="T97">Stauroderusscalaris</text:span><text:span text:style-name="T98"> (F. d. W., 1846) </text:span></text:p>
        </text:list-item>
        <text:list-item>
          <text:p text:style-name="P126" loext:marker-style-name="T90"><text:span text:style-name="T91">Конек изменчивый</text:span><text:span text:style-name="T92"> – </text:span><text:span text:style-name="T93">Glyptobothrusbiguttulus</text:span><text:span text:style-name="T92"> (L., 1758) </text:span></text:p>
        </text:list-item>
        <text:list-item>
          <text:p text:style-name="P126" loext:marker-style-name="T90"><text:span text:style-name="T91">Конек малый</text:span><text:span text:style-name="T92"> – </text:span><text:span text:style-name="T93">Glyptobothrusmollis</text:span><text:span text:style-name="T92"> (Charp., 1825) </text:span></text:p>
        </text:list-item>
        <text:list-item>
          <text:p text:style-name="P126" loext:marker-style-name="T90"><text:span text:style-name="T91">Конек бурый</text:span><text:span text:style-name="T93"> – </text:span><text:span text:style-name="T99">С</text:span><text:span text:style-name="T93">horthippusapricarius</text:span><text:span text:style-name="T92"> (L., 1758) </text:span></text:p>
        </text:list-item>
        <text:list-item>
          <text:p text:style-name="P126" loext:marker-style-name="T100"><text:span text:style-name="T91">Конек восточносибирский — </text:span><text:span text:style-name="T99">Chorthippus</text:span><text:span text:style-name="T93">fallax</text:span><text:span text:style-name="T91"> (Z</text:span><text:span text:style-name="T92">ub</text:span><text:span text:style-name="T91">., 1900) </text:span></text:p>
        </text:list-item>
        <text:list-item>
          <text:p text:style-name="P126" loext:marker-style-name="T90"><text:span text:style-name="T91">Конек короткокрылый</text:span><text:span text:style-name="T92"> – </text:span><text:span text:style-name="T93">Chorthippusparallelus</text:span><text:span text:style-name="T92"> (Zett., 1821) <text:s/></text:span></text:p>
        </text:list-item>
        <text:list-item>
          <text:p text:style-name="P126" loext:marker-style-name="T90"><text:span text:style-name="T91">Кобылка белополосая</text:span><text:span text:style-name="T93"> – Chorthippusalbomarginatus</text:span><text:span text:style-name="T92"> (De G., 1773) <text:s/></text:span></text:p>
        </text:list-item>
        <text:list-item>
          <text:p text:style-name="P126" loext:marker-style-name="T90"><text:span text:style-name="T91">Кобылка Скалозубова</text:span><text:span text:style-name="T93"> – Celesscalozubovi</text:span><text:span text:style-name="T92"> Adel., 1906 </text:span></text:p>
        </text:list-item>
      </text:list>
      <text:p text:style-name="P127"/>
      <text:p text:style-name="P124"><text:span text:style-name="T101">Отряд ЖЕСТКОКРЫЛЫЕ</text:span><text:span text:style-name="T102"> (Coleoptera) </text:span></text:p>
      <text:p text:style-name="P124"><text:span text:style-name="T103">Семейство Жужелицы</text:span><text:span text:style-name="T104"> (Carabidae)</text:span></text:p>
      <text:list text:style-name="WW8Num5">
        <text:list-item>
          <text:p text:style-name="P128" loext:marker-style-name="T80"><text:span text:style-name="T71">Моховик блуждающий</text:span><text:span text:style-name="T89"> (</text:span><text:span text:style-name="T79">Calathuserratus</text:span><text:span text:style-name="T89">)</text:span></text:p>
        </text:list-item>
        <text:list-item>
          <text:p text:style-name="P128" loext:marker-style-name="T80"><text:span text:style-name="T71">Гарпал черный</text:span><text:span text:style-name="T89"> (</text:span><text:span text:style-name="T79">Harpalusnigran</text:span><text:span text:style-name="T89">)</text:span></text:p>
        </text:list-item>
        <text:list-item>
          <text:p text:style-name="P128" loext:marker-style-name="T80"><text:span text:style-name="T71">Гарпал циклогон</text:span><text:span text:style-name="T89"> (</text:span><text:span text:style-name="T79">Harpaluscyclogonus</text:span><text:span text:style-name="T89">) <text:s/></text:span></text:p>
        </text:list-item>
        <text:list-item>
          <text:p text:style-name="P128" loext:marker-style-name="T80"><text:span text:style-name="T71">Гарпал широкий</text:span><text:span text:style-name="T89"> (</text:span><text:span text:style-name="T79">Harpaluslatus</text:span><text:span text:style-name="T89">)</text:span></text:p>
        </text:list-item>
        <text:list-item>
          <text:p text:style-name="P128" loext:marker-style-name="T80"><text:span text:style-name="T71">Гарпалэквикол</text:span><text:span text:style-name="T89"> (</text:span><text:span text:style-name="T79">Harpalusaequicollis</text:span><text:span text:style-name="T89">)</text:span></text:p>
        </text:list-item>
        <text:list-item>
          <text:p text:style-name="P128" loext:marker-style-name="T81"><text:span text:style-name="T71">Пестряк шёлковый</text:span><text:span text:style-name="T89"> (</text:span><text:span text:style-name="T79">Poecilussericeus</text:span><text:span text:style-name="T89">)</text:span></text:p>
        </text:list-item>
      </text:list>
      <text:p text:style-name="P124"><text:span text:style-name="T103">Семейство Чернотелки (</text:span><text:span text:style-name="T104">Tenebrionidae</text:span><text:span text:style-name="T103">)</text:span></text:p>
      <text:list text:continue-numbering="true" text:style-name="WW8Num5">
        <text:list-item>
          <text:p text:style-name="P128" loext:marker-style-name="T105"><text:span text:style-name="T106">Медляк мыслитель</text:span><text:span text:style-name="T107"> (</text:span><text:span text:style-name="T108">Blapsreflexa</text:span><text:span text:style-name="T107">)</text:span></text:p>
        </text:list-item>
      </text:list>
      <text:p text:style-name="P124"><text:span text:style-name="T103">Семейство </text:span><text:span text:style-name="T75">Трубковерты (</text:span><text:span text:style-name="T76">Rhynchitidae</text:span><text:span text:style-name="T75">) </text:span></text:p>
      <text:list text:continue-numbering="true" text:style-name="WW8Num5">
        <text:list-item>
          <text:p text:style-name="P128" loext:marker-style-name="T81"><text:span text:style-name="T71">Трубковерт окрепший</text:span><text:span text:style-name="T89"> (</text:span><text:span text:style-name="T79">Teretriorhynchitespubescens</text:span><text:span text:style-name="T89">)</text:span></text:p>
        </text:list-item>
      </text:list>
      <text:p text:style-name="P124"><text:soft-page-break/><text:span text:style-name="T103">Семейство </text:span><text:span text:style-name="T75">Малашки (</text:span><text:span text:style-name="T76">Malachiidae</text:span><text:span text:style-name="T75">)</text:span></text:p>
      <text:list text:continue-numbering="true" text:style-name="WW8Num5">
        <text:list-item>
          <text:p text:style-name="P128" loext:marker-style-name="T81"><text:span text:style-name="T71">Малашка соседняя</text:span><text:span text:style-name="T89"> (</text:span><text:span text:style-name="T79">Clanoptilusaffinis</text:span><text:span text:style-name="T89">)</text:span></text:p>
        </text:list-item>
      </text:list>
      <text:p text:style-name="P124"><text:span text:style-name="T103">Семейство </text:span><text:span text:style-name="T75">Нарывники (</text:span><text:span text:style-name="T76">Meloidae</text:span><text:span text:style-name="T75">)</text:span></text:p>
      <text:list text:continue-numbering="true" text:style-name="WW8Num5">
        <text:list-item>
          <text:p text:style-name="P128" loext:marker-style-name="T81"><text:span text:style-name="T71">Шпанка большеголовая</text:span><text:span text:style-name="T89"> (</text:span><text:span text:style-name="T79">Epicautamegalocephala</text:span><text:span text:style-name="T89">)</text:span></text:p>
        </text:list-item>
      </text:list>
      <text:p text:style-name="P124"><text:span text:style-name="T103">Семейство </text:span><text:span text:style-name="T75">Божьи коровки (</text:span><text:span text:style-name="T76">Coccinellidae</text:span><text:span text:style-name="T75">) <text:s/></text:span></text:p>
      <text:list text:continue-numbering="true" text:style-name="WW8Num5">
        <text:list-item>
          <text:p text:style-name="P128" loext:marker-style-name="T81"><text:span text:style-name="T71">Коровка люцерновая двадцатичетырехточечная</text:span><text:span text:style-name="T89"> (</text:span><text:span text:style-name="T79">Subcoccinellavigintiquatuorpunctata</text:span><text:span text:style-name="T71">)</text:span></text:p>
        </text:list-item>
      </text:list>
      <text:p text:style-name="P129"/>
      <text:p text:style-name="P124"><text:span text:style-name="T75">Отряд ЧЕШУЕКРЫЛЫЕ (</text:span><text:span text:style-name="T76">Lepidoptera</text:span><text:span text:style-name="T75">)</text:span></text:p>
      <text:p text:style-name="P130"><text:span text:style-name="T103">Семейство Толстоголовки (</text:span><text:span text:style-name="T109">H</text:span><text:span text:style-name="T103">esperiidae</text:span><text:span text:style-name="T109">)</text:span></text:p>
      <text:list text:style-name="WW8Num1">
        <text:list-item>
          <text:p text:style-name="P131" loext:marker-style-name="T110"><text:span text:style-name="T106">Толстоголовка морфей – </text:span><text:span text:style-name="T107">Heteropterusmorpheus</text:span></text:p>
        </text:list-item>
        <text:list-item>
          <text:p text:style-name="P131" loext:marker-style-name="T110"><text:span text:style-name="T106">Толстоголовка тире – </text:span><text:span text:style-name="T108">Thymelicuslineola</text:span></text:p>
        </text:list-item>
        <text:list-item>
          <text:p text:style-name="P131" loext:marker-style-name="T111"><text:span text:style-name="T106">Толстоголовка симилис – </text:span><text:span text:style-name="T108">Ochlodessimilis</text:span></text:p>
        </text:list-item>
      </text:list>
      <text:p text:style-name="P130"><text:span text:style-name="T103">Семейство </text:span><text:span text:style-name="T109">П</text:span><text:span text:style-name="T103">арусники</text:span><text:span text:style-name="T109"> (</text:span><text:span text:style-name="T112">P</text:span><text:span text:style-name="T104">apilionidae</text:span><text:span text:style-name="T109">)</text:span></text:p>
      <text:list text:continue-numbering="true" text:style-name="WW8Num1">
        <text:list-item>
          <text:p text:style-name="P131" loext:marker-style-name="T105"><text:span text:style-name="T106">Хвостоносец махаон или махаон – </text:span><text:span text:style-name="T108">Papiliomachaon</text:span></text:p>
        </text:list-item>
        <text:list-item>
          <text:p text:style-name="P131" loext:marker-style-name="T113"><text:span text:style-name="T106">Аполлон обыкновенный – </text:span><text:span text:style-name="T108">Parnassiusapollo</text:span></text:p>
          <text:p text:style-name="P132" loext:marker-style-name="T113"><text:span text:style-name="T103">Семейство </text:span><text:span text:style-name="T109">Б</text:span><text:span text:style-name="T103">елянки</text:span><text:span text:style-name="T109"> (</text:span><text:span text:style-name="T112">P</text:span><text:span text:style-name="T104">ieridae</text:span><text:span text:style-name="T109">)</text:span></text:p>
        </text:list-item>
        <text:list-item>
          <text:p text:style-name="P131" loext:marker-style-name="T110"><text:span text:style-name="T106">Беляночка горошковая – </text:span><text:span text:style-name="T108">Leptideasinapis</text:span></text:p>
        </text:list-item>
        <text:list-item>
          <text:p text:style-name="P131" loext:marker-style-name="T110"><text:span text:style-name="T106">Боярышница – </text:span><text:span text:style-name="T108">Aporiacrataegi</text:span></text:p>
        </text:list-item>
        <text:list-item>
          <text:p text:style-name="P133" loext:marker-style-name="T110"><text:span text:style-name="T106">Белянка капустная – </text:span><text:span text:style-name="T108">Pierisbrassicae</text:span></text:p>
        </text:list-item>
        <text:list-item>
          <text:p text:style-name="P134" loext:marker-style-name="T114"><text:span text:style-name="T106">Белян карепная</text:span><text:span text:style-name="T115"> – </text:span><text:span text:style-name="T108">Pierisrapae</text:span></text:p>
        </text:list-item>
        <text:list-item>
          <text:p text:style-name="P134" loext:marker-style-name="T114"><text:span text:style-name="T106">Белянка брюквенная</text:span><text:span text:style-name="T115"> – </text:span><text:span text:style-name="T108">Pierisnapi</text:span></text:p>
        </text:list-item>
        <text:list-item>
          <text:p text:style-name="P135" loext:marker-style-name="T114"><text:span text:style-name="T106">Белянка рапсовая</text:span><text:span text:style-name="T115"> – </text:span><text:span text:style-name="T108">Pontiaedusa</text:span></text:p>
        </text:list-item>
        <text:list-item>
          <text:p text:style-name="P136" loext:marker-style-name="T114"><text:span text:style-name="T106">Желтушка луговая</text:span><text:span text:style-name="T115"> – </text:span><text:span text:style-name="T108">Coliashyale</text:span></text:p>
        </text:list-item>
      </text:list>
      <text:p text:style-name="P137"><text:span text:style-name="T103">Семейство Нимфалиды</text:span><text:span text:style-name="T104"> (</text:span><text:span text:style-name="T112">N</text:span><text:span text:style-name="T104">ymphalidae</text:span><text:span text:style-name="T112">)</text:span></text:p>
      <text:list text:continue-numbering="true" text:style-name="WW8Num1">
        <text:list-item>
          <text:p text:style-name="P131" loext:marker-style-name="T114"><text:span text:style-name="T116">п</text:span><text:span text:style-name="T106">еструшка обыкновенная</text:span><text:span text:style-name="T115"> – </text:span><text:span text:style-name="T108">Neptisrivularis</text:span></text:p>
        </text:list-item>
        <text:list-item>
          <text:p text:style-name="P131" loext:marker-style-name="T114"><text:span text:style-name="T116">к</text:span><text:span text:style-name="T106">рапивница</text:span><text:span text:style-name="T115"> – </text:span><text:span text:style-name="T108">Aglaisurticae</text:span></text:p>
        </text:list-item>
        <text:list-item>
          <text:p text:style-name="P131" loext:marker-style-name="T114"><text:span text:style-name="T116">п</text:span><text:span text:style-name="T106">авлиний глаз</text:span><text:span text:style-name="T115"> – </text:span><text:span text:style-name="T108">Inachisio</text:span></text:p>
        </text:list-item>
        <text:list-item>
          <text:p text:style-name="P131" loext:marker-style-name="T114"><text:span text:style-name="T116">п</text:span><text:span text:style-name="T106">естрокрыльница изменчивая</text:span><text:span text:style-name="T115"> – </text:span><text:span text:style-name="T108">Araschnialevana</text:span></text:p>
        </text:list-item>
        <text:list-item>
          <text:p text:style-name="P131" loext:marker-style-name="T114"><text:span text:style-name="T106">Шашечница аталия</text:span><text:span text:style-name="T115"> – </text:span><text:span text:style-name="T108">Mellictaathalia</text:span></text:p>
        </text:list-item>
        <text:list-item>
          <text:p text:style-name="P131" loext:marker-style-name="T114"><text:span text:style-name="T106">Шашечница бритомарта</text:span><text:span text:style-name="T115"> – </text:span><text:span text:style-name="T108">Mellictabritomartis</text:span></text:p>
        </text:list-item>
        <text:list-item>
          <text:p text:style-name="P131" loext:marker-style-name="T114"><text:span text:style-name="T106">Шашечница Менетрие</text:span><text:span text:style-name="T115"> – </text:span><text:span text:style-name="T108">Mellictamenetriesi</text:span></text:p>
        </text:list-item>
        <text:list-item>
          <text:p text:style-name="P131" loext:marker-style-name="T114"><text:span text:style-name="T106">Шашечница дидима</text:span><text:span text:style-name="T115"> – </text:span><text:span text:style-name="T108">Melitaeadidyma</text:span></text:p>
        </text:list-item>
        <text:list-item>
          <text:p text:style-name="P131" loext:marker-style-name="T114"><text:span text:style-name="T106">Шашечница феба</text:span><text:span text:style-name="T115"> – </text:span><text:span text:style-name="T108">Melitaea phoebe</text:span></text:p>
        </text:list-item>
        <text:list-item>
          <text:p text:style-name="P131" loext:marker-style-name="T114"><text:soft-page-break/><text:span text:style-name="T106">Перламутровка адиппа</text:span><text:span text:style-name="T115"> – </text:span><text:span text:style-name="T117">Fabriciana </text:span><text:span text:style-name="T108">adippe</text:span></text:p>
        </text:list-item>
        <text:list-item>
          <text:p text:style-name="P131" loext:marker-style-name="T114"><text:span text:style-name="T106">Перламутровка аглая</text:span><text:span text:style-name="T115"> – </text:span><text:span text:style-name="T117">Mesoacidalia </text:span><text:span text:style-name="T108">aglaja</text:span></text:p>
        </text:list-item>
        <text:list-item>
          <text:p text:style-name="P131" loext:marker-style-name="T114"><text:span text:style-name="T106">Перламутровка таволжанка</text:span><text:span text:style-name="T115"> – </text:span><text:span text:style-name="T117">Brenthis</text:span><text:span text:style-name="T108">ino</text:span></text:p>
        </text:list-item>
        <text:list-item>
          <text:p text:style-name="P131" loext:marker-style-name="T114"><text:span text:style-name="T106">Перламутровка полевая</text:span><text:span text:style-name="T115"> – </text:span><text:span text:style-name="T117">Issoria</text:span><text:span text:style-name="T108">lathonia</text:span></text:p>
        </text:list-item>
      </text:list>
      <text:p text:style-name="P130"><text:span text:style-name="T103">Семейство Сатириды</text:span><text:span text:style-name="T104"> (</text:span><text:span text:style-name="T112">S</text:span><text:span text:style-name="T104">atyridae</text:span><text:span text:style-name="T112">)</text:span></text:p>
      <text:list text:continue-numbering="true" text:style-name="WW8Num1">
        <text:list-item>
          <text:p text:style-name="P138" loext:marker-style-name="T114"><text:span text:style-name="T106">Сенница луговая</text:span><text:span text:style-name="T115"> – </text:span><text:span text:style-name="T108">Coenonymphaglycerion</text:span></text:p>
        </text:list-item>
        <text:list-item>
          <text:p text:style-name="P138" loext:marker-style-name="T114"><text:span text:style-name="T106">Сенница памфил</text:span><text:span text:style-name="T115"> – </text:span><text:span text:style-name="T108">Coenonymphapamphilus</text:span></text:p>
        </text:list-item>
        <text:list-item>
          <text:p text:style-name="P138" loext:marker-style-name="T114"><text:span text:style-name="T106">Сенница эдип</text:span><text:span text:style-name="T115"> – </text:span><text:span text:style-name="T108">Coenonymphao edippus</text:span></text:p>
        </text:list-item>
        <text:list-item>
          <text:p text:style-name="P138" loext:marker-style-name="T114"><text:span text:style-name="T106">Бархатница ликаон</text:span><text:span text:style-name="T115"> – </text:span><text:span text:style-name="T108">Hyponephelelycaon</text:span></text:p>
        </text:list-item>
        <text:list-item>
          <text:p text:style-name="P138" loext:marker-style-name="T114"><text:span text:style-name="T106">Глазок цветочный</text:span><text:span text:style-name="T115"> – </text:span><text:span text:style-name="T108">Aphanthopushyperantu</text:span><text:span text:style-name="T115">s</text:span></text:p>
        </text:list-item>
        <text:list-item>
          <text:p text:style-name="P138" loext:marker-style-name="T114"><text:span text:style-name="T106">Бархатница автоноя</text:span><text:span text:style-name="T115"> –</text:span><text:span text:style-name="T108">Hipparchia autonoe</text:span></text:p>
        </text:list-item>
        <text:list-item>
          <text:p text:style-name="P138" loext:marker-style-name="T118"><text:span text:style-name="T106">Бархатница дриада</text:span><text:span text:style-name="T119"> –</text:span><text:span text:style-name="T120"> Minoisdryas </text:span></text:p>
        </text:list-item>
        <text:list-item>
          <text:p text:style-name="P138" loext:marker-style-name="T118"><text:span text:style-name="T106">Русская кружевница</text:span><text:span text:style-name="T119"> – </text:span><text:span text:style-name="T120">Melanargia russiae</text:span></text:p>
        </text:list-item>
      </text:list>
      <text:p text:style-name="P130"><text:span text:style-name="T103">Семейство Голубянки</text:span><text:span text:style-name="T121"> (</text:span><text:span text:style-name="T122">L</text:span><text:span text:style-name="T121">ycaenidae</text:span><text:span text:style-name="T122">)</text:span></text:p>
      <text:list text:continue-numbering="true" text:style-name="WW8Num1">
        <text:list-item>
          <text:p text:style-name="P131" loext:marker-style-name="T118"><text:span text:style-name="T106">Червонец огненный</text:span><text:span text:style-name="T119"> – </text:span><text:span text:style-name="T120">Heodes virgaureae</text:span></text:p>
        </text:list-item>
        <text:list-item>
          <text:p text:style-name="P131" loext:marker-style-name="T118"><text:span text:style-name="T106">Голубянка аргиад</text:span><text:span text:style-name="T119">– </text:span><text:span text:style-name="T120">Everes argiades</text:span></text:p>
        </text:list-item>
        <text:list-item>
          <text:p text:style-name="P131" loext:marker-style-name="T118"><text:span text:style-name="T106">Голубянка Фишера</text:span><text:span text:style-name="T119"> –</text:span><text:span text:style-name="T120"> Tongeia fischeri</text:span></text:p>
        </text:list-item>
        <text:list-item>
          <text:p text:style-name="P131" loext:marker-style-name="T118"><text:span text:style-name="T106">Голубянка аргиолюс</text:span><text:span text:style-name="T119"> –</text:span><text:span text:style-name="T120"> Celastrina argiolus</text:span></text:p>
        </text:list-item>
        <text:list-item>
          <text:p text:style-name="P131" loext:marker-style-name="T118"><text:span text:style-name="T106">Голубянка аргус</text:span><text:span text:style-name="T119"> – </text:span><text:span text:style-name="T120">Plebejus argus</text:span></text:p>
        </text:list-item>
        <text:list-item>
          <text:p text:style-name="P131" loext:marker-style-name="T118"><text:span text:style-name="T106">Голубянка аргирогномон</text:span><text:span text:style-name="T119"> –</text:span><text:span text:style-name="T120"> Plebejus argyrognomon</text:span></text:p>
        </text:list-item>
        <text:list-item>
          <text:p text:style-name="P131" loext:marker-style-name="T118"><text:span text:style-name="T106">Голубянка аллоус</text:span><text:span text:style-name="T119"> – </text:span><text:span text:style-name="T120">Aricia allous</text:span></text:p>
        </text:list-item>
        <text:list-item>
          <text:p text:style-name="P131" loext:marker-style-name="T118"><text:span text:style-name="T106">Голубянка лесная</text:span><text:span text:style-name="T119"> – </text:span><text:span text:style-name="T120">Cyaniris semiargus</text:span></text:p>
        </text:list-item>
        <text:list-item>
          <text:p text:style-name="P131" loext:marker-style-name="T118"><text:span text:style-name="T106">Голубянка дамон</text:span><text:span text:style-name="T119"> – </text:span><text:span text:style-name="T123">Agrodiaetus </text:span><text:span text:style-name="T120">damon</text:span></text:p>
        </text:list-item>
        <text:list-item>
          <text:h text:style-name="P131" text:outline-level="1" loext:marker-style-name="T118"><text:span text:style-name="T124">Голубянка Икар</text:span><text:span text:style-name="T125"> – </text:span><text:span text:style-name="T120">Polyommatus icarus</text:span></text:h>
        </text:list-item>
        <text:list-item>
          <text:p text:style-name="P131" loext:marker-style-name="T118"><text:span text:style-name="T106">Голубянка аманда</text:span><text:span text:style-name="T119"> –</text:span><text:span text:style-name="T120"> Polyommatus amanda</text:span></text:p>
        </text:list-item>
      </text:list>
      <text:p text:style-name="P139"><text:span text:style-name="T54"/></text:p>
      <text:p text:style-name="P139"><text:span text:style-name="T54"/></text:p>
      <text:h text:style-name="P140" text:outline-level="1"><text:span text:style-name="T75">ЗЕМНОВОДНЫЕ</text:span><text:span text:style-name="T76"> AMPHIBIA</text:span></text:h>
      <text:list text:style-name="WW8Num26">
        <text:list-item>
          <text:p text:style-name="P141" loext:marker-style-name="T81"><text:span text:style-name="T71">Жаба обыкновенная — </text:span><text:span text:style-name="T79">Bufo bufo</text:span><text:span text:style-name="T71"> (</text:span><text:span text:style-name="T74">Linnaeus</text:span><text:span text:style-name="T71">, 1758)</text:span></text:p>
        </text:list-item>
        <text:list-item>
          <text:p text:style-name="P141" loext:marker-style-name="T126"><text:span text:style-name="T71">Лягушка остромордая — </text:span><text:span text:style-name="T79">Ranaarvalis</text:span><text:span text:style-name="T71"> , </text:span><text:span text:style-name="T74">Nilsson</text:span><text:span text:style-name="T71">, 1842</text:span></text:p>
        </text:list-item>
      </text:list>
      <text:h text:style-name="P142" text:outline-level="1"/>
      <text:h text:style-name="P140" text:outline-level="1"><text:span text:style-name="T75">ПРЕСМЫКАЮЩИЕСЯ</text:span><text:span text:style-name="T127"> REPTILIA</text:span></text:h>
      <text:list text:style-name="WW8Num23">
        <text:list-item>
          <text:p text:style-name="P143" loext:marker-style-name="T70"><text:span text:style-name="T71">Ящерица прыткая</text:span><text:span text:style-name="T79"> – Lacerta agilis</text:span><text:span text:style-name="T74"> Linnaeus, 1758<text:tab/><text:tab/><text:tab/></text:span></text:p>
        </text:list-item>
        <text:list-item>
          <text:p text:style-name="P143" loext:marker-style-name="T70"><text:soft-page-break/><text:span text:style-name="T71">Ящерица живородящая — </text:span><text:span text:style-name="T79">Zootoca (Lacerta) vivipara</text:span><text:span text:style-name="T74"> Vonjacquin, 1787<text:tab/></text:span></text:p>
        </text:list-item>
        <text:list-item>
          <text:h text:style-name="P143" text:outline-level="1" loext:marker-style-name="T70"><text:span text:style-name="T71">Уж обыкновенный</text:span><text:span text:style-name="T74">— </text:span><text:span text:style-name="T79">Natrix natrix</text:span><text:span text:style-name="T74"> Linnaeus, 1758<text:tab/><text:tab/><text:tab/></text:span></text:h>
        </text:list-item>
      </text:list>
      <text:h text:style-name="P144" text:outline-level="1"/>
      <text:h text:style-name="P140" text:outline-level="1"><text:span text:style-name="T75">ПТИЦЫ</text:span><text:span text:style-name="T76"> – AVES</text:span></text:h>
      <text:h text:style-name="P145" text:outline-level="1"/>
      <text:p text:style-name="P146"><text:span text:style-name="T128">СЕМЕЙСТВО</text:span><text:span text:style-name="T75"> УТИНЫЕ — </text:span><text:span text:style-name="T76">ANATIDAE</text:span></text:p>
      <text:list text:style-name="WW8Num3">
        <text:list-item>
          <text:p text:style-name="P147" loext:marker-style-name="T70"><text:span text:style-name="T71">Свиязь — </text:span><text:span text:style-name="T79">Anas penelope</text:span><text:span text:style-name="T74"> Linnaeus, 1758<text:tab/><text:tab/><text:tab/></text:span></text:p>
        </text:list-item>
        <text:list-item>
          <text:p text:style-name="P147" loext:marker-style-name="T70"><text:span text:style-name="T71">Кряква</text:span><text:span text:style-name="T79"> – Anas platyrhynchos</text:span><text:span text:style-name="T74"> Linnaeus, 1758<text:tab/><text:tab/></text:span></text:p>
        </text:list-item>
        <text:list-item>
          <text:p text:style-name="P147" loext:marker-style-name="T70"><text:span text:style-name="T71">Широконоска</text:span><text:span text:style-name="T79"> – Anas clypeata</text:span><text:span text:style-name="T74"> Linnaeus, 1758<text:tab/></text:span></text:p>
        </text:list-item>
        <text:list-item>
          <text:p text:style-name="P147" loext:marker-style-name="T70"><text:span text:style-name="T71">Шилохвость</text:span><text:span text:style-name="T79"> – Anas acuta</text:span><text:span text:style-name="T74"> Linnaeus, 1758<text:tab/><text:tab/></text:span></text:p>
        </text:list-item>
        <text:list-item>
          <text:p text:style-name="P147" loext:marker-style-name="T70"><text:span text:style-name="T71">Чирок</text:span><text:span text:style-name="T74">-</text:span><text:span text:style-name="T71">трекунок</text:span><text:span text:style-name="T79"> – Anas querquedula</text:span><text:span text:style-name="T74"> Linnaeus, 1758<text:tab/></text:span></text:p>
        </text:list-item>
        <text:list-item>
          <text:p text:style-name="P147" loext:marker-style-name="T70"><text:span text:style-name="T71">Чирок</text:span><text:span text:style-name="T74">-</text:span><text:span text:style-name="T71">свистунок</text:span><text:span text:style-name="T79"> – Anas crecca</text:span><text:span text:style-name="T74"> Linnaeus, 1758<text:tab/><text:tab/></text:span></text:p>
        </text:list-item>
      </text:list>
      <text:h text:style-name="P148" text:outline-level="1"/>
      <text:h text:style-name="P149" text:outline-level="1"><text:span text:style-name="T128">СЕМЕЙСТВО</text:span><text:span text:style-name="T75"> ЯСТРЕБИНЫЕ</text:span><text:span text:style-name="T76"> —ACCIPITRIDAE</text:span></text:h>
      <text:list text:continue-numbering="true" text:style-name="WW8Num3">
        <text:list-item>
          <text:p text:style-name="P147" loext:marker-style-name="T70"><text:span text:style-name="T71">Черный коршун</text:span><text:span text:style-name="T79"> – Milvus migrans</text:span><text:span text:style-name="T74"> (Boddaert, 1783) </text:span></text:p>
        </text:list-item>
        <text:list-item>
          <text:p text:style-name="P147" loext:marker-style-name="T70"><text:span text:style-name="T71">Лунь полевой — </text:span><text:span text:style-name="T79">Circus cyaneus</text:span><text:span text:style-name="T74"> (Linnaeus, 1766)</text:span></text:p>
        </text:list-item>
      </text:list>
      <text:p text:style-name="P150"/>
      <text:p text:style-name="P146"><text:span text:style-name="T128">СЕМЕЙСТВО</text:span><text:span text:style-name="T75"> СОКОЛИНЫЕ</text:span><text:span text:style-name="T76"> —FALCONIDAE</text:span></text:p>
      <text:list text:continue-numbering="true" text:style-name="WW8Num3">
        <text:list-item>
          <text:p text:style-name="P147" loext:marker-style-name="T70"><text:span text:style-name="T71">Пустельга обыкновенная</text:span><text:span text:style-name="T79"> – Falco tinnunculus</text:span><text:span text:style-name="T74"> Linnaeus, 1758</text:span></text:p>
        </text:list-item>
        <text:list-item>
          <text:p text:style-name="P147" loext:marker-style-name="T70"><text:span text:style-name="T71">Чеглок</text:span><text:span text:style-name="T79"> – Falco subbuteo</text:span><text:span text:style-name="T74"> Linnaeus, 1758</text:span></text:p>
        </text:list-item>
      </text:list>
      <text:p text:style-name="P151"/>
      <text:p text:style-name="P146"><text:span text:style-name="T128">СЕМЕЙСТВО</text:span><text:span text:style-name="T75"> ФАЗАНОВЫЕ</text:span><text:span text:style-name="T76"> — PHASIANIDAE</text:span></text:p>
      <text:list text:continue-numbering="true" text:style-name="WW8Num3">
        <text:list-item>
          <text:p text:style-name="P147" loext:marker-style-name="T70"><text:span text:style-name="T71">Перепел</text:span><text:span text:style-name="T79"> – Coturnix coturnix</text:span><text:span text:style-name="T74"> (Linnaeus, 1758)</text:span></text:p>
        </text:list-item>
      </text:list>
      <text:p text:style-name="P150"/>
      <text:h text:style-name="P149" text:outline-level="1"><text:span text:style-name="T128">СЕМЕЙСТВО </text:span><text:span text:style-name="T75">ПАСТУШКОВЫЕ</text:span><text:span text:style-name="T76"> —RALLIDAE</text:span></text:h>
      <text:list text:continue-numbering="true" text:style-name="WW8Num3">
        <text:list-item>
          <text:p text:style-name="P147" loext:marker-style-name="T70"><text:span text:style-name="T71">Коростель — </text:span><text:span text:style-name="T79">Crex crex</text:span><text:span text:style-name="T74"> (Linnaeus, 1758)</text:span></text:p>
        </text:list-item>
      </text:list>
      <text:p text:style-name="P151"/>
      <text:p text:style-name="P146"><text:span text:style-name="T128">СЕМЕЙСТВО</text:span><text:span text:style-name="T75"> ДЯТЛОВЫЕ</text:span><text:span text:style-name="T76"> —PICIDAE</text:span></text:p>
      <text:list text:continue-numbering="true" text:style-name="WW8Num3">
        <text:list-item>
          <text:p text:style-name="P147" loext:marker-style-name="T70"><text:span text:style-name="T71">Вертишейка –</text:span><text:span text:style-name="T79"> Jynx torquilla</text:span><text:span text:style-name="T74"> Linnaeus, 1758<text:tab/><text:tab/><text:tab/><text:tab/></text:span></text:p>
        </text:list-item>
        <text:list-item>
          <text:p text:style-name="P147" loext:marker-style-name="T70"><text:span text:style-name="T71">Дятел белоспинный — </text:span><text:span text:style-name="T79">Dendrocopos leucotos</text:span><text:span text:style-name="T74"> (Bechstein, 1802)<text:tab/></text:span></text:p>
        </text:list-item>
        <text:list-item>
          <text:p text:style-name="P147" loext:marker-style-name="T70"><text:span text:style-name="T71">Дятел большой пестрый — </text:span><text:span text:style-name="T79">Dendrocopos major</text:span><text:span text:style-name="T74"> (Linnaeus, 1758)<text:tab/></text:span></text:p>
        </text:list-item>
        <text:list-item>
          <text:p text:style-name="P147" loext:marker-style-name="T70"><text:span text:style-name="T71">Дятел седой — </text:span><text:span text:style-name="T79">Picus canus</text:span><text:span text:style-name="T74"> Gmelin, 1788<text:tab/><text:tab/><text:tab/><text:tab/></text:span></text:p>
        </text:list-item>
      </text:list>
      <text:p text:style-name="P150"/>
      <text:p text:style-name="P123"><text:soft-page-break/><text:span text:style-name="T128">СЕМЕЙСТВО</text:span><text:span text:style-name="T75"> КУКУШКОВЫЕ</text:span><text:span text:style-name="T76"> — CUCULIDAE</text:span></text:p>
      <text:list text:continue-numbering="true" text:style-name="WW8Num3">
        <text:list-item>
          <text:p text:style-name="P147" loext:marker-style-name="T70"><text:span text:style-name="T71">Кукушка обыкновенная — </text:span><text:span text:style-name="T79">Cuculus canorus</text:span><text:span text:style-name="T74"> Linnaeus, 1758</text:span></text:p>
        </text:list-item>
      </text:list>
      <text:p text:style-name="P150"/>
      <text:p text:style-name="P123"><text:span text:style-name="T128">СЕМЕЙСТВО</text:span><text:span text:style-name="T75"> СОВИНЫЕ- </text:span><text:span text:style-name="T76">STRIGIDAE</text:span></text:p>
      <text:list text:continue-numbering="true" text:style-name="WW8Num3">
        <text:list-item>
          <text:p text:style-name="P147" loext:marker-style-name="T70"><text:span text:style-name="T71">Белая сова — </text:span><text:span text:style-name="T79">Nyctea scandiaca</text:span><text:span text:style-name="T74"> (Linnaeus, 1758)</text:span></text:p>
        </text:list-item>
        <text:list-item>
          <text:p text:style-name="P147" loext:marker-style-name="T70"><text:span text:style-name="T71">Ушастая сова — </text:span><text:span text:style-name="T79">Aegolius funereus</text:span><text:span text:style-name="T74"> (Linnaeus, 1758)<text:tab/></text:span></text:p>
        </text:list-item>
        <text:list-item>
          <text:p text:style-name="P147" loext:marker-style-name="T70"><text:span text:style-name="T71">Болотная сова — </text:span><text:span text:style-name="T79">Asio otus</text:span><text:span text:style-name="T74"> (Linnaeus, 1758)</text:span></text:p>
        </text:list-item>
      </text:list>
      <text:p text:style-name="P151"/>
      <text:p text:style-name="P123"><text:span text:style-name="T128">СЕМЕЙСТВО</text:span><text:span text:style-name="T75"> ГОЛУБИНЫЕ</text:span><text:span text:style-name="T76"> —COLUMBIDAE</text:span></text:p>
      <text:list text:continue-numbering="true" text:style-name="WW8Num3">
        <text:list-item>
          <text:p text:style-name="P147" loext:marker-style-name="T70"><text:span text:style-name="T71">Горлица большая — </text:span><text:span text:style-name="T79">Streptopelia orientalis</text:span><text:span text:style-name="T74"> (Latham, 1790)</text:span></text:p>
        </text:list-item>
      </text:list>
      <text:h text:style-name="P148" text:outline-level="1"/>
      <text:h text:style-name="P140" text:outline-level="1"><text:span text:style-name="T128">СЕМЕЙСТВО </text:span><text:span text:style-name="T75">БЕКАСОВЫЕ</text:span><text:span text:style-name="T76"> —SCOLOPACIDAE</text:span></text:h>
      <text:list text:continue-numbering="true" text:style-name="WW8Num3">
        <text:list-item>
          <text:p text:style-name="P147" loext:marker-style-name="T70"><text:span text:style-name="T71">Азиатский бекас </text:span><text:span text:style-name="T79">Gallinago stenura</text:span><text:span text:style-name="T74"> (Bonaparte, 1831)</text:span></text:p>
        </text:list-item>
        <text:list-item>
          <text:p text:style-name="P147" loext:marker-style-name="T70"><text:span text:style-name="T71">Черныш</text:span><text:span text:style-name="T79"> Tringa ochropus</text:span><text:span text:style-name="T74"> Linnaeus, 1758</text:span></text:p>
        </text:list-item>
        <text:list-item>
          <text:p text:style-name="P147" loext:marker-style-name="T70"><text:span text:style-name="T71">Перевозчик</text:span><text:span text:style-name="T79"> Actitis hypoleucos</text:span><text:span text:style-name="T74"> (Linnaeus, 1758)</text:span></text:p>
        </text:list-item>
      </text:list>
      <text:h text:style-name="P145" text:outline-level="1"/>
      <text:h text:style-name="P140" text:outline-level="1"><text:span text:style-name="T128">СЕМЕЙСТВО</text:span><text:span text:style-name="T75"> РЖАНКОВЫЕ</text:span><text:span text:style-name="T76"> —CHARADRIIDAE</text:span></text:h>
      <text:list text:continue-numbering="true" text:style-name="WW8Num3">
        <text:list-item>
          <text:p text:style-name="P147" loext:marker-style-name="T70"><text:span text:style-name="T71">Зуек малый - </text:span><text:span text:style-name="T79">Charadrius dubius</text:span><text:span text:style-name="T74"> Scopoli, 1786</text:span></text:p>
        </text:list-item>
        <text:list-item>
          <text:p text:style-name="P147" loext:marker-style-name="T70"><text:span text:style-name="T71">Чибис</text:span><text:span text:style-name="T79"> – Vanellus vanellus</text:span><text:span text:style-name="T74"> (Linnaeus, 1758)</text:span></text:p>
        </text:list-item>
      </text:list>
      <text:p text:style-name="P150"/>
      <text:h text:style-name="P140" text:outline-level="1"><text:span text:style-name="T128">СЕМЕЙСТВО </text:span><text:span text:style-name="T75">ЧАЙКОВЫЕ</text:span><text:span text:style-name="T76"> —LARIDAE</text:span></text:h>
      <text:list text:continue-numbering="true" text:style-name="WW8Num3">
        <text:list-item>
          <text:p text:style-name="P147" loext:marker-style-name="T70"><text:span text:style-name="T71">Чайка сизая — </text:span><text:span text:style-name="T79">Larus canus</text:span><text:span text:style-name="T74"> Linnaeus, 1758</text:span></text:p>
        </text:list-item>
        <text:list-item>
          <text:p text:style-name="P147" loext:marker-style-name="T70"><text:span text:style-name="T71">Чайка озерная — </text:span><text:span text:style-name="T79">Larus ridibundus</text:span><text:span text:style-name="T74"> Linnaeus, 1766</text:span></text:p>
        </text:list-item>
        <text:list-item>
          <text:p text:style-name="P147" loext:marker-style-name="T70"><text:span text:style-name="T71">Крачка речная — </text:span><text:span text:style-name="T79">Sterna hirundo</text:span><text:span text:style-name="T74"> Linnaeus, 1758</text:span></text:p>
        </text:list-item>
      </text:list>
      <text:p text:style-name="P150"/>
      <text:p text:style-name="P152"><text:span text:style-name="T128">СЕМЕЙСТВО </text:span><text:span text:style-name="T129">ЖАВОРОНКОВЫЕ</text:span><text:span text:style-name="T130"> – ALAUDIDAE</text:span></text:p>
      <text:list text:continue-numbering="true" text:style-name="WW8Num3">
        <text:list-item>
          <text:p text:style-name="P153" loext:marker-style-name="T114"><text:span text:style-name="T131">Полевой жаворонок</text:span><text:span text:style-name="T115">— </text:span><text:span text:style-name="T108">Alauda arvensis </text:span><text:span text:style-name="T115">Linnaeus, 1758</text:span></text:p>
        </text:list-item>
      </text:list>
      <text:p text:style-name="P154"/>
      <text:p text:style-name="P152"><text:span text:style-name="T128">СЕМЕЙСТВО </text:span><text:span text:style-name="T129">ЛАСТОЧКОВЫЕ</text:span><text:span text:style-name="T130"> – HIRUNDINIDAE</text:span></text:p>
      <text:list text:continue-numbering="true" text:style-name="WW8Num3">
        <text:list-item>
          <text:p text:style-name="P153" loext:marker-style-name="T114"><text:span text:style-name="T131">Деревенская ласточка</text:span><text:span text:style-name="T115"> — </text:span><text:span text:style-name="T108">Hirundo rustica </text:span><text:span text:style-name="T115">Linnaeus, 1758</text:span></text:p>
        </text:list-item>
      </text:list>
      <text:p text:style-name="P154"/>
      <text:p text:style-name="P152"><text:span text:style-name="T128">СЕМЕЙСТВО </text:span><text:span text:style-name="T129">ТРЯСОГУЗКОВЫЕ</text:span><text:span text:style-name="T130"> – MOTACILLIDAE</text:span></text:p>
      <text:list text:continue-numbering="true" text:style-name="WW8Num3">
        <text:list-item>
          <text:p text:style-name="P153" loext:marker-style-name="T114"><text:span text:style-name="T131">Лесной конек</text:span><text:span text:style-name="T115"> — </text:span><text:span text:style-name="T108">Anthus trivialis </text:span><text:span text:style-name="T115">(Linnaeus, 1758)</text:span></text:p>
        </text:list-item>
        <text:list-item>
          <text:p text:style-name="P153" loext:marker-style-name="T114"><text:soft-page-break/><text:span text:style-name="T131">Белая трясогузка</text:span><text:span text:style-name="T115"> — </text:span><text:span text:style-name="T108">Motacilla alba </text:span><text:span text:style-name="T115">Linnaeus, 1758</text:span></text:p>
        </text:list-item>
        <text:list-item>
          <text:p text:style-name="P153" loext:marker-style-name="T114"><text:span text:style-name="T131">Желтая трясогузка</text:span><text:span text:style-name="T115"> — </text:span><text:span text:style-name="T108">M. flava </text:span><text:span text:style-name="T115">Linnaeus, 1758</text:span></text:p>
        </text:list-item>
      </text:list>
      <text:p text:style-name="P154"/>
      <text:p text:style-name="P152"><text:span text:style-name="T128">СЕМЕЙСТВО </text:span><text:span text:style-name="T129">ДРОЗДОВЫЕ – TURDIDAE</text:span></text:p>
      <text:list text:continue-numbering="true" text:style-name="WW8Num3">
        <text:list-item>
          <text:p text:style-name="P153" loext:marker-style-name="T110"><text:span text:style-name="T131">Дрозд белобровик</text:span><text:span text:style-name="T106"> — </text:span><text:span text:style-name="T107">T. iliacus </text:span><text:span text:style-name="T106">Linnaeus, 1766</text:span></text:p>
        </text:list-item>
        <text:list-item>
          <text:p text:style-name="P153" loext:marker-style-name="T114"><text:span text:style-name="T131">Дрозд </text:span><text:span text:style-name="T106">п</text:span><text:span text:style-name="T131">евчий</text:span><text:span text:style-name="T115">— </text:span><text:span text:style-name="T108">T. philomelos </text:span><text:span text:style-name="T115">Brehm, 1831</text:span></text:p>
        </text:list-item>
        <text:list-item>
          <text:p text:style-name="P153" loext:marker-style-name="T114"><text:span text:style-name="T131">Дрозд рябинник</text:span><text:span text:style-name="T115"> — </text:span><text:span text:style-name="T108">T. pilaris </text:span><text:span text:style-name="T115">Linnaeus, 1758</text:span></text:p>
        </text:list-item>
      </text:list>
      <text:p text:style-name="P154"/>
      <text:p text:style-name="P152"><text:span text:style-name="T128">СЕМЕЙСТВО </text:span><text:span text:style-name="T129">СЛАВКОВЫЕ – SYLVIIDAE</text:span></text:p>
      <text:list text:continue-numbering="true" text:style-name="WW8Num3">
        <text:list-item>
          <text:p text:style-name="P153" loext:marker-style-name="T110"><text:span text:style-name="T131">Северная бормотушка</text:span><text:span text:style-name="T106"> — </text:span><text:span text:style-name="T107">Hippolais caligata </text:span><text:span text:style-name="T106">(Lichtenstein, 1823)</text:span></text:p>
        </text:list-item>
        <text:list-item>
          <text:p text:style-name="P153" loext:marker-style-name="T110"><text:span text:style-name="T131">Зеленая пересмешка</text:span><text:span text:style-name="T106"> — </text:span><text:span text:style-name="T107">H. icterina </text:span><text:span text:style-name="T106">(Vieillot, 1817)</text:span></text:p>
        </text:list-item>
        <text:list-item>
          <text:p text:style-name="P153" loext:marker-style-name="T114"><text:span text:style-name="T131">Певчий сверчок</text:span><text:span text:style-name="T115"> — </text:span><text:span text:style-name="T108">Locustella certhiola </text:span><text:span text:style-name="T115">(Pallas, 1811)</text:span></text:p>
        </text:list-item>
        <text:list-item>
          <text:p text:style-name="P153" loext:marker-style-name="T114"><text:span text:style-name="T71">Садовая камышевка</text:span><text:span text:style-name="T79"> Acrocephalus dumetorum</text:span><text:span text:style-name="T74"> Blyth, 1849</text:span></text:p>
        </text:list-item>
        <text:list-item>
          <text:p text:style-name="P153" loext:marker-style-name="T114"><text:span text:style-name="T131">Пеночка</text:span><text:span text:style-name="T132">-</text:span><text:span text:style-name="T131">теньковка</text:span><text:span text:style-name="T115"> — </text:span><text:span text:style-name="T108">P. collybita </text:span><text:span text:style-name="T115">(Vieillot, 1817)</text:span></text:p>
        </text:list-item>
        <text:list-item>
          <text:p text:style-name="P153" loext:marker-style-name="T114"><text:span text:style-name="T131">Садовая славка</text:span><text:span text:style-name="T115"> — </text:span><text:span text:style-name="T108">Sylvia borin </text:span><text:span text:style-name="T115">(Boddaert, 1783)</text:span></text:p>
        </text:list-item>
        <text:list-item>
          <text:p text:style-name="P153" loext:marker-style-name="T114"><text:span text:style-name="T131">Серая славка</text:span><text:span text:style-name="T115"> — </text:span><text:span text:style-name="T108">S. communis </text:span><text:span text:style-name="T115">Latham, 1787</text:span></text:p>
        </text:list-item>
        <text:list-item>
          <text:p text:style-name="P153" loext:marker-style-name="T110"><text:span text:style-name="T131">Славка-завирушка</text:span><text:span text:style-name="T106"> — </text:span><text:span text:style-name="T107">S. curruca </text:span><text:span text:style-name="T106">(Linnaeus, 1758)</text:span></text:p>
        </text:list-item>
      </text:list>
      <text:p text:style-name="P155"/>
      <text:p text:style-name="P152"><text:span text:style-name="T128">СЕМЕЙСТВО </text:span><text:span text:style-name="T129">МУХОЛОВКОВЫЕ – MUSCICAPIDAE</text:span></text:p>
      <text:list text:continue-numbering="true" text:style-name="WW8Num3">
        <text:list-item>
          <text:p text:style-name="P153" loext:marker-style-name="T110"><text:span text:style-name="T131">Мухоловка-пеструшка</text:span><text:span text:style-name="T106"> — </text:span><text:span text:style-name="T107">Ficedula hypoleuca </text:span><text:span text:style-name="T106">(Pallas, 1764)</text:span></text:p>
        </text:list-item>
        <text:list-item>
          <text:p text:style-name="P153" loext:marker-style-name="T110"><text:span text:style-name="T131">Обыкновенный соловей</text:span><text:span text:style-name="T106"> — </text:span><text:span text:style-name="T107">L. luscinia </text:span><text:span text:style-name="T106">(Linnaeus, 1758)</text:span></text:p>
        </text:list-item>
        <text:list-item>
          <text:p text:style-name="P153" loext:marker-style-name="T110"><text:span text:style-name="T131">Варакушка</text:span><text:span text:style-name="T106"> — </text:span><text:span text:style-name="T107">L. svecica </text:span><text:span text:style-name="T106">(Linnaeus, 1758)</text:span></text:p>
        </text:list-item>
        <text:list-item>
          <text:p text:style-name="P153" loext:marker-style-name="T110"><text:span text:style-name="T131">Обыкновенная горихвостка</text:span><text:span text:style-name="T106"> — </text:span><text:span text:style-name="T108">Phoenicurusphoenicurus</text:span><text:span text:style-name="T106">(</text:span><text:span text:style-name="T115">Linnaeus</text:span><text:span text:style-name="T106">, 1758)</text:span></text:p>
        </text:list-item>
        <text:list-item>
          <text:p text:style-name="P153" loext:marker-style-name="T110"><text:span text:style-name="T131">Черноголовый чекан</text:span><text:span text:style-name="T106"> — </text:span><text:span text:style-name="T107">Saxicola maura </text:span><text:span text:style-name="T106">Pallas, 1773</text:span></text:p>
        </text:list-item>
        <text:list-item>
          <text:p text:style-name="P153" loext:marker-style-name="T110"><text:span text:style-name="T131">Луговой чекан</text:span><text:span text:style-name="T106"> — </text:span><text:span text:style-name="T107">S. rubetra </text:span><text:span text:style-name="T106">(Linnaeus, 1758)</text:span></text:p>
        </text:list-item>
      </text:list>
      <text:p text:style-name="P155"/>
      <text:p text:style-name="P152"><text:span text:style-name="T128">СЕМЕЙСТВО </text:span><text:span text:style-name="T129">ДЛИННОХВОСТЫЕ СИНИЦЫ – AEGITHALIDAE</text:span></text:p>
      <text:list text:continue-numbering="true" text:style-name="WW8Num3">
        <text:list-item>
          <text:p text:style-name="P153" loext:marker-style-name="T110"><text:span text:style-name="T131">Длиннохвостая синица</text:span><text:span text:style-name="T106"> — </text:span><text:span text:style-name="T107">Aegithalos caudatus </text:span><text:span text:style-name="T106">(Linnaeus, 1758)</text:span></text:p>
        </text:list-item>
      </text:list>
      <text:p text:style-name="P155"/>
      <text:p text:style-name="P152"><text:span text:style-name="T128">СЕМЕЙСТВО </text:span><text:span text:style-name="T129">СИНИЦЕВЫЕ – PARIDAE</text:span></text:p>
      <text:list text:continue-numbering="true" text:style-name="WW8Num3">
        <text:list-item>
          <text:p text:style-name="P153" loext:marker-style-name="T110"><text:span text:style-name="T131">Большая синица</text:span><text:span text:style-name="T106"> — </text:span><text:span text:style-name="T108">Parusmajor</text:span><text:span text:style-name="T115">Linnaeus</text:span><text:span text:style-name="T106">, 1758</text:span></text:p>
        </text:list-item>
        <text:list-item>
          <text:p text:style-name="P153" loext:marker-style-name="T110"><text:span text:style-name="T131">Московка</text:span><text:span text:style-name="T106"> — </text:span><text:span text:style-name="T108">Periparusater</text:span><text:span text:style-name="T106">(</text:span><text:span text:style-name="T115">Linnaeus</text:span><text:span text:style-name="T106">, 1758)</text:span></text:p>
        </text:list-item>
      </text:list>
      <text:p text:style-name="P155"/>
      <text:p text:style-name="P152"><text:soft-page-break/><text:span text:style-name="T128">СЕМЕЙСТВО </text:span><text:span text:style-name="T129">ИВОЛГОВЫЕ</text:span><text:span text:style-name="T130"> – ORIOLIDAE</text:span></text:p>
      <text:list text:continue-numbering="true" text:style-name="WW8Num3">
        <text:list-item>
          <text:p text:style-name="P153" loext:marker-style-name="T114"><text:span text:style-name="T131">Иволга</text:span><text:span text:style-name="T115"> — </text:span><text:span text:style-name="T108">Oriolus oriolus </text:span><text:span text:style-name="T115">(Linnaeus, 1758)</text:span></text:p>
        </text:list-item>
      </text:list>
      <text:p text:style-name="P154"/>
      <text:p text:style-name="P152"><text:span text:style-name="T128">СЕМЕЙСТВО </text:span><text:span text:style-name="T129">СОРОКОПУТОВЫЕ</text:span><text:span text:style-name="T130"> – LANIIDAE</text:span></text:p>
      <text:list text:continue-numbering="true" text:style-name="WW8Num3">
        <text:list-item>
          <text:p text:style-name="P153" loext:marker-style-name="T114"><text:span text:style-name="T131">Жуланобыкновенный</text:span><text:span text:style-name="T115">— </text:span><text:span text:style-name="T108">Lanius collurio </text:span><text:span text:style-name="T115">Linnaeus, 1758</text:span></text:p>
        </text:list-item>
      </text:list>
      <text:p text:style-name="P154"/>
      <text:p text:style-name="P152"><text:span text:style-name="T128">СЕМЕЙСТВО </text:span><text:span text:style-name="T129">ВОРОНОВЫЕ – CORVIDAE</text:span></text:p>
      <text:list text:continue-numbering="true" text:style-name="WW8Num3">
        <text:list-item>
          <text:p text:style-name="P153" loext:marker-style-name="T110"><text:span text:style-name="T131">Ворон</text:span><text:span text:style-name="T106"> — </text:span><text:span text:style-name="T107">Corvus corax </text:span><text:span text:style-name="T106">Linnaeus, 1758</text:span></text:p>
        </text:list-item>
        <text:list-item>
          <text:p text:style-name="P153" loext:marker-style-name="T110"><text:span text:style-name="T131">Серая ворона</text:span><text:span text:style-name="T106"> — </text:span><text:span text:style-name="T107">C. cornix </text:span><text:span text:style-name="T106">Linnaeus, 1758</text:span></text:p>
        </text:list-item>
        <text:list-item>
          <text:p text:style-name="P153" loext:marker-style-name="T110"><text:span text:style-name="T131">Черная ворона</text:span><text:span text:style-name="T106"> — </text:span><text:span text:style-name="T107">C. corone </text:span><text:span text:style-name="T106">Linnaeus, 1758</text:span></text:p>
        </text:list-item>
        <text:list-item>
          <text:p text:style-name="P153" loext:marker-style-name="T114"><text:span text:style-name="T131">Грач</text:span><text:span text:style-name="T115"> — </text:span><text:span text:style-name="T108">C. frugilegus </text:span><text:span text:style-name="T115">Linnaeus, 1758</text:span></text:p>
        </text:list-item>
        <text:list-item>
          <text:p text:style-name="P153" loext:marker-style-name="T114"><text:span text:style-name="T131">Сорока</text:span><text:span text:style-name="T115"> — </text:span><text:span text:style-name="T108">Pica pica </text:span><text:span text:style-name="T115">(Linnaeus, 1758)</text:span></text:p>
        </text:list-item>
      </text:list>
      <text:p text:style-name="P154"/>
      <text:p text:style-name="P152"><text:span text:style-name="T128">СЕМЕЙСТВО </text:span><text:span text:style-name="T129">СКВОРЦОВЫЕ</text:span><text:span text:style-name="T130"> – STURNIDAE</text:span></text:p>
      <text:list text:continue-numbering="true" text:style-name="WW8Num3">
        <text:list-item>
          <text:p text:style-name="P153" loext:marker-style-name="T114"><text:span text:style-name="T131">Скворец</text:span><text:span text:style-name="T115"> — </text:span><text:span text:style-name="T108">Sturnus vulgaris </text:span><text:span text:style-name="T115">Linnaeus, 1758</text:span></text:p>
        </text:list-item>
      </text:list>
      <text:p text:style-name="P154"/>
      <text:p text:style-name="P152"><text:span text:style-name="T128">СЕМЕЙСТВО </text:span><text:span text:style-name="T129">ВОРОБЬИНЫЕ</text:span><text:span text:style-name="T130"> – PASSERIDAE</text:span></text:p>
      <text:list text:continue-numbering="true" text:style-name="WW8Num3">
        <text:list-item>
          <text:p text:style-name="P153" loext:marker-style-name="T114"><text:span text:style-name="T131">Воробей</text:span><text:span text:style-name="T106">п</text:span><text:span text:style-name="T131">олевой</text:span><text:span text:style-name="T115">— </text:span><text:span text:style-name="T108">Passer montanus </text:span><text:span text:style-name="T115">(Linnaeus, 1758)</text:span></text:p>
        </text:list-item>
      </text:list>
      <text:p text:style-name="P154"/>
      <text:p text:style-name="P152"><text:span text:style-name="T128">СЕМЕЙСТВО </text:span><text:span text:style-name="T129">ВЬЮРКОВЫЕ</text:span><text:span text:style-name="T130"> – FRINGILLIDAE</text:span></text:p>
      <text:list text:continue-numbering="true" text:style-name="WW8Num3">
        <text:list-item>
          <text:p text:style-name="P153" loext:marker-style-name="T114"><text:span text:style-name="T131">Коноплянка</text:span><text:span text:style-name="T115"> — </text:span><text:span text:style-name="T108">Carduelis cannabina </text:span><text:span text:style-name="T115">(Linnaeus, 1758)</text:span></text:p>
        </text:list-item>
        <text:list-item>
          <text:p text:style-name="P153" loext:marker-style-name="T110"><text:span text:style-name="T131">Щегол</text:span><text:span text:style-name="T106"> черноголовый — </text:span><text:span text:style-name="T108">C</text:span><text:span text:style-name="T107">. </text:span><text:span text:style-name="T108">carduelis</text:span><text:span text:style-name="T106">(</text:span><text:span text:style-name="T115">Linnaeus</text:span><text:span text:style-name="T106">, 1758)</text:span></text:p>
        </text:list-item>
        <text:list-item>
          <text:p text:style-name="P153" loext:marker-style-name="T110"><text:span text:style-name="T131">Чечевица обыкновенная </text:span><text:span text:style-name="T106">— </text:span><text:span text:style-name="T107">Carpodacus erythrinus </text:span><text:span text:style-name="T106">(Pallas, 1770)</text:span></text:p>
        </text:list-item>
        <text:list-item>
          <text:p text:style-name="P153" loext:marker-style-name="T114"><text:span text:style-name="T131">Урагус</text:span><text:span text:style-name="T115"> — </text:span><text:span text:style-name="T108">Uragus sibiricus </text:span><text:span text:style-name="T115">(Pallas, 1773)</text:span></text:p>
        </text:list-item>
        <text:list-item>
          <text:p text:style-name="P153" loext:marker-style-name="T114"><text:span text:style-name="T131">Обыкновенныйснегирь</text:span><text:span text:style-name="T115"> — </text:span><text:span text:style-name="T108">Pyrrhula pyrrhula </text:span><text:span text:style-name="T115">(Linnaeus, 1758)</text:span></text:p>
        </text:list-item>
        <text:list-item>
          <text:p text:style-name="P153" loext:marker-style-name="T114"><text:span text:style-name="T131">Зяблик</text:span><text:span text:style-name="T115"> — </text:span><text:span text:style-name="T108">Fringilla coelebs </text:span><text:span text:style-name="T115">Linnaeus, 1758</text:span></text:p>
        </text:list-item>
        <text:list-item>
          <text:p text:style-name="P153" loext:marker-style-name="T114"><text:span text:style-name="T131">Юрок</text:span><text:span text:style-name="T115"> — </text:span><text:span text:style-name="T108">F. montifringilla </text:span><text:span text:style-name="T115">Linnaeus, 1758</text:span></text:p>
        </text:list-item>
      </text:list>
      <text:p text:style-name="P154"/>
      <text:p text:style-name="P152"><text:span text:style-name="T128">СЕМЕЙСТВО </text:span><text:span text:style-name="T129">ОВСЯНКОВЫЕ</text:span><text:span text:style-name="T130"> – EMBERIZIDAE</text:span></text:p>
      <text:list text:continue-numbering="true" text:style-name="WW8Num3">
        <text:list-item>
          <text:p text:style-name="P153" loext:marker-style-name="T114"><text:span text:style-name="T131">Обыкновеннаяовсянка</text:span><text:span text:style-name="T115"> — </text:span><text:span text:style-name="T108">E. citrinella </text:span><text:span text:style-name="T115">Linnaeus, 1758</text:span></text:p>
        </text:list-item>
        <text:list-item>
          <text:p text:style-name="P153" loext:marker-style-name="T114"><text:span text:style-name="T131">Белошапочнаяовсянка</text:span><text:span text:style-name="T115"> — </text:span><text:span text:style-name="T108">E. leucocephalos </text:span><text:span text:style-name="T115">Gmelin, 1771</text:span></text:p>
        </text:list-item>
        <text:list-item>
          <text:p text:style-name="P153" loext:marker-style-name="T114"><text:span text:style-name="T131">Седоголоваяовсянка</text:span><text:span text:style-name="T115"> — </text:span><text:span text:style-name="T108">E. spodocephala </text:span><text:span text:style-name="T115">Pallas, 1776</text:span></text:p>
        </text:list-item>
      </text:list>
      <text:p text:style-name="P156"/>
      <text:p text:style-name="P157"><text:soft-page-break/>МЛЕКОПИТАЮЩИЕ</text:p>
      <text:p text:style-name="P152"><text:span text:style-name="T128">СЕМЕЙСТВО </text:span><text:span text:style-name="T129">ЗЕМЛЕРОЙКОВЫЕ</text:span><text:span text:style-name="T130"> – SORICIDAE</text:span></text:p>
      <text:list text:style-name="WW8Num4">
        <text:list-item>
          <text:p text:style-name="P158" loext:marker-style-name="T114"><text:span text:style-name="T131">Обыкновенная бурозубка</text:span><text:span text:style-name="T115"> — </text:span><text:span text:style-name="T108">Sorex araneus </text:span><text:span text:style-name="T115">Linnaeus, 1758</text:span></text:p>
        </text:list-item>
        <text:list-item>
          <text:p text:style-name="P158" loext:marker-style-name="T114"><text:span text:style-name="T131">Средняя бурозубка</text:span><text:span text:style-name="T115"> — </text:span><text:span text:style-name="T108">S. caecutiens </text:span><text:span text:style-name="T115">Laxmann, 1788</text:span></text:p>
        </text:list-item>
        <text:list-item>
          <text:p text:style-name="P158" loext:marker-style-name="T114"><text:span text:style-name="T131">Темнозубая бурозубка</text:span><text:span text:style-name="T115"> — </text:span><text:span text:style-name="T108">S. daphaenodon </text:span><text:span text:style-name="T115">Thomas, 1907</text:span></text:p>
        </text:list-item>
        <text:list-item>
          <text:p text:style-name="P158" loext:marker-style-name="T114"><text:span text:style-name="T131">Равнозубая бурозубка</text:span><text:span text:style-name="T115"> — </text:span><text:span text:style-name="T108">S. isodon </text:span><text:span text:style-name="T115">Turov, 1924</text:span></text:p>
        </text:list-item>
        <text:list-item>
          <text:p text:style-name="P158" loext:marker-style-name="T114"><text:span text:style-name="T131">Малая бурозубка</text:span><text:span text:style-name="T115"> — </text:span><text:span text:style-name="T108">S. minutus </text:span><text:span text:style-name="T115">Linnaeus, 1766</text:span></text:p>
        </text:list-item>
        <text:list-item>
          <text:p text:style-name="P158" loext:marker-style-name="T114"><text:span text:style-name="T131">Плоскочерепная бурозубка</text:span><text:span text:style-name="T115"> — </text:span><text:span text:style-name="T108">S. roboratus </text:span><text:span text:style-name="T115">Hollister, 1913</text:span></text:p>
        </text:list-item>
        <text:list-item>
          <text:p text:style-name="P158" loext:marker-style-name="T114"><text:span text:style-name="T131">Тундряная бурозубка</text:span><text:span text:style-name="T115"> — </text:span><text:span text:style-name="T108">S. tundrensis </text:span><text:span text:style-name="T115">Merriam, 1900 </text:span></text:p>
        </text:list-item>
      </text:list>
      <text:p text:style-name="P159"/>
      <text:p text:style-name="P152"><text:span text:style-name="T129">СЕМЕЙСТВО КОЖАНОВЫЕ – </text:span><text:span text:style-name="T130">VESPERTILIONIDAE</text:span></text:p>
      <text:list text:continue-numbering="true" text:style-name="WW8Num4">
        <text:list-item>
          <text:p text:style-name="P158" loext:marker-style-name="T114"><text:span text:style-name="T131">НочницаБрандта</text:span><text:span text:style-name="T115">— </text:span><text:span text:style-name="T108">Myotis brandti </text:span><text:span text:style-name="T115">(Eversmann, 1845)</text:span></text:p>
        </text:list-item>
      </text:list>
      <text:p text:style-name="P159"/>
      <text:p text:style-name="P152"><text:span text:style-name="T129">СЕМЕЙСТВО ПСОВЫЕ – </text:span><text:span text:style-name="T130">CANIDAE</text:span></text:p>
      <text:list text:continue-numbering="true" text:style-name="WW8Num4">
        <text:list-item>
          <text:p text:style-name="P158" loext:marker-style-name="T110"><text:span text:style-name="T131">Обыкновенная лисица</text:span><text:span text:style-name="T106"> — </text:span><text:span text:style-name="T108">Vulpesvulpes</text:span><text:span text:style-name="T106">(</text:span><text:span text:style-name="T115">Linnaeus</text:span><text:span text:style-name="T106">, 1758)</text:span></text:p>
        </text:list-item>
      </text:list>
      <text:p text:style-name="P160"/>
      <text:p text:style-name="P152"><text:span text:style-name="T129">СЕМЕЙСТВО КУНЬИ – </text:span><text:span text:style-name="T130">MUSTELIDAE</text:span></text:p>
      <text:list text:continue-numbering="true" text:style-name="WW8Num4">
        <text:list-item>
          <text:p text:style-name="P158" loext:marker-style-name="T114"><text:span text:style-name="T131">Ласка</text:span><text:span text:style-name="T115"> — </text:span><text:span text:style-name="T108">M. nivalis </text:span><text:span text:style-name="T115">Linnaeus, 1766</text:span></text:p>
        </text:list-item>
        <text:list-item>
          <text:p text:style-name="P158" loext:marker-style-name="T114"><text:span text:style-name="T131">Колонок</text:span><text:span text:style-name="T115"> — </text:span><text:span text:style-name="T108">M. sibirica </text:span><text:span text:style-name="T115">Pallas, 1773</text:span></text:p>
        </text:list-item>
        <text:list-item>
          <text:p text:style-name="P158" loext:marker-style-name="T114"><text:span text:style-name="T131">Американскаянорка</text:span><text:span text:style-name="T115"> — </text:span><text:span text:style-name="T108">Neovison vison </text:span><text:span text:style-name="T115">(Schreber, 1777)</text:span></text:p>
        </text:list-item>
      </text:list>
      <text:p text:style-name="P159"/>
      <text:p text:style-name="P152"><text:span text:style-name="T129">СЕМЕЙСТВО ОЛЕНЬИ – </text:span><text:span text:style-name="T130">CERVIDAE</text:span></text:p>
      <text:list text:continue-numbering="true" text:style-name="WW8Num4">
        <text:list-item>
          <text:p text:style-name="P158" loext:marker-style-name="T110"><text:span text:style-name="T131">Сибирская косуля</text:span><text:span text:style-name="T106"> — </text:span><text:span text:style-name="T108">Capreoluspygargus</text:span><text:span text:style-name="T106">(</text:span><text:span text:style-name="T115">Pallas</text:span><text:span text:style-name="T106">, 1771)</text:span></text:p>
        </text:list-item>
      </text:list>
      <text:p text:style-name="P160"/>
      <text:p text:style-name="P152"><text:span text:style-name="T129">СЕМЕЙСТВО ЗАЙЦЕВЫЕ – </text:span><text:span text:style-name="T130">LEPORIDAE</text:span></text:p>
      <text:list text:continue-numbering="true" text:style-name="WW8Num4">
        <text:list-item>
          <text:p text:style-name="P158" loext:marker-style-name="T114"><text:span text:style-name="T131">Заяц</text:span><text:span text:style-name="T132">—</text:span><text:span text:style-name="T131">беляк</text:span><text:span text:style-name="T115"> — </text:span><text:span text:style-name="T108">L. timidus </text:span><text:span text:style-name="T115">Linneaus, 1758</text:span></text:p>
        </text:list-item>
      </text:list>
      <text:p text:style-name="P159"/>
      <text:p text:style-name="P152"><text:span text:style-name="T129">СЕМЕЙСТВО ХОМЯКОВЫЕ – </text:span><text:span text:style-name="T130">CRICETIDAE</text:span></text:p>
      <text:list text:continue-numbering="true" text:style-name="WW8Num4">
        <text:list-item>
          <text:p text:style-name="P158" loext:marker-style-name="T110"><text:span text:style-name="T131">Обыкновенный хомяк</text:span><text:span text:style-name="T106"> — </text:span><text:span text:style-name="T108">Cricetuscricetus</text:span><text:span text:style-name="T106">(</text:span><text:span text:style-name="T115">Linnaeus</text:span><text:span text:style-name="T106">, 1758)</text:span></text:p>
        </text:list-item>
        <text:list-item>
          <text:p text:style-name="P158" loext:marker-style-name="T114"><text:span text:style-name="T131">Пашенная полевка</text:span><text:span text:style-name="T115"> — </text:span><text:span text:style-name="T108">Microtus agrestis </text:span><text:span text:style-name="T115">(Linnaeus, 1761)</text:span></text:p>
        </text:list-item>
        <text:list-item>
          <text:p text:style-name="P158" loext:marker-style-name="T110"><text:span text:style-name="T131">Обыкновенная полевка</text:span><text:span text:style-name="T106"> — </text:span><text:span text:style-name="T107">M. arvalis </text:span><text:span text:style-name="T106">(Pallas, 1811)</text:span></text:p>
        </text:list-item>
        <text:list-item>
          <text:p text:style-name="P158" loext:marker-style-name="T110"><text:span text:style-name="T131">Узкочерепная полевка </text:span><text:span text:style-name="T106">— </text:span><text:span text:style-name="T107">M. gregalis </text:span><text:span text:style-name="T106">(Pallas, 1779)</text:span></text:p>
        </text:list-item>
        <text:list-item>
          <text:p text:style-name="P158" loext:marker-style-name="T110"><text:span text:style-name="T131">Полевка-экономка</text:span><text:span text:style-name="T106"> — </text:span><text:span text:style-name="T107">M. oeconomus </text:span><text:span text:style-name="T106">(Pallas, 1776)</text:span></text:p>
        </text:list-item>
      </text:list>
      <text:p text:style-name="P161"><text:soft-page-break/></text:p>
      <text:p text:style-name="P162">СЕМЕЙСТВО МЫШИНЫЕ – MURIDAE</text:p>
      <text:list text:continue-numbering="true" text:style-name="WW8Num4">
        <text:list-item>
          <text:p text:style-name="P158" loext:marker-style-name="T114"><text:span text:style-name="T131">Полевая мышь</text:span><text:span text:style-name="T115"> — </text:span><text:span text:style-name="T108">Apodemus agrarius </text:span><text:span text:style-name="T115">(Pallas, 1771)</text:span></text:p>
        </text:list-item>
        <text:list-item>
          <text:p text:style-name="P158" loext:marker-style-name="T110"><text:span text:style-name="T131">Восточно—азиатская мышь</text:span><text:span text:style-name="T106"> — </text:span><text:span text:style-name="T107">A. peninsulae </text:span><text:span text:style-name="T106">(Thomas, 1907)</text:span></text:p>
        </text:list-item>
        <text:list-item>
          <text:p text:style-name="P158" loext:marker-style-name="T114"><text:span text:style-name="T133">Мышь</text:span><text:span text:style-name="T134">-</text:span><text:span text:style-name="T133">малютка</text:span><text:span text:style-name="T135"> — </text:span><text:span text:style-name="T136">Micromys minutus </text:span><text:span text:style-name="T135">(Pallas, 1771)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ourier New" svg:font-family="'Courier New'" style:font-family-generic="modern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  <style:text-properties style:font-name-asian="Times New Roman" style:font-family-asian="'Times New Roman'" style:font-family-generic-asian="roman" style:font-pitch-asian="variable"/>
    </style:style>
    <style:style style:name="Текст1" style:family="paragraph" style:parent-style-name="Standard">
      <style:paragraph-properties fo:line-height="100%" fo:orphans="0" fo:widows="0"/>
      <style:text-properties style:font-name="Courier New" fo:font-family="'Courier New'" style:font-family-generic="modern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WW8Num12z0" style:family="text">
      <style:text-properties fo:font-weight="normal" style:font-weight-asian="normal"/>
    </style:style>
    <style:style style:name="WW8Num4z0" style:family="text"/>
    <style:style style:name="WW8Num25z0" style:family="text">
      <style:text-properties fo:font-style="normal" style:font-style-asian="normal"/>
    </style:style>
    <style:style style:name="WW8Num5z0" style:family="text">
      <style:text-properties fo:font-style="normal" style:font-style-asian="normal"/>
    </style:style>
    <style:style style:name="WW8Num1z0" style:family="text">
      <style:text-properties fo:font-style="normal" fo:font-weight="normal" style:font-style-asian="normal" style:font-weight-asian="normal"/>
    </style:style>
    <style:style style:name="WW8Num2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3z1" style:family="text"/>
    <style:style style:name="WW8Num23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63cm" fo:text-indent="-1.129cm" fo:margin-left="1.6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3z1" loext:num-list-format="%2%" style:num-format="1" text:start-value="8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23z2" loext:num-list-format="%3%." style:num-suffix="." text:bullet-char="—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2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9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64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3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50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74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4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3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12">
      <style:page-layout-properties fo:page-width="29.7cm" fo:page-height="21.001cm" style:num-format="1" style:print-orientation="landscape" fo:margin-top="1.501cm" fo:margin-bottom="3cm" fo:margin-left="2cm" fo:margin-right="2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6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  <style:master-page style:name="Преобразование_20_1" style:display-name="Преобразование 1" style:page-layout-name="Mpm1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03T13:23:59.776495890</meta:creation-date>
    <dc:title>Default</dc:title>
    <meta:editing-cycles>10</meta:editing-cycles>
    <meta:editing-duration>PT54M7S</meta:editing-duration>
    <meta:generator>LibreOffice/25.8.3.2$Linux_X86_64 LibreOffice_project/580$Build-2</meta:generator>
    <dc:date>2026-06-24T15:51:24.872990077</dc:date>
    <meta:document-statistic meta:table-count="9" meta:image-count="0" meta:object-count="0" meta:page-count="46" meta:paragraph-count="1595" meta:word-count="9455" meta:character-count="78603" meta:non-whitespace-character-count="69892"/>
  </office:meta>
</office:document-meta>
</file>