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TimesNewRomanPSMT" svg:font-family="TimesNewRomanPSMT, 'MS Mincho'"/>
  </office:font-face-decls>
  <office:automatic-styles>
    <style:style style:name="Таблица1" style:family="table">
      <style:table-properties style:width="17.992cm" table:align="left" style:writing-mode="lr-tb"/>
    </style:style>
    <style:style style:name="Таблица1.A" style:family="table-column">
      <style:table-column-properties style:column-width="1.122cm"/>
    </style:style>
    <style:style style:name="Таблица1.B" style:family="table-column">
      <style:table-column-properties style:column-width="4.17cm"/>
    </style:style>
    <style:style style:name="Таблица1.C" style:family="table-column">
      <style:table-column-properties style:column-width="12.7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1.A9" style:family="table-cell">
      <style:table-cell-properties style:vertical-align="top" fo:padding-left="0.191cm" fo:padding-right="0.191cm" fo:padding-top="0cm" fo:padding-bottom="0cm" fo:border-left="none" fo:border-right="none" fo:border-top="0.05pt solid #000000" fo:border-bottom="none" style:writing-mode="lr-tb"/>
    </style:style>
    <style:style style:name="Таблица3" style:family="table">
      <style:table-properties style:width="17.992cm" table:align="left" style:writing-mode="lr-tb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5.424cm"/>
    </style:style>
    <style:style style:name="Таблица3.C" style:family="table-column">
      <style:table-column-properties style:column-width="3.096cm"/>
    </style:style>
    <style:style style:name="Таблица3.D" style:family="table-column">
      <style:table-column-properties style:column-width="2.223cm"/>
    </style:style>
    <style:style style:name="Таблица3.E" style:family="table-column">
      <style:table-column-properties style:column-width="6.297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4" style:family="table">
      <style:table-properties style:width="17.992cm" table:align="left" style:writing-mode="lr-tb"/>
    </style:style>
    <style:style style:name="Таблица4.A" style:family="table-column">
      <style:table-column-properties style:column-width="0.953cm"/>
    </style:style>
    <style:style style:name="Таблица4.B" style:family="table-column">
      <style:table-column-properties style:column-width="4.339cm"/>
    </style:style>
    <style:style style:name="Таблица4.C" style:family="table-column">
      <style:table-column-properties style:column-width="12.7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4.C3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7.958cm" table:align="left" style:writing-mode="lr-tb"/>
    </style:style>
    <style:style style:name="Таблица5.A" style:family="table-column">
      <style:table-column-properties style:column-width="0.953cm"/>
    </style:style>
    <style:style style:name="Таблица5.B" style:family="table-column">
      <style:table-column-properties style:column-width="4.288cm"/>
    </style:style>
    <style:style style:name="Таблица5.C" style:family="table-column">
      <style:table-column-properties style:column-width="0.051cm"/>
    </style:style>
    <style:style style:name="Таблица5.D" style:family="table-column">
      <style:table-column-properties style:column-width="12.666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5.9" style:family="table-row">
      <style:table-row-properties style:min-row-height="0.744cm" fo:keep-together="auto"/>
    </style:style>
    <style:style style:name="Таблица6" style:family="table">
      <style:table-properties style:width="17.992cm" table:align="left" style:writing-mode="lr-tb"/>
    </style:style>
    <style:style style:name="Таблица6.A" style:family="table-column">
      <style:table-column-properties style:column-width="0.953cm"/>
    </style:style>
    <style:style style:name="Таблица6.B" style:family="table-column">
      <style:table-column-properties style:column-width="4.339cm"/>
    </style:style>
    <style:style style:name="Таблица6.C" style:family="table-column">
      <style:table-column-properties style:column-width="12.7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7" style:family="table">
      <style:table-properties style:width="17.992cm" table:align="left" style:writing-mode="lr-tb"/>
    </style:style>
    <style:style style:name="Таблица7.A" style:family="table-column">
      <style:table-column-properties style:column-width="0.953cm"/>
    </style:style>
    <style:style style:name="Таблица7.B" style:family="table-column">
      <style:table-column-properties style:column-width="4.339cm"/>
    </style:style>
    <style:style style:name="Таблица7.C" style:family="table-column">
      <style:table-column-properties style:column-width="12.7cm"/>
    </style:style>
    <style:style style:name="Таблица7.1" style:family="table-row">
      <style:table-row-properties style:min-row-height="0.416cm"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8" style:family="table">
      <style:table-properties style:width="17.958cm" table:align="left" style:writing-mode="lr-tb"/>
    </style:style>
    <style:style style:name="Таблица8.A" style:family="table-column">
      <style:table-column-properties style:column-width="0.953cm"/>
    </style:style>
    <style:style style:name="Таблица8.B" style:family="table-column">
      <style:table-column-properties style:column-width="4.288cm"/>
    </style:style>
    <style:style style:name="Таблица8.C" style:family="table-column">
      <style:table-column-properties style:column-width="3.754cm"/>
    </style:style>
    <style:style style:name="Таблица8.D" style:family="table-column">
      <style:table-column-properties style:column-width="4.041cm"/>
    </style:style>
    <style:style style:name="Таблица8.E" style:family="table-column">
      <style:table-column-properties style:column-width="4.923cm"/>
    </style:style>
    <style:style style:name="Таблица8.1" style:family="table-row">
      <style:table-row-properties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8.A2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8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8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4" style:family="table">
      <style:table-properties style:width="17.992cm" table:align="left" style:writing-mode="lr-tb"/>
    </style:style>
    <style:style style:name="Таблица14.A" style:family="table-column">
      <style:table-column-properties style:column-width="0.894cm"/>
    </style:style>
    <style:style style:name="Таблица14.B" style:family="table-column">
      <style:table-column-properties style:column-width="4.343cm"/>
    </style:style>
    <style:style style:name="Таблица14.C" style:family="table-column">
      <style:table-column-properties style:column-width="12.755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9" style:family="table">
      <style:table-properties style:width="17.992cm" table:align="left" style:writing-mode="lr-tb"/>
    </style:style>
    <style:style style:name="Таблица9.A" style:family="table-column">
      <style:table-column-properties style:column-width="0.894cm"/>
    </style:style>
    <style:style style:name="Таблица9.B" style:family="table-column">
      <style:table-column-properties style:column-width="17.097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9.2" style:family="table-row">
      <style:table-row-properties style:min-row-height="1.595cm" fo:keep-together="auto"/>
    </style:style>
    <style:style style:name="Таблица15" style:family="table">
      <style:table-properties style:width="17.992cm" table:align="left" style:writing-mode="lr-tb"/>
    </style:style>
    <style:style style:name="Таблица15.A" style:family="table-column">
      <style:table-column-properties style:column-width="0.894cm"/>
    </style:style>
    <style:style style:name="Таблица15.B" style:family="table-column">
      <style:table-column-properties style:column-width="17.097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.7" style:family="table-row">
      <style:table-row-properties style:min-row-height="0.639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1" fo:font-size="12pt" fo:font-weight="bold" officeooo:paragraph-rsid="0083145e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fo:font-weight="bold" officeooo:paragraph-rsid="0083145e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3145e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rsid="0084abbb" officeooo:paragraph-rsid="0084abbb" style:font-size-asian="12pt" style:font-name-complex="Times New Roman1" style:font-size-complex="12pt"/>
    </style:style>
    <style:style style:name="P7" style:family="paragraph" style:parent-style-name="Standard">
      <style:paragraph-properties fo:margin-top="0.005cm" fo:margin-bottom="0.005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3145e" fo:background-color="#ffffff" style:font-size-asian="12pt" style:font-name-complex="Times New Roman1" style:font-size-complex="12pt"/>
    </style:style>
    <style:style style:name="P8" style:family="paragraph" style:parent-style-name="Text_20_body">
      <style:paragraph-properties fo:margin-top="0.005cm" fo:margin-bottom="0.005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4abbb" fo:background-color="#ffffff" style:font-size-asian="12pt" style:font-name-complex="Times New Roman1" style:font-size-complex="12pt"/>
    </style:style>
    <style:style style:name="P9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" fo:font-size="12pt" officeooo:paragraph-rsid="0084abbb" fo:background-color="#ffffff" style:font-size-asian="12pt" style:font-name-complex="Times New Roman1" style:font-size-complex="12pt"/>
    </style:style>
    <style:style style:name="P10" style:family="paragraph" style:parent-style-name="Standard">
      <style:paragraph-properties fo:line-height="100%" fo:text-align="justify" style:justify-single-word="false"/>
      <style:text-properties style:font-name="Times New Roman1" fo:font-size="12pt" fo:font-weight="bold" officeooo:paragraph-rsid="0083145e" style:font-size-asian="12pt" style:font-weight-asian="bold" style:font-name-complex="Times New Roman1" style:font-size-complex="12pt"/>
    </style:style>
    <style:style style:name="P11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fo:font-weight="bold" officeooo:paragraph-rsid="0083145e" style:font-size-asian="12pt" style:font-weight-asian="bold" style:font-name-complex="Times New Roman1" style:font-size-complex="12pt"/>
    </style:style>
    <style:style style:name="P12" style:family="paragraph" style:parent-style-name="Standard">
      <style:paragraph-properties fo:line-height="100%" fo:text-align="center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1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14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officeooo:paragraph-rsid="0083145e"/>
    </style:style>
    <style:style style:name="P1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50a3e" style:font-size-asian="12pt" style:font-name-complex="Times New Roman1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4abbb" style:font-size-asian="12pt" style:font-name-complex="Times New Roman" style:font-size-complex="12pt"/>
    </style:style>
    <style:style style:name="P18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fo:font-weight="bold" officeooo:paragraph-rsid="0083145e" style:font-size-asian="12pt" style:font-weight-asian="bold" style:font-name-complex="Times New Roman1" style:font-size-complex="12pt"/>
    </style:style>
    <style:style style:name="P19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fo:font-weight="bold" officeooo:paragraph-rsid="0083145e" style:font-size-asian="12pt" style:font-weight-asian="bold" style:font-name-complex="Times New Roman1" style:font-size-complex="12pt"/>
    </style:style>
    <style:style style:name="P2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41078" style:font-size-asian="12pt" style:font-name-complex="Times New Roman" style:font-size-complex="12pt"/>
    </style:style>
    <style:style style:name="P21" style:family="paragraph" style:parent-style-name="Standard">
      <style:paragraph-properties fo:margin-top="0.106cm" fo:margin-bottom="0cm" style:contextual-spacing="false" fo:line-height="100%" fo:text-align="center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2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fo:language="en" fo:country="US" officeooo:paragraph-rsid="0083145e" style:font-size-asian="12pt" style:font-name-complex="Times New Roman1" style:font-size-complex="12pt"/>
    </style:style>
    <style:style style:name="P23" style:family="paragraph" style:parent-style-name="Standard">
      <style:paragraph-properties fo:line-height="100%" fo:text-align="justify" style:justify-single-word="false" style:text-autospace="none"/>
      <style:text-properties fo:color="#000000" loext:opacity="100%" style:font-name="Times New Roman" fo:font-size="12pt" officeooo:paragraph-rsid="0083145e" style:font-size-asian="12pt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3145e" style:font-size-asian="12pt" style:font-size-complex="12pt"/>
    </style:style>
    <style:style style:name="P2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3145e" style:font-name-asian="TimesNewRomanPSMT" style:font-size-asian="12pt" style:language-asian="ru" style:country-asian="RU" style:font-name-complex="Times New Roman1" style:font-size-complex="12pt"/>
    </style:style>
    <style:style style:name="P27" style:family="paragraph" style:parent-style-name="Standard">
      <style:paragraph-properties fo:text-align="center" style:justify-single-word="false"/>
      <style:text-properties officeooo:paragraph-rsid="0086c9ab"/>
    </style:style>
    <style:style style:name="P28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29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30" style:family="paragraph" style:parent-style-name="Standard">
      <style:paragraph-properties fo:margin-top="0.106cm" fo:margin-bottom="0cm" style:contextual-spacing="false" fo:text-align="start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31" style:family="paragraph" style:parent-style-name="Standard">
      <style:paragraph-properties fo:margin-top="0.106cm" fo:margin-bottom="0.106cm" style:contextual-spacing="false" fo:text-align="start" style:justify-single-word="false"/>
      <style:text-properties fo:color="#000000" loext:opacity="100%" style:font-name="Times New Roman" fo:font-size="12pt" officeooo:paragraph-rsid="0083145e" style:font-size-asian="12pt" style:font-name-complex="Times New Roman1" style:font-size-complex="12pt"/>
    </style:style>
    <style:style style:name="P32" style:family="paragraph" style:parent-style-name="ConsPlusTitle">
      <style:paragraph-properties fo:text-align="justify" style:justify-single-word="false"/>
      <style:text-properties officeooo:paragraph-rsid="0083145e"/>
    </style:style>
    <style:style style:name="P33" style:family="paragraph" style:parent-style-name="Standard">
      <style:paragraph-properties fo:margin-top="0.106cm" fo:margin-bottom="0.106cm" style:contextual-spacing="false" fo:line-height="100%" fo:text-align="start" style:justify-single-word="false" style:snap-to-layout-grid="false"/>
      <style:text-properties fo:color="#000000" loext:opacity="100%" style:font-name="Times New Roman" fo:font-size="12pt" fo:font-weight="bold" officeooo:paragraph-rsid="0083145e" style:font-size-asian="12pt" style:font-weight-asian="bold" style:font-name-complex="Times New Roman1" style:font-size-complex="12pt"/>
    </style:style>
    <style:style style:name="P3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6c9ab" style:font-size-asian="12pt" style:font-weight-asian="bold" style:font-name-complex="Times New Roman1" style:font-size-complex="12pt"/>
    </style:style>
    <style:style style:name="P3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6c9ab" style:font-size-asian="12pt" style:font-weight-asian="bold" style:font-name-complex="Times New Roman1" style:font-size-complex="12pt"/>
    </style:style>
    <style:style style:name="P36" style:family="paragraph" style:parent-style-name="Standard">
      <style:paragraph-properties fo:margin-right="0cm" fo:line-height="100%" fo:text-align="justify" style:justify-single-word="false" fo:text-indent="0.06cm" style:auto-text-indent="false"/>
      <style:text-properties fo:color="#000000" loext:opacity="100%" style:font-name="Times New Roman" fo:font-size="12pt" officeooo:paragraph-rsid="0086c9ab" style:font-size-asian="12pt" style:font-name-complex="Times New Roman1" style:font-size-complex="12pt"/>
    </style:style>
    <style:style style:name="P3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6c9ab" style:font-size-asian="12pt" style:font-name-complex="Times New Roman1" style:font-size-complex="12pt"/>
    </style:style>
    <style:style style:name="P3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6c9ab" style:font-size-asian="12pt" style:font-size-complex="12pt"/>
    </style:style>
    <style:style style:name="P39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2pt" officeooo:paragraph-rsid="0086c9ab" style:font-size-asian="12pt" style:font-size-complex="12pt"/>
    </style:style>
    <style:style style:name="P4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officeooo:rsid="0086c9ab" officeooo:paragraph-rsid="0086c9ab" style:font-name-asian="Times New Roman1" style:font-size-asian="12pt" style:language-asian="ru" style:country-asian="RU" style:font-name-complex="Times New Roman1" style:font-size-complex="12pt"/>
    </style:style>
    <style:style style:name="P41" style:family="paragraph" style:parent-style-name="Standard">
      <style:paragraph-properties fo:line-height="100%" fo:text-align="justify" style:justify-single-word="false" style:text-autospace="none"/>
      <style:text-properties fo:color="#000000" loext:opacity="100%" style:font-name="Times New Roman" fo:font-size="12pt" officeooo:paragraph-rsid="0086c9ab" style:font-size-asian="12pt" style:font-size-complex="12pt"/>
    </style:style>
    <style:style style:name="P42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Times New Roman" fo:font-size="12pt" officeooo:paragraph-rsid="0086c9ab" style:font-name-asian="TimesNewRomanPSMT" style:font-size-asian="12pt" style:language-asian="ru" style:country-asian="RU" style:font-size-complex="12pt"/>
    </style:style>
    <style:style style:name="P43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6c9ab" style:font-size-asian="12pt" style:font-size-complex="12pt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87cea" style:font-size-asian="12pt" style:font-size-complex="12pt"/>
    </style:style>
    <style:style style:name="P45" style:family="paragraph" style:parent-style-name="Standard">
      <style:paragraph-properties fo:margin-right="0cm" fo:line-height="100%" fo:text-align="justify" style:justify-single-word="false" fo:text-indent="0.06cm" style:auto-text-indent="false"/>
      <style:text-properties fo:color="#000000" loext:opacity="100%" style:font-name="Times New Roman" fo:font-size="12pt" officeooo:paragraph-rsid="00886f1d" style:font-size-asian="12pt" style:font-name-complex="Times New Roman" style:font-size-complex="12pt"/>
    </style:style>
    <style:style style:name="P4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86f1d" style:font-size-asian="12pt" style:font-name-complex="Times New Roman" style:font-size-complex="12pt"/>
    </style:style>
    <style:style style:name="P47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86f1d" style:font-size-asian="12pt" style:font-name-complex="Times New Roman1" style:font-size-complex="12pt"/>
    </style:style>
    <style:style style:name="P48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rsid="00886f1d" officeooo:paragraph-rsid="00886f1d" style:font-size-asian="12pt" style:font-name-complex="Times New Roman1" style:font-size-complex="12pt"/>
    </style:style>
    <style:style style:name="P4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officeooo:rsid="00887cea" officeooo:paragraph-rsid="00887cea" fo:background-color="#ffffff" style:font-size-asian="12pt" style:font-name-complex="Times New Roman" style:font-size-complex="12pt"/>
    </style:style>
    <style:style style:name="P50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rsid="00887cea" officeooo:paragraph-rsid="00887cea" style:font-size-asian="12pt" style:font-name-complex="Times New Roman" style:font-size-complex="12pt"/>
    </style:style>
    <style:style style:name="P51" style:family="paragraph" style:parent-style-name="Standard">
      <style:paragraph-properties fo:line-height="100%" fo:text-align="justify" style:justify-single-word="false" style:text-autospace="none"/>
      <style:text-properties fo:color="#000000" loext:opacity="100%" style:font-name="Times New Roman" fo:font-size="12pt" officeooo:paragraph-rsid="00887cea" style:font-size-asian="12pt" style:font-size-complex="12pt"/>
    </style:style>
    <style:style style:name="P52" style:family="paragraph" style:parent-style-name="Standard">
      <style:paragraph-properties fo:line-height="100%" fo:text-align="center" style:justify-single-word="false" style:snap-to-layout-grid="false"/>
      <style:text-properties fo:color="#000000" loext:opacity="100%" style:font-name="Times New Roman" fo:font-size="12pt" officeooo:rsid="008ee466" officeooo:paragraph-rsid="00886f1d" style:font-size-asian="12pt" style:font-name-complex="Times New Roman" style:font-size-complex="12pt"/>
    </style:style>
    <style:style style:name="P53" style:family="paragraph" style:parent-style-name="Standard">
      <style:paragraph-properties fo:line-height="100%" fo:text-align="center" style:justify-single-word="false"/>
      <style:text-properties fo:color="#000000" loext:opacity="100%" style:font-name="Times New Roman" fo:font-size="12pt" officeooo:rsid="008ee466" officeooo:paragraph-rsid="00886f1d" style:font-size-asian="12pt" style:font-name-complex="Times New Roman" style:font-size-complex="12pt"/>
    </style:style>
    <style:style style:name="P54" style:family="paragraph" style:parent-style-name="Standard">
      <style:paragraph-properties fo:line-height="100%" fo:text-align="center" style:justify-single-word="false" style:snap-to-layout-grid="false"/>
      <style:text-properties fo:color="#000000" loext:opacity="100%" style:font-name="Times New Roman" fo:font-size="12pt" officeooo:paragraph-rsid="00886f1d" style:font-size-asian="12pt" style:font-name-complex="Times New Roman" style:font-size-complex="12pt"/>
    </style:style>
    <style:style style:name="P55" style:family="paragraph" style:parent-style-name="Standard">
      <style:paragraph-properties fo:line-height="100%" fo:text-align="justify" style:justify-single-word="false">
        <style:tab-stops>
          <style:tab-stop style:position="1.06cm"/>
        </style:tab-stops>
      </style:paragraph-properties>
      <style:text-properties fo:color="#000000" loext:opacity="100%" style:font-name="Times New Roman" fo:font-size="12pt" fo:font-weight="bold" officeooo:paragraph-rsid="00887cea" style:font-size-asian="12pt" style:font-weight-asian="bold" style:font-name-complex="Times New Roman" style:font-size-complex="12pt"/>
    </style:style>
    <style:style style:name="P5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87cea" style:font-size-asian="12pt" style:font-weight-asian="bold" style:font-name-complex="Times New Roman" style:font-size-complex="12pt"/>
    </style:style>
    <style:style style:name="P57" style:family="paragraph" style:parent-style-name="Standard">
      <style:paragraph-properties fo:line-height="100%" fo:text-align="center" style:justify-single-word="false"/>
      <style:text-properties style:font-name="Times New Roman" fo:font-size="12pt" officeooo:rsid="00887cea" officeooo:paragraph-rsid="00887cea" style:font-size-asian="12pt" style:language-asian="ru" style:country-asian="RU" style:font-name-complex="Times New Roman" style:font-size-complex="12pt"/>
    </style:style>
    <style:style style:name="P5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87cea" style:font-size-asian="12pt" style:font-weight-asian="bold" style:font-name-complex="Times New Roman1" style:font-size-complex="12pt"/>
    </style:style>
    <style:style style:name="P5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paragraph-rsid="00887cea" style:font-size-asian="12pt" style:font-weight-asian="bold" style:font-name-complex="Times New Roman1" style:font-size-complex="12pt"/>
    </style:style>
    <style:style style:name="P60" style:family="paragraph" style:parent-style-name="Standard">
      <style:paragraph-properties fo:margin-top="0.106cm" fo:margin-bottom="0cm" style:contextual-spacing="false" fo:text-align="justify" style:justify-single-word="false" style:snap-to-layout-grid="false"/>
      <style:text-properties style:font-name="Times New Roman1" fo:font-size="12pt" fo:font-weight="bold" officeooo:paragraph-rsid="00887cea" style:font-size-asian="12pt" style:font-weight-asian="bold" style:font-name-complex="Times New Roman1" style:font-size-complex="12pt"/>
    </style:style>
    <style:style style:name="P6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1" fo:font-size="12pt" fo:font-style="italic" officeooo:paragraph-rsid="00887cea" style:font-size-asian="12pt" style:font-style-asian="italic" style:font-name-complex="Times New Roman1" style:font-size-complex="12pt"/>
    </style:style>
    <style:style style:name="P6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87cea" style:font-size-asian="12pt" style:font-name-complex="Times New Roman1" style:font-size-complex="12pt"/>
    </style:style>
    <style:style style:name="P6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1" fo:font-size="12pt" officeooo:paragraph-rsid="00887cea" style:font-size-asian="12pt" style:font-name-complex="Times New Roman1" style:font-size-complex="12pt"/>
    </style:style>
    <style:style style:name="P64" style:family="paragraph" style:parent-style-name="Standard">
      <style:paragraph-properties fo:margin-top="0.106cm" fo:margin-bottom="0cm" style:contextual-spacing="false" fo:line-height="100%" fo:text-align="justify" style:justify-single-word="false" style:snap-to-layout-grid="false"/>
      <style:text-properties style:font-name="Times New Roman1" fo:font-size="12pt" fo:font-weight="bold" officeooo:paragraph-rsid="00887cea" style:font-size-asian="12pt" style:font-weight-asian="bold" style:font-name-complex="Times New Roman1" style:font-size-complex="12pt"/>
    </style:style>
    <style:style style:name="P6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87cea" style:font-size-asian="12pt" style:font-weight-asian="bold" style:font-name-complex="Times New Roman" style:font-size-complex="12pt"/>
    </style:style>
    <style:style style:name="P6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87cea" style:font-size-asian="12pt" style:font-weight-asian="bold" style:font-name-complex="Times New Roman" style:font-size-complex="12pt"/>
    </style:style>
    <style:style style:name="P6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style:text-underline-style="none" fo:font-weight="bold" officeooo:paragraph-rsid="00887cea" style:font-size-asian="12pt" style:font-weight-asian="bold" style:font-name-complex="Times New Roman" style:font-size-complex="12pt"/>
    </style:style>
    <style:style style:name="P68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87cea" style:font-size-asian="12pt" style:font-name-complex="Times New Roman" style:font-size-complex="12pt"/>
    </style:style>
    <style:style style:name="P69" style:family="paragraph" style:parent-style-name="Standard">
      <style:paragraph-properties fo:margin-top="0.106cm" fo:margin-bottom="0.106cm" style:contextual-spacing="false" fo:line-height="100%" fo:text-align="start" style:justify-single-word="false" style:snap-to-layout-gri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70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71" style:family="paragraph" style:parent-style-name="Text_20_body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7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87cea" style:font-size-asian="12pt" style:font-name-complex="Times New Roman" style:font-size-complex="12pt"/>
    </style:style>
    <style:style style:name="P73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74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7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87cea" style:font-size-asian="12pt" style:font-size-complex="12pt"/>
    </style:style>
    <style:style style:name="P76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887cea"/>
    </style:style>
    <style:style style:name="P77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language="en" fo:country="US" style:text-underline-style="none" officeooo:paragraph-rsid="00887cea" fo:background-color="#ffffff" style:font-size-asian="12pt" style:font-name-complex="Times New Roman" style:font-size-complex="12pt"/>
    </style:style>
    <style:style style:name="P78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7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87cea" fo:background-color="#ffffff" style:font-size-asian="12pt" style:font-size-complex="12pt"/>
    </style:style>
    <style:style style:name="P80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81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82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87cea" style:font-size-asian="12pt" style:font-size-complex="12pt"/>
    </style:style>
    <style:style style:name="P8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87cea" fo:background-color="#ffffff" style:font-size-asian="12pt" style:font-name-complex="Times New Roman" style:font-size-complex="12pt"/>
    </style:style>
    <style:style style:name="P8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887cea" fo:background-color="transparent" style:font-size-asian="12pt" style:font-weight-asian="bold" style:font-name-complex="Times New Roman" style:font-size-complex="12pt" style:font-weight-complex="bold"/>
    </style:style>
    <style:style style:name="P8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87cea" fo:background-color="transparent" style:font-size-asian="12pt" style:font-weight-asian="bold" style:font-name-complex="Times New Roman" style:font-size-complex="12pt" style:font-weight-complex="bold"/>
    </style:style>
    <style:style style:name="P8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87cea" fo:background-color="transparent" style:font-size-asian="12pt" style:font-weight-asian="bold" style:font-name-complex="Times New Roman" style:font-size-complex="12pt"/>
    </style:style>
    <style:style style:name="P8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ade803" officeooo:paragraph-rsid="00887cea" fo:background-color="transparent" style:font-size-asian="12pt" style:font-name-complex="Times New Roman" style:font-size-complex="12pt"/>
    </style:style>
    <style:style style:name="P8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887cea" style:font-size-asian="12pt" style:font-weight-asian="bold" style:font-name-complex="Times New Roman" style:font-size-complex="12pt"/>
    </style:style>
    <style:style style:name="P8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87cea" style:font-size-asian="12pt" style:font-weight-asian="bold" style:font-name-complex="Times New Roman" style:font-size-complex="12pt" style:font-weight-complex="bold"/>
    </style:style>
    <style:style style:name="P9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8953eb"/>
    </style:style>
    <style:style style:name="P9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953eb" style:font-size-asian="12pt" style:font-size-complex="12pt"/>
    </style:style>
    <style:style style:name="P9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953eb" style:font-size-asian="12pt" style:font-size-complex="12pt"/>
    </style:style>
    <style:style style:name="P9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8953eb" style:font-size-asian="12pt" style:font-size-complex="12pt"/>
    </style:style>
    <style:style style:name="P9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b2305" style:font-size-asian="12pt" style:font-weight-asian="bold" style:font-name-complex="Times New Roman" style:font-size-complex="12pt"/>
    </style:style>
    <style:style style:name="P9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b2305" style:font-size-asian="12pt" style:font-weight-asian="bold" style:font-name-complex="Times New Roman" style:font-size-complex="12pt" style:font-weight-complex="bold"/>
    </style:style>
    <style:style style:name="P9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b2305" style:font-size-asian="12pt" style:font-weight-asian="bold" style:font-name-complex="Times New Roman" style:font-size-complex="12pt"/>
    </style:style>
    <style:style style:name="P9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b2305" style:font-size-asian="12pt" style:font-name-complex="Times New Roman" style:font-size-complex="12pt"/>
    </style:style>
    <style:style style:name="P9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8dc684"/>
    </style:style>
    <style:style style:name="P9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officeooo:paragraph-rsid="008dc684"/>
    </style:style>
    <style:style style:name="P10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95ba53" officeooo:paragraph-rsid="008b2305" fo:background-color="transparent" style:font-size-asian="12pt" style:font-name-complex="Times New Roman" style:font-size-complex="12pt"/>
    </style:style>
    <style:style style:name="P10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b2305" fo:background-color="transparent" style:font-size-asian="12pt" style:font-weight-asian="bold" style:font-name-complex="Times New Roman" style:font-size-complex="12pt"/>
    </style:style>
    <style:style style:name="P10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b2305" fo:background-color="transparent" style:font-size-asian="12pt" style:font-weight-asian="bold" style:font-name-complex="Times New Roman" style:font-size-complex="12pt" style:font-weight-complex="bold"/>
    </style:style>
    <style:style style:name="P10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b2305" fo:background-color="#ffff00" style:font-size-asian="12pt" style:font-weight-asian="bold" style:font-name-complex="Times New Roman" style:font-size-complex="12pt"/>
    </style:style>
    <style:style style:name="P104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" fo:font-size="12pt" fo:letter-spacing="normal" fo:font-style="normal" fo:font-weight="normal" officeooo:rsid="00b10604" officeooo:paragraph-rsid="008b2305" fo:background-color="transparent" style:font-size-asian="12pt" style:font-weight-asian="bold" style:font-name-complex="Times New Roman" style:font-size-complex="12pt"/>
    </style:style>
    <style:style style:name="P105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paragraph-rsid="008b2305" style:font-size-asian="12pt" style:font-size-complex="12pt"/>
    </style:style>
    <style:style style:name="P106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8b2305" style:font-size-asian="12pt" style:font-weight-asian="bold" style:font-name-complex="Times New Roman1" style:font-size-complex="12pt"/>
    </style:style>
    <style:style style:name="P107" style:family="paragraph" style:parent-style-name="Standard">
      <style:paragraph-properties fo:line-height="100%" fo:text-align="end" style:justify-single-word="false" fo:break-before="page"/>
      <style:text-properties style:font-name="Times New Roman" fo:font-size="12pt" fo:font-weight="normal" officeooo:rsid="00879607" officeooo:paragraph-rsid="00879607" style:font-size-asian="12pt" style:font-weight-asian="normal" style:font-name-complex="Times New Roman1" style:font-size-complex="12pt" style:font-weight-complex="normal"/>
    </style:style>
    <style:style style:name="P108" style:family="paragraph" style:parent-style-name="Heading_20_2">
      <style:text-properties style:font-name="Times New Roman" fo:font-size="12pt" style:font-size-asian="12pt" style:font-size-complex="12pt"/>
    </style:style>
    <style:style style:name="P109" style:family="paragraph" style:parent-style-name="Text_20_body">
      <style:text-properties style:font-name="Times New Roman" fo:font-size="12pt" fo:font-weight="normal" officeooo:rsid="00879607" style:font-size-asian="12pt" style:font-weight-asian="normal" style:font-size-complex="12pt" style:font-weight-complex="normal"/>
    </style:style>
    <style:style style:name="P110" style:family="paragraph" style:parent-style-name="Standard">
      <style:paragraph-properties fo:line-height="100%" fo:text-align="center" style:justify-single-word="false" style:text-autospace="none"/>
      <style:text-properties style:font-name="Times New Roman" fo:font-size="12pt" officeooo:paragraph-rsid="00879607" style:font-size-asian="12pt" style:font-size-complex="12pt"/>
    </style:style>
    <style:style style:name="P111" style:family="paragraph" style:parent-style-name="Standard">
      <style:paragraph-properties fo:line-height="100%" fo:text-align="justify" style:justify-single-word="false" style:text-autospace="none"/>
      <style:text-properties style:font-name="Times New Roman" fo:font-size="12pt" officeooo:paragraph-rsid="00879607" style:font-size-asian="12pt" style:font-size-complex="12pt"/>
    </style:style>
    <style:style style:name="P112" style:family="paragraph" style:parent-style-name="Standard">
      <style:paragraph-properties fo:line-height="100%" fo:text-align="center" style:justify-single-word="false" style:text-autospace="none"/>
      <style:text-properties style:font-name="Times New Roman" fo:font-size="12pt" fo:font-weight="bold" officeooo:paragraph-rsid="00879607" style:font-name-asian="TimesNewRomanPSMT" style:font-size-asian="12pt" style:language-asian="ru" style:country-asian="RU" style:font-weight-asian="bold" style:font-name-complex="Times New Roman1" style:font-size-complex="12pt" style:font-weight-complex="bold"/>
    </style:style>
    <style:style style:name="P113" style:family="paragraph" style:parent-style-name="Standard">
      <style:paragraph-properties fo:line-height="100%" fo:text-align="justify" style:justify-single-word="false" style:text-autospace="none"/>
      <style:text-properties style:font-name="Times New Roman" fo:font-size="12pt" officeooo:paragraph-rsid="00879607" style:font-name-asian="TimesNewRomanPSMT" style:font-size-asian="12pt" style:language-asian="ru" style:country-asian="RU" style:font-name-complex="Times New Roman1" style:font-size-complex="12pt"/>
    </style:style>
    <style:style style:name="P114" style:family="paragraph" style:parent-style-name="Standard">
      <style:paragraph-properties fo:line-height="100%" fo:text-align="justify" style:justify-single-word="false"/>
      <style:text-properties style:font-name="Times New Roman" fo:font-size="12pt" officeooo:paragraph-rsid="00879607" style:font-size-asian="12pt" style:font-size-complex="12pt"/>
    </style:style>
    <style:style style:name="P115" style:family="paragraph" style:parent-style-name="Header_20_right">
      <style:text-properties style:text-rotation-angle="270" style:text-rotation-scale="line-height"/>
    </style:style>
    <style:style style:name="T1" style:family="text">
      <style:text-properties fo:font-variant="normal" fo:text-transform="none" fo:letter-spacing="normal" fo:font-style="normal" fo:font-weight="normal"/>
    </style:style>
    <style:style style:name="T2" style:family="text">
      <style:text-properties style:font-name-asian="Times New Roman1"/>
    </style:style>
    <style:style style:name="T3" style:family="text">
      <style:text-properties fo:font-size="12pt" style:font-size-asian="12pt" style:font-name-complex="Times New Roman1" style:font-size-complex="12pt"/>
    </style:style>
    <style:style style:name="T4" style:family="text">
      <style:text-properties officeooo:rsid="008a9d54"/>
    </style:style>
    <style:style style:name="T5" style:family="text">
      <style:text-properties officeooo:rsid="00841078"/>
    </style:style>
    <style:style style:name="T6" style:family="text">
      <style:text-properties style:font-name-complex="Times New Roman1"/>
    </style:style>
    <style:style style:name="T7" style:family="text">
      <style:text-properties style:font-name-asian="TimesNewRomanPSMT" style:language-asian="ru" style:country-asian="RU" style:font-name-complex="Times New Roman1"/>
    </style:style>
    <style:style style:name="T8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name-complex="Times New Roman1" style:font-size-complex="12pt"/>
    </style:style>
    <style:style style:name="T9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/>
    </style:style>
    <style:style style:name="T10" style:family="text">
      <style:text-properties fo:color="#000000" loext:opacity="100%" style:font-name="Times New Roman" fo:font-size="12pt" fo:font-weight="normal" style:font-size-asian="12pt" style:font-weight-asian="normal" style:font-size-complex="12pt"/>
    </style:style>
    <style:style style:name="T11" style:family="text">
      <style:text-properties fo:color="#000000" loext:opacity="100%" style:font-name="Times New Roman" fo:font-size="12pt" fo:font-style="normal" fo:font-weight="normal" style:font-size-asian="12pt" style:font-style-asian="normal" style:font-weight-asian="normal" style:font-size-complex="12pt" style:font-weight-complex="normal"/>
    </style:style>
    <style:style style:name="T12" style:family="text">
      <style:text-properties fo:color="#000000" loext:opacity="100%" style:font-name="Times New Roman" fo:font-size="12pt" fo:font-style="italic" fo:font-weight="normal" style:font-size-asian="12pt" style:font-style-asian="italic" style:font-weight-asian="normal" style:font-size-complex="12pt" style:font-weight-complex="normal"/>
    </style:style>
    <style:style style:name="T13" style:family="text">
      <style:text-properties fo:color="#000000" loext:opacity="100%" style:font-name="Times New Roman" fo:font-size="12pt" fo:font-weight="normal" style:font-size-asian="12pt" style:font-weight-asian="normal" style:font-size-complex="12pt" style:font-weight-complex="normal"/>
    </style:style>
    <style:style style:name="T14" style:family="text">
      <style:text-properties fo:language="ru" fo:country="RU" style:language-asian="ru" style:country-asian="RU"/>
    </style:style>
    <style:style style:name="T15" style:family="text">
      <style:text-properties style:font-name-asian="TimesNewRomanPSMT" style:language-asian="ru" style:country-asian="RU" style:font-name-complex="TimesNewRomanPSMT"/>
    </style:style>
    <style:style style:name="T16" style:family="text">
      <style:text-properties officeooo:rsid="00887cea" style:font-name-complex="Times New Roman1"/>
    </style:style>
    <style:style style:name="T17" style:family="text">
      <style:text-properties fo:language="ru" fo:country="RU" style:font-name-asian="TimesNewRomanPSMT" style:language-asian="ru" style:country-asian="RU" style:font-name-complex="Times New Roman1"/>
    </style:style>
    <style:style style:name="T18" style:family="text">
      <style:text-properties officeooo:rsid="00887cea" style:font-name-asian="TimesNewRomanPSMT" style:language-asian="ru" style:country-asian="RU" style:font-name-complex="Times New Roman1"/>
    </style:style>
    <style:style style:name="T19" style:family="text">
      <style:text-properties officeooo:rsid="00887cea"/>
    </style:style>
    <style:style style:name="T20" style:family="text">
      <style:text-properties fo:language="en" fo:country="US" style:font-name-complex="Times New Roman"/>
    </style:style>
    <style:style style:name="T21" style:family="text">
      <style:text-properties style:font-name-complex="Times New Roman"/>
    </style:style>
    <style:style style:name="T22" style:family="text">
      <style:text-properties fo:color="#000000" loext:opacity="100%" style:font-name="Times New Roman" fo:font-size="12pt" fo:language="en" fo:country="US" style:text-underline-style="none" fo:background-color="#ffffff" loext:char-shading-value="0" style:font-size-asian="12pt" style:font-name-complex="Times New Roman" style:font-size-complex="12pt"/>
    </style:style>
    <style:style style:name="T23" style:family="text">
      <style:text-properties fo:color="#000000" loext:opacity="100%" style:font-name="Times New Roman" fo:font-size="12pt" style:text-underline-style="none" fo:background-color="#ffffff" loext:char-shading-value="0" style:font-size-asian="12pt" style:font-name-complex="Times New Roman" style:font-size-complex="12pt"/>
    </style:style>
    <style:style style:name="T24" style:family="text">
      <style:text-properties officeooo:rsid="0086f152"/>
    </style:style>
    <style:style style:name="T25" style:family="text">
      <style:text-properties officeooo:rsid="0087d76b"/>
    </style:style>
    <style:style style:name="T26" style:family="text">
      <style:text-properties fo:color="#000000" loext:opacity="100%" style:font-name="Times New Roman" fo:font-size="12pt" fo:font-weight="normal" officeooo:rsid="00b20a9e" fo:background-color="transparent" loext:char-shading-value="0" style:font-size-asian="12pt" style:font-size-complex="12pt"/>
    </style:style>
    <style:style style:name="T27" style:family="text">
      <style:text-properties fo:color="#000000" loext:opacity="100%" style:font-name="Times New Roman" fo:font-size="12pt" fo:font-weight="normal" fo:background-color="transparent" loext:char-shading-value="0" style:font-size-asian="12pt" style:font-size-complex="12pt"/>
    </style:style>
    <style:style style:name="T28" style:family="text">
      <style:text-properties fo:color="#000000" loext:opacity="100%" style:font-name="Times New Roman" fo:font-size="12pt" fo:font-weight="normal" officeooo:rsid="0088ea9b" fo:background-color="transparent" loext:char-shading-value="0" style:font-size-asian="12pt" style:font-name-complex="Times New Roman1" style:font-size-complex="12pt"/>
    </style:style>
    <style:style style:name="T29" style:family="text">
      <style:text-properties fo:color="#000000" loext:opacity="100%" style:font-name="Times New Roman" fo:font-size="12pt" fo:font-weight="normal" officeooo:rsid="008953eb" fo:background-color="transparent" loext:char-shading-value="0" style:font-size-asian="12pt" style:font-name-complex="Times New Roman1" style:font-size-complex="12pt"/>
    </style:style>
    <style:style style:name="T30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#ffffff" loext:char-shading-value="0" style:font-size-asian="12pt" style:font-size-complex="12pt"/>
    </style:style>
    <style:style style:name="T31" style:family="text">
      <style:text-properties fo:font-variant="normal" fo:text-transform="none" fo:color="#000000" loext:opacity="100%" style:font-name="Times New Roman" fo:font-size="12pt" fo:letter-spacing="normal" style:font-size-asian="12pt" style:font-size-complex="12pt"/>
    </style:style>
    <style:style style:name="T32" style:family="text">
      <style:text-properties fo:color="#000000" loext:opacity="100%" style:font-name="Times New Roman" fo:font-size="12pt"/>
    </style:style>
    <style:style style:name="T33" style:family="text">
      <style:text-properties fo:color="#000000" loext:opacity="100%" style:text-line-through-style="none" style:text-line-through-type="none" style:font-name="Times New Roman" fo:font-size="12pt" style:text-underline-style="none" style:text-blinking="false"/>
    </style:style>
    <style:style style:name="T34" style:family="text">
      <style:text-properties officeooo:rsid="0095ba53"/>
    </style:style>
    <style:style style:name="T35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b2305" fo:background-color="#ffffff" loext:char-shading-value="0" style:font-size-asian="12pt" style:font-name-complex="Times New Roman" style:font-size-complex="12pt"/>
    </style:style>
    <style:style style:name="T36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dc684" fo:background-color="#ffffff" loext:char-shading-value="0" style:font-size-asian="12pt" style:font-name-complex="Times New Roman" style:font-size-complex="12pt"/>
    </style:style>
    <style:style style:name="T37" style:family="text">
      <style:text-properties fo:font-variant="normal" fo:text-transform="none" fo:color="#000000" loext:opacity="100%" style:font-name="Times New Roman" fo:font-size="12pt" fo:letter-spacing="normal" fo:font-style="normal" officeooo:rsid="008b2305" fo:background-color="#ffffff" loext:char-shading-value="0" style:font-size-asian="12pt" style:font-name-complex="Times New Roman" style:font-size-complex="12pt"/>
    </style:style>
    <style:style style:name="T38" style:family="text">
      <style:text-properties officeooo:rsid="009d57f4"/>
    </style:style>
    <style:style style:name="T39" style:family="text">
      <style:text-properties style:font-name="Times New Roman"/>
    </style:style>
    <style:style style:name="T40" style:family="text">
      <style:text-properties fo:font-weight="normal" style:font-weight-asian="normal" style:font-weight-complex="normal"/>
    </style:style>
    <style:style style:name="T41" style:family="text">
      <style:text-properties fo:font-weight="normal" officeooo:rsid="00879607" style:font-weight-asian="normal" style:font-weight-complex="normal"/>
    </style:style>
    <style:style style:name="T42" style:family="text">
      <style:text-properties fo:language="en" fo:country="US" fo:font-weight="bold" style:language-asian="ru" style:country-asian="RU" style:font-weight-asian="bold" style:font-name-complex="Times New Roman1" style:font-weight-complex="bold"/>
    </style:style>
    <style:style style:name="T43" style:family="text">
      <style:text-properties fo:language="en" fo:country="US" style:font-name-asian="TimesNewRomanPSMT" style:language-asian="ru" style:country-asian="RU" style:font-name-complex="Times New Roman1"/>
    </style:style>
    <style:style style:name="T44" style:family="text">
      <style:text-properties fo:language="en" fo:country="US" fo:font-style="italic" style:language-asian="ru" style:country-asian="RU" style:font-style-asian="italic" style:font-name-complex="Times New Roman1" style:font-style-complex="italic"/>
    </style:style>
    <style:style style:name="T45" style:family="text">
      <style:text-properties fo:font-weight="bold" style:language-asian="ru" style:country-asian="RU" style:font-weight-asian="bold" style:font-name-complex="Times New Roman1" style:font-weight-complex="bold"/>
    </style:style>
    <style:style style:name="T46" style:family="text">
      <style:text-properties fo:font-style="italic" style:language-asian="ru" style:country-asian="RU" style:font-style-asian="italic" style:font-name-complex="Times New Roman1" style:font-style-complex="italic"/>
    </style:style>
    <style:style style:name="T47" style:family="text">
      <style:text-properties fo:language="en" fo:country="US" fo:font-style="italic" style:font-name-asian="TimesNewRomanPSMT" style:language-asian="ru" style:country-asian="RU" style:font-style-asian="italic" style:font-name-complex="Times New Roman1" style:font-style-complex="italic"/>
    </style:style>
    <style:style style:name="T48" style:family="text">
      <style:text-properties fo:language="en" fo:country="US" fo:font-weight="bold" style:font-name-asian="TimesNewRomanPSMT" style:language-asian="ru" style:country-asian="RU" style:font-weight-asian="bold" style:font-name-complex="Times New Roman1" style:font-weight-complex="bold"/>
    </style:style>
    <style:style style:name="T49" style:family="text">
      <style:text-properties fo:font-weight="bold" style:font-name-asian="TimesNewRomanPSMT" style:language-asian="ru" style:country-asian="RU" style:font-weight-asian="bold" style:font-name-complex="Times New Roman1" style:font-weight-complex="bold"/>
    </style:style>
    <style:style style:name="T50" style:family="text">
      <style:text-properties fo:font-style="italic" style:font-name-asian="TimesNewRomanPSMT" style:language-asian="ru" style:country-asian="RU" style:font-style-asian="italic" style:font-name-complex="Times New Roman1" style:font-style-complex="italic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Памятник природы 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4">Артышта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05</text:p>
            <text:p text:style-name="P5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6">Комплексный 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4">21.05.2021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7">Памятник природы создан с целью сохранения природных комплексов и биологического разнообразия, в том числе охраны и воспроизводства редких и исчезающих видов животного и растительного мира на территории Беловского муниципального округа Кемеровской области — Кузбасса.</text:p>
            <text:p text:style-name="P7">Задачами памятника природы являются:</text:p>
            <text:p text:style-name="P7">поддержание целостности устоявшихся экосистем;</text:p>
            <text:p text:style-name="P7">сохранение, воспроизводство и восстановление объектов растительного и животного мира, в том числе занесенных в Красную книгу Кузбасса и Красную книгу Российской Федерации;</text:p>
            <text:p text:style-name="P8"><text:bookmark text:name="p_1928"/>сохранение природного ландшафта территории памятника природы;</text:p>
            <text:p text:style-name="P8"><text:bookmark text:name="p_1929"/>экологическое воспитание, образование и просвещение, обеспечение населения экологической информацией;</text:p>
            <text:p text:style-name="P9"><text:span text:style-name="T1">пропаганда охраны природы.</text:span></text:p>
          </table:table-cell>
        </table:table-row>
        <table:table-row table:style-name="Таблица1.1">
          <table:table-cell table:style-name="Таблица1.A9" office:value-type="string">
            <text:p text:style-name="P10">9</text:p>
          </table:table-cell>
          <table:table-cell table:style-name="Таблица1.A9" table:number-columns-spanned="2" office:value-type="string">
            <text:p text:style-name="P11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2">№<text:span text:style-name="T2"> </text:span>п/п</text:p>
          </table:table-cell>
          <table:table-cell table:style-name="Таблица3.A1" office:value-type="string">
            <text:p text:style-name="P13">Категория правового акта</text:p>
          </table:table-cell>
          <table:table-cell table:style-name="Таблица3.A1" office:value-type="string">
            <text:p text:style-name="P13">Номер и дата</text:p>
          </table:table-cell>
          <table:table-cell table:style-name="Таблица3.A1" office:value-type="string">
            <text:p text:style-name="P13">Площадь, га</text:p>
          </table:table-cell>
          <table:table-cell table:style-name="Таблица3.A1" office:value-type="string">
            <text:p text:style-name="P13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4">1.</text:p>
          </table:table-cell>
          <table:table-cell table:style-name="Таблица3.A2" office:value-type="string">
            <text:p text:style-name="P15"><text:span text:style-name="T3">Постановление Правительства Кемеровской области - Кузбасса</text:span></text:p>
          </table:table-cell>
          <table:table-cell table:style-name="Таблица3.A2" office:value-type="string">
            <text:p text:style-name="P16">№<text:span text:style-name="T2"> </text:span>255</text:p>
            <text:p text:style-name="P16">21.05.2021</text:p>
            <text:p text:style-name="P4"/>
          </table:table-cell>
          <table:table-cell table:style-name="Таблица3.A2" office:value-type="string">
            <text:p text:style-name="P13">317,3</text:p>
          </table:table-cell>
          <table:table-cell table:style-name="Таблица3.A2" office:value-type="string">
            <text:p text:style-name="P17">Об организации памятника природы регионального значения, утверждении границ 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8">10</text:p>
          </table:table-cell>
          <table:table-cell table:style-name="Таблица4.A1" office:value-type="string">
            <text:p text:style-name="P19">Ведомственная подчиненность</text:p>
          </table:table-cell>
          <table:table-cell table:style-name="Таблица4.A1" office:value-type="string">
            <text:p text:style-name="P20"><text:span text:style-name="T4">Министерство лесного комплекса и охотничьего хозяйства</text:span> Кемеровской области — <text:span text:style-name="T5">Кузбасса. </text:span></text:p>
          </table:table-cell>
        </table:table-row>
        <table:table-row table:style-name="Таблица4.1">
          <table:table-cell table:style-name="Таблица4.A1" office:value-type="string">
            <text:p text:style-name="P18">11</text:p>
          </table:table-cell>
          <table:table-cell table:style-name="Таблица4.A1" office:value-type="string">
            <text:p text:style-name="P19">Международный статус</text:p>
          </table:table-cell>
          <table:table-cell table:style-name="Таблица4.A1" office:value-type="string">
            <text:p text:style-name="P21">Отсутствует.</text:p>
          </table:table-cell>
        </table:table-row>
        <table:table-row table:style-name="Таблица4.1">
          <table:table-cell table:style-name="Таблица4.A1" office:value-type="string">
            <text:p text:style-name="P18">12</text:p>
          </table:table-cell>
          <table:table-cell table:style-name="Таблица4.A1" office:value-type="string">
            <text:p text:style-name="P19">Категория ООПТ согласно классификации МСОП</text:p>
          </table:table-cell>
          <table:table-cell table:style-name="Таблица4.C3" office:value-type="string">
            <text:p text:style-name="P22">III</text:p>
          </table:table-cell>
        </table:table-row>
        <table:table-row table:style-name="Таблица4.1">
          <table:table-cell table:style-name="Таблица4.A1" office:value-type="string">
            <text:p text:style-name="P18">13</text:p>
          </table:table-cell>
          <table:table-cell table:style-name="Таблица4.A1" office:value-type="string">
            <text:p text:style-name="P19">Число кластеров</text:p>
          </table:table-cell>
          <table:table-cell table:style-name="Таблица4.A1" office:value-type="string">
            <text:p text:style-name="P13">1</text:p>
          </table:table-cell>
        </table:table-row>
        <table:table-row table:style-name="Таблица4.1">
          <table:table-cell table:style-name="Таблица4.A1" office:value-type="string">
            <text:p text:style-name="P18">14</text:p>
          </table:table-cell>
          <table:table-cell table:style-name="Таблица4.A1" office:value-type="string">
            <text:p text:style-name="P19">Месторасположение</text:p>
          </table:table-cell>
          <table:table-cell table:style-name="Таблица4.A1" office:value-type="string">
            <text:p text:style-name="P23"><text:span text:style-name="T6">Кемеровская область Беловский район</text:span><text:span text:style-name="T7"> в непосредственной близости к станции Артышта, между поселком Краснобродским и селом Шестаки</text:span></text:p>
          </table:table-cell>
        </table:table-row>
        <table:table-row table:style-name="Таблица4.1">
          <table:table-cell table:style-name="Таблица4.A1" office:value-type="string">
            <text:p text:style-name="P18">15</text:p>
          </table:table-cell>
          <table:table-cell table:style-name="Таблица4.A1" office:value-type="string">
            <text:p text:style-name="P19">Географическое положение</text:p>
          </table:table-cell>
          <table:table-cell table:style-name="Таблица4.A1" office:value-type="string">
            <text:p text:style-name="P24">В физико-географическом отношении территория располагается</text:p>
            <text:p text:style-name="P25"><text:span text:style-name="T6">Северо-западная граница находится</text:span><text:span text:style-name="T7"> в непосредственной близости к </text:span><text:soft-page-break/><text:span text:style-name="T7">станции Артышта, между поселком Краснобродским и селом Шестаки</text:span></text:p>
            <text:p text:style-name="P26">Юго-восточная граница находится примерно в 6 км от пгт. Краснобродский </text:p>
            <text:p text:style-name="P26">В доль западной границы протекает река Артышта</text:p>
          </table:table-cell>
        </table:table-row>
        <table:table-row table:style-name="Таблица4.1">
          <table:table-cell table:style-name="Таблица4.A1" office:value-type="string">
            <text:p text:style-name="P18">16</text:p>
          </table:table-cell>
          <table:table-cell table:style-name="Таблица4.A1" office:value-type="string">
            <text:p text:style-name="P19">Общая площадь ООПТ</text:p>
          </table:table-cell>
          <table:table-cell table:style-name="Таблица4.C3" office:value-type="string">
            <text:p text:style-name="P27"><text:span text:style-name="T8">3197500</text:span><text:span text:style-name="Strong_20_Emphasis"><text:span text:style-name="T9">±</text:span></text:span><text:span text:style-name="T8">6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28">а</text:p>
          </table:table-cell>
          <table:table-cell table:style-name="Таблица4.A1" office:value-type="string">
            <text:p text:style-name="P29">в том числе морской акватории</text:p>
          </table:table-cell>
          <table:table-cell table:style-name="Таблица4.C3" office:value-type="string">
            <text:p text:style-name="P13">-</text:p>
          </table:table-cell>
        </table:table-row>
        <table:table-row table:style-name="Таблица4.1">
          <table:table-cell table:style-name="Таблица4.A1" office:value-type="string">
            <text:p text:style-name="P30">б</text:p>
          </table:table-cell>
          <table:table-cell table:style-name="Таблица4.A1" office:value-type="string">
            <text:p text:style-name="P31">в том числе без изъятия</text:p>
          </table:table-cell>
          <table:table-cell table:style-name="Таблица4.C3" office:value-type="string">
            <text:p text:style-name="P27"><text:span text:style-name="T9">3197500</text:span><text:span text:style-name="Strong_20_Emphasis"><text:span text:style-name="T9">±</text:span></text:span><text:span text:style-name="T9">6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18">17</text:p>
          </table:table-cell>
          <table:table-cell table:style-name="Таблица4.A1" office:value-type="string">
            <text:p text:style-name="P19">Площадь охранной зоны</text:p>
          </table:table-cell>
          <table:table-cell table:style-name="Таблица4.C3" office:value-type="string">
            <text:p text:style-name="P13"><text:span text:style-name="T1">4598600 ± 901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18">18</text:p>
          </table:table-cell>
          <table:table-cell table:style-name="Таблица4.A1" office:value-type="string">
            <text:p text:style-name="P19">Границы ООПТ</text:p>
          </table:table-cell>
          <table:table-cell table:style-name="Таблица4.A1" office:value-type="string">
            <text:p text:style-name="P32"><text:span text:style-name="T10">Перечень географических координат характерных точек, окружных границ памятника природы регионального значения «Артышта» <text:s/>в системе координат МСК-42 утвержден постановлением Правительства Кемеровской области – Кузбасса от </text:span><text:span text:style-name="Emphasis"><text:span text:style-name="T11">21</text:span></text:span><text:span text:style-name="T12"> </text:span><text:span text:style-name="Emphasis"><text:span text:style-name="T11">мая</text:span></text:span><text:span text:style-name="T12"> </text:span><text:span text:style-name="Emphasis"><text:span text:style-name="T11">2021</text:span></text:span><text:span text:style-name="T13"> г. № </text:span><text:span text:style-name="Emphasis"><text:span text:style-name="T11">255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18">19</text:p>
          </table:table-cell>
          <table:table-cell table:style-name="Таблица4.A1" office:value-type="string">
            <text:p text:style-name="P19">Наличие в границах ООПТ иных особо охраняемых природных территорий</text:p>
          </table:table-cell>
          <table:table-cell table:style-name="Таблица4.A1" office:value-type="string">
            <text:p text:style-name="P33"/>
            <text:p text:style-name="P13">Отсутствую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row table:style-name="Таблица5.1">
          <table:table-cell table:style-name="Таблица5.A1" office:value-type="string">
            <text:p text:style-name="P34">20</text:p>
          </table:table-cell>
          <table:table-cell table:style-name="Таблица5.A1" table:number-columns-spanned="3" office:value-type="string">
            <text:p text:style-name="P35">Природные особенности ООПТ</text:p>
          </table:table-cell>
          <table:covered-table-cell/>
          <table:covered-table-cell/>
        </table:table-row>
        <table:table-row table:style-name="Таблица5.1">
          <table:table-cell table:style-name="Таблица5.A1" office:value-type="string">
            <text:p text:style-name="P36">а</text:p>
          </table:table-cell>
          <table:table-cell table:style-name="Таблица5.A1" office:value-type="string">
            <text:p text:style-name="P37">Нарушенность территории</text:p>
          </table:table-cell>
          <table:table-cell table:style-name="Таблица5.A1" table:number-columns-spanned="2" office:value-type="string">
            <text:p text:style-name="P38"><text:span text:style-name="T6">Степень нарушенности территории высокая.</text:span>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6">б</text:p>
          </table:table-cell>
          <table:table-cell table:style-name="Таблица5.A1" office:value-type="string">
            <text:p text:style-name="P37">Рельеф</text:p>
          </table:table-cell>
          <table:table-cell table:style-name="Таблица5.A1" table:number-columns-spanned="2" office:value-type="string">
            <text:p text:style-name="P39"><text:span text:style-name="T14">Данная территория обладает исключительной природной ценностью в плане сохранения многочисленных сопок-останцов древнего рельефа с выходом на поверхность известняков (гора Крутая) и вместе с тем наличие отдельных сопок, сложенных метаморфзированными горными породами вулканического происхождения, связанного с древними тектоническими процессами (гора Каменная).</text:span>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6">в</text:p>
          </table:table-cell>
          <table:table-cell table:style-name="Таблица5.A1" office:value-type="string">
            <text:p text:style-name="P37">Климат</text:p>
          </table:table-cell>
          <table:table-cell table:style-name="Таблица5.A1" table:number-columns-spanned="2" office:value-type="string">
            <text:p text:style-name="P40">Информация отсутствует.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6">г</text:p>
          </table:table-cell>
          <table:table-cell table:style-name="Таблица5.A1" office:value-type="string">
            <text:p text:style-name="P37">Почвенный покров</text:p>
          </table:table-cell>
          <table:table-cell table:style-name="Таблица5.A1" table:number-columns-spanned="2" office:value-type="string">
            <text:p text:style-name="P41"><text:span text:style-name="T7">Территория расположена на западной периферии Центрального лесостепного ботанико-географического района Кузнецкой котловины. Общий характер растительного покрова лесостепной. Район в целом характеризуется низким процентом облесения. </text:span><text:span text:style-name="T15"><text:s/></text:span><text:span text:style-name="T7">Наиболее ксерофитной растительностью в пределах района является ассоциация каменистой степи, покрывающая южные крутые склоны сопок и увалов с щебнистой слаборазвитой почвой. Травостой редкий разреженный. Между отдельными растениями просвечивают довольно крупные пятна щебнистой почвы</text:span><text:span text:style-name="T15">.</text:span>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6">д</text:p>
          </table:table-cell>
          <table:table-cell table:style-name="Таблица5.A1" office:value-type="string">
            <text:p text:style-name="P37">Гидрологическая сеть</text:p>
          </table:table-cell>
          <table:table-cell table:style-name="Таблица5.A1" table:number-columns-spanned="2" office:value-type="string">
            <text:p text:style-name="P42">Вдоль западной границы протекает река Артышта.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6">е</text:p>
          </table:table-cell>
          <table:table-cell table:style-name="Таблица5.A1" office:value-type="string">
            <text:p text:style-name="P37">Флора и растительность</text:p>
          </table:table-cell>
          <table:table-cell table:style-name="Таблица5.A1" table:number-columns-spanned="2" office:value-type="string">
            <text:p text:style-name="P43"><text:span text:style-name="T6">Растительный покров в целом характерен для южной лесостепи, однако отличается преобладанием экспозиционных степей, которые формируются на выходах горных пород и освещенных склонах </text:span><text:soft-page-break/><text:span text:style-name="T6">сопок. Наиболее ксерофитной растительностью в пределах района является ассоциация каменистой степи, где наибольшее участие имеют лапчатка бесстебельная, горноколосник колючий, копеечник Гмелина, полынь холодная и другие петрофитные виды растений. На ровных участках встречаются крупные фрагменты целинных ассоциаций ковыльно-разнотравных степей с доминированием ковыля перистого, типчака. В описаниях луговых степей более мезофильного ряда среди доминантов выделяются прострел поникший, лабазник обыкновенный, клубника, тимофеевка степная.<text:line-break/></text:span><text:span text:style-name="T16">Полный список флоры представлен в приложении 1.</text:span>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6">ж</text:p>
          </table:table-cell>
          <table:table-cell table:style-name="Таблица5.A1" office:value-type="string">
            <text:p text:style-name="P37">Лесной фонд</text:p>
          </table:table-cell>
          <table:table-cell table:style-name="Таблица5.A1" table:number-columns-spanned="2" office:value-type="string">
            <text:p text:style-name="P41"><text:span text:style-name="T7">Сопки Артышты имеют исключительную природную ценность вследствие разнообразия растительных сообществ лесного биома южной лесостепи с элементами мелкодернистых и каменистых степей.</text:span><text:span text:style-name="T15"> </text:span><text:span text:style-name="T7">Сопочный массив Артышта начинается от дер. Бороденково, на правом берегу реки Артышта. Особенным разнообразием и богатством видов здесь отличаются луговые и степные сообщества, а также сообщества мелколиственных (берёзовых, берёзово-осиновых) лесов</text:span><text:span text:style-name="T17">.</text:span></text:p>
          </table:table-cell>
          <table:covered-table-cell/>
        </table:table-row>
        <table:table-row table:style-name="Таблица5.9">
          <table:table-cell table:style-name="Таблица5.A1" office:value-type="string">
            <text:p text:style-name="P36">з</text:p>
          </table:table-cell>
          <table:table-cell table:style-name="Таблица5.A1" table:number-columns-spanned="2" office:value-type="string">
            <text:p text:style-name="P38"><text:span text:style-name="T6">Животный мир</text:span> <text:s text:c="14"/></text:p>
          </table:table-cell>
          <table:covered-table-cell/>
          <table:table-cell table:style-name="Таблица5.A1" office:value-type="string">
            <text:p text:style-name="P44"><text:span text:style-name="T18">Информация отсутствует.</text:span><text:span text:style-name="T7"> <text:s text:c="9"/></text:span>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45">и</text:p>
          </table:table-cell>
          <table:table-cell table:style-name="Таблица6.A1" office:value-type="string">
            <text:p text:style-name="P46">Редкие и находящиеся под угрозой исчезновения объекты животного и растительного мира</text:p>
          </table:table-cell>
          <table:table-cell table:style-name="Таблица6.A1" office:value-type="string">
            <text:p text:style-name="P47">На территории памятника природы обитает 14 видов редких исчезающих растений разного уровня. В том числе 3 вида включено в Красную книгу РФ(2008): кандык сибирский, ковыль перистый, ковыль Залесского; а также 11 видов растений занесенных в Красную книгу Кемеровской области (2012): житняк казахстанский, лук Водопьяновой, астрагал мешковидный, Хвойник односемянный, желтушник алтайский, кандык сибирский, копеечник Турчаникова, качим Патэрна, чина венгерская, лейбниция бестычиночная, лапчатка элегантная, истод узколистный, ковыль перистый, ковыль Залесского.</text:p>
            <text:p text:style-name="P48">В Красную книгу РФ и Красную книгу Кемеровской области — Кузбасса включены два вида животных <text:span text:style-name="T19">сокол сапсан и аполлон обыкновенный. </text:span></text:p>
          </table:table-cell>
        </table:table-row>
        <table:table-row table:style-name="Таблица6.1">
          <table:table-cell table:style-name="Таблица6.A1" office:value-type="string">
            <text:p text:style-name="P45">к</text:p>
          </table:table-cell>
          <table:table-cell table:style-name="Таблица6.A1" office:value-type="string">
            <text:p text:style-name="P46">Биологическое разнообразие</text:p>
          </table:table-cell>
          <table:table-cell table:style-name="Таблица6.A1" office:value-type="string">
            <text:p text:style-name="P49">Сосудистые растения — 282 вида.</text:p>
          </table:table-cell>
        </table:table-row>
        <table:table-row table:style-name="Таблица6.1">
          <table:table-cell table:style-name="Таблица6.A1" office:value-type="string">
            <text:p text:style-name="P45">л</text:p>
          </table:table-cell>
          <table:table-cell table:style-name="Таблица6.A1" office:value-type="string">
            <text:p text:style-name="P46">Основные экосистемы</text:p>
          </table:table-cell>
          <table:table-cell table:style-name="Таблица6.A1" office:value-type="string">
            <text:p text:style-name="P50">Южная лесостепь, каменистая степь, мелколиственные леса. </text:p>
          </table:table-cell>
        </table:table-row>
        <table:table-row table:style-name="Таблица6.1">
          <table:table-cell table:style-name="Таблица6.A1" office:value-type="string">
            <text:p text:style-name="P45">м</text:p>
          </table:table-cell>
          <table:table-cell table:style-name="Таблица6.A1" office:value-type="string">
            <text:p text:style-name="P46">Особо ценные природные объекты</text:p>
          </table:table-cell>
          <table:table-cell table:style-name="Таблица6.A1" office:value-type="string">
            <text:p text:style-name="P51"><text:span text:style-name="T7">Сопки Артышты имеют исключительную природную ценность вследствие разнообразия растительных сообществ лесного биома южной лесостепи с элементами мелкодернистых и каменистых степей.</text:span></text:p>
          </table:table-cell>
        </table:table-row>
        <table:table-row table:style-name="Таблица6.1">
          <table:table-cell table:style-name="Таблица6.A1" office:value-type="string">
            <text:p text:style-name="P45">н</text:p>
          </table:table-cell>
          <table:table-cell table:style-name="Таблица6.A1" office:value-type="string">
            <text:p text:style-name="P46">Лечебные и рекреационные ресурсы</text:p>
          </table:table-cell>
          <table:table-cell table:style-name="Таблица6.A1" office:value-type="string">
            <text:p text:style-name="P52">Информация отсутствует.</text:p>
          </table:table-cell>
        </table:table-row>
        <table:table-row table:style-name="Таблица6.1">
          <table:table-cell table:style-name="Таблица6.A1" office:value-type="string">
            <text:p text:style-name="P45">о</text:p>
          </table:table-cell>
          <table:table-cell table:style-name="Таблица6.A1" office:value-type="string">
            <text:p text:style-name="P46">Историко-культурные объекты</text:p>
          </table:table-cell>
          <table:table-cell table:style-name="Таблица6.A1" office:value-type="string">
            <text:p text:style-name="P53">Информация отсутствует.</text:p>
          </table:table-cell>
        </table:table-row>
        <table:table-row table:style-name="Таблица6.1">
          <table:table-cell table:style-name="Таблица6.A1" office:value-type="string">
            <text:p text:style-name="P45">п</text:p>
          </table:table-cell>
          <table:table-cell table:style-name="Таблица6.A1" office:value-type="string">
            <text:p text:style-name="P46">Оценка современного состояния и вклада ООПТ в поддержание <text:soft-page-break/>экологического баланса окружающих территорий</text:p>
          </table:table-cell>
          <table:table-cell table:style-name="Таблица6.A1" office:value-type="string">
            <text:p text:style-name="P54">-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55">21</text:p>
            <text:p text:style-name="P56"/>
          </table:table-cell>
          <table:table-cell table:style-name="Таблица7.A1" office:value-type="string">
            <text:p text:style-name="P55">Экспликация земель </text:p>
          </table:table-cell>
          <table:table-cell table:style-name="Таблица7.A1" office:value-type="string">
            <text:p text:style-name="P57">Информация отсутствует.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column table:style-name="Таблица8.D"/>
        <table:table-column table:style-name="Таблица8.E"/>
        <table:table-row table:style-name="Таблица8.1">
          <table:table-cell table:style-name="Таблица8.A1" office:value-type="string">
            <text:p text:style-name="P58">22</text:p>
          </table:table-cell>
          <table:table-cell table:style-name="Таблица8.A1" table:number-columns-spanned="4" office:value-type="string">
            <text:p text:style-name="P59">Негативное воздействие</text:p>
          </table:table-cell>
          <table:covered-table-cell/>
          <table:covered-table-cell/>
          <table:covered-table-cell/>
        </table:table-row>
        <table:table-row table:style-name="Таблица8.1">
          <table:table-cell table:style-name="Таблица8.A2" table:number-rows-spanned="3" office:value-type="string">
            <text:p text:style-name="P60"/>
          </table:table-cell>
          <table:table-cell table:style-name="Таблица8.B2" office:value-type="string">
            <text:p text:style-name="P61">Фактор негативного воздействия</text:p>
          </table:table-cell>
          <table:table-cell table:style-name="Таблица8.B2" office:value-type="string">
            <text:p text:style-name="P61">Объект воздействия</text:p>
          </table:table-cell>
          <table:table-cell table:style-name="Таблица8.B2" office:value-type="string">
            <text:p text:style-name="P61">В чем проявляется воздействие</text:p>
          </table:table-cell>
          <table:table-cell table:style-name="Таблица8.B2" office:value-type="string">
            <text:p text:style-name="P61">Значимость (сила) воздействия</text:p>
          </table:table-cell>
        </table:table-row>
        <table:table-row table:style-name="Таблица8.1">
          <table:covered-table-cell table:style-name="Таблица8.A2"/>
          <table:table-cell table:style-name="Таблица8.B3" office:value-type="string">
            <text:p text:style-name="P62">Браконьерская охота </text:p>
          </table:table-cell>
          <table:table-cell table:style-name="Таблица8.B3" office:value-type="string">
            <text:p text:style-name="P62">Охотничьи виды животных</text:p>
          </table:table-cell>
          <table:table-cell table:style-name="Таблица8.B3" office:value-type="string">
            <text:p text:style-name="P62">Прямое уничтожение</text:p>
          </table:table-cell>
          <table:table-cell table:style-name="Таблица8.B3" office:value-type="string">
            <text:p text:style-name="P63">умеренная</text:p>
          </table:table-cell>
        </table:table-row>
        <table:table-row table:style-name="Таблица8.1">
          <table:covered-table-cell table:style-name="Таблица8.A2"/>
          <table:table-cell table:style-name="Таблица8.B3" office:value-type="string">
            <text:p text:style-name="P62">Нерациональные рубки леса</text:p>
          </table:table-cell>
          <table:table-cell table:style-name="Таблица8.B3" office:value-type="string">
            <text:p text:style-name="P62">Лесной фонд </text:p>
          </table:table-cell>
          <table:table-cell table:style-name="Таблица8.B3" office:value-type="string">
            <text:p text:style-name="P62">Прямое уничтожение, </text:p>
          </table:table-cell>
          <table:table-cell table:style-name="Таблица8.B3" office:value-type="string">
            <text:p text:style-name="P63">умеренная</text:p>
          </table:table-cell>
        </table:table-row>
        <table:table-row table:style-name="Таблица8.1">
          <table:table-cell table:style-name="Таблица8.A2" office:value-type="string">
            <text:p text:style-name="P64"/>
          </table:table-cell>
          <table:table-cell table:style-name="Таблица8.B3" office:value-type="string">
            <text:p text:style-name="P62">Нерациональные рубки леса</text:p>
          </table:table-cell>
          <table:table-cell table:style-name="Таблица8.B3" office:value-type="string">
            <text:p text:style-name="P62">Объекты животного мира</text:p>
          </table:table-cell>
          <table:table-cell table:style-name="Таблица8.B3" office:value-type="string">
            <text:p text:style-name="P62">Уничтожение среды обитания</text:p>
          </table:table-cell>
          <table:table-cell table:style-name="Таблица8.B3" office:value-type="string">
            <text:p text:style-name="P63">умеренная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65">23</text:p>
          </table:table-cell>
          <table:table-cell table:style-name="Таблица14.A1" table:number-columns-spanned="2" office:value-type="string">
            <text:p text:style-name="P66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68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4.A1" office:value-type="string">
            <text:p text:style-name="P69"/>
            <text:p text:style-name="P70"/>
            <text:p text:style-name="P71">Министерство лесного комплекса и охотничьего хозяйства Кузбасса</text:p>
            <text:p text:style-name="P70"/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2">Юридический адрес</text:p>
          </table:table-cell>
          <table:table-cell table:style-name="Таблица14.A1" office:value-type="string">
            <text:p text:style-name="P73">г. Кемерово,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2">Почтовый адрес</text:p>
          </table:table-cell>
          <table:table-cell table:style-name="Таблица14.A1" office:value-type="string">
            <text:p text:style-name="P74">650036, Кемерово, ул.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2">телефон</text:p>
          </table:table-cell>
          <table:table-cell table:style-name="Таблица14.A1" office:value-type="string">
            <text:p text:style-name="P73">8(384-2) 34-04-64</text:p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5"><text:span text:style-name="T20">e</text:span><text:span text:style-name="T21">-</text:span><text:span text:style-name="T20">mail</text:span></text:p>
          </table:table-cell>
          <table:table-cell table:style-name="Таблица14.A1" office:value-type="string">
            <text:p text:style-name="P76"><text:a xlink:type="simple" xlink:href="mailto:dlk@kemles.ru" text:style-name="Internet_20_link" text:visited-style-name="Visited_20_Internet_20_Link"><text:span text:style-name="Internet_20_link"><text:span text:style-name="T22">dlk@kemles.ako.ru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2">Адрес сайта в сети интернет</text:p>
          </table:table-cell>
          <table:table-cell table:style-name="Таблица14.A1" office:value-type="string">
            <text:p text:style-name="P77">https://kemles.ru/</text:p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2">Дата государственной регистрации юридического лица и регистрационный номер</text:p>
          </table:table-cell>
          <table:table-cell table:style-name="Таблица14.A1" office:value-type="string">
            <text:p text:style-name="P78"/>
            <text:p text:style-name="P79"><text:span text:style-name="T21">Зарегистрирован в Едином государственном реестре юридических лиц, государственный регистрационный номер </text:span><text:s/><text:span text:style-name="T21">1114205044711 <text:s/>от </text:span><text:s/><text:span text:style-name="T21">27.12.2011</text:span></text:p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2">ФИО руководителя организации</text:p>
          </table:table-cell>
          <table:table-cell table:style-name="Таблица14.A1" office:value-type="string">
            <text:p text:style-name="P80">Бойко Евгений Васильевич</text:p>
            <text:p text:style-name="P81"/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2">Служебный телефон</text:p>
          </table:table-cell>
          <table:table-cell table:style-name="Таблица14.A1" office:value-type="string">
            <text:p text:style-name="P76"><text:a xlink:type="simple" xlink:href="tel:+73842312137" text:style-name="Internet_20_link" text:visited-style-name="Visited_20_Internet_20_Link"><text:span text:style-name="Internet_20_link"><text:span text:style-name="T23">+7 (3842) 31-21-37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82"><text:span text:style-name="T21">Начальник отдела </text:span><text:s/><text:span text:style-name="T21">сохранения биоразнообразия, мониторинга и экопросвещения</text:span></text:p>
          </table:table-cell>
          <table:table-cell table:style-name="Таблица14.A1" office:value-type="string">
            <text:p text:style-name="P83">Данилова Ольга Олеговна</text:p>
            <text:p text:style-name="P83"/>
          </table:table-cell>
        </table:table-row>
        <text:soft-page-break/>
        <table:table-row table:style-name="Таблица14.1">
          <table:table-cell table:style-name="Таблица14.A1" office:value-type="string">
            <text:p text:style-name="P67"/>
          </table:table-cell>
          <table:table-cell table:style-name="Таблица14.A1" office:value-type="string">
            <text:p text:style-name="P72">Служебный телефон</text:p>
          </table:table-cell>
          <table:table-cell table:style-name="Таблица14.A1" office:value-type="string">
            <text:p text:style-name="P73">7(3842) 55-86-87</text:p>
          </table:table-cell>
        </table:table-row>
        <table:table-row table:style-name="Таблица14.1">
          <table:table-cell table:style-name="Таблица14.A1" office:value-type="string">
            <text:p text:style-name="P84">24</text:p>
          </table:table-cell>
          <table:table-cell table:style-name="Таблица14.A1" table:number-columns-spanned="2" office:value-type="string">
            <text:p text:style-name="P85"><text:span text:style-name="T24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86"/>
          </table:table-cell>
          <table:table-cell table:style-name="Таблица14.A1" table:number-columns-spanned="2" office:value-type="string">
            <text:p text:style-name="P87">Отсутствуют.</text:p>
          </table:table-cell>
          <table:covered-table-cell/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row table:style-name="Таблица9.1">
          <table:table-cell table:style-name="Таблица9.A1" office:value-type="string">
            <text:p text:style-name="P88">25</text:p>
          </table:table-cell>
          <table:table-cell table:style-name="Таблица9.A1" office:value-type="string">
            <text:p text:style-name="P89"><text:span text:style-name="T25">О</text:span>бщий режим охраны и использования ООПТ</text:p>
          </table:table-cell>
        </table:table-row>
        <table:table-row table:style-name="Таблица9.2">
          <table:table-cell table:style-name="Таблица9.A1" office:value-type="string">
            <text:p text:style-name="P88"/>
          </table:table-cell>
          <table:table-cell table:style-name="Таблица9.A1" office:value-type="string">
            <text:p text:style-name="P90"><text:span text:style-name="T26">Р</text:span><text:span text:style-name="T27">ежим охраны заказника утвержден </text:span><text:span text:style-name="T28">Постановление</text:span><text:span text:style-name="T29">м</text:span><text:span text:style-name="T28"> Правительства Кемеровской области — Кузбасса </text:span><text:span text:style-name="T29">от 21.05.2021 №255 </text:span><text:span text:style-name="T9">"О </text:span><text:span text:style-name="Emphasis"><text:span text:style-name="T30">памятнике</text:span></text:span><text:span text:style-name="T31"> </text:span><text:span text:style-name="Emphasis"><text:span text:style-name="T30">природы</text:span></text:span><text:span text:style-name="T31"> </text:span><text:span text:style-name="Emphasis"><text:span text:style-name="T30">регионального</text:span></text:span><text:span text:style-name="T31"> </text:span><text:span text:style-name="Emphasis"><text:span text:style-name="T30">значения</text:span></text:span><text:span text:style-name="T31"> </text:span><text:span text:style-name="T9">"</text:span><text:span text:style-name="Emphasis"><text:span text:style-name="T30">Артышта</text:span></text:span><text:span text:style-name="T9">"</text:span></text:p>
            <text:p text:style-name="P91">На территории памятника природы запрещается всякая деятельность, влекущая за собой нарушение целостности природного комплекса памятника природы, в том числе:</text:p>
            <text:p text:style-name="P91">3.1.1. Деятельность, влекущая за собой нарушение условий обитания объектов растительного и животного мира (уничтожение редких и находящихся под угрозой исчезновения растений, диких животных, их гнезд, нор, иных мест обитания, а также действия, ведущие к беспокойству диких животных).</text:p>
            <text:p text:style-name="P92"><text:bookmark text:name="p_1935"/>3.1.2. Передвижение на самоходной гусеничной технике, а также вездеходах на шинах низкого давления, квадроциклах (за исключением должностных лиц Департамента, Департамента лесного комплекса Кузбасса, учреждения, а также юридических лиц и индивидуальных предпринимателей, осуществляющих пользование охотничьими ресурсами (охотпользователи), полиции и других уполномоченных органов, аварийно-спасательных формирований при исполнении ими своих полномочий, определенных действующим законодательством).</text:p>
            <text:p text:style-name="P92"><text:bookmark text:name="p_1936"/>3.1.3. Заправка горюче-смазочными материалами, мойка и ремонт механических транспортных средств.</text:p>
            <text:p text:style-name="P93"><text:span text:style-name="T32">3.1.4. Проведение всех видов рубок лесных насаждений, за исключением случаев, предусмотренных в </text:span><text:a xlink:type="simple" xlink:href="https://internet.garant.ru/#/document/400790630/entry/47" text:style-name="Internet_20_link" text:visited-style-name="Visited_20_Internet_20_Link"><text:span text:style-name="T33">пункте 3.2</text:span></text:a><text:span text:style-name="T32"> настоящего Положения.</text:span></text:p>
            <text:p text:style-name="P92">3.1.5. Пускание палов, выжигание растительности.</text:p>
            <text:p text:style-name="P92"><text:bookmark text:name="p_1939"/>3.1.6. Разжигание костров.</text:p>
            <text:p text:style-name="P93"><text:span text:style-name="T32">3.1.7. Сбор, заготовка и выкапывание растений, а также их частей, за исключением случаев, предусмотренных в </text:span><text:a xlink:type="simple" xlink:href="https://internet.garant.ru/#/document/400790630/entry/47" text:style-name="Internet_20_link" text:visited-style-name="Visited_20_Internet_20_Link"><text:span text:style-name="T33">пункте 3.2</text:span></text:a><text:span text:style-name="T32"> настоящего Положения.</text:span></text:p>
            <text:p text:style-name="P92">3.1.8. Проведение взрывных работ.</text:p>
            <text:p text:style-name="P92">3.1.9. Выкашивание травы в мае, июне, а также выкашивание травы вкруговую (от периферии к центру) во избежание гибели молодняка птиц и мелких животных.</text:p>
            <text:p text:style-name="P92">3.1.10. Геологическое изучение недр, разведка и добыча полезных ископаемых.</text:p>
            <text:p text:style-name="P93"><text:span text:style-name="T32">3.1.11. Деятельность, влекущая за собой нарушение почвенного покрова, распашку земель и геологических обнажений, за исключением случаев, предусмотренных </text:span><text:a xlink:type="simple" xlink:href="https://internet.garant.ru/#/document/400790630/entry/47" text:style-name="Internet_20_link" text:visited-style-name="Visited_20_Internet_20_Link"><text:span text:style-name="T33">пунктом 3.2</text:span></text:a><text:span text:style-name="T32"> настоящего Положения.</text:span></text:p>
            <text:p text:style-name="P92">3.1.12. Хранение и применение ядохимикатов, токсичных химических препаратов, удобрений, химических реагентов и других опасных материалов, сырья и отходов производства (за исключением случаев, когда применение химических реагентов и других вышеуказанных действий направлено на ликвидацию стихийных бедствий, борьбу с опасными вредителями).</text:p>
            <text:p text:style-name="P92">3.1.13. Загрязнение почвы, засорение и замусоривание территории памятника природы бытовыми отходами, размещение скотомогильников (биотермических ям), создание объектов размещения отходов производства и потребления, химических взрывчатых, отравляющих и ядовитых веществ, складирование и захоронение бытовых и любых отходов.</text:p>
            <text:p text:style-name="P92">3.1.14. Предоставление земельных участков для ведения садоводства и огородничества, строительства гаражей для собственных нужд или индивидуального жилищного строительства.</text:p>
            <text:p text:style-name="P93"><text:span text:style-name="T32">3.1.15. Строительство автомобильных дорог, трубопроводов, линий электропередачи, связи и других коммуникаций в границах памятника природы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</text:span><text:soft-page-break/><text:span text:style-name="T32">памятника природы деятельностью, за исключением случаев, предусмотренных </text:span><text:a xlink:type="simple" xlink:href="https://internet.garant.ru/#/document/400790630/entry/47" text:style-name="Internet_20_link" text:visited-style-name="Visited_20_Internet_20_Link"><text:span text:style-name="T33">пунктом 3.2</text:span></text:a><text:span text:style-name="T32"> настоящего Положения.</text:span></text:p>
            <text:p text:style-name="P93"><text:span text:style-name="T32">3.1.16. Организация массовых спортивных и зрелищных мероприятий, организация туристских стоянок, мест отдыха, за исключением случаев, предусмотренных </text:span><text:a xlink:type="simple" xlink:href="https://internet.garant.ru/#/document/400790630/entry/47" text:style-name="Internet_20_link" text:visited-style-name="Visited_20_Internet_20_Link"><text:span text:style-name="T33">пунктом 3.2</text:span></text:a><text:span text:style-name="T32"> настоящего Положения.</text:span></text:p>
            <text:p text:style-name="P92">3.1.17. Уничтожение и повреждение аншлагов, шлагбаумов, стендов, граничных столбов и других информационных знаков и указателей, оборудованных экологических троп и мест отдыха, строений и сооружений на территории памятника природы.</text:p>
            <text:p text:style-name="P92">3.1.18. Установка шлагбаумов, предупредительных или информационных знаков (панно, аншлагов, стендов), не связанных с организацией деятельности памятника природы, нанесение надписей и знаков на деревьях, валунах, обнажениях горных пород и историко-культурных объектах.</text:p>
            <text:p text:style-name="P92">3.1.19. Иная деятельность, влекущая за собой снижение экологической ценности территории или причиняющая вред объектам растительного и животного мира, среде их обитания, а также не связанная с выполнением возложенных на памятник природы задач.</text:p>
            <text:p text:style-name="P91">3.2. На территории памятника природы допускается:</text:p>
            <text:p text:style-name="P91">3.2.1. Реконструкция и эксплуатация существующих объектов строительства, автомобильных дорог, трубопроводов, линий электропередачи и других коммуникаций по согласованию с Департаментом.</text:p>
            <text:p text:style-name="P91">3.2.2. Реконструкция и эксплуатация существующих объектов строительства, а также строительство и размещение новых зданий, строений, сооружений и некапитальных строений, сооружений, необходимых для обеспечения функционирования памятника природы (кордоны, научные стационары, музеи природы и информационно-просветительские центры, в том числе с экспозицией под открытым небом, и другое).</text:p>
            <text:p text:style-name="P91">3.2.3. Проведение противопожарных мероприятий, необходимых для обеспечения противопожарной безопасности памятника природы (меры предупреждения лесных пожаров, мониторинг пожарной опасности в лесах и лесных пожаров, рубки, связанные с тушением лесных пожаров, в том числе с созданием противопожарных разрывов, очистки мест рубок (лесосек) и иные меры противопожарного обустройства лесов), с уведомлением Департамента Департаментом лесного комплекса Кузбасса до начала их проведения.</text:p>
            <text:p text:style-name="P91">3.2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и учреждения до начала их проведения.</text:p>
            <text:p text:style-name="P91">3.2.5. Организация эколого-просветительской деятельности и развитие познавательного туризма (проведение учебно-познавательных экскурсий, экологических практик, организация и обустройство экологических учебных и экскурсионных троп, маршрутов, смотровых площадок, мест отдыха и другое).</text:p>
            <text:p text:style-name="P91">3.2.6. Выборочные рубки для проведения санитарно-оздоровительных мероприятий (рубки погибших и поврежденных лесных насаждений, уборка неликвидной древесины (рубки древесины, утратившей потребительские свойства из-за повреждений гнилью, стволовыми вредителями, а также в результате пожаров и других неблагоприятных воздействий) в лесном насаждении, назначенные по результатам лесопатологического обследования, в соответствии с лесохозяйственным регламентом лесничества и проектом освоения лесов с уведомлением Департамента Департаментом лесного комплекса Кузбасса до начала их проведения.</text:p>
            <text:p text:style-name="P91">3.2.7. Оказание платных услуг в соответствии с действующим законодательством по согласованию с учреждением.</text:p>
            <text:p text:style-name="P91">3.3. Хозяйственная деятельность, не запрещенная на территории памятника природы, осуществляется в соответствии с действующим законодательством и режимом его особой охраны, исходя из приоритетности охраняемых природных комплексов и объектов на этой <text:soft-page-break/>территории, и не должна противоречить целям образования памятника природы.</text:p>
            <text:p text:style-name="P92"><text:bookmark text:name="p_1964"/>3.4. Проведение научно-исследовательских работ сотрудниками специализированных научных организаций на территории памятника природы осуществляется в соответствии с законодательством и согласовывается с учреждением.</text:p>
            <text:p text:style-name="P92">3.5. Рекреационная и иная незапрещенная деятельность на территории памятника природы должна осуществляться с соблюдением Правил пожарной безопасности в лесах, Правил санитарной безопасности в лесах, Правил лесовосстановления, Правил ухода за лесами и других правил (порядков и нормативов), предусмотренных действующим законодательством.</text:p>
            <text:p text:style-name="P92">3.6. Вред, причиненный природным объектам и комплексам в границах памятника природы, подлежит возмещению виновными лицами в соответствии с действующим законодательством Российской Федерации.</text:p>
            <text:p text:style-name="P91">3.7. Юридические и физические лица, виновные в нарушении режима охраны памятника природы, привлекаются к административной, уголовной или иной ответственности в соответствии с действующим законодательством Российской Федерации.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94">26</text:p>
          </table:table-cell>
          <table:table-cell table:style-name="Таблица15.A1" office:value-type="string">
            <text:p text:style-name="P95"><text:span text:style-name="T25">З</text:span>онирование территории ООПТ</text:p>
          </table:table-cell>
        </table:table-row>
        <table:table-row table:style-name="Таблица15.1">
          <table:table-cell table:style-name="Таблица15.A1" office:value-type="string">
            <text:p text:style-name="P96"/>
          </table:table-cell>
          <table:table-cell table:style-name="Таблица15.A1" office:value-type="string">
            <text:p text:style-name="P97"><text:span text:style-name="T34">О</text:span>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94">27</text:p>
          </table:table-cell>
          <table:table-cell table:style-name="Таблица15.A1" office:value-type="string">
            <text:p text:style-name="P95"><text:span text:style-name="T25">Р</text:span>ежим охранной зоны ООПТ</text:p>
          </table:table-cell>
        </table:table-row>
        <table:table-row table:style-name="Таблица15.1">
          <table:table-cell table:style-name="Таблица15.A1" office:value-type="string">
            <text:p text:style-name="P96"/>
          </table:table-cell>
          <table:table-cell table:style-name="Таблица15.A1" office:value-type="string">
            <text:p text:style-name="P98"><text:span text:style-name="Emphasis"><text:span text:style-name="T35">Режим охранной зоны ООПТ утвержден Постановлением Губернатора Кемеровской области — Кузбасса от 29.06.2023 г. №79-пг «Об охранной зоне памятника природы регионального значения «Артышта»</text:span></text:span></text:p>
            <text:p text:style-name="P98"><text:span text:style-name="Emphasis"><text:span text:style-name="T36">Месторасположения объекта — Кемеровская область - Кузбасс, Беловский муниципальный округ</text:span></text:span></text:p>
            <text:p text:style-name="P98"><text:span text:style-name="Emphasis"><text:span text:style-name="T35">Площадь объекта величина погрешности определения площади (P</text:span></text:span><text:span text:style-name="Emphasis"><text:span text:style-name="Strong_20_Emphasis"><text:span text:style-name="T37">∆</text:span></text:span></text:span><text:span text:style-name="Emphasis"><text:span text:style-name="T35">P), кв. м — 4598600 </text:span></text:span><text:span text:style-name="Strong_20_Emphasis"><text:span text:style-name="T35">± </text:span></text:span><text:span text:style-name="Emphasis"><text:span text:style-name="T35">90100 кв. м</text:span></text:span></text:p>
            <text:p text:style-name="P98"><text:span text:style-name="Emphasis"><text:span text:style-name="T35">2. Режим особой охраны охранной зоны</text:span></text:span></text:p>
            <text:p text:style-name="P99"><text:bookmark text:name="p_1255"/><text:span text:style-name="Emphasis"><text:span text:style-name="T35">2.1. В границах охранной зоны запрещается деятельность, оказывающая негативное (вредное) воздействие на природные комплексы памятника природы, в том числе:</text:span></text:span></text:p>
            <text:p text:style-name="P99"><text:span text:style-name="Emphasis"><text:span text:style-name="T35">2.1.1. Разведение костров, сжигание сухой травы и веток, мусора.</text:span></text:span></text:p>
            <text:p text:style-name="P98"><text:span text:style-name="Emphasis"><text:span text:style-name="T35">2.1.2. Геологическое изучение недр, разведка и добыча полезных ископаемых.</text:span></text:span></text:p>
            <text:p text:style-name="P98"><text:span text:style-name="Emphasis"><text:span text:style-name="T35">2.1.3. Распашка земель, нарушение почвенно-растительного покрова.</text:span></text:span></text:p>
            <text:p text:style-name="P98"><text:span text:style-name="Emphasis"><text:span text:style-name="T35">2.1.4. Хранение и применение ядохимикатов, токсичных химических препаратов, удобрений, химических реагентов и других опасных материалов, сырья и отходов производства (за исключением случаев, когда применение химических реагентов и других вышеуказанных действий направлено на ликвидацию стихийных бедствий, борьбу с опасными вредителями).</text:span></text:span></text:p>
            <text:p text:style-name="P98"><text:span text:style-name="Emphasis"><text:span text:style-name="T35">2.1.5. Загрязнение почвы, засорение и замусоривание территории памятника природы бытовыми отходами, размещение скотомогильников (биотермических ям), создание объектов размещения отходов производства и потребления, химических взрывчатых, отравляющих и ядовитых веществ, складирование и захоронение бытовых и любых отходов.</text:span></text:span></text:p>
            <text:p text:style-name="P98"><text:span text:style-name="Emphasis"><text:span text:style-name="T35">2.1.6. Повреждение или уничтожение табличек, аншлагов, ограждений, информационных знаков, стендов и других объектов инфраструктуры охранной зоны.</text:span></text:span></text:p>
            <text:p text:style-name="P98"><text:span text:style-name="Emphasis"><text:span text:style-name="T35">2.2. Режим охраны и использования земель в границах охранной зоны обязаны соблюдать все без исключения физические и юридические лица.</text:span></text:span></text:p>
            <text:p text:style-name="P98"><text:span text:style-name="Emphasis"><text:span text:style-name="T35">2.3. В границах охранных зон хозяйственная и иная деятельность осуществляется с соблюдением действующего законодательства, настоящего Положения и требований по предотвращению гибели объектов животного и растительного мира при осуществлении производственных процессов, а также при строительстве и эксплуатации зданий, транспортных магистралей, трубопроводов, линий связи и электропередачи.</text:span></text:span></text:p>
          </table:table-cell>
        </table:table-row>
        <table:table-row table:style-name="Таблица15.1">
          <table:table-cell table:style-name="Таблица15.A1" office:value-type="string">
            <text:p text:style-name="P94">28</text:p>
          </table:table-cell>
          <table:table-cell table:style-name="Таблица15.A1" office:value-type="string">
            <text:p text:style-name="P95"><text:span text:style-name="T25">С</text:span>обственники, землепользователи, землевладельцы, арендаторы земельных участков, <text:soft-page-break/>находящихся в границах ООПТ</text:p>
          </table:table-cell>
        </table:table-row>
        <table:table-row table:style-name="Таблица15.1">
          <table:table-cell table:style-name="Таблица15.A1" office:value-type="string">
            <text:p text:style-name="P96"/>
          </table:table-cell>
          <table:table-cell table:style-name="Таблица15.A1" office:value-type="string">
            <text:p text:style-name="P100">Информация отсутствует.</text:p>
          </table:table-cell>
        </table:table-row>
        <table:table-row table:style-name="Таблица15.7">
          <table:table-cell table:style-name="Таблица15.A1" office:value-type="string">
            <text:p text:style-name="P101">29</text:p>
          </table:table-cell>
          <table:table-cell table:style-name="Таблица15.A1" office:value-type="string">
            <text:p text:style-name="P102"><text:span text:style-name="T25">П</text:span>росветительские и рекреационные объекты на ООПТ</text:p>
          </table:table-cell>
        </table:table-row>
        <table:table-row table:style-name="Таблица15.1">
          <table:table-cell table:style-name="Таблица15.A1" office:value-type="string">
            <text:p text:style-name="P103"/>
          </table:table-cell>
          <table:table-cell table:style-name="Таблица15.A1" office:value-type="string">
            <text:p text:style-name="P100"><text:span text:style-name="T38">О</text:span>тсутствует.</text:p>
          </table:table-cell>
        </table:table-row>
        <table:table-row table:style-name="Таблица15.1">
          <table:table-cell table:style-name="Таблица15.A1" table:number-columns-spanned="2" office:value-type="string">
            <text:p text:style-name="P104"><text:span text:style-name="T39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/text:span><text:a xlink:type="simple" xlink:href="mailto:morozova@kemles.ako.ru" text:style-name="Internet_20_link" text:visited-style-name="Visited_20_Internet_20_Link"><text:span text:style-name="T39">morozova@kemles.ako.ru</text:span></text:a><text:span text:style-name="T39"> </text:span></text:p>
            <text:p text:style-name="P105">Дата составления: 15.06.2026.</text:p>
          </table:table-cell>
          <table:covered-table-cell/>
        </table:table-row>
      </table:table>
      <text:p text:style-name="P106"/>
      <text:p text:style-name="P107">Приложение 1</text:p>
      <text:h text:style-name="P108" text:outline-level="2"><text:span text:style-name="T40">Список сосудистых растений памятника природы «</text:span><text:span text:style-name="T41">Артышта»</text:span></text:h>
      <text:p text:style-name="P109"/>
      <text:p text:style-name="P110"><text:span text:style-name="T42">I. </text:span><text:span text:style-name="T7">Хвощевые</text:span><text:span text:style-name="T43"> </text:span><text:span text:style-name="T42">– Equisetaceae </text:span><text:span text:style-name="T43">Rich. ex DC.</text:span></text:p>
      <text:p text:style-name="P111"><text:span text:style-name="T44">Equisetum pratense </text:span><text:span text:style-name="T43">Ehrh </text:span><text:span text:style-name="T7">Хвощ</text:span><text:span text:style-name="T43"> </text:span><text:span text:style-name="T7">луговой</text:span></text:p>
      <text:p text:style-name="P111"><text:span text:style-name="T44">Equisetum sylvaticum </text:span><text:span text:style-name="T43">L. </text:span><text:span text:style-name="T7">Хвощ</text:span><text:span text:style-name="T43"> </text:span><text:span text:style-name="T7">лесной</text:span></text:p>
      <text:p text:style-name="P110"><text:span text:style-name="T42">II. </text:span><text:span text:style-name="T45">Подчешуйниковые</text:span><text:span text:style-name="T42"> – Hypolepidaceae </text:span><text:span text:style-name="T43">Pichi-Sermoli</text:span></text:p>
      <text:p text:style-name="P111"><text:span text:style-name="T44">Pteridium pinetorum </text:span><text:span text:style-name="T43">C. N. Page et R. R. Mill </text:span><text:span text:style-name="T7">Папоротник</text:span><text:span text:style-name="T43">-</text:span><text:span text:style-name="T7">орляк</text:span></text:p>
      <text:p text:style-name="P110"><text:span text:style-name="T42">III. </text:span><text:span text:style-name="T45">Пузырниковые</text:span><text:span text:style-name="T42"> – Cystopteridaceae </text:span><text:span text:style-name="T43">(Payer) Schmakov</text:span></text:p>
      <text:p text:style-name="P111"><text:span text:style-name="T44">Cystopteris fragilis </text:span><text:span text:style-name="T43">(L.) Bernh. </text:span><text:span text:style-name="T7">Пузырник</text:span><text:span text:style-name="T43"> </text:span><text:span text:style-name="T7">ломкий</text:span></text:p>
      <text:p text:style-name="P110"><text:span text:style-name="T42">IV. </text:span><text:span text:style-name="T45">Щитовниковые</text:span><text:span text:style-name="T42"> – Dryopteridaceae </text:span><text:span text:style-name="T43">Ching</text:span></text:p>
      <text:p text:style-name="P111"><text:span text:style-name="T44">Dryopteris filix-mas </text:span><text:span text:style-name="T43">(L.) Schott. </text:span><text:span text:style-name="T7">Папоротник мужской</text:span></text:p>
      <text:p text:style-name="P110"><text:span text:style-name="T45">V. Сосновые – Pinaceae </text:span><text:span text:style-name="T7">Lindl.</text:span></text:p>
      <text:p text:style-name="P111"><text:span text:style-name="T46">Pinus sylvestris </text:span><text:span text:style-name="T7">L. Сосна обыкновенная</text:span></text:p>
      <text:p text:style-name="P110"><text:span text:style-name="T45">VI. Эфедровые – Ephedraceae </text:span><text:span text:style-name="T7">Dumort.</text:span></text:p>
      <text:p text:style-name="P111"><text:span text:style-name="T7">*</text:span><text:span text:style-name="T46">Ephedra monosperma </text:span><text:span text:style-name="T7">J. G. Gmel. ex C. A. Mey Хвойник односемянный</text:span></text:p>
      <text:p text:style-name="P110"><text:span text:style-name="T42">VII. </text:span><text:span text:style-name="T45">Лютиковые</text:span><text:span text:style-name="T42"> – Ranunculaceae </text:span><text:span text:style-name="T43">Juss.</text:span></text:p>
      <text:p text:style-name="P111"><text:span text:style-name="T44">Aconitum anthoroideum </text:span><text:span text:style-name="T43">DC. </text:span><text:span text:style-name="T7">Борец</text:span><text:span text:style-name="T43"> </text:span><text:span text:style-name="T7">анторовидный</text:span></text:p>
      <text:p text:style-name="P111"><text:span text:style-name="T44">Aconitum barbatum </text:span><text:span text:style-name="T43">Pers. </text:span><text:span text:style-name="T7">Борец</text:span><text:span text:style-name="T43"> </text:span><text:span text:style-name="T7">бородатый</text:span></text:p>
      <text:p text:style-name="P111"><text:span text:style-name="T44">Aconitum septentrionale </text:span><text:span text:style-name="T43">Koelle. </text:span><text:span text:style-name="T7">Борец</text:span><text:span text:style-name="T43"> </text:span><text:span text:style-name="T7">северный</text:span></text:p>
      <text:p text:style-name="P111"><text:span text:style-name="T44">Aconitum volubile </text:span><text:span text:style-name="T43">Pall. ex Koelle. </text:span><text:span text:style-name="T7">Борец</text:span><text:span text:style-name="T43"> </text:span><text:span text:style-name="T7">вьющийся</text:span></text:p>
      <text:p text:style-name="P111"><text:span text:style-name="T44">Adonis apennina </text:span><text:span text:style-name="T43">L. </text:span><text:span text:style-name="T7">Адонис</text:span><text:span text:style-name="T43"> </text:span><text:span text:style-name="T7">апенинский</text:span></text:p>
      <text:p text:style-name="P111"><text:span text:style-name="T44">Adonis vernalis </text:span><text:span text:style-name="T43">L. </text:span><text:span text:style-name="T7">Адонис</text:span><text:span text:style-name="T43"> </text:span><text:span text:style-name="T7">весенний</text:span></text:p>
      <text:p text:style-name="P111"><text:span text:style-name="T44">Caltha palustris </text:span><text:span text:style-name="T43">L </text:span><text:span text:style-name="T7">Калужница</text:span><text:span text:style-name="T43"> </text:span><text:span text:style-name="T7">болотная</text:span></text:p>
      <text:p text:style-name="P111"><text:span text:style-name="T44">Delphinium retropilosum </text:span><text:span text:style-name="T43">(Huth) Sambuk. </text:span><text:span text:style-name="T7">Живокость</text:span><text:span text:style-name="T43"> </text:span><text:span text:style-name="T7">шерстистая</text:span></text:p>
      <text:p text:style-name="P111"><text:span text:style-name="T44">Pulsatilla patens </text:span><text:span text:style-name="T43">Mill. </text:span><text:span text:style-name="T7">Прострел</text:span><text:span text:style-name="T43"> </text:span><text:span text:style-name="T7">раскрытый</text:span></text:p>
      <text:p text:style-name="P111"><text:span text:style-name="T44">Ranunculus monophyllus </text:span><text:span text:style-name="T43">Ovcz. </text:span><text:span text:style-name="T7">Лютик</text:span><text:span text:style-name="T43"> </text:span><text:span text:style-name="T7">однолистный</text:span></text:p>
      <text:p text:style-name="P111"><text:span text:style-name="T44">Ranunculus polyanthemos </text:span><text:span text:style-name="T43">L. </text:span><text:span text:style-name="T7">Лютик</text:span><text:span text:style-name="T43"> </text:span><text:span text:style-name="T7">многоцветковый</text:span></text:p>
      <text:p text:style-name="P111"><text:span text:style-name="T44">Ranunculus repens </text:span><text:span text:style-name="T43">L. </text:span><text:span text:style-name="T7">Лютик</text:span><text:span text:style-name="T43"> </text:span><text:span text:style-name="T7">ползучий</text:span></text:p>
      <text:p text:style-name="P111"><text:span text:style-name="T44">Thalictrum foetidum </text:span><text:span text:style-name="T43">L. </text:span><text:span text:style-name="T7">Василистник</text:span><text:span text:style-name="T43"> </text:span><text:span text:style-name="T7">вонючий</text:span></text:p>
      <text:p text:style-name="P111"><text:span text:style-name="T44">Thalictrum minus </text:span><text:span text:style-name="T43">L. </text:span><text:span text:style-name="T7">Василистник</text:span><text:span text:style-name="T43"> </text:span><text:span text:style-name="T7">малый</text:span></text:p>
      <text:p text:style-name="P111"><text:span text:style-name="T44">Thalictrum simplex </text:span><text:span text:style-name="T43">L. </text:span><text:span text:style-name="T7">Василистник</text:span><text:span text:style-name="T43"> </text:span><text:span text:style-name="T7">простой</text:span></text:p>
      <text:p text:style-name="P111"><text:span text:style-name="T44">Trollius asiaticus </text:span><text:span text:style-name="T43">L. </text:span><text:span text:style-name="T7">Купальника</text:span><text:span text:style-name="T43"> </text:span><text:span text:style-name="T7">азиатская</text:span></text:p>
      <text:p text:style-name="P110"><text:span text:style-name="T42">VIII. </text:span><text:span text:style-name="T45">Маковые</text:span><text:span text:style-name="T42"> – Papaveraceae </text:span><text:span text:style-name="T43">Juss.</text:span></text:p>
      <text:p text:style-name="P111"><text:span text:style-name="T44">Chelidonium majus </text:span><text:span text:style-name="T43">L. </text:span><text:span text:style-name="T7">Чистотел</text:span><text:span text:style-name="T43"> </text:span><text:span text:style-name="T7">большой</text:span></text:p>
      <text:p text:style-name="P110"><text:span text:style-name="T42">IX. </text:span><text:span text:style-name="T45">Гвоздичные</text:span><text:span text:style-name="T42"> – Caryophyllaceae </text:span><text:span text:style-name="T43">Juss.</text:span></text:p>
      <text:p text:style-name="P111"><text:span text:style-name="T44">Dianthus versicolor </text:span><text:span text:style-name="T43">Fisch. ex Link </text:span><text:span text:style-name="T7">Гвоздика</text:span><text:span text:style-name="T43"> </text:span><text:span text:style-name="T7">разноцветная</text:span></text:p>
      <text:p text:style-name="P111"><text:span text:style-name="T44">Silene nutans </text:span><text:span text:style-name="T43">L. </text:span><text:span text:style-name="T7">Смолевка</text:span><text:span text:style-name="T43"> </text:span><text:span text:style-name="T7">поникающая</text:span></text:p>
      <text:p text:style-name="P111"><text:span text:style-name="T44">Cerastium arvense </text:span><text:span text:style-name="T43">L. </text:span><text:span text:style-name="T7">Ясколка</text:span><text:span text:style-name="T43"> </text:span><text:span text:style-name="T7">полевая</text:span></text:p>
      <text:p text:style-name="P111"><text:span text:style-name="T44">Coccyganthe flos-cuculi </text:span><text:span text:style-name="T43">(L.) Fourr.</text:span><text:span text:style-name="T7"> Коронария обыкновенная</text:span></text:p>
      <text:p text:style-name="P111"><text:span text:style-name="T46">Dianthus superbus </text:span><text:span text:style-name="T7">L. Гвоздика пышная</text:span></text:p>
      <text:p text:style-name="P111"><text:span text:style-name="T44">Gypsophila altissima </text:span><text:span text:style-name="T43">L. </text:span><text:span text:style-name="T7">Качим</text:span><text:span text:style-name="T43"> </text:span><text:span text:style-name="T7">высокий</text:span></text:p>
      <text:p text:style-name="P111"><text:span text:style-name="T44">*Gypsophila patrinii </text:span><text:span text:style-name="T43">Ser. </text:span><text:span text:style-name="T7">Качим</text:span><text:span text:style-name="T43"> </text:span><text:span text:style-name="T7">Патрэна</text:span></text:p>
      <text:p text:style-name="P111"><text:span text:style-name="T44">Lychnis chalcedonica </text:span><text:span text:style-name="T43">L. </text:span><text:span text:style-name="T7">Лихнис</text:span><text:span text:style-name="T43"> </text:span><text:span text:style-name="T7">калцедонский</text:span></text:p>
      <text:p text:style-name="P111"><text:span text:style-name="T44">Melandrium album </text:span><text:span text:style-name="T43">(Mill.) Garcke </text:span><text:span text:style-name="T7">Дрема</text:span><text:span text:style-name="T43"> </text:span><text:span text:style-name="T7">белая</text:span></text:p>
      <text:p text:style-name="P111"><text:span text:style-name="T44">Otites wolgensis </text:span><text:span text:style-name="T43">(Hornem.) Bess. ex Spreng. </text:span><text:span text:style-name="T7">Ушанка</text:span><text:span text:style-name="T43"> </text:span><text:span text:style-name="T7">волжская</text:span></text:p>
      <text:p text:style-name="P111"><text:span text:style-name="T44">Stellaria graminea </text:span><text:span text:style-name="T43">L. </text:span><text:span text:style-name="T7">Звездчатка</text:span><text:span text:style-name="T43"> </text:span><text:span text:style-name="T7">злаколистная</text:span></text:p>
      <text:p text:style-name="P110"><text:span text:style-name="T42">X. </text:span><text:span text:style-name="T45">Гречишные</text:span><text:span text:style-name="T42"> – Polygonaceae </text:span><text:span text:style-name="T43">Juss.</text:span></text:p>
      <text:p text:style-name="P111"><text:span text:style-name="T44">Aconogonon alpinum </text:span><text:span text:style-name="T43">(All.) Schur </text:span><text:span text:style-name="T7">Таран</text:span><text:span text:style-name="T43"> </text:span><text:span text:style-name="T7">альпийский</text:span></text:p>
      <text:p text:style-name="P111"><text:span text:style-name="T44">Bistorta major </text:span><text:span text:style-name="T43">S. F. Grey. </text:span><text:span text:style-name="T7">Змеевик</text:span><text:span text:style-name="T43"> </text:span><text:span text:style-name="T7">большой</text:span></text:p>
      <text:p text:style-name="P111"><text:span text:style-name="T47">Rumex confertus </text:span><text:span text:style-name="T43">Willd.</text:span><text:span text:style-name="T7"> Щавель</text:span><text:span text:style-name="T43"> </text:span><text:span text:style-name="T7">конский</text:span></text:p>
      <text:p text:style-name="P110"><text:span text:style-name="T48">XI. </text:span><text:span text:style-name="T49">Свинчатковые</text:span><text:span text:style-name="T48"> – Plumbaginaceae </text:span><text:span text:style-name="T43">Juss.</text:span></text:p>
      <text:p text:style-name="P111"><text:soft-page-break/><text:span text:style-name="T47">Goniolimon speciosum </text:span><text:span text:style-name="T43">(L.) Boiss. </text:span><text:span text:style-name="T7">Гониолимон</text:span><text:span text:style-name="T43"> </text:span><text:span text:style-name="T7">красивый</text:span></text:p>
      <text:p text:style-name="P110"><text:span text:style-name="T48">XII. </text:span><text:span text:style-name="T49">Березовые</text:span><text:span text:style-name="T48"> – Betulaceae </text:span><text:span text:style-name="T43">Gray</text:span></text:p>
      <text:p text:style-name="P111"><text:span text:style-name="T47">Betula pendula </text:span><text:span text:style-name="T43">Roth. </text:span><text:span text:style-name="T7">Береза</text:span><text:span text:style-name="T43"> </text:span><text:span text:style-name="T7">поникающая</text:span></text:p>
      <text:p text:style-name="P110"><text:span text:style-name="T48">XIII. </text:span><text:span text:style-name="T49">Звробойные</text:span><text:span text:style-name="T48"> – Hypericaceae </text:span><text:span text:style-name="T43">Juss.</text:span></text:p>
      <text:p text:style-name="P111"><text:span text:style-name="T47">Hypericum elegans </text:span><text:span text:style-name="T43">Stephan ex Willd. </text:span><text:span text:style-name="T7">Зверобой</text:span><text:span text:style-name="T43"> </text:span><text:span text:style-name="T7">изящный</text:span></text:p>
      <text:p text:style-name="P111"><text:span text:style-name="T47">Hypericum perforatum </text:span><text:span text:style-name="T43">L. </text:span><text:span text:style-name="T7">Зверобой</text:span><text:span text:style-name="T43"> </text:span><text:span text:style-name="T7">продырявленный</text:span></text:p>
      <text:p text:style-name="P110"><text:span text:style-name="T48">XIV. </text:span><text:span text:style-name="T49">Первоцветные</text:span><text:span text:style-name="T48"> – Primulaceae </text:span><text:span text:style-name="T43">Vent.</text:span></text:p>
      <text:p text:style-name="P111"><text:span text:style-name="T47">Androsace lactiflora </text:span><text:span text:style-name="T43">Fisch. ex Duby. </text:span><text:span text:style-name="T7">Проломник</text:span><text:span text:style-name="T43"> </text:span><text:span text:style-name="T7">молочноцветковый</text:span></text:p>
      <text:p text:style-name="P111"><text:span text:style-name="T47">Androsace septentrionalis </text:span><text:span text:style-name="T43">L. </text:span><text:span text:style-name="T7">Проломник</text:span><text:span text:style-name="T43"> </text:span><text:span text:style-name="T7">северный</text:span></text:p>
      <text:p text:style-name="P111"><text:span text:style-name="T47">Lysimachia vulgaris </text:span><text:span text:style-name="T43">L. </text:span><text:span text:style-name="T7">Вербейник</text:span><text:span text:style-name="T43"> </text:span><text:span text:style-name="T7">обыкновенный</text:span></text:p>
      <text:p text:style-name="P111"><text:span text:style-name="T47">Primula cortusoides </text:span><text:span text:style-name="T43">L. </text:span><text:span text:style-name="T7">Примула</text:span><text:span text:style-name="T43"> </text:span><text:span text:style-name="T7">кортузовидная</text:span></text:p>
      <text:p text:style-name="P111"><text:span text:style-name="T47">Trientalis europaea </text:span><text:span text:style-name="T43">L. </text:span><text:span text:style-name="T7">Седмичник</text:span><text:span text:style-name="T43"> </text:span><text:span text:style-name="T7">европейский</text:span></text:p>
      <text:p text:style-name="P110"><text:span text:style-name="T48">XV. </text:span><text:span text:style-name="T49">Фиалковые</text:span><text:span text:style-name="T48"> – Violaceae </text:span><text:span text:style-name="T43">Batsch</text:span></text:p>
      <text:p text:style-name="P111"><text:span text:style-name="T47">Viola uniflora </text:span><text:span text:style-name="T43">L. </text:span><text:span text:style-name="T7">Фиалка</text:span><text:span text:style-name="T43"> </text:span><text:span text:style-name="T7">одноцветковая</text:span></text:p>
      <text:p text:style-name="P111"><text:span text:style-name="T47">Viola selkirkii </text:span><text:span text:style-name="T43">Pursh ex Goldie. </text:span><text:span text:style-name="T7">Фиалка</text:span><text:span text:style-name="T43"> </text:span><text:span text:style-name="T7">Селькирка</text:span></text:p>
      <text:p text:style-name="P111"><text:span text:style-name="T47">Viola rupestris </text:span><text:span text:style-name="T43">F. W. Schmidt</text:span></text:p>
      <text:p text:style-name="P111"><text:span text:style-name="T7">Фиалка</text:span><text:span text:style-name="T43"> </text:span><text:span text:style-name="T7">скальная</text:span></text:p>
      <text:p text:style-name="P110"><text:span text:style-name="T48">XVI. </text:span><text:span text:style-name="T49">Ивовые</text:span><text:span text:style-name="T48"> – Salicaceae </text:span><text:span text:style-name="T43">Mirb.</text:span></text:p>
      <text:p text:style-name="P111"><text:span text:style-name="T47">Populus tremula </text:span><text:span text:style-name="T43">L. </text:span><text:span text:style-name="T7">Осина</text:span></text:p>
      <text:p text:style-name="P111"><text:span text:style-name="T47">Salix caprea </text:span><text:span text:style-name="T43">L. </text:span><text:span text:style-name="T7">Ива</text:span><text:span text:style-name="T43"> </text:span><text:span text:style-name="T7">козья</text:span></text:p>
      <text:p text:style-name="P111"><text:span text:style-name="T47">Salix pyrolifolia </text:span><text:span text:style-name="T43">Ledeb. </text:span><text:span text:style-name="T7">Ива</text:span><text:span text:style-name="T43"> </text:span><text:span text:style-name="T7">грушанколистная</text:span></text:p>
      <text:p text:style-name="P111"><text:span text:style-name="T47">Salix rorida </text:span><text:span text:style-name="T43">Laksch. </text:span><text:span text:style-name="T7">Ива</text:span><text:span text:style-name="T43"> </text:span><text:span text:style-name="T7">росистая</text:span></text:p>
      <text:p text:style-name="P110"><text:span text:style-name="T48">XVII. </text:span><text:span text:style-name="T49">Капустные</text:span><text:span text:style-name="T48"> – Brassicaceae </text:span><text:span text:style-name="T43">Burnett</text:span></text:p>
      <text:p text:style-name="P111"><text:span text:style-name="T47">Alyssum lenense </text:span><text:span text:style-name="T43">Adams </text:span><text:span text:style-name="T7">Бурачек</text:span><text:span text:style-name="T43"> </text:span><text:span text:style-name="T7">ленский</text:span></text:p>
      <text:p text:style-name="P111"><text:span text:style-name="T47">Alyssum obovatum </text:span><text:span text:style-name="T43">(C. A. Mey.) Turcz. </text:span><text:span text:style-name="T7">Бурачек обратнояйцевидный</text:span></text:p>
      <text:p text:style-name="P111"><text:span text:style-name="T47">Clausia aprica </text:span><text:span text:style-name="T43">(Steph.) Korn.-Tr. </text:span><text:span text:style-name="T7">Кляузия</text:span><text:span text:style-name="T43"> </text:span><text:span text:style-name="T7">солнцепечная</text:span></text:p>
      <text:p text:style-name="P111"><text:span text:style-name="T47">*Erysimum altaicum </text:span><text:span text:style-name="T43">C. A. Mey. </text:span><text:span text:style-name="T7">Желтушник</text:span><text:span text:style-name="T43"> </text:span><text:span text:style-name="T7">алтайский</text:span></text:p>
      <text:p text:style-name="P111"><text:span text:style-name="T47">Erysimum cheiranthoides </text:span><text:span text:style-name="T43">L. </text:span><text:span text:style-name="T7">Желтушник</text:span><text:span text:style-name="T43"> </text:span><text:span text:style-name="T7">лакфиолевидный</text:span></text:p>
      <text:p text:style-name="P110"><text:span text:style-name="T48">XVIII. </text:span><text:span text:style-name="T49">Крапивные</text:span><text:span text:style-name="T48"> – Urticaceae </text:span><text:span text:style-name="T43">Juss.</text:span></text:p>
      <text:p text:style-name="P111"><text:span text:style-name="T47">Urtica dioica </text:span><text:span text:style-name="T43">L. </text:span><text:span text:style-name="T7">Крапива</text:span><text:span text:style-name="T43"> </text:span><text:span text:style-name="T7">двудомная</text:span></text:p>
      <text:p text:style-name="P110"><text:span text:style-name="T48">XIX. </text:span><text:span text:style-name="T49">Молочайные</text:span><text:span text:style-name="T48"> – Euphorbiaceae </text:span><text:span text:style-name="T43">Juss.</text:span></text:p>
      <text:p text:style-name="P111"><text:span text:style-name="T47">Euphorbia esula </text:span><text:span text:style-name="T43">L. </text:span><text:span text:style-name="T7">Молочай</text:span><text:span text:style-name="T43"> </text:span><text:span text:style-name="T7">съедобный</text:span></text:p>
      <text:p text:style-name="P111"><text:span text:style-name="T47">Euphorbia lutescens </text:span><text:span text:style-name="T43">Ledeb. </text:span><text:span text:style-name="T7">Молочай</text:span><text:span text:style-name="T43"> </text:span><text:span text:style-name="T7">желтеющий</text:span></text:p>
      <text:p text:style-name="P111"><text:span text:style-name="T47">Euphorbia virgata </text:span><text:span text:style-name="T43">Waldst. et Kit. </text:span><text:span text:style-name="T7">Молочай</text:span><text:span text:style-name="T43"> </text:span><text:span text:style-name="T7">прутовидный</text:span></text:p>
      <text:p text:style-name="P110"><text:span text:style-name="T48">XX. </text:span><text:span text:style-name="T49">Толстянковые</text:span><text:span text:style-name="T48"> – Crassulaceae </text:span><text:span text:style-name="T43">DC.</text:span></text:p>
      <text:p text:style-name="P111"><text:span text:style-name="T47">Orostachys spinosa </text:span><text:span text:style-name="T43">(L.) Sweet. </text:span><text:span text:style-name="T7">Горноколосник</text:span><text:span text:style-name="T43"> </text:span><text:span text:style-name="T7">колючий</text:span></text:p>
      <text:p text:style-name="P111"><text:span text:style-name="T47">Sedum hybridum </text:span><text:span text:style-name="T43">L. </text:span><text:span text:style-name="T7">Очиток</text:span><text:span text:style-name="T43"> </text:span><text:span text:style-name="T7">гибридный</text:span></text:p>
      <text:p text:style-name="P110"><text:span text:style-name="T48">XXI. </text:span><text:span text:style-name="T49">Крыжовниковые</text:span><text:span text:style-name="T48"> – Grossulariaceae </text:span><text:span text:style-name="T43">DC.</text:span></text:p>
      <text:p text:style-name="P111"><text:span text:style-name="T50">Ribes nigrum </text:span><text:span text:style-name="T7">L. Смородина черная</text:span></text:p>
      <text:p text:style-name="P110"><text:span text:style-name="T49">XXII. Коноплевые – Cannabaceae </text:span><text:span text:style-name="T7">Endl.</text:span></text:p>
      <text:p text:style-name="P111"><text:span text:style-name="T50">Humulus lupulus </text:span><text:span text:style-name="T7">L. хмель обыкновенный</text:span></text:p>
      <text:p text:style-name="P110"><text:span text:style-name="T48">XXIII. </text:span><text:span text:style-name="T49">Розоцветные</text:span><text:span text:style-name="T48"> – Rosaceae </text:span><text:span text:style-name="T43">Juss.</text:span></text:p>
      <text:p text:style-name="P111"><text:span text:style-name="T47">Agrimonia pilosa </text:span><text:span text:style-name="T43">Ledeb. </text:span><text:span text:style-name="T7">Репейничик</text:span><text:span text:style-name="T43"> </text:span><text:span text:style-name="T7">волосистый</text:span></text:p>
      <text:p text:style-name="P111"><text:span text:style-name="T47">Cotoneaster melanocarpus </text:span><text:span text:style-name="T43">Fisch. Et Blitt. </text:span><text:span text:style-name="T7">Кизильник</text:span><text:span text:style-name="T43"> </text:span><text:span text:style-name="T7">чероплодный</text:span></text:p>
      <text:p text:style-name="P111"><text:span text:style-name="T47">Crataegus sanguinea </text:span><text:span text:style-name="T43">Pall. </text:span><text:span text:style-name="T7">Боярышник</text:span><text:span text:style-name="T43"> </text:span><text:span text:style-name="T7">кроваво</text:span><text:span text:style-name="T43">-</text:span><text:span text:style-name="T7">красный</text:span></text:p>
      <text:p text:style-name="P111"><text:span text:style-name="T47">Filipendula stepposa </text:span><text:span text:style-name="T43">Juz. </text:span><text:span text:style-name="T7">Таволожка</text:span><text:span text:style-name="T43"> </text:span><text:span text:style-name="T7">степная</text:span></text:p>
      <text:p text:style-name="P111"><text:span text:style-name="T47">Filipendula ulmaria </text:span><text:span text:style-name="T43">(L.) Maxim.</text:span><text:span text:style-name="T7"> Таволожка обыкновенная</text:span></text:p>
      <text:p text:style-name="P111"><text:span text:style-name="T47">Filipendula vulgaris </text:span><text:span text:style-name="T43">Moench. </text:span><text:span text:style-name="T7">таволожка</text:span><text:span text:style-name="T43"> </text:span><text:span text:style-name="T7">вязолистная</text:span></text:p>
      <text:p text:style-name="P111"><text:span text:style-name="T47">Fragaria vesca </text:span><text:span text:style-name="T43">L. </text:span><text:span text:style-name="T7">Земляника</text:span><text:span text:style-name="T43"> </text:span><text:span text:style-name="T7">лесная</text:span></text:p>
      <text:p text:style-name="P111"><text:span text:style-name="T47">Fragaria viridis </text:span><text:span text:style-name="T43">Duch. </text:span><text:span text:style-name="T7">Земляника</text:span><text:span text:style-name="T43"> </text:span><text:span text:style-name="T7">зеленая</text:span></text:p>
      <text:p text:style-name="P111"><text:span text:style-name="T47">Geum aleppicum </text:span><text:span text:style-name="T43">Jacq. </text:span><text:span text:style-name="T7">Подмаренник алепский</text:span></text:p>
      <text:p text:style-name="P111"><text:span text:style-name="T50">Geum rivale </text:span><text:span text:style-name="T7">L. Подмаренник речной</text:span></text:p>
      <text:p text:style-name="P111"><text:soft-page-break/><text:span text:style-name="T50">Padus avium </text:span><text:span text:style-name="T7">Mill. Черемуха птичья</text:span></text:p>
      <text:p text:style-name="P111"><text:span text:style-name="T50">Potentilla acaulis </text:span><text:span text:style-name="T7">L. Лапчатка безстебельная</text:span></text:p>
      <text:p text:style-name="P111"><text:span text:style-name="T50">Potentilla anserina </text:span><text:span text:style-name="T7">L. Лапчатка гусиная</text:span></text:p>
      <text:p text:style-name="P111"><text:span text:style-name="T50">Potentilla argentea </text:span><text:span text:style-name="T7">L. Лапчатка серебристая</text:span></text:p>
      <text:p text:style-name="P111"><text:span text:style-name="T47">Potentilla bifurca </text:span><text:span text:style-name="T43">L. </text:span><text:span text:style-name="T7">Лапчитка</text:span><text:span text:style-name="T43"> </text:span><text:span text:style-name="T7">вильчатая</text:span></text:p>
      <text:p text:style-name="P111"><text:span text:style-name="T47">Potentilla canescens </text:span><text:span text:style-name="T43">Bess. </text:span><text:span text:style-name="T7">Лапчатка</text:span><text:span text:style-name="T43"> </text:span><text:span text:style-name="T7">селоватая</text:span></text:p>
      <text:p text:style-name="P111"><text:span text:style-name="T47">Potentilla chrysantha </text:span><text:span text:style-name="T43">Trev. </text:span><text:span text:style-name="T7">Лапчатка</text:span><text:span text:style-name="T43"> </text:span><text:span text:style-name="T7">золотистая</text:span></text:p>
      <text:p text:style-name="P111"><text:span text:style-name="T47">*Potentilla elegantissima </text:span><text:span text:style-name="T43">Polozh. </text:span><text:span text:style-name="T7">Лапчиатка</text:span><text:span text:style-name="T43"> </text:span><text:span text:style-name="T7">изящная</text:span></text:p>
      <text:p text:style-name="P111"><text:span text:style-name="T47">Potentilla flagellaris </text:span><text:span text:style-name="T43">Willd. ex Schlecht. </text:span><text:span text:style-name="T7">Лапчатка</text:span><text:span text:style-name="T43"> </text:span><text:span text:style-name="T7">плетевидная</text:span></text:p>
      <text:p text:style-name="P111"><text:span text:style-name="T47">Potentilla humifusa </text:span><text:span text:style-name="T43">Willd. ex Schlecht. </text:span><text:span text:style-name="T7">Лапчатка</text:span><text:span text:style-name="T43"> </text:span><text:span text:style-name="T7">распростертая</text:span></text:p>
      <text:p text:style-name="P111"><text:span text:style-name="T47">Potentilla longifolia </text:span><text:span text:style-name="T43">Willd. ex Schlecht </text:span><text:span text:style-name="T7">Лапчатка</text:span><text:span text:style-name="T43"> </text:span><text:span text:style-name="T7">длиннолистная</text:span></text:p>
      <text:p text:style-name="P111"><text:span text:style-name="T47">Potentilla sericea </text:span><text:span text:style-name="T43">L. </text:span><text:span text:style-name="T7">Лапчатка</text:span><text:span text:style-name="T43"> </text:span><text:span text:style-name="T7">шелковистая</text:span></text:p>
      <text:p text:style-name="P111"><text:span text:style-name="T47">Rosa acicularis </text:span><text:span text:style-name="T43">Lindl. </text:span><text:span text:style-name="T7">Шиповник</text:span><text:span text:style-name="T43"> </text:span><text:span text:style-name="T7">иглистый</text:span></text:p>
      <text:p text:style-name="P111"><text:span text:style-name="T47">Rosa majalis </text:span><text:span text:style-name="T43">Herrm. </text:span><text:span text:style-name="T7">Шиповник Майский</text:span></text:p>
      <text:p text:style-name="P111"><text:span text:style-name="T50">Rubus idaeus </text:span><text:span text:style-name="T7">L. Малина</text:span></text:p>
      <text:p text:style-name="P111"><text:span text:style-name="T50">Rubus saxatilis </text:span><text:span text:style-name="T7">L. Костяника</text:span></text:p>
      <text:p text:style-name="P111"><text:span text:style-name="T50">Sanguisorba officinalis </text:span><text:span text:style-name="T7">L. Кровохлебка лекарственная</text:span></text:p>
      <text:p text:style-name="P111"><text:span text:style-name="T50">Sorbus sibirica </text:span><text:span text:style-name="T7">Hedl. Рябина сибирская</text:span></text:p>
      <text:p text:style-name="P111"><text:span text:style-name="T50">Spiraea chamaedryfolia </text:span><text:span text:style-name="T7">L Таволга дубравколистная</text:span></text:p>
      <text:p text:style-name="P111"><text:span text:style-name="T50">Spiraea hypericifolia </text:span><text:span text:style-name="T7">L. Таволга зверобоелистная</text:span></text:p>
      <text:p text:style-name="P110"><text:span text:style-name="T49">XXIV. Кипрейные – Onagraceae </text:span><text:span text:style-name="T7">Juss.</text:span></text:p>
      <text:p text:style-name="P111"><text:span text:style-name="T47">Chamerion</text:span><text:span text:style-name="T50"> </text:span><text:span text:style-name="T47">angustifolium</text:span><text:span text:style-name="T50"> </text:span><text:span text:style-name="T7">(</text:span><text:span text:style-name="T43">L</text:span><text:span text:style-name="T7">.) </text:span><text:span text:style-name="T43">Holub</text:span><text:span text:style-name="T7">. Иван-чай узколистный</text:span></text:p>
      <text:p text:style-name="P110"><text:span text:style-name="T48">XXV</text:span><text:span text:style-name="T49">. Бобовые – </text:span><text:span text:style-name="T48">Fabaceae</text:span><text:span text:style-name="T49"> </text:span><text:span text:style-name="T43">Lindl</text:span><text:span text:style-name="T7">.</text:span></text:p>
      <text:p text:style-name="P111"><text:span text:style-name="T47">Amoria repens </text:span><text:span text:style-name="T43">(L.) C. Presl. </text:span><text:span text:style-name="T7">Клевер</text:span><text:span text:style-name="T43"> </text:span><text:span text:style-name="T7">ползучий</text:span></text:p>
      <text:p text:style-name="P111"><text:span text:style-name="T47">Amoria hybrida </text:span><text:span text:style-name="T43">(L.) C. Presl. </text:span><text:span text:style-name="T7">Клевер</text:span><text:span text:style-name="T43"> </text:span><text:span text:style-name="T7">гибридный</text:span></text:p>
      <text:p text:style-name="P111"><text:span text:style-name="T47">Astragalus ceratoides </text:span><text:span text:style-name="T43">Bieb. </text:span><text:span text:style-name="T7">Астрагал</text:span><text:span text:style-name="T43"> </text:span><text:span text:style-name="T7">роговой</text:span></text:p>
      <text:p text:style-name="P111"><text:span text:style-name="T47">Astragalus danicus </text:span><text:span text:style-name="T43">Retz. </text:span><text:span text:style-name="T7">Астрагал</text:span><text:span text:style-name="T43"> </text:span><text:span text:style-name="T7">датский</text:span></text:p>
      <text:p text:style-name="P111"><text:span text:style-name="T47">*Astragalus follicularis </text:span><text:span text:style-name="T43">Pall. </text:span><text:span text:style-name="T7">Астрагал</text:span><text:span text:style-name="T43"> </text:span><text:span text:style-name="T7">мешковидный</text:span></text:p>
      <text:p text:style-name="P111"><text:span text:style-name="T47">Astragalus testiculatus </text:span><text:span text:style-name="T43">Pall. </text:span><text:span text:style-name="T7">Астрагал</text:span><text:span text:style-name="T43"> </text:span><text:span text:style-name="T7">яичкоплодный</text:span></text:p>
      <text:p text:style-name="P111"><text:span text:style-name="T47">Caragana arborescens </text:span><text:span text:style-name="T43">Lam. </text:span><text:span text:style-name="T7">Карагана</text:span><text:span text:style-name="T43"> </text:span><text:span text:style-name="T7">древовидная</text:span></text:p>
      <text:p text:style-name="P111"><text:span text:style-name="T47">Caragana frutex </text:span><text:span text:style-name="T43">(L.) K. Koch. </text:span><text:span text:style-name="T7">Карагана</text:span><text:span text:style-name="T43"> </text:span><text:span text:style-name="T7">кустарниковая</text:span></text:p>
      <text:p text:style-name="P111"><text:span text:style-name="T47">Hedysarum gmelinii </text:span><text:span text:style-name="T43">Ledeb. </text:span><text:span text:style-name="T7">Копеечник</text:span><text:span text:style-name="T43"> </text:span><text:span text:style-name="T7">Гмелина</text:span></text:p>
      <text:p text:style-name="P111"><text:span text:style-name="T47">*Hedysarum turczaninovii </text:span><text:span text:style-name="T43">Peschkova. </text:span><text:span text:style-name="T7">Копеечник</text:span><text:span text:style-name="T43"> </text:span><text:span text:style-name="T7">Турчанинова</text:span></text:p>
      <text:p text:style-name="P111"><text:span text:style-name="T47">Lathyrus gmelinii </text:span><text:span text:style-name="T43">Fritsch. </text:span><text:span text:style-name="T7">Чина</text:span><text:span text:style-name="T43"> </text:span><text:span text:style-name="T7">Гмелина</text:span></text:p>
      <text:p text:style-name="P111"><text:span text:style-name="T47">Lathyrus humilis </text:span><text:span text:style-name="T43">(Ser.) Spreng. </text:span><text:span text:style-name="T7">Чина</text:span><text:span text:style-name="T43"> </text:span><text:span text:style-name="T7">холмовая</text:span></text:p>
      <text:p text:style-name="P111"><text:span text:style-name="T47">Lathyrus pannonicus </text:span><text:span text:style-name="T43">(Jacq.) Garcke. </text:span><text:span text:style-name="T7">Чина</text:span><text:span text:style-name="T43"> </text:span><text:span text:style-name="T7">венгерская</text:span></text:p>
      <text:p text:style-name="P111"><text:span text:style-name="T47">Lathyrus pisiformis </text:span><text:span text:style-name="T43">L. </text:span><text:span text:style-name="T7">Чина</text:span><text:span text:style-name="T43"> </text:span><text:span text:style-name="T7">гороховидная</text:span></text:p>
      <text:p text:style-name="P111"><text:span text:style-name="T47">Lathyrus pratensis </text:span><text:span text:style-name="T43">L. </text:span><text:span text:style-name="T7">Чина</text:span><text:span text:style-name="T43"> </text:span><text:span text:style-name="T7">луговая</text:span></text:p>
      <text:p text:style-name="P111"><text:span text:style-name="T47">Lathyrus vernus </text:span><text:span text:style-name="T43">(L.) Bernh. </text:span><text:span text:style-name="T7">Чина</text:span><text:span text:style-name="T43"> </text:span><text:span text:style-name="T7">весенняя</text:span></text:p>
      <text:p text:style-name="P111"><text:span text:style-name="T47">Lupinaster pentaphyllus </text:span><text:span text:style-name="T43">Moench </text:span><text:span text:style-name="T7">Клевер пятилисточковый</text:span></text:p>
      <text:p text:style-name="P111"><text:span text:style-name="T50">Medicago falcata </text:span><text:span text:style-name="T7">L. Люценна серповидная</text:span></text:p>
      <text:p text:style-name="P111"><text:span text:style-name="T47">Medicago lupulina </text:span><text:span text:style-name="T43">L. </text:span><text:span text:style-name="T7">Люцерна</text:span><text:span text:style-name="T43"> </text:span><text:span text:style-name="T7">хмелевидная</text:span></text:p>
      <text:p text:style-name="P111"><text:span text:style-name="T47">Melilotoides platycarpos </text:span><text:span text:style-name="T43">(L.) Soják. </text:span><text:span text:style-name="T7">Мелилотоидес</text:span><text:span text:style-name="T43"> </text:span><text:span text:style-name="T7">плоскоплодный</text:span></text:p>
      <text:p text:style-name="P111"><text:span text:style-name="T47">Onobrychis arenaria </text:span><text:span text:style-name="T43">(Kit. ex Willd.) DC. </text:span><text:span text:style-name="T7">Эспарцет</text:span><text:span text:style-name="T43"> </text:span><text:span text:style-name="T7">песчаный</text:span></text:p>
      <text:p text:style-name="P111"><text:span text:style-name="T47">Oxytropis campanulata </text:span><text:span text:style-name="T43">Vass. </text:span><text:span text:style-name="T7">Остролодочник</text:span><text:span text:style-name="T43"> </text:span><text:span text:style-name="T7">колокольчатый</text:span></text:p>
      <text:p text:style-name="P111"><text:span text:style-name="T47">Oxytropis pilosa </text:span><text:span text:style-name="T43">(L.) DC. </text:span><text:span text:style-name="T7">Остролодочник волосистый</text:span></text:p>
      <text:p text:style-name="P111"><text:span text:style-name="T50">Trifolium pratense </text:span><text:span text:style-name="T7">L. Клевер луговой</text:span></text:p>
      <text:p text:style-name="P111"><text:span text:style-name="T50">Vicia amoena </text:span><text:span text:style-name="T7">Fisch. Горошек приятный</text:span></text:p>
      <text:p text:style-name="P111"><text:span text:style-name="T50">Vicia cracca </text:span><text:span text:style-name="T7">L. Горошек мышиный</text:span></text:p>
      <text:p text:style-name="P111"><text:span text:style-name="T50">Vicia megalotropis </text:span><text:span text:style-name="T7">Ledeb. </text:span><text:span text:style-name="T7">Горошек крупнолодочковый</text:span></text:p>
      <text:p text:style-name="P111"><text:span text:style-name="T50">Vicia multicaulis </text:span><text:span text:style-name="T7">Ledeb. </text:span><text:span text:style-name="T7">Горошек многостебельный</text:span></text:p>
      <text:p text:style-name="P111"><text:span text:style-name="T50">Vicia sepium </text:span><text:span text:style-name="T7">L. Горошек призаборный</text:span></text:p>
      <text:p text:style-name="P111"><text:soft-page-break/><text:span text:style-name="T50">Vicia sylvatica </text:span><text:span text:style-name="T7">L. Горошек лесной</text:span></text:p>
      <text:p text:style-name="P111"><text:span text:style-name="T50">Vicia unijuga </text:span><text:span text:style-name="T7">A. Br Горошек однопарный</text:span></text:p>
      <text:p text:style-name="P112">XXVI. Кленовые – Aceraceae</text:p>
      <text:p text:style-name="P111"><text:span text:style-name="T50">Acer negundo </text:span><text:span text:style-name="T7">L. Клен ясенелистный</text:span></text:p>
      <text:p text:style-name="P110"><text:span text:style-name="T48">XXVII. </text:span><text:span text:style-name="T49">Гераниевые</text:span><text:span text:style-name="T48"> – Geraniaceae </text:span><text:span text:style-name="T43">Juss.</text:span></text:p>
      <text:p text:style-name="P111"><text:span text:style-name="T47">Geranium albiflorum </text:span><text:span text:style-name="T43">Ledeb. </text:span><text:span text:style-name="T7">Герань белоцветковая</text:span></text:p>
      <text:p text:style-name="P111"><text:span text:style-name="T50">Geranium pratense </text:span><text:span text:style-name="T7">L. Герань луговая</text:span></text:p>
      <text:p text:style-name="P111"><text:span text:style-name="T50">Geranium pseudosibiricum </text:span><text:span text:style-name="T7">J. Mayer. Герань ложносибирская</text:span></text:p>
      <text:p text:style-name="P110"><text:span text:style-name="T49">XXVIII. Санталовые – Santalaceae </text:span><text:span text:style-name="T7">R. Br.</text:span></text:p>
      <text:p text:style-name="P111"><text:span text:style-name="T47">Thesium refractum </text:span><text:span text:style-name="T43">C. A. Mey. </text:span><text:span text:style-name="T7">Ленец</text:span><text:span text:style-name="T43"> </text:span><text:span text:style-name="T7">преломленный</text:span></text:p>
      <text:p text:style-name="P110"><text:span text:style-name="T48">XXIX. </text:span><text:span text:style-name="T49">Сельдерейные</text:span><text:span text:style-name="T48"> – Apiaceae </text:span><text:span text:style-name="T43">Lindl.</text:span></text:p>
      <text:p text:style-name="P111"><text:span text:style-name="T47">Aegopodium podagraria </text:span><text:span text:style-name="T43">L. </text:span><text:span text:style-name="T7">Сныть</text:span><text:span text:style-name="T43"> </text:span><text:span text:style-name="T7">обыкновенная</text:span></text:p>
      <text:p text:style-name="P111"><text:span text:style-name="T47">Angelica sylvestris </text:span><text:span text:style-name="T43">L. </text:span><text:span text:style-name="T7">Дудник</text:span><text:span text:style-name="T43"> </text:span><text:span text:style-name="T7">лесной</text:span></text:p>
      <text:p text:style-name="P111"><text:span text:style-name="T47">Anthriscus sylvestris </text:span><text:span text:style-name="T43">(L.) Hoffm. </text:span><text:span text:style-name="T7">Дудник</text:span><text:span text:style-name="T43"> </text:span><text:span text:style-name="T7">лесной</text:span></text:p>
      <text:p text:style-name="P111"><text:span text:style-name="T47">Bupleurum aureum </text:span><text:span text:style-name="T43">Fisch. ex Hoffm. </text:span><text:span text:style-name="T7">Володушка</text:span><text:span text:style-name="T43"> </text:span><text:span text:style-name="T7">золотистая</text:span></text:p>
      <text:p text:style-name="P111"><text:span text:style-name="T47">Bupleurum multinerve </text:span><text:span text:style-name="T43">DC. </text:span><text:span text:style-name="T7">Володушка </text:span><text:span text:style-name="T7">многонервная</text:span></text:p>
      <text:p text:style-name="P111"><text:span text:style-name="T50">Carum carvi </text:span><text:span text:style-name="T7">L. Тмин обыкновенный</text:span></text:p>
      <text:p text:style-name="P111"><text:span text:style-name="T50">Cenolophium denudatum </text:span><text:span text:style-name="T7">(Hornem.) Tutin Пустореберник Фишера</text:span></text:p>
      <text:p text:style-name="P111"><text:span text:style-name="T50">Heracleum dissectum </text:span><text:span text:style-name="T7">Ledeb. Борщевик рассеченный</text:span></text:p>
      <text:p text:style-name="P111"><text:span text:style-name="T50">Kadenia dubia (Schkuhr) </text:span><text:span text:style-name="T7">Lavrova et V. N. Tichom. Жгун</text:span><text:span text:style-name="T43">-</text:span><text:span text:style-name="T7">корень</text:span></text:p>
      <text:p text:style-name="P111"><text:span text:style-name="T47">Peucedanum morisonii </text:span><text:span text:style-name="T43">Bess. ex Spreng. </text:span><text:span text:style-name="T7">Горечник</text:span><text:span text:style-name="T43"> </text:span><text:span text:style-name="T7">Морисона</text:span></text:p>
      <text:p text:style-name="P111"><text:span text:style-name="T47">Pleurospermum uralense </text:span><text:span text:style-name="T43">Hoffm. </text:span><text:span text:style-name="T7">Реброплодник</text:span><text:span text:style-name="T43"> </text:span><text:span text:style-name="T7">уральский</text:span></text:p>
      <text:p text:style-name="P111"><text:span text:style-name="T47">Seseli ledebourii </text:span><text:span text:style-name="T43">G. Don f. </text:span><text:span text:style-name="T7">Жабрица</text:span><text:span text:style-name="T43"> </text:span><text:span text:style-name="T7">Ледебура</text:span></text:p>
      <text:p text:style-name="P111"><text:span text:style-name="T47">Seseli libanotis </text:span><text:span text:style-name="T43">(L.) W. D. J. Koch. </text:span><text:span text:style-name="T7">Жабрица</text:span><text:span text:style-name="T43"> </text:span><text:span text:style-name="T7">порезниковая</text:span></text:p>
      <text:p text:style-name="P110"><text:span text:style-name="T48">XXX</text:span><text:span text:style-name="T49">Жимолостные</text:span><text:span text:style-name="T48"> – Caprifoliaceae </text:span><text:span text:style-name="T43">Juss.</text:span></text:p>
      <text:p text:style-name="P111"><text:span text:style-name="T50">Lonicera tatarica </text:span><text:span text:style-name="T7">L. Жимолость татарская</text:span></text:p>
      <text:p text:style-name="P110"><text:span text:style-name="T49">XXXI. Калиновые – Viburnaceae </text:span><text:span text:style-name="T7">Dumort.</text:span></text:p>
      <text:p text:style-name="P111"><text:span text:style-name="T50">Viburnum opulus </text:span><text:span text:style-name="T7">L. калина обыкновенная</text:span></text:p>
      <text:p text:style-name="P110"><text:span text:style-name="T48">XXXII. </text:span><text:span text:style-name="T49">Валериановые</text:span><text:span text:style-name="T48"> – Valerianaceae </text:span><text:span text:style-name="T43">Batsch</text:span></text:p>
      <text:p text:style-name="P111"><text:span text:style-name="T47">Valeriana rossica </text:span><text:span text:style-name="T43">P. Smirn. </text:span><text:span text:style-name="T7">Валериана</text:span><text:span text:style-name="T43"> </text:span><text:span text:style-name="T7">русская</text:span></text:p>
      <text:p text:style-name="P110"><text:span text:style-name="T48">XXXIII. </text:span><text:span text:style-name="T49">Ворсянковые</text:span><text:span text:style-name="T48"> – Dipsacaceae </text:span><text:span text:style-name="T43">Juss.</text:span></text:p>
      <text:p text:style-name="P111"><text:span text:style-name="T47">Scabiosa ochroleuca </text:span><text:span text:style-name="T43">L. </text:span><text:span text:style-name="T7">Скабиоза</text:span><text:span text:style-name="T43"> </text:span><text:span text:style-name="T7">бледно</text:span><text:span text:style-name="T43">-</text:span><text:span text:style-name="T7">желтая</text:span></text:p>
      <text:p text:style-name="P110"><text:span text:style-name="T48">XXXIV</text:span><text:span text:style-name="T49">ю</text:span><text:span text:style-name="T48"> </text:span><text:span text:style-name="T49">Мареновые</text:span><text:span text:style-name="T48"> – Rubiaceae </text:span><text:span text:style-name="T43">Juss.</text:span></text:p>
      <text:p text:style-name="P111"><text:span text:style-name="T47">Galium boreale </text:span><text:span text:style-name="T43">L. </text:span><text:span text:style-name="T7">Подмаренник</text:span><text:span text:style-name="T43"> </text:span><text:span text:style-name="T7">северный</text:span></text:p>
      <text:p text:style-name="P111"><text:span text:style-name="T47">Galium mollugo </text:span><text:span text:style-name="T43">L. </text:span><text:span text:style-name="T7">Подмаренник</text:span><text:span text:style-name="T43"> </text:span><text:span text:style-name="T7">мягкий</text:span></text:p>
      <text:p text:style-name="P111"><text:span text:style-name="T47">Galium uliginosum </text:span><text:span text:style-name="T43">L. </text:span><text:span text:style-name="T7">Подмаренник</text:span><text:span text:style-name="T43"> </text:span><text:span text:style-name="T7">топяной</text:span></text:p>
      <text:p text:style-name="P111"><text:span text:style-name="T50">Galium verum </text:span><text:span text:style-name="T7">L. Подмаренник</text:span></text:p>
      <text:p text:style-name="P113">настоящий</text:p>
      <text:p text:style-name="P110"><text:span text:style-name="T49">XXXV. Горечавковые</text:span><text:span text:style-name="T48"> – Gentianacea</text:span><text:span text:style-name="T43">e Juss.</text:span></text:p>
      <text:p text:style-name="P111"><text:span text:style-name="T47">Anagallidium dichotomum </text:span><text:span text:style-name="T43">(L.) Griseb. </text:span><text:span text:style-name="T7">Анагалидум</text:span><text:span text:style-name="T43"> </text:span><text:span text:style-name="T7">вильчатый</text:span></text:p>
      <text:p text:style-name="P110"><text:span text:style-name="T48">XXXVI. </text:span><text:span text:style-name="T49">Пасленовые</text:span><text:span text:style-name="T48"> – Solanaceae </text:span><text:span text:style-name="T43">Juss.</text:span></text:p>
      <text:p text:style-name="P111"><text:span text:style-name="T47">Hyoscyamus niger </text:span><text:span text:style-name="T43">L. </text:span><text:span text:style-name="T7">Белена</text:span><text:span text:style-name="T43"> </text:span><text:span text:style-name="T7">черная</text:span></text:p>
      <text:p text:style-name="P110"><text:span text:style-name="T48">XXXVII. </text:span><text:span text:style-name="T49">Вьюнковые</text:span><text:span text:style-name="T48"> – Convolvulaceae </text:span><text:span text:style-name="T43">Juss.</text:span></text:p>
      <text:p text:style-name="P111"><text:span text:style-name="T47">Convolvulus arvensis </text:span><text:span text:style-name="T43">L. </text:span><text:span text:style-name="T7">Вьюнок</text:span><text:span text:style-name="T43"> </text:span><text:span text:style-name="T7">полевой</text:span></text:p>
      <text:p text:style-name="P110"><text:span text:style-name="T48">XXXVIII. </text:span><text:span text:style-name="T49">Синюховые</text:span><text:span text:style-name="T48"> – Polemoniaceae </text:span><text:span text:style-name="T43">Juss.</text:span></text:p>
      <text:p text:style-name="P111"><text:span text:style-name="T47">Polemonium caeruleum </text:span><text:span text:style-name="T43">L. </text:span><text:span text:style-name="T7">Синюха</text:span><text:span text:style-name="T43"> </text:span><text:span text:style-name="T7">лазоревая</text:span></text:p>
      <text:p text:style-name="P110"><text:span text:style-name="T48">XXXIX. </text:span><text:span text:style-name="T49">Бурачниковые</text:span><text:span text:style-name="T48"> – Boraginaceae </text:span><text:span text:style-name="T43">Juss.</text:span></text:p>
      <text:p text:style-name="P111"><text:span text:style-name="T47">Onosma simplicissima </text:span><text:span text:style-name="T43">L. </text:span><text:span text:style-name="T7">Оносма</text:span><text:span text:style-name="T43"> </text:span><text:span text:style-name="T7">простейшая</text:span></text:p>
      <text:p text:style-name="P111"><text:span text:style-name="T47">Eritrichium pectinatum </text:span><text:span text:style-name="T43">(Pall.) DC. </text:span><text:span text:style-name="T7">Незабудочник</text:span><text:span text:style-name="T43"> </text:span><text:span text:style-name="T7">гребенчатый</text:span></text:p>
      <text:p text:style-name="P111"><text:span text:style-name="T47">Lithospermum officinale </text:span><text:span text:style-name="T43">L. </text:span><text:span text:style-name="T7">Воробейник</text:span><text:span text:style-name="T43"> </text:span><text:span text:style-name="T7">лекарственный</text:span></text:p>
      <text:p text:style-name="P111"><text:span text:style-name="T47">Myosotis caespitosa </text:span><text:span text:style-name="T43">K. F. Schultz. </text:span><text:span text:style-name="T7">Незабудка</text:span><text:span text:style-name="T43"> </text:span><text:span text:style-name="T7">дернистая</text:span></text:p>
      <text:p text:style-name="P111"><text:span text:style-name="T47">Myosotis imitata </text:span><text:span text:style-name="T43">Serg. </text:span><text:span text:style-name="T7">Незабудка </text:span><text:span text:style-name="T7">подражающая</text:span></text:p>
      <text:p text:style-name="P111"><text:soft-page-break/><text:span text:style-name="T50">Nonea rossica </text:span><text:span text:style-name="T7">Stev. Ноннея русская</text:span></text:p>
      <text:p text:style-name="P111"><text:span text:style-name="T47">Pulmonaria mollis </text:span><text:span text:style-name="T43">Wulf. ex Hornem. </text:span><text:span text:style-name="T7">Медуница</text:span><text:span text:style-name="T43"> </text:span><text:span text:style-name="T7">мягкая</text:span></text:p>
      <text:p text:style-name="P110"><text:span text:style-name="T48">XL. </text:span><text:span text:style-name="T49">Норичниковые</text:span><text:span text:style-name="T48"> – Scrophulariaceae </text:span><text:span text:style-name="T43">Juss.</text:span></text:p>
      <text:p text:style-name="P111"><text:span text:style-name="T47">Linaria ruthenica </text:span><text:span text:style-name="T43">Błonski. </text:span><text:span text:style-name="T7">Льнянка</text:span><text:span text:style-name="T43"> </text:span><text:span text:style-name="T7">русская</text:span></text:p>
      <text:p text:style-name="P111"><text:span text:style-name="T47">Pedicularis sibirica </text:span><text:span text:style-name="T43">Vved. </text:span><text:span text:style-name="T7">Мытник</text:span><text:span text:style-name="T43"> </text:span><text:span text:style-name="T7">сибирский</text:span></text:p>
      <text:p text:style-name="P111"><text:span text:style-name="T47">Rhinanthus aestivalis (</text:span><text:span text:style-name="T43">N. Zing.) Schischk. et Serg. </text:span><text:span text:style-name="T7">Погремок</text:span><text:span text:style-name="T43"> </text:span><text:span text:style-name="T7">летний</text:span></text:p>
      <text:p text:style-name="P111"><text:span text:style-name="T47">Veronica chamaedrys </text:span><text:span text:style-name="T43">L. </text:span><text:span text:style-name="T7">Вероника</text:span><text:span text:style-name="T43"> </text:span><text:span text:style-name="T7">дубравная</text:span></text:p>
      <text:p text:style-name="P111"><text:span text:style-name="T47">Veronica incana </text:span><text:span text:style-name="T43">L. </text:span><text:span text:style-name="T7">Вероника</text:span><text:span text:style-name="T43"> </text:span><text:span text:style-name="T7">седая</text:span></text:p>
      <text:p text:style-name="P111"><text:span text:style-name="T47">Veronica longifolia </text:span><text:span text:style-name="T43">L. </text:span><text:span text:style-name="T7">Вероника</text:span><text:span text:style-name="T43"> </text:span><text:span text:style-name="T7">длиннолистная</text:span></text:p>
      <text:p text:style-name="P111"><text:span text:style-name="T50">Veronica spicata </text:span><text:span text:style-name="T7">L. Вероника колосистая</text:span></text:p>
      <text:p text:style-name="P110"><text:span text:style-name="T48">XLI. </text:span><text:span text:style-name="T49">Заразиховые</text:span><text:span text:style-name="T48"> – Orobanchaceae </text:span><text:span text:style-name="T43">Vent.</text:span></text:p>
      <text:p text:style-name="P111"><text:span text:style-name="T47">Orobanche caesia </text:span><text:span text:style-name="T43">Reichenb. </text:span><text:span text:style-name="T7">Заразиха</text:span><text:span text:style-name="T43"> </text:span><text:span text:style-name="T7">голубая</text:span></text:p>
      <text:p text:style-name="P110"><text:span text:style-name="T48">XLII. </text:span><text:span text:style-name="T49">Подорожниковые</text:span><text:span text:style-name="T48"> – Plantaginaceae </text:span><text:span text:style-name="T43">Juss.</text:span></text:p>
      <text:p text:style-name="P111"><text:span text:style-name="T47">Plantago maxima </text:span><text:span text:style-name="T43">Juss. ex Jacq. </text:span><text:span text:style-name="T7">Подорожник </text:span><text:span text:style-name="T7">наибольший</text:span></text:p>
      <text:p text:style-name="P111"><text:span text:style-name="T50">Plantago media </text:span><text:span text:style-name="T7">L. Подорожник средний</text:span></text:p>
      <text:p text:style-name="P111"><text:span text:style-name="T50">Plantago urvillei </text:span><text:span text:style-name="T7">Opiz. Подорожник Урвилла</text:span></text:p>
      <text:p text:style-name="P110"><text:span text:style-name="T49">XLIII. Яснотковые – Lamiaceae </text:span><text:span text:style-name="T7">Lindl.</text:span></text:p>
      <text:p text:style-name="P111"><text:span text:style-name="T50">Phlomis tuberosa </text:span><text:span text:style-name="T7">L. Зопник клубненосный</text:span></text:p>
      <text:p text:style-name="P111"><text:span text:style-name="T50">Dracocephalum nutans </text:span><text:span text:style-name="T7">L. Змееголовник поникающий</text:span></text:p>
      <text:p text:style-name="P111"><text:span text:style-name="T50">Dracocephalum ruyschiana </text:span><text:span text:style-name="T7">L. Змееголовник Рюйша</text:span></text:p>
      <text:p text:style-name="P111"><text:span text:style-name="T50">Galeopsis bifida </text:span><text:span text:style-name="T7">Boenn. Пикульник</text:span></text:p>
      <text:p text:style-name="P113">двунадрезанный</text:p>
      <text:p text:style-name="P111"><text:span text:style-name="T50">Leonurus glaucescens </text:span><text:span text:style-name="T7">Bunge Пустырник сизый</text:span></text:p>
      <text:p text:style-name="P111"><text:span text:style-name="T50">Origanum vulgare </text:span><text:span text:style-name="T7">L. Душица обыкновенная</text:span></text:p>
      <text:p text:style-name="P111"><text:span text:style-name="T50">Prunella vulgaris </text:span><text:span text:style-name="T7">L. Черноголовка </text:span><text:span text:style-name="T7">обыкновенная</text:span></text:p>
      <text:p text:style-name="P111"><text:span text:style-name="T47">Schizonepeta multifida </text:span><text:span text:style-name="T43">(L.) Briq. </text:span><text:span text:style-name="T7">Шизонепета </text:span><text:span text:style-name="T7">многонадрезанная</text:span></text:p>
      <text:p text:style-name="P110"><text:span text:style-name="T49">XLIV. Колокольчиковые – Campanulaceae </text:span><text:span text:style-name="T7">Juss.</text:span></text:p>
      <text:p text:style-name="P111"><text:span text:style-name="T47">Adenophora lilifolia </text:span><text:span text:style-name="T43">(L.) A. DC. </text:span><text:span text:style-name="T7">Бубенчик</text:span><text:span text:style-name="T43"> </text:span><text:span text:style-name="T7">лилиелистный</text:span></text:p>
      <text:p text:style-name="P111"><text:span text:style-name="T47">Campanula altaica </text:span><text:span text:style-name="T43">Ledeb. </text:span><text:span text:style-name="T7">Колокольчик алтайский</text:span></text:p>
      <text:p text:style-name="P111"><text:span text:style-name="T50">Campanula sibirica </text:span><text:span text:style-name="T7">L. Колокольчик сибирский</text:span></text:p>
      <text:p text:style-name="P110"><text:span text:style-name="T48">XLV. </text:span><text:span text:style-name="T49">Астровые</text:span><text:span text:style-name="T48"> – Asteraceae </text:span><text:span text:style-name="T43">Dumort.</text:span></text:p>
      <text:p text:style-name="P111"><text:span text:style-name="T47">Achillea asiatica </text:span><text:span text:style-name="T43">Serg. </text:span><text:span text:style-name="T7">Тысячелистник</text:span><text:span text:style-name="T43"> </text:span><text:span text:style-name="T7">азиатский</text:span></text:p>
      <text:p text:style-name="P111"><text:span text:style-name="T47">Arctium tomentosum </text:span><text:span text:style-name="T43">Mill. </text:span><text:span text:style-name="T7">Лопух</text:span><text:span text:style-name="T43"> </text:span><text:span text:style-name="T7">войлочный</text:span></text:p>
      <text:p text:style-name="P111"><text:span text:style-name="T47">Artemisia austriaca </text:span><text:span text:style-name="T43">Jacq. </text:span><text:span text:style-name="T7">Полынь</text:span><text:span text:style-name="T43"> </text:span><text:span text:style-name="T7">австрийская</text:span></text:p>
      <text:p text:style-name="P111"><text:span text:style-name="T47">Artemisia commutata </text:span><text:span text:style-name="T43">Bess. </text:span><text:span text:style-name="T7">Полынь</text:span><text:span text:style-name="T43"> </text:span><text:span text:style-name="T7">замещающая</text:span></text:p>
      <text:p text:style-name="P111"><text:span text:style-name="T47">Artemisia dracunculus </text:span><text:span text:style-name="T43">L. </text:span><text:span text:style-name="T7">Полынь</text:span><text:span text:style-name="T43">-</text:span><text:span text:style-name="T7">эстрагон</text:span></text:p>
      <text:p text:style-name="P111"><text:span text:style-name="T47">Artemisia glauca </text:span><text:span text:style-name="T43">Pall. ex Willd. </text:span><text:span text:style-name="T7">Полынь</text:span><text:span text:style-name="T43"> </text:span><text:span text:style-name="T7">серая</text:span></text:p>
      <text:p text:style-name="P111"><text:span text:style-name="T47">Artemisia gmelinii </text:span><text:span text:style-name="T43">Web. ex Stechm. </text:span><text:span text:style-name="T7">Полынь</text:span><text:span text:style-name="T43"> </text:span><text:span text:style-name="T7">Гмелина</text:span></text:p>
      <text:p text:style-name="P111"><text:span text:style-name="T47">Artemisia laciniata </text:span><text:span text:style-name="T43">Willd. </text:span><text:span text:style-name="T7">Полынь</text:span><text:span text:style-name="T43"> </text:span><text:span text:style-name="T7">рассеченная</text:span></text:p>
      <text:p text:style-name="P111"><text:span text:style-name="T47">Artemisia latifolia </text:span><text:span text:style-name="T43">Ledeb. </text:span><text:span text:style-name="T7">Полынь</text:span><text:span text:style-name="T43"> </text:span><text:span text:style-name="T7">широколистная</text:span></text:p>
      <text:p text:style-name="P111"><text:span text:style-name="T47">Artemisia macrantha </text:span><text:span text:style-name="T43">Ledeb. </text:span><text:span text:style-name="T7">Полынь</text:span><text:span text:style-name="T43"> </text:span><text:span text:style-name="T7">крупнокорзиночная</text:span></text:p>
      <text:p text:style-name="P111"><text:span text:style-name="T47">Artemisia marschalliana </text:span><text:span text:style-name="T43">Spreng. </text:span><text:span text:style-name="T7">Полынь</text:span><text:span text:style-name="T43"> </text:span><text:span text:style-name="T7">Маршаловская</text:span></text:p>
      <text:p text:style-name="P111"><text:span text:style-name="T47">Artemisia vulgaris </text:span><text:span text:style-name="T43">L. </text:span><text:span text:style-name="T7">Полынь</text:span><text:span text:style-name="T43"> </text:span><text:span text:style-name="T7">обыкновенная</text:span></text:p>
      <text:p text:style-name="P111"><text:span text:style-name="T47">Aster alpinus </text:span><text:span text:style-name="T43">L. </text:span><text:span text:style-name="T7">Астра</text:span><text:span text:style-name="T43"> </text:span><text:span text:style-name="T7">альпийская</text:span></text:p>
      <text:p text:style-name="P111"><text:span text:style-name="T47">Chrysantheum sinuatatum </text:span><text:span text:style-name="T43">Ledeb. </text:span><text:span text:style-name="T7">Хризантема </text:span><text:span text:style-name="T7">выямчатолистная</text:span></text:p>
      <text:p text:style-name="P111"><text:span text:style-name="T50">Cichorium intybus </text:span><text:span text:style-name="T7">L. Цикорий обыкновенный</text:span></text:p>
      <text:p text:style-name="P111"><text:span text:style-name="T47">Cirsium helenioides </text:span><text:span text:style-name="T43">(L.) Hill </text:span><text:span text:style-name="T7">Бодяк</text:span><text:span text:style-name="T43"> </text:span><text:span text:style-name="T7">инуловидный</text:span></text:p>
      <text:p text:style-name="P111"><text:span text:style-name="T47">Cirsium incanum </text:span><text:span text:style-name="T43">(S. G. Gmel.) Fisch. </text:span><text:span text:style-name="T7">Бодяк</text:span><text:span text:style-name="T43"> </text:span><text:span text:style-name="T7">сизый</text:span></text:p>
      <text:p text:style-name="P111"><text:span text:style-name="T47">Cirsium serratuloides </text:span><text:span text:style-name="T43">(L.) Hill. </text:span><text:span text:style-name="T7">Бодяк</text:span><text:span text:style-name="T43"> </text:span><text:span text:style-name="T7">серпуховидный</text:span></text:p>
      <text:p text:style-name="P111"><text:span text:style-name="T47">Cirsium setosum </text:span><text:span text:style-name="T43">(Willd.) Bess. </text:span><text:span text:style-name="T7">Бодяк</text:span><text:span text:style-name="T43"> </text:span><text:span text:style-name="T7">шетинистый</text:span></text:p>
      <text:p text:style-name="P111"><text:span text:style-name="T47">Crepis lyrata </text:span><text:span text:style-name="T43">(L.) Froel. </text:span><text:span text:style-name="T7">Скерда</text:span><text:span text:style-name="T43"> </text:span><text:span text:style-name="T7">лировидная</text:span></text:p>
      <text:p text:style-name="P111"><text:span text:style-name="T47">Crepis praemorsa </text:span><text:span text:style-name="T43">(L.) Tausch. </text:span><text:span text:style-name="T7">Скерда </text:span><text:span text:style-name="T7">тупокорневищная</text:span></text:p>
      <text:p text:style-name="P111"><text:soft-page-break/><text:span text:style-name="T47">Crepis sibirica </text:span><text:span text:style-name="T43">L. </text:span><text:span text:style-name="T7">Скерда</text:span><text:span text:style-name="T43"> </text:span><text:span text:style-name="T7">сибирская</text:span></text:p>
      <text:p text:style-name="P111"><text:span text:style-name="T47">Hieracium umbellatum </text:span><text:span text:style-name="T43">L. </text:span><text:span text:style-name="T7">Ястребинка</text:span><text:span text:style-name="T43"> </text:span><text:span text:style-name="T7">зонтичная</text:span></text:p>
      <text:p text:style-name="P111"><text:span text:style-name="T47">Inula salicina </text:span><text:span text:style-name="T43">L. </text:span><text:span text:style-name="T7">Девясил</text:span><text:span text:style-name="T43"> </text:span><text:span text:style-name="T7">иволистный</text:span></text:p>
      <text:p text:style-name="P111"><text:span text:style-name="T47">Jacobaea erucifolia </text:span><text:span text:style-name="T43">(L.) Gaertn., Mey. et Scherb. </text:span><text:span text:style-name="T7">Крестовник</text:span><text:span text:style-name="T43"> </text:span><text:span text:style-name="T7">эруколистный</text:span></text:p>
      <text:p text:style-name="P111"><text:span text:style-name="T47">Jacobaea nemorensis </text:span><text:span text:style-name="T43">(L.) E. Wiebe. </text:span><text:span text:style-name="T7">Крестовник дубравный</text:span></text:p>
      <text:p text:style-name="P111"><text:span text:style-name="T50">*Leibnitzia anandria </text:span><text:span text:style-name="T7">(L.) Turcz. Лейбниция </text:span><text:span text:style-name="T7">бестычиночная</text:span></text:p>
      <text:p text:style-name="P111"><text:span text:style-name="T50">Leucanthemum vulgare </text:span><text:span text:style-name="T7">Lam. Поповник </text:span><text:span text:style-name="T7">обыкновенный</text:span></text:p>
      <text:p text:style-name="P111"><text:span text:style-name="T50">Ligularia glauca (</text:span><text:span text:style-name="T7">L.) O. Hoffm. Бузульник</text:span><text:span text:style-name="T43"> </text:span><text:span text:style-name="T7">сизый</text:span></text:p>
      <text:p text:style-name="P111"><text:span text:style-name="T47">Pilosella echioides </text:span><text:span text:style-name="T43">(Lumn.) F. Schulz et Sch. Bip. </text:span><text:span text:style-name="T7">Ястребиночка</text:span><text:span text:style-name="T43"> </text:span><text:span text:style-name="T7">румянковидная</text:span></text:p>
      <text:p text:style-name="P111"><text:span text:style-name="T47">Ptarmica impatiens </text:span><text:span text:style-name="T43">(L.) DC. </text:span><text:span text:style-name="T7">Птармика</text:span><text:span text:style-name="T43"> </text:span><text:span text:style-name="T7">обыкновенная</text:span></text:p>
      <text:p text:style-name="P111"><text:span text:style-name="T47">Saussurea controversa </text:span><text:span text:style-name="T43">DC. </text:span><text:span text:style-name="T7">Горькуша</text:span><text:span text:style-name="T43"> </text:span><text:span text:style-name="T7">спорная</text:span></text:p>
      <text:p text:style-name="P111"><text:span text:style-name="T47">Scorzonera austriaca </text:span><text:span text:style-name="T43">Willd. </text:span><text:span text:style-name="T7">Козелец</text:span><text:span text:style-name="T43"> </text:span><text:span text:style-name="T7">австрийский</text:span></text:p>
      <text:p text:style-name="P111"><text:span text:style-name="T47">Serratula coronata </text:span><text:span text:style-name="T43">L. </text:span><text:span text:style-name="T7">Серпуха</text:span><text:span text:style-name="T43"> </text:span><text:span text:style-name="T7">венценосная</text:span></text:p>
      <text:p text:style-name="P111"><text:span text:style-name="T50">Solidago virgaurea </text:span><text:span text:style-name="T7">L. Золотая розга </text:span><text:span text:style-name="T7">обыкновенная</text:span></text:p>
      <text:p text:style-name="P111"><text:span text:style-name="T50">Sonchus arvensis </text:span><text:span text:style-name="T7">L. Осот полевой</text:span></text:p>
      <text:p text:style-name="P111"><text:span text:style-name="T50">Tanacetum vulgare </text:span><text:span text:style-name="T7">L. Пижма обыкновенная</text:span></text:p>
      <text:p text:style-name="P111"><text:span text:style-name="T47">Taraxacum officinale </text:span><text:span text:style-name="T43">Wigg. </text:span><text:span text:style-name="T7">Одуванчик</text:span><text:span text:style-name="T43"> </text:span><text:span text:style-name="T7">лекарственный</text:span></text:p>
      <text:p text:style-name="P111"><text:span text:style-name="T47">Tephroseris integrifolia </text:span><text:span text:style-name="T43">(L.) Holub. </text:span><text:span text:style-name="T7">Крестовник</text:span><text:span text:style-name="T43"> </text:span><text:span text:style-name="T7">цельнолистный</text:span></text:p>
      <text:p text:style-name="P111"><text:span text:style-name="T47">Tragopogon orientalis </text:span><text:span text:style-name="T43">L. </text:span><text:span text:style-name="T7">Козлобородник</text:span><text:span text:style-name="T43"> </text:span><text:span text:style-name="T7">восточный</text:span></text:p>
      <text:p text:style-name="P111"><text:span text:style-name="T47">Tripleurospermum inodorum </text:span><text:span text:style-name="T43">(L.) Sch. Bip. </text:span><text:span text:style-name="T7">Трехреберник</text:span><text:span text:style-name="T43"> </text:span><text:span text:style-name="T7">непахучий</text:span></text:p>
      <text:p text:style-name="P111"><text:span text:style-name="T47">Trommsdorffia maculata </text:span><text:span text:style-name="T43">(L.) Bernh. </text:span><text:span text:style-name="T7">Прозанник</text:span><text:span text:style-name="T43"> </text:span><text:span text:style-name="T7">пятнистый</text:span></text:p>
      <text:p text:style-name="P111"><text:span text:style-name="T47">Tussilago farfara </text:span><text:span text:style-name="T43">L. </text:span><text:span text:style-name="T7">Мать</text:span><text:span text:style-name="T43">-</text:span><text:span text:style-name="T7">и</text:span><text:span text:style-name="T43">-</text:span><text:span text:style-name="T7">мачеха</text:span></text:p>
      <text:p text:style-name="P111"><text:span text:style-name="T47">Youngia tenuifolia </text:span><text:span text:style-name="T43">(Willd.) Babc. et Stebb. </text:span><text:span text:style-name="T7">Юнгия</text:span><text:span text:style-name="T43"> </text:span><text:span text:style-name="T7">тонколистная</text:span></text:p>
      <text:p text:style-name="P110"><text:span text:style-name="T48">XLVI. </text:span><text:span text:style-name="T49">Чемерицываемые</text:span><text:span text:style-name="T48"> – Melanthiaceae </text:span><text:span text:style-name="T43">Batsch</text:span></text:p>
      <text:p text:style-name="P111"><text:span text:style-name="T47">Veratrum lobelianum </text:span><text:span text:style-name="T43">Bernh. </text:span><text:span text:style-name="T7">Чемерица</text:span><text:span text:style-name="T43"> </text:span><text:span text:style-name="T7">Лобеля</text:span></text:p>
      <text:p text:style-name="P111"><text:span text:style-name="T47">Veratrum nigrum </text:span><text:span text:style-name="T43">L. </text:span><text:span text:style-name="T7">Чемерица</text:span><text:span text:style-name="T43"> </text:span><text:span text:style-name="T7">черная</text:span></text:p>
      <text:p text:style-name="P110"><text:span text:style-name="T48">XLVII. </text:span><text:span text:style-name="T49">Касатиковые</text:span><text:span text:style-name="T48"> – Iridaceae </text:span><text:span text:style-name="T43">Juss.</text:span></text:p>
      <text:p text:style-name="P111"><text:span text:style-name="T47">Iris ruthenica </text:span><text:span text:style-name="T43">Ker-Gawl. </text:span><text:span text:style-name="T7">Ирис</text:span><text:span text:style-name="T43"> </text:span><text:span text:style-name="T7">русский</text:span></text:p>
      <text:p text:style-name="P110"><text:span text:style-name="T48">XLVIII. </text:span><text:span text:style-name="T49">Лилейные</text:span><text:span text:style-name="T48"> – Liliaceae </text:span><text:span text:style-name="T43">Juss.</text:span></text:p>
      <text:p text:style-name="P111"><text:span text:style-name="T47">**Erythronium sibiricum (</text:span><text:span text:style-name="T43">Fisch. et C. A. Mey.) Kryl. </text:span><text:span text:style-name="T7">Кандык</text:span><text:span text:style-name="T43"> </text:span><text:span text:style-name="T7">сибирский</text:span></text:p>
      <text:p text:style-name="P111"><text:span text:style-name="T47">Lilium pilosiusculum </text:span><text:span text:style-name="T43">(Freyn) Miscz. </text:span><text:span text:style-name="T7">Лилия</text:span><text:span text:style-name="T43">-</text:span><text:span text:style-name="T7">саранка</text:span></text:p>
      <text:p text:style-name="P110"><text:span text:style-name="T48">XLIX. </text:span><text:span text:style-name="T49">Луковые</text:span><text:span text:style-name="T48"> – Alliaceae </text:span><text:span text:style-name="T43">J. Agardh</text:span></text:p>
      <text:p text:style-name="P111"><text:span text:style-name="T47">Allium nutans </text:span><text:span text:style-name="T43">L. </text:span><text:span text:style-name="T7">Лук</text:span><text:span text:style-name="T43"> </text:span><text:span text:style-name="T7">поникающий</text:span></text:p>
      <text:p text:style-name="P111"><text:span text:style-name="T47">Allium rubens </text:span><text:span text:style-name="T43">Schrad. ex Willd. </text:span><text:span text:style-name="T7">Лук</text:span><text:span text:style-name="T43"> </text:span><text:span text:style-name="T7">красноватый</text:span></text:p>
      <text:p text:style-name="P111"><text:span text:style-name="T47">*Allium vodopjanovae </text:span><text:span text:style-name="T43">Friesen </text:span><text:span text:style-name="T7">Лук</text:span><text:span text:style-name="T43"> </text:span><text:span text:style-name="T7">Водопьяновой</text:span></text:p>
      <text:p text:style-name="P110"><text:span text:style-name="T48">L. </text:span><text:span text:style-name="T49">Ландышевые</text:span><text:span text:style-name="T48"> – Convallariaceae </text:span><text:span text:style-name="T43">Horaninow</text:span></text:p>
      <text:p text:style-name="P111"><text:span text:style-name="T47">Polygonatum odoratum </text:span><text:span text:style-name="T43">(Mill.) Druce. </text:span><text:span text:style-name="T7">Купена</text:span><text:span text:style-name="T43"> </text:span><text:span text:style-name="T7">душистая</text:span></text:p>
      <text:p text:style-name="P110"><text:span text:style-name="T48">LI. </text:span><text:span text:style-name="T49">Спаржевые</text:span><text:span text:style-name="T48"> – Asparagaceae </text:span><text:span text:style-name="T43">Juss.</text:span></text:p>
      <text:p text:style-name="P111"><text:span text:style-name="T47">Asparagus officinalis </text:span><text:span text:style-name="T43">L. </text:span><text:span text:style-name="T7">Спаржа</text:span><text:span text:style-name="T43"> </text:span><text:span text:style-name="T7">лекарственная</text:span></text:p>
      <text:p text:style-name="P110"><text:span text:style-name="T48">LII. </text:span><text:span text:style-name="T49">Триллиевые</text:span><text:span text:style-name="T48"> – Trilliaceae </text:span><text:span text:style-name="T43">Lindl.</text:span></text:p>
      <text:p text:style-name="P111"><text:span text:style-name="T47">Paris quadrifolia </text:span><text:span text:style-name="T43">L. </text:span><text:span text:style-name="T7">Вороний</text:span><text:span text:style-name="T43"> </text:span><text:span text:style-name="T7">глаз</text:span></text:p>
      <text:p text:style-name="P110"><text:span text:style-name="T48">LIII. </text:span><text:span text:style-name="T49">Орхидные</text:span><text:span text:style-name="T48"> – Orchidaceae </text:span><text:span text:style-name="T43">Adans.</text:span></text:p>
      <text:p text:style-name="P111"><text:span text:style-name="T47">Dactylorhiza incarnata </text:span><text:span text:style-name="T43">(L.) Soó. </text:span><text:span text:style-name="T7">Пальчатокоренник мясо-</text:span><text:span text:style-name="T7">красный</text:span></text:p>
      <text:p text:style-name="P110"><text:span text:style-name="T49">LIV. Осоковые – Cyperaceae </text:span><text:span text:style-name="T7">Juss.</text:span></text:p>
      <text:p text:style-name="P111"><text:span text:style-name="T50">Carex atherodes </text:span><text:span text:style-name="T7">Spreng. Осока остистая</text:span></text:p>
      <text:p text:style-name="P110"><text:span text:style-name="T49">LV. Мятликовые – Poaceae </text:span><text:span text:style-name="T7">Barnhart</text:span></text:p>
      <text:p text:style-name="P111"><text:span text:style-name="T50">*Agropyron kazachstanikum (</text:span><text:span text:style-name="T7">Tzvel.) Peschkova Житняк казахстанский</text:span></text:p>
      <text:p text:style-name="P111"><text:span text:style-name="T50">Alopecurus arundinaceus </text:span><text:span text:style-name="T7">Poir Лисохвост </text:span><text:span text:style-name="T7">тростниковидный</text:span></text:p>
      <text:p text:style-name="P111"><text:span text:style-name="T50">Avenula pubescens </text:span><text:span text:style-name="T7">(Huds.) Dumort. Овсец опушенный</text:span></text:p>
      <text:p text:style-name="P111"><text:span text:style-name="T50">Brachypodium pinnatum </text:span><text:span text:style-name="T7">(L.) Beauv. Коротконожка перистая</text:span></text:p>
      <text:p text:style-name="P111"><text:span text:style-name="T50">Bromopsis inermis </text:span><text:span text:style-name="T7">(Leyss.) Holub. Костер безостый</text:span></text:p>
      <text:p text:style-name="P111"><text:span text:style-name="T50">Calamagrostis epigeios </text:span><text:span text:style-name="T7">(L.) </text:span><text:span text:style-name="T43">Roth </text:span><text:span text:style-name="T7">Вейник</text:span><text:span text:style-name="T43"> </text:span><text:span text:style-name="T7">наземный</text:span></text:p>
      <text:p text:style-name="P111"><text:soft-page-break/><text:span text:style-name="T47">Calamagrostis obtusata </text:span><text:span text:style-name="T43">Trin. </text:span><text:span text:style-name="T7">Вейник притупленный</text:span></text:p>
      <text:p text:style-name="P111"><text:span text:style-name="T50">Dactylis glomerata </text:span><text:span text:style-name="T7">L. Ежа сборная</text:span></text:p>
      <text:p text:style-name="P111"><text:span text:style-name="T47">Elytrigia repens </text:span><text:span text:style-name="T43">(L.) Nevski. </text:span><text:span text:style-name="T7">Пырей</text:span><text:span text:style-name="T43"> </text:span><text:span text:style-name="T7">ползучий</text:span></text:p>
      <text:p text:style-name="P111"><text:span text:style-name="T47">Festuca altissima </text:span><text:span text:style-name="T43">All. </text:span><text:span text:style-name="T7">Овсяница</text:span><text:span text:style-name="T43"> </text:span><text:span text:style-name="T7">высокая</text:span></text:p>
      <text:p text:style-name="P111"><text:span text:style-name="T47">Festuca pseudovina </text:span><text:span text:style-name="T43">Hach. ex Wiesb. </text:span><text:span text:style-name="T7">Овсяница</text:span><text:span text:style-name="T43"> </text:span><text:span text:style-name="T7">ложноовечья</text:span></text:p>
      <text:p text:style-name="P111"><text:span text:style-name="T47">Festuca rubra </text:span><text:span text:style-name="T43">L. </text:span><text:span text:style-name="T7">Овсяница</text:span><text:span text:style-name="T43"> </text:span><text:span text:style-name="T7">красная</text:span></text:p>
      <text:p text:style-name="P111"><text:span text:style-name="T47">Helictotrichon desertorum </text:span><text:span text:style-name="T43">(Less.) Nevski </text:span><text:span text:style-name="T7">Овсец</text:span><text:span text:style-name="T43"> </text:span><text:span text:style-name="T7">пустынный</text:span></text:p>
      <text:p text:style-name="P111"><text:span text:style-name="T47">Hierochlo</text:span><text:span text:style-name="T50">ё</text:span><text:span text:style-name="T47"> odorata </text:span><text:span text:style-name="T43">(L.) Beauv. </text:span><text:span text:style-name="T7">Зубровка</text:span><text:span text:style-name="T43"> </text:span><text:span text:style-name="T7">душистая</text:span></text:p>
      <text:p text:style-name="P111"><text:span text:style-name="T47">Koeleria cristata </text:span><text:span text:style-name="T43">(L.) Pers. </text:span><text:span text:style-name="T7">Келерия</text:span><text:span text:style-name="T43"> </text:span><text:span text:style-name="T7">гребенчатая</text:span></text:p>
      <text:p text:style-name="P111"><text:span text:style-name="T47">Phleum phleoides </text:span><text:span text:style-name="T43">(L.) Karst. </text:span><text:span text:style-name="T7">Тимофеевка</text:span><text:span text:style-name="T43"> </text:span><text:span text:style-name="T7">степная</text:span></text:p>
      <text:p text:style-name="P111"><text:span text:style-name="T47">Poa palustris </text:span><text:span text:style-name="T43">L. </text:span><text:span text:style-name="T7">Мятлик</text:span><text:span text:style-name="T43"> </text:span><text:span text:style-name="T7">болотный</text:span></text:p>
      <text:p text:style-name="P111"><text:span text:style-name="T47">Poa angustifolia </text:span><text:span text:style-name="T43">L. </text:span><text:span text:style-name="T7">Мятлик</text:span><text:span text:style-name="T43"> </text:span><text:span text:style-name="T7">узколистный</text:span></text:p>
      <text:p text:style-name="P111"><text:span text:style-name="T47">Poa pratensis </text:span><text:span text:style-name="T43">L. </text:span><text:span text:style-name="T7">Мятлик</text:span><text:span text:style-name="T43"> </text:span><text:span text:style-name="T7">луговой</text:span></text:p>
      <text:p text:style-name="P111"><text:span text:style-name="T47">Poa sibirica </text:span><text:span text:style-name="T43">Roshev. </text:span><text:span text:style-name="T7">Мятлик сибирский</text:span></text:p>
      <text:p text:style-name="P111"><text:span text:style-name="T50">Poa stepposa </text:span><text:span text:style-name="T7">(Kryl.) Roshev. Мятлик степной</text:span></text:p>
      <text:p text:style-name="P111"><text:span text:style-name="T50">Stipa capillata </text:span><text:span text:style-name="T7">L. Ковыльволосатик</text:span></text:p>
      <text:p text:style-name="P111"><text:span text:style-name="T50">**Stipa pennata </text:span><text:span text:style-name="T7">L. Ковыль перистый</text:span></text:p>
      <text:p text:style-name="P111"><text:span text:style-name="T50">**Stipa zalesskii </text:span><text:span text:style-name="T7">Wilensky Ковывль Залесского</text:span></text:p>
      <text:p text:style-name="P111"><text:span text:style-name="T47">Phragmites australis </text:span><text:span text:style-name="T43">(Cav.) Trin. ex Steud. </text:span><text:span text:style-name="T7">Камыш южный</text:span></text:p>
      <text:p text:style-name="P114"><text:span text:style-name="T50">Milium effusum </text:span><text:span text:style-name="T7">L. Бор развесистый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TimesNewRomanPSMT" svg:font-family="TimesNewRomanPSMT, 'MS Mincho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ConsPlusTitle" style:family="paragraph">
      <style:paragraph-properties fo:orphans="0" fo:widows="0" style:text-autospace="none" style:writing-mode="lr-tb"/>
      <style:text-properties style:use-window-font-color="true" loext:opacity="0%" style:font-name="Times New Roman1" fo:font-family="'Times New Roman', 'Times New Roman'" style:font-family-generic="roman" style:font-pitch="variable" fo:font-size="12pt" fo:language="ru" fo:country="RU" fo:font-weight="bold" style:font-name-asian="Times New Roman1" style:font-family-asian="'Times New Roman', 'Times New Roman'" style:font-family-generic-asian="roman" style:font-pitch-asian="variable" style:font-size-asian="12pt" style:font-weight-asian="bold" style:font-name-complex="Times New Roman1" style:font-family-complex="'Times New Roman', 'Times New Roman'" style:font-family-generic-complex="roman" style:font-pitch-complex="variable" style:font-size-complex="12pt" style:language-complex="ar" style:country-complex="SA" style:font-weight-complex="bold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03T13:24:42.508646068</meta:creation-date>
    <dc:title>Default</dc:title>
    <meta:editing-cycles>5</meta:editing-cycles>
    <meta:editing-duration>PT21M32S</meta:editing-duration>
    <meta:generator>LibreOffice/25.2.6.2$Linux_X86_64 LibreOffice_project/520$Build-2</meta:generator>
    <dc:date>2026-06-17T11:48:38.015517863</dc:date>
    <meta:document-statistic meta:table-count="11" meta:image-count="0" meta:object-count="0" meta:page-count="15" meta:paragraph-count="582" meta:word-count="3889" meta:character-count="32325" meta:non-whitespace-character-count="28909"/>
  </office:meta>
</office:document-meta>
</file>