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92cm" style:rel-column-width="4339*"/>
    </style:style>
    <style:style style:name="Таблица1.B" style:family="table-column">
      <style:table-column-properties style:column-width="4.872cm" style:rel-column-width="17739*"/>
    </style:style>
    <style:style style:name="Таблица1.C" style:family="table-column">
      <style:table-column-properties style:column-width="11.936cm" style:rel-column-width="43457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3" style:family="table">
      <style:table-properties style:width="18.008cm" fo:margin-left="-0.016cm" table:align="left" table:display="true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3.598cm"/>
    </style:style>
    <style:style style:name="Таблица3.C" style:family="table-column">
      <style:table-column-properties style:column-width="4.075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3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3.3" style:family="table-row">
      <style:table-row-properties style:min-row-height="2.237cm" style:use-optimal-row-height="true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565cm"/>
    </style:style>
    <style:style style:name="Таблица4.C" style:family="table-column">
      <style:table-column-properties style:column-width="13.494cm"/>
    </style:style>
    <style:style style:name="Таблица4.1" style:family="table-row">
      <style:table-row-properties style:min-row-height="1.773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565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0.635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598cm"/>
    </style:style>
    <style:style style:name="Таблица6.C" style:family="table-column">
      <style:table-column-properties style:column-width="13.46cm"/>
    </style:style>
    <style:style style:name="Таблица6.1" style:family="table-row">
      <style:table-row-properties style:min-row-height="0.635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7" style:family="table">
      <style:table-properties style:width="17.992cm" table:align="left" table:display="true"/>
    </style:style>
    <style:style style:name="Таблица7.A" style:family="table-column">
      <style:table-column-properties style:column-width="0.933cm"/>
    </style:style>
    <style:style style:name="Таблица7.B" style:family="table-column">
      <style:table-column-properties style:column-width="3.598cm"/>
    </style:style>
    <style:style style:name="Таблица7.C" style:family="table-column">
      <style:table-column-properties style:column-width="13.46cm"/>
    </style:style>
    <style:style style:name="Таблица7.1" style:family="table-row">
      <style:table-row-properties style:min-row-height="0.635cm" style:use-optimal-row-height="true"/>
    </style:style>
    <style:style style:name="Таблица7.A1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7.2" style:family="table-row">
      <style:table-row-properties style:min-row-height="0.986cm" style:use-optimal-row-height="true"/>
    </style:style>
    <style:style style:name="Таблица7.6" style:family="table-row">
      <style:table-row-properties style:min-row-height="1.566cm" style:use-optimal-row-height="true"/>
    </style:style>
    <style:style style:name="Таблица8" style:family="table">
      <style:table-properties style:width="17.992cm" table:align="left" style:writing-mode="lr-tb"/>
    </style:style>
    <style:style style:name="Таблица8.A" style:family="table-column">
      <style:table-column-properties style:column-width="0.905cm"/>
    </style:style>
    <style:style style:name="Таблица8.B" style:family="table-column">
      <style:table-column-properties style:column-width="3.593cm"/>
    </style:style>
    <style:style style:name="Таблица8.C" style:family="table-column">
      <style:table-column-properties style:column-width="13.494cm"/>
    </style:style>
    <style:style style:name="Таблица8.1" style:family="table-row">
      <style:table-row-properties style:min-row-height="3.096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9" style:family="table">
      <style:table-properties style:width="17.882cm" table:align="left" style:writing-mode="lr-tb"/>
    </style:style>
    <style:style style:name="Таблица9.A" style:family="table-column">
      <style:table-column-properties style:column-width="0.953cm"/>
    </style:style>
    <style:style style:name="Таблица9.B" style:family="table-column">
      <style:table-column-properties style:column-width="4.288cm"/>
    </style:style>
    <style:style style:name="Таблица9.C" style:family="table-column">
      <style:table-column-properties style:column-width="12.642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0" style:family="table">
      <style:table-properties style:width="17.872cm" fo:margin-left="-0.002cm" table:align="left" style:writing-mode="lr-tb"/>
    </style:style>
    <style:style style:name="Таблица10.A" style:family="table-column">
      <style:table-column-properties style:column-width="0.97cm"/>
    </style:style>
    <style:style style:name="Таблица10.B" style:family="table-column">
      <style:table-column-properties style:column-width="4.263cm"/>
    </style:style>
    <style:style style:name="Таблица10.C" style:family="table-column">
      <style:table-column-properties style:column-width="12.638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0.A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9" style:family="table">
      <style:table-properties style:width="17.914cm" fo:margin-left="-0.004cm" table:align="left" table:display="true"/>
    </style:style>
    <style:style style:name="Таблица19.A" style:family="table-column">
      <style:table-column-properties style:column-width="2.813cm"/>
    </style:style>
    <style:style style:name="Таблица19.B" style:family="table-column">
      <style:table-column-properties style:column-width="3.344cm"/>
    </style:style>
    <style:style style:name="Таблица19.C" style:family="table-column">
      <style:table-column-properties style:column-width="1.924cm"/>
    </style:style>
    <style:style style:name="Таблица19.D" style:family="table-column">
      <style:table-column-properties style:column-width="2.117cm"/>
    </style:style>
    <style:style style:name="Таблица19.E" style:family="table-column">
      <style:table-column-properties style:column-width="1.9cm"/>
    </style:style>
    <style:style style:name="Таблица19.F" style:family="table-column">
      <style:table-column-properties style:column-width="2.907cm"/>
    </style:style>
    <style:style style:name="Таблица19.G" style:family="table-column">
      <style:table-column-properties style:column-width="2.909cm"/>
    </style:style>
    <style:style style:name="Таблица19.1" style:family="table-row">
      <style:table-row-properties style:min-row-height="0.353cm" style:use-optimal-row-height="true"/>
    </style:style>
    <style:style style:name="Таблица19.A1" style:family="table-cell">
      <style:table-cell-properties xmlns:co="http://ncloudtech.com" style:vertical-align="top" fo:padding-left="0.191cm" fo:padding-right="0.191cm" fo:padding-top="0cm" fo:padding-bottom="0cm" fo:border="0.5pt solid #000000" fo:wrap-option="wrap" co:border-horizontal="0.5pt solid #000000" co:border-vertical="0.5pt solid #000000"/>
    </style:style>
    <style:style style:name="Таблица19.A2" style:family="table-cell">
      <style:table-cell-properties xmlns:co="http://ncloudtech.com" style:vertical-align="top" fo:padding-left="0.191cm" fo:padding-right="0.191cm" fo:padding-top="0cm" fo:padding-bottom="0cm" fo:border-left="0.5pt solid #000000" fo:border-right="0.5pt solid #000000" fo:border-top="none" fo:border-bottom="0.5pt solid #000000" fo:wrap-option="wrap" co:border-horizontal="0.5pt solid #000000" co:border-vertical="0.5pt solid #000000"/>
    </style:style>
    <style:style style:name="Таблица19.F2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none" fo:border-bottom="0.5pt solid #000000" fo:wrap-option="wrap" co:border-horizontal="0.5pt solid #000000" co:border-vertical="0.5pt solid #000000"/>
    </style:style>
    <style:style style:name="Таблица19.3" style:family="table-row">
      <style:table-row-properties style:min-row-height="0.51cm" style:use-optimal-row-height="true"/>
    </style:style>
    <style:style style:name="Таблица19.4" style:family="table-row">
      <style:table-row-properties style:min-row-height="0.635cm" style:use-optimal-row-height="true"/>
    </style:style>
    <style:style style:name="Таблица19.F4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0.5pt solid #000000" fo:border-bottom="0.5pt solid #000000" fo:wrap-option="wrap" co:border-horizontal="0.5pt solid #000000" co:border-vertical="0.5pt solid #000000"/>
    </style:style>
    <style:style style:name="Таблица20" style:family="table">
      <style:table-properties style:width="17.912cm" table:align="left"/>
    </style:style>
    <style:style style:name="Таблица20.A" style:family="table-column">
      <style:table-column-properties style:column-width="2.999cm"/>
    </style:style>
    <style:style style:name="Таблица20.B" style:family="table-column">
      <style:table-column-properties style:column-width="3cm"/>
    </style:style>
    <style:style style:name="Таблица20.E" style:family="table-column">
      <style:table-column-properties style:column-width="2.842cm"/>
    </style:style>
    <style:style style:name="Таблица20.F" style:family="table-column">
      <style:table-column-properties style:column-width="3.071cm"/>
    </style:style>
    <style:style style:name="Таблица20.A1" style:family="table-cell">
      <style:table-cell-properties fo:padding="0.049cm" fo:border="0.05pt solid #000000" style:writing-mode="page"/>
    </style:style>
    <style:style style:name="Таблица20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20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20.10" style:family="table-row">
      <style:table-row-properties style:min-row-height="1.042cm"/>
    </style:style>
    <style:style style:name="Таблица21" style:family="table">
      <style:table-properties style:width="18cm" table:align="margins"/>
    </style:style>
    <style:style style:name="Таблица21.A" style:family="table-column">
      <style:table-column-properties style:column-width="3cm" style:rel-column-width="10922*"/>
    </style:style>
    <style:style style:name="Таблица21.F" style:family="table-column">
      <style:table-column-properties style:column-width="3cm" style:rel-column-width="10925*"/>
    </style:style>
    <style:style style:name="Таблица21.A1" style:family="table-cell">
      <style:table-cell-properties fo:padding="0.049cm" fo:border="0.05pt solid #000000" style:writing-mode="page"/>
    </style:style>
    <style:style style:name="Таблица21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21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1" style:family="table">
      <style:table-properties style:width="17.872cm" fo:margin-left="-0.002cm" table:align="left" style:writing-mode="lr-tb"/>
    </style:style>
    <style:style style:name="Таблица11.A" style:family="table-column">
      <style:table-column-properties style:column-width="0.97cm"/>
    </style:style>
    <style:style style:name="Таблица11.B" style:family="table-column">
      <style:table-column-properties style:column-width="4.263cm"/>
    </style:style>
    <style:style style:name="Таблица11.C" style:family="table-column">
      <style:table-column-properties style:column-width="12.638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1.A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3" style:family="table">
      <style:table-properties style:width="17.895cm" fo:margin-left="-0.002cm" table:align="left" style:writing-mode="lr-tb"/>
    </style:style>
    <style:style style:name="Таблица13.A" style:family="table-column">
      <style:table-column-properties style:column-width="0.97cm"/>
    </style:style>
    <style:style style:name="Таблица13.B" style:family="table-column">
      <style:table-column-properties style:column-width="16.925cm"/>
    </style:style>
    <style:style style:name="Таблица13.1" style:family="table-row">
      <style:table-row-properties style:min-row-height="0.337cm"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4" style:family="table">
      <style:table-properties style:width="17.895cm" table:align="left"/>
    </style:style>
    <style:style style:name="Таблица14.A" style:family="table-column">
      <style:table-column-properties style:column-width="1.348cm"/>
    </style:style>
    <style:style style:name="Таблица14.B" style:family="table-column">
      <style:table-column-properties style:column-width="8.057cm"/>
    </style:style>
    <style:style style:name="Таблица14.C" style:family="table-column">
      <style:table-column-properties style:column-width="8.49cm"/>
    </style:style>
    <style:style style:name="Таблица14.1" style:family="table-row">
      <style:table-row-properties style:min-row-height="0.145cm"/>
    </style:style>
    <style:style style:name="Таблица14.A1" style:family="table-cell">
      <style:table-cell-properties style:vertical-align="middle" fo:padding="0.049cm" fo:border="0.05pt solid #000000"/>
    </style:style>
    <style:style style:name="Таблица16" style:family="table">
      <style:table-properties style:width="17.872cm" fo:margin-left="-0.002cm" table:align="left" style:writing-mode="lr-tb"/>
    </style:style>
    <style:style style:name="Таблица16.A" style:family="table-column">
      <style:table-column-properties style:column-width="0.97cm"/>
    </style:style>
    <style:style style:name="Таблица16.B" style:family="table-column">
      <style:table-column-properties style:column-width="16.902cm"/>
    </style:style>
    <style:style style:name="Таблица16.1" style:family="table-row">
      <style:table-row-properties style:min-row-height="0.58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7" style:family="table">
      <style:table-properties style:width="17.895cm" table:align="left"/>
    </style:style>
    <style:style style:name="Таблица17.A" style:family="table-column">
      <style:table-column-properties style:column-width="4.514cm"/>
    </style:style>
    <style:style style:name="Таблица17.B" style:family="table-column">
      <style:table-column-properties style:column-width="4.491cm"/>
    </style:style>
    <style:style style:name="Таблица17.C" style:family="table-column">
      <style:table-column-properties style:column-width="4.493cm"/>
    </style:style>
    <style:style style:name="Таблица17.D" style:family="table-column">
      <style:table-column-properties style:column-width="4.397cm"/>
    </style:style>
    <style:style style:name="Таблица17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7.D1" style:family="table-cell">
      <style:table-cell-properties fo:padding="0.049cm" fo:border="0.05pt solid #000000" style:writing-mode="page"/>
    </style:style>
    <style:style style:name="Таблица17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7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2" style:family="table">
      <style:table-properties style:width="18cm" style:rel-width="100%" table:align="left" style:writing-mode="lr-tb"/>
    </style:style>
    <style:style style:name="Таблица12.A" style:family="table-column">
      <style:table-column-properties style:column-width="0.894cm" style:rel-column-width="507*"/>
    </style:style>
    <style:style style:name="Таблица12.B" style:family="table-column">
      <style:table-column-properties style:column-width="4.343cm" style:rel-column-width="2462*"/>
    </style:style>
    <style:style style:name="Таблица12.C" style:family="table-column">
      <style:table-column-properties style:column-width="12.764cm" style:rel-column-width="7236*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0.05pt solid #000000" fo:border-right="none" fo:border-top="0.05pt solid #000000" fo:border-bottom="0.05pt solid #000000" style:writing-mode="lr-tb"/>
    </style:style>
    <style:style style:name="Таблица12.B1" style:family="table-cell">
      <style:table-cell-properties style:vertical-align="top" fo:padding-left="0.191cm" fo:padding-right="0.191cm" fo:padding-top="0cm" fo:padding-bottom="0cm" fo:border="0.05pt solid #000000" style:writing-mode="lr-tb"/>
    </style:style>
    <style:style style:name="Таблица12.A2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2.A3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2.C3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.C4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5" style:family="table">
      <style:table-properties style:width="18cm" style:rel-width="100%" table:align="left" style:writing-mode="lr-tb"/>
    </style:style>
    <style:style style:name="Таблица15.A" style:family="table-column">
      <style:table-column-properties style:column-width="0.894cm" style:rel-column-width="507*"/>
    </style:style>
    <style:style style:name="Таблица15.B" style:family="table-column">
      <style:table-column-properties style:column-width="17.106cm" style:rel-column-width="9698*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5.B1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5.2" style:family="table-row">
      <style:table-row-properties style:min-row-height="0.986cm" fo:keep-together="auto"/>
    </style:style>
    <style:style style:name="Таблица15.B2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8" style:family="table">
      <style:table-properties style:width="18cm" style:rel-width="100%" table:align="left" style:writing-mode="lr-tb"/>
    </style:style>
    <style:style style:name="Таблица18.A" style:family="table-column">
      <style:table-column-properties style:column-width="0.894cm" style:rel-column-width="507*"/>
    </style:style>
    <style:style style:name="Таблица18.B" style:family="table-column">
      <style:table-column-properties style:column-width="17.106cm" style:rel-column-width="9698*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8.B1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8.B2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838b0d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fo:font-weight="bold" officeooo:paragraph-rsid="00838b0d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38b0d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38b0d" style:font-size-asian="12pt" style:font-name-complex="Times New Roman1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38b0d" officeooo:paragraph-rsid="00838b0d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38b0d" style:font-size-asian="12pt" style:font-name-complex="Times New Roman1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8b0d" style:font-size-asian="12pt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8b0d" fo:background-color="#ffffff" style:font-size-asian="12pt" style:font-name-complex="Times New Roman1" style:font-size-complex="12pt"/>
    </style:style>
    <style:style style:name="P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8b0d" fo:background-color="#ffffff" style:font-size-asian="12pt" style:font-name-complex="Times New Roman1" style:font-size-complex="12pt"/>
    </style:style>
    <style:style style:name="P10" style:family="paragraph" style:parent-style-name="Standard">
      <style:paragraph-properties fo:line-height="100%" fo:text-align="justify" style:justify-single-word="false"/>
      <style:text-properties style:font-name="Times New Roman1" fo:font-size="12pt" fo:font-weight="bold" officeooo:paragraph-rsid="00838b0d" style:font-size-asian="12pt" style:font-weight-asian="bold" style:font-name-complex="Times New Roman1" style:font-size-complex="12pt"/>
    </style:style>
    <style:style style:name="P11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fo:font-weight="bold" officeooo:paragraph-rsid="00838b0d" style:font-size-asian="12pt" style:font-weight-asian="bold" style:font-name-complex="Times New Roman1" style:font-size-complex="12pt"/>
    </style:style>
    <style:style style:name="P12" style:family="paragraph" style:parent-style-name="Standard">
      <style:paragraph-properties fo:line-height="100%" fo:text-align="center" style:justify-single-word="false" fo:orphans="2" fo:widows="2"/>
      <style:text-properties style:font-name="Times New Roman1" fo:font-size="12pt" officeooo:paragraph-rsid="00876a8c" style:font-size-asian="12pt" style:font-size-complex="12pt"/>
    </style:style>
    <style:style style:name="P13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style:font-name="Times New Roman1" fo:font-size="12pt" officeooo:paragraph-rsid="00876a8c" style:font-size-asian="12pt" style:font-size-complex="12pt"/>
    </style:style>
    <style:style style:name="P14" style:family="paragraph" style:parent-style-name="Standard">
      <style:text-properties style:font-name="Times New Roman1" fo:font-size="12pt" officeooo:rsid="0086d6c1" officeooo:paragraph-rsid="00876a8c" style:font-size-asian="12pt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876a8c" style:font-size-asian="12pt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style:font-name="Times New Roman1" fo:font-size="12pt" officeooo:rsid="00876a8c" officeooo:paragraph-rsid="00876a8c" style:font-size-asian="12pt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style:font-name="Times New Roman1" fo:font-size="12pt" officeooo:rsid="0086d6c1" officeooo:paragraph-rsid="00876a8c" style:font-size-asian="12pt" style:font-size-complex="12pt"/>
    </style:style>
    <style:style style:name="P18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22272f" loext:opacity="100%" style:font-name="Times New Roman1" fo:font-size="12pt" fo:letter-spacing="normal" fo:font-style="normal" fo:font-weight="normal" officeooo:rsid="00876a8c" officeooo:paragraph-rsid="00876a8c" style:font-size-asian="12pt" style:font-size-complex="12pt"/>
    </style:style>
    <style:style style:name="P19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76a8c" fo:background-color="transparent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76a8c" fo:background-color="transparent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1" fo:font-size="12pt" fo:font-weight="normal" officeooo:paragraph-rsid="00876a8c" fo:background-color="transparent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76a8c" fo:background-color="transparent" style:font-size-asian="12pt" style:font-size-complex="12pt"/>
    </style:style>
    <style:style style:name="P23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76a8c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76a8c" style:font-size-asian="12pt" style:font-weight-asian="bold" style:font-size-complex="12pt" style:font-weight-complex="bold"/>
    </style:style>
    <style:style style:name="P25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76a8c" style:font-size-asian="12pt" style:font-size-complex="12pt"/>
    </style:style>
    <style:style style:name="P26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76a8c" fo:background-color="transparent" style:font-size-asian="12pt" style:font-weight-asian="bold" style:font-size-complex="12pt" style:font-weight-complex="bold"/>
    </style:style>
    <style:style style:name="P27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76a8c" fo:background-color="transparent" style:font-size-asian="12pt" style:font-size-complex="12pt"/>
    </style:style>
    <style:style style:name="P28" style:family="paragraph" style:parent-style-name="Text_20_body">
      <style:paragraph-properties fo:line-height="100%" fo:text-align="justify" style:justify-single-word="false" fo:orphans="2" fo:widows="2"/>
      <style:text-properties fo:font-variant="normal" fo:text-transform="none" fo:color="#22272f" loext:opacity="100%" style:font-name="Times New Roman1" fo:font-size="12pt" fo:letter-spacing="normal" fo:font-style="normal" fo:font-weight="normal" officeooo:paragraph-rsid="00876a8c" fo:background-color="transparent" style:font-size-asian="12pt" style:font-size-complex="12pt"/>
    </style:style>
    <style:style style:name="P29" style:family="paragraph" style:parent-style-name="Standard">
      <style:paragraph-properties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rsid="008a217c" officeooo:paragraph-rsid="008a217c" fo:background-color="transparent" style:font-size-asian="12pt" style:font-size-complex="12pt"/>
    </style:style>
    <style:style style:name="P30" style:family="paragraph" style:parent-style-name="Standard">
      <style:paragraph-properties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rsid="008891ad" officeooo:paragraph-rsid="00876a8c" fo:background-color="transparent" style:font-size-asian="12pt" style:font-size-complex="12pt"/>
    </style:style>
    <style:style style:name="P31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76a8c" fo:background-color="transparent" style:font-size-asian="12pt" style:font-size-complex="12pt"/>
    </style:style>
    <style:style style:name="P32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officeooo:paragraph-rsid="00876a8c" fo:background-color="transparent" style:font-size-asian="12pt" style:font-size-complex="12pt"/>
    </style:style>
    <style:style style:name="P33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891ad" officeooo:paragraph-rsid="00876a8c" fo:background-color="transparent" style:font-size-asian="12pt" style:font-size-complex="12pt"/>
    </style:style>
    <style:style style:name="P3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76a8c" fo:background-color="transparent" style:font-size-asian="12pt" style:font-size-complex="12pt"/>
    </style:style>
    <style:style style:name="P3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rsid="0088122c" officeooo:paragraph-rsid="0088122c" fo:background-color="transparent" style:font-size-asian="12pt" style:font-name-complex="Times New Roman1" style:font-size-complex="12pt"/>
    </style:style>
    <style:style style:name="P3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rsid="00888d88" officeooo:paragraph-rsid="00888d88" fo:background-color="transparent" style:font-size-asian="12pt" style:font-name-complex="Times New Roman1" style:font-size-complex="12pt"/>
    </style:style>
    <style:style style:name="P3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rsid="0088122c" officeooo:paragraph-rsid="00888d88" fo:background-color="transparent" style:font-size-asian="12pt" style:font-name-complex="Times New Roman1" style:font-size-complex="12pt"/>
    </style:style>
    <style:style style:name="P3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76a8c" fo:background-color="transparent" style:font-size-asian="12pt" style:font-weight-asian="bold" style:font-name-complex="Times New Roman1" style:font-size-complex="12pt"/>
    </style:style>
    <style:style style:name="P39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1" fo:font-size="12pt" fo:font-weight="bold" officeooo:paragraph-rsid="00876a8c" fo:background-color="transparent" style:font-size-asian="12pt" style:font-weight-asian="bold" style:font-name-complex="Times New Roman1" style:font-size-complex="12pt"/>
    </style:style>
    <style:style style:name="P4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6a8c" fo:background-color="transparent" style:font-size-asian="12pt" style:font-name-complex="Times New Roman1" style:font-size-complex="12pt"/>
    </style:style>
    <style:style style:name="P41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c7272" fo:background-color="transparent" style:font-size-asian="12pt" style:font-weight-asian="bold" style:font-name-complex="Times New Roman1" style:font-size-complex="12pt"/>
    </style:style>
    <style:style style:name="P4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c7272" fo:background-color="transparent" style:font-size-asian="12pt" style:font-weight-asian="bold" style:font-name-complex="Times New Roman1" style:font-size-complex="12pt"/>
    </style:style>
    <style:style style:name="P43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paragraph-rsid="008c7272" fo:background-color="transparent" style:font-size-asian="12pt" style:font-weight-asian="bold" style:font-name-complex="Times New Roman1" style:font-size-complex="12pt" style:font-weight-complex="bold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c7272" fo:background-color="transparent" style:font-size-asian="12pt" style:font-weight-asian="bold" style:font-name-complex="Times New Roman1" style:font-size-complex="12pt" style:font-weight-complex="bold"/>
    </style:style>
    <style:style style:name="P4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c7272" fo:background-color="transparent" style:font-size-asian="12pt" style:font-name-complex="Times New Roman1" style:font-size-complex="12pt"/>
    </style:style>
    <style:style style:name="P46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c7272" fo:background-color="transparent" style:font-size-asian="12pt" style:language-asian="ru" style:country-asian="RU" style:font-size-complex="12pt"/>
    </style:style>
    <style:style style:name="P47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fo:background-color="transparent" style:font-size-asian="12pt" style:language-asian="ru" style:country-asian="RU"/>
    </style:style>
    <style:style style:name="P4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fo:background-color="transparent" style:font-size-asian="12pt" style:language-asian="ru" style:country-asian="RU"/>
    </style:style>
    <style:style style:name="P49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e4045" officeooo:paragraph-rsid="008e4045" fo:background-color="transparent" style:font-name-asian="Times New Roman1" style:font-size-asian="12pt" style:language-asian="ru" style:country-asian="RU" style:font-name-complex="Times New Roman1" style:font-size-complex="12pt"/>
    </style:style>
    <style:style style:name="P50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1bd88" officeooo:paragraph-rsid="0091bd88" fo:background-color="transparent" style:font-name-asian="Times New Roman1" style:font-size-asian="12pt" style:language-asian="ru" style:country-asian="RU" style:font-name-complex="Times New Roman1" style:font-size-complex="12pt"/>
    </style:style>
    <style:style style:name="P51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38ef9" fo:background-color="transparent" style:font-name-asian="Times New Roman1" style:font-size-asian="12pt" style:language-asian="ru" style:country-asian="RU" style:font-name-complex="Times New Roman1" style:font-size-complex="12pt"/>
    </style:style>
    <style:style style:name="P5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style:text-underline-style="none" fo:font-weight="bold" officeooo:paragraph-rsid="008c7272" fo:background-color="transparent" style:font-size-asian="12pt" style:font-weight-asian="bold" style:font-name-complex="Times New Roman1" style:font-size-complex="12pt" style:font-weight-complex="bold"/>
    </style:style>
    <style:style style:name="P5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8c7272" fo:background-color="transparent" style:font-size-asian="12pt" style:font-weight-asian="bold" style:font-name-complex="Times New Roman1" style:font-size-complex="12pt" style:font-weight-complex="bold"/>
    </style:style>
    <style:style style:name="P5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paragraph-rsid="008c7272" fo:background-color="transparent" style:font-size-asian="12pt" style:font-name-complex="Times New Roman1" style:font-size-complex="12pt"/>
    </style:style>
    <style:style style:name="P5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style:font-size-asian="12pt" style:font-name-complex="Times New Roman1"/>
    </style:style>
    <style:style style:name="P56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3ed95" fo:background-color="transparent" style:font-size-asian="12pt" style:font-name-complex="Times New Roman1"/>
    </style:style>
    <style:style style:name="P57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none" fo:font-weight="normal" officeooo:rsid="008e4045" officeooo:paragraph-rsid="008e4045" fo:background-color="transparent" style:font-size-asian="12pt" style:language-asian="ru" style:country-asian="RU" style:font-size-complex="12pt"/>
    </style:style>
    <style:style style:name="P58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style:text-underline-style="none" fo:font-weight="bold" officeooo:paragraph-rsid="008c7272" fo:background-color="transparent" style:font-size-asian="12pt" style:font-weight-asian="bold" style:font-name-complex="Times New Roman1" style:font-size-complex="12pt" style:font-weight-complex="bold"/>
    </style:style>
    <style:style style:name="P59" style:family="paragraph" style:parent-style-name="Text_20_body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d798" officeooo:paragraph-rsid="0095d798" fo:background-color="transparent" style:font-size-asian="12pt" style:font-name-complex="Times New Roman1"/>
    </style:style>
    <style:style style:name="P60" style:family="paragraph" style:parent-style-name="Text_20_body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d798" officeooo:paragraph-rsid="0096c7a7" fo:background-color="transparent" style:font-size-asian="12pt" style:font-name-complex="Times New Roman1"/>
    </style:style>
    <style:style style:name="P61" style:family="paragraph" style:parent-style-name="Text_20_body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6c7a7" officeooo:paragraph-rsid="0096c7a7" fo:background-color="transparent" style:font-size-asian="12pt" style:font-name-complex="Times New Roman1"/>
    </style:style>
    <style:style style:name="P62" style:family="paragraph" style:parent-style-name="Text_20_body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70077" officeooo:paragraph-rsid="00970077" fo:background-color="transparent" style:font-size-asian="12pt" style:font-name-complex="Times New Roman1"/>
    </style:style>
    <style:style style:name="P63" style:family="paragraph" style:parent-style-name="Text_20_body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7abeb" officeooo:paragraph-rsid="0097abeb" fo:background-color="transparent" style:font-size-asian="12pt" style:font-name-complex="Times New Roman1"/>
    </style:style>
    <style:style style:name="P64" style:family="paragraph" style:parent-style-name="Text_20_body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7abeb" officeooo:paragraph-rsid="0097eb1b" fo:background-color="transparent" style:font-size-asian="12pt" style:font-name-complex="Times New Roman1"/>
    </style:style>
    <style:style style:name="P65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1" fo:font-size="12pt" officeooo:paragraph-rsid="0099bf66" fo:background-color="transparent" style:font-size-asian="12pt" style:font-size-complex="12pt"/>
    </style:style>
    <style:style style:name="P66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8fbe5" officeooo:paragraph-rsid="009a7d49" fo:background-color="transparent" style:font-size-asian="12pt" style:font-name-complex="Times New Roman1" style:font-size-complex="12pt"/>
    </style:style>
    <style:style style:name="P67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1" fo:font-size="12pt" fo:language="ru" fo:country="RU" officeooo:paragraph-rsid="009cb95e" fo:background-color="transparent" style:font-size-asian="12pt" style:font-name-complex="Times New Roman1" style:font-size-complex="12pt"/>
    </style:style>
    <style:style style:name="P6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4ab74" officeooo:paragraph-rsid="008c7272" fo:background-color="transparent" style:font-size-asian="12pt" style:font-weight-asian="bold" style:font-name-complex="Times New Roman1" style:font-size-complex="12pt" style:font-weight-complex="bold"/>
    </style:style>
    <style:style style:name="P6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rsid="0084ab74" officeooo:paragraph-rsid="008c7272" fo:background-color="transparent" style:font-size-asian="12pt" style:font-weight-asian="bold" style:font-name-complex="Times New Roman1" style:font-size-complex="12pt" style:font-weight-complex="bold"/>
    </style:style>
    <style:style style:name="P70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1" fo:font-size="12pt" officeooo:paragraph-rsid="0099bf66" fo:background-color="transparent" style:font-size-asian="12pt" style:font-name-complex="Times New Roman1" style:font-size-complex="12pt"/>
    </style:style>
    <style:style style:name="P71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9bf66" fo:background-color="transparent" style:font-size-asian="12pt" style:font-name-complex="Times New Roman2" style:font-size-complex="12pt"/>
    </style:style>
    <style:style style:name="P72" style:family="paragraph" style:parent-style-name="Standard">
      <style:paragraph-properties fo:text-align="center" style:justify-single-word="false" fo:orphans="2" fo:widows="2"/>
      <style:text-properties style:font-name="Times New Roman1" fo:font-size="12pt" fo:font-weight="bold" officeooo:paragraph-rsid="00bcb3b6" fo:background-color="#ffffff" style:font-size-asian="12pt" style:font-weight-asian="bold" style:font-size-complex="12pt" style:font-weight-complex="bold"/>
    </style:style>
    <style:style style:name="P73" style:family="paragraph" style:parent-style-name="Standard">
      <style:text-properties style:font-name="Times New Roman1" fo:font-size="12pt" officeooo:paragraph-rsid="00bcb3b6" fo:background-color="#ffffff" style:font-size-asian="12pt" style:font-size-complex="12pt"/>
    </style:style>
    <style:style style:name="P74" style:family="paragraph" style:parent-style-name="Standard">
      <style:text-properties style:font-name="Times New Roman1" fo:font-size="12pt" officeooo:rsid="00bcce51" officeooo:paragraph-rsid="00bcce51" fo:background-color="#ffffff" style:font-size-asian="12pt" style:font-size-complex="12pt"/>
    </style:style>
    <style:style style:name="P75" style:family="paragraph" style:parent-style-name="Standard">
      <style:text-properties style:font-name="Times New Roman1" fo:font-size="12pt" officeooo:rsid="009109d4" officeooo:paragraph-rsid="00bcb3b6" fo:background-color="#ffffff" style:font-size-asian="12pt" style:font-size-complex="12pt"/>
    </style:style>
    <style:style style:name="P76" style:family="paragraph" style:parent-style-name="Standard">
      <style:text-properties style:font-name="Times New Roman1" fo:font-size="12pt" officeooo:rsid="00928b5e" officeooo:paragraph-rsid="00bcb3b6" fo:background-color="#ffffff" style:font-size-asian="12pt" style:font-size-complex="12pt"/>
    </style:style>
    <style:style style:name="P77" style:family="paragraph" style:parent-style-name="Standard">
      <style:text-properties style:font-name="Times New Roman1" fo:font-size="12pt" officeooo:rsid="009b2745" officeooo:paragraph-rsid="009b2745" fo:background-color="#ffffff" style:font-size-asian="12pt" style:font-size-complex="12pt"/>
    </style:style>
    <style:style style:name="P78" style:family="paragraph" style:parent-style-name="Standard">
      <style:text-properties style:font-name="Times New Roman1" fo:font-size="12pt" officeooo:rsid="0086a4b8" officeooo:paragraph-rsid="00bcb3b6" style:font-size-asian="12pt" style:font-size-complex="12pt"/>
    </style:style>
    <style:style style:name="P79" style:family="paragraph" style:parent-style-name="Standard">
      <style:text-properties style:font-name="Times New Roman1" fo:font-size="12pt" officeooo:rsid="0098a40f" officeooo:paragraph-rsid="0098a40f" fo:background-color="#ffffff" style:font-size-asian="12pt" style:font-size-complex="12pt"/>
    </style:style>
    <style:style style:name="P80" style:family="paragraph" style:parent-style-name="Standard">
      <style:text-properties style:font-name="Times New Roman1" fo:font-size="12pt" officeooo:rsid="008ad891" officeooo:paragraph-rsid="00bcb3b6" fo:background-color="#ffffff" style:font-size-asian="12pt" style:font-size-complex="12pt"/>
    </style:style>
    <style:style style:name="P81" style:family="paragraph" style:parent-style-name="Standard">
      <style:text-properties style:font-name="Times New Roman1" fo:font-size="12pt" officeooo:rsid="009e651a" officeooo:paragraph-rsid="009e651a" fo:background-color="#ffffff" style:font-size-asian="12pt" style:font-size-complex="12pt"/>
    </style:style>
    <style:style style:name="P82" style:family="paragraph" style:parent-style-name="Standard">
      <style:text-properties style:font-name="Times New Roman1" fo:font-size="12pt" officeooo:rsid="009a0515" officeooo:paragraph-rsid="009a0515" fo:background-color="#ffffff" style:font-size-asian="12pt" style:font-size-complex="12pt"/>
    </style:style>
    <style:style style:name="P83" style:family="paragraph" style:parent-style-name="Standard">
      <style:text-properties style:font-name="Times New Roman1" fo:font-size="12pt" officeooo:rsid="009018f6" officeooo:paragraph-rsid="00bcb3b6" fo:background-color="#ffffff" style:font-size-asian="12pt" style:font-size-complex="12pt"/>
    </style:style>
    <style:style style:name="P84" style:family="paragraph" style:parent-style-name="Standard">
      <style:text-properties style:font-name="Times New Roman1" fo:font-size="12pt" officeooo:rsid="009cb597" officeooo:paragraph-rsid="009cb597" fo:background-color="#ffffff" style:font-size-asian="12pt" style:font-size-complex="12pt"/>
    </style:style>
    <style:style style:name="P85" style:family="paragraph" style:parent-style-name="Standard">
      <style:text-properties fo:color="#000000" loext:opacity="100%" style:font-name="Times New Roman1" fo:font-size="12pt" fo:font-weight="bold" officeooo:rsid="008763cd" officeooo:paragraph-rsid="00bd0287" fo:background-color="transparent" style:font-size-asian="12pt" style:font-weight-asian="bold" style:font-size-complex="12pt" style:font-weight-complex="bold"/>
    </style:style>
    <style:style style:name="P86" style:family="paragraph" style:parent-style-name="Standard">
      <style:text-properties fo:color="#000000" loext:opacity="100%" style:font-name="Times New Roman1" fo:font-size="12pt" officeooo:paragraph-rsid="00bd0287" fo:background-color="transparent" style:font-size-asian="12pt" style:font-size-complex="12pt"/>
    </style:style>
    <style:style style:name="P87" style:family="paragraph" style:parent-style-name="Table_20_Contents">
      <style:text-properties fo:color="#000000" loext:opacity="100%" style:font-name="Times New Roman1" fo:font-size="12pt" officeooo:paragraph-rsid="00bd0287" fo:background-color="transparent" style:font-size-asian="12pt" style:font-size-complex="12pt"/>
    </style:style>
    <style:style style:name="P88" style:family="paragraph" style:parent-style-name="Table_20_Contents">
      <style:text-properties style:font-name="Times New Roman1" fo:font-size="12pt" officeooo:rsid="0082d911" officeooo:paragraph-rsid="00872856" style:font-size-asian="12pt" style:font-size-complex="12pt"/>
    </style:style>
    <style:style style:name="P89" style:family="paragraph" style:parent-style-name="Table_20_Contents">
      <style:text-properties style:font-name="Times New Roman1" fo:font-size="12pt" officeooo:rsid="00872856" officeooo:paragraph-rsid="00872856" style:font-size-asian="12pt" style:font-size-complex="12pt"/>
    </style:style>
    <style:style style:name="P90" style:family="paragraph" style:parent-style-name="Table_20_Contents">
      <style:text-properties style:font-name="Times New Roman1" fo:font-size="12pt" officeooo:rsid="0083c958" officeooo:paragraph-rsid="00872856" style:font-size-asian="12pt" style:font-size-complex="12pt"/>
    </style:style>
    <style:style style:name="P91" style:family="paragraph" style:parent-style-name="Table_20_Contents">
      <style:text-properties style:font-name="Times New Roman1" fo:font-size="12pt" officeooo:rsid="008c0562" officeooo:paragraph-rsid="008c0562" style:font-size-asian="12pt" style:font-size-complex="12pt"/>
    </style:style>
    <style:style style:name="P92" style:family="paragraph" style:parent-style-name="Table_20_Contents">
      <style:text-properties style:font-name="Times New Roman1" fo:font-size="12pt" officeooo:rsid="0082d911" officeooo:paragraph-rsid="0083c958" style:font-size-asian="12pt" style:font-size-complex="12pt"/>
    </style:style>
    <style:style style:name="P93" style:family="paragraph" style:parent-style-name="Table_20_Contents">
      <style:text-properties style:font-name="Times New Roman1" fo:font-size="12pt" officeooo:rsid="008f7ab2" officeooo:paragraph-rsid="008f7ab2" style:font-size-asian="12pt" style:font-size-complex="12pt"/>
    </style:style>
    <style:style style:name="P94" style:family="paragraph" style:parent-style-name="Table_20_Contents">
      <style:text-properties style:font-name="Times New Roman1" fo:font-size="12pt" officeooo:rsid="008eb4dd" officeooo:paragraph-rsid="008eb4dd" style:font-size-asian="12pt" style:font-size-complex="12pt"/>
    </style:style>
    <style:style style:name="P95" style:family="paragraph" style:parent-style-name="Standard">
      <style:paragraph-properties fo:margin-top="0cm" fo:margin-bottom="0cm" style:contextual-spacing="false"/>
      <style:text-properties style:font-name="Times New Roman1" fo:font-size="12pt" fo:font-weight="bold" officeooo:rsid="00960468" officeooo:paragraph-rsid="00bd0287" style:font-size-asian="12pt" style:font-weight-asian="bold" style:font-size-complex="12pt" style:font-weight-complex="bold"/>
    </style:style>
    <style:style style:name="P96" style:family="paragraph" style:parent-style-name="Table_20_Contents">
      <style:text-properties style:font-name="Times New Roman1" fo:font-size="12pt" officeooo:paragraph-rsid="00bd0287" style:font-size-asian="12pt" style:font-size-complex="12pt"/>
    </style:style>
    <style:style style:name="P97" style:family="paragraph" style:parent-style-name="Table_20_Contents">
      <style:text-properties style:font-name="Times New Roman1" fo:font-size="12pt" officeooo:rsid="0083eb47" officeooo:paragraph-rsid="00bd0287" style:font-size-asian="12pt" style:font-size-complex="12pt"/>
    </style:style>
    <style:style style:name="P98" style:family="paragraph" style:parent-style-name="Table_20_Contents">
      <style:text-properties style:font-name="Times New Roman1" fo:font-size="12pt" officeooo:rsid="0089c2a6" officeooo:paragraph-rsid="00bd0287" style:font-size-asian="12pt" style:font-size-complex="12pt"/>
    </style:style>
    <style:style style:name="P99" style:family="paragraph" style:parent-style-name="Table_20_Contents">
      <style:text-properties fo:color="#000000" loext:opacity="100%" style:font-name="Times New Roman1" fo:font-size="12pt" officeooo:rsid="0083eb47" officeooo:paragraph-rsid="008e8a74" style:font-size-asian="12pt" style:font-size-complex="12pt"/>
    </style:style>
    <style:style style:name="P100" style:family="paragraph" style:parent-style-name="Table_20_Contents">
      <style:text-properties style:font-name="Times New Roman1" fo:font-size="12pt" officeooo:rsid="00a70a9e" officeooo:paragraph-rsid="00bd0287" style:font-size-asian="12pt" style:font-size-complex="12pt"/>
    </style:style>
    <style:style style:name="P101" style:family="paragraph" style:parent-style-name="Table_20_Contents">
      <style:text-properties style:font-name="Times New Roman1" fo:font-size="12pt" officeooo:rsid="008b0b22" officeooo:paragraph-rsid="00bd0287" style:font-size-asian="12pt" style:font-size-complex="12pt"/>
    </style:style>
    <style:style style:name="P102" style:family="paragraph" style:parent-style-name="Table_20_Contents">
      <style:text-properties style:font-name="Times New Roman1" fo:font-size="12pt" officeooo:rsid="00bd0287" officeooo:paragraph-rsid="00bd0287" style:font-size-asian="12pt" style:font-size-complex="12pt"/>
    </style:style>
    <style:style style:name="P103" style:family="paragraph" style:parent-style-name="Table_20_Contents">
      <style:text-properties style:font-name="Times New Roman1" fo:font-size="12pt" officeooo:rsid="00ac8bae" officeooo:paragraph-rsid="00bd0287" style:font-size-asian="12pt" style:font-size-complex="12pt"/>
    </style:style>
    <style:style style:name="P104" style:family="paragraph" style:parent-style-name="Table_20_Contents">
      <style:text-properties style:font-name="Times New Roman1" fo:font-size="12pt" officeooo:rsid="0084ade1" officeooo:paragraph-rsid="00bd0287" style:font-size-asian="12pt" style:font-size-complex="12pt"/>
    </style:style>
    <style:style style:name="P105" style:family="paragraph" style:parent-style-name="Table_20_Contents">
      <style:text-properties style:font-name="Times New Roman1" fo:font-size="12pt" officeooo:rsid="008cc5ec" officeooo:paragraph-rsid="00bd0287" style:font-size-asian="12pt" style:font-size-complex="12pt"/>
    </style:style>
    <style:style style:name="P106" style:family="paragraph" style:parent-style-name="Table_20_Contents">
      <style:text-properties style:font-name="Times New Roman1" fo:font-size="12pt" officeooo:rsid="00be0fa4" officeooo:paragraph-rsid="00be0fa4" style:font-size-asian="12pt" style:font-size-complex="12pt"/>
    </style:style>
    <style:style style:name="P107" style:family="paragraph" style:parent-style-name="Table_20_Contents">
      <style:text-properties style:font-name="Times New Roman1" fo:font-size="12pt" officeooo:rsid="0085c0c1" officeooo:paragraph-rsid="00bd0287" style:font-size-asian="12pt" style:font-size-complex="12pt"/>
    </style:style>
    <style:style style:name="P108" style:family="paragraph" style:parent-style-name="Standard">
      <style:text-properties style:font-name="Times New Roman1" fo:font-size="12pt" officeooo:rsid="00a70a9e" officeooo:paragraph-rsid="00bd0287" style:font-size-asian="12pt" style:font-size-complex="12pt"/>
    </style:style>
    <style:style style:name="P109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bd0287" style:font-size-asian="12pt" style:font-weight-asian="bold" style:font-name-complex="Times New Roman1" style:font-size-complex="12pt"/>
    </style:style>
    <style:style style:name="P11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fo:font-weight="bold" officeooo:rsid="0084ab74" officeooo:paragraph-rsid="009de98f" fo:background-color="transparent" style:font-size-asian="12pt" style:font-weight-asian="bold" style:font-name-complex="Times New Roman1" style:font-size-complex="12pt" style:font-weight-complex="bold"/>
    </style:style>
    <style:style style:name="P11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rsid="0084ab74" officeooo:paragraph-rsid="009de98f" fo:background-color="transparent" style:font-size-asian="12pt" style:font-weight-asian="bold" style:font-name-complex="Times New Roman1" style:font-size-complex="12pt" style:font-weight-complex="bold"/>
    </style:style>
    <style:style style:name="P112" style:family="paragraph" style:parent-style-name="Основной_20_текст_20_с_20_отступом_20_3" style:list-style-name="L1">
      <style:paragraph-properties fo:margin-left="1cm" fo:margin-right="0cm" fo:margin-top="0cm" fo:margin-bottom="0cm" style:contextual-spacing="false" fo:line-height="100%" fo:text-align="start" style:justify-single-word="false" fo:text-indent="-0.801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solid" style:text-underline-width="auto" style:text-underline-color="font-color" fo:font-weight="normal" officeooo:rsid="00a2ad39" officeooo:paragraph-rsid="00b2c33b" fo:background-color="transparent" style:font-size-asian="12pt" style:font-name-complex="Times New Roman1" style:font-size-complex="12pt"/>
    </style:style>
    <style:style style:name="P113" style:family="paragraph" style:parent-style-name="Основной_20_текст_20_с_20_отступом_20_3" style:list-style-name="L1">
      <loext:graphic-properties draw:fill="none"/>
      <style:paragraph-properties fo:margin-left="1cm" fo:margin-right="1.199cm" fo:margin-top="0cm" fo:margin-bottom="0cm" style:contextual-spacing="false" fo:line-height="100%" fo:text-align="start" style:justify-single-word="false" fo:text-indent="-0.801cm" style:auto-text-indent="false" fo:background-color="transparent">
        <style:tab-stops>
          <style:tab-stop style:position="-0.397cm"/>
        </style:tab-stops>
      </style:paragraph-properties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de98f" officeooo:paragraph-rsid="00b1cf6f" fo:background-color="transparent" style:font-size-asian="12pt" style:font-name-complex="Times New Roman1" style:font-size-complex="12pt"/>
    </style:style>
    <style:style style:name="P114" style:family="paragraph" style:parent-style-name="Основной_20_текст_20_с_20_отступом_20_3" style:list-style-name="L1">
      <loext:graphic-properties draw:fill="none"/>
      <style:paragraph-properties fo:margin-left="1cm" fo:margin-right="1.199cm" fo:margin-top="0cm" fo:margin-bottom="0cm" style:contextual-spacing="false" fo:line-height="100%" fo:text-align="start" style:justify-single-word="false" fo:text-indent="-0.801cm" style:auto-text-indent="false" fo:background-color="transparent">
        <style:tab-stops>
          <style:tab-stop style:position="-0.397cm"/>
        </style:tab-stops>
      </style:paragraph-properties>
      <style:text-properties fo:color="#000000" loext:opacity="100%" style:font-name="Times New Roman1" officeooo:paragraph-rsid="00b1cf6f" fo:background-color="transparent"/>
    </style:style>
    <style:style style:name="P115" style:family="paragraph" style:parent-style-name="Основной_20_текст_20_с_20_отступом_20_3" style:list-style-name="L1">
      <loext:graphic-properties draw:fill="none"/>
      <style:paragraph-properties fo:margin-left="1cm" fo:margin-right="1.199cm" fo:margin-top="0cm" fo:margin-bottom="0cm" style:contextual-spacing="false" fo:line-height="100%" fo:text-align="start" style:justify-single-word="false" fo:text-indent="-0.801cm" style:auto-text-indent="false" fo:background-color="transparent">
        <style:tab-stops>
          <style:tab-stop style:position="-0.397cm"/>
        </style:tab-stops>
      </style:paragraph-properties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04f06" officeooo:paragraph-rsid="00b1cf6f" fo:background-color="transparent" style:font-size-asian="12pt" style:font-name-complex="Times New Roman1" style:font-size-complex="12pt"/>
    </style:style>
    <style:style style:name="P116" style:family="paragraph" style:parent-style-name="Основной_20_текст_20_с_20_отступом_20_3" style:list-style-name="L1">
      <loext:graphic-properties draw:fill="none"/>
      <style:paragraph-properties fo:margin-left="1cm" fo:margin-right="1.199cm" fo:margin-top="0cm" fo:margin-bottom="0cm" style:contextual-spacing="false" fo:line-height="100%" fo:text-align="start" style:justify-single-word="false" fo:text-indent="-0.801cm" style:auto-text-indent="false" fo:background-color="transparent">
        <style:tab-stops>
          <style:tab-stop style:position="-0.397cm"/>
        </style:tab-stops>
      </style:paragraph-properties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b1cf6f" fo:background-color="transparent" style:font-size-asian="12pt" style:font-name-complex="Times New Roman1" style:font-size-complex="12pt"/>
    </style:style>
    <style:style style:name="P117" style:family="paragraph" style:parent-style-name="Основной_20_текст_20_с_20_отступом_20_3" style:list-style-name="L1">
      <loext:graphic-properties draw:fill="none"/>
      <style:paragraph-properties fo:margin-left="1cm" fo:margin-right="1.199cm" fo:margin-top="0cm" fo:margin-bottom="0cm" style:contextual-spacing="false" fo:line-height="100%" fo:text-align="start" style:justify-single-word="false" fo:text-indent="-0.801cm" style:auto-text-indent="false" fo:background-color="transparent">
        <style:tab-stops>
          <style:tab-stop style:position="-0.397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paragraph-rsid="00b1cf6f" fo:background-color="transparent" style:font-size-asian="12pt" style:font-size-complex="12pt"/>
    </style:style>
    <style:style style:name="P118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04f06" officeooo:paragraph-rsid="00b1cf6f" fo:background-color="transparent" style:font-size-asian="12pt" style:font-name-complex="Times New Roman1" style:font-size-complex="12pt"/>
    </style:style>
    <style:style style:name="P119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b1cf6f" fo:background-color="transparent" style:font-size-asian="12pt" style:font-name-complex="Times New Roman1" style:font-size-complex="12pt"/>
    </style:style>
    <style:style style:name="P120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color="#000000" loext:opacity="100%" style:font-name="Times New Roman1" officeooo:paragraph-rsid="00b1cf6f" fo:background-color="transparent"/>
    </style:style>
    <style:style style:name="P121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officeooo:paragraph-rsid="00b1cf6f"/>
    </style:style>
    <style:style style:name="P122" style:family="paragraph" style:parent-style-name="Основной_20_текст_20_с_20_отступом_20_3" style:list-style-name="L1">
      <style:paragraph-properties fo:margin-left="0cm" fo:margin-top="0cm" fo:margin-bottom="0cm" style:contextual-spacing="false" fo:line-height="100%" fo:text-align="center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04f06" officeooo:paragraph-rsid="00b1cf6f" fo:background-color="transparent" style:font-size-asian="12pt" style:font-name-complex="Times New Roman1" style:font-size-complex="12pt"/>
    </style:style>
    <style:style style:name="P123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solid" style:text-underline-width="auto" style:text-underline-color="font-color" fo:font-weight="normal" officeooo:rsid="00a2ad39" officeooo:paragraph-rsid="00b2c33b" fo:background-color="transparent" style:font-size-asian="12pt" style:font-name-complex="Times New Roman1" style:font-size-complex="12pt"/>
    </style:style>
    <style:style style:name="P124" style:family="paragraph" style:parent-style-name="Text_20_body" style:list-style-name="L2">
      <loext:graphic-properties draw:fill="none"/>
      <style:paragraph-properties fo:margin-left="1.401cm" fo:margin-right="1.401cm" fo:line-height="100%" fo:text-align="start" style:justify-single-word="false" fo:text-indent="-1.199cm" style:auto-text-indent="false" fo:background-color="transparent"/>
      <style:text-properties officeooo:paragraph-rsid="00a8b46a"/>
    </style:style>
    <style:style style:name="P125" style:family="paragraph" style:parent-style-name="Text_20_body" style:list-style-name="L2">
      <loext:graphic-properties draw:fill="none"/>
      <style:paragraph-properties fo:margin-left="1.401cm" fo:margin-right="1.401cm" fo:line-height="100%" fo:text-align="start" style:justify-single-word="false" fo:text-indent="-1.199cm" style:auto-text-indent="false" fo:background-color="transparent"/>
      <style:text-properties fo:color="#000000" loext:opacity="100%" style:font-name="Times New Roman1" fo:font-size="12pt" officeooo:paragraph-rsid="00a8b46a" fo:background-color="transparent" style:font-size-asian="12pt" style:font-size-complex="12pt"/>
    </style:style>
    <style:style style:name="P126" style:family="paragraph" style:parent-style-name="Text_20_body" style:list-style-name="L2">
      <loext:graphic-properties draw:fill="none"/>
      <style:paragraph-properties fo:margin-left="1.401cm" fo:margin-right="1.401cm" fo:line-height="100%" fo:text-align="start" style:justify-single-word="false" fo:text-indent="-1.199cm" style:auto-text-indent="false" fo:background-color="transparent"/>
      <style:text-properties officeooo:paragraph-rsid="00b0ca99"/>
    </style:style>
    <style:style style:name="P127" style:family="paragraph" style:parent-style-name="Text_20_body" style:list-style-name="L2">
      <loext:graphic-properties draw:fill="none"/>
      <style:paragraph-properties fo:margin-left="1.401cm" fo:margin-right="1.401cm" fo:line-height="100%" fo:text-align="start" style:justify-single-word="false" fo:text-indent="-1.199cm" style:auto-text-indent="false" fo:background-color="transparent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8b46a" fo:background-color="transparent" style:font-size-asian="12pt" style:font-name-complex="Times New Roman1" style:font-size-complex="12pt"/>
    </style:style>
    <style:style style:name="P128" style:family="paragraph" style:parent-style-name="Text_20_body" style:list-style-name="L2">
      <loext:graphic-properties draw:fill="none"/>
      <style:paragraph-properties fo:margin-left="1.401cm" fo:margin-right="1.401cm" fo:line-height="100%" fo:text-align="start" style:justify-single-word="false" fo:text-indent="-1.199cm" style:auto-text-indent="false" fo:background-color="transparent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a8b46a" fo:background-color="transparent" style:font-size-asian="12pt" style:font-size-complex="12pt"/>
    </style:style>
    <style:style style:name="P129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officeooo:paragraph-rsid="00b0ca99"/>
    </style:style>
    <style:style style:name="P130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8b46a" fo:background-color="transparent" style:font-size-asian="12pt" style:font-name-complex="Times New Roman1" style:font-size-complex="12pt"/>
    </style:style>
    <style:style style:name="P131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a8b46a" fo:background-color="transparent" style:font-size-asian="12pt" style:font-size-complex="12pt"/>
    </style:style>
    <style:style style:name="P132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b0ca99"/>
    </style:style>
    <style:style style:name="P133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officeooo:paragraph-rsid="00b13d7b"/>
    </style:style>
    <style:style style:name="P134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aa4574" fo:background-color="transparent" style:font-size-asian="12pt" style:font-size-complex="12pt"/>
    </style:style>
    <style:style style:name="P135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a4574" fo:background-color="transparent" style:font-size-asian="12pt" style:font-name-complex="Times New Roman1" style:font-size-complex="12pt"/>
    </style:style>
    <style:style style:name="P136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13d7b" fo:background-color="transparent" style:font-size-asian="12pt" style:font-size-complex="12pt"/>
    </style:style>
    <style:style style:name="P137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8424e" officeooo:paragraph-rsid="00aa4574" fo:background-color="transparent" style:font-size-asian="12pt" style:font-name-complex="Times New Roman1" style:font-size-complex="12pt"/>
    </style:style>
    <style:style style:name="P138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officeooo:paragraph-rsid="00b1c168"/>
    </style:style>
    <style:style style:name="P139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officeooo:paragraph-rsid="00aa4574"/>
    </style:style>
    <style:style style:name="P140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bfa4d" fo:background-color="transparent" style:font-size-asian="12pt" style:font-name-complex="Times New Roman1" style:font-size-complex="12pt"/>
    </style:style>
    <style:style style:name="P141" style:family="paragraph" style:parent-style-name="Text_20_body" style:list-style-name="L2">
      <style:paragraph-properties fo:margin-left="0cm" fo:margin-right="0cm" fo:line-height="100%" fo:text-align="center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solid" style:text-underline-width="auto" style:text-underline-color="font-color" fo:font-weight="normal" officeooo:paragraph-rsid="00abfa4d" fo:background-color="transparent" style:font-size-asian="12pt" style:font-weight-asian="normal" style:font-name-complex="Times New Roman1" style:font-size-complex="12pt" style:font-weight-complex="normal"/>
    </style:style>
    <style:style style:name="P142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abfa4d" fo:background-color="transparent" style:font-size-asian="12pt" style:font-size-complex="12pt"/>
    </style:style>
    <style:style style:name="P143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abfa4d" fo:background-color="transparent" style:font-size-asian="12pt" style:font-size-complex="12pt"/>
    </style:style>
    <style:style style:name="P144" style:family="paragraph" style:parent-style-name="Text_20_body" style:list-style-name="L2">
      <style:paragraph-properties fo:margin-left="0cm" fo:margin-right="0cm" fo:line-height="100%" fo:text-align="start" style:justify-single-word="false" fo:text-indent="0cm" style:auto-text-indent="false"/>
      <style:text-properties officeooo:paragraph-rsid="00abfa4d"/>
    </style:style>
    <style:style style:name="P145" style:family="paragraph" style:parent-style-name="Text_20_body" style:list-style-name="L2">
      <loext:graphic-properties draw:fill="none"/>
      <style:paragraph-properties fo:margin-left="0cm" fo:margin-right="0.199cm" fo:line-height="100%" fo:text-align="start" style:justify-single-word="false" fo:text-indent="0cm" style:auto-text-indent="false" fo:background-color="transparent"/>
      <style:text-properties officeooo:paragraph-rsid="00abfa4d"/>
    </style:style>
    <style:style style:name="P14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4ab74" officeooo:paragraph-rsid="009de98f" fo:background-color="transparent" style:font-size-asian="12pt" style:font-weight-asian="bold" style:font-name-complex="Times New Roman1" style:font-size-complex="12pt" style:font-weight-complex="bold"/>
    </style:style>
    <style:style style:name="P14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rsid="0084ab74" officeooo:paragraph-rsid="009de98f" fo:background-color="transparent" style:font-size-asian="12pt" style:font-weight-asian="bold" style:font-name-complex="Times New Roman1" style:font-size-complex="12pt" style:font-weight-complex="bold"/>
    </style:style>
    <style:style style:name="P148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b3a657" fo:background-color="transparent" style:font-size-asian="12pt" style:font-size-complex="12pt"/>
    </style:style>
    <style:style style:name="P149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de98f" fo:background-color="transparent" style:font-size-asian="14pt" style:font-name-complex="Times New Roman1" style:font-size-complex="14pt"/>
    </style:style>
    <style:style style:name="P15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9de98f" fo:background-color="transparent" style:font-size-asian="12pt" style:font-weight-asian="bold" style:font-name-complex="Times New Roman1" style:font-size-complex="12pt" style:font-weight-complex="bold"/>
    </style:style>
    <style:style style:name="P151" style:family="paragraph" style:parent-style-name="Text_20_body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de98f" fo:background-color="transparent" style:font-size-asian="14pt" style:font-name-complex="Times New Roman1" style:font-size-complex="14pt"/>
    </style:style>
    <style:style style:name="P152" style:family="paragraph" style:parent-style-name="Text_20_body">
      <style:paragraph-properties fo:margin-left="0cm" fo:margin-right="0cm" fo:margin-top="0cm" fo:margin-bottom="0.212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fo:background-color="transparent" style:font-size-asian="14pt" style:font-name-complex="Times New Roman1" style:font-size-complex="14pt"/>
    </style:style>
    <style:style style:name="P15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fo:background-color="transparent" style:font-size-asian="14pt" style:font-name-complex="Times New Roman1" style:font-size-complex="14pt"/>
    </style:style>
    <style:style style:name="P15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b8c8dd" fo:background-color="transparent" style:font-size-asian="12pt" style:font-weight-asian="bold" style:font-name-complex="Times New Roman1" style:font-size-complex="12pt" style:font-weight-complex="bold"/>
    </style:style>
    <style:style style:name="P15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b8c8dd" fo:background-color="transparent" style:font-size-asian="12pt" style:font-size-complex="12pt"/>
    </style:style>
    <style:style style:name="P156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style:font-name="Times New Roman1" fo:font-size="12pt" fo:font-weight="bold" officeooo:paragraph-rsid="00b8c8dd" style:font-size-asian="12pt" style:font-weight-asian="bold" style:font-name-complex="Times New Roman1"/>
    </style:style>
    <style:style style:name="P157" style:family="paragraph" style:parent-style-name="Table_20_Contents">
      <style:paragraph-properties fo:margin-left="0cm" fo:margin-right="0cm" fo:margin-top="0.106cm" fo:margin-bottom="0.106cm" style:contextual-spacing="false" fo:text-align="center" style:justify-single-word="false" fo:text-indent="0cm" style:auto-text-indent="false"/>
      <style:text-properties style:font-name="Times New Roman" fo:font-size="12pt" fo:font-weight="bold" officeooo:paragraph-rsid="00b8c8dd" style:font-size-asian="12pt" style:font-weight-asian="bold" style:font-name-complex="Times New Roman1"/>
    </style:style>
    <style:style style:name="P158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style:font-name="Times New Roman" fo:font-size="12pt" fo:font-weight="bold" officeooo:paragraph-rsid="00b8c8dd" style:font-size-asian="12pt" style:font-weight-asian="bold" style:font-name-complex="Times New Roman1"/>
    </style:style>
    <style:style style:name="P15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b9d0eb" fo:background-color="transparent" style:font-size-asian="12pt" style:font-weight-asian="bold" style:font-name-complex="Times New Roman1" style:font-size-complex="12pt" style:font-weight-complex="bold"/>
    </style:style>
    <style:style style:name="P16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b9d0eb" fo:background-color="transparent" style:font-size-asian="12pt" style:font-weight-asian="bold" style:font-name-complex="Times New Roman1" style:font-size-complex="12pt" style:font-weight-complex="bold"/>
    </style:style>
    <style:style style:name="P161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b9d0eb" style:font-style-asian="normal" style:font-name-complex="Times New Roman1" style:font-size-complex="12pt" style:font-style-complex="normal"/>
    </style:style>
    <style:style style:name="P162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b9d0eb" style:font-style-asian="normal" style:font-name-complex="Times New Roman1" style:font-size-complex="12pt" style:font-style-complex="normal"/>
    </style:style>
    <style:style style:name="P163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b6934e" officeooo:paragraph-rsid="00b9d0eb" style:font-style-asian="normal" style:font-name-complex="Times New Roman1" style:font-size-complex="12pt" style:font-style-complex="normal"/>
    </style:style>
    <style:style style:name="P16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baa595" style:font-size-asian="12pt" style:font-weight-asian="bold" style:font-name-complex="Times New Roman1" style:font-size-complex="12pt"/>
    </style:style>
    <style:style style:name="P16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baa595" style:font-size-asian="12pt" style:font-weight-asian="bold" style:font-name-complex="Times New Roman1" style:font-size-complex="12pt"/>
    </style:style>
    <style:style style:name="P16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baa595" style:font-size-asian="12pt" style:font-weight-asian="bold" style:font-name-complex="Times New Roman1" style:font-size-complex="12pt"/>
    </style:style>
    <style:style style:name="P167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aa595" style:font-size-asian="12pt" style:font-name-complex="Times New Roman1" style:font-size-complex="12pt"/>
    </style:style>
    <style:style style:name="P168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baa595" fo:background-color="#ffffff" style:font-size-asian="12pt" style:font-name-complex="Times New Roman1" style:font-size-complex="12pt"/>
    </style:style>
    <style:style style:name="P16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aa595" fo:background-color="#ffffff" style:font-size-asian="12pt" style:font-name-complex="Times New Roman1" style:font-size-complex="12pt"/>
    </style:style>
    <style:style style:name="P170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aa595" fo:background-color="#ffffff" style:font-size-asian="12pt" style:font-name-complex="Times New Roman1" style:font-size-complex="12pt"/>
    </style:style>
    <style:style style:name="P171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aa595" fo:background-color="#ffffff" style:font-size-asian="12pt" style:font-name-complex="Times New Roman1" style:font-size-complex="12pt"/>
    </style:style>
    <style:style style:name="P17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aa595" style:font-size-asian="12pt" style:font-name-complex="Times New Roman1" style:font-size-complex="12pt"/>
    </style:style>
    <style:style style:name="P173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aa595" fo:background-color="#ffffff" style:font-size-asian="12pt" style:font-name-complex="Times New Roman1" style:font-size-complex="12pt"/>
    </style:style>
    <style:style style:name="P174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baa595" fo:background-color="#ffffff" style:font-size-asian="12pt" style:font-name-complex="Times New Roman1" style:font-size-complex="12pt"/>
    </style:style>
    <style:style style:name="P17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aa595" style:font-size-asian="12pt" style:font-size-complex="12pt"/>
    </style:style>
    <style:style style:name="P176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baa595"/>
    </style:style>
    <style:style style:name="P177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baa595" fo:background-color="#ffffff" style:font-size-asian="12pt" style:font-name-complex="Times New Roman1" style:font-size-complex="12pt"/>
    </style:style>
    <style:style style:name="P17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aa595" fo:background-color="#ffffff" style:font-size-asian="12pt" style:font-size-complex="12pt"/>
    </style:style>
    <style:style style:name="P179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aa595" fo:background-color="#ffffff" style:font-size-asian="12pt" style:font-name-complex="Times New Roman1" style:font-size-complex="12pt"/>
    </style:style>
    <style:style style:name="P18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aa595" fo:background-color="#ffffff" style:font-size-asian="12pt" style:font-name-complex="Times New Roman1" style:font-size-complex="12pt"/>
    </style:style>
    <style:style style:name="P181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style:text-underline-style="none" officeooo:paragraph-rsid="00baa595" style:font-size-asian="12pt" style:font-size-complex="12pt"/>
    </style:style>
    <style:style style:name="P18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baa595" fo:background-color="transparent" style:font-size-asian="12pt" style:font-weight-asian="bold" style:font-name-complex="Times New Roman1" style:font-size-complex="12pt" style:font-weight-complex="bold"/>
    </style:style>
    <style:style style:name="P18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aa595" fo:background-color="transparent" style:font-size-asian="12pt" style:font-weight-asian="bold" style:font-name-complex="Times New Roman1" style:font-size-complex="12pt" style:font-weight-complex="bold"/>
    </style:style>
    <style:style style:name="P18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baa595" fo:background-color="transparent" style:font-size-asian="12pt" style:font-weight-asian="bold" style:font-name-complex="Times New Roman1" style:font-size-complex="12pt"/>
    </style:style>
    <style:style style:name="P18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baa595" fo:background-color="transparent" style:font-size-asian="12pt" style:font-name-complex="Times New Roman1" style:font-size-complex="12pt"/>
    </style:style>
    <style:style style:name="P18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baa595" fo:background-color="transparent" style:font-size-asian="12pt" style:font-weight-asian="bold" style:font-name-complex="Times New Roman1" style:font-size-complex="12pt"/>
    </style:style>
    <style:style style:name="P18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aa595" fo:background-color="transparent" style:font-size-asian="12pt" style:font-name-complex="Times New Roman1" style:font-size-complex="12pt"/>
    </style:style>
    <style:style style:name="P18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baa595" fo:background-color="transparent" style:font-size-asian="12pt" style:font-name-complex="Times New Roman1" style:font-size-complex="12pt"/>
    </style:style>
    <style:style style:name="P18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aa595" fo:background-color="transparent" style:font-size-asian="12pt" style:font-name-complex="Times New Roman1" style:font-size-complex="12pt"/>
    </style:style>
    <style:style style:name="P190" style:family="paragraph" style:parent-style-name="Text_20_body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name-complex="Times New Roman1" style:font-size-complex="12pt"/>
    </style:style>
    <style:style style:name="P19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baa595" fo:background-color="transparent" style:font-size-asian="12pt" style:font-name-complex="Times New Roman1" style:font-size-complex="12pt"/>
    </style:style>
    <style:style style:name="P19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letter-spacing="normal" fo:font-style="normal" fo:font-weight="normal" officeooo:paragraph-rsid="00baa595" fo:background-color="transparent"/>
    </style:style>
    <style:style style:name="P19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b8f26" fo:background-color="transparent" style:font-size-asian="12pt" style:font-name-complex="Times New Roman1" style:font-size-complex="12pt"/>
    </style:style>
    <style:style style:name="P19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bb8f26" style:font-size-asian="12pt" style:font-name-complex="Times New Roman1" style:font-size-complex="12pt"/>
    </style:style>
    <style:style style:name="P19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baa595" fo:background-color="transparent" style:font-size-asian="12pt" style:font-weight-asian="bold" style:font-name-complex="Times New Roman1" style:font-size-complex="12pt"/>
    </style:style>
    <style:style style:name="P19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aa595" fo:background-color="transparent" style:font-size-asian="12pt" style:font-name-complex="Times New Roman1" style:font-size-complex="12pt"/>
    </style:style>
    <style:style style:name="P19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b6934e" officeooo:paragraph-rsid="00baa595" fo:background-color="transparent" style:font-size-asian="12pt" style:font-name-complex="Times New Roman1" style:font-size-complex="12pt"/>
    </style:style>
    <style:style style:name="P198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baa595" fo:background-color="transparent" style:font-size-asian="12pt" style:font-weight-asian="bold" style:font-name-complex="Times New Roman1" style:font-size-complex="12pt"/>
    </style:style>
    <style:style style:name="P199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baa595" style:font-size-asian="12pt" style:font-weight-asian="bold" style:font-name-complex="Times New Roman1" style:font-size-complex="12pt"/>
    </style:style>
    <style:style style:name="P200" style:family="paragraph" style:parent-style-name="First_20_line_20_indent" style:master-page-name="First_20_Page">
      <style:paragraph-properties fo:text-align="end" style:justify-single-word="false" style:page-number="auto" fo:break-before="page"/>
      <style:text-properties style:font-name="Times New Roman1" fo:font-size="12pt" fo:font-style="normal" officeooo:rsid="00a793df" officeooo:paragraph-rsid="00c027ff" style:font-size-asian="12pt" style:font-style-asian="normal" style:font-size-complex="12pt" style:font-style-complex="normal"/>
    </style:style>
    <style:style style:name="P201" style:family="paragraph" style:parent-style-name="First_20_line_20_indent">
      <style:paragraph-properties fo:text-align="center" style:justify-single-word="false"/>
      <style:text-properties style:font-name="Times New Roman1" fo:font-size="12pt" fo:font-style="normal" officeooo:rsid="00a793df" officeooo:paragraph-rsid="00c027ff" style:font-size-asian="12pt" style:font-style-asian="normal" style:font-size-complex="12pt" style:font-style-complex="normal"/>
    </style:style>
    <style:style style:name="P202" style:family="paragraph" style:parent-style-name="First_20_line_20_indent">
      <style:paragraph-properties fo:text-align="center" style:justify-single-word="false"/>
      <style:text-properties style:font-name="Times New Roman1" fo:font-size="12pt" fo:font-style="normal" officeooo:paragraph-rsid="00c027ff" style:font-size-asian="12pt" style:font-style-asian="normal" style:font-size-complex="12pt" style:font-style-complex="normal"/>
    </style:style>
    <style:style style:name="P203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paragraph-rsid="00c027ff" style:font-size-asian="12pt" style:font-style-asian="normal" style:font-size-complex="12pt" style:font-style-complex="normal"/>
    </style:style>
    <style:style style:name="P204" style:family="paragraph" style:parent-style-name="First_20_line_20_indent">
      <style:paragraph-properties fo:text-align="center" style:justify-single-word="false"/>
      <style:text-properties style:font-name="Times New Roman1" fo:font-size="12pt" fo:font-style="normal" fo:font-weight="bold" officeooo:paragraph-rsid="00c027ff" style:font-size-asian="12pt" style:font-style-asian="normal" style:font-weight-asian="bold" style:font-size-complex="12pt" style:font-style-complex="normal" style:font-weight-complex="bold"/>
    </style:style>
    <style:style style:name="P205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rsid="0083486d" officeooo:paragraph-rsid="00c027ff" style:font-size-asian="12pt" style:font-style-asian="normal" style:font-size-complex="12pt" style:font-style-complex="normal"/>
    </style:style>
    <style:style style:name="P206" style:family="paragraph" style:parent-style-name="First_20_line_20_indent">
      <style:paragraph-properties fo:text-align="center" style:justify-single-word="false"/>
      <style:text-properties style:font-name="Times New Roman1" fo:font-size="12pt" fo:font-style="normal" fo:font-weight="bold" officeooo:rsid="0083486d" officeooo:paragraph-rsid="00c027ff" style:font-size-asian="12pt" style:font-style-asian="normal" style:font-weight-asian="bold" style:font-size-complex="12pt" style:font-style-complex="normal" style:font-weight-complex="bold"/>
    </style:style>
    <style:style style:name="P207" style:family="paragraph" style:parent-style-name="First_20_line_20_indent">
      <style:paragraph-properties fo:text-align="center" style:justify-single-word="false"/>
      <style:text-properties style:font-name="Times New Roman1" fo:font-size="12pt" fo:font-style="normal" fo:font-weight="bold" officeooo:rsid="0086dfa7" officeooo:paragraph-rsid="00c027ff" style:font-size-asian="12pt" style:font-style-asian="normal" style:font-weight-asian="bold" style:font-size-complex="12pt" style:font-style-complex="normal" style:font-weight-complex="bold"/>
    </style:style>
    <style:style style:name="P208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rsid="0086dfa7" officeooo:paragraph-rsid="00c027ff" style:font-size-asian="12pt" style:font-style-asian="normal" style:font-size-complex="12pt" style:font-style-complex="normal"/>
    </style:style>
    <style:style style:name="P209" style:family="paragraph" style:parent-style-name="First_20_line_20_indent">
      <style:paragraph-properties fo:text-align="center" style:justify-single-word="false"/>
      <style:text-properties style:font-name="Times New Roman1" fo:font-size="12pt" fo:font-style="normal" fo:font-weight="bold" officeooo:rsid="008baea0" officeooo:paragraph-rsid="00c027ff" style:font-size-asian="12pt" style:font-style-asian="normal" style:font-weight-asian="bold" style:font-size-complex="12pt" style:font-style-complex="normal" style:font-weight-complex="bold"/>
    </style:style>
    <style:style style:name="P210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rsid="008baea0" officeooo:paragraph-rsid="00c027ff" style:font-size-asian="12pt" style:font-style-asian="normal" style:font-size-complex="12pt" style:font-style-complex="normal"/>
    </style:style>
    <style:style style:name="P211" style:family="paragraph" style:parent-style-name="First_20_line_20_indent">
      <style:paragraph-properties fo:text-align="center" style:justify-single-word="false"/>
      <style:text-properties style:font-name="Times New Roman1" fo:font-size="12pt" fo:font-style="normal" fo:font-weight="bold" officeooo:rsid="008d45a3" officeooo:paragraph-rsid="00c027ff" style:font-size-asian="12pt" style:font-style-asian="normal" style:font-weight-asian="bold" style:font-size-complex="12pt" style:font-style-complex="normal" style:font-weight-complex="bold"/>
    </style:style>
    <style:style style:name="P212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rsid="008d45a3" officeooo:paragraph-rsid="00c027ff" style:font-size-asian="12pt" style:font-style-asian="normal" style:font-size-complex="12pt" style:font-style-complex="normal"/>
    </style:style>
    <style:style style:name="P213" style:family="paragraph" style:parent-style-name="First_20_line_20_indent">
      <style:paragraph-properties fo:text-align="center" style:justify-single-word="false"/>
      <style:text-properties style:font-name="Times New Roman1" fo:font-size="12pt" fo:font-style="normal" officeooo:rsid="008d45a3" officeooo:paragraph-rsid="00c027ff" style:font-size-asian="12pt" style:font-style-asian="normal" style:font-size-complex="12pt" style:font-style-complex="normal"/>
    </style:style>
    <style:style style:name="P214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rsid="008ddfd7" officeooo:paragraph-rsid="00c027ff" style:font-size-asian="12pt" style:font-style-asian="normal" style:font-size-complex="12pt" style:font-style-complex="normal"/>
    </style:style>
    <style:style style:name="P215" style:family="paragraph" style:parent-style-name="First_20_line_20_indent">
      <style:paragraph-properties fo:text-align="center" style:justify-single-word="false"/>
      <style:text-properties style:font-name="Times New Roman1" fo:font-size="12pt" fo:font-style="normal" officeooo:rsid="00914d1e" officeooo:paragraph-rsid="00c027ff" style:font-size-asian="12pt" style:font-style-asian="normal" style:font-size-complex="12pt" style:font-style-complex="normal"/>
    </style:style>
    <style:style style:name="P216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rsid="00914d1e" officeooo:paragraph-rsid="00c027ff" style:font-size-asian="12pt" style:font-style-asian="normal" style:font-size-complex="12pt" style:font-style-complex="normal"/>
    </style:style>
    <style:style style:name="P217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rsid="009202ba" officeooo:paragraph-rsid="00c027ff" style:font-size-asian="12pt" style:font-style-asian="normal" style:font-size-complex="12pt" style:font-style-complex="normal"/>
    </style:style>
    <style:style style:name="P218" style:family="paragraph" style:parent-style-name="First_20_line_20_indent">
      <style:paragraph-properties fo:text-align="center" style:justify-single-word="false"/>
      <style:text-properties style:font-name="Times New Roman1" fo:font-size="12pt" fo:font-style="normal" fo:font-weight="bold" officeooo:rsid="0094cf9f" officeooo:paragraph-rsid="00c027ff" style:font-size-asian="12pt" style:font-style-asian="normal" style:font-weight-asian="bold" style:font-size-complex="12pt" style:font-style-complex="normal" style:font-weight-complex="bold"/>
    </style:style>
    <style:style style:name="P219" style:family="paragraph" style:parent-style-name="First_20_line_20_indent">
      <style:paragraph-properties fo:text-align="justify" style:justify-single-word="false"/>
      <style:text-properties style:font-name="Times New Roman1" fo:font-size="12pt" fo:font-style="normal" officeooo:rsid="0094cf9f" officeooo:paragraph-rsid="00c027ff" style:font-size-asian="12pt" style:font-style-asian="normal" style:font-size-complex="12pt" style:font-style-complex="normal"/>
    </style:style>
    <style:style style:name="P220" style:family="paragraph" style:parent-style-name="First_20_line_20_indent">
      <style:paragraph-properties fo:text-align="center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21" style:family="paragraph" style:parent-style-name="First_20_line_20_indent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22" style:family="paragraph" style:parent-style-name="First_20_line_20_indent">
      <style:paragraph-properties fo:text-align="justify" style:justify-single-word="false"/>
      <style:text-properties fo:color="#000000" loext:opacity="100%" style:font-name="Times New Roman1" fo:font-size="12pt" fo:font-style="normal" officeooo:rsid="0094cf9f" officeooo:paragraph-rsid="00c027ff" style:font-size-asian="12pt" style:font-style-asian="normal" style:font-size-complex="12pt" style:font-style-complex="normal"/>
    </style:style>
    <style:style style:name="P223" style:family="paragraph" style:parent-style-name="First_20_line_20_indent">
      <style:paragraph-properties fo:text-align="justify" style:justify-single-word="false"/>
      <style:text-properties fo:color="#000000" loext:opacity="100%" style:font-name="Times New Roman1" fo:font-size="12pt" fo:font-style="normal" fo:font-weight="bold" officeooo:rsid="00975c0c" officeooo:paragraph-rsid="00c027ff" style:font-size-asian="12pt" style:font-style-asian="normal" style:font-size-complex="12pt" style:font-style-complex="normal"/>
    </style:style>
    <style:style style:name="P224" style:family="paragraph" style:parent-style-name="First_20_line_20_indent">
      <style:paragraph-properties fo:text-align="start" style:justify-single-word="false"/>
      <style:text-properties fo:color="#000000" loext:opacity="100%" style:font-name="Times New Roman1" fo:font-size="12pt" fo:font-style="normal" fo:font-weight="bold" officeooo:rsid="00975c0c" officeooo:paragraph-rsid="00c027ff" style:font-size-asian="12pt" style:font-style-asian="normal" style:font-size-complex="12pt" style:font-style-complex="normal"/>
    </style:style>
    <style:style style:name="P225" style:family="paragraph" style:parent-style-name="First_20_line_20_indent">
      <style:paragraph-properties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26" style:family="paragraph" style:parent-style-name="First_20_line_20_indent">
      <style:paragraph-properties fo:text-align="center" style:justify-single-word="false"/>
      <style:text-properties fo:color="#000000" loext:opacity="100%" style:font-name="Times New Roman1" fo:font-size="12pt" fo:font-style="normal" fo:font-weight="bold" officeooo:rsid="00975c0c" officeooo:paragraph-rsid="00c027ff" style:font-size-asian="12pt" style:font-style-asian="normal" style:font-size-complex="12pt" style:font-style-complex="normal"/>
    </style:style>
    <style:style style:name="P227" style:family="paragraph" style:parent-style-name="First_20_line_20_indent">
      <style:paragraph-properties fo:line-height="100%" fo:text-align="start" style:justify-single-word="false"/>
      <style:text-properties fo:color="#000000" loext:opacity="100%" style:font-name="Times New Roman1" fo:font-size="12pt" fo:font-style="normal" fo:font-weight="bold" officeooo:rsid="00975c0c" officeooo:paragraph-rsid="00c027ff" style:font-size-asian="12pt" style:font-style-asian="normal" style:font-size-complex="12pt" style:font-style-complex="normal"/>
    </style:style>
    <style:style style:name="P228" style:family="paragraph" style:parent-style-name="Text_20_body">
      <style:paragraph-properties fo:margin-left="0.288cm" fo:margin-right="13.039cm" fo:margin-top="0.136cm" fo:margin-bottom="0cm" style:contextual-spacing="false" fo:line-height="100%" fo:text-align="star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29" style:family="paragraph" style:parent-style-name="Text_20_body" style:master-page-name="">
      <loext:graphic-properties draw:fill="none"/>
      <style:paragraph-properties fo:margin-left="1.199cm" fo:margin-right="0.801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>
        <style:tab-stops/>
      </style:paragraph-properties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30" style:family="paragraph" style:parent-style-name="Text_20_body">
      <loext:graphic-properties draw:fill="none"/>
      <style:paragraph-properties fo:margin-left="1.199cm" fo:margin-right="0.801cm" fo:margin-top="0cm" fo:margin-bottom="0cm" style:contextual-spacing="false" fo:line-height="100%" fo:text-align="start" style:justify-single-word="false" fo:text-indent="0cm" style:auto-text-indent="false" fo:background-color="transparent" style:writing-mode="lr-tb">
        <style:tab-stops/>
      </style:paragraph-properties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31" style:family="paragraph" style:parent-style-name="Text_20_body">
      <loext:graphic-properties draw:fill="none"/>
      <style:paragraph-properties fo:margin-left="1.199cm" fo:margin-right="0.801cm" fo:margin-top="0cm" fo:margin-bottom="0cm" style:contextual-spacing="false" fo:line-height="100%" fo:text-align="start" style:justify-single-word="false" fo:text-indent="0cm" style:auto-text-indent="false" fo:background-color="transparent" style:writing-mode="lr-tb">
        <style:tab-stops/>
      </style:paragraph-properties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32" style:family="paragraph" style:parent-style-name="Text_20_body">
      <loext:graphic-properties draw:fill="none"/>
      <style:paragraph-properties fo:margin-left="1.199cm" fo:margin-right="0.801cm" fo:margin-top="0cm" fo:margin-bottom="0cm" style:contextual-spacing="false" fo:line-height="100%" fo:text-align="center" style:justify-single-word="false" fo:text-indent="0cm" style:auto-text-indent="false" fo:background-color="transparent" style:writing-mode="lr-tb">
        <style:tab-stops/>
      </style:paragraph-properties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33" style:family="paragraph" style:parent-style-name="Text_20_body">
      <loext:graphic-properties draw:fill="none"/>
      <style:paragraph-properties fo:margin-left="1.199cm" fo:margin-right="0.801cm" fo:margin-top="0cm" fo:margin-bottom="0cm" style:contextual-spacing="false" fo:line-height="100%" fo:text-align="start" style:justify-single-word="false" fo:text-indent="0cm" style:auto-text-indent="false" fo:background-color="transparent" style:writing-mode="lr-tb">
        <style:tab-stops/>
      </style:paragraph-properties>
      <style:text-properties fo:color="#000000" loext:opacity="100%" style:font-name="Times New Roman1" fo:font-size="12pt" fo:font-style="normal" fo:font-weight="bold" officeooo:rsid="00975c0c" officeooo:paragraph-rsid="00c027ff" style:font-size-asian="12pt" style:font-style-asian="normal" style:font-size-complex="12pt" style:font-style-complex="normal"/>
    </style:style>
    <style:style style:name="P234" style:family="paragraph" style:parent-style-name="Text_20_body">
      <loext:graphic-properties draw:fill="none"/>
      <style:paragraph-properties fo:margin-left="1.199cm" fo:margin-right="0.801cm" fo:margin-top="0cm" fo:margin-bottom="0cm" style:contextual-spacing="false" fo:line-height="100%" fo:text-align="start" style:justify-single-word="false" fo:text-indent="0cm" style:auto-text-indent="false" fo:background-color="transparent" style:writing-mode="lr-tb">
        <style:tab-stops/>
      </style:paragraph-properties>
      <style:text-properties fo:color="#000000" loext:opacity="100%" style:font-name="Times New Roman1" fo:font-size="12pt" fo:font-style="normal" officeooo:rsid="00975c0c" officeooo:paragraph-rsid="00c027ff" style:font-size-asian="12pt" style:font-style-asian="normal" style:font-size-complex="12pt" style:font-style-complex="normal"/>
    </style:style>
    <style:style style:name="P235" style:family="paragraph" style:parent-style-name="Text_20_body">
      <loext:graphic-properties draw:fill="none"/>
      <style:paragraph-properties fo:margin-left="1.199cm" fo:margin-right="0.801cm" fo:margin-top="0cm" fo:margin-bottom="0cm" style:contextual-spacing="false" fo:line-height="100%" fo:text-align="center" style:justify-single-word="false" fo:text-indent="0cm" style:auto-text-indent="false" fo:background-color="transparent" style:writing-mode="lr-tb">
        <style:tab-stops/>
      </style:paragraph-properties>
      <style:text-properties fo:color="#000000" loext:opacity="100%" style:font-name="Times New Roman1" fo:font-size="12pt" fo:font-style="normal" officeooo:rsid="00975c0c" officeooo:paragraph-rsid="00c027ff" style:font-size-asian="12pt" style:font-style-asian="normal" style:font-size-complex="12pt" style:font-style-complex="normal"/>
    </style:style>
    <style:style style:name="P236" style:family="paragraph" style:parent-style-name="Text_20_body">
      <style:paragraph-properties fo:margin-left="0.39cm" fo:margin-right="13.199cm" fo:margin-top="0.118cm" fo:margin-bottom="0cm" style:contextual-spacing="false" fo:line-height="100%" fo:text-align="star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37" style:family="paragraph" style:parent-style-name="Text_20_body" style:master-page-name="">
      <loext:graphic-properties draw:fill="none"/>
      <style:paragraph-properties fo:margin-left="0.4cm" fo:margin-right="1cm" fo:margin-top="0.118cm" fo:margin-bottom="0cm" style:contextual-spacing="false" fo:line-height="100%" fo:text-align="center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38" style:family="paragraph" style:parent-style-name="Text_20_body" style:master-page-name="">
      <loext:graphic-properties draw:fill="none"/>
      <style:paragraph-properties fo:margin-left="1.3cm" fo:margin-right="0.801cm" fo:margin-top="0.118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39" style:family="paragraph" style:parent-style-name="Text_20_body">
      <loext:graphic-properties draw:fill="none"/>
      <style:paragraph-properties fo:margin-left="1.3cm" fo:margin-right="0.801cm" fo:margin-top="0.118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40" style:family="paragraph" style:parent-style-name="Text_20_body">
      <style:paragraph-properties fo:margin-left="0.381cm" fo:margin-right="12.404cm" fo:margin-top="0.042cm" fo:margin-bottom="0cm" style:contextual-spacing="false" fo:line-height="138%" fo:text-align="star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41" style:family="paragraph" style:parent-style-name="Text_20_body" style:master-page-name="">
      <loext:graphic-properties draw:fill="none"/>
      <style:paragraph-properties fo:margin-left="1.199cm" fo:margin-right="0.7cm" fo:margin-top="0.042cm" fo:margin-bottom="0cm" style:contextual-spacing="false" fo:line-height="138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42" style:family="paragraph" style:parent-style-name="Text_20_body">
      <loext:graphic-properties draw:fill="none"/>
      <style:paragraph-properties fo:margin-left="1.199cm" fo:margin-right="0.7cm" fo:margin-top="0.042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43" style:family="paragraph" style:parent-style-name="Text_20_body">
      <loext:graphic-properties draw:fill="none"/>
      <style:paragraph-properties fo:margin-left="1.199cm" fo:margin-right="0.7cm" fo:margin-top="0.042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44" style:family="paragraph" style:parent-style-name="Text_20_body">
      <loext:graphic-properties draw:fill="none"/>
      <style:paragraph-properties fo:margin-left="1.199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45" style:family="paragraph" style:parent-style-name="Text_20_body">
      <loext:graphic-properties draw:fill="none"/>
      <style:paragraph-properties fo:margin-left="1.199cm" fo:margin-right="0.7cm" fo:margin-top="0.042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46" style:family="paragraph" style:parent-style-name="Text_20_body">
      <loext:graphic-properties draw:fill="none"/>
      <style:paragraph-properties fo:margin-left="1.199cm" fo:margin-right="0.7cm" fo:margin-top="0.042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47" style:family="paragraph" style:parent-style-name="Text_20_body">
      <loext:graphic-properties draw:fill="none"/>
      <style:paragraph-properties fo:margin-left="1.199cm" fo:margin-right="0.7cm" fo:margin-top="0.042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style="normal" fo:font-weight="bold" officeooo:rsid="00975c0c" officeooo:paragraph-rsid="00c027ff" style:font-size-asian="12pt" style:font-style-asian="normal" style:font-size-complex="12pt" style:font-style-complex="normal"/>
    </style:style>
    <style:style style:name="P248" style:family="paragraph" style:parent-style-name="Text_20_body">
      <style:paragraph-properties fo:margin-left="0.356cm" fo:margin-right="13.801cm" fo:margin-top="0.025cm" fo:margin-bottom="0cm" style:contextual-spacing="false" fo:line-height="100%" fo:text-align="star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49" style:family="paragraph" style:parent-style-name="Text_20_body" style:master-page-name="">
      <loext:graphic-properties draw:fill="none"/>
      <style:paragraph-properties fo:margin-left="1.199cm" fo:margin-right="0.801cm" fo:margin-top="0.025cm" fo:margin-bottom="0cm" style:contextual-spacing="false" fo:line-height="100%" fo:text-align="start" style:justify-single-word="false" fo:text-indent="0cm" style:auto-text-indent="false" style:page-number="auto" fo:background-color="transparent" style:writing-mode="lr-tb">
        <style:tab-stops>
          <style:tab-stop style:position="0.609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50" style:family="paragraph" style:parent-style-name="Text_20_body">
      <loext:graphic-properties draw:fill="none"/>
      <style:paragraph-properties fo:margin-left="1.199cm" fo:margin-right="0.801cm" fo:margin-top="0.025cm" fo:margin-bottom="0cm" style:contextual-spacing="false" fo:line-height="100%" fo:text-align="start" style:justify-single-word="false" fo:text-indent="0cm" style:auto-text-indent="false" fo:background-color="transparent" style:writing-mode="lr-tb">
        <style:tab-stops>
          <style:tab-stop style:position="0.609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51" style:family="paragraph" style:parent-style-name="Text_20_body">
      <loext:graphic-properties draw:fill="none"/>
      <style:paragraph-properties fo:margin-left="1.199cm" fo:margin-right="0.801cm" fo:margin-top="0.025cm" fo:margin-bottom="0cm" style:contextual-spacing="false" fo:line-height="100%" fo:text-align="start" style:justify-single-word="false" fo:text-indent="0cm" style:auto-text-indent="false" fo:background-color="transparent" style:writing-mode="lr-tb">
        <style:tab-stops>
          <style:tab-stop style:position="0.609cm"/>
        </style:tab-stops>
      </style:paragraph-properties>
      <style:text-properties fo:color="#000000" loext:opacity="100%" style:font-name="Times New Roman1" fo:font-size="12pt" fo:font-style="normal" fo:font-weight="normal" officeooo:rsid="00975c0c" officeooo:paragraph-rsid="00c027ff" style:font-size-asian="12pt" style:font-style-asian="normal" style:font-size-complex="12pt" style:font-style-complex="normal"/>
    </style:style>
    <style:style style:name="P252" style:family="paragraph" style:parent-style-name="Text_20_body">
      <loext:graphic-properties draw:fill="none"/>
      <style:paragraph-properties fo:margin-left="1.199cm" fo:margin-right="0.801cm" fo:margin-top="0.025cm" fo:margin-bottom="0cm" style:contextual-spacing="false" fo:line-height="100%" fo:text-align="center" style:justify-single-word="false" fo:text-indent="0cm" style:auto-text-indent="false" fo:background-color="transparent" style:writing-mode="lr-tb">
        <style:tab-stops>
          <style:tab-stop style:position="0.609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53" style:family="paragraph" style:parent-style-name="Text_20_body">
      <loext:graphic-properties draw:fill="none"/>
      <style:paragraph-properties fo:margin-left="1.199cm" fo:margin-right="0.801cm" fo:margin-top="0.025cm" fo:margin-bottom="0cm" style:contextual-spacing="false" fo:line-height="100%" fo:text-align="start" style:justify-single-word="false" fo:text-indent="0cm" style:auto-text-indent="false" fo:background-color="transparent" style:writing-mode="lr-tb">
        <style:tab-stops>
          <style:tab-stop style:position="0.609cm"/>
        </style:tab-stops>
      </style:paragraph-properties>
      <style:text-properties fo:color="#000000" loext:opacity="100%" style:font-name="Times New Roman1" fo:font-size="12pt" fo:font-style="normal" fo:font-weight="bold" officeooo:rsid="00975c0c" officeooo:paragraph-rsid="00c027ff" style:font-size-asian="12pt" style:font-style-asian="normal" style:font-size-complex="12pt" style:font-style-complex="normal"/>
    </style:style>
    <style:style style:name="P254" style:family="paragraph" style:parent-style-name="Text_20_body">
      <loext:graphic-properties draw:fill="none"/>
      <style:paragraph-properties fo:margin-left="1.199cm" fo:margin-right="0.801cm" fo:margin-top="0.025cm" fo:margin-bottom="0cm" style:contextual-spacing="false" fo:line-height="100%" fo:text-align="center" style:justify-single-word="false" fo:text-indent="0cm" style:auto-text-indent="false" fo:background-color="transparent" style:writing-mode="lr-tb">
        <style:tab-stops>
          <style:tab-stop style:position="0.609cm"/>
        </style:tab-stops>
      </style:paragraph-properties>
      <style:text-properties fo:color="#000000" loext:opacity="100%" style:font-name="Times New Roman1" fo:font-size="12pt" fo:font-style="normal" fo:font-weight="bold" officeooo:rsid="00975c0c" officeooo:paragraph-rsid="00c027ff" style:font-size-asian="12pt" style:font-style-asian="normal" style:font-size-complex="12pt" style:font-style-complex="normal"/>
    </style:style>
    <style:style style:name="P255" style:family="paragraph" style:parent-style-name="Text_20_body">
      <loext:graphic-properties draw:fill="none"/>
      <style:paragraph-properties fo:margin-left="1.199cm" fo:margin-right="0.801cm" fo:margin-top="0.025cm" fo:margin-bottom="0cm" style:contextual-spacing="false" fo:line-height="100%" fo:text-align="start" style:justify-single-word="false" fo:text-indent="0cm" style:auto-text-indent="false" fo:background-color="transparent" style:writing-mode="lr-tb">
        <style:tab-stops>
          <style:tab-stop style:position="0.609cm"/>
        </style:tab-stops>
      </style:paragraph-properties>
      <style:text-properties fo:color="#000000" loext:opacity="100%" style:font-name="Times New Roman1" fo:font-size="12pt" fo:font-style="normal" officeooo:rsid="00975c0c" officeooo:paragraph-rsid="00c027ff" style:font-size-asian="12pt" style:font-style-asian="normal" style:font-size-complex="12pt" style:font-style-complex="normal"/>
    </style:style>
    <style:style style:name="P256" style:family="paragraph" style:parent-style-name="Text_20_body">
      <loext:graphic-properties draw:fill="none"/>
      <style:paragraph-properties fo:margin-left="1.199cm" fo:margin-right="0.801cm" fo:margin-top="0.025cm" fo:margin-bottom="0cm" style:contextual-spacing="false" fo:line-height="100%" fo:text-align="center" style:justify-single-word="false" fo:text-indent="0cm" style:auto-text-indent="false" fo:background-color="transparent" style:writing-mode="lr-tb">
        <style:tab-stops>
          <style:tab-stop style:position="0.609cm"/>
        </style:tab-stops>
      </style:paragraph-properties>
      <style:text-properties fo:color="#000000" loext:opacity="100%" style:font-name="Times New Roman1" fo:font-size="12pt" fo:font-style="normal" officeooo:rsid="00975c0c" officeooo:paragraph-rsid="00c027ff" style:font-size-asian="12pt" style:font-style-asian="normal" style:font-size-complex="12pt" style:font-style-complex="normal"/>
    </style:style>
    <style:style style:name="P257" style:family="paragraph" style:parent-style-name="Text_20_body">
      <loext:graphic-properties draw:fill="none"/>
      <style:paragraph-properties fo:margin-left="1.199cm" fo:margin-right="0.801cm" fo:margin-top="0.025cm" fo:margin-bottom="0cm" style:contextual-spacing="false" fo:line-height="100%" fo:text-align="start" style:justify-single-word="false" fo:text-indent="0cm" style:auto-text-indent="false" fo:background-color="transparent" style:writing-mode="lr-tb">
        <style:tab-stops>
          <style:tab-stop style:position="0.609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tyle-asian="normal" style:font-size-complex="12pt" style:font-style-complex="normal"/>
    </style:style>
    <style:style style:name="P258" style:family="paragraph" style:parent-style-name="Text_20_body">
      <style:paragraph-properties fo:margin-top="0.025cm" fo:margin-bottom="0cm" style:contextual-spacing="false" fo:line-height="100%" fo:text-align="start" style:justify-single-word="false">
        <style:tab-stops>
          <style:tab-stop style:position="0.609cm"/>
        </style:tab-stops>
      </style:paragraph-properties>
      <style:text-properties fo:color="#000000" loext:opacity="100%" style:font-name="Times New Roman1" fo:font-size="12pt" fo:font-style="normal" officeooo:rsid="00975c0c" officeooo:paragraph-rsid="00c027ff" style:font-size-asian="12pt" style:font-style-asian="normal" style:font-size-complex="12pt" style:font-style-complex="normal"/>
    </style:style>
    <style:style style:name="P259" style:family="paragraph" style:parent-style-name="Text_20_body">
      <style:paragraph-properties fo:line-height="100%" fo:text-align="end" style:justify-single-word="false" fo:break-before="pag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a8684f" officeooo:paragraph-rsid="00c027ff" style:text-blinking="false" fo:background-color="transparent" style:font-size-asian="12pt" style:font-weight-asian="normal" style:font-size-complex="12pt" style:font-weight-complex="normal"/>
    </style:style>
    <style:style style:name="P260" style:family="paragraph" style:parent-style-name="Text_20_body">
      <style:paragraph-properties fo:line-height="100%" fo:text-align="center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ize-complex="12pt"/>
    </style:style>
    <style:style style:name="P261" style:family="paragraph" style:parent-style-name="Text_20_body">
      <style:paragraph-properties fo:margin-left="3.828cm" fo:margin-right="2.549cm" fo:margin-top="0.669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62" style:family="paragraph" style:parent-style-name="Text_20_body">
      <style:paragraph-properties fo:margin-left="4.064cm" fo:margin-right="2.776cm" fo:margin-top="0.22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63" style:family="paragraph" style:parent-style-name="Text_20_body">
      <style:paragraph-properties fo:margin-left="4.004cm" fo:margin-right="2.727cm" fo:margin-top="0.263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64" style:family="paragraph" style:parent-style-name="Text_20_body">
      <style:paragraph-properties fo:margin-left="0.88cm" fo:margin-right="0cm" fo:margin-top="0.009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65" style:family="paragraph" style:parent-style-name="Text_20_body">
      <style:paragraph-properties fo:margin-left="0.88cm" fo:margin-right="0cm" fo:margin-top="0.009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66" style:family="paragraph" style:parent-style-name="Text_20_body">
      <style:paragraph-properties fo:margin-left="0.88cm" fo:margin-right="0cm" fo:margin-top="0.009cm" fo:margin-bottom="0cm" style:contextual-spacing="false" fo:line-height="10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ize-complex="12pt"/>
    </style:style>
    <style:style style:name="P267" style:family="paragraph" style:parent-style-name="Text_20_body">
      <style:paragraph-properties fo:margin-left="0.88cm" fo:margin-right="0cm" fo:margin-top="0.009cm" fo:margin-bottom="0cm" style:contextual-spacing="false" fo:line-height="100%" fo:text-align="star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ize-complex="12pt"/>
    </style:style>
    <style:style style:name="P268" style:family="paragraph" style:parent-style-name="Text_20_body">
      <style:paragraph-properties fo:margin-left="0.88cm" fo:margin-right="0cm" fo:margin-top="0.009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officeooo:rsid="00975c0c" officeooo:paragraph-rsid="00c027ff" style:font-size-asian="12pt" style:font-size-complex="12pt"/>
    </style:style>
    <style:style style:name="P269" style:family="paragraph" style:parent-style-name="Text_20_body">
      <style:paragraph-properties fo:margin-left="0.898cm" fo:margin-right="4.336cm" fo:margin-top="0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70" style:family="paragraph" style:parent-style-name="Text_20_body" style:master-page-name="">
      <loext:graphic-properties draw:fill="none"/>
      <style:paragraph-properties fo:margin-left="0.9cm" fo:margin-right="1.3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71" style:family="paragraph" style:parent-style-name="Text_20_body" style:master-page-name="">
      <loext:graphic-properties draw:fill="none"/>
      <style:paragraph-properties fo:margin-left="0.9cm" fo:margin-right="0.801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72" style:family="paragraph" style:parent-style-name="Text_20_body">
      <loext:graphic-properties draw:fill="none"/>
      <style:paragraph-properties fo:margin-left="0.9cm" fo:margin-right="0.801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73" style:family="paragraph" style:parent-style-name="Text_20_body">
      <loext:graphic-properties draw:fill="none"/>
      <style:paragraph-properties fo:margin-left="0.9cm" fo:margin-right="0.801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74" style:family="paragraph" style:parent-style-name="Text_20_body">
      <loext:graphic-properties draw:fill="none"/>
      <style:paragraph-properties fo:margin-left="0.9cm" fo:margin-right="0.801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ize-complex="12pt"/>
    </style:style>
    <style:style style:name="P275" style:family="paragraph" style:parent-style-name="Text_20_body">
      <loext:graphic-properties draw:fill="none"/>
      <style:paragraph-properties fo:margin-left="0.9cm" fo:margin-right="0.801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style:font-size-asian="12pt" style:font-size-complex="12pt"/>
    </style:style>
    <style:style style:name="P276" style:family="paragraph" style:parent-style-name="Text_20_body">
      <loext:graphic-properties draw:fill="none"/>
      <style:paragraph-properties fo:margin-left="0.9cm" fo:margin-right="0.801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style:font-size-asian="12pt" style:font-size-complex="12pt"/>
    </style:style>
    <style:style style:name="P277" style:family="paragraph" style:parent-style-name="Text_20_body">
      <style:paragraph-properties fo:margin-left="1.702cm" fo:margin-right="13.115cm" fo:margin-top="0cm" fo:margin-bottom="0cm" style:contextual-spacing="false" fo:line-height="100%" fo:text-align="star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ize-complex="12pt"/>
    </style:style>
    <style:style style:name="P278" style:family="paragraph" style:parent-style-name="Text_20_body" style:master-page-name="">
      <loext:graphic-properties draw:fill="none"/>
      <style:paragraph-properties fo:margin-left="0.9cm" fo:margin-right="1.6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79" style:family="paragraph" style:parent-style-name="Text_20_body">
      <loext:graphic-properties draw:fill="none"/>
      <style:paragraph-properties fo:margin-left="0.9cm" fo:margin-right="1.6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80" style:family="paragraph" style:parent-style-name="Text_20_body">
      <loext:graphic-properties draw:fill="none"/>
      <style:paragraph-properties fo:margin-left="0.9cm" fo:margin-right="1.6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ize-complex="12pt"/>
    </style:style>
    <style:style style:name="P281" style:family="paragraph" style:parent-style-name="Text_20_body">
      <loext:graphic-properties draw:fill="none"/>
      <style:paragraph-properties fo:margin-left="0.9cm" fo:margin-right="1.6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style:font-size-asian="12pt" style:font-size-complex="12pt"/>
    </style:style>
    <style:style style:name="P282" style:family="paragraph" style:parent-style-name="Text_20_body">
      <style:paragraph-properties fo:margin-left="0.838cm" fo:margin-right="2.362cm" fo:margin-top="0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83" style:family="paragraph" style:parent-style-name="Text_20_body">
      <style:paragraph-properties fo:margin-left="0.838cm" fo:margin-right="2.362cm" fo:margin-top="0cm" fo:margin-bottom="0cm" style:contextual-spacing="false" fo:line-height="10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ize-complex="12pt"/>
    </style:style>
    <style:style style:name="P284" style:family="paragraph" style:parent-style-name="Text_20_body">
      <style:paragraph-properties fo:margin-left="0.838cm" fo:margin-right="2.362cm" fo:margin-top="0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bold" officeooo:rsid="00975c0c" officeooo:paragraph-rsid="00c027ff" style:font-size-asian="12pt" style:font-size-complex="12pt"/>
    </style:style>
    <style:style style:name="P285" style:family="paragraph" style:parent-style-name="Text_20_body" style:master-page-name="">
      <loext:graphic-properties draw:fill="none"/>
      <style:paragraph-properties fo:margin-left="0.801cm" fo:margin-right="1.6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bold" officeooo:rsid="00975c0c" officeooo:paragraph-rsid="00c027ff" style:font-size-asian="12pt" style:font-size-complex="12pt"/>
    </style:style>
    <style:style style:name="P286" style:family="paragraph" style:parent-style-name="Text_20_body" style:master-page-name="">
      <loext:graphic-properties draw:fill="none"/>
      <style:paragraph-properties fo:margin-left="0.801cm" fo:margin-right="1.7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bold" officeooo:rsid="00975c0c" officeooo:paragraph-rsid="00c027ff" style:font-size-asian="12pt" style:font-size-complex="12pt"/>
    </style:style>
    <style:style style:name="P287" style:family="paragraph" style:parent-style-name="Text_20_body">
      <loext:graphic-properties draw:fill="none"/>
      <style:paragraph-properties fo:margin-left="0.801cm" fo:margin-right="1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style:font-size-asian="12pt" style:font-size-complex="12pt"/>
    </style:style>
    <style:style style:name="P288" style:family="paragraph" style:parent-style-name="Text_20_body">
      <loext:graphic-properties draw:fill="none"/>
      <style:paragraph-properties fo:margin-left="0.801cm" fo:margin-right="1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ize-complex="12pt"/>
    </style:style>
    <style:style style:name="P289" style:family="paragraph" style:parent-style-name="Text_20_body">
      <loext:graphic-properties draw:fill="none"/>
      <style:paragraph-properties fo:margin-left="0.801cm" fo:margin-right="1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90" style:family="paragraph" style:parent-style-name="Text_20_body">
      <loext:graphic-properties draw:fill="none"/>
      <style:paragraph-properties fo:margin-left="0.801cm" fo:margin-right="1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291" style:family="paragraph" style:parent-style-name="Text_20_body">
      <loext:graphic-properties draw:fill="none"/>
      <style:paragraph-properties fo:margin-left="0.801cm" fo:margin-right="1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style:font-size-asian="12pt" style:font-size-complex="12pt"/>
    </style:style>
    <style:style style:name="P292" style:family="paragraph" style:parent-style-name="Text_20_body">
      <loext:graphic-properties draw:fill="none"/>
      <style:paragraph-properties fo:margin-left="0.801cm" fo:margin-right="1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fo:background-color="transparent" style:font-size-asian="12pt" style:font-size-complex="12pt"/>
    </style:style>
    <style:style style:name="P293" style:family="paragraph" style:parent-style-name="Text_20_body">
      <loext:graphic-properties draw:fill="none"/>
      <style:paragraph-properties fo:margin-left="0.801cm" fo:margin-right="1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fo:background-color="transparent" style:font-size-asian="12pt" style:font-weight-asian="bold" style:font-size-complex="12pt" style:font-weight-complex="bold"/>
    </style:style>
    <style:style style:name="P294" style:family="paragraph" style:parent-style-name="Text_20_body" style:master-page-name="">
      <loext:graphic-properties draw:fill="none"/>
      <style:paragraph-properties fo:margin-left="0.801cm" fo:margin-right="1.3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normal" officeooo:rsid="00975c0c" officeooo:paragraph-rsid="00c027ff" fo:background-color="#ffffff" style:font-size-asian="12pt" style:font-weight-asian="normal" style:font-size-complex="12pt" style:font-weight-complex="normal"/>
    </style:style>
    <style:style style:name="P295" style:family="paragraph" style:parent-style-name="Text_20_body">
      <loext:graphic-properties draw:fill="none"/>
      <style:paragraph-properties fo:margin-left="0.801cm" fo:margin-right="1.3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affb4e" officeooo:paragraph-rsid="00c027ff" style:text-blinking="false" fo:background-color="#ffffff" style:font-size-asian="12pt" style:font-weight-asian="normal" style:font-size-complex="12pt" style:font-weight-complex="normal"/>
    </style:style>
    <style:style style:name="P296" style:family="paragraph" style:parent-style-name="Text_20_body">
      <loext:graphic-properties draw:fill="none"/>
      <style:paragraph-properties fo:margin-left="0.801cm" fo:margin-right="1.3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fo:background-color="#ffffff" style:font-size-asian="12pt" style:font-weight-asian="normal" style:font-size-complex="12pt" style:font-weight-complex="normal"/>
    </style:style>
    <style:style style:name="P297" style:family="paragraph" style:parent-style-name="Text_20_body">
      <loext:graphic-properties draw:fill="none"/>
      <style:paragraph-properties fo:margin-left="0.801cm" fo:margin-right="1.3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#ffffff" style:font-size-asian="12pt" style:font-weight-asian="normal" style:font-size-complex="12pt" style:font-weight-complex="normal"/>
    </style:style>
    <style:style style:name="P298" style:family="paragraph" style:parent-style-name="Text_20_body">
      <loext:graphic-properties draw:fill="none"/>
      <style:paragraph-properties fo:margin-left="0.801cm" fo:margin-right="1.3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#ffffff" style:font-size-asian="12pt" style:font-weight-asian="bold" style:font-size-complex="12pt" style:font-weight-complex="bold"/>
    </style:style>
    <style:style style:name="P299" style:family="paragraph" style:parent-style-name="Text_20_body">
      <loext:graphic-properties draw:fill="none"/>
      <style:paragraph-properties fo:margin-left="0.801cm" fo:margin-right="1.3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fo:background-color="#ffffff" style:font-size-asian="12pt" style:font-weight-asian="bold" style:font-size-complex="12pt" style:font-weight-complex="bold"/>
    </style:style>
    <style:style style:name="P300" style:family="paragraph" style:parent-style-name="Text_20_body" style:master-page-name="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normal" officeooo:rsid="00975c0c" officeooo:paragraph-rsid="00c027ff" fo:background-color="#ffffff" style:font-size-asian="12pt" style:font-weight-asian="normal" style:font-size-complex="12pt" style:font-weight-complex="normal"/>
    </style:style>
    <style:style style:name="P301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#ffffff" style:font-size-asian="12pt" style:font-weight-asian="normal" style:font-size-complex="12pt" style:font-weight-complex="normal"/>
    </style:style>
    <style:style style:name="P302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fo:background-color="#ffffff" style:font-size-asian="12pt" style:font-weight-asian="normal" style:font-size-complex="12pt" style:font-weight-complex="normal"/>
    </style:style>
    <style:style style:name="P303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b4f8f0" officeooo:paragraph-rsid="00c027ff" fo:background-color="#ffffff" style:font-size-asian="12pt" style:font-weight-asian="normal" style:font-size-complex="12pt" style:font-weight-complex="normal"/>
    </style:style>
    <style:style style:name="P304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#ffffff" style:font-size-asian="12pt" style:font-weight-asian="bold" style:font-size-complex="12pt" style:font-weight-complex="bold"/>
    </style:style>
    <style:style style:name="P305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fo:background-color="#ffffff" style:font-size-asian="12pt" style:font-weight-asian="bold" style:font-size-complex="12pt" style:font-weight-complex="bold"/>
    </style:style>
    <style:style style:name="P306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fo:background-color="#ffffff" style:font-size-asian="12pt" style:font-size-complex="12pt"/>
    </style:style>
    <style:style style:name="P307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fo:background-color="#ffffff" style:font-size-asian="12pt" style:font-size-complex="12pt"/>
    </style:style>
    <style:style style:name="P308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transparent" style:font-size-asian="12pt" style:font-size-complex="12pt"/>
    </style:style>
    <style:style style:name="P309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fo:background-color="transparent" style:font-size-asian="12pt" style:font-size-complex="12pt"/>
    </style:style>
    <style:style style:name="P310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75c0c" officeooo:paragraph-rsid="00c027ff" fo:background-color="transparent" style:font-size-asian="12pt" style:font-size-complex="12pt"/>
    </style:style>
    <style:style style:name="P311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officeooo:rsid="00975c0c" officeooo:paragraph-rsid="00c027ff" style:font-size-asian="12pt" style:font-size-complex="12pt"/>
    </style:style>
    <style:style style:name="P312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ize-complex="12pt"/>
    </style:style>
    <style:style style:name="P313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75c0c" officeooo:paragraph-rsid="00c027ff" style:text-blinking="false" fo:background-color="#ffffff" style:font-size-asian="12pt" style:font-style-asian="normal" style:font-size-complex="12pt" style:font-style-complex="normal"/>
    </style:style>
    <style:style style:name="P314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75c0c" officeooo:paragraph-rsid="00c027ff" style:text-blinking="false" fo:background-color="transparent" style:font-size-asian="12pt" style:font-size-complex="12pt"/>
    </style:style>
    <style:style style:name="P315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316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center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75c0c" officeooo:paragraph-rsid="00c027ff" style:font-size-asian="12pt" style:font-size-complex="12pt"/>
    </style:style>
    <style:style style:name="P317" style:family="paragraph" style:parent-style-name="Text_20_body">
      <loext:graphic-properties draw:fill="none"/>
      <style:paragraph-properties fo:margin-left="0.801cm" fo:margin-right="0.7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style:font-name="Times New Roman1" fo:font-size="12pt" officeooo:paragraph-rsid="00c027ff" style:font-size-asian="12pt" style:font-size-complex="12pt"/>
    </style:style>
    <style:style style:name="P318" style:family="paragraph" style:parent-style-name="Text_20_body">
      <style:paragraph-properties fo:line-height="100%" fo:text-align="center" style:justify-single-word="false"/>
      <style:text-properties style:font-name="Times New Roman1" fo:font-size="12pt" officeooo:rsid="00975c0c" officeooo:paragraph-rsid="00c027ff" style:font-size-asian="12pt" style:font-size-complex="12pt"/>
    </style:style>
    <style:style style:name="P319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b8c8dd" style:font-size-asian="12pt" style:font-weight-asian="bold" style:font-name-complex="Times New Roman1" style:font-size-complex="12pt"/>
    </style:style>
    <style:style style:name="P320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838b0d"/>
    </style:style>
    <style:style style:name="T2" style:family="text">
      <style:text-properties officeooo:rsid="0085f124"/>
    </style:style>
    <style:style style:name="T3" style:family="text">
      <style:text-properties style:font-name-complex="Times New Roman1"/>
    </style:style>
    <style:style style:name="T4" style:family="text">
      <style:text-properties style:language-asian="ru" style:country-asian="RU" style:font-name-complex="Times New Roman1"/>
    </style:style>
    <style:style style:name="T5" style:family="text">
      <style:text-properties officeooo:rsid="00888d88"/>
    </style:style>
    <style:style style:name="T6" style:family="text">
      <style:text-properties style:font-weight-complex="bold"/>
    </style:style>
    <style:style style:name="T7" style:family="text">
      <style:text-properties officeooo:rsid="008b0c9a"/>
    </style:style>
    <style:style style:name="T8" style:family="text">
      <style:text-properties officeooo:rsid="00a3c375"/>
    </style:style>
    <style:style style:name="T9" style:family="text">
      <style:text-properties officeooo:rsid="009ea36c"/>
    </style:style>
    <style:style style:name="T10" style:family="text">
      <style:text-properties officeooo:rsid="008ff85f"/>
    </style:style>
    <style:style style:name="T11" style:family="text">
      <style:text-properties officeooo:rsid="0091bd88"/>
    </style:style>
    <style:style style:name="T12" style:family="text">
      <style:text-properties officeooo:rsid="00938ef9"/>
    </style:style>
    <style:style style:name="T13" style:family="text">
      <style:text-properties officeooo:rsid="0093ed95"/>
    </style:style>
    <style:style style:name="T14" style:family="text">
      <style:text-properties officeooo:rsid="0096c7a7"/>
    </style:style>
    <style:style style:name="T15" style:family="text">
      <style:text-properties officeooo:rsid="0097abeb"/>
    </style:style>
    <style:style style:name="T16" style:family="text">
      <style:text-properties officeooo:rsid="0097eb1b"/>
    </style:style>
    <style:style style:name="T17" style:family="text">
      <style:text-properties officeooo:rsid="00d467a6"/>
    </style:style>
    <style:style style:name="T18" style:family="text">
      <style:text-properties officeooo:rsid="009a9a50"/>
    </style:style>
    <style:style style:name="T19" style:family="text">
      <style:text-properties officeooo:rsid="009ef439"/>
    </style:style>
    <style:style style:name="T20" style:family="text">
      <style:text-properties officeooo:rsid="009ae26b"/>
    </style:style>
    <style:style style:name="T21" style:family="text">
      <style:text-properties officeooo:rsid="009aaa74"/>
    </style:style>
    <style:style style:name="T22" style:family="text">
      <style:text-properties officeooo:rsid="009a7d49"/>
    </style:style>
    <style:style style:name="T23" style:family="text">
      <style:text-properties officeooo:rsid="009d1d3f"/>
    </style:style>
    <style:style style:name="T24" style:family="text">
      <style:text-properties officeooo:rsid="009cb95e"/>
    </style:style>
    <style:style style:name="T25" style:family="text">
      <style:text-properties fo:font-variant="normal" fo:text-transform="none" fo:letter-spacing="normal" fo:font-style="normal" fo:font-weight="normal" officeooo:rsid="009cb95e"/>
    </style:style>
    <style:style style:name="T26" style:family="text">
      <style:text-properties fo:font-variant="normal" fo:text-transform="none" fo:letter-spacing="normal" fo:font-style="normal" fo:font-weight="normal" officeooo:rsid="009d8494"/>
    </style:style>
    <style:style style:name="T27" style:family="text">
      <style:text-properties officeooo:rsid="0094f20b"/>
    </style:style>
    <style:style style:name="T28" style:family="text">
      <style:text-properties officeooo:rsid="00958f47"/>
    </style:style>
    <style:style style:name="T29" style:family="text">
      <style:text-properties fo:font-variant="normal" fo:text-transform="none" fo:font-size="12pt" fo:letter-spacing="normal" fo:language="ru" fo:country="RU" fo:font-style="normal" fo:font-weight="normal" officeooo:rsid="009de98f" style:font-size-asian="12pt" style:font-name-complex="Times New Roman1" style:font-size-complex="12pt"/>
    </style:style>
    <style:style style:name="T30" style:family="text">
      <style:text-properties fo:font-variant="normal" fo:text-transform="none" fo:font-size="12pt" fo:letter-spacing="normal" fo:language="ru" fo:country="RU" fo:font-style="normal" fo:font-weight="normal" officeooo:rsid="00a04f06" style:font-size-asian="12pt" style:font-name-complex="Times New Roman1" style:font-size-complex="12pt"/>
    </style:style>
    <style:style style:name="T31" style:family="text">
      <style:text-properties fo:font-variant="normal" fo:text-transform="none" fo:font-size="12pt" fo:letter-spacing="normal" fo:font-style="normal" fo:font-weight="normal" style:font-size-asian="12pt" style:font-size-complex="12pt"/>
    </style:style>
    <style:style style:name="T32" style:family="text">
      <style:text-properties fo:font-variant="normal" fo:text-transform="none" fo:font-size="12pt" fo:letter-spacing="normal" fo:font-style="normal" fo:font-weight="normal" officeooo:rsid="00a0dac8" style:font-size-asian="12pt" style:font-size-complex="12pt"/>
    </style:style>
    <style:style style:name="T33" style:family="text">
      <style:text-properties officeooo:rsid="00a04f06"/>
    </style:style>
    <style:style style:name="T34" style:family="text">
      <style:text-properties officeooo:rsid="00a2ad39"/>
    </style:style>
    <style:style style:name="T35" style:family="text">
      <style:text-properties fo:language="ru" fo:country="RU" officeooo:rsid="00a04f06" style:font-name-complex="Times New Roman1"/>
    </style:style>
    <style:style style:name="T36" style:family="text">
      <style:text-properties officeooo:rsid="00a0dac8"/>
    </style:style>
    <style:style style:name="T37" style:family="text">
      <style:text-properties fo:font-variant="normal" fo:text-transform="none" fo:font-size="12pt" fo:letter-spacing="normal" fo:language="ru" fo:country="RU" fo:font-style="normal" fo:font-weight="normal" officeooo:rsid="00a2ad39" style:font-size-asian="12pt" style:font-name-complex="Times New Roman1" style:font-size-complex="12pt"/>
    </style:style>
    <style:style style:name="T38" style:family="text"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04f06" fo:background-color="transparent" loext:char-shading-value="0" style:font-size-asian="12pt" style:font-name-complex="Times New Roman1" style:font-size-complex="12pt"/>
    </style:style>
    <style:style style:name="T39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loext:char-shading-value="0" style:font-size-asian="12pt" style:font-size-complex="12pt"/>
    </style:style>
    <style:style style:name="T40" style:family="text">
      <style:text-properties fo:font-variant="normal" fo:text-transform="none" fo:color="#000000" loext:opacity="100%" style:font-name="Times New Roman1" fo:font-size="12pt" fo:letter-spacing="normal" fo:background-color="transparent" loext:char-shading-value="0" style:font-size-asian="12pt" style:font-size-complex="12pt"/>
    </style:style>
    <style:style style:name="T41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a0dac8" fo:background-color="transparent" loext:char-shading-value="0" style:font-size-asian="12pt" style:font-size-complex="12pt"/>
    </style:style>
    <style:style style:name="T42" style:family="text">
      <style:text-properties fo:font-variant="normal" fo:text-transform="none" fo:color="#000000" loext:opacity="100%" style:font-name="Times New Roman1" fo:font-size="12pt" fo:letter-spacing="normal" officeooo:rsid="00a2012b" fo:background-color="transparent" loext:char-shading-value="0" style:font-size-asian="12pt" style:font-size-complex="12pt"/>
    </style:style>
    <style:style style:name="T43" style:family="text">
      <style:text-properties fo:font-variant="normal" fo:text-transform="none" fo:font-size="12pt" fo:letter-spacing="normal" style:font-size-asian="12pt" style:font-size-complex="12pt"/>
    </style:style>
    <style:style style:name="T44" style:family="text">
      <style:text-properties fo:font-variant="normal" fo:text-transform="none" fo:font-size="12pt" fo:letter-spacing="normal" fo:font-style="normal" fo:font-weight="normal" officeooo:rsid="00a2012b" style:font-size-asian="12pt" style:font-size-complex="12pt"/>
    </style:style>
    <style:style style:name="T45" style:family="text">
      <style:text-properties officeooo:rsid="00a000d0"/>
    </style:style>
    <style:style style:name="T46" style:family="text"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62af7" fo:background-color="transparent" loext:char-shading-value="0" style:font-size-asian="12pt" style:font-name-complex="Times New Roman1" style:font-size-complex="12pt"/>
    </style:style>
    <style:style style:name="T47" style:family="text">
      <style:text-properties fo:color="#000000" loext:opacity="100%" style:font-name="Times New Roman1" fo:font-size="12pt" fo:letter-spacing="normal" fo:font-weight="normal" fo:background-color="transparent" loext:char-shading-value="0" style:font-size-asian="12pt" style:font-size-complex="12pt"/>
    </style:style>
    <style:style style:name="T48" style:family="text">
      <style:text-properties fo:font-variant="normal" fo:text-transform="none" fo:letter-spacing="normal" fo:language="ru" fo:country="RU" fo:font-style="normal" fo:font-weight="normal" style:font-name-complex="Times New Roman1"/>
    </style:style>
    <style:style style:name="T49" style:family="text">
      <style:text-properties fo:font-variant="normal" fo:text-transform="none" fo:letter-spacing="normal" fo:language="ru" fo:country="RU" fo:font-style="italic" fo:font-weight="normal" style:font-name-complex="Times New Roman1"/>
    </style:style>
    <style:style style:name="T50" style:family="text"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71758" fo:background-color="transparent" loext:char-shading-value="0" style:font-size-asian="12pt" style:font-name-complex="Times New Roman1" style:font-size-complex="12pt"/>
    </style:style>
    <style:style style:name="T51" style:family="text"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fo:background-color="transparent" loext:char-shading-value="0" style:font-size-asian="12pt" style:font-name-complex="Times New Roman1" style:font-size-complex="12pt"/>
    </style:style>
    <style:style style:name="T52" style:family="text">
      <style:text-properties fo:font-style="italic"/>
    </style:style>
    <style:style style:name="T53" style:family="text">
      <style:text-properties fo:language="ru" fo:country="RU" officeooo:rsid="00a71758" style:font-name-complex="Times New Roman1"/>
    </style:style>
    <style:style style:name="T54" style:family="text">
      <style:text-properties officeooo:rsid="00b0ca99"/>
    </style:style>
    <style:style style:name="T55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b0ca99" fo:background-color="transparent" loext:char-shading-value="0" style:font-size-asian="12pt" style:font-size-complex="12pt"/>
    </style:style>
    <style:style style:name="T56" style:family="text">
      <style:text-properties style:font-name="Times New Roman1" fo:language="ru" fo:country="RU" officeooo:rsid="00a71758" fo:background-color="transparent" loext:char-shading-value="0" style:font-size-asian="12pt" style:font-name-complex="Times New Roman1" style:font-size-complex="12pt"/>
    </style:style>
    <style:style style:name="T57" style:family="text">
      <style:text-properties style:font-name="Times New Roman1" fo:background-color="transparent" loext:char-shading-value="0" style:font-size-asian="12pt" style:font-size-complex="12pt"/>
    </style:style>
    <style:style style:name="T58" style:family="text">
      <style:text-properties style:font-name="Times New Roman1" fo:language="ru" fo:country="RU" fo:font-weight="normal" fo:background-color="transparent" loext:char-shading-value="0" style:font-size-asian="12pt" style:font-name-complex="Times New Roman1" style:font-size-complex="12pt"/>
    </style:style>
    <style:style style:name="T59" style:family="text">
      <style:text-properties fo:language="ru" fo:country="RU" officeooo:rsid="00a8424e" style:font-name-complex="Times New Roman1"/>
    </style:style>
    <style:style style:name="T60" style:family="text"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8424e" fo:background-color="transparent" loext:char-shading-value="0" style:font-size-asian="12pt" style:font-name-complex="Times New Roman1" style:font-size-complex="12pt"/>
    </style:style>
    <style:style style:name="T61" style:family="text">
      <style:text-properties officeooo:rsid="00b13d7b"/>
    </style:style>
    <style:style style:name="T62" style:family="text">
      <style:text-properties officeooo:rsid="00a51aa0"/>
    </style:style>
    <style:style style:name="T63" style:family="text">
      <style:text-properties fo:language="ru" fo:country="RU" style:font-name-complex="Times New Roman1"/>
    </style:style>
    <style:style style:name="T64" style:family="text">
      <style:text-properties officeooo:rsid="00b1c168"/>
    </style:style>
    <style:style style:name="T65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b1c168" fo:background-color="transparent" loext:char-shading-value="0" style:font-size-asian="12pt" style:font-size-complex="12pt"/>
    </style:style>
    <style:style style:name="T66" style:family="text">
      <style:text-properties fo:font-variant="normal" fo:text-transform="none" fo:color="#000000" loext:opacity="100%" style:font-name="Times New Roman1" fo:font-size="12pt" fo:letter-spacing="normal" officeooo:rsid="00b1c168" fo:background-color="transparent" loext:char-shading-value="0" style:font-size-asian="12pt" style:font-size-complex="12pt"/>
    </style:style>
    <style:style style:name="T67" style:family="text">
      <style:text-properties fo:language="ru" fo:country="RU" fo:font-style="normal" fo:font-weight="normal" officeooo:rsid="00a62af7" style:font-name-complex="Times New Roman1"/>
    </style:style>
    <style:style style:name="T68" style:family="text">
      <style:text-properties fo:font-style="normal" fo:font-weight="normal"/>
    </style:style>
    <style:style style:name="T69" style:family="text">
      <style:text-properties fo:language="ru" fo:country="RU" officeooo:rsid="00a62af7" style:font-name-complex="Times New Roman1"/>
    </style:style>
    <style:style style:name="T70" style:family="text">
      <style:text-properties officeooo:rsid="00b3a657"/>
    </style:style>
    <style:style style:name="T71" style:family="text">
      <style:text-properties officeooo:rsid="00a328c6"/>
    </style:style>
    <style:style style:name="T72" style:family="text">
      <style:text-properties officeooo:rsid="00acf940"/>
    </style:style>
    <style:style style:name="T73" style:family="text">
      <style:text-properties officeooo:rsid="0099b4d7"/>
    </style:style>
    <style:style style:name="T74" style:family="text">
      <style:text-properties officeooo:rsid="00afefbc"/>
    </style:style>
    <style:style style:name="T75" style:family="text">
      <style:text-properties officeooo:rsid="00a56677"/>
    </style:style>
    <style:style style:name="T76" style:family="text">
      <style:text-properties officeooo:rsid="00b56948"/>
    </style:style>
    <style:style style:name="T77" style:family="text">
      <style:text-properties officeooo:rsid="00b78b8e"/>
    </style:style>
    <style:style style:name="T78" style:family="text">
      <style:text-properties fo:font-weight="bold" officeooo:rsid="008586a1" style:font-weight-asian="bold" style:font-weight-complex="bold"/>
    </style:style>
    <style:style style:name="T79" style:family="text">
      <style:text-properties fo:font-style="normal" fo:font-weight="bold" style:font-weight-asian="bold" style:font-weight-complex="bold"/>
    </style:style>
    <style:style style:name="T80" style:family="text">
      <style:text-properties style:font-name="Times New Roman"/>
    </style:style>
    <style:style style:name="T81" style:family="text">
      <style:text-properties officeooo:rsid="008586a1"/>
    </style:style>
    <style:style style:name="T82" style:family="text">
      <style:text-properties fo:language="en" fo:country="US" style:font-name-complex="Times New Roman1"/>
    </style:style>
    <style:style style:name="T83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84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85" style:family="text">
      <style:text-properties officeooo:rsid="0086f152"/>
    </style:style>
    <style:style style:name="T86" style:family="text">
      <style:text-properties officeooo:rsid="0087d76b"/>
    </style:style>
    <style:style style:name="T87" style:family="text">
      <style:text-properties officeooo:rsid="00b20a9e"/>
    </style:style>
    <style:style style:name="T88" style:family="text">
      <style:text-properties officeooo:rsid="00a5d6d2"/>
    </style:style>
    <style:style style:name="T89" style:family="text">
      <style:text-properties fo:color="#000000" loext:opacity="100%" style:font-name="Times New Roman1" fo:font-size="12pt"/>
    </style:style>
    <style:style style:name="T90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/>
    </style:style>
    <style:style style:name="T91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name-complex="Times New Roman1" style:font-size-complex="12pt"/>
    </style:style>
    <style:style style:name="T92" style:family="text">
      <style:text-properties fo:font-variant="normal" fo:text-transform="none" fo:color="#000000" loext:opacity="100%" style:text-line-through-style="none" style:text-line-through-type="none" style:font-name="Times New Roman1" fo:font-size="12pt" fo:letter-spacing="normal" fo:font-style="normal" style:text-underline-style="none" fo:font-weight="normal" style:text-blinking="false" style:font-size-asian="12pt" style:font-name-complex="Times New Roman1" style:font-size-complex="12pt"/>
    </style:style>
    <style:style style:name="T93" style:family="text">
      <style:text-properties fo:font-variant="normal" fo:text-transform="none" fo:color="#000000" loext:opacity="100%" style:font-name="Times New Roman1" fo:font-size="12pt" fo:letter-spacing="normal" style:font-size-asian="12pt" style:font-name-complex="Times New Roman1" style:font-size-complex="12pt"/>
    </style:style>
    <style:style style:name="T94" style:family="text">
      <style:text-properties fo:color="#000000" loext:opacity="100%" style:font-name="Times New Roman1" fo:font-size="12pt" style:font-size-asian="12pt" style:font-name-complex="Times New Roman1" style:font-size-complex="12pt"/>
    </style:style>
    <style:style style:name="T95" style:family="text">
      <style:text-properties fo:color="#000000" loext:opacity="100%" style:font-name="Times New Roman1" fo:font-size="12pt" fo:font-style="normal" fo:background-color="#ffffff" loext:char-shading-value="0"/>
    </style:style>
    <style:style style:name="T96" style:family="text">
      <style:text-properties fo:color="#000000" loext:opacity="100%" style:font-name="Times New Roman1" fo:font-size="12pt" fo:font-style="normal" style:font-size-asian="12pt" style:font-name-complex="Times New Roman1" style:font-size-complex="12pt"/>
    </style:style>
    <style:style style:name="T97" style:family="text">
      <style:text-properties officeooo:rsid="00b6934e"/>
    </style:style>
    <style:style style:name="T98" style:family="text">
      <style:text-properties fo:font-weight="bold" style:font-weight-asian="bold" style:font-weight-complex="bold"/>
    </style:style>
    <style:style style:name="T99" style:family="text">
      <style:text-properties officeooo:rsid="00914d1e"/>
    </style:style>
    <style:style style:name="T100" style:family="text">
      <style:text-properties officeooo:rsid="0084c9a1"/>
    </style:style>
    <style:style style:name="T101" style:family="text">
      <style:text-properties officeooo:rsid="0086a6b7"/>
    </style:style>
    <style:style style:name="T102" style:family="text">
      <style:text-properties officeooo:rsid="00887b73"/>
    </style:style>
    <style:style style:name="T103" style:family="text">
      <style:text-properties officeooo:rsid="008baea0"/>
    </style:style>
    <style:style style:name="T104" style:family="text">
      <style:text-properties officeooo:rsid="008f53b2"/>
    </style:style>
    <style:style style:name="T105" style:family="text">
      <style:text-properties officeooo:rsid="009202ba"/>
    </style:style>
    <style:style style:name="T106" style:family="text">
      <style:text-properties officeooo:rsid="0093a830"/>
    </style:style>
    <style:style style:name="T107" style:family="text">
      <style:text-properties officeooo:rsid="00961664"/>
    </style:style>
    <style:style style:name="T108" style:family="text">
      <style:text-properties fo:font-variant="normal" fo:text-transform="none" style:text-line-through-style="none" style:text-line-through-type="none" style:text-underline-style="none" fo:font-weight="normal" officeooo:rsid="00975c0c" style:text-blinking="false" fo:background-color="transparent" loext:char-shading-value="0"/>
    </style:style>
    <style:style style:name="T109" style:family="text">
      <style:text-properties fo:font-variant="normal" fo:text-transform="none" style:text-line-through-style="none" style:text-line-through-type="none" style:text-underline-style="none" fo:font-weight="normal" officeooo:rsid="009adb25" style:text-blinking="false" fo:background-color="transparent" loext:char-shading-value="0"/>
    </style:style>
    <style:style style:name="T110" style:family="text">
      <style:text-properties fo:font-variant="normal" fo:text-transform="none" style:text-line-through-style="none" style:text-line-through-type="none" style:text-underline-style="none" fo:font-weight="normal" officeooo:rsid="009cd05d" style:text-blinking="false" fo:background-color="transparent" loext:char-shading-value="0"/>
    </style:style>
    <style:style style:name="T111" style:family="text">
      <style:text-properties fo:font-variant="normal" fo:text-transform="none" style:text-line-through-style="none" style:text-line-through-type="none" style:text-underline-style="none" fo:font-weight="normal" style:text-blinking="false" fo:background-color="transparent" loext:char-shading-value="0"/>
    </style:style>
    <style:style style:name="T112" style:family="text">
      <style:text-properties fo:font-variant="normal" fo:text-transform="none" style:text-line-through-style="none" style:text-line-through-type="none" style:text-underline-style="none" style:text-blinking="false" fo:background-color="transparent" loext:char-shading-value="0"/>
    </style:style>
    <style:style style:name="T113" style:family="text">
      <style:text-properties fo:font-variant="normal" fo:text-transform="none" style:text-line-through-style="none" style:text-line-through-type="none" style:text-underline-style="none" fo:font-weight="bold" style:text-blinking="false" fo:background-color="transparent" loext:char-shading-value="0"/>
    </style:style>
    <style:style style:name="T114" style:family="text">
      <style:text-properties fo:font-variant="normal" fo:text-transform="none" style:text-line-through-style="none" style:text-line-through-type="none" style:text-underline-style="none" fo:font-weight="normal" officeooo:rsid="00a07331" style:text-blinking="false" fo:background-color="transparent" loext:char-shading-value="0"/>
    </style:style>
    <style:style style:name="T115" style:family="text">
      <style:text-properties fo:font-variant="normal" fo:text-transform="none" style:text-line-through-style="none" style:text-line-through-type="none" style:text-underline-style="none" officeooo:rsid="00a25026" style:text-blinking="false" fo:background-color="transparent" loext:char-shading-value="0"/>
    </style:style>
    <style:style style:name="T116" style:family="text">
      <style:text-properties fo:font-variant="normal" fo:text-transform="none" style:text-line-through-style="none" style:text-line-through-type="none" style:text-underline-style="none" fo:font-weight="normal" officeooo:rsid="00a25026" style:text-blinking="false" fo:background-color="transparent" loext:char-shading-value="0"/>
    </style:style>
    <style:style style:name="T117" style:family="text">
      <style:text-properties fo:font-variant="normal" fo:text-transform="none" style:text-line-through-style="none" style:text-line-through-type="none" style:text-underline-style="none" officeooo:rsid="00a57cd6" style:text-blinking="false" fo:background-color="transparent" loext:char-shading-value="0"/>
    </style:style>
    <style:style style:name="T118" style:family="text">
      <style:text-properties fo:font-variant="normal" fo:text-transform="none" style:text-line-through-style="none" style:text-line-through-type="none" style:text-underline-style="none" officeooo:rsid="00a5fcc9" style:text-blinking="false" fo:background-color="transparent" loext:char-shading-value="0"/>
    </style:style>
    <style:style style:name="T119" style:family="text">
      <style:text-properties fo:font-variant="normal" fo:text-transform="none" style:text-line-through-style="none" style:text-line-through-type="none" style:text-underline-style="none" fo:font-weight="normal" officeooo:rsid="00a5fcc9" style:text-blinking="false" fo:background-color="transparent" loext:char-shading-value="0"/>
    </style:style>
    <style:style style:name="T120" style:family="text">
      <style:text-properties fo:font-variant="normal" fo:text-transform="none" style:text-line-through-style="none" style:text-line-through-type="none" style:text-underline-style="none" fo:font-weight="normal" officeooo:rsid="00a76d3c" style:text-blinking="false" fo:background-color="transparent" loext:char-shading-value="0"/>
    </style:style>
    <style:style style:name="T121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/>
    </style:style>
    <style:style style:name="T122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/>
    </style:style>
    <style:style style:name="T123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/>
    </style:style>
    <style:style style:name="T124" style:family="text">
      <style:text-properties fo:font-variant="normal" fo:text-transform="none" style:text-line-through-style="none" style:text-line-through-type="none" fo:font-style="normal" style:text-underline-style="none" officeooo:rsid="00a8684f" style:text-blinking="false" fo:background-color="transparent" loext:char-shading-value="0"/>
    </style:style>
    <style:style style:name="T125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126" style:family="text">
      <style:text-properties fo:font-variant="normal" fo:text-transform="none" style:text-line-through-style="none" style:text-line-through-type="none" fo:font-style="italic" style:text-underline-style="none" fo:font-weight="normal" style:text-blinking="false" fo:background-color="transparent" loext:char-shading-value="0"/>
    </style:style>
    <style:style style:name="T127" style:family="text">
      <style:text-properties fo:font-variant="normal" fo:text-transform="none" style:text-line-through-style="none" style:text-line-through-type="none" fo:font-style="normal" style:text-underline-style="none" fo:font-weight="normal" officeooo:rsid="00abacbe" style:text-blinking="false" fo:background-color="transparent" loext:char-shading-value="0"/>
    </style:style>
    <style:style style:name="T128" style:family="text">
      <style:text-properties fo:font-variant="normal" fo:text-transform="none" style:text-line-through-style="none" style:text-line-through-type="none" fo:font-style="normal" style:text-underline-style="none" fo:font-weight="normal" officeooo:rsid="00abe3da" style:text-blinking="false" fo:background-color="transparent" loext:char-shading-value="0"/>
    </style:style>
    <style:style style:name="T129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#ffffff" loext:char-shading-value="0" style:font-weight-asian="normal" style:font-weight-complex="normal"/>
    </style:style>
    <style:style style:name="T130" style:family="text">
      <style:text-properties fo:font-variant="normal" fo:text-transform="none" style:text-line-through-style="none" style:text-line-through-type="none" fo:font-style="italic" style:text-underline-style="none" fo:font-weight="normal" style:text-blinking="false" fo:background-color="#ffffff" loext:char-shading-value="0" style:font-weight-asian="normal" style:font-weight-complex="normal"/>
    </style:style>
    <style:style style:name="T131" style:family="text">
      <style:text-properties fo:font-variant="normal" fo:text-transform="none" style:text-line-through-style="none" style:text-line-through-type="none" fo:font-style="normal" style:text-underline-style="none" fo:font-weight="normal" officeooo:rsid="00adacd9" style:text-blinking="false" fo:background-color="#ffffff" loext:char-shading-value="0" style:font-weight-asian="normal" style:font-weight-complex="normal"/>
    </style:style>
    <style:style style:name="T132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#ffffff" loext:char-shading-value="0"/>
    </style:style>
    <style:style style:name="T133" style:family="text">
      <style:text-properties fo:font-variant="normal" fo:text-transform="none" style:text-line-through-style="none" style:text-line-through-type="none" style:text-underline-style="none" style:text-blinking="false" fo:background-color="#ffffff" loext:char-shading-value="0"/>
    </style:style>
    <style:style style:name="T134" style:family="text">
      <style:text-properties fo:font-variant="normal" fo:text-transform="none" style:text-line-through-style="none" style:text-line-through-type="none" fo:font-style="normal" style:text-underline-style="none" fo:font-weight="normal" officeooo:rsid="00af3dd3" style:text-blinking="false" fo:background-color="#ffffff" loext:char-shading-value="0" style:font-weight-asian="normal" style:font-weight-complex="normal"/>
    </style:style>
    <style:style style:name="T135" style:family="text">
      <style:text-properties fo:font-variant="normal" fo:text-transform="none" style:text-line-through-style="none" style:text-line-through-type="none" fo:font-style="normal" style:text-underline-style="none" fo:font-weight="normal" officeooo:rsid="00af6fbb" style:text-blinking="false" fo:background-color="#ffffff" loext:char-shading-value="0" style:font-weight-asian="normal" style:font-weight-complex="normal"/>
    </style:style>
    <style:style style:name="T136" style:family="text">
      <style:text-properties fo:font-variant="normal" fo:text-transform="none" style:text-line-through-style="none" style:text-line-through-type="none" fo:font-style="italic" style:text-underline-style="none" fo:font-weight="normal" officeooo:rsid="00af6fbb" style:text-blinking="false" fo:background-color="#ffffff" loext:char-shading-value="0" style:font-weight-asian="normal" style:font-weight-complex="normal"/>
    </style:style>
    <style:style style:name="T137" style:family="text">
      <style:text-properties fo:font-variant="normal" fo:text-transform="none" style:text-line-through-style="none" style:text-line-through-type="none" fo:font-style="normal" style:text-underline-style="none" style:text-blinking="false"/>
    </style:style>
    <style:style style:name="T138" style:family="text">
      <style:text-properties fo:font-variant="normal" fo:text-transform="none" style:text-line-through-style="none" style:text-line-through-type="none" fo:font-style="italic" style:text-underline-style="none" style:text-blinking="false"/>
    </style:style>
    <style:style style:name="T139" style:family="text">
      <style:text-properties officeooo:rsid="00975c0c"/>
    </style:style>
    <style:style style:name="T140" style:family="text">
      <style:text-properties fo:font-style="italic" officeooo:rsid="00975c0c"/>
    </style:style>
    <style:style style:name="T141" style:family="text">
      <style:text-properties fo:font-variant="normal" fo:text-transform="none" style:text-line-through-style="none" style:text-line-through-type="none" fo:font-style="normal" style:text-underline-style="none" officeooo:rsid="00affb4e" style:text-blinking="false"/>
    </style:style>
    <style:style style:name="T142" style:family="text">
      <style:text-properties officeooo:rsid="00affb4e"/>
    </style:style>
    <style:style style:name="T143" style:family="text">
      <style:text-properties fo:font-variant="normal" fo:text-transform="none" style:text-line-through-style="none" style:text-line-through-type="none" fo:font-style="normal" style:text-underline-style="none" officeooo:rsid="00b1e2ef" style:text-blinking="false"/>
    </style:style>
    <style:style style:name="T144" style:family="text">
      <style:text-properties officeooo:rsid="00b1e2ef"/>
    </style:style>
    <style:style style:name="T145" style:family="text">
      <style:text-properties fo:font-variant="normal" fo:text-transform="none" style:text-line-through-style="none" style:text-line-through-type="none" style:text-underline-style="none" style:text-blinking="false"/>
    </style:style>
    <style:style style:name="T146" style:family="text">
      <style:text-properties fo:font-variant="normal" fo:text-transform="none" style:text-line-through-style="none" style:text-line-through-type="none" fo:font-style="normal" style:text-underline-style="none" officeooo:rsid="00b35841" style:text-blinking="false"/>
    </style:style>
    <style:style style:name="T147" style:family="text">
      <style:text-properties fo:font-variant="normal" fo:text-transform="none" style:text-line-through-style="none" style:text-line-through-type="none" fo:font-style="normal" style:text-underline-style="none" officeooo:rsid="00b4f8f0" style:text-blinking="false"/>
    </style:style>
    <style:style style:name="T148" style:family="text">
      <style:text-properties fo:font-variant="normal" fo:text-transform="none" style:text-line-through-style="none" style:text-line-through-type="none" fo:font-style="normal" style:text-underline-style="none" officeooo:rsid="00975c0c" style:text-blinking="false"/>
    </style:style>
    <style:style style:name="T149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 style:font-weight-asian="normal" style:font-weight-complex="normal"/>
    </style:style>
    <style:style style:name="T150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 style:font-weight-asian="normal" style:font-weight-complex="normal"/>
    </style:style>
    <style:style style:name="T151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/>
    </style:style>
    <style:style style:name="T152" style:family="text">
      <style:text-properties fo:font-variant="normal" fo:text-transform="none" style:text-line-through-style="none" style:text-line-through-type="none" fo:font-style="italic" style:text-underline-style="none" fo:font-weight="normal" style:text-blinking="false"/>
    </style:style>
    <style:style style:name="T153" style:family="text">
      <style:text-properties fo:font-variant="normal" fo:text-transform="none" style:text-line-through-style="none" style:text-line-through-type="none" style:text-underline-style="none" fo:font-weight="normal" style:text-blinking="false"/>
    </style:style>
    <style:style style:name="T154" style:family="text">
      <style:text-properties fo:font-variant="normal" fo:text-transform="none" style:text-line-through-style="none" style:text-line-through-type="none" fo:font-style="normal" style:text-underline-style="none" fo:font-weight="normal" officeooo:rsid="00b524de" style:text-blinking="false"/>
    </style:style>
    <style:style style:name="T155" style:family="text">
      <style:text-properties officeooo:rsid="00c55150"/>
    </style:style>
    <style:style style:name="T156" style:family="text">
      <style:text-properties fo:font-variant="normal" fo:text-transform="none" style:text-line-through-style="none" style:text-line-through-type="none" fo:font-style="normal" style:text-underline-style="none" officeooo:rsid="00b8dedc" style:text-blinking="false" fo:background-color="transparent" loext:char-shading-value="0"/>
    </style:style>
    <style:style style:name="T157" style:family="text">
      <style:text-properties fo:font-variant="normal" fo:text-transform="none" style:text-line-through-style="none" style:text-line-through-type="none" fo:font-style="normal" style:text-underline-style="none" officeooo:rsid="00bda477" style:text-blinking="false" fo:background-color="transparent" loext:char-shading-value="0"/>
    </style:style>
    <style:style style:name="T158" style:family="text">
      <style:text-properties officeooo:rsid="00bdd94a"/>
    </style:style>
    <style:style style:name="T159" style:family="text">
      <style:text-properties fo:font-variant="normal" fo:text-transform="none" style:text-line-through-style="none" style:text-line-through-type="none" fo:font-style="normal" style:text-underline-style="none" officeooo:rsid="00bdd94a" style:text-blinking="false" fo:background-color="transparent" loext:char-shading-value="0"/>
    </style:style>
    <style:style style:name="T160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975c0c" style:text-blinking="false" fo:background-color="transparent" loext:char-shading-value="0"/>
    </style:style>
    <style:style style:name="T161" style:family="text">
      <style:text-properties fo:font-variant="normal" fo:text-transform="none" fo:color="#000000" loext:opacity="100%" style:text-line-through-style="none" style:text-line-through-type="none" fo:font-style="italic" style:text-underline-style="none" fo:font-weight="normal" officeooo:rsid="00975c0c" style:text-blinking="false" fo:background-color="transparent" loext:char-shading-value="0"/>
    </style:style>
    <style:style style:name="T162" style:family="text">
      <style:text-properties officeooo:rsid="00bf490c"/>
    </style:style>
    <style:style style:name="T163" style:family="text">
      <style:text-properties fo:font-variant="normal" fo:text-transform="none" style:text-line-through-style="none" style:text-line-through-type="none" fo:font-style="normal" style:text-underline-style="none" officeooo:rsid="00bf510e" style:text-blinking="false" fo:background-color="transparent" loext:char-shading-value="0"/>
    </style:style>
    <style:style style:name="T164" style:family="text">
      <style:text-properties fo:font-variant="normal" fo:text-transform="none" style:text-line-through-style="none" style:text-line-through-type="none" fo:font-style="normal" style:text-underline-style="none" officeooo:rsid="00c09ae9" style:text-blinking="false" fo:background-color="transparent" loext:char-shading-value="0"/>
    </style:style>
    <style:style style:name="T165" style:family="text">
      <style:text-properties officeooo:rsid="00c09ae9"/>
    </style:style>
    <style:style style:name="T166" style:family="text">
      <style:text-properties fo:font-variant="normal" fo:text-transform="none" style:text-line-through-style="none" style:text-line-through-type="none" fo:font-style="normal" style:text-underline-style="none" officeooo:rsid="00c203b9" style:text-blinking="false" fo:background-color="transparent" loext:char-shading-value="0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 text:consecutive-numbering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-0.616cm" fo:margin-left="1.251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5">Салаирский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<text:span text:style-name="T1">11</text:span>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7">20.04.2000 г.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8">Заказник организован с целью сохранения биологического разнообразия Кемеровской области - Кузбасса, в том числе с целью охраны и воспроизводства объектов животного мира, отнесенных к объектам охоты, охраны мест их обитания, сохранения и восстановления численности редких и исчезающих видов животного и растительного мира.</text:p>
            <text:p text:style-name="P9">На заказник возложены задачи поддержания целостности устоявшихся экосистем, охраны типичных ландшафтов, сохранения, воспроизводства и восстановления запасов всех обитающих на его территории объектов животного мира.</text:p>
          </table:table-cell>
        </table:table-row>
        <table:table-row table:style-name="Таблица1.1">
          <table:table-cell table:style-name="Таблица1.A1" office:value-type="string">
            <text:p text:style-name="P10">9</text:p>
          </table:table-cell>
          <table:table-cell table:style-name="Таблица1.A1" table:number-columns-spanned="2" office:value-type="string">
            <text:p text:style-name="P11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2">№ п/п</text:p>
          </table:table-cell>
          <table:table-cell table:style-name="Таблица3.A1" office:value-type="string">
            <text:p text:style-name="P13">Категория правового акта</text:p>
          </table:table-cell>
          <table:table-cell table:style-name="Таблица3.A1" office:value-type="string">
            <text:p text:style-name="P13">Номер и дата</text:p>
          </table:table-cell>
          <table:table-cell table:style-name="Таблица3.A1" office:value-type="string">
            <text:p text:style-name="P13">Площадь, га</text:p>
          </table:table-cell>
          <table:table-cell table:style-name="Таблица3.A1" office:value-type="string">
            <text:p text:style-name="P13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4">1</text:p>
          </table:table-cell>
          <table:table-cell table:style-name="Таблица3.B2" office:value-type="string">
            <text:p text:style-name="P15">Распоряжение <text:span text:style-name="T2">а</text:span>дминистрации Кемеровской области </text:p>
          </table:table-cell>
          <table:table-cell table:style-name="Таблица3.C2" office:value-type="string">
            <text:p text:style-name="P15"><text:s/>20.04.2000 № 380-р</text:p>
          </table:table-cell>
          <table:table-cell table:style-name="Таблица3.C2" office:value-type="string">
            <text:p text:style-name="P16">35 400</text:p>
          </table:table-cell>
          <table:table-cell table:style-name="Таблица3.C2" office:value-type="string">
            <text:p text:style-name="P17">Об организации государственных заказников областного значения. Утверждено Положение о заказнике и границы.</text:p>
          </table:table-cell>
        </table:table-row>
        <table:table-row table:style-name="Таблица3.3">
          <table:table-cell table:style-name="Таблица3.A2" office:value-type="string">
            <text:p text:style-name="P14">2</text:p>
          </table:table-cell>
          <table:table-cell table:style-name="Таблица3.B2" office:value-type="string">
            <text:p text:style-name="P15">Постановление Коллегии Администрации Кемеровской области </text:p>
          </table:table-cell>
          <table:table-cell table:style-name="Таблица3.C2" office:value-type="string">
            <text:p text:style-name="P15">14.10.2009 № 412</text:p>
          </table:table-cell>
          <table:table-cell table:style-name="Таблица3.C2" office:value-type="string">
            <text:p text:style-name="P18"> 38114</text:p>
          </table:table-cell>
          <table:table-cell table:style-name="Таблица3.C2" office:value-type="string">
            <text:p text:style-name="P17">Установлены положение, и границы с продлением срока действия заказника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9">10</text:p>
          </table:table-cell>
          <table:table-cell table:style-name="Таблица4.A1" office:value-type="string">
            <text:p text:style-name="P20">Ведомственная подчиненность</text:p>
          </table:table-cell>
          <table:table-cell table:style-name="Таблица4.A1" office:value-type="string">
            <text:p text:style-name="P21">Министерство лесного комплекса и охотничьего хозяйства Кузбасса</text:p>
          </table:table-cell>
        </table:table-row>
        <table:table-row table:style-name="Таблица4.2">
          <table:table-cell table:style-name="Таблица4.A1" office:value-type="string">
            <text:p text:style-name="P19">11</text:p>
          </table:table-cell>
          <table:table-cell table:style-name="Таблица4.A1" office:value-type="string">
            <text:p text:style-name="P20">Международный статус</text:p>
          </table:table-cell>
          <table:table-cell table:style-name="Таблица4.A1" office:value-type="string">
            <text:p text:style-name="P22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3">12</text:p>
          </table:table-cell>
          <table:table-cell table:style-name="Таблица5.A1" office:value-type="string">
            <text:p text:style-name="P24">Категория ООПТ согласно классификации МСОП</text:p>
          </table:table-cell>
          <table:table-cell table:style-name="Таблица5.A1" office:value-type="string">
            <text:p text:style-name="P25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26">13</text:p>
          </table:table-cell>
          <table:table-cell table:style-name="Таблица6.A1" office:value-type="string">
            <text:p text:style-name="P26">Число кластеров</text:p>
          </table:table-cell>
          <table:table-cell table:style-name="Таблица6.A1" office:value-type="string">
            <text:p text:style-name="P27">1</text:p>
          </table:table-cell>
        </table:table-row>
        <table:table-row table:style-name="Таблица6.1">
          <table:table-cell table:style-name="Таблица6.A1" office:value-type="string">
            <text:p text:style-name="P26">14</text:p>
          </table:table-cell>
          <table:table-cell table:style-name="Таблица6.A1" office:value-type="string">
            <text:p text:style-name="P26">Месторасположение</text:p>
          </table:table-cell>
          <table:table-cell table:style-name="Таблица6.A1" office:value-type="string">
            <text:p text:style-name="P28">Кемеровская область - Кузбасс, Промышленновский муниципальный округ, Кемеровская область - Кузбасс, Гурьевский муниципальный <text:soft-page-break/>округ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19">15</text:p>
          </table:table-cell>
          <table:table-cell table:style-name="Таблица7.A1" office:value-type="string">
            <text:p text:style-name="P19">Географическое положение</text:p>
          </table:table-cell>
          <table:table-cell table:style-name="Таблица7.A1" office:value-type="string">
            <text:p text:style-name="P29">Заказник расположен в северо-восточной части Салаирского кряжа и занимает как горную, так и равнинную территорию. </text:p>
          </table:table-cell>
        </table:table-row>
        <table:table-row table:style-name="Таблица7.2">
          <table:table-cell table:style-name="Таблица7.A1" office:value-type="string">
            <text:p text:style-name="P19">16</text:p>
          </table:table-cell>
          <table:table-cell table:style-name="Таблица7.A1" office:value-type="string">
            <text:p text:style-name="P20">Общая площадь ООПТ</text:p>
            <text:p text:style-name="P19"/>
          </table:table-cell>
          <table:table-cell table:style-name="Таблица7.A1" office:value-type="string">
            <text:p text:style-name="P30">381143347±170825 кв. м</text:p>
          </table:table-cell>
        </table:table-row>
        <table:table-row table:style-name="Таблица7.1">
          <table:table-cell table:style-name="Таблица7.A1" office:value-type="string">
            <text:p text:style-name="P19">а</text:p>
          </table:table-cell>
          <table:table-cell table:style-name="Таблица7.A1" office:value-type="string">
            <text:p text:style-name="P31">в том числе морской акватории</text:p>
          </table:table-cell>
          <table:table-cell table:style-name="Таблица7.A1" office:value-type="string">
            <text:p text:style-name="P22">-</text:p>
          </table:table-cell>
        </table:table-row>
        <table:table-row table:style-name="Таблица7.1">
          <table:table-cell table:style-name="Таблица7.A1" office:value-type="string">
            <text:p text:style-name="P19">б</text:p>
          </table:table-cell>
          <table:table-cell table:style-name="Таблица7.A1" office:value-type="string">
            <text:p text:style-name="P32">в том числе без изъятия</text:p>
          </table:table-cell>
          <table:table-cell table:style-name="Таблица7.A1" office:value-type="string">
            <text:p text:style-name="P30">381143347±170825 кв. м</text:p>
          </table:table-cell>
        </table:table-row>
        <table:table-row table:style-name="Таблица7.1">
          <table:table-cell table:style-name="Таблица7.A1" office:value-type="string">
            <text:p text:style-name="P19">17</text:p>
          </table:table-cell>
          <table:table-cell table:style-name="Таблица7.A1" office:value-type="string">
            <text:p text:style-name="P20">Площадь охранной зоны</text:p>
          </table:table-cell>
          <table:table-cell table:style-name="Таблица7.A1" office:value-type="string">
            <text:p text:style-name="P33">0</text:p>
          </table:table-cell>
        </table:table-row>
        <table:table-row table:style-name="Таблица7.6">
          <table:table-cell table:style-name="Таблица7.A1" office:value-type="string">
            <text:p text:style-name="P19">18</text:p>
          </table:table-cell>
          <table:table-cell table:style-name="Таблица7.A1" office:value-type="string">
            <text:p text:style-name="P19">Границы ООПТ</text:p>
          </table:table-cell>
          <table:table-cell table:style-name="Таблица7.A1" office:value-type="string">
            <text:p text:style-name="P34"><text:span text:style-name="T3">Границы утверждены </text:span><text:span text:style-name="T4">Постановлением Коллегии Администрации Кемеровской области от 14.10.2009 № 412</text:span><text:span text:style-name="T3"> «О государственных природных заказниках Кемеровской области», в следующих границах:</text:span></text:p>
            <text:p text:style-name="P35">северо-восточная граница — от границы Новосибирской области по южному берегу Танаева пруда до реки Исток и далее вверх по течению реки Исток до села Ваганово;</text:p>
            <text:p text:style-name="P35">восточная — от села Ваганово по дороге до села Иван-Брод и далее по проселочной дороге через бывшие деревни Козинск, Чертолог до поселка Золотая Тайга, далее по дороге до поселка Касьма и далее вверх по реке Касьма до автодороги Гачевка — Гусев Мыс;</text:p>
            <text:p text:style-name="P36">южная — по автодороге Гачевка — Гусев Мыс до границы Новосибирской области;</text:p>
            <text:p text:style-name="P37"><text:span text:style-name="T5">юго-западная и западная — по границе Новосибирской области на исходную позицию.</text:span> 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38">19</text:p>
          </table:table-cell>
          <table:table-cell table:style-name="Таблица8.A1" office:value-type="string">
            <text:p text:style-name="P39"><text:span text:style-name="T6">Наличие в границах ООПТ иных особо охраняемых природных территори</text:span>й</text:p>
          </table:table-cell>
          <table:table-cell table:style-name="Таблица8.A1" office:value-type="string">
            <text:p text:style-name="P40"><text:span text:style-name="T7">О</text:span>тсутствуют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41">20</text:p>
          </table:table-cell>
          <table:table-cell table:style-name="Таблица9.A1" table:number-columns-spanned="2" office:value-type="string">
            <text:p text:style-name="P42">Природные особенности ООПТ</text:p>
          </table:table-cell>
          <table:covered-table-cell/>
        </table:table-row>
        <table:table-row table:style-name="Таблица9.1">
          <table:table-cell table:style-name="Таблица9.A1" office:value-type="string">
            <text:p text:style-name="P43">а</text:p>
          </table:table-cell>
          <table:table-cell table:style-name="Таблица9.A1" office:value-type="string">
            <text:p text:style-name="P44">Нарушенность территории</text:p>
          </table:table-cell>
          <table:table-cell table:style-name="Таблица9.A1" office:value-type="string">
            <text:p text:style-name="P45"><text:span text:style-name="T8">Слабо нарушена.</text:span><text:span text:style-name="T9"> </text:span></text:p>
          </table:table-cell>
        </table:table-row>
        <table:table-row table:style-name="Таблица9.1">
          <table:table-cell table:style-name="Таблица9.A1" office:value-type="string">
            <text:p text:style-name="P43">б</text:p>
          </table:table-cell>
          <table:table-cell table:style-name="Таблица9.A1" office:value-type="string">
            <text:p text:style-name="P44">Рельеф</text:p>
          </table:table-cell>
          <table:table-cell table:style-name="Таблица9.A1" office:value-type="string">
            <text:p text:style-name="P46">Территория заказника представляет собой зону типичных гумидных низкогорий, составляющих заметную долю в ландшафтах юга Сибири.</text:p>
            <text:p text:style-name="P47">Территория заказника располагается на северо-востоке Салаирского кряжа.</text:p>
            <text:p text:style-name="P47">Геоморфологически Салаирский кряж можно представить как асимметричное эрозионное плато, выгнутое широкой дугой, выпуклой к северо-востоку. Средние высоты плато составляют 400-450м над у.м., при отдельных останцах достигающих 500-600м над у.м.</text:p>
            <text:p text:style-name="P48">Северная оконечность кряжа представлена группой сопок, сложенных гранитоидами, хорошо различимых в рельефе как совокупность отдельных поднятий. Наивысшая точка здесь – г. <text:soft-page-break/>Улантова достигает 410м над у.м.</text:p>
            <text:p text:style-name="P48">Поверхность кряжа имеет выровненный увалисто-долинный или долинно-балочный рельеф. Плоских водоразделов здесь практически не наблюдается. Основной элемент рельефа – пологие склоны различных экспозиций. Увалы различаются формой, ориентацией и протяженностью, но имеют примерно одинаковые высоты.</text:p>
          </table:table-cell>
        </table:table-row>
        <table:table-row table:style-name="Таблица9.1">
          <table:table-cell table:style-name="Таблица9.A1" office:value-type="string">
            <text:p text:style-name="P43">в</text:p>
          </table:table-cell>
          <table:table-cell table:style-name="Таблица9.A1" office:value-type="string">
            <text:p text:style-name="P44">Климат</text:p>
          </table:table-cell>
          <table:table-cell table:style-name="Таблица9.A1" office:value-type="string">
            <text:p text:style-name="P49">Средние температуры июля от 15 ºС до 18 ºС, января от -16 ºС до 19,8 ºС. <text:span text:style-name="T10">Сумма положительных температур выше 10 ºС </text:span><text:span text:style-name="T11">наиболее высоких частей Салаирского Кряжа 400-500 м над у.м.</text:span><text:span text:style-name="T10"> не превышает 1400 ºС за вегетационный период, а число дней 80-105. </text:span><text:span text:style-name="T11">В низкогорной черневой тайге сумма положительных температур учеличивается до 1600-1700 ºС, число дней до 110.</text:span></text:p>
            <text:p text:style-name="P50">Наибольшее количество тепла получается лесостепь в Присалаирский депрессии. Сумма положительных температур выше 10 ºС составляет 1800-1900, а в отдельные года и выше. Вегетационный сезон составляет 165-175 дней .</text:p>
            <text:p text:style-name="P51"><text:span text:style-name="T12">Устойчивый снежный покров образуется в первой декаде ноября, в осевой части кряжа, он устанавливается на 7-10 дней раньше, чем в предгорьях. Продолжительность периода с устойчивым снежным покровом достигает 160-180 дней. Мощность снежного покрова резко различается </text:span><text:span text:style-name="T13">в разных частях Салаирского кряжа. В западных предгорьях она составляет в среднем 55 см, в осевой части кряжа возрастает до 150-180 см, на восточном макросклоне под сосновыми лесами не превышает 40 см, а в Присалаирской депрессии едва достигает 20 см.</text:span></text:p>
          </table:table-cell>
        </table:table-row>
        <table:table-row table:style-name="Таблица9.1">
          <table:table-cell table:style-name="Таблица9.A1" office:value-type="string">
            <text:p text:style-name="P52">г</text:p>
          </table:table-cell>
          <table:table-cell table:style-name="Таблица9.A1" office:value-type="string">
            <text:p text:style-name="P53">Почвенный покров</text:p>
          </table:table-cell>
          <table:table-cell table:style-name="Таблица9.A1" office:value-type="string">
            <text:p text:style-name="P54">Почвы зонального лесостепного окружения Салаирского кряжа представлены сочетанием выщелоченных и оподзоленных черноземов под остепненными лугами и серых лесных почв под сосново-березовыми лесами (Горшенин, 1955; Ильин, 1966). Изредка в верхней части южных склонов балок встречаются настоящие черноземы. Для ряда водоразделов в подпоясе черневой тайги и в предгорной части кряжа встречаются серые и темно-серые лесные оподзоленные почвы с различной степенью оподзоленности.</text:p>
            <text:p text:style-name="P55">На восточном макросклоне кряжа под сосновыми лесами нередко формируются бурые лесные почвы с мощностью профиля от 50-60 до 160см. На выходах мраморизованных известняков и доломитов по восточному макросклону кряжа и в осевой его части встречаются маломощные, грубогумусные, дерново-карбонатные почвы.</text:p>
            <text:p text:style-name="P55">Луговые и лугово-болотные почвы распространены небольшими контурами по всей территории кряжа, располагаясь, преимущественно, по днищам логов. На восточных предгорьях кряжа встречаются солонцеватые варианты луговых почв.</text:p>
            <text:p text:style-name="P56">Основу почвенного покрова составляют светло-серые сильнооподзоленные почвы на лессовидном суглинке, возникшие путем деградации оподзоленных и выщелоченных черноземов и серых лесных почв, обычных для лесостепи.</text:p>
            <text:p text:style-name="P56">Однородность минералогического состава и физико-химических свойств рыхлых поверхностных отложений, выступающих на большей части территории кряжа в качестве почвообразующей <text:soft-page-break/>породы, во многом определила относительную однородность почвенного покрова.</text:p>
          </table:table-cell>
        </table:table-row>
        <table:table-row table:style-name="Таблица9.1">
          <table:table-cell table:style-name="Таблица9.A1" office:value-type="string">
            <text:p text:style-name="P52">д</text:p>
          </table:table-cell>
          <table:table-cell table:style-name="Таблица9.A1" office:value-type="string">
            <text:p text:style-name="P53">Гидрологическая сеть</text:p>
          </table:table-cell>
          <table:table-cell table:style-name="Таблица9.A1" office:value-type="string">
            <text:p text:style-name="P57">Большая часть рек, протекающих на территории заказника относятся к бассейну реки Иня. На территории заказника берут начало: р. Касьма с притоками Чебура, Чесноковка, Чебурушка, текущие на восток. На самом западе заказника берет начало речка Шабаниха, текущая на север.</text:p>
            <text:p text:style-name="P57">Небольшая часть рек спадающих с осевого водораздела на запад принадлежат бассейну р. Бердь. Это речки Полдневая (приток р. Суенга), Березовая и Большая Березовая.</text:p>
          </table:table-cell>
        </table:table-row>
        <table:table-row table:style-name="Таблица9.1">
          <table:table-cell table:style-name="Таблица9.A1" office:value-type="string">
            <text:p text:style-name="P52">е</text:p>
          </table:table-cell>
          <table:table-cell table:style-name="Таблица9.A1" office:value-type="string">
            <text:p text:style-name="P58">Флора и растительность</text:p>
          </table:table-cell>
          <table:table-cell table:style-name="Таблица9.A1" office:value-type="string">
            <text:p text:style-name="P59">Лесные сообщества занимают центральную часть заказника и имеют общую площадь 31 558 га, что составляет 85 % его площади. </text:p>
            <text:p text:style-name="P60">В мелколиственных лесных сообществах эдификаторами вы<text:span text:style-name="T14">ступают 3 основных вида древесных пород: береза повислая, береза пушистая, осина обыкновенная. </text:span></text:p>
            <text:p text:style-name="P61">В хвойных лесных сообществах эдификаторами являются: пихта сибирская, сосна обыкновенная, ель сибирская, лиственница сибирская, сосна сибирская.</text:p>
            <text:p text:style-name="P61">В ивовых зарослях эдификаторами выступают виды: ива Гмелина, ива шестистопобеговая, ива пепельная,ива трехтычинковая, ива прутовидная, ива корзиночная, ива пятитычинковая. </text:p>
            <text:p text:style-name="P61">В лесополосах в основном высажены: тополь бальзамический, вяз низкий, лиственница сибирская и кустарник карагана древоовидная.</text:p>
            <text:p text:style-name="P62">Луговые сообщества занимают около 5100 га. На их долю приходится 14% территории заказника.</text:p>
            <text:p text:style-name="P62">В суходольных луговых сообществах эдификаторами и доминантами являются некоторые злаки, бобовые и виды разнотравья: овсяница луговая , земляника зеленая, люцерна пестрая, люцерна гибридная, кострец безостый, люцерна серповидная, люцерна посевная, мятлик луговой, пырей ползучий и др. </text:p>
            <text:p text:style-name="P62">В петрофитных лугово-степных сообществах основными эдификаторами выступают разные виды полыней (Artemisia commutata Bess., Artemisia glauca Pall. ex Willd., Artemisia frigida Willd.), <text:span text:style-name="T15">ковыль волосатик, овсяницы (Festuca valesiaca Gaudin, Festuca pseudovina Hack. ex Wiesb.), тимофеевка степная и другие.</text:span></text:p>
            <text:p text:style-name="P63">На остепненных участках склонов в кустарниковых зарослях доминантами выступают спирея средняя и кизильник черноплодные. </text:p>
            <text:p text:style-name="P63">Сообщества водных и прибрежно-водных растений водоемов, болотные сообщества. Занимают площадь 353 га. Долевое участие в сложении растительного покрова составляет 1%. </text:p>
            <text:p text:style-name="P64">В сообществах водных и прибрежно-водных растений основная средоформирующая роль принадлежит осокам: осоке острой, осоке пузырчатой, осоке прямоколосой, и др., а также рогозу широколистному, троснику южному, разным видам ивы <text:span text:style-name="T16">(ива Гмелина, шерстистопобеговая, пепельная, трехтычинковая, прутовидная, корзиночная, пятитычинковая).</text:span></text:p>
            <text:p text:style-name="P64"><text:span text:style-name="T16">Болотные сообщества занимают незначительные площади. В основном они сформированы с участием древесных растений. </text:span><text:soft-page-break/><text:span text:style-name="T16">Основными древесными породами болот являются береза пушистая, сосна обыкновенная, ель сибирская.</text:span></text:p>
            <text:p text:style-name="P65"><text:span text:style-name="T17">С</text:span>писок<text:span text:style-name="T17"> </text:span><text:span text:style-name="T18">флоры</text:span> представлен в приложении 1.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43">ж</text:p>
          </table:table-cell>
          <table:table-cell table:style-name="Таблица10.A1" office:value-type="string">
            <text:p text:style-name="P44">Лесной фонд</text:p>
          </table:table-cell>
          <table:table-cell table:style-name="Таблица10.A1" office:value-type="string">
            <text:p text:style-name="P66"><text:span text:style-name="T19">Т</text:span>ерритория заказника входит в соста<text:span text:style-name="T20">в</text:span> <text:span text:style-name="T21">Гурьевского </text:span><text:span text:style-name="T20">лесничества </text:span><text:span text:style-name="T22">и П</text:span><text:span text:style-name="T23">ромышленноского лесничества</text:span><text:span text:style-name="T20"> Кемеровской области — Кузбасса. </text:span><text:span text:style-name="T24">Лесные сообщества занимают 85% от площади заказника (31 558 га). </text:span></text:p>
            <text:p text:style-name="P67"><text:span text:style-name="T25">Мелколиственные леса представлены следующими основными типами: осиновые леса с примесью березы), березовые леса с примесью осины, березово-осиновые и осиново-березовые. Хвойные и смешанные леса представлены следующими типами: сосновые, сосново-березовые, осиново-березово-сосновые, березово-осиновые с примесью сосны, березово-сосновые леса, в том числе с примесью пихты лиственницы, ели, лиственнично-березовые с примесью сосны, березово-лиственичные. Хвойные леса (в том числе черневые леса): </text:span><text:span text:style-name="T26">пихтово-осиновые, березово-пихтовые, осиново-пихтовые, пихтово-осиново-березовые, пихтовые с примесью березы. Еловые, в том числе с примесью пихты, кедра.</text:span></text:p>
          </table:table-cell>
        </table:table-row>
        <table:table-row table:style-name="Таблица10.1">
          <table:table-cell table:style-name="Таблица10.A2" office:value-type="string">
            <text:p text:style-name="P68">з</text:p>
          </table:table-cell>
          <table:table-cell table:style-name="Таблица10.A2" office:value-type="string">
            <text:p text:style-name="P69">Животный мир </text:p>
          </table:table-cell>
          <table:table-cell table:style-name="Таблица10.A2" office:value-type="string">
            <text:p text:style-name="P70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71">Список выявленных видов фауны представлен в приложение 2.</text:p>
          </table:table-cell>
        </table:table-row>
      </table:table>
      <table:table table:name="Таблица19" table:style-name="Таблица19">
        <table:table-column table:style-name="Таблица19.A"/>
        <table:table-column table:style-name="Таблица19.B"/>
        <table:table-column table:style-name="Таблица19.C"/>
        <table:table-column table:style-name="Таблица19.D"/>
        <table:table-column table:style-name="Таблица19.E"/>
        <table:table-column table:style-name="Таблица19.F"/>
        <table:table-column table:style-name="Таблица19.G"/>
        <table:table-row table:style-name="Таблица19.1">
          <table:table-cell table:style-name="Таблица19.A1" table:number-columns-spanned="7" office:value-type="string">
            <text:p text:style-name="P72">Учёт промысловой фауны Млекопитающих по данным ЗМУ.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9.1">
          <table:table-cell table:style-name="Таблица19.A2" office:value-type="string">
            <text:p text:style-name="P73">ВИД/ГОД</text:p>
          </table:table-cell>
          <table:table-cell table:style-name="Таблица19.A2" office:value-type="string">
            <text:p text:style-name="P73"/>
          </table:table-cell>
          <table:table-cell table:style-name="Таблица19.A2" office:value-type="string">
            <text:p text:style-name="P73">2022г.</text:p>
          </table:table-cell>
          <table:table-cell table:style-name="Таблица19.A2" office:value-type="string">
            <text:p text:style-name="P73">2023г.</text:p>
          </table:table-cell>
          <table:table-cell table:style-name="Таблица19.A2" office:value-type="string">
            <text:p text:style-name="P73">2024г.</text:p>
          </table:table-cell>
          <table:table-cell table:style-name="Таблица19.F2" office:value-type="string">
            <text:p text:style-name="P73">2025г.</text:p>
          </table:table-cell>
          <table:table-cell table:style-name="Таблица19.A2" office:value-type="string">
            <text:p text:style-name="P74">2026г.</text:p>
          </table:table-cell>
        </table:table-row>
        <table:table-row table:style-name="Таблица19.3">
          <table:table-cell table:style-name="Таблица19.A2" table:number-rows-spanned="2" office:value-type="string">
            <text:p text:style-name="P73">Заяц-беляк</text:p>
          </table:table-cell>
          <table:table-cell table:style-name="Таблица19.A2" office:value-type="string">
            <text:p text:style-name="P73">численность</text:p>
          </table:table-cell>
          <table:table-cell table:style-name="Таблица19.A2" office:value-type="string">
            <text:p text:style-name="P75">38</text:p>
          </table:table-cell>
          <table:table-cell table:style-name="Таблица19.A2" office:value-type="string">
            <text:p text:style-name="P75">51</text:p>
          </table:table-cell>
          <table:table-cell table:style-name="Таблица19.A2" office:value-type="string">
            <text:p text:style-name="P76">34</text:p>
          </table:table-cell>
          <table:table-cell table:style-name="Таблица19.F2" office:value-type="string">
            <text:p text:style-name="P76">27</text:p>
          </table:table-cell>
          <table:table-cell table:style-name="Таблица19.A2" office:value-type="string">
            <text:p text:style-name="P77">27</text:p>
          </table:table-cell>
        </table:table-row>
        <table:table-row table:style-name="Таблица19.4">
          <table:covered-table-cell table:style-name="Таблица19.A2"/>
          <table:table-cell table:style-name="Таблица19.A1" office:value-type="string">
            <text:p text:style-name="P73">П/1000Га</text:p>
          </table:table-cell>
          <table:table-cell table:style-name="Таблица19.A1" office:value-type="string">
            <text:p text:style-name="P75">1,09</text:p>
          </table:table-cell>
          <table:table-cell table:style-name="Таблица19.A1" office:value-type="string">
            <text:p text:style-name="P75">1,42</text:p>
          </table:table-cell>
          <table:table-cell table:style-name="Таблица19.A1" office:value-type="string">
            <text:p text:style-name="P76">0,88</text:p>
          </table:table-cell>
          <table:table-cell table:style-name="Таблица19.F4" office:value-type="string">
            <text:p text:style-name="P76">0,77</text:p>
          </table:table-cell>
          <table:table-cell table:style-name="Таблица19.A1" office:value-type="string">
            <text:p text:style-name="P77">0,77</text:p>
          </table:table-cell>
        </table:table-row>
        <table:table-row table:style-name="Таблица19.4">
          <table:table-cell table:style-name="Таблица19.A2" table:number-rows-spanned="2" office:value-type="string">
            <text:p text:style-name="P78">Косуля</text:p>
          </table:table-cell>
          <table:table-cell table:style-name="Таблица19.A2" office:value-type="string">
            <text:p text:style-name="P73">численность</text:p>
          </table:table-cell>
          <table:table-cell table:style-name="Таблица19.A2" office:value-type="string">
            <text:p text:style-name="P75">16</text:p>
          </table:table-cell>
          <table:table-cell table:style-name="Таблица19.A2" office:value-type="string">
            <text:p text:style-name="P75">31</text:p>
          </table:table-cell>
          <table:table-cell table:style-name="Таблица19.A2" office:value-type="string">
            <text:p text:style-name="P76">104</text:p>
          </table:table-cell>
          <table:table-cell table:style-name="Таблица19.F2" office:value-type="string">
            <text:p text:style-name="P76">91</text:p>
          </table:table-cell>
          <table:table-cell table:style-name="Таблица19.A2" office:value-type="string">
            <text:p text:style-name="P79">100</text:p>
          </table:table-cell>
        </table:table-row>
        <table:table-row table:style-name="Таблица19.4">
          <table:covered-table-cell table:style-name="Таблица19.A2"/>
          <table:table-cell table:style-name="Таблица19.A2" office:value-type="string">
            <text:p text:style-name="P73">П/1000Га</text:p>
          </table:table-cell>
          <table:table-cell table:style-name="Таблица19.A2" office:value-type="string">
            <text:p text:style-name="P75">0,46</text:p>
          </table:table-cell>
          <table:table-cell table:style-name="Таблица19.A2" office:value-type="string">
            <text:p text:style-name="P75">0,89</text:p>
          </table:table-cell>
          <table:table-cell table:style-name="Таблица19.A2" office:value-type="string">
            <text:p text:style-name="P76">2,73</text:p>
          </table:table-cell>
          <table:table-cell table:style-name="Таблица19.F2" office:value-type="string">
            <text:p text:style-name="P76">2,61</text:p>
          </table:table-cell>
          <table:table-cell table:style-name="Таблица19.A2" office:value-type="string">
            <text:p text:style-name="P79">2,87</text:p>
          </table:table-cell>
        </table:table-row>
        <table:table-row table:style-name="Таблица19.3">
          <table:table-cell table:style-name="Таблица19.F4" table:number-rows-spanned="2" office:value-type="string">
            <text:p text:style-name="P80">Рысь</text:p>
          </table:table-cell>
          <table:table-cell table:style-name="Таблица19.A1" office:value-type="string">
            <text:p text:style-name="P73">численность</text:p>
          </table:table-cell>
          <table:table-cell table:style-name="Таблица19.A1" office:value-type="string">
            <text:p text:style-name="P75">3</text:p>
          </table:table-cell>
          <table:table-cell table:style-name="Таблица19.A1" office:value-type="string">
            <text:p text:style-name="P75">1</text:p>
          </table:table-cell>
          <table:table-cell table:style-name="Таблица19.A1" office:value-type="string">
            <text:p text:style-name="P76">2</text:p>
          </table:table-cell>
          <table:table-cell table:style-name="Таблица19.F4" office:value-type="string">
            <text:p text:style-name="P76">3</text:p>
          </table:table-cell>
          <table:table-cell table:style-name="Таблица19.A1" office:value-type="string">
            <text:p text:style-name="P81">3</text:p>
          </table:table-cell>
        </table:table-row>
        <table:table-row table:style-name="Таблица19.3">
          <table:covered-table-cell table:style-name="Таблица19.F4"/>
          <table:table-cell table:style-name="Таблица19.A2" office:value-type="string">
            <text:p text:style-name="P73">П/1000Га</text:p>
          </table:table-cell>
          <table:table-cell table:style-name="Таблица19.A1" office:value-type="string">
            <text:p text:style-name="P75">0,09</text:p>
          </table:table-cell>
          <table:table-cell table:style-name="Таблица19.A1" office:value-type="string">
            <text:p text:style-name="P75">0,03</text:p>
          </table:table-cell>
          <table:table-cell table:style-name="Таблица19.A1" office:value-type="string">
            <text:p text:style-name="P76">0,05</text:p>
          </table:table-cell>
          <table:table-cell table:style-name="Таблица19.F4" office:value-type="string">
            <text:p text:style-name="P76">0,08</text:p>
          </table:table-cell>
          <table:table-cell table:style-name="Таблица19.A1" office:value-type="string">
            <text:p text:style-name="P81">0,08</text:p>
          </table:table-cell>
        </table:table-row>
        <table:table-row table:style-name="Таблица19.4">
          <table:table-cell table:style-name="Таблица19.F2" table:number-rows-spanned="2" office:value-type="string">
            <text:p text:style-name="P73">Лисица</text:p>
          </table:table-cell>
          <table:table-cell table:style-name="Таблица19.A2" office:value-type="string">
            <text:p text:style-name="P73">численность</text:p>
          </table:table-cell>
          <table:table-cell table:style-name="Таблица19.A1" office:value-type="string">
            <text:p text:style-name="P75">2</text:p>
          </table:table-cell>
          <table:table-cell table:style-name="Таблица19.A1" office:value-type="string">
            <text:p text:style-name="P75">1</text:p>
          </table:table-cell>
          <table:table-cell table:style-name="Таблица19.A1" office:value-type="string">
            <text:p text:style-name="P76">1</text:p>
          </table:table-cell>
          <table:table-cell table:style-name="Таблица19.F4" office:value-type="string">
            <text:p text:style-name="P74">0</text:p>
          </table:table-cell>
          <table:table-cell table:style-name="Таблица19.A1" office:value-type="string">
            <text:p text:style-name="P82">1</text:p>
          </table:table-cell>
        </table:table-row>
        <table:table-row table:style-name="Таблица19.4">
          <table:covered-table-cell table:style-name="Таблица19.F2"/>
          <table:table-cell table:style-name="Таблица19.A2" office:value-type="string">
            <text:p text:style-name="P73">П/1000Га</text:p>
          </table:table-cell>
          <table:table-cell table:style-name="Таблица19.A1" office:value-type="string">
            <text:p text:style-name="P75">0,06</text:p>
          </table:table-cell>
          <table:table-cell table:style-name="Таблица19.A1" office:value-type="string">
            <text:p text:style-name="P75">0,03</text:p>
          </table:table-cell>
          <table:table-cell table:style-name="Таблица19.A1" office:value-type="string">
            <text:p text:style-name="P76">0,02</text:p>
          </table:table-cell>
          <table:table-cell table:style-name="Таблица19.F4" office:value-type="string">
            <text:p text:style-name="P83">-</text:p>
          </table:table-cell>
          <table:table-cell table:style-name="Таблица19.A1" office:value-type="string">
            <text:p text:style-name="P82">0,03</text:p>
          </table:table-cell>
        </table:table-row>
        <table:table-row table:style-name="Таблица19.4">
          <table:table-cell table:style-name="Таблица19.F2" table:number-rows-spanned="2" office:value-type="string">
            <text:p text:style-name="P73">Лось</text:p>
          </table:table-cell>
          <table:table-cell table:style-name="Таблица19.A2" office:value-type="string">
            <text:p text:style-name="P73">численность</text:p>
          </table:table-cell>
          <table:table-cell table:style-name="Таблица19.A1" office:value-type="string">
            <text:p text:style-name="P75">118</text:p>
          </table:table-cell>
          <table:table-cell table:style-name="Таблица19.A1" office:value-type="string">
            <text:p text:style-name="P75">192</text:p>
          </table:table-cell>
          <table:table-cell table:style-name="Таблица19.A1" office:value-type="string">
            <text:p text:style-name="P76">157</text:p>
          </table:table-cell>
          <table:table-cell table:style-name="Таблица19.F4" office:value-type="string">
            <text:p text:style-name="P76">324</text:p>
          </table:table-cell>
          <table:table-cell table:style-name="Таблица19.A1" office:value-type="string">
            <text:p text:style-name="P84">342</text:p>
          </table:table-cell>
        </table:table-row>
        <table:table-row table:style-name="Таблица19.4">
          <table:covered-table-cell table:style-name="Таблица19.F2"/>
          <table:table-cell table:style-name="Таблица19.A2" office:value-type="string">
            <text:p text:style-name="P73">П/1000Га</text:p>
          </table:table-cell>
          <table:table-cell table:style-name="Таблица19.A1" office:value-type="string">
            <text:p text:style-name="P75">3,39</text:p>
          </table:table-cell>
          <table:table-cell table:style-name="Таблица19.A1" office:value-type="string">
            <text:p text:style-name="P75">5,51</text:p>
          </table:table-cell>
          <table:table-cell table:style-name="Таблица19.A1" office:value-type="string">
            <text:p text:style-name="P76">4,11</text:p>
          </table:table-cell>
          <table:table-cell table:style-name="Таблица19.F4" office:value-type="string">
            <text:p text:style-name="P76">9,28</text:p>
          </table:table-cell>
          <table:table-cell table:style-name="Таблица19.A1" office:value-type="string">
            <text:p text:style-name="P84">9,8</text:p>
          </table:table-cell>
        </table:table-row>
      </table:table>
      <table:table table:name="Таблица20" table:style-name="Таблица20">
        <table:table-column table:style-name="Таблица20.A"/>
        <table:table-column table:style-name="Таблица20.B" table:number-columns-repeated="3"/>
        <table:table-column table:style-name="Таблица20.E"/>
        <table:table-column table:style-name="Таблица20.F"/>
        <table:table-row>
          <table:table-cell table:style-name="Таблица20.A1" table:number-columns-spanned="6" office:value-type="string">
            <text:p text:style-name="P85">Учёт численности наблюдаемых видов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20.A2" office:value-type="string">
            <text:p text:style-name="P86">ВИД/ГОД</text:p>
          </table:table-cell>
          <table:table-cell table:style-name="Таблица20.A2" office:value-type="string">
            <text:p text:style-name="P87"/>
          </table:table-cell>
          <table:table-cell table:style-name="Таблица20.A2" office:value-type="string">
            <text:p text:style-name="P86">2022г.</text:p>
          </table:table-cell>
          <table:table-cell table:style-name="Таблица20.A2" office:value-type="string">
            <text:p text:style-name="P86">2023г.</text:p>
          </table:table-cell>
          <table:table-cell table:style-name="Таблица20.A2" office:value-type="string">
            <text:p text:style-name="P86">2024г.</text:p>
          </table:table-cell>
          <table:table-cell table:style-name="Таблица20.F2" office:value-type="string">
            <text:p text:style-name="P86">2025г.</text:p>
          </table:table-cell>
        </table:table-row>
        <table:table-row>
          <table:table-cell table:style-name="Таблица20.A2" table:number-rows-spanned="2" office:value-type="string">
            <text:p text:style-name="P88">Бурый медведь</text:p>
          </table:table-cell>
          <table:table-cell table:style-name="Таблица20.A2" office:value-type="string">
            <text:p text:style-name="P88">Численность</text:p>
          </table:table-cell>
          <table:table-cell table:style-name="Таблица20.A2" office:value-type="string">
            <text:p text:style-name="P89">5</text:p>
          </table:table-cell>
          <table:table-cell table:style-name="Таблица20.A2" office:value-type="string">
            <text:p text:style-name="P89">12</text:p>
          </table:table-cell>
          <table:table-cell table:style-name="Таблица20.A2" office:value-type="string">
            <text:p text:style-name="P89">-</text:p>
          </table:table-cell>
          <table:table-cell table:style-name="Таблица20.F2" office:value-type="string">
            <text:p text:style-name="P89">8</text:p>
          </table:table-cell>
        </table:table-row>
        <table:table-row>
          <table:covered-table-cell table:style-name="Таблица20.A2"/>
          <table:table-cell table:style-name="Таблица20.A2" office:value-type="string">
            <text:p text:style-name="P88">П/1 км</text:p>
          </table:table-cell>
          <table:table-cell table:style-name="Таблица20.A2" office:value-type="string">
            <text:p text:style-name="P89">0,1</text:p>
          </table:table-cell>
          <table:table-cell table:style-name="Таблица20.A2" office:value-type="string">
            <text:p text:style-name="P89">0,04</text:p>
          </table:table-cell>
          <table:table-cell table:style-name="Таблица20.A2" office:value-type="string">
            <text:p text:style-name="P89">-</text:p>
          </table:table-cell>
          <table:table-cell table:style-name="Таблица20.F2" office:value-type="string">
            <text:p text:style-name="P89">0,02</text:p>
          </table:table-cell>
        </table:table-row>
        <table:table-row>
          <table:table-cell table:style-name="Таблица20.A2" table:number-rows-spanned="2" office:value-type="string">
            <text:p text:style-name="P88">Норка</text:p>
          </table:table-cell>
          <table:table-cell table:style-name="Таблица20.A2" office:value-type="string">
            <text:p text:style-name="P88">Численность</text:p>
          </table:table-cell>
          <table:table-cell table:style-name="Таблица20.A2" office:value-type="string">
            <text:p text:style-name="P89">51</text:p>
          </table:table-cell>
          <table:table-cell table:style-name="Таблица20.A2" office:value-type="string">
            <text:p text:style-name="P89">51</text:p>
          </table:table-cell>
          <table:table-cell table:style-name="Таблица20.A2" office:value-type="string">
            <text:p text:style-name="P89">-</text:p>
          </table:table-cell>
          <table:table-cell table:style-name="Таблица20.F2" office:value-type="string">
            <text:p text:style-name="P89">60</text:p>
          </table:table-cell>
        </table:table-row>
        <table:table-row>
          <table:covered-table-cell table:style-name="Таблица20.A2"/>
          <table:table-cell table:style-name="Таблица20.A2" office:value-type="string">
            <text:p text:style-name="P88">П/10 км</text:p>
          </table:table-cell>
          <table:table-cell table:style-name="Таблица20.A2" office:value-type="string">
            <text:p text:style-name="P89">19,62</text:p>
          </table:table-cell>
          <table:table-cell table:style-name="Таблица20.A2" office:value-type="string">
            <text:p text:style-name="P89">7,73</text:p>
          </table:table-cell>
          <table:table-cell table:style-name="Таблица20.A2" office:value-type="string">
            <text:p text:style-name="P89">-</text:p>
          </table:table-cell>
          <table:table-cell table:style-name="Таблица20.F2" office:value-type="string">
            <text:p text:style-name="P89">3,26</text:p>
          </table:table-cell>
        </table:table-row>
        <table:table-row>
          <table:table-cell table:style-name="Таблица20.A2" table:number-rows-spanned="2" office:value-type="string">
            <text:p text:style-name="P88">Выдра</text:p>
          </table:table-cell>
          <table:table-cell table:style-name="Таблица20.A2" office:value-type="string">
            <text:p text:style-name="P88">Численность</text:p>
          </table:table-cell>
          <table:table-cell table:style-name="Таблица20.A2" office:value-type="string">
            <text:p text:style-name="P89">8</text:p>
          </table:table-cell>
          <table:table-cell table:style-name="Таблица20.A2" office:value-type="string">
            <text:p text:style-name="P89">4</text:p>
          </table:table-cell>
          <table:table-cell table:style-name="Таблица20.A2" office:value-type="string">
            <text:p text:style-name="P89">-</text:p>
          </table:table-cell>
          <table:table-cell table:style-name="Таблица20.F2" office:value-type="string">
            <text:p text:style-name="P89">3</text:p>
          </table:table-cell>
        </table:table-row>
        <table:table-row>
          <table:covered-table-cell table:style-name="Таблица20.A2"/>
          <table:table-cell table:style-name="Таблица20.A2" office:value-type="string">
            <text:p text:style-name="P88">П/10 км</text:p>
          </table:table-cell>
          <table:table-cell table:style-name="Таблица20.A2" office:value-type="string">
            <text:p text:style-name="P89">3,08</text:p>
          </table:table-cell>
          <table:table-cell table:style-name="Таблица20.A2" office:value-type="string">
            <text:p text:style-name="P89">0,61</text:p>
          </table:table-cell>
          <table:table-cell table:style-name="Таблица20.A2" office:value-type="string">
            <text:p text:style-name="P89">-</text:p>
          </table:table-cell>
          <table:table-cell table:style-name="Таблица20.F2" office:value-type="string">
            <text:p text:style-name="P89">0,15</text:p>
          </table:table-cell>
        </table:table-row>
        <table:table-row>
          <table:table-cell table:style-name="Таблица20.A2" table:number-rows-spanned="2" office:value-type="string">
            <text:p text:style-name="P90">Ондатра</text:p>
          </table:table-cell>
          <table:table-cell table:style-name="Таблица20.A2" office:value-type="string">
            <text:p text:style-name="P88">Численность</text:p>
          </table:table-cell>
          <table:table-cell table:style-name="Таблица20.A2" office:value-type="string">
            <text:p text:style-name="P89">121</text:p>
          </table:table-cell>
          <table:table-cell table:style-name="Таблица20.A2" office:value-type="string">
            <text:p text:style-name="P89">-</text:p>
          </table:table-cell>
          <table:table-cell table:style-name="Таблица20.A2" office:value-type="string">
            <text:p text:style-name="P89">92</text:p>
          </table:table-cell>
          <table:table-cell table:style-name="Таблица20.F2" office:value-type="string">
            <text:p text:style-name="P89">276</text:p>
          </table:table-cell>
        </table:table-row>
        <table:table-row table:style-name="Таблица20.10">
          <table:covered-table-cell table:style-name="Таблица20.A2"/>
          <table:table-cell table:style-name="Таблица20.A2" office:value-type="string">
            <text:p text:style-name="P88">П/10 км</text:p>
          </table:table-cell>
          <table:table-cell table:style-name="Таблица20.A2" office:value-type="string">
            <text:p text:style-name="P89">6,58</text:p>
          </table:table-cell>
          <table:table-cell table:style-name="Таблица20.A2" office:value-type="string">
            <text:p text:style-name="P89">-</text:p>
          </table:table-cell>
          <table:table-cell table:style-name="Таблица20.A2" office:value-type="string">
            <text:p text:style-name="P89">5</text:p>
          </table:table-cell>
          <table:table-cell table:style-name="Таблица20.F2" office:value-type="string">
            <text:p text:style-name="P89">15</text:p>
          </table:table-cell>
        </table:table-row>
        <text:soft-page-break/>
        <table:table-row>
          <table:table-cell table:style-name="Таблица20.A2" table:number-rows-spanned="2" office:value-type="string">
            <text:p text:style-name="P88">Барсук</text:p>
          </table:table-cell>
          <table:table-cell table:style-name="Таблица20.A2" office:value-type="string">
            <text:p text:style-name="P88">Численность</text:p>
          </table:table-cell>
          <table:table-cell table:style-name="Таблица20.A2" office:value-type="string">
            <text:p text:style-name="P89">67</text:p>
          </table:table-cell>
          <table:table-cell table:style-name="Таблица20.A2" office:value-type="string">
            <text:p text:style-name="P89">70</text:p>
          </table:table-cell>
          <table:table-cell table:style-name="Таблица20.A2" office:value-type="string">
            <text:p text:style-name="P89">69</text:p>
          </table:table-cell>
          <table:table-cell table:style-name="Таблица20.F2" office:value-type="string">
            <text:p text:style-name="P89">74</text:p>
          </table:table-cell>
        </table:table-row>
        <table:table-row>
          <table:covered-table-cell table:style-name="Таблица20.A2"/>
          <table:table-cell table:style-name="Таблица20.A2" office:value-type="string">
            <text:p text:style-name="P88">П/1000 га</text:p>
          </table:table-cell>
          <table:table-cell table:style-name="Таблица20.A2" office:value-type="string">
            <text:p text:style-name="P89">3,51</text:p>
          </table:table-cell>
          <table:table-cell table:style-name="Таблица20.A2" office:value-type="string">
            <text:p text:style-name="P89">2,01</text:p>
          </table:table-cell>
          <table:table-cell table:style-name="Таблица20.A2" office:value-type="string">
            <text:p text:style-name="P89">1,98</text:p>
          </table:table-cell>
          <table:table-cell table:style-name="Таблица20.F2" office:value-type="string">
            <text:p text:style-name="P89">2,13</text:p>
          </table:table-cell>
        </table:table-row>
        <table:table-row>
          <table:table-cell table:style-name="Таблица20.A2" table:number-rows-spanned="2" office:value-type="string">
            <text:p text:style-name="P91">Бобр</text:p>
          </table:table-cell>
          <table:table-cell table:style-name="Таблица20.A2" office:value-type="string">
            <text:p text:style-name="P92">Численность</text:p>
          </table:table-cell>
          <table:table-cell table:style-name="Таблица20.A2" office:value-type="string">
            <text:p text:style-name="P93">110</text:p>
          </table:table-cell>
          <table:table-cell table:style-name="Таблица20.A2" office:value-type="string">
            <text:p text:style-name="P93">110</text:p>
          </table:table-cell>
          <table:table-cell table:style-name="Таблица20.A2" office:value-type="string">
            <text:p text:style-name="P94">118</text:p>
          </table:table-cell>
          <table:table-cell table:style-name="Таблица20.F2" office:value-type="string">
            <text:p text:style-name="P91">230</text:p>
          </table:table-cell>
        </table:table-row>
        <table:table-row>
          <table:covered-table-cell table:style-name="Таблица20.A2"/>
          <table:table-cell table:style-name="Таблица20.A2" office:value-type="string">
            <text:p text:style-name="P92">П/1 км</text:p>
          </table:table-cell>
          <table:table-cell table:style-name="Таблица20.A2" office:value-type="string">
            <text:p text:style-name="P93">1,72</text:p>
          </table:table-cell>
          <table:table-cell table:style-name="Таблица20.A2" office:value-type="string">
            <text:p text:style-name="P93">1,72</text:p>
          </table:table-cell>
          <table:table-cell table:style-name="Таблица20.A2" office:value-type="string">
            <text:p text:style-name="P94">1,84</text:p>
          </table:table-cell>
          <table:table-cell table:style-name="Таблица20.F2" office:value-type="string">
            <text:p text:style-name="P91">3,59</text:p>
          </table:table-cell>
        </table:table-row>
      </table:table>
      <table:table table:name="Таблица21" table:style-name="Таблица21">
        <table:table-column table:style-name="Таблица21.A" table:number-columns-repeated="5"/>
        <table:table-column table:style-name="Таблица21.F"/>
        <table:table-row>
          <table:table-cell table:style-name="Таблица21.A1" table:number-columns-spanned="6" office:value-type="string">
            <text:p text:style-name="P95">Учёт численности наблюдаемых видов птиц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21.A2" office:value-type="string">
            <text:p text:style-name="P86">ВИД/ГОД</text:p>
          </table:table-cell>
          <table:table-cell table:style-name="Таблица21.A2" office:value-type="string">
            <text:p text:style-name="P96"/>
          </table:table-cell>
          <table:table-cell table:style-name="Таблица21.A2" office:value-type="string">
            <text:p text:style-name="P97">2022г.</text:p>
          </table:table-cell>
          <table:table-cell table:style-name="Таблица21.A2" office:value-type="string">
            <text:p text:style-name="P97">2023г.</text:p>
          </table:table-cell>
          <table:table-cell table:style-name="Таблица21.A2" office:value-type="string">
            <text:p text:style-name="P97">2024г.</text:p>
          </table:table-cell>
          <table:table-cell table:style-name="Таблица21.F2" office:value-type="string">
            <text:p text:style-name="P97">2025г.</text:p>
          </table:table-cell>
        </table:table-row>
        <table:table-row>
          <table:table-cell table:style-name="Таблица21.A2" table:number-rows-spanned="2" office:value-type="string">
            <text:p text:style-name="P98">Вальдшнеп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100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1">67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2">1,76</text:p>
          </table:table-cell>
        </table:table-row>
        <table:table-row>
          <table:table-cell table:style-name="Таблица21.A2" table:number-rows-spanned="2" office:value-type="string">
            <text:p text:style-name="P98">Глухарь обыкновенный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103">215</text:p>
          </table:table-cell>
          <table:table-cell table:style-name="Таблица21.A2" office:value-type="string">
            <text:p text:style-name="P100">16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1">34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102">5,64</text:p>
          </table:table-cell>
          <table:table-cell table:style-name="Таблица21.A2" office:value-type="string">
            <text:p text:style-name="P102">0,42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2">0,89</text:p>
          </table:table-cell>
        </table:table-row>
        <table:table-row>
          <table:table-cell table:style-name="Таблица21.A2" table:number-rows-spanned="2" office:value-type="string">
            <text:p text:style-name="P104">Рябчик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103">25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252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102">0,66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2">6,61</text:p>
          </table:table-cell>
        </table:table-row>
        <table:table-row>
          <table:table-cell table:style-name="Таблица21.A2" table:number-rows-spanned="2" office:value-type="string">
            <text:p text:style-name="P104">Тетерев Обыкновенный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108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2">2,83</text:p>
          </table:table-cell>
        </table:table-row>
        <table:table-row>
          <table:table-cell table:style-name="Таблица21.A2" table:number-rows-spanned="2" office:value-type="string">
            <text:p text:style-name="P101">Голубь сизый 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1">67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2">1,76</text:p>
          </table:table-cell>
        </table:table-row>
        <table:table-row>
          <table:table-cell table:style-name="Таблица21.A2" table:number-rows-spanned="2" office:value-type="string">
            <text:p text:style-name="P101">Горлица обыкновенная 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1">152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2">3,99</text:p>
          </table:table-cell>
        </table:table-row>
        <table:table-row>
          <table:table-cell table:style-name="Таблица21.A2" table:number-rows-spanned="2" office:value-type="string">
            <text:p text:style-name="P101">Бекас обыкновенный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1">48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2">1,26</text:p>
          </table:table-cell>
        </table:table-row>
        <table:table-row>
          <table:table-cell table:style-name="Таблица21.A2" table:number-rows-spanned="2" office:value-type="string">
            <text:p text:style-name="P101">Веретенник малый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1">22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2">0,58</text:p>
          </table:table-cell>
        </table:table-row>
        <table:table-row>
          <table:table-cell table:style-name="Таблица21.A2" table:number-rows-spanned="2" office:value-type="string">
            <text:p text:style-name="P101">Кулики (вид не определен)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1">135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3,54</text:p>
          </table:table-cell>
        </table:table-row>
        <table:table-row>
          <table:table-cell table:style-name="Таблица21.A2" table:number-rows-spanned="2" office:value-type="string">
            <text:p text:style-name="P107">Дупель </text:p>
            <text:p text:style-name="P107">обыкновенный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4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0,1</text:p>
          </table:table-cell>
        </table:table-row>
        <table:table-row>
          <table:table-cell table:style-name="Таблица21.A2" table:number-rows-spanned="2" office:value-type="string">
            <text:p text:style-name="P105">Чибис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100">45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18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106">1,18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0,47</text:p>
          </table:table-cell>
        </table:table-row>
        <table:table-row>
          <table:table-cell table:style-name="Таблица21.A2" table:number-rows-spanned="2" office:value-type="string">
            <text:p text:style-name="P105">Мородунка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3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0,08</text:p>
          </table:table-cell>
        </table:table-row>
        <table:table-row>
          <table:table-cell table:style-name="Таблица21.A2" table:number-rows-spanned="2" office:value-type="string">
            <text:p text:style-name="P108">Кроншнеп средний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100">34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96">-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106">0,89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96">-</text:p>
          </table:table-cell>
        </table:table-row>
        <table:table-row>
          <table:table-cell table:style-name="Таблица21.A2" table:number-rows-spanned="2" office:value-type="string">
            <text:p text:style-name="P108">Лысуха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100">42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96">-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106">1,1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96">-</text:p>
          </table:table-cell>
        </table:table-row>
        <table:table-row>
          <table:table-cell table:style-name="Таблица21.A2" table:number-rows-spanned="2" office:value-type="string">
            <text:p text:style-name="P105">Кряква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93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2,44</text:p>
          </table:table-cell>
        </table:table-row>
        <table:table-row>
          <table:table-cell table:style-name="Таблица21.A2" table:number-rows-spanned="2" office:value-type="string">
            <text:p text:style-name="P105">Чирок-трескунок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47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1,23</text:p>
          </table:table-cell>
        </table:table-row>
        <table:table-row>
          <table:table-cell table:style-name="Таблица21.A2" table:number-rows-spanned="2" office:value-type="string">
            <text:p text:style-name="P105">Чирок-свистунок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16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0,42</text:p>
          </table:table-cell>
        </table:table-row>
        <table:table-row>
          <table:table-cell table:style-name="Таблица21.A2" table:number-rows-spanned="2" office:value-type="string">
            <text:p text:style-name="P105">Огарь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11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0,29</text:p>
          </table:table-cell>
        </table:table-row>
        <table:table-row>
          <table:table-cell table:style-name="Таблица21.A2" table:number-rows-spanned="2" office:value-type="string">
            <text:p text:style-name="P105">Гоголь <text:soft-page-break/>обыкновенный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4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0,1</text:p>
          </table:table-cell>
        </table:table-row>
        <table:table-row>
          <table:table-cell table:style-name="Таблица21.A2" table:number-rows-spanned="2" office:value-type="string">
            <text:p text:style-name="P105">Шилохвость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100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3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0,08</text:p>
          </table:table-cell>
        </table:table-row>
        <table:table-row>
          <table:table-cell table:style-name="Таблица21.A2" table:number-rows-spanned="2" office:value-type="string">
            <text:p text:style-name="P105">Широконоска</text:p>
          </table:table-cell>
          <table:table-cell table:style-name="Таблица21.A2" office:value-type="string">
            <text:p text:style-name="P99">численность 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5">23</text:p>
          </table:table-cell>
        </table:table-row>
        <table:table-row>
          <table:covered-table-cell table:style-name="Таблица21.A2"/>
          <table:table-cell table:style-name="Таблица21.A2" office:value-type="string">
            <text:p text:style-name="P99">П/<text:span text:style-name="T27">1</text:span><text:span text:style-name="T28">000</text:span><text:span text:style-name="T27"> га</text:span>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A2" office:value-type="string">
            <text:p text:style-name="P96">-</text:p>
          </table:table-cell>
          <table:table-cell table:style-name="Таблица21.F2" office:value-type="string">
            <text:p text:style-name="P106">0,6</text:p>
          </table:table-cell>
        </table:table-row>
      </table:table>
      <text:p text:style-name="P109"/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110">и</text:p>
          </table:table-cell>
          <table:table-cell table:style-name="Таблица11.A1" office:value-type="string">
            <text:p text:style-name="P111">Редкие и находящиеся под угрозой исчезновения объекты животного и растительного мира</text:p>
          </table:table-cell>
          <table:table-cell table:style-name="Таблица11.A1" office:value-type="string">
            <text:list text:style-name="L1">
              <text:list-header>
                <text:p text:style-name="P112">Виды растений, занесенных в Красную книгу Кузбасса:</text:p>
              </text:list-header>
              <text:list-item>
                <text:p text:style-name="P113">Лук Водопьяновой — Allium vodopjanjvae Friesen </text:p>
              </text:list-item>
              <text:list-item>
                <text:p text:style-name="P114"><text:span text:style-name="T29">Гроздовник полулунный — </text:span><text:span text:style-name="T30">Botrychium lunaria (L.) Sw.</text:span></text:p>
              </text:list-item>
              <text:list-item>
                <text:p text:style-name="P114"><text:span text:style-name="T30">Ладьян трехнадрезный — </text:span><text:span text:style-name="T31">Corallorhiza trifida </text:span><text:span text:style-name="T32">Chatel. </text:span></text:p>
              </text:list-item>
              <text:list-item>
                <text:p text:style-name="P114"><text:span text:style-name="T30">Венерин башмачок настоящий,известняковый - </text:span><text:span text:style-name="T31">Cypripedium calceolus L.</text:span></text:p>
              </text:list-item>
              <text:list-item>
                <text:p text:style-name="P115">Венерин башмачок капельный - Cypripedium guttatum Sw.</text:p>
              </text:list-item>
              <text:list-item>
                <text:p text:style-name="P116"><text:span text:style-name="T33">Венерин башмачок крупноцветковый - C. macranthon Sw. </text:span><text:span text:style-name="T34">(вид занесен в Красную книгу РФ)</text:span></text:p>
              </text:list-item>
              <text:list-item>
                <text:p text:style-name="P116">Дремлик зимовниковый – Epipactis helleborine (L.) Crantz</text:p>
              </text:list-item>
              <text:list-item>
                <text:p text:style-name="P116">Кандык сибирский – Erythronium sibiricum (Fisch. et C.A. Mey.) Kryl.</text:p>
              </text:list-item>
              <text:list-item>
                <text:p text:style-name="P117"><text:span text:style-name="T35">Солодка уральская - </text:span>Glycyrrhiza uralensis <text:span text:style-name="T36">Fischer</text:span></text:p>
              </text:list-item>
              <text:list-item>
                <text:p text:style-name="P118">Тайник яйцевидный - Listera ovata (L.) R. Br.</text:p>
              </text:list-item>
              <text:list-item>
                <text:p text:style-name="P119">Мякотница однолистная – Malaxis monophyllos (L.) Sw.</text:p>
              </text:list-item>
              <text:list-item>
                <text:p text:style-name="P118">Гнездовка настоящая - Neottia nidusavis ( L.) Rich.</text:p>
              </text:list-item>
              <text:list-item>
                <text:p text:style-name="P120"><text:span text:style-name="T30">Гнездовка клобучковая - Neottianthe cucullata (L.) Schlecht. </text:span><text:span text:style-name="T37">(вид занесен в Красную книгу РФ)</text:span></text:p>
              </text:list-item>
              <text:list-item>
                <text:p text:style-name="P121"><text:span text:style-name="T38">Кувшинка чисто-белая - </text:span><text:span text:style-name="Strong_20_Emphasis"><text:span text:style-name="T39">Nymphaea candida J. Presl</text:span></text:span><text:span text:style-name="T40"> </text:span></text:p>
              </text:list-item>
              <text:list-item>
                <text:p text:style-name="P121"><text:span text:style-name="T38">Кувшинка четырехгранная - </text:span><text:span text:style-name="Strong_20_Emphasis"><text:span text:style-name="T39">Nymphaea tetragona </text:span></text:span><text:span text:style-name="Strong_20_Emphasis"><text:span text:style-name="T41">Georgi</text:span></text:span></text:p>
              </text:list-item>
              <text:list-item>
                <text:p text:style-name="P121"><text:span text:style-name="T38">Ятрышник шлемоносный - </text:span><text:span text:style-name="Strong_20_Emphasis"><text:span text:style-name="T39">Orchis militaris</text:span></text:span><text:span text:style-name="T40"> </text:span><text:span text:style-name="T42">L.</text:span></text:p>
              </text:list-item>
              <text:list-item>
                <text:p text:style-name="P120"><text:span text:style-name="T30">Многоножка обыкновенная - </text:span><text:span text:style-name="T43"> </text:span><text:span text:style-name="T31">Polypódium vulgáre </text:span><text:span text:style-name="T44">L.</text:span></text:p>
              </text:list-item>
              <text:list-item>
                <text:p text:style-name="P120"><text:span text:style-name="T30">Многорядник Брауна - </text:span><text:span text:style-name="T43"> </text:span><text:span text:style-name="T31">Polystichum</text:span><text:span text:style-name="T43"> </text:span><text:span text:style-name="T31">braunii (Spenn.) </text:span><text:span text:style-name="T44">Fee</text:span></text:p>
              </text:list-item>
              <text:list-item>
                <text:p text:style-name="P121"><text:span text:style-name="T38">Тимьян Маршалла - </text:span><text:span text:style-name="Strong_20_Emphasis"><text:span text:style-name="T39">Thymus marschallianus Willd.</text:span></text:span></text:p>
              </text:list-item>
              <text:list-item>
                <text:p text:style-name="P120"><text:span text:style-name="T30">Пупырчатка малая - </text:span><text:span text:style-name="T31">Utriculária minor </text:span><text:span text:style-name="T44">L.</text:span></text:p>
                <text:p text:style-name="P122">Лишайники</text:p>
              </text:list-item>
              <text:list-item>
                <text:p text:style-name="P121"><text:span text:style-name="T38">Лобария легочная - </text:span><text:span text:style-name="Strong_20_Emphasis"><text:span text:style-name="T39">Lobaria pulmonaria (L.) Hoffm.</text:span></text:span></text:p>
                <text:p text:style-name="P122">Грибы </text:p>
              </text:list-item>
              <text:list-item>
                <text:p text:style-name="P119">Веселка обыкновенная – Phallus impudicus L.</text:p>
                <text:p text:style-name="P119"/>
              </text:list-item>
            </text:list>
            <text:p text:style-name="P123">Виды <text:span text:style-name="T45">животных</text:span>, занесенных в Красную книгу Кузбасса:</text:p>
            <text:list text:style-name="L2">
              <text:list-item>
                <text:p text:style-name="P124"><text:span text:style-name="T46">Поганка большая, или чомга - </text:span><text:span text:style-name="Emphasis"><text:span text:style-name="T47">Podiceps cristatus</text:span></text:span></text:p>
              </text:list-item>
              <text:list-item>
                <text:p text:style-name="P125"><text:span text:style-name="T48">Черношейная поганка - </text:span><text:span text:style-name="T49">Podiceps nigricollis</text:span><text:span text:style-name="T48"> Brehm, 1831</text:span></text:p>
              </text:list-item>
              <text:list-item>
                <text:p text:style-name="P126"><text:span text:style-name="T50">Аист черный - </text:span><text:span text:style-name="Strong_20_Emphasis"><text:span text:style-name="T39">Ciconia nigra </text:span></text:span><text:span text:style-name="Strong_20_Emphasis"><text:span text:style-name="T51">(Linnaeus, 1758)</text:span></text:span></text:p>
              </text:list-item>
              <text:list-item>
                <text:p text:style-name="P127">Выпь - <text:span text:style-name="T52">Botaurus stellaris</text:span> (Linnaeus, 1758)</text:p>
              </text:list-item>
              <text:list-item>
                <text:p text:style-name="P126"><text:span text:style-name="T50">Гусь серый - </text:span><text:span text:style-name="Strong_20_Emphasis"><text:span text:style-name="T39">Anser anser </text:span></text:span><text:span text:style-name="Strong_20_Emphasis"><text:span text:style-name="T51">(Linnaeus, 1758)</text:span></text:span></text:p>
              </text:list-item>
              <text:list-item>
                <text:p text:style-name="P128"><text:span text:style-name="T53">Лебедь-крикун - </text:span>Cygnus cygnus</text:p>
              </text:list-item>
              <text:list-item>
                <text:p text:style-name="P128"><text:span text:style-name="T53">Лебедь-шипун - </text:span>Cygnus olor <text:span text:style-name="T54">(J.F. Gmelin, 1789)</text:span></text:p>
              </text:list-item>
              <text:list-item>
                <text:p text:style-name="P128"><text:span text:style-name="T53">Лебедь малый - </text:span>Cygnus bewickii Yarrell, 1830.</text:p>
              </text:list-item>
              <text:list-item>
                <text:p text:style-name="P124"><text:span text:style-name="T50">Огарь, или красная утка - </text:span><text:span text:style-name="Strong_20_Emphasis"><text:span text:style-name="T39">Tadorna ferruginea </text:span></text:span><text:span text:style-name="Strong_20_Emphasis"><text:span text:style-name="T55">(Pallas, 1764)</text:span></text:span></text:p>
              </text:list-item>
              <text:list-item>
                <text:p text:style-name="P129"><text:span text:style-name="T50">Пеганка - </text:span><text:span text:style-name="Strong_20_Emphasis"><text:span text:style-name="T39">Tadorna tadorna </text:span></text:span><text:span text:style-name="Strong_20_Emphasis"><text:span text:style-name="T51">(Linnaeus, 1758)</text:span></text:span></text:p>
              </text:list-item>
              <text:list-item>
                <text:p text:style-name="P130">Степной лунь - <text:span text:style-name="T52">Circus macrourus</text:span> (Gmelin, 1770)</text:p>
              </text:list-item>
              <text:list-item>
                <text:p text:style-name="P131"><text:span text:style-name="T53">Орел-могильник - </text:span>Aquila heliaca <text:span text:style-name="T54">Savigny, 1809</text:span></text:p>
              </text:list-item>
              <text:list-item>
                <text:p text:style-name="P132"><text:span text:style-name="T56">Орлан-белохвост - </text:span><text:span text:style-name="T57">Haliaeetus albicilla </text:span><text:span text:style-name="Strong_20_Emphasis"><text:span text:style-name="T58">(Linnaeus, 1758)</text:span></text:span></text:p>
              </text:list-item>
              <text:list-item>
                <text:p text:style-name="P130"><text:soft-page-break/>Большой подорлик - <text:span text:style-name="T52">Aquila clanga</text:span> Pallas, 1811</text:p>
              </text:list-item>
              <text:list-item>
                <text:p text:style-name="P131"><text:span text:style-name="T59">Скопа - </text:span>Pandion haliaetus </text:p>
              </text:list-item>
              <text:list-item>
                <text:p text:style-name="P130">Сапсан - <text:span text:style-name="T52">Falco peregrinus</text:span> Gmelin, 1788</text:p>
              </text:list-item>
              <text:list-item>
                <text:p text:style-name="P133"><text:span text:style-name="T60">Веретенник большой - </text:span><text:span text:style-name="Strong_20_Emphasis"><text:span text:style-name="T39">Limosa limosa </text:span></text:span><text:span text:style-name="Strong_20_Emphasis"><text:span text:style-name="T51">(Linnaeus, 1758)</text:span></text:span></text:p>
              </text:list-item>
              <text:list-item>
                <text:p text:style-name="P133"><text:span text:style-name="T60">Кроншнеп большой - </text:span><text:span text:style-name="Strong_20_Emphasis"><text:span text:style-name="T39">Numenius arquata</text:span></text:span><text:span text:style-name="T40"> </text:span><text:span text:style-name="Strong_20_Emphasis"><text:span text:style-name="T51">(Linnaeus, 1758)</text:span></text:span></text:p>
              </text:list-item>
              <text:list-item>
                <text:p text:style-name="P133"><text:span text:style-name="T60">Чибис - </text:span><text:span text:style-name="Strong_20_Emphasis"><text:span text:style-name="T39">Vanellus vanellus</text:span></text:span><text:span text:style-name="T40"> </text:span><text:span text:style-name="Strong_20_Emphasis"><text:span text:style-name="T51">(Linnaeus, 1758)</text:span></text:span></text:p>
              </text:list-item>
              <text:list-item>
                <text:p text:style-name="P134"><text:span text:style-name="T59">Неясыть бородатая - </text:span>Strix nebulosa <text:span text:style-name="T61">J. R. Forster, 1772</text:span></text:p>
              </text:list-item>
              <text:list-item>
                <text:p text:style-name="P133"><text:span text:style-name="T60">Сова белая, или полярная - </text:span><text:span text:style-name="Strong_20_Emphasis"><text:span text:style-name="T39">Nyctea scandiaca </text:span></text:span><text:span text:style-name="Strong_20_Emphasis"><text:span text:style-name="T51">(Linnaeus, 1758)</text:span></text:span></text:p>
              </text:list-item>
              <text:list-item>
                <text:p text:style-name="P135">Серый журавль - <text:span text:style-name="T52">Grus grus</text:span> (Linnaeus, 1758)</text:p>
              </text:list-item>
              <text:list-item>
                <text:p text:style-name="P135"><text:span text:style-name="T62">Крачка белокрылая - </text:span><text:span text:style-name="T52">Chlidonias leucopterus</text:span> (Temminck, 1815)</text:p>
              </text:list-item>
              <text:list-item>
                <text:p text:style-name="P135">Черная крачка - <text:span text:style-name="T52">Chlidonias niger </text:span>(Linnaeus, 1758)</text:p>
              </text:list-item>
              <text:list-item>
                <text:p text:style-name="P135">Филин - <text:span text:style-name="T52">Bubo bubo </text:span>(Linnaeus, 1758)</text:p>
              </text:list-item>
              <text:list-item>
                <text:p text:style-name="P134"><text:span text:style-name="T59">Балобан - </text:span>Falco cherrug <text:span text:style-name="T61">J.E. Gray, 1834 </text:span></text:p>
              </text:list-item>
              <text:list-item>
                <text:p text:style-name="P136"><text:span text:style-name="T59">Дербник - </text:span>Falco columbarius <text:span text:style-name="T63">(Linnaeus, 1758)</text:span></text:p>
              </text:list-item>
              <text:list-item>
                <text:p text:style-name="P134"><text:span text:style-name="T59">Пустельга степная - </text:span>Falco naumanni Fleischer, 1818</text:p>
              </text:list-item>
              <text:list-item>
                <text:p text:style-name="P133"><text:span text:style-name="T60">Чеглок - </text:span><text:span text:style-name="Strong_20_Emphasis"><text:span text:style-name="T39">Falco subbuteo </text:span></text:span><text:span text:style-name="Strong_20_Emphasis"><text:span text:style-name="T51">(Linnaeus, 1758)</text:span></text:span></text:p>
              </text:list-item>
              <text:list-item>
                <text:p text:style-name="P137">Дубровник — <text:span text:style-name="T64">Emberiza aureola Pallas, 1773</text:span></text:p>
              </text:list-item>
              <text:list-item>
                <text:p text:style-name="P134"><text:span text:style-name="T59">Ремез обыкновенный - </text:span>Remiz pendulinus </text:p>
              </text:list-item>
              <text:list-item>
                <text:p text:style-name="P138"><text:span text:style-name="T60">Сорокопут серый - </text:span><text:span text:style-name="Strong_20_Emphasis"><text:span text:style-name="T39">Lanius excubitor </text:span></text:span><text:span text:style-name="Strong_20_Emphasis"><text:span text:style-name="T51">(Linnaeus, 1758)</text:span></text:span></text:p>
              </text:list-item>
              <text:list-item>
                <text:p text:style-name="P139"><text:span text:style-name="T60">Вечерница рыжая - </text:span><text:span text:style-name="Strong_20_Emphasis"><text:span text:style-name="T39">Nyctalus noctula </text:span></text:span><text:span text:style-name="Strong_20_Emphasis"><text:span text:style-name="T65">(Schreber, 1774)</text:span></text:span></text:p>
              </text:list-item>
              <text:list-item>
                <text:p text:style-name="P139"><text:span text:style-name="T60">Трубконос сибирский - </text:span><text:span text:style-name="Strong_20_Emphasis"><text:span text:style-name="T39">Murina hilgendorfi</text:span></text:span><text:span text:style-name="T40">  </text:span><text:span text:style-name="T66">(Peters, 1880)</text:span></text:p>
              </text:list-item>
              <text:list-item>
                <text:p text:style-name="P134"><text:span text:style-name="T59">Суслик краснощекий - </text:span>Spermophilus erythrogenys <text:span text:style-name="T64">Brandt, 1841</text:span></text:p>
              </text:list-item>
              <text:list-item>
                <text:p text:style-name="P138"><text:span text:style-name="T60">Выдра - </text:span><text:span text:style-name="Strong_20_Emphasis"><text:span text:style-name="T39">Lutra lutra </text:span></text:span><text:span text:style-name="Strong_20_Emphasis"><text:span text:style-name="T51">(Linnaeus, 1758)</text:span></text:span></text:p>
              </text:list-item>
              <text:list-item>
                <text:p text:style-name="P135">Прудовая ночница - <text:span text:style-name="T52">Myotis dasycneme</text:span> (Boie, 1825)</text:p>
              </text:list-item>
              <text:list-item>
                <text:p text:style-name="P140"><text:span text:style-name="T62">Кожанок северный</text:span> - <text:span text:style-name="T52">Eptesicus nilssoni</text:span> Keyserling et Blasius, 1839</text:p>
                <text:p text:style-name="P141">Беспозвоночные животные</text:p>
              </text:list-item>
              <text:list-item>
                <text:p text:style-name="P140">Дедка желтоногий - <text:span text:style-name="T52">Stylurus flavipes</text:span> Charp, 1825</text:p>
              </text:list-item>
              <text:list-item>
                <text:p text:style-name="P142"><text:span text:style-name="T67">Огневка трескучая - </text:span> <text:span text:style-name="T68">Psophus stridulus (Linnaeus, 1758)</text:span></text:p>
              </text:list-item>
              <text:list-item>
                <text:p text:style-name="P143"><text:span text:style-name="T69">Муравей красноголовый - </text:span>Formica truncorum Fabricius, 1804</text:p>
              </text:list-item>
              <text:list-item>
                <text:p text:style-name="P143"><text:span text:style-name="T69">Шмель моховой - </text:span>Bombus (Thoracobombus) muscorum (Linnaeus, 1758)</text:p>
              </text:list-item>
              <text:list-item>
                <text:p text:style-name="P144"><text:span text:style-name="T46">Шмель необыкновенный - </text:span><text:span text:style-name="Strong_20_Emphasis"><text:span text:style-name="T39">Bombus confusus</text:span></text:span><text:span text:style-name="T40"> </text:span><text:span text:style-name="T39">Schenck, 1859 </text:span></text:p>
              </text:list-item>
              <text:list-item>
                <text:p text:style-name="P143"><text:span text:style-name="T69">Шмель Семенова - </text:span>Bombus semenoviellus Skorikov, 1910</text:p>
              </text:list-item>
              <text:list-item>
                <text:p text:style-name="P140">Шмель патагиатус - <text:span text:style-name="T52">Bombus patagiatus</text:span> Nylander, 1848 </text:p>
              </text:list-item>
              <text:list-item>
                <text:p text:style-name="P140">Шмель спорадикус - <text:span text:style-name="T52">Bombus</text:span> <text:span text:style-name="T52">sporadicus</text:span> Nylander, 1848</text:p>
              </text:list-item>
              <text:list-item>
                <text:p text:style-name="P140">Шмель армянский <text:span text:style-name="T52">- Bombus armeniacus</text:span> Radoszkowski, 1877</text:p>
              </text:list-item>
              <text:list-item>
                <text:p text:style-name="P145"><text:span text:style-name="T46">Голубянка арион - </text:span><text:span text:style-name="Strong_20_Emphasis"><text:span text:style-name="T39">Phengaris arion (Linnaeus, 1758)</text:span></text:span></text:p>
              </text:list-item>
            </text:list>
          </table:table-cell>
        </table:table-row>
        <table:table-row table:style-name="Таблица11.1">
          <table:table-cell table:style-name="Таблица11.A2" office:value-type="string">
            <text:p text:style-name="P146">к</text:p>
          </table:table-cell>
          <table:table-cell table:style-name="Таблица11.A2" office:value-type="string">
            <text:p text:style-name="P147">Суммарные сведения о биологическогом разнообразии</text:p>
          </table:table-cell>
          <table:table-cell table:style-name="Таблица11.A2" office:value-type="string">
            <text:p text:style-name="P148">По уточненным данным в заказнике обитает <text:span text:style-name="T70">475</text:span><text:span text:style-name="T71"> видов животных: </text:span><text:span text:style-name="T70">219</text:span><text:span text:style-name="T71"> видов беспозвоночных </text:span>животных, из которых <text:span text:style-name="T70">4</text:span> вида поясковых червей, <text:span text:style-name="T70">215</text:span> видов насекомых; <text:span text:style-name="T70">256</text:span> видов позвоночных, из которых 1<text:span text:style-name="T70">0</text:span> видов рыб, <text:span text:style-name="T70">2</text:span> вида амфибий, <text:span text:style-name="T70">3</text:span> вида рептилий, 1<text:span text:style-name="T70">90</text:span> видов птиц и <text:span text:style-name="T70">51</text:span> вид млекопитающих. <text:span text:style-name="T72">В Красной книге Кемеровской области — Кузбасса </text:span><text:span text:style-name="T45">находится </text:span><text:span text:style-name="T70">48</text:span><text:span text:style-name="T72"> вид</text:span><text:span text:style-name="T73">ов</text:span>: <text:span text:style-name="T70">10</text:span> ви<text:span text:style-name="T74">д</text:span><text:span text:style-name="T70">ов</text:span><text:span text:style-name="T74"> </text:span><text:span text:style-name="T70">беспозновочных</text:span>, <text:span text:style-name="T70">6</text:span><text:span text:style-name="T71"> вид</text:span><text:span text:style-name="T70">ов</text:span><text:span text:style-name="T71"> млекопитающих, </text:span><text:span text:style-name="T70">32 вида птиц.</text:span><text:span text:style-name="T71"> </text:span></text:p>
            <text:p text:style-name="P148"><text:span text:style-name="T75">Ф</text:span>лора заказника включает <text:s/><text:span text:style-name="T70">664</text:span> вид<text:span text:style-name="T70">а</text:span> <text:span text:style-name="T76">сосудистых растений </text:span><text:span text:style-name="T70">и 33 вида мообразных</text:span>. <text:s/><text:span text:style-name="T72">В Красн</text:span><text:span text:style-name="T75">ую</text:span><text:span text:style-name="T72"> книг</text:span><text:span text:style-name="T75">у</text:span><text:span text:style-name="T72"> Кемеровской области — Кузбасса </text:span><text:span text:style-name="T75">включено </text:span><text:span text:style-name="T70">20</text:span><text:span text:style-name="T76"> </text:span><text:span text:style-name="T72"><text:s/>вид</text:span><text:span text:style-name="T70">ов</text:span><text:span text:style-name="T76"> растений и </text:span><text:span text:style-name="T70">1</text:span><text:span text:style-name="T76"> вид грибов, </text:span><text:span text:style-name="T70">1 вид лишайников</text:span><text:span text:style-name="T73">.</text:span></text:p>
          </table:table-cell>
        </table:table-row>
        <table:table-row table:style-name="Таблица11.1">
          <table:table-cell table:style-name="Таблица11.A2" office:value-type="string">
            <text:p text:style-name="P146">л</text:p>
          </table:table-cell>
          <table:table-cell table:style-name="Таблица11.A2" office:value-type="string">
            <text:p text:style-name="P147">Основные экосистемы ООПТ</text:p>
          </table:table-cell>
          <table:table-cell table:style-name="Таблица11.A2" office:value-type="string">
            <text:p text:style-name="P149">Темнохвойные леса, мелколиственные леса, сосновые леса, луга, болота.</text:p>
          </table:table-cell>
        </table:table-row>
        <table:table-row table:style-name="Таблица11.1">
          <table:table-cell table:style-name="Таблица11.A2" office:value-type="string">
            <text:p text:style-name="P146">м</text:p>
          </table:table-cell>
          <table:table-cell table:style-name="Таблица11.A2" office:value-type="string">
            <text:p text:style-name="P147">Особо ценные для <text:soft-page-break/>региона и ООПТ природные объекты</text:p>
          </table:table-cell>
          <table:table-cell table:style-name="Таблица11.A2" office:value-type="string">
            <text:p text:style-name="P149">Информация отсутствует.</text:p>
          </table:table-cell>
        </table:table-row>
        <table:table-row table:style-name="Таблица11.1">
          <table:table-cell table:style-name="Таблица11.A2" office:value-type="string">
            <text:p text:style-name="P146">н</text:p>
          </table:table-cell>
          <table:table-cell table:style-name="Таблица11.A2" office:value-type="string">
            <text:p text:style-name="P147">Лечебные и рекреационные ресурсы</text:p>
          </table:table-cell>
          <table:table-cell table:style-name="Таблица11.A2" office:value-type="string">
            <text:p text:style-name="P149">Информация отсутствует.</text:p>
          </table:table-cell>
        </table:table-row>
        <table:table-row table:style-name="Таблица11.1">
          <table:table-cell table:style-name="Таблица11.A2" office:value-type="string">
            <text:p text:style-name="P146">о</text:p>
          </table:table-cell>
          <table:table-cell table:style-name="Таблица11.A2" office:value-type="string">
            <text:p text:style-name="P147">Историко-культурные объекты на территории ООПТ</text:p>
          </table:table-cell>
          <table:table-cell table:style-name="Таблица11.A2" office:value-type="string">
            <text:p text:style-name="P149">Отсутству<text:span text:style-name="T77">е</text:span>т.</text:p>
          </table:table-cell>
        </table:table-row>
        <table:table-row table:style-name="Таблица11.1">
          <table:table-cell table:style-name="Таблица11.A2" office:value-type="string">
            <text:p text:style-name="P146">п</text:p>
          </table:table-cell>
          <table:table-cell table:style-name="Таблица11.A2" office:value-type="string">
            <text:p text:style-name="P150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1.A2" office:value-type="string">
            <text:p text:style-name="P151">Заказник расположен в населенной местности с развитым сельскохозяйственным производством и активной лесопромышленной деятельностью. Это обстоятельство предопределяет наличие и высокую степень воздействия на окружающую среду множества отрицательных антропогенных факторов и требует организации и проведения ряда природоохранных мероприятий.</text:p>
            <text:p text:style-name="P152">В условиях высокой антропогенной нагрузки и сельскохозяйственной освоенности окружающих ландшафтов государственный природный заказник имеет важное значение для сохранения биологического разнообразия на западе Кемеровской области.</text:p>
            <text:p text:style-name="P153">Заказник оказывает благоприятное воздействие на компоненты окружающей среды Кемеровской области и обеспечивает сохранение целостности природного комплекса, устойчивое воспроизводство и восстановление растительного и животного мира.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row table:style-name="Таблица13.1">
          <table:table-cell table:style-name="Таблица13.A1" office:value-type="string">
            <text:p text:style-name="P154">21</text:p>
          </table:table-cell>
          <table:table-cell table:style-name="Таблица13.A1" office:value-type="string">
            <text:p text:style-name="P155"><text:span text:style-name="T78">Э</text:span><text:span text:style-name="T79">кспликация земель ООПТ</text:span>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156">№ <text:span text:style-name="T80">п/п</text:span></text:p>
          </table:table-cell>
          <table:table-cell table:style-name="Таблица14.A1" office:value-type="string">
            <text:p text:style-name="P157">Вид угодий</text:p>
          </table:table-cell>
          <table:table-cell table:style-name="Таблица14.A1" office:value-type="string">
            <text:p text:style-name="P157">Площадь,га</text:p>
          </table:table-cell>
        </table:table-row>
        <table:table-row>
          <table:table-cell table:style-name="Таблица14.A1" office:value-type="string">
            <text:p text:style-name="P158">1.</text:p>
          </table:table-cell>
          <table:table-cell table:style-name="Таблица14.A1" office:value-type="string">
            <text:p text:style-name="P158">Сельхозугодья, всего</text:p>
            <text:p text:style-name="P158">в том числе:</text:p>
            <text:p text:style-name="P158">- пашня</text:p>
            <text:p text:style-name="P158">- сенокос</text:p>
            <text:p text:style-name="P158">- пастбище</text:p>
          </table:table-cell>
          <table:table-cell table:style-name="Таблица14.A1" office:value-type="string">
            <text:p text:style-name="P158">2407,3</text:p>
            <text:p text:style-name="P158">1329,1</text:p>
            <text:p text:style-name="P158">550</text:p>
            <text:p text:style-name="P158">528</text:p>
          </table:table-cell>
        </table:table-row>
        <table:table-row>
          <table:table-cell table:style-name="Таблица14.A1" office:value-type="string">
            <text:p text:style-name="P158">2.</text:p>
          </table:table-cell>
          <table:table-cell table:style-name="Таблица14.A1" office:value-type="string">
            <text:p text:style-name="P158">Земли населенных пунктов</text:p>
          </table:table-cell>
          <table:table-cell table:style-name="Таблица14.A1" office:value-type="string">
            <text:p text:style-name="P158">4,8</text:p>
          </table:table-cell>
        </table:table-row>
        <table:table-row>
          <table:table-cell table:style-name="Таблица14.A1" office:value-type="string">
            <text:p text:style-name="P158">3.</text:p>
          </table:table-cell>
          <table:table-cell table:style-name="Таблица14.A1" office:value-type="string">
            <text:p text:style-name="P158">Покрытые лесом</text:p>
          </table:table-cell>
          <table:table-cell table:style-name="Таблица14.A1" office:value-type="string">
            <text:p text:style-name="P158">32116,2</text:p>
          </table:table-cell>
        </table:table-row>
        <table:table-row>
          <table:table-cell table:style-name="Таблица14.A1" office:value-type="string">
            <text:p text:style-name="P158">4.</text:p>
          </table:table-cell>
          <table:table-cell table:style-name="Таблица14.A1" office:value-type="string">
            <text:p text:style-name="P158">Болота</text:p>
          </table:table-cell>
          <table:table-cell table:style-name="Таблица14.A1" office:value-type="string">
            <text:p text:style-name="P158">314,5</text:p>
          </table:table-cell>
        </table:table-row>
        <table:table-row>
          <table:table-cell table:style-name="Таблица14.A1" office:value-type="string">
            <text:p text:style-name="P158">5.</text:p>
          </table:table-cell>
          <table:table-cell table:style-name="Таблица14.A1" office:value-type="string">
            <text:p text:style-name="P158">Под водой</text:p>
          </table:table-cell>
          <table:table-cell table:style-name="Таблица14.A1" office:value-type="string">
            <text:p text:style-name="P158">62,9</text:p>
          </table:table-cell>
        </table:table-row>
        <table:table-row>
          <table:table-cell table:style-name="Таблица14.A1" office:value-type="string">
            <text:p text:style-name="P158">6.</text:p>
          </table:table-cell>
          <table:table-cell table:style-name="Таблица14.A1" office:value-type="string">
            <text:p text:style-name="P158">Дороги</text:p>
          </table:table-cell>
          <table:table-cell table:style-name="Таблица14.A1" office:value-type="string">
            <text:p text:style-name="P158">212,6</text:p>
          </table:table-cell>
        </table:table-row>
        <table:table-row>
          <table:table-cell table:style-name="Таблица14.A1" office:value-type="string">
            <text:p text:style-name="P158">7.</text:p>
          </table:table-cell>
          <table:table-cell table:style-name="Таблица14.A1" office:value-type="string">
            <text:p text:style-name="P158">Прочие</text:p>
          </table:table-cell>
          <table:table-cell table:style-name="Таблица14.A1" office:value-type="string">
            <text:p text:style-name="P158">330,7</text:p>
          </table:table-cell>
        </table:table-row>
        <table:table-row>
          <table:table-cell table:style-name="Таблица14.A1" table:number-columns-spanned="3" office:value-type="string">
            <text:p text:style-name="P158">Итого по заказнику 35 449</text:p>
          </table:table-cell>
          <table:covered-table-cell/>
          <table:covered-table-cell/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p text:style-name="P159">22</text:p>
          </table:table-cell>
          <table:table-cell table:style-name="Таблица16.A1" office:value-type="string">
            <text:p text:style-name="P160"><text:span text:style-name="T81">Н</text:span>егативное воздействие на ООПТ (факторы и угрозы)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column table:style-name="Таблица17.D"/>
        <table:table-row>
          <table:table-cell table:style-name="Таблица17.A1" office:value-type="string">
            <text:p text:style-name="P161">Фактор негативного <text:soft-page-break/>воздействия</text:p>
          </table:table-cell>
          <table:table-cell table:style-name="Таблица17.A1" office:value-type="string">
            <text:p text:style-name="P161">Объект воздействия</text:p>
          </table:table-cell>
          <table:table-cell table:style-name="Таблица17.A1" office:value-type="string">
            <text:p text:style-name="P161">В чем проявляется <text:soft-page-break/>воздействие</text:p>
          </table:table-cell>
          <table:table-cell table:style-name="Таблица17.D1" office:value-type="string">
            <text:p text:style-name="P161">Значимость (сила) <text:soft-page-break/>воздействия</text:p>
          </table:table-cell>
        </table:table-row>
        <table:table-row>
          <table:table-cell table:style-name="Таблица17.A2" office:value-type="string">
            <text:p text:style-name="P162">Браконьерская охота</text:p>
          </table:table-cell>
          <table:table-cell table:style-name="Таблица17.A2" office:value-type="string">
            <text:p text:style-name="P162">Охотничьи виды животных</text:p>
          </table:table-cell>
          <table:table-cell table:style-name="Таблица17.A2" office:value-type="string">
            <text:p text:style-name="P162">Прямое уничтожение</text:p>
          </table:table-cell>
          <table:table-cell table:style-name="Таблица17.D2" office:value-type="string">
            <text:p text:style-name="P162">Умеренная</text:p>
          </table:table-cell>
        </table:table-row>
        <table:table-row>
          <table:table-cell table:style-name="Таблица17.A2" office:value-type="string">
            <text:p text:style-name="P162">Нерациональные рубки леса</text:p>
          </table:table-cell>
          <table:table-cell table:style-name="Таблица17.A2" office:value-type="string">
            <text:p text:style-name="P162">Лесной фонд</text:p>
          </table:table-cell>
          <table:table-cell table:style-name="Таблица17.A2" office:value-type="string">
            <text:p text:style-name="P162">Прямое уничтожение</text:p>
          </table:table-cell>
          <table:table-cell table:style-name="Таблица17.D2" office:value-type="string">
            <text:p text:style-name="P162">Умеренная</text:p>
          </table:table-cell>
        </table:table-row>
        <table:table-row>
          <table:table-cell table:style-name="Таблица17.A2" office:value-type="string">
            <text:p text:style-name="P162">Нерациональные рубки леса</text:p>
          </table:table-cell>
          <table:table-cell table:style-name="Таблица17.A2" office:value-type="string">
            <text:p text:style-name="P162">Объекты животного мира</text:p>
          </table:table-cell>
          <table:table-cell table:style-name="Таблица17.A2" office:value-type="string">
            <text:p text:style-name="P163">Уничтожение среды обитания</text:p>
          </table:table-cell>
          <table:table-cell table:style-name="Таблица17.D2" office:value-type="string">
            <text:p text:style-name="P162">Умеренная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164">23</text:p>
          </table:table-cell>
          <table:table-cell table:style-name="Таблица12.B1" table:number-columns-spanned="2" office:value-type="string">
            <text:p text:style-name="P165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66"/>
          </table:table-cell>
          <table:table-cell table:style-name="Таблица12.A2" office:value-type="string">
            <text:p text:style-name="P167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2.A2" office:value-type="string">
            <text:p text:style-name="P168"/>
            <text:p text:style-name="P169"/>
            <text:p text:style-name="P170">Министерство лесного комплекса и охотничьего хозяйства Кузбасса</text:p>
            <text:p text:style-name="P171"/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2">Юридический адрес</text:p>
          </table:table-cell>
          <table:table-cell table:style-name="Таблица12.C3" office:value-type="string">
            <text:p text:style-name="P173">г. Кемерово, Мирная, 5</text:p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2">Почтовый адрес</text:p>
          </table:table-cell>
          <table:table-cell table:style-name="Таблица12.C4" office:value-type="string">
            <text:p text:style-name="P174">650036, Кемерово, ул. Мирная, 5</text:p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2">телефон</text:p>
          </table:table-cell>
          <table:table-cell table:style-name="Таблица12.C4" office:value-type="string">
            <text:p text:style-name="P173">8(384-2) 34-04-64</text:p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5"><text:span text:style-name="T82">e</text:span><text:span text:style-name="T3">-</text:span><text:span text:style-name="T82">mail</text:span></text:p>
          </table:table-cell>
          <table:table-cell table:style-name="Таблица12.C4" office:value-type="string">
            <text:p text:style-name="P176"><text:a xlink:type="simple" xlink:href="mailto:dlk@kemles.ru" text:style-name="Internet_20_link" text:visited-style-name="Visited_20_Internet_20_Link"><text:span text:style-name="Internet_20_link"><text:span text:style-name="T83">dlk@kemles.ako.ru</text:span></text:span></text:a></text:p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2">Адрес сайта в сети интернет</text:p>
          </table:table-cell>
          <table:table-cell table:style-name="Таблица12.C4" office:value-type="string">
            <text:p text:style-name="P177">https://kemles.ru/</text:p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2">Дата государственной регистрации юридического лица и регистрационный номер</text:p>
          </table:table-cell>
          <table:table-cell table:style-name="Таблица12.C4" office:value-type="string">
            <text:p text:style-name="P168"/>
            <text:p text:style-name="P178"><text:span text:style-name="T3">Зарегистрирован в Едином государственном реестре юридических лиц, государственный регистрационный номер </text:span><text:s/><text:span text:style-name="T3">1114205044711 <text:s/>от </text:span><text:s/><text:span text:style-name="T3">27.12.2011</text:span></text:p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2">ФИО руководителя организации</text:p>
          </table:table-cell>
          <table:table-cell table:style-name="Таблица12.C4" office:value-type="string">
            <text:p text:style-name="P179">Бойко Евгений Васильевич</text:p>
            <text:p text:style-name="P180"/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2">Служебный телефон</text:p>
          </table:table-cell>
          <table:table-cell table:style-name="Таблица12.C4" office:value-type="string">
            <text:p text:style-name="P176"><text:a xlink:type="simple" xlink:href="tel:+73842312137" text:style-name="Internet_20_link" text:visited-style-name="Visited_20_Internet_20_Link"><text:span text:style-name="Internet_20_link"><text:span text:style-name="T84">+7 (3842) 31-21-37</text:span></text:span></text:a></text:p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81"><text:span text:style-name="T3">Начальник отдела </text:span><text:s/><text:span text:style-name="T3">сохранения биоразнообразия, мониторинга и экопросвещения</text:span></text:p>
          </table:table-cell>
          <table:table-cell table:style-name="Таблица12.C4" office:value-type="string">
            <text:p text:style-name="P169">Данилова Ольга Олеговна</text:p>
            <text:p text:style-name="P169"/>
          </table:table-cell>
        </table:table-row>
        <table:table-row table:style-name="Таблица12.1">
          <table:table-cell table:style-name="Таблица12.A3" office:value-type="string">
            <text:p text:style-name="P166"/>
          </table:table-cell>
          <table:table-cell table:style-name="Таблица12.A3" office:value-type="string">
            <text:p text:style-name="P172">Служебный телефон</text:p>
          </table:table-cell>
          <table:table-cell table:style-name="Таблица12.C4" office:value-type="string">
            <text:p text:style-name="P173">7(3842) 55-86-87</text:p>
          </table:table-cell>
        </table:table-row>
        <table:table-row table:style-name="Таблица12.1">
          <table:table-cell table:style-name="Таблица12.A3" office:value-type="string">
            <text:p text:style-name="P182">24</text:p>
          </table:table-cell>
          <table:table-cell table:style-name="Таблица12.C3" table:number-columns-spanned="2" office:value-type="string">
            <text:p text:style-name="P183"><text:span text:style-name="T85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2.1">
          <table:table-cell table:style-name="Таблица12.A3" office:value-type="string">
            <text:p text:style-name="P184"/>
          </table:table-cell>
          <table:table-cell table:style-name="Таблица12.C3" table:number-columns-spanned="2" office:value-type="string">
            <text:p text:style-name="P185">Отсутствуют.</text:p>
          </table:table-cell>
          <table:covered-table-cell/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186">25</text:p>
          </table:table-cell>
          <table:table-cell table:style-name="Таблица15.B1" office:value-type="string">
            <text:p text:style-name="P183"><text:span text:style-name="T86">О</text:span>бщий режим охраны и использования ООПТ</text:p>
          </table:table-cell>
        </table:table-row>
        <table:table-row table:style-name="Таблица15.2">
          <table:table-cell table:style-name="Таблица15.A1" office:value-type="string">
            <text:p text:style-name="P186"/>
          </table:table-cell>
          <table:table-cell table:style-name="Таблица15.B2" office:value-type="string">
            <text:p text:style-name="P187"><text:span text:style-name="T87">Р</text:span>ежим охраны заказника утвержден Постановление<text:span text:style-name="T88">м</text:span> Коллегии Администрации Кемеровской области от 14.10.2009 № 412 "О государственных природных заказниках Кемеровской области — Кузбасса"</text:p>
            <text:p text:style-name="P187">3.1. На всей территории заказника запрещается любая деятельность, если она противоречит <text:soft-page-break/>целям создания заказника или причиняет вред природным комплексам и компонентам, в том числе:</text:p>
            <text:p text:style-name="P187">3.1.1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хотничьих ресурсов.</text:p>
            <text:p text:style-name="P187">3.1.2. Передвижение самоходной гусеничной техники (за исключением передвижения на самоходной гусеничной технике работников организаций, индивидуальных предпринимателей и граждан при осуществлении ими сельскохозяйственного производства, строительства, реконструкции, эксплуатации объектов строительства и осуществления деятельности по рубке древесины), а также вездеходов на шинах низкого 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на организованной в установленном порядке дорожно-тропиночной сети, учебно-туристических и снегоходных трассах и использования их работниками организаций и индивидуальными предпринимателями при осуществлении строительства, реконструкции, эксплуатации объектов строительства, оказания услуг гражданам и другим лицам, а также должностными лицами Департамента по охране объектов животного мира Кузбасса (далее - Департамент), Департамента лесного комплекса Кузбасса, полиции и других уполномоченных органов, аварийно-спасательных формирований при исполнении ими своих полномочий).</text:p>
            <text:p text:style-name="P188"><text:span text:style-name="T89">3.1.3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7513076/entry/401" text:style-name="Internet_20_link" text:visited-style-name="Visited_20_Internet_20_Link"><text:span text:style-name="T90">пунктом 3.4</text:span></text:a><text:span text:style-name="T89"> настоящего Положения.</text:span></text:p>
            <text:p text:style-name="P187">3.1.4. Геологическое изучение недр, разведка и добыча полезных ископаемых.</text:p>
            <text:p text:style-name="P189"><text:bookmark text:name="p_81"/>3.1.5. Проведение взрывных работ.</text:p>
            <text:p text:style-name="P189">3.1.6. Сплав леса.</text:p>
            <text:p text:style-name="P189">3.1.7. Разрушение нор диких животных и гнезд птиц.</text:p>
            <text:p text:style-name="P189">3.1.8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89">3.1.9. Нахождение на территории заказника людей с оружием (за исключением должностных лиц Департамента, Департамента лесного комплекса Кузбасса, полиции и других уполномоченных органов при исполнении своих полномочий).</text:p>
            <text:p text:style-name="P189">3.1.10. Нахождение на территории заказника людей с собакой (за исключением собак, используемых при организации мероприятий по охране природных комплексов и объектов, а также при проведении оперативно-розыскных и аварийно-спасательных мероприятий).</text:p>
            <text:p text:style-name="P189">3.1.11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), засорение территории бытовыми отходами.</text:p>
            <text:p text:style-name="P189">3.1.12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89"><text:bookmark text:name="p_320435"/>3.1.13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;</text:p>
            <text:p text:style-name="Text_20_body"><text:span text:style-name="T91">строительство автомобильных дорог, трубопроводов, линий электропередачи и других коммуникаций в границах заказника в случаях, установленных законодательством (в случае зонирования заказника - в границах его функциональных зон, режим которых, установленный в соответствии законодательством, запрещает размещение </text:span><text:soft-page-break/><text:span text:style-name="T91">соответствующих объектов)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7513076/entry/401" text:style-name="Internet_20_link" text:visited-style-name="Visited_20_Internet_20_Link"><text:span text:style-name="T92">пунктом 3.4</text:span></text:a><text:span text:style-name="T93"> </text:span><text:span text:style-name="T91">настоящего Положения.</text:span><text:span text:style-name="T94"><text:line-break/></text:span><text:bookmark text:name="p_139"/><text:span text:style-name="T94">3.1.14. Уничтожение или порча установленных предупредительных или информационных знаков (панно, аншлагов).</text:span></text:p>
            <text:p text:style-name="P190">3.1.15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90">3.2. 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90">3.3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90">3.4. На территории заказника в установленном порядке разрешается:</text:p>
            <text:p text:style-name="P189">3.4.1. Реконструкция и эксплуатация существующих объектов строительства, автомобильных дорог, трубопроводов, линий электропередачи и других коммуникаций по согласованию с департаментом.</text:p>
            <text:p text:style-name="P189">3.4.2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созданием лесной инфраструктуры и с выполнением задач, возложенных на заказник.</text:p>
            <text:p text:style-name="P189">3.4.3. Строительство, реконструкция и эксплуатация зданий, сооружений и некапитальных строений, сооружений в границах территории населенного пункта.</text:p>
            <text:p text:style-name="P189">3.4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до начала их проведения.</text:p>
            <text:p text:style-name="P189">3.4.5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89">3.4.6. Выборочные рубки лесных насаждений, на которые право их использования возникло на основании договора аренды лесных участков до дня вступления в силу настоящего постановления, на срок до момента окончания действия договора.</text:p>
            <text:p text:style-name="P189">3.4.7. Оказание платных услуг в соответствии с действующим законодательством по согласованию с Департаментом.</text:p>
            <text:p text:style-name="P191"><text:span text:style-name="T89">3.5. Ведение лесного хозяйства (охрана, защита и воспроизводство лесов) на территории заказника осуществляется в соответствии с лесохозяйственными регламентами и в соответствии с установленным </text:span><text:span text:style-name="Emphasis"><text:span text:style-name="T95">режимом</text:span></text:span><text:span text:style-name="T89"> </text:span><text:span text:style-name="Emphasis"><text:span text:style-name="T95">охраны</text:span></text:span><text:span text:style-name="T89"> заказников.</text:span></text:p>
            <text:p text:style-name="P189">3.6. Любительское рыболовство, проход маломерных судов по акватории на территории заказника осуществляются в соответствии с действующим законодательством.</text:p>
            <text:p text:style-name="P189">3.7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.</text:p>
            <text:p text:style-name="P191"><text:span text:style-name="T89">3.8. Рекреационная и иная не запрещенная деятельность на территории заказника должна осуществляться с соблюдением </text:span><text:a xlink:type="simple" xlink:href="https://internet.garant.ru/#/document/12154455/entry/1000" text:style-name="Internet_20_link" text:visited-style-name="Visited_20_Internet_20_Link"><text:span text:style-name="T90">Правил</text:span></text:a><text:span text:style-name="T89"> пожарной безопасности в лесах, </text:span><text:a xlink:type="simple" xlink:href="https://internet.garant.ru/#/document/71685642/entry/1000" text:style-name="Internet_20_link" text:visited-style-name="Visited_20_Internet_20_Link"><text:span text:style-name="T90">Правил</text:span></text:a><text:span text:style-name="T89"> санитарной безопасности в лесах, </text:span><text:a xlink:type="simple" xlink:href="https://internet.garant.ru/#/document/71540192/entry/1000" text:style-name="Internet_20_link" text:visited-style-name="Visited_20_Internet_20_Link"><text:span text:style-name="T90">Правил</text:span></text:a><text:span text:style-name="T89"> лесовосстановления, </text:span><text:a xlink:type="simple" xlink:href="https://internet.garant.ru/#/document/71843498/entry/1000" text:style-name="Internet_20_link" text:visited-style-name="Visited_20_Internet_20_Link"><text:span text:style-name="T90">Правил</text:span></text:a><text:span text:style-name="T89"> ухода за лесами и других правил (порядков и нормативов), предусмотренных действующим </text:span><text:soft-page-break/><text:span text:style-name="T89">законодательством.</text:span></text:p>
            <text:p text:style-name="P192"><text:bookmark text:name="p_245"/><text:span text:style-name="T94">3.9. Установленный </text:span><text:span text:style-name="Emphasis"><text:span text:style-name="T96">режим</text:span></text:span><text:span text:style-name="T94"> особой </text:span><text:span text:style-name="Emphasis"><text:span text:style-name="T96">охраны</text:span></text:span><text:span text:style-name="T94"> заказника обязаны соблюдать все без исключения физические и юридические лица (водопользователи, пользователи, владельцы и собственники земельных участков (акваторий, участков лесного фонда), расположенных в границах заказника) и нести за его нарушение административную, уголовную или иную установленную законодательством Российской Федерации ответственность.</text:span></text:p>
            <text:p text:style-name="P191"><text:span text:style-name="T89">3.10. В целях создания инфраструктуры для развития экологического туризма, иной деятельности, не противоречащей </text:span><text:span text:style-name="Emphasis"><text:span text:style-name="T95">режиму</text:span></text:span><text:span text:style-name="T89"> особой </text:span><text:span text:style-name="Emphasis"><text:span text:style-name="T95">охраны</text:span></text:span><text:span text:style-name="T89">, на территории заказника допускается:</text:span></text:p>
            <text:p text:style-name="P189">3.10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89">3.10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91"><text:span text:style-name="T89">3.11. Деятельность в соответствии с </text:span><text:a xlink:type="simple" xlink:href="https://internet.garant.ru/#/document/7513076/entry/1000000037" text:style-name="Internet_20_link" text:visited-style-name="Visited_20_Internet_20_Link"><text:span text:style-name="T90">пунктом 3.10</text:span></text:a><text:span text:style-name="T89"> настоящего Положения осуществляется учреждением или организациями, индивидуальными предпринимателями по согласованию с Департаментом.</text:span></text:p>
            <text:p text:style-name="P191"><text:span text:style-name="T89">3.12. Запреты, установленные </text:span><text:a xlink:type="simple" xlink:href="https://internet.garant.ru/#/document/7513076/entry/398" text:style-name="Internet_20_link" text:visited-style-name="Visited_20_Internet_20_Link"><text:span text:style-name="T90">пунктом 3.1</text:span></text:a><text:span text:style-name="T89"> настоящего Положения, не действуют в границах территории населенного пункта, за исключением случаев, предусмотренных </text:span><text:a xlink:type="simple" xlink:href="https://internet.garant.ru/#/document/7513076/entry/394" text:style-name="Internet_20_link" text:visited-style-name="Visited_20_Internet_20_Link"><text:span text:style-name="T90">подпунктами 3.1.11 - 3.1.13</text:span></text:a><text:span text:style-name="T89"> настоящего Положения.</text:span></text:p>
            <text:p text:style-name="P193">3.13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94"><text:bookmark text:name="p_32266"/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</table:table-cell>
        </table:table-row>
      </table:table>
      <table:table table:name="Таблица18" table:style-name="Таблица18">
        <table:table-column table:style-name="Таблица18.A"/>
        <table:table-column table:style-name="Таблица18.B"/>
        <table:table-row table:style-name="Таблица18.1">
          <table:table-cell table:style-name="Таблица18.A1" office:value-type="string">
            <text:p text:style-name="P195">26</text:p>
          </table:table-cell>
          <table:table-cell table:style-name="Таблица18.B1" office:value-type="string">
            <text:p text:style-name="P183"><text:span text:style-name="T86">З</text:span>онирование территории ООПТ</text:p>
          </table:table-cell>
        </table:table-row>
        <table:table-row table:style-name="Таблица18.1">
          <table:table-cell table:style-name="Таблица18.A1" office:value-type="string">
            <text:p text:style-name="P184"/>
          </table:table-cell>
          <table:table-cell table:style-name="Таблица18.B2" office:value-type="string">
            <text:p text:style-name="P196"><text:s/><text:span text:style-name="T97">Отсутствует.</text:span></text:p>
          </table:table-cell>
        </table:table-row>
        <table:table-row table:style-name="Таблица18.1">
          <table:table-cell table:style-name="Таблица18.A1" office:value-type="string">
            <text:p text:style-name="P195">27</text:p>
          </table:table-cell>
          <table:table-cell table:style-name="Таблица18.B2" office:value-type="string">
            <text:p text:style-name="P183"><text:span text:style-name="T86">Р</text:span>ежим охранной зоны ООПТ</text:p>
          </table:table-cell>
        </table:table-row>
        <table:table-row table:style-name="Таблица18.1">
          <table:table-cell table:style-name="Таблица18.A1" office:value-type="string">
            <text:p text:style-name="P184"/>
          </table:table-cell>
          <table:table-cell table:style-name="Таблица18.B2" office:value-type="string">
            <text:p text:style-name="P196"><text:span text:style-name="T97">О</text:span>тсутствует.</text:p>
          </table:table-cell>
        </table:table-row>
        <table:table-row table:style-name="Таблица18.1">
          <table:table-cell table:style-name="Таблица18.A1" office:value-type="string">
            <text:p text:style-name="P195">28</text:p>
          </table:table-cell>
          <table:table-cell table:style-name="Таблица18.B2" office:value-type="string">
            <text:p text:style-name="P183"><text:span text:style-name="T86">С</text:span>обственники, землепользователи, землевладельцы, арендаторы земельных участков, находящихся в границах ООПТ.</text:p>
          </table:table-cell>
        </table:table-row>
        <table:table-row table:style-name="Таблица18.1">
          <table:table-cell table:style-name="Таблица18.A1" office:value-type="string">
            <text:p text:style-name="P184"/>
          </table:table-cell>
          <table:table-cell table:style-name="Таблица18.B2" office:value-type="string">
            <text:p text:style-name="P197">Информация отсутствует.</text:p>
          </table:table-cell>
        </table:table-row>
        <table:table-row table:style-name="Таблица18.1">
          <table:table-cell table:style-name="Таблица18.A1" office:value-type="string">
            <text:p text:style-name="P195">29</text:p>
          </table:table-cell>
          <table:table-cell table:style-name="Таблица18.B2" office:value-type="string">
            <text:p text:style-name="P183"><text:span text:style-name="T86">П</text:span>росветительские и рекреационные объекты на ООПТ</text:p>
          </table:table-cell>
        </table:table-row>
        <table:table-row table:style-name="Таблица18.1">
          <table:table-cell table:style-name="Таблица18.B2" office:value-type="string">
            <text:p text:style-name="P197"/>
          </table:table-cell>
          <table:table-cell table:style-name="Таблица18.B2" office:value-type="string">
            <text:p text:style-name="P197">Информация отсутствует.</text:p>
          </table:table-cell>
        </table:table-row>
        <table:table-row table:style-name="Таблица18.1">
          <table:table-cell table:style-name="Таблица18.B2" table:number-columns-spanned="2" office:value-type="string">
            <text:p text:style-name="P198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98">Дата составления: 15.06.2026.</text:p>
          </table:table-cell>
          <table:covered-table-cell/>
        </table:table-row>
      </table:table>
      <text:p text:style-name="P199"/>
      <text:p text:style-name="P200">Приложение 1</text:p>
      <text:p text:style-name="P201">Список флоры ГПЗ «Салаирский»</text:p>
      <text:p text:style-name="P201"/>
      <text:p text:style-name="P202"><text:s text:c="3"/><text:span text:style-name="T98"><text:s/>1. Семейство Lycopodiaceae – Плауновые </text:span></text:p>
      <text:p text:style-name="P203">1.1. Lycopodium annotinum L. – Плаун годичный</text:p>
      <text:p text:style-name="P203">1.2. Diphasiastrum complanatum (L.) Holub – Двурядник сплюснутый, дифазиаструм уплощённый </text:p>
      <text:p text:style-name="P204"><text:s text:c="4"/>2. Семейство Equisetaceae – Хвощевые</text:p>
      <text:p text:style-name="P203">3.1. Equisetum arvense L. – Хвощ полевой </text:p>
      <text:p text:style-name="P203">4.2. Equisetum fluviatile L. (E. heleocharis Ehrh.) – Хвощ приречный, х. речной</text:p>
      <text:p text:style-name="P203">5.3. Equisetum hyemale L. – Хвощ зимующий</text:p>
      <text:p text:style-name="P203">6.4. Equisetum palustre L. – Хвощ болотный</text:p>
      <text:p text:style-name="P203">7.5. Equisetum pratense Ehrh. – Хвощ луговой </text:p>
      <text:p text:style-name="P203">8.6. Equisetum scirpoides Michx. – Хвощ камышковый </text:p>
      <text:p text:style-name="P203">9.7. Equisetum sylvaticum L. – Хвощ лесной </text:p>
      <text:p text:style-name="P204">3. Семейство Ophioglossaceae — Ужовниковые</text:p>
      <text:p text:style-name="P203">10.1. Botrychium lunaria (L.) Sw. — Гроздовник полулунный</text:p>
      <text:p text:style-name="P204">4.Семейство Polypodiaceae — Многоножковые</text:p>
      <text:p text:style-name="P203">11.1. Polypodium vulgare L. — Многоножка обыкновенная</text:p>
      <text:p text:style-name="P204">5. Семейство Hypolepidaceae — Гиполеписовые</text:p>
      <text:p text:style-name="P205">12.1. Pteridium aquilinum (L.) Kuhn. — Орляк обыкновенный </text:p>
      <text:p text:style-name="P206">6. Семейство Thelypteridaceae — Телиптерисовые </text:p>
      <text:p text:style-name="P205">13.1. Phegopteris connectilis (Michx.) Watt — Буковник <text:s/>обыкновенный, фегоптерис связывающий </text:p>
      <text:p text:style-name="P205">14.2. Thelypteris palustris Schott — Телиптерис болотный </text:p>
      <text:p text:style-name="P206">7. Семейство Onocleaceae — Оноклеевые </text:p>
      <text:p text:style-name="P205">15.1. Matteuccia struthiopteris (L.) Tod. — Страусник обыкновенный </text:p>
      <text:p text:style-name="P206">8. Семейство Woodsiaceae — Вудсиевые </text:p>
      <text:p text:style-name="P205">16.1. Woodsia ilvensis (L.) R. Br. — Вудсия эльбская </text:p>
      <text:p text:style-name="P206">9. Семейство Athyriaceae — Кочедыжниковые </text:p>
      <text:p text:style-name="P205">17.1. Athyrium filix-femina (L.) Roth — Кочедыжник женский </text:p>
      <text:p text:style-name="P205">18.2. Cystoppteris fragilis (L.) Bernh. — Пузырник ломкий </text:p>
      <text:p text:style-name="P205">19.3. Diplasium sibiricum (Turcz. ex G. Kunze) Kurata — Диплазиум сибирский </text:p>
      <text:p text:style-name="P206">10. Семейство Dryopteridaceae — Щитовниковые </text:p>
      <text:p text:style-name="P205">20.1 Dryopteris carthusiana (Vill.) H.P. Fuchs — Щитовник картузианский, шартрский <text:s/></text:p>
      <text:p text:style-name="P205">21.2. Dryopteris expansa (C. Presl) Fraser — Щитовник широкий, щ<text:span text:style-name="T99">итовник </text:span><text:s/>захватывающий</text:p>
      <text:p text:style-name="P205">22.3. Dryopteris filix-mas (L.) Schott — Щитовник мужской <text:s/></text:p>
      <text:p text:style-name="P205">23.4. Gymnocarpium dryopteris (L.) Newm. — Голокучник обыкновенный, трехраздельный </text:p>
      <text:p text:style-name="P205">24.5. Polystichum braunii (Spenn.) Fee — Многорядник Брауна </text:p>
      <text:p text:style-name="P206">11. Семейство Pinaceae — Сосновые </text:p>
      <text:p text:style-name="P205">25.1. <text:span text:style-name="T100">Abies </text:span><text:span text:style-name="T101">sibirica Ledeb. — Пихта сибирская <text:s/></text:span></text:p>
      <text:p text:style-name="P205">26.2. <text:span text:style-name="T101">Larix sibirica Ledeb. — Листвинница сибирская </text:span></text:p>
      <text:p text:style-name="P205">27.3. <text:span text:style-name="T101">Picea obovata Ledeb. — Ель сибирская</text:span></text:p>
      <text:p text:style-name="P205">28.4. <text:span text:style-name="T101">Pinus sibirica Du Tour — Сосна сибирская</text:span></text:p>
      <text:p text:style-name="P205">29.5. <text:span text:style-name="T101">Pinus sylvestris L. — Сосна обыкновенная </text:span></text:p>
      <text:p text:style-name="P207">12. Семейство Ephedraceae — Эфедровые </text:p>
      <text:p text:style-name="P208">30.1. Ephedra dahurica Turcz. — Хвойник даурский </text:p>
      <text:p text:style-name="P207">13. Семейство Nymphaeaceae — Кувшинковые </text:p>
      <text:p text:style-name="P208">31.1. Nymphaea candida J. Presl. &amp; C. Presl. — Кувшинка чисто-белая </text:p>
      <text:p text:style-name="P208">32.2. Nymphaea tetragona Georgi — Кувшинка четырехгранная</text:p>
      <text:p text:style-name="P208">33.3. Nuphar lutea (L.) Sm. — Кубышка желтая </text:p>
      <text:p text:style-name="P207">14. Семейство Ceratophyllaceae — Роголистниковые </text:p>
      <text:p text:style-name="P208"><text:soft-page-break/>34.1. Ceratophyllum demersum L. — Роголистник погруженный </text:p>
      <text:p text:style-name="P207">15. Семейство Ranunculaceae — Лютиковые </text:p>
      <text:p text:style-name="P208">35.1. <text:span text:style-name="T102">Aconitum barbatum Pers. — Борец бородатый </text:span></text:p>
      <text:p text:style-name="P208">36.2. Aconitum <text:span text:style-name="T102">septentrionale Koelle — Борец северный </text:span></text:p>
      <text:p text:style-name="P208">37.3. Aconitum <text:span text:style-name="T102">volubile Pall. ex Koelle (A. villosum Reichenb.) — Борец вьющийся</text:span></text:p>
      <text:p text:style-name="P208">38.4. <text:span text:style-name="T102">Actaea erythrocarpa Fisch. — Воронец красноплодный </text:span></text:p>
      <text:p text:style-name="P208">39.5. Actaea <text:span text:style-name="T102">spicata L. — Воронец колосистый, воронец колосовидный </text:span></text:p>
      <text:p text:style-name="P208">40.6. <text:span text:style-name="T102">Adonis apennina L. (Adonis sibirica Patrin ex Ledeb.) — Фдонис апеннинский, стародубка апеннинская </text:span></text:p>
      <text:p text:style-name="P208">41.7. Adonis <text:span text:style-name="T102">vernalis L. — Адонис весенний, стародубка весенняя</text:span></text:p>
      <text:p text:style-name="P208">42.8. <text:span text:style-name="T102">Anemone altaica Fisch. ex C. A. Mey. — Ветреница алтайская </text:span></text:p>
      <text:p text:style-name="P208">43.9. <text:span text:style-name="T102">Anemone caerulea DC. — Ветреница голубая </text:span></text:p>
      <text:p text:style-name="P208">44.10. <text:span text:style-name="T102">Anemone sylvestris L. — Ветреница лесная </text:span></text:p>
      <text:p text:style-name="P208">45.11. <text:span text:style-name="T102">Atragene speciosa Weinm. (Atragene sibirica L.) — Княжик сибирский </text:span></text:p>
      <text:p text:style-name="P208">46.12. <text:span text:style-name="T102">Batrachium subrigidum (W. B. Drew) Ritchie (Ranunculus subrigidus W. B. Drew) — Шелковник полужесткий </text:span></text:p>
      <text:p text:style-name="P208">47.13. <text:span text:style-name="T103">Ranunculus trichophyllus Chaix (Batrachium trichophyllus (Chaix) Bosch) — Лютик волосолистный, шелковник волосолистный </text:span></text:p>
      <text:p text:style-name="P208">48.14. <text:span text:style-name="T103">Caltha palustris L. — Калужница болотная </text:span></text:p>
      <text:p text:style-name="P208">49.15. <text:span text:style-name="T103">Cimicifuga foetida L. — Клопогон вонючий </text:span></text:p>
      <text:p text:style-name="P208">50.16. <text:span text:style-name="T103">Delphnium elatum L. — Живокость высокая (шпорник высокий) </text:span></text:p>
      <text:p text:style-name="P208">51.17. <text:span text:style-name="T103">Ranunculus acris L. (Ranunculus acer L.) — Лютик едкий </text:span></text:p>
      <text:p text:style-name="P208">52.18. <text:span text:style-name="T103">Ranunculus monophyllus Ovcz. -Лютик однолистный </text:span></text:p>
      <text:p text:style-name="P208">53.19. <text:span text:style-name="T103">Ranunculus polyanthemos L. — Лютик многоцветковый </text:span></text:p>
      <text:p text:style-name="P208">54.20. <text:span text:style-name="T103">Ranunculus propinquus C. A. Mey. (R. Borealis Trautv.) — Лютик близкий </text:span></text:p>
      <text:p text:style-name="P208">55.21. <text:span text:style-name="T103">Ranunculus repens L. — Лютик ползучий </text:span></text:p>
      <text:p text:style-name="P208">56.22. <text:span text:style-name="T103">Ranunculus sceleratus L. — Лютик ядовитый </text:span></text:p>
      <text:p text:style-name="P208">57.23. <text:span text:style-name="T103">Thalictrum foetidum L. — Василисник вонючий </text:span></text:p>
      <text:p text:style-name="P208">58.24. <text:span text:style-name="T103">Thalictrum minus L. — Василисник малый </text:span></text:p>
      <text:p text:style-name="P208">59.25. <text:span text:style-name="T103">Thalictrum petaloideum L. — Василисник лепестковидный, василисник ложнолепестковый </text:span></text:p>
      <text:p text:style-name="P208">60.26. <text:span text:style-name="T103">Thalictrum simplex L. — Василисник простой </text:span></text:p>
      <text:p text:style-name="P208">61.27 <text:span text:style-name="T103">Trollius asiaticus L. — Купальница азиатская </text:span></text:p>
      <text:p text:style-name="P209">16. Семейство Papaveracae — Маковые </text:p>
      <text:p text:style-name="P210">62.1. Chelidonium majus L. — Чистотел большой </text:p>
      <text:p text:style-name="P211">17. Семейство Fumariaceae — Дымянковые </text:p>
      <text:p text:style-name="P212">63.1. Corydalis bracteata (Steph. Ex Willd.) Pers. — Хохлатка крупноприцветниковая </text:p>
      <text:p text:style-name="P211">18. Семейство Cannabaceae — Коноплевые </text:p>
      <text:p text:style-name="P212">64.1. Cannabis sativa L. — Конопля посевная </text:p>
      <text:p text:style-name="P212">65.2. Humulus lupulus L. — Хмель обыкновенный </text:p>
      <text:p text:style-name="P211">19. Семейство Urticaceae — Крапивные </text:p>
      <text:p text:style-name="P212">66.1. Urtica cannabina L. — Крапива коноплевая </text:p>
      <text:p text:style-name="P212">67.2. Urtica dioica L. — Крапива двудомная</text:p>
      <text:p text:style-name="P212">68.3. Urtica urens L. — Крапива жгучая </text:p>
      <text:p text:style-name="P211">20. Семейство Betulaceae — Березовые </text:p>
      <text:p text:style-name="P212">69.1. Betula pendula Roth — Береза повислая </text:p>
      <text:p text:style-name="P212">70.2. Betula pubescens Ehrh. (B. alba L.) — Береза пушистая, береза белая </text:p>
      <text:p text:style-name="P213"><text:span text:style-name="T98">21. Семейство Caryophyllaceae — Гвоздичные</text:span> </text:p>
      <text:p text:style-name="P212">71.1. Agrostemma githago L. — Куколь обыкновенный, куколь посевной </text:p>
      <text:p text:style-name="P212">72.2. Cerastium arvense L. — Ясколка полевая, ячколка луговая </text:p>
      <text:p text:style-name="P212">73.3. Cerasttium davurucum Fisch. ex Spreng. — Ясколка даурская </text:p>
      <text:p text:style-name="P214">74.4. Cerastium holosteoides Fr. (C. Caespitosum Gilib., C. Vulgatum auct.) — <text:span text:style-name="T104">Ясколка </text:span><text:soft-page-break/><text:span text:style-name="T104">костенцовая, ясколка костенцевидная </text:span><text:s/></text:p>
      <text:p text:style-name="P214">75.5. Cerastium pauciflorum Stev. Ex Ser. — <text:span text:style-name="T104">Ясколка малоцветковая </text:span></text:p>
      <text:p text:style-name="P214">76.6. Coccyganthe flos-cuculi (L.) Fourr. — <text:span text:style-name="T104">Кукушкин цвет обыкновенный </text:span></text:p>
      <text:p text:style-name="P214">77.7. Dianthus deltoides L. — <text:span text:style-name="T104">Гвоздика травянка, гвоздика дельтовидная </text:span></text:p>
      <text:p text:style-name="P214">78.8. Dianthus superbus L. — <text:span text:style-name="T104">Гвоздика пышная </text:span></text:p>
      <text:p text:style-name="P214">79.9. Dianthus versicolor Fisch. ex Link — <text:span text:style-name="T104">Гвоздика разноцветная </text:span></text:p>
      <text:p text:style-name="P214">80.10. Gypsophila paniculata L. — <text:span text:style-name="T104">Качим метельчатый </text:span></text:p>
      <text:p text:style-name="P214">81.11. Lychnis chalcedonica L. — <text:span text:style-name="T104">Зорька обыкновенная, зорька халхедонская, лихнистатарское мыло </text:span></text:p>
      <text:p text:style-name="P214">82.12. Lychnis sibirica L. — <text:span text:style-name="T104">Зорька сибирская </text:span></text:p>
      <text:p text:style-name="P214">83.13. Melandrium album (Mill.) Garcke — <text:span text:style-name="T104">Дрема белая, дрема беловатая </text:span></text:p>
      <text:p text:style-name="P214">84.14. Moehringia lateriflora (L.) Fenzl — <text:span text:style-name="T104">Мерингия бокоцветковая, мерингия бокоцветная </text:span></text:p>
      <text:p text:style-name="P214">85.15. Oberna behen (L.) Ikonn. (Silene latifolia (Mill.) Rendle <text:s/>et Britt.) — <text:span text:style-name="T104">Хлопушка обыкновенная </text:span></text:p>
      <text:p text:style-name="P214">86.16. Sagina procumbens L. — <text:span text:style-name="T104">Мшанка лежачая </text:span></text:p>
      <text:p text:style-name="P214">87.17. Silene amoene L. (S. Repens Patr.) — <text:span text:style-name="T104">Смолевка приятная, смолевка ползучая </text:span></text:p>
      <text:p text:style-name="P214">88.18. Silene multiflora (Waldst. Et Kit.) Pers. — <text:span text:style-name="T104">Смолевка многоцветковая </text:span><text:s/></text:p>
      <text:p text:style-name="P214">89.19. Silene nutans L. — <text:span text:style-name="T104">Смолевка поникающая, смолевка поникшая </text:span></text:p>
      <text:p text:style-name="P214">90.20. <text:span text:style-name="T104">Spergula arvensis L. <text:s/>(S. sativa Boenn.) Торица полевая, торица посевная </text:span></text:p>
      <text:p text:style-name="P214">91.21. <text:span text:style-name="T104">Stellaria bungeana Fenzl — Звездчатка Бунге </text:span></text:p>
      <text:p text:style-name="P214">92.22. <text:span text:style-name="T104">Stellaria crassifolia Ehrh. — Звездчатка толстолистная </text:span></text:p>
      <text:p text:style-name="P214">93.23. <text:span text:style-name="T104">Stellaria graminea L. — Звездчатка злаковидная, звездчатка злаковая </text:span></text:p>
      <text:p text:style-name="P214">94.24. <text:span text:style-name="T104">Stellaria media (L.) Vill. — Звездчатка средняя, мокрица </text:span></text:p>
      <text:p text:style-name="P215">2<text:span text:style-name="T98">2. Семейство Chenopodiaceae — Маревые</text:span></text:p>
      <text:p text:style-name="P216"><text:span text:style-name="T105">95.1. Axyris amaranthoides L. — </text:span><text:span text:style-name="T106">Буквица ширицевая, аксирис ширинцевый </text:span></text:p>
      <text:p text:style-name="P217">96.2. Axyris hybrida L. — <text:span text:style-name="T106">Безвкусица гибридная, аксирис гибридный </text:span></text:p>
      <text:p text:style-name="P217">97.3. Chenopodium album L. — <text:span text:style-name="T106">Марь белая </text:span></text:p>
      <text:p text:style-name="P217">98.4. <text:span text:style-name="T106">Chenopodium suecicum J. Murr — Марь шведская </text:span></text:p>
      <text:p text:style-name="P217">99.5. <text:span text:style-name="T106">Oxybasis glauca (L.) S. Fuentes, Uotila &amp; Borsch (Chenopodium <text:s/>glaucum L.) — Оксибазис сизый, марь сизая <text:s/></text:span></text:p>
      <text:p text:style-name="P217">100.6. <text:span text:style-name="T106">Teloxys aristata (L.) Moq. (Chenopodium aristatum L.) — Телоксис остистый, марь остистая </text:span></text:p>
      <text:p text:style-name="P218">23. Семейство Amaranthaceae — Амарантовые </text:p>
      <text:p text:style-name="P219">101.1. Amaranthus retroflexus L. — Щирица запрокинутая, щирица колосистая </text:p>
      <text:p text:style-name="P218">24. Семейство Polygonaceae — Гречишные </text:p>
      <text:p text:style-name="P219">102.1. Aconogonon alpinum (All.) Schur — Таран альпийский <text:s/></text:p>
      <text:p text:style-name="P219">103.2. Bistorta officinalis Delarbre — Змеевик большой </text:p>
      <text:p text:style-name="P219">104.3. Bistorta vivipara (L.) Delarbre — Змеевик живородящий</text:p>
      <text:p text:style-name="P219">105.4. Fallopia convolvulus (L.) A. Love (Polygonum convolvulus L.) — <text:span text:style-name="T107">Гречишка вьюнковая </text:span></text:p>
      <text:p text:style-name="P219">106.5. Persicaria amphibia (L.) Delarbre — <text:span text:style-name="T107">Горец земноводный </text:span></text:p>
      <text:p text:style-name="P219">107.6. Persicaria <text:span text:style-name="T107">hydropiper </text:span>(L.) Delarbre <text:s/>- <text:span text:style-name="T107">Горец перечный </text:span></text:p>
      <text:p text:style-name="P219">108.7. Persicaria lapathifolia (L.) Delarbre — <text:span text:style-name="T107">Горец развесистый </text:span></text:p>
      <text:p text:style-name="P219">109.8. <text:span text:style-name="T107">Persicaria scabra (Moench) Moldenke — Горец шероховатый </text:span></text:p>
      <text:p text:style-name="P219">110.9. <text:span text:style-name="T107">Polygonum aviculare L. — Спорыш птичий </text:span></text:p>
      <text:p text:style-name="P219">111.10. <text:span text:style-name="T107">Rumex acetosa L. — Щавель кислый, щавель обыкновенный </text:span></text:p>
      <text:p text:style-name="P219">112.11. <text:span text:style-name="T107">Rumex acetosella L. — <text:s/>Щавель воробьиный, щавелек </text:span></text:p>
      <text:p text:style-name="P219">113.12. <text:span text:style-name="T107">Rumex aquaticus L. — Щавель водный, щавель водяной </text:span></text:p>
      <text:p text:style-name="P219">114.13. <text:span text:style-name="T107">Rumex conferrtus Willd. — Щавель конский </text:span></text:p>
      <text:p text:style-name="P219">115.14. <text:span text:style-name="T107">Rumex longifolius DC. — Щавель длиннолистный </text:span></text:p>
      <text:p text:style-name="P219">116.15. <text:span text:style-name="T107">Rumex pseudonatronatus (Borb.) Borb. ex Murb. — Щавель ложносолончаковый </text:span></text:p>
      <text:p text:style-name="P220">25. Семейство Limoniaceae - Кермековые </text:p>
      <text:p text:style-name="P221">117.1. Goniolimon speciosum (L.) Boiss. - Углостебельник красивый, гониоли- мон красивый </text:p>
      <text:p text:style-name="P222"><text:soft-page-break/><text:span text:style-name="T108">118.2. Limonium gmelinii (Willd.) Kuntze. - Кермек Гмелина. </text:span></text:p>
      <text:p text:style-name="P220">26. Семейство Paeoniaceae - Пионовые </text:p>
      <text:p text:style-name="P221">119.1. Paeonia anomala L. - Пион уклоняющийся, п. Марьин корень </text:p>
      <text:p text:style-name="P220">27. Семейство Hypericaceae - Зверобойные </text:p>
      <text:p text:style-name="P221">120.1. Hypericum elegans Steph. ex Willd. - Зверобой изящный </text:p>
      <text:p text:style-name="P222"><text:span text:style-name="T108">121.2. Hypericum hirsutum L. – Зверобой волосистый - </text:span></text:p>
      <text:p text:style-name="P221">122.3. Hypericum perforatum L. - Зверобой продырявленный </text:p>
      <text:p text:style-name="P220">28. Семейство Violaceae - Фиалковые </text:p>
      <text:p text:style-name="P221">123.1. Viola arvensis Murray - Фиалка полевая </text:p>
      <text:p text:style-name="P221">124.2. Viola biflora L. - Фиалка двухцветковая </text:p>
      <text:p text:style-name="P221">125.3. Viola canina L. - Фиалка собачья. </text:p>
      <text:p text:style-name="P221">126.4. Viola hirta L. - Фиалка опушенная, ф. волосистая </text:p>
      <text:p text:style-name="P221">127.5. Viola mirabilis L. - Фиалка удивительная </text:p>
      <text:p text:style-name="P221">128.6. Viola selkirkii Pursh ex Goldie - Фиалка Селькирка</text:p>
      <text:p text:style-name="P221">129.7. Viola stagnina Kit. - Фиалка прудовая, топяная </text:p>
      <text:p text:style-name="P221">130.8. Viola uniflora L. - Фиалка одноцветковая </text:p>
      <text:p text:style-name="P220">29. Семейство Brassicaceae - Крестоцветные </text:p>
      <text:p text:style-name="P221">131.1. Alyssum lenense Adams - Бурачок ленский </text:p>
      <text:p text:style-name="P221">132.2. Alyssum obovatum (C. A. Mey.) Turcz. (A. biovulatum N. Busch) - Бурачок обратнояйцевидный </text:p>
      <text:p text:style-name="P221">133.3. Arabis pendula L. - Резуха повислая </text:p>
      <text:p text:style-name="P221"><text:bookmark text:name="docs-internal-guid-493c3045-7fff-6e8e-e2a4-8097887cf57c"/>134.4. Arabis sagittata (Bertd.) DC. (Arabis borealis Andrz., A. hirsuta (L.) Scop.) - Резуха стреловидная </text:p>
      <text:p text:style-name="P222"><text:span text:style-name="T108">135.5. Armoracia rusticana H. Gaertn., B. Mey &amp; Scherb. — </text:span><text:span text:style-name="T109">Хрен </text:span><text:span text:style-name="T108">обыкновенный, х. деревенский </text:span></text:p>
      <text:p text:style-name="P222"><text:span text:style-name="T108">136.6. Barbarea arcuata (Opiz ex J. et C. Presl) Reiche - Сурепка дуговидна</text:span></text:p>
      <text:p text:style-name="P222"><text:span text:style-name="T108">137.7. Barbarea stricta Andrz. - Сурепка прямая, с. сжатая </text:span></text:p>
      <text:p text:style-name="P221">138.8. Berteroa incana (L.) DC. - Икотник серо-зеленый, и. седой </text:p>
      <text:p text:style-name="P221">139.9. Brassica campestris L. - Капуста полевая </text:p>
      <text:p text:style-name="P221">140.10. Brassica juncea (L.) Czern. - Капуста ситниковая, сарептская горчица</text:p>
      <text:p text:style-name="P221">141.11. Camelina sativa (L.) Crantz - Рыжик посевной </text:p>
      <text:p text:style-name="P221">142.12. Capsella bursa-pastoris (L.) Medic. - Пастушья сумка обыкновенная</text:p>
      <text:p text:style-name="P221">143.13. Cardamine amara L.- Сердечник горький </text:p>
      <text:p text:style-name="P221">144.14. Cardamine impatiens L. - Сердечник недотрога </text:p>
      <text:p text:style-name="P222"><text:span text:style-name="T108">145.15. Cardamine macrophylla Willd. - Сердечник крупнолистный </text:span></text:p>
      <text:p text:style-name="P221">146.16. Cardamine pratensis L. - Сердечник луговой </text:p>
      <text:p text:style-name="P221">147.17. Clausia aprica (Stephan.) Korn.-Trotzky. - Клаусия солнцепечная </text:p>
      <text:p text:style-name="P221">148.18. Descurainia sophia (L.) Webb ex Prantl - Дескурения Софьи</text:p>
      <text:p text:style-name="P221">149.19. Draba nemorosa L. - Крупка дубравная, к. перелесковая </text:p>
      <text:p text:style-name="P221">150.20. Draba sibirica (Pall.) Thell. - Крупка сибирская </text:p>
      <text:p text:style-name="P221">151.21. Erysimum cheiranthoides L. - Желтушник левкойный, ж. лакфиоле- видный </text:p>
      <text:p text:style-name="P222"><text:span text:style-name="T108">152.22. Erysimum hieracifolium L. (E. marschalianum Andrz.) — </text:span><text:span text:style-name="T110">Желтушник</text:span><text:span text:style-name="T108"> ястребинколистный </text:span></text:p>
      <text:p text:style-name="P221">153.23. Hesperis sibirica L. - Вечерница сибирская </text:p>
      <text:p text:style-name="P222"><text:span text:style-name="T108">154.24. Lepidium ruderale L. - Клоповник мусорный </text:span></text:p>
      <text:p text:style-name="P222"><text:span text:style-name="T108">155.25. Neslia paniculata (L.) Desv. - Неслия метельчатая </text:span></text:p>
      <text:p text:style-name="P221">156.26. Rorippa palustris (L.) Besser. - Жерушник болотный </text:p>
      <text:p text:style-name="P221">157.27. Sisymbrium loeselii L. - Гулявник Лёзеля </text:p>
      <text:p text:style-name="P221">158.28. Sisymbrium officinale (L.) Scop. - Гулявник лекарственный </text:p>
      <text:p text:style-name="P221">159.29. Thlaspi arvense L. - Ярутка полевая </text:p>
      <text:p text:style-name="P222"><text:span text:style-name="T108">160.30. Turritis glabra L. - Вяжечка голая, башеница голая  </text:span></text:p>
      <text:p text:style-name="P220">30. Семейство Ulmaceae - Вязовые </text:p>
      <text:p text:style-name="P223"><text:soft-page-break/><text:span text:style-name="T111">161.1. Ulmus pumila L. - Вяз низкий, в. приземистый </text:span></text:p>
      <text:p text:style-name="P220">31. Семейство Salicaceae Семейство - Ивовые </text:p>
      <text:p text:style-name="P223"><text:span text:style-name="T111">162.1. Populus balsamifera L. - Тополь бальзамический </text:span></text:p>
      <text:p text:style-name="P221">163.2. Populus tremula L. - Осина обыкновенная </text:p>
      <text:p text:style-name="P223"><text:span text:style-name="T111">164.3. Salix bebbiana Sarg. - Ива Бэбба </text:span></text:p>
      <text:p text:style-name="P221">165.4. Salix caprea L. - Ива козья </text:p>
      <text:p text:style-name="P221">166.5. Salix gmelinii Pall. (S. dasyclados Wimm.) - Ива Гмелина (и. шерстисто- побеговая) </text:p>
      <text:p text:style-name="P221">167.6. Salix pentandra L. - Ива пятитычинковая </text:p>
      <text:p text:style-name="P223"><text:span text:style-name="T111">168.7. Salix pyrolifolia Ledeb. - Ива грушанколистная </text:span></text:p>
      <text:p text:style-name="P223"><text:span text:style-name="T111">169.8. Salix rosmarinifolia L. – Ива розмаринолистная </text:span></text:p>
      <text:p text:style-name="P223"><text:span text:style-name="T111">170.9. Salix triandra L. - Ива трёхтычинковая </text:span></text:p>
      <text:p text:style-name="P223"><text:span text:style-name="T111">171.10. Salix viminalis L. (Salix rossica Nas.) - Ива прутовидная, и. корзиночная </text:span></text:p>
      <text:p text:style-name="P220">32. Семейство Ericaceae - Вересковые </text:p>
      <text:p text:style-name="P224"><text:span text:style-name="T111">172.1. Ledum palustre L. - Багульник болотный </text:span></text:p>
      <text:p text:style-name="P225">173.2. Vaccinium myrtillus L. - Черника обыкновенная</text:p>
      <text:p text:style-name="P225">174.3. Vaccinium vitis-idaea L. - Брусника обыкновенная </text:p>
      <text:p text:style-name="P220">33. Семейство Pyrolaceae - Грушанковые </text:p>
      <text:p text:style-name="P225">175.1. Chimaphila umbellata (L.) W. P. C. Barton - Зимолюбка зонтичная</text:p>
      <text:p text:style-name="P225">176.2. Orthilia obtusata (Turcz.) H. Hara (Pyrola obtusata (Turcz.) Kom.) - Opтилия туповатая, о. тупая </text:p>
      <text:p text:style-name="P225">177.3. Orthilia secunda (L.) House - Ортилия однобокая </text:p>
      <text:p text:style-name="P225">178.4. Pyrola media Sw. - Грушанка средняя. </text:p>
      <text:p text:style-name="P225">179.5. Pyrola minor L. - Грушанка малая </text:p>
      <text:p text:style-name="P225">180.6. Pyrola rotundifolia L. - Грушанка круглолистная </text:p>
      <text:p text:style-name="P226"><text:span text:style-name="T112">34. Семейство Primulaceae </text:span><text:span text:style-name="T111">– </text:span><text:span text:style-name="T112">Первоцветные </text:span></text:p>
      <text:p text:style-name="P224"><text:span text:style-name="T111">181.1. Androsace filiformis Retz. - Проломник нитевидный </text:span></text:p>
      <text:p text:style-name="P225">182.2. Androsace lactiflora Fish. ex Willd. - Проломник молочноцветковый</text:p>
      <text:p text:style-name="P224"><text:span text:style-name="T111">183.3. Androsace maxima L. - Проломник большой </text:span></text:p>
      <text:p text:style-name="P225">184.4. Androsace septentrionalis L. - Проломник северный </text:p>
      <text:p text:style-name="P225">185.5. Lysimachia vulgaris L. - Вербейник обыкновенный </text:p>
      <text:p text:style-name="P227"><text:span text:style-name="T111">186.6. Naumburgia thyrsiflora (L.) Rchb. - Кизляк кистецветный, наумбургия </text:span></text:p>
      <text:p text:style-name="P228">кистевидная </text:p>
      <text:p text:style-name="P229"><text:span text:style-name="T112">187.7. Primula cortusoides L. - Первоцвет кортузовидный </text:span></text:p>
      <text:p text:style-name="P230">188.8. Primula macrocalyx Bunge - Первоцвет крупночашечный </text:p>
      <text:p text:style-name="P231"><text:span text:style-name="T112">189.9. Trientalis europaea L. - Седмичник европейский </text:span></text:p>
      <text:p text:style-name="P232">35. Семейство Malvaceae - Мальвовые </text:p>
      <text:p text:style-name="P233"><text:span text:style-name="T111">190.1. Malva pusilla Sm. - Просвирник маленький </text:span></text:p>
      <text:p text:style-name="P232">36. Семейство Euphorbiaceae - Молочайные </text:p>
      <text:p text:style-name="P230">191.1. Euphorbia discolor Ledeb. - Молочай разноцветный </text:p>
      <text:p text:style-name="P230">192.2. Euphorbia pilosa L. (E. lutescens C. A. Меу.) - Молочай волосистый, м. желтеющий </text:p>
      <text:p text:style-name="P234"><text:span text:style-name="T111">193.3. Euphorbia subcordata C. А. Меу. – Молочай полусердцевидный </text:span></text:p>
      <text:p text:style-name="P234"><text:span text:style-name="T111">194.4. Euphorbia virgata Waldst. &amp; Kit. - Молочай прутьевидный, м. лозный </text:span></text:p>
      <text:p text:style-name="P235"><text:span text:style-name="T113">37. Семейство Thymelaeaceae </text:span><text:span text:style-name="T111">– </text:span><text:span text:style-name="T113">Волчниковые </text:span></text:p>
      <text:p text:style-name="P230">195.1. Daphne mezereum L. - Волчеягодник обыкновенный </text:p>
      <text:p text:style-name="P232">38. Семейство Grossulariaceae - Крыжовниковые </text:p>
      <text:p text:style-name="P230">196.1. Ribes atropurpureum C. A. Меу. - Смородина темно-пурпуровая </text:p>
      <text:p text:style-name="P230">197.2. Ribes nigrum L. - Смородина черная </text:p>
      <text:p text:style-name="P233"><text:span text:style-name="T111">198.3. Ribes spicatum Robson (Ribes hispidulum (Jancz.) Rojark) - Смородина </text:span></text:p>
      <text:p text:style-name="P236">колосистая </text:p>
      <text:p text:style-name="P237"><text:span text:style-name="T113">39. Семейство Crassulaceae - Толстянковые </text:span></text:p>
      <text:p text:style-name="P238"><text:span text:style-name="T112">199.1. Aizopsis aizoon (L.) Grulich. (Sedum aizoon L.) - Живучник живучий, очиток </text:span><text:soft-page-break/><text:span text:style-name="T112">живучий </text:span></text:p>
      <text:p text:style-name="P239"><text:span text:style-name="T112">200.2. Hylotelephium telephium (L.) H. Ohba (Sedum telephium L.) – Очиток </text:span></text:p>
      <text:p text:style-name="P240">обыкновенный </text:p>
      <text:p text:style-name="P241"><text:span text:style-name="T112">201.3. Orostachys spinosa (L.) С. А. Меу. – Горноколосник колючий </text:span></text:p>
      <text:p text:style-name="P242"><text:span text:style-name="T112">202.4. Sedum hybridum L. - Живучник гибридный, очиток гибридный </text:span></text:p>
      <text:p text:style-name="P243"><text:span text:style-name="T113">40. Семейство Saxifragaceae — Камнеломковые</text:span></text:p>
      <text:p text:style-name="P244">203.1. Saxifraga sibirica L. - Камнеломка сибирская </text:p>
      <text:p text:style-name="P245">41. Семейство Parnassiaceae — Белозоровые</text:p>
      <text:p text:style-name="P242"><text:span text:style-name="T112">204.1. Parnassia palustris L. - Белозор болотный </text:span></text:p>
      <text:p text:style-name="P245">42. Семейство Rosaceae - Розоцветные </text:p>
      <text:p text:style-name="P246">205.1. Agrimonia pilosa Ledeb. - Репейничек волосистый </text:p>
      <text:p text:style-name="P247"><text:span text:style-name="T111">206.2. Alchemilla xanthochlora Rothm. - Манжетка жёлто-зелёная, м. обыкно-венная </text:span></text:p>
      <text:p text:style-name="P246">207.3. Comarum palustre L. - Сабельник болотный </text:p>
      <text:p text:style-name="P247"><text:span text:style-name="T111">208.4. Cotoneaster melanocarpus Fisch. ex Blytt - Кизильник черноплодный 209.5. Crataegus sanguinea Pall. - Боярышник кроваво-красный </text:span></text:p>
      <text:p text:style-name="P247"><text:span text:style-name="T111">210.6. Filipendula stepposa Juz. - Лабазник степной </text:span></text:p>
      <text:p text:style-name="P246">211.7. Filipendula ulmaria (L.) Maxim. - Лабазник вязолистный </text:p>
      <text:p text:style-name="P246">212.8. Filipendula vulgaris Moench (F. hexapetala Gilib.) - Лабазник обыкно- венный </text:p>
      <text:p text:style-name="P246">213.9. Fragaria vesca L. - Земляника лесная </text:p>
      <text:p text:style-name="P247"><text:span text:style-name="T111">214.10. Fragaria viridis Weston - Земляника зелёная, клубника </text:span></text:p>
      <text:p text:style-name="P246">215.11. Geum aleppicum Jacq. - Гравилат алеппский </text:p>
      <text:p text:style-name="P247"><text:span text:style-name="T111">216.12. Geum rivale L. - Гравилат речной </text:span></text:p>
      <text:p text:style-name="P247"><text:span text:style-name="T111">217.13. Padus avium Mill. - Черемуха обыкновенная </text:span></text:p>
      <text:p text:style-name="P246">218.14. Potentilla acaulis L. - Лапчатка бесстебельная </text:p>
      <text:p text:style-name="P247"><text:span text:style-name="T111">219.15. Potentilla anserina L. - Лапчатка гусиная </text:span></text:p>
      <text:p text:style-name="P246">220.16. Potentilla approximata Bunge - Лапчатка сближенная </text:p>
      <text:p text:style-name="P246">221.17. Potentilla arenosa (Turcz.) Juz. - Лапчатка песчанистая </text:p>
      <text:p text:style-name="P246">222.18. Potentilla argentea L. - Лапчатка серебристая </text:p>
      <text:p text:style-name="P246">223.19. Potentilla bifurca L. - Лапчатка вильчатая</text:p>
      <text:p text:style-name="P246">224.20. Potentilla canescens Besser - Лапчатка седоватая </text:p>
      <text:p text:style-name="P246">225.21. Potentilla chrysantha Trevir. - Лапчатка золотистоцветковая </text:p>
      <text:p text:style-name="P246">226.22. Potentilla conferta Bunge - Лапчатка сжатая </text:p>
      <text:p text:style-name="P247"><text:span text:style-name="T111">227.23. Potentilla flagellaris Willd. ex Schltdl. - Лапчатка плетевидная </text:span></text:p>
      <text:p text:style-name="P246">228.24. Potentilla fragarioides L. - Лапчатка земляниковидная, л.земляничная </text:p>
      <text:p text:style-name="P246">229.25. Potentilla longifolia Willd. ex Schltdl. (P. viscosa Donn ex Lehm.) - Лапчатка длиннолистная </text:p>
      <text:p text:style-name="P246">230.26. Potentilla multifida L. - Лапчатка многонадрезанная </text:p>
      <text:p text:style-name="P247"><text:span text:style-name="T111">231.27. Potentilla norvegica L. - Лапчатка норвежская </text:span></text:p>
      <text:p text:style-name="P247"><text:span text:style-name="T111">232.28. Potentilla nudicaulis Willd. Ex. Schlecht. (Potentilla strigosa Pall. Ex Pursh) - Лапчатка голостебельная </text:span></text:p>
      <text:p text:style-name="P246">233.29. Potentilla sericea L. - Лапчатка шёлковая, л. шелковистая </text:p>
      <text:p text:style-name="P246">234.30. Potentilla supina ssp. paradoxa (Nutt. ex Torr. &amp; Gray) Sojak - Лапчатка странная </text:p>
      <text:p text:style-name="P246">235.31. Potentilla tergemina Sojak. - Лапчатка трехпарная </text:p>
      <text:p text:style-name="P246">236.32. Rosa acicularis Lindl. - Шиповник иглистый </text:p>
      <text:p text:style-name="P247"><text:span text:style-name="T111">237.33. Rosa cinnamomea L. (R. majalis Herrm.) - Шиповник коричный, ш. </text:span></text:p>
      <text:p text:style-name="P248">майский </text:p>
      <text:p text:style-name="P249">238.34. Rubus caesius L. - Ежевика сизая </text:p>
      <text:p text:style-name="P250">239.35. Rubus idaeus L. - Малина обыкновенная </text:p>
      <text:p text:style-name="P251"><text:soft-page-break/><text:span text:style-name="T112">240.36. Rubus saxatilis L. - Костяника </text:span></text:p>
      <text:p text:style-name="P250">241.37. Sanguisorba officinalis L. - Кровохлебка лекарственная </text:p>
      <text:p text:style-name="P250">242.38. Sorbus sibirica Hedl. - Рябина сибирская </text:p>
      <text:p text:style-name="P250">243.39. Spiraea chamaedryfolia L. - Спирея дубровколистная </text:p>
      <text:p text:style-name="P251"><text:span text:style-name="T112">244.40. Spiraea hypericifolia L. - Спирея зверобоелистная </text:span></text:p>
      <text:p text:style-name="P250">245.41. Spiraea media Schmidt - Спирея средняя. </text:p>
      <text:p text:style-name="P252">43. Семейство Fabaceae - Бобовые </text:p>
      <text:p text:style-name="P250">246.1. Astragalus danicus Retz. - Астрагал датский </text:p>
      <text:p text:style-name="P253"><text:span text:style-name="T111">247.2. Astragalus follicularis Pall. - Астрагал мешковидный </text:span></text:p>
      <text:p text:style-name="P250">248.3. Astragalus glycyphyllos L. Астрагал солодколистный, а. сладколист- ный </text:p>
      <text:p text:style-name="P250">249.4. Astragalus testiculatus Pall. - Астрагал яичкоплодный </text:p>
      <text:p text:style-name="P250">250.5. Caragana arborescens Lam. - Карагана древовидная </text:p>
      <text:p text:style-name="P250">251.6. Caragana frutex (L.) K. Koch - Карагана кустарниковая </text:p>
      <text:p text:style-name="P250">252.7. Glycyrrhiza uralensis Fisch ex. DC - Солодка уральская </text:p>
      <text:p text:style-name="P253"><text:span text:style-name="T111">253.8. Lathyrus gmelinii Fritsch - Чина Гмелина. </text:span></text:p>
      <text:p text:style-name="P250">254.9. Lathyrus humilis (Ser.) Spreng. - Чина приземистая </text:p>
      <text:p text:style-name="P250">255.10. Lathyrus palustris L. - Чина болотная </text:p>
      <text:p text:style-name="P253"><text:span text:style-name="T111">256.11. Lathyrus pisiformis L. - Чина гороховидная </text:span></text:p>
      <text:p text:style-name="P250">257.12. Lathyrus pratensis L. - Чина луговая </text:p>
      <text:p text:style-name="P250">258.13. Lathyrus tuberosus L. - Чина клубненосная, ч. клубневая </text:p>
      <text:p text:style-name="P250">259.14. Lathyrus vernus (L.) Bernh. (Orobus vernus L.)- Чина весенняя </text:p>
      <text:p text:style-name="P253"><text:span text:style-name="T111">260.15. Medicago falcata L. - Люцерна серповидная </text:span></text:p>
      <text:p text:style-name="P250">261.16. Medicago lupulina L. - Люцерна хмелевидная </text:p>
      <text:p text:style-name="P253"><text:span text:style-name="T111">262.17. Medicago sativa L. - Люцерна посевная </text:span></text:p>
      <text:p text:style-name="P253"><text:bookmark text:name="docs-internal-guid-03263ea4-7fff-428a-828a-1b859b7b67ba"/><text:span text:style-name="T111">263.18. Melilotoides platycarpos (L.) Sojak - Мелилотоидес плоскоплодный</text:span></text:p>
      <text:p text:style-name="P250">264.19. Melilotus albus Medik. - Донник белый </text:p>
      <text:p text:style-name="P250">265.20. Melilotus dentatus (Waldst. &amp; Kit.) Pers. - Донник зубчатый </text:p>
      <text:p text:style-name="P253"><text:span text:style-name="T111">266.21. Melilotus officinalis (L.) Lam. - Донник жёлтый, д. лекарственный 267.22. Onobrychis arenaria (Kit.) DC. - Эспарцет песчаный </text:span></text:p>
      <text:p text:style-name="P253"><text:span text:style-name="T111">268.23. Oxytropis campanulata Vassilcz. - Остролодочник колокольчатый</text:span></text:p>
      <text:p text:style-name="P253"><text:span text:style-name="T111">269.24. Trifolium hybridum L. - Клевер гибридный </text:span></text:p>
      <text:p text:style-name="P250">270.25. Trifolium lupinaster L. - Клевер люпиновидный, к. люпиновый</text:p>
      <text:p text:style-name="P253"><text:span text:style-name="T111">271.26. Trifolium pratense L. - Клевер луговой 272.27. Trifolium repens L. - Клевер ползучий </text:span></text:p>
      <text:p text:style-name="P253"><text:span text:style-name="T111">273.28. Vicia amoena Fisch. - Горошек приятный </text:span></text:p>
      <text:p text:style-name="P250">274.29. Vicia cracca L. - Горошек мышиный </text:p>
      <text:p text:style-name="P250">275.30. Vicia lilacina Ledeb. - Горошек лиловый </text:p>
      <text:p text:style-name="P253"><text:span text:style-name="T111">276.31. Vicia megalotropis Ledeb. - Горошек крупнолодочковый </text:span></text:p>
      <text:p text:style-name="P250">277.32. Vicia nervata Sipliv. - Горошек жилковатый </text:p>
      <text:p text:style-name="P250">278.33. Vicia sepium L. - Горошек заборный </text:p>
      <text:p text:style-name="P250">279.34. Vicia sylvatica L. - Горошек лесной </text:p>
      <text:p text:style-name="P250">280.35. Vicia tenuifolia Roth - Горошек тонколистный </text:p>
      <text:p text:style-name="P250">281.36. Vicia unijuga A. Braun - Горошек однопарный </text:p>
      <text:p text:style-name="P252">44. Семейство Lythraceae — Дербенниковые</text:p>
      <text:p text:style-name="P253"><text:span text:style-name="T111">282.1. Lythrum salicaria L. – Дербенник иволистный </text:span></text:p>
      <text:p text:style-name="P253"><text:span text:style-name="T111">283.2. Lythrum virgatum L. - Дербенник лозный, д. прутовидный </text:span></text:p>
      <text:p text:style-name="P254"><text:span text:style-name="T112">45. Семейство Onagraceae - Кипрейные </text:span></text:p>
      <text:p text:style-name="P250">284.1. Chamaenerion angustifolium (L.) Scop. - Иван-чай узколистный </text:p>
      <text:p text:style-name="P250">285.2. Circaea alpina L. - Двулепестник альпийский, цирцея альпийская 286.3. Epilobium hirsutum L. - Кипрей волосистый, к. мохнатый </text:p>
      <text:p text:style-name="P253"><text:soft-page-break/><text:span text:style-name="T111">287.4. Epilobium montanum L. - Кипрей горный </text:span></text:p>
      <text:p text:style-name="P253"><text:span text:style-name="T111">288.5. Epilobium palustre L. - Кипрей болотный </text:span></text:p>
      <text:p text:style-name="P250">289.6. Epilobium roseum Schreb. - Кипрей розовый </text:p>
      <text:p text:style-name="P252">46. Семейство Haloragaceae — Сланоягодниковые</text:p>
      <text:p text:style-name="P253"><text:span text:style-name="T111">290.1. Myriophyllum sibiricum Kom. - Уруть сибирская </text:span></text:p>
      <text:p text:style-name="P253"><text:span text:style-name="T111">291.2. Myriophyllum verticillatum L. - Уруть мутовчатая </text:span></text:p>
      <text:p text:style-name="P252">47. Семейство Hippuridaceae - Хвостниковые </text:p>
      <text:p text:style-name="P250">292.1. Hippuris vulgaris L. - Хвостник обыкновенный (Водяная сосёнка) </text:p>
      <text:p text:style-name="P252">48. Семейство Oxalidaceae - Кисличные </text:p>
      <text:p text:style-name="P253"><text:span text:style-name="T111">293.1. Oxalis acetosella L. - Кислица обыкновенная </text:span></text:p>
      <text:p text:style-name="P252">49. Семейство Geraniaceae - Гераниевые </text:p>
      <text:p text:style-name="P253"><text:span text:style-name="T111">294.1. Erodium cicutarium (L.) L'Her. - Журавельник цикутовый </text:span></text:p>
      <text:p text:style-name="P253"><text:span text:style-name="T111">295.2. Geranium asiaticum Serg. (G. bifolium Patrin) - Герань азиатская, г. двулистная </text:span></text:p>
      <text:p text:style-name="P250">296.3. Geranium pratense L. - Герань луговая </text:p>
      <text:p text:style-name="P253"><text:span text:style-name="T111">297.4. Geranium sibiricum L. - Герань сибирская </text:span></text:p>
      <text:p text:style-name="P253"><text:span text:style-name="T111">298.5. Geranium sylvaticum L. - Герань лесная </text:span></text:p>
      <text:p text:style-name="P252">50. Семейство Balsaminaceae — Бальзаминовые</text:p>
      <text:p text:style-name="P250">299.1. Impatiens noli-tangere L. - Недотрога обыкновенная </text:p>
      <text:p text:style-name="P254"><text:span text:style-name="T112">51. Семейство Polygalaceae — Истодовые</text:span></text:p>
      <text:p text:style-name="P250">300.1. Polygala hybrida DC. - Истод гибридный </text:p>
      <text:p text:style-name="P252">52. Семейство Cornaceae — Кизиловые</text:p>
      <text:p text:style-name="P253"><text:span text:style-name="T111">301.1. Swida alba (L.) Opiz – Свидина белая </text:span></text:p>
      <text:p text:style-name="P252">53. Семейство Apiaceae - Зонтичные </text:p>
      <text:p text:style-name="P250">302.1. Aegopodium podagraria L. - Сныть обыкновенная </text:p>
      <text:p text:style-name="P250">303.2. Angelica sylvestris L. - Дудник лесной </text:p>
      <text:p text:style-name="P250">304.3. Anthriscus sylvestris (L.) Hoffm. - Купырь лесной </text:p>
      <text:p text:style-name="P253"><text:span text:style-name="T111">305.4. Bupleurum aureum Fisch. ex Hoffm. (B. longifolium subsp. aureum (Fisch. ex Hoffm.) Soo.) - Володушка золотистая </text:span></text:p>
      <text:p text:style-name="P253"><text:span text:style-name="T111">306.5. Bupleurum multinerve DC. - Володушка многожильчатая </text:span></text:p>
      <text:p text:style-name="P250">307.6. Carum carvi L. - Тмин обыкновенный </text:p>
      <text:p text:style-name="P253"><text:span text:style-name="T111">308.7. Cenolophium fischeri (Spreng) W. D. J. Koch (C. denudatum (Hornem.) Tutin - Пустореберник Фишера, п. обнаженный </text:span></text:p>
      <text:p text:style-name="P250">309.8. Chaerophyllum prescottii DC. - Бутень Прескотта. </text:p>
      <text:p text:style-name="P250">310.9. Cicuta virosa L. - Bех ядовитый </text:p>
      <text:p text:style-name="P253"><text:span text:style-name="T111">311.10. Conioselinum tataricum Hoffm. (C. vaginatum (Spreng.) Thell.) - Гир- човник татарский </text:span></text:p>
      <text:p text:style-name="P250">312.11. Сопіит maculatum L. - Болиголов пятнистый </text:p>
      <text:p text:style-name="P250">313.12. Eryngium planum L. - Синеголовник плосколистный </text:p>
      <text:p text:style-name="P253"><text:span text:style-name="T111">314.13. Heracleum dissectum Ledeb. - Борщевик рассечённый </text:span></text:p>
      <text:p text:style-name="P250">315.14. Oenanthe aquatica (L.) Poir. - Омежник водный, о. водяной </text:p>
      <text:p text:style-name="P250">316.15. Ostericum palustre (Bess.) Bess. (Angelica palustris (Boiss.) Hoffm.) - Маточник болотный, дудник болотный </text:p>
      <text:p text:style-name="P250">317.16. Pastinaca sativa L. - Пастернак посевной </text:p>
      <text:p text:style-name="P253"><text:span text:style-name="T111">318.17. Peucedanum morisonii Besser ex Spreng - Горичник Морисона </text:span></text:p>
      <text:p text:style-name="P255"><text:span text:style-name="T111">319.18. Pimpinella saxifraga L. - Бедренец камнеломка, б. камнеломковый 320.19. Pleurospermum uralense Hoffm. — Ребросемянник уральский, реброплодник уральский </text:span></text:p>
      <text:p text:style-name="P255"><text:span text:style-name="T111">321.20. Seseli ledebourii G. Don - Жабрица Ледебура </text:span></text:p>
      <text:p text:style-name="P255"><text:span text:style-name="T111">322.21. Seseli libanotis (L.) W. D. J. Koch - Жабрица порезниковая </text:span></text:p>
      <text:p text:style-name="P250">323.22. Seseli strictum Ledeb. - Жабрица торчащая </text:p>
      <text:p text:style-name="P252">54. Семейство Santalaceae — Санталовые</text:p>
      <text:p text:style-name="P255"><text:soft-page-break/><text:span text:style-name="T111">324.1. Thesium refractum C.A. Mey. - Ленец преломлённый </text:span></text:p>
      <text:p text:style-name="P252">55. Семейство Caprifoliaceae — Жимолостные</text:p>
      <text:p text:style-name="P255"><text:span text:style-name="T111">325.1. Sambucus sibirica Nakai. - Бузина сибирская </text:span></text:p>
      <text:p text:style-name="P255"><text:span text:style-name="T111">326.2. Viburnum opulus L. - Калина обыкновенная </text:span></text:p>
      <text:p text:style-name="P250">327.3. Linnaea borealis L. - Линнея северная </text:p>
      <text:p text:style-name="P250">328.4. Lonicera pallasii Ledeb. - Жимолость Палласа </text:p>
      <text:p text:style-name="P255"><text:span text:style-name="T111">329.5. Lonicera tatarica L. – Жимолость татарская </text:span></text:p>
      <text:p text:style-name="P250">330.6. Lonicera xylosteum L. - Жимолость обыкновенная </text:p>
      <text:p text:style-name="P252">56. Семейство Adoxaceae — Адоксовые</text:p>
      <text:p text:style-name="P250">331.1. Adoxa moschatellina L. - Адокса мускусная </text:p>
      <text:p text:style-name="P256"><text:span text:style-name="T113">57. Семейство Valerianaceae </text:span><text:span text:style-name="T111">– </text:span><text:span text:style-name="T113">Валериановые</text:span></text:p>
      <text:p text:style-name="P250">332.1. Valeriana rossica P. A. Smirn. - Валериана русская </text:p>
      <text:p text:style-name="P252">58. Семейство Dipsacaceae — Ворсянковые</text:p>
      <text:p text:style-name="P255"><text:span text:style-name="T111">333.1. Scabiosa ochroleuca L. - Скабиоза бледно-жёлтая </text:span></text:p>
      <text:p text:style-name="P255"><text:span text:style-name="T111">334.2. Knautia arvensis (L.) J. M. Coult. - Короставник полевой </text:span></text:p>
      <text:p text:style-name="P256"><text:span text:style-name="T113">59. Семейство Gentianaceae </text:span><text:span text:style-name="T111">– </text:span><text:span text:style-name="T113">Горечавковые </text:span></text:p>
      <text:p text:style-name="P250">335.1. Anagallidium dichotomum (L.) Griseb. - Анагаллидиум вильчатый 336.2. Dasystephana macrophylla (Pallas) Zuev (Gentiana macrophylla Pall.) - Сокольница крупнолистная </text:p>
      <text:p text:style-name="P250">337.3. Gentiana pneumonanthe L. - Горечавка лёгочная </text:p>
      <text:p text:style-name="P255"><text:span text:style-name="T111">338.4. Gentianella amarella (L.) Boerner. (Gentiana axilaris (F. W. Schmidt) Reichenb.) - Горечавочка горьковатая</text:span><text:span text:style-name="T113">, </text:span><text:span text:style-name="T111">г. пазушная</text:span></text:p>
      <text:p text:style-name="P255"><text:span text:style-name="T111">339.5. Gentianopsis barbata (Froel.) Ma (Gentiana barbata Froel.) – Горечавник бородатый </text:span></text:p>
      <text:p text:style-name="P255"><text:span text:style-name="T111">340.6. Halenia corniculata (L.) Cornaz - Галения рогатая </text:span></text:p>
      <text:p text:style-name="P252">60. Семейство Menyanthaceae - Вахтовые </text:p>
      <text:p text:style-name="P253"><text:span text:style-name="T111">341.1. Menyanthes trifoliata L. - Вахта трёхлистная </text:span></text:p>
      <text:p text:style-name="P254"><text:span text:style-name="T112">61. Семейство Rubiaceae </text:span><text:span text:style-name="T111">– </text:span><text:span text:style-name="T112">Мареновые </text:span></text:p>
      <text:p text:style-name="P250">342.1. Cruciata krylovii (Iljin) Pobed. - Круциата Крылова, крестообразник Крылова. </text:p>
      <text:p text:style-name="P250">343.2. Galium boreale L. - Подмаренник бореальный, п. северный </text:p>
      <text:p text:style-name="P253"><text:span text:style-name="T114">3</text:span><text:span text:style-name="T111">44.3. Galium mollugo L. - Подмаренник мягкий </text:span></text:p>
      <text:p text:style-name="P253"><text:span text:style-name="T111">345.4. Galium odoratum (L.) Scop. (Asperula odorata L.) - Подмаренник душистый </text:span></text:p>
      <text:p text:style-name="P250">346.5. Galium palustre L. - Подмаренник болотный </text:p>
      <text:p text:style-name="P250">347.6. Galium triflorum Michx. - Подмаренник трёхцветковый </text:p>
      <text:p text:style-name="P250">348.7. Galium uliginosum L. - Подмаренник топяной 349.8. Galium verum L. - Подмаренник настоящий </text:p>
      <text:p text:style-name="P252">62. Семейство Polemoniaceae — Синюшниковые</text:p>
      <text:p text:style-name="P250">350.1. Polemonium caeruleum L. - Синюха голубая </text:p>
      <text:p text:style-name="P254"><text:span text:style-name="T112">63. Семейство Convolvulaceae </text:span><text:span text:style-name="T111">– </text:span><text:span text:style-name="T112">Вьюнковые</text:span></text:p>
      <text:p text:style-name="P253"><text:span text:style-name="T111">351.1. Convolvulus arvensis L. -Вьюнок полевой </text:span></text:p>
      <text:p text:style-name="P252">64. Семейство Cuscutaceae — Повиликовые</text:p>
      <text:p text:style-name="P253"><text:span text:style-name="T111">352.1. Cuscuta europaea L. - Повилика европейская </text:span></text:p>
      <text:p text:style-name="P252">65. Семейство Boraginaceae — Бурачниковые</text:p>
      <text:p text:style-name="P253"><text:span text:style-name="T111">353.1. Cynoglossum officinale L. - Чернокорень лекарственный </text:span></text:p>
      <text:p text:style-name="P250">354.2. Echium vulgare L. - Синяк обыкновенный </text:p>
      <text:p text:style-name="P250">355.3. Eritrichium pectinatum (Pall.) DC. - Незабудочник гребенчатый </text:p>
      <text:p text:style-name="P255"><text:span text:style-name="T111">356.4. Lappula consanguinea (Fisch. &amp; C. A. Mey.) Guerke - Липучка родственная </text:span></text:p>
      <text:p text:style-name="P255"><text:span text:style-name="T111">357.5. Lappula squarrosa (Retz.) Dumort. (L. echinata Gilib.) - Липучка отто-пыренная </text:span></text:p>
      <text:p text:style-name="P255"><text:span text:style-name="T111">358.6. Lithospermum officinale L. - Воробейник лекарственный </text:span></text:p>
      <text:p text:style-name="P255"><text:span text:style-name="T111">359.7. Myosotis arvensis (L.) Hill - Незабудка полевая </text:span></text:p>
      <text:p text:style-name="P255"><text:span text:style-name="T111">360.8. Myosotis caespitosa Schultz - Незабудка дернистая </text:span></text:p>
      <text:p text:style-name="P255"><text:soft-page-break/><text:span text:style-name="T111">361.9. Myosotis imitata Serg. (Myosotis suaveolens auct. non Waldst. et Kit.) <text:s/>- Незабудка подражающая </text:span></text:p>
      <text:p text:style-name="P250">362.10. Myosotis krylovii Serg. - Незабудка Крылова </text:p>
      <text:p text:style-name="P255"><text:span text:style-name="T111">363.11. Myosotis scorpioides (L.) L. - Незабудка болотная, н. Скорпионовая</text:span></text:p>
      <text:p text:style-name="P250">364.12. Nonea rossica Steven - Нонея русская </text:p>
      <text:p text:style-name="P255"><text:span text:style-name="T111">365.13. Onosma simplicissima L. - Оносма простейшая </text:span></text:p>
      <text:p text:style-name="P255"><text:span text:style-name="T111">366.14. Pulmonaria mollis Wulfen ex Hornem. - Медуница мягкая </text:span></text:p>
      <text:p text:style-name="P252">66. Семейство Solanaceae - Паслёновые </text:p>
      <text:p text:style-name="P253"><text:span text:style-name="T111">367.1. Hyoscyamus niger L. – Белена чёрная </text:span></text:p>
      <text:p text:style-name="P253"><text:span text:style-name="T111">368.2. Solanum kitagawae Schonb.-Tem. (S. depilatum Kitag.) - Паслён Китагавы. </text:span></text:p>
      <text:p text:style-name="P253"><text:span text:style-name="T111">369.3. Solanum nigrum L. – Паслён чёрный </text:span></text:p>
      <text:p text:style-name="P254"><text:span text:style-name="T112">67. Семейство Scrophulariaceae </text:span><text:span text:style-name="T111">– </text:span><text:span text:style-name="T112">Норичниковые </text:span></text:p>
      <text:p text:style-name="P250">370.1. Euphrasia pectinata Ten. - Очанка гребенчатая </text:p>
      <text:p text:style-name="P253"><text:span text:style-name="T111">371.2. Euphrasia stricta D.Wolff ex J.F. Lehm. - Очанка прямая </text:span></text:p>
      <text:p text:style-name="P253"><text:span text:style-name="T111">372.3. Limosella aquatica L. - Лужница водяная </text:span></text:p>
      <text:p text:style-name="P253"><text:span text:style-name="T111">373.4. Linaria vulgaris Mill. – Льнянка обыкновенная </text:span></text:p>
      <text:p text:style-name="P250">374.5. Melampyrum cristatum L. - Марьянник гребенчатый </text:p>
      <text:p text:style-name="P253"><text:span text:style-name="T111">375.6. Odontites vulgaris Moench. - Зубчатка обыкновенная </text:span></text:p>
      <text:p text:style-name="P253"><text:span text:style-name="T111">376.7. Pedicularis elata Willd. - Мытник высокий </text:span></text:p>
      <text:p text:style-name="P250">377.8. Pedicularis incarnata L. - Мытник мясокрасный </text:p>
      <text:p text:style-name="P250">378.9. Pedicularis karoi Freyn - Мытник Каро </text:p>
      <text:p text:style-name="P253"><text:span text:style-name="T111">379.10. Pedicularis resupinata L. - Мытник перевёрнутый </text:span></text:p>
      <text:p text:style-name="P250">380.11. Pedicularis sceptrum-carolinum L. Мытник царский скипетр, м. ски- петровидный </text:p>
      <text:p text:style-name="P250">381.12. Pedicularis sibirica Vved. - Мытник сибирский </text:p>
      <text:p text:style-name="P250">382.13. Scrophularia nodosa L. - Норичник шишковатый, н. узловатый </text:p>
      <text:p text:style-name="P253"><text:span text:style-name="T111">383.14. Verbascum nigrum L. - Коровяк чёрный </text:span></text:p>
      <text:p text:style-name="P250">384.15. Verbascum thapsus L. - Коровяк обыкновенный </text:p>
      <text:p text:style-name="P250">385.16. Veronica anagallis-aquatica L. - Вероника ключевая </text:p>
      <text:p text:style-name="P253"><text:span text:style-name="T111">386.17. Veronica beccabunga L. - Вероника поточная </text:span></text:p>
      <text:p text:style-name="P250">387.18. Veronica chamaedrys L. - Вероника дубравная </text:p>
      <text:p text:style-name="P250">388.19. Veronica incana L. - Вероника седая </text:p>
      <text:p text:style-name="P250">389.20. Veronica krylovii Schischk. - Вероника Крылова. </text:p>
      <text:p text:style-name="P253"><text:span text:style-name="T111">390.21. Veronica longifolia L. - Вероника длиннолистная </text:span></text:p>
      <text:p text:style-name="P250">391.22. Veronica serpyllifolia L. - Вероника тимьянолистная </text:p>
      <text:p text:style-name="P250">392.23. Veronica spicata L. - Вероника колосистая </text:p>
      <text:p text:style-name="P252">68. Семейство Orobanchaceae — Заразиховые</text:p>
      <text:p text:style-name="P250">393.1. Orobanche alsatica Kirschl. - Заразиха эльзасская </text:p>
      <text:p text:style-name="P250">394.2. Orobanche krylowii Beck - Заразиха Крылова </text:p>
      <text:p text:style-name="P253"><text:span text:style-name="T111">395.3. Phelipanche caesia (Rchb.) Soják (Orobanche caesia Rchb.) - Фелипанхе голубая, заразиха голубая (Флора Салаирского кряжа, 2007). </text:span></text:p>
      <text:p text:style-name="P252">69. Семейство Lentibulariaceae - Пузырчатковые </text:p>
      <text:p text:style-name="P253"><text:span text:style-name="T111">396.1. Utricularia minor L. - Пузырчатка малая (Флора Салаирского кряжа, 2007; Красная книга Кузбасса, 2021). </text:span></text:p>
      <text:p text:style-name="P250">397.2. Utricularia macrorhiza Leconte - Пузырчатка крупнокорневая </text:p>
      <text:p text:style-name="P252">70. Семейство Plantaginaceae — Подорожниковые</text:p>
      <text:p text:style-name="P253"><text:span text:style-name="T111">398.1. Plantago depressa Willd. - Подорожник прижатый </text:span></text:p>
      <text:p text:style-name="P250">399.2. Plantago lanceolata L. - Подорожник ланцетный </text:p>
      <text:p text:style-name="P253"><text:span text:style-name="T111">400.3. Plantago major L. - Подорожник большой </text:span></text:p>
      <text:p text:style-name="P250">401.4. Plantago media L. - Подорожник средний </text:p>
      <text:p text:style-name="P253"><text:soft-page-break/><text:span text:style-name="T111">402.5. Plantago urvillei Opiz (P. stepposa Kuprian.) - Подорожник Урвилла. 403.6. Plantago cornuti Gouan - Подорожник Корнута </text:span></text:p>
      <text:p text:style-name="P254"><text:span text:style-name="T111">71. </text:span><text:span text:style-name="T112">Семейство Lamiaceae - Губоцветные </text:span></text:p>
      <text:p text:style-name="P250">404.1. Dracocephalum nutans L. - Змееголовник поникающий, з. оникший 405.2. Dracocephalum ruyschiana L. - Змееголовник Рюйша </text:p>
      <text:p text:style-name="P253"><text:span text:style-name="T111">406.3. Dracocephalum thymiflorum L. - Змееголовник тимьяноцветковый 407.4. Elshotzia ciliata (Thunb.) Hylander. (E. patrinii Garke) - Эльсгольция реснитчатая, шандра реснитчатая </text:span></text:p>
      <text:p text:style-name="P253"><text:span text:style-name="T111">408.5. Galeopsis bifida Boenn. - Пикульник двунадрезанный, жабрей 409.6. Galeopsis speciosa Mill. - Пикульник красивый </text:span></text:p>
      <text:p text:style-name="P250">410.7. Glechoma hederacea L. - Будра плющевидная </text:p>
      <text:p text:style-name="P250">411.8. Lamium album L. - Яснотка белая </text:p>
      <text:p text:style-name="P250">412.9. Leonurus tataricus L.- Пустырник татарский </text:p>
      <text:p text:style-name="P253"><text:span text:style-name="T111">413.10. Lycopus europaeus L. - Зюзник европейский </text:span></text:p>
      <text:p text:style-name="P250">414.11. Lycopus exaltatus L. f. - Зюзник высокий, з. возвышенный </text:p>
      <text:p text:style-name="P250">415.12. Mentha arvensis L. - Мята полевая </text:p>
      <text:p text:style-name="P250">416.13. Origanum vulgare L. - Душица обыкновенная </text:p>
      <text:p text:style-name="P250">417.14. Prunella vulgaris L. - Черноголовка обыкновенная </text:p>
      <text:p text:style-name="P253"><text:span text:style-name="T111">418.15. Schizonepeta multifida (L.) Briq. - Рассечённокотовник многонадре-занный, шизонепета многонадрезанная </text:span></text:p>
      <text:p text:style-name="P250">419.16. Scutellaria galericulata L. - Шлемник обыкновенный </text:p>
      <text:p text:style-name="P253"><text:span text:style-name="T111">420.17. Scutellaria scordiifolia Fisch. ex Schrank - Шлемник скордиелистный </text:span></text:p>
      <text:p text:style-name="P250">421.18. Stachys palustris L. - Чистец болотный </text:p>
      <text:p text:style-name="P253"><text:span text:style-name="T111">422.19. Stachys sylvatica L. - Чистец лесной </text:span></text:p>
      <text:p text:style-name="P250">423.20. Thymus marschallianus Willd. - Тимьян Маршалла </text:p>
      <text:p text:style-name="P252">72. Семейство Callitrichaceae — Болотниковые</text:p>
      <text:p text:style-name="P250">424.1. Callitriche hermaphroditica L. - Болотник обоеполый </text:p>
      <text:p text:style-name="P250">425.2. Callitriche palustris L. - Болотник болотный </text:p>
      <text:p text:style-name="P254"><text:span text:style-name="T112">73. Семейство Campanulaceae </text:span><text:span text:style-name="T111">– </text:span><text:span text:style-name="T112">Колокольчиковые </text:span></text:p>
      <text:p text:style-name="P253"><text:span text:style-name="T111">426.1. Adenophora liliifolia (L.) A. DC. – Бубенчик лилиелистный </text:span></text:p>
      <text:p text:style-name="P250">427.2. Сатраnula altaica Ledeb. - Колокольчик алтайский </text:p>
      <text:p text:style-name="P250">428.3. Campanula cervicaria L. - Колокольчик жестковолосистый, к. олений 429.4. Campanula glomerata L. - Колокольчик скученный </text:p>
      <text:p text:style-name="P250">430.5. Campanula rotundifolia L. - Колокольчик круглолистный</text:p>
      <text:p text:style-name="P250">431.6. Campanula sibirica L. - Колокольчик сибирский </text:p>
      <text:p text:style-name="P252">74. Семейство Asteraceae — Сложноцветные</text:p>
      <text:p text:style-name="P253"><text:span text:style-name="T111">432.1. Achillea asiatica Serg. - Тысячелистник азиатский </text:span></text:p>
      <text:p text:style-name="P250">433.2. Achillea millefolium L. - Тысячелистник обыкновенный </text:p>
      <text:p text:style-name="P253"><text:span text:style-name="T111">434.3. Achillea impatiens L. - Тысячелистник недотрога </text:span></text:p>
      <text:p text:style-name="P253"><text:span text:style-name="T111">435.4. Alfredia cernua (L.) Cass. — Альфредия поникшая </text:span></text:p>
      <text:p text:style-name="P250">436.5. Antennaria dioica (L.) Gaertn. - Кошачья лапка двудомная </text:p>
      <text:p text:style-name="P253"><text:span text:style-name="T111">437.6. Arctium tomentosum Mill. - Лопух паутинистый, л. войлочный </text:span></text:p>
      <text:p text:style-name="P250">438.7. Artemisia commutata Besser - Полынь замещающая </text:p>
      <text:p text:style-name="P250">439.8. Artemisia dracunculus L. - Полынь эстрагон </text:p>
      <text:p text:style-name="P250">440.9. Artemisia frigida Willd. - Полынь холодная </text:p>
      <text:p text:style-name="P250">441.10. Artemisia gmelinii Weber ex Stechm. - Полынь Гмелина </text:p>
      <text:p text:style-name="P250">442.11. Artemisia latifolia Ledeb. - Полынь широколистная </text:p>
      <text:p text:style-name="P250">443.12. Artemisia macrantha Ledeb. - Полынь крупноцветковая </text:p>
      <text:p text:style-name="P253"><text:span text:style-name="T111">444.13. Artemisia nitrosa Weber ex Stechm. - Полынь селитряная</text:span></text:p>
      <text:p text:style-name="P251"><text:bookmark text:name="docs-internal-guid-321e1488-7fff-c579-1543-b38a67a4b800"/><text:span text:style-name="T112">445.14. Artemisia sieversiana Willd. - Полыгнь Сиверса 446.15. Artemisia vulgaris L. </text:span><text:soft-page-break/><text:span text:style-name="T112">-Полынь обыкновенная 447.16. Aster alpinus L. - Acтра альпийская </text:span></text:p>
      <text:p text:style-name="P250">448.17. Bidens tripartita L. - череда трëжраздельная </text:p>
      <text:p text:style-name="P250">449.18. Cacalia hastata (L.) H. Koyama - Недоспелка копьевидная </text:p>
      <text:p text:style-name="P250">450.19. Carduus crispus L. - чертополоx курчавый </text:p>
      <text:p text:style-name="P250">451.20. Carduus nutans L. - Чертополох поникающий, ч. поникший </text:p>
      <text:p text:style-name="P250">452.21. Centaurea cyanus L. - Василёк синий, в. лазоревый </text:p>
      <text:p text:style-name="P251"><text:span text:style-name="T112">453.22. Centaurea scabiosa L. - Василёк скабиозовый, в. шероховатый 454.23. Matricaria discoidea DC. - Pомашка безьязьчковая  </text:span></text:p>
      <text:p text:style-name="P251"><text:span text:style-name="T112">455.24. Cichorium intybus L. – Пéкориé об</text:span><text:span text:style-name="T115">а</text:span><text:span text:style-name="T112">кновенн</text:span><text:span text:style-name="T115">ы</text:span><text:span text:style-name="T112">й </text:span></text:p>
      <text:p text:style-name="P250">456.25. Cirsium heterophyllum (L.) Hill - бодяк разнолистный </text:p>
      <text:p text:style-name="P250">457.26. Cirsium incanum (S. G. Gmel.) Fisch. - Бодяк седой, б. беловойлочный </text:p>
      <text:p text:style-name="P251"><text:span text:style-name="T112">458.27. Cirsium serratuloides (L.) Hill. - бодяк серпужовидный </text:span></text:p>
      <text:p text:style-name="P251"><text:span text:style-name="T112">459.28. Cirsium setosum (Willd.) Веss. - бодяк шетинистый (осот розовый) </text:span></text:p>
      <text:p text:style-name="P251"><text:span text:style-name="T112">460.29. Cirsium vulgare (Savi) Tеn. – ьодяк обыкновеннÚй </text:span></text:p>
      <text:p text:style-name="P251"><text:span text:style-name="T112">461.30. Conyza canadensis (L.) Cronquist (Erigeron canadensis L.) - мелкол</text:span><text:span text:style-name="T115">е</text:span><text:span text:style-name="T112">пестник канадский </text:span></text:p>
      <text:p text:style-name="P250">462.31. Crepis lyrata (L.) Froel. - Скерда лировидная </text:p>
      <text:p text:style-name="P250">463.32. Crepis praemorsa (L.) Walther - Скерда тупокорневишшная </text:p>
      <text:p text:style-name="P250">464.33. Crepis sibirica L. - Скерда сибирская </text:p>
      <text:p text:style-name="P250">465.34. Crepis tectorum L. - Скерда кровельная </text:p>
      <text:p text:style-name="P250">466.35. Erigeron acris L. - Mелколепестник едкий </text:p>
      <text:p text:style-name="P255"><text:span text:style-name="T111">467.36. Galatella angustissima (Tausch) Novороkг. — Солонечник узколистный </text:span></text:p>
      <text:p text:style-name="P255"><text:span text:style-name="T111">468.37. Galatella biflora (L.) Nееs - Солонечник двупветковый </text:span></text:p>
      <text:p text:style-name="P250">469.38. Galatella dahurica DС. - Солонечник даурский </text:p>
      <text:p text:style-name="P255"><text:span text:style-name="T111">470.39. Glaux maritima L. - Mмлечник приморский </text:span></text:p>
      <text:p text:style-name="P255"><text:span text:style-name="T111">471.40. Gnaphalium uliginosum L. - Сушенипа топяная </text:span></text:p>
      <text:p text:style-name="P255"><text:span text:style-name="T111">472.41. Heteropappus altaicus (Willd.) Novopokr. (Aster altaicus Willd.) – </text:span><text:span text:style-name="T116">Гете</text:span><text:span text:style-name="T111">ропаппус алтайский </text:span></text:p>
      <text:p text:style-name="P250">473.42. Hieracium umbellatum L. - Ястребинка зонтичная </text:p>
      <text:p text:style-name="P255"><text:span text:style-name="T111">474.43. Inula britannica L. - Девясил британский </text:span></text:p>
      <text:p text:style-name="P250">475.44. Inula salicina L. - Девясил иволистный </text:p>
      <text:p text:style-name="P255"><text:span text:style-name="T111">476.45. Lactuca sibirica (L.) Benth. ex Maxim. - Латук сибирский </text:span></text:p>
      <text:p text:style-name="P255"><text:span text:style-name="T111">477.46. Lactuca tatarica (L.) C.A. Mey. - Латук татарский </text:span></text:p>
      <text:p text:style-name="P255"><text:span text:style-name="T111">478.47. Leontodon autumnalis (L.) Moench - кульбаба осенняя </text:span></text:p>
      <text:p text:style-name="P255"><text:span text:style-name="T111">479.48. Leucanthemum vulgare Lam. - Нивяник обыкновенн</text:span><text:span text:style-name="T116">ы</text:span><text:span text:style-name="T111">й </text:span></text:p>
      <text:p text:style-name="P250">480.49. Ligularia glauca (L.) O. Ноffm. - бузульник сизый </text:p>
      <text:p text:style-name="P255"><text:span text:style-name="T111">481.50. Ligularia sibirica (L.) Саss. - бузульник сибирский </text:span></text:p>
      <text:p text:style-name="P255"><text:span text:style-name="T111">482.51. Petasites frigidus (L.) Fг. - белокопытник </text:span><text:span text:style-name="T116">х</text:span><text:span text:style-name="T111">оло</text:span><text:span text:style-name="T116">д</text:span><text:span text:style-name="T111">н</text:span><text:span text:style-name="T116">ы</text:span><text:span text:style-name="T111">й </text:span></text:p>
      <text:p text:style-name="P255"><text:span text:style-name="T111">483.52. Petasites radiatus (J. F. Gmel.) Toman (Nardosmia laevigata (Willd.) DC.) - Белокопытник лучистый, б. гладкий </text:span></text:p>
      <text:p text:style-name="P250">484.53. Picris hieracioides L. - Горлюха ястербинковидная </text:p>
      <text:p text:style-name="P255"><text:span text:style-name="T111">485.54. Saussurea amara (L.) DC. – Соссюрея (горькуша) горькая  </text:span></text:p>
      <text:p text:style-name="P250">486.55. Saussurea latifolia Ledeb. - Соссюрея (горькуша) широколистная</text:p>
      <text:p text:style-name="P250">487.56. Saussurea parviflora (Poir.) DC. — Соссюрея (горькуша)мелкоцветковая </text:p>
      <text:p text:style-name="P250">488.57. Senecio erucifolius L. - Крестовник эруколистный </text:p>
      <text:p text:style-name="P250">489.58. Senecio jacobaea L. - Крестовник Якова </text:p>
      <text:p text:style-name="P250">490.59. Senecio nemorensis L. - Крестовник дубравный </text:p>
      <text:p text:style-name="P255"><text:span text:style-name="T111">491.60. Senecio sarracenicus L. - Крестовник приречный</text:span><text:span text:style-name="T113">, </text:span><text:span text:style-name="T111">к. речной </text:span></text:p>
      <text:p text:style-name="P250">492.61. Senecio vulgaris L. - Крестовник обыкновенный </text:p>
      <text:p text:style-name="P250">493.62. Serratula coronata L. - Серпуха венценосная </text:p>
      <text:p text:style-name="P255"><text:soft-page-break/><text:span text:style-name="T111">494.63. Sonchus arvensis L. - Осот полевой </text:span></text:p>
      <text:p text:style-name="P250">495.64. Sonchus oleraceus L. - Осот огородный </text:p>
      <text:p text:style-name="P250">496.65. Tanacetum vulgare L. - Пижма обыкновенная </text:p>
      <text:p text:style-name="P255"><text:span text:style-name="T111">497.66. Taraxacum officinale F. H. Wigg. - Одуванчик лекарственный </text:span></text:p>
      <text:p text:style-name="P250">498.67. Tephroseris integrifolia (L.) Holub - Пепельник цельнолистный </text:p>
      <text:p text:style-name="P255"><text:span text:style-name="T111">499.68. Tragopogon orientalis L. – Козлобородник восточный </text:span></text:p>
      <text:p text:style-name="P255"><text:span text:style-name="T111">500.69. Tripleurospermum inodorum (L.) Sch. Bip. (Matricaria perforata Merat) - Трёхреберник непахучий, ромашка непахучая </text:span></text:p>
      <text:p text:style-name="P255"><text:span text:style-name="T111">501.70. Trommsdorffia maculata (L.) Bernh. - Тромсдорфия крапчатая </text:span></text:p>
      <text:p text:style-name="P250">502.71. Tussilago farfara L. - Мать-и-мачеха обыкновенная </text:p>
      <text:p text:style-name="P250">503.72. Youngia akagii (Kitag.) Kitag. (Y. tenuicaulis (Babc. &amp; Stebbins) Czerep. - Юнгия тонкостебельная </text:p>
      <text:p text:style-name="P252">75. Семейство Butomaceae - Сусаковые </text:p>
      <text:p text:style-name="P253"><text:span text:style-name="T111">504.1. Butomus umbellatus L. - Сусак зонтичный </text:span></text:p>
      <text:p text:style-name="P252">76. Семейство Hydrocharitaceae - Водокрасовые </text:p>
      <text:p text:style-name="P253"><text:span text:style-name="T111">505.1. Hydrocharis morsus-ranae L. - Водокрас лягушачий, в. обыкновенный </text:span></text:p>
      <text:p text:style-name="P254"><text:span text:style-name="T111">77. </text:span><text:span text:style-name="T112">Семейство Alismataceae - Частуховые </text:span></text:p>
      <text:p text:style-name="P250">506.1. Alisma gramineum Jej. - Частуха злаковая </text:p>
      <text:p text:style-name="P250">507.2. Alisma plantago-aquatica L. - Частуха подорожниковая </text:p>
      <text:p text:style-name="P254"><text:span text:style-name="T112">78. Семейство Juncaginaceae </text:span><text:span text:style-name="T111">– </text:span><text:span text:style-name="T112">Ситниковидные</text:span></text:p>
      <text:p text:style-name="P250">508.1. Triglochin maritima L. - Триостренник морской </text:p>
      <text:p text:style-name="P250">509.2. Triglochin palustris L. - Триостренник болотный </text:p>
      <text:p text:style-name="P252">79. Семейство Potamogetonaceae — Рдестовые</text:p>
      <text:p text:style-name="P253"><text:span text:style-name="T111">510.1. Potamogeton alpinus Balb. - Рдест альпийский</text:span></text:p>
      <text:p text:style-name="P250">511.2. Potamogeton berchtoldii Fieb. - Рдест Берхтольда </text:p>
      <text:p text:style-name="P250">512.3. Potamogeton compressus L. - Рдест сплюснутый </text:p>
      <text:p text:style-name="P253"><text:span text:style-name="T111">513.4. Potamogeton crispus L. - Рдест курчавый </text:span></text:p>
      <text:p text:style-name="P250">514.5. Potamogeton lucens L. - Рдест блестящий </text:p>
      <text:p text:style-name="P250">515.6. Potamogeton natans L. - Рдест плавающий </text:p>
      <text:p text:style-name="P253"><text:span text:style-name="T111">516.7. Potamogeton pectinatus L. - Рдест гребенчатый </text:span></text:p>
      <text:p text:style-name="P250">517.8. Potamogeton perfoliatus L. - Рдест пронзённолистный </text:p>
      <text:p text:style-name="P252">80. Семейство Заннихеллиевые — Zannicheliaceae</text:p>
      <text:p text:style-name="P250">518.1. Zannichellia repens Boenn. - Занникелия ползучая </text:p>
      <text:p text:style-name="P252">81. Семейство Melanthiaceae — Осенниковые</text:p>
      <text:p text:style-name="P253"><text:span text:style-name="T111">519.1. Veratrum lobelianum Bernh. - Чемерица Лобеля </text:span></text:p>
      <text:p text:style-name="P250">520.2. Veratrum nigrum L. - Чемерица чёрная </text:p>
      <text:p text:style-name="P252">82. Семейство Liliaceae - Лилейные </text:p>
      <text:p text:style-name="P253"><text:span text:style-name="T111">521.1. Erythronium sibiricum (Fisch. &amp; C.A. Mey.) Kryl. - Кандык сибирский</text:span></text:p>
      <text:p text:style-name="P253"><text:span text:style-name="T111">522.2. Gagea fedtschenkoana Pasch. - Гусиный лук Федченко, гусинолук Федченко </text:span></text:p>
      <text:p text:style-name="P253"><text:span text:style-name="T111">523.3. Gagea granulosa Turcz. — Гусиный лук зернистый, гусинолук зернистый </text:span></text:p>
      <text:p text:style-name="P250">524.4. Gagea liotardii (Sternb.) Schult. &amp; Schult. F. (Gagea lasczinskyi N. Zolo- tuchin) - Гусиный лук Лиотарда, гусиный лук Лащинского </text:p>
      <text:p text:style-name="P253"><text:span text:style-name="T111">525.5. Lilium pilosiusculum (Freyn) Miscz. — Лилия саранка </text:span></text:p>
      <text:p text:style-name="P254"><text:span text:style-name="T112">83. Семейство Alliaceae </text:span><text:span text:style-name="T111">– </text:span><text:span text:style-name="T112">Луковые </text:span></text:p>
      <text:p text:style-name="P253"><text:span text:style-name="T111">526.1. Allium microdictyon Prokh. - Лук мелкосетчатый, черемша </text:span></text:p>
      <text:p text:style-name="P250">527.2. Allium nutans L. - Лук поникающий </text:p>
      <text:p text:style-name="P250">528.3. Allium obliquum L. - Лук косой </text:p>
      <text:p text:style-name="P250">529.4. Allium rubens Schrad. Ex Willd. - Лук красноватый </text:p>
      <text:p text:style-name="P253"><text:span text:style-name="T111">530.5. Allium schoenoprasum L. - Лук скорода </text:span></text:p>
      <text:p text:style-name="P250">531.6. Allium strictum Schrad. - Лук торчащий </text:p>
      <text:p text:style-name="P253"><text:soft-page-break/><text:span text:style-name="T111">532.7. Allium vodopjanovae N. Friesen - Лук Водопьяновой </text:span></text:p>
      <text:p text:style-name="P252">84. Семейство Asparagaceae - Спаржевые </text:p>
      <text:p text:style-name="P250">533.1. Asparagus officinalis L. (A. setiformis Kryl.) - Спаржа лекарственная </text:p>
      <text:p text:style-name="P252">85. Семейство Convallariaceae - Ландышевые </text:p>
      <text:p text:style-name="P253"><text:span text:style-name="T111">534.1. Maianthemum bifolium (L.) F. W. Schmidt - Майник двулистный </text:span></text:p>
      <text:p text:style-name="P250">535.2. Polygonatum humile Fisch. ex Maxim. - Купена низкая </text:p>
      <text:p text:style-name="P253"><text:span text:style-name="T111">536.3. Polygonatum odoratum (Mill.) Druce (P. officinale All.) - Купена душистая </text:span></text:p>
      <text:p text:style-name="P254"><text:span text:style-name="T112">86. Семейство Hemerocallidaceae - Красодневовые </text:span></text:p>
      <text:p text:style-name="P250">537.1. Hemerocallis minor Mill. - Красоднев малый </text:p>
      <text:p text:style-name="P252">87. Семейство Trilliaceae - Триллиевые </text:p>
      <text:p text:style-name="P253"><text:span text:style-name="T111">538.1. Paris quadrifolia L. - Вороний глаз четырёхлистный </text:span></text:p>
      <text:p text:style-name="P252">88. Семейство Iridaceae - Касатиковые </text:p>
      <text:p text:style-name="P253"><text:span text:style-name="T111">539.1. Iris humilis Georgi (Iris flavissima Pall.) - Ирис низкий, касатик низкий </text:span></text:p>
      <text:p text:style-name="P250">540.2. Iris ruthenica Ker. Gawl. - Касатик русский </text:p>
      <text:p text:style-name="P252">89. Семейство Orchidaceae - Орхидные </text:p>
      <text:p text:style-name="P253"><text:span text:style-name="T111">541.1. Corallorhiza trifida Chatel. - Ладьян трёхнадрезный</text:span></text:p>
      <text:p text:style-name="P250">542.2. Cypripedium calceolus L. - Венерин башмачок настоящий, известняковый </text:p>
      <text:p text:style-name="P253"><text:span text:style-name="T111">543.3. Cypripedium guttatum Sw. - Венерин башмачок капельный </text:span></text:p>
      <text:p text:style-name="P250">544.4. Cypripedium macranthos Sw. - Венерин башмачок крупноцветковый</text:p>
      <text:p text:style-name="P253"><text:span text:style-name="T111">545.5. Dactylorhiza fuchsii (Druce) Soo - Пальчатокоренник Фукса </text:span></text:p>
      <text:p text:style-name="P250">546.6. Dactylorhiza incarnata (L.) Soo - Пальчатокоренник мясо-красный</text:p>
      <text:p text:style-name="P253"><text:span text:style-name="T111">547.7. Dactylorhiza sibirica Efimov - Пальчатокоренник сибирский </text:span></text:p>
      <text:p text:style-name="P250">548.8. Epipactis helleborine (L.) Grantz (E. latifolia (L.) All.) - Дремлик чеме- рицевидный, д. зимовниковый </text:p>
      <text:p text:style-name="P253"><text:span text:style-name="T111">549.9. Goodyera repens (L.) R. Br. - Гудайера ползучая </text:span></text:p>
      <text:p text:style-name="P250">550.10. Gymnadenia conopsea (L.) R. Br. - Кокушник комарниковый, д. длин- норогий </text:p>
      <text:p text:style-name="P250">551.11. Listera ovata (L.) R. Br. - Тайник яйцевидный </text:p>
      <text:p text:style-name="P253"><text:span text:style-name="T111">552.12. Malaxis monophyllos (L.) Sw - Мякотница однолистная </text:span></text:p>
      <text:p text:style-name="P250">553.13. Neottia nidus-avis (L.) Rich. - Гнездовка настоящая </text:p>
      <text:p text:style-name="P253"><text:span text:style-name="T111">554.14. Neottianthe cucullata (L.) Schlechter - Гнездоцветка клобучковая </text:span></text:p>
      <text:p text:style-name="P250">555.15. Orchis militaris L. - Ятрышник шлемоносный </text:p>
      <text:p text:style-name="P253"><text:span text:style-name="T111">556.16. Platanthera bifolia (L.) Rich. - Любка двулистная </text:span></text:p>
      <text:p text:style-name="P252">90. Семейство Juncaceae - Ситниковые </text:p>
      <text:p text:style-name="P253"><text:span text:style-name="T111">557.1. Juncus bufonius L. - Ситник жабий </text:span></text:p>
      <text:p text:style-name="P250">558.2. Juncus compressus Jacq. - Ситник сплюснутый </text:p>
      <text:p text:style-name="P253"><text:span text:style-name="T111">559.3. Juncus filiformis L. - Ситник нитевидный </text:span></text:p>
      <text:p text:style-name="P250">560.4. Juncus gerardii Loisel. - Ситник Жерара </text:p>
      <text:p text:style-name="P253"><text:span text:style-name="T111">561.5. Luzula pallescens Sw. - Ожика бледноватая </text:span></text:p>
      <text:p text:style-name="P255"><text:span text:style-name="T111">562.6. Luzula pilosa (L.) Willd. - Ожика волосистая </text:span></text:p>
      <text:p text:style-name="P256"><text:span text:style-name="T113">91. Семейство Cyperaceae </text:span><text:span text:style-name="T111">– </text:span><text:span text:style-name="T113">Осоковые </text:span></text:p>
      <text:p text:style-name="P250">563.1. Bolboschoenus planiculmis (F. Schmidt) T. V. Egorova - Клубнекамыш плоскостебельный </text:p>
      <text:p text:style-name="P250">564.2. Carex acuta L. - Осока острая </text:p>
      <text:p text:style-name="P250">565.3. Carex appropinquata Schumach. - Осока сближенная </text:p>
      <text:p text:style-name="P250">566.4. Carex arnellii H. Christ - Осока Арнелля </text:p>
      <text:p text:style-name="P255"><text:span text:style-name="T111">567.5. Carex atherodes Spreng. (Carex orthostachys C.A. Mey.) - Осока прямо-колосая, о. остистая </text:span></text:p>
      <text:p text:style-name="P250">568.6. Carex canescens L. - Осока седеющая </text:p>
      <text:p text:style-name="P250">569.7. Carex capillaris L. - Осока волосовидная </text:p>
      <text:p text:style-name="P255"><text:span text:style-name="T111">570.8. Carex cespitosa L. - Осока дернистая </text:span></text:p>
      <text:p text:style-name="P255"><text:soft-page-break/><text:span text:style-name="T111">571.9. Carex diandra Schrank - Осока двухтычинковая </text:span></text:p>
      <text:p text:style-name="P250">572.10. Carex dioica L. - Осока двудомная </text:p>
      <text:p text:style-name="P250">573.11. Carex disperma Dewey - Осока двусемянная </text:p>
      <text:p text:style-name="P250">574.12. Carex disticha Huds. - Осока двурядная </text:p>
      <text:p text:style-name="P250">575.13. Carex duriuscula C. A. Mey. - Осока твёрдоватая </text:p>
      <text:p text:style-name="P250">576.14. Carex elongata L. - Осока удлинённая </text:p>
      <text:p text:style-name="P250">577.15. Carex juncella (Fries) Th. Fries - Осока ситничковая, о. Ситничек</text:p>
      <text:p text:style-name="P255"><text:span text:style-name="T111">578.16. Carex lasiocarpa Ehrh. - Осока волосистоплодная </text:span></text:p>
      <text:p text:style-name="P250">579.17. Carex macroura Meinsh. - Осока большехвостая </text:p>
      <text:p text:style-name="P255"><text:span text:style-name="T111">580.18. Carex muricata L. (Carex polyphylla Kar. et Kir.) - Осока колючковатая </text:span></text:p>
      <text:p text:style-name="P250">581.19. Carex obtusata Lilj. - Осока притулённая </text:p>
      <text:p text:style-name="P250">582.20. Carex omskiana Meinsh. - Oсока омская </text:p>
      <text:p text:style-name="P255"><text:span text:style-name="T111">583.21. Carex pallescens L. - Осока бледноватая, о. бледнеющая </text:span></text:p>
      <text:p text:style-name="P250">584.22. Carex panicea L. - Осока просяная </text:p>
      <text:p text:style-name="P255"><text:span text:style-name="T111">585.23. Carex pediformis C.A. Меу. – Осока стоповидная </text:span></text:p>
      <text:p text:style-name="P255"><text:span text:style-name="T111">586.24. Carex praecox Schreb. - Осока ранняя </text:span></text:p>
      <text:p text:style-name="P250">587.25. Carex pseudocyperus L. - Осока ложносытевая </text:p>
      <text:p text:style-name="P255"><text:span text:style-name="T111">588.26. Carex rhynchophysa C. A. Mey. – Осока вздутоносная </text:span></text:p>
      <text:p text:style-name="P255"><text:span text:style-name="T111">589.27. Carex rostrata Stokes - Осока носатая, о. кругловатая </text:span></text:p>
      <text:p text:style-name="P250">590.28. Carex serotina Merat - Осока поздняя </text:p>
      <text:p text:style-name="P250">591.29. Carex supina Willd. ex Wahlenb. - Осока приземистая </text:p>
      <text:p text:style-name="P255"><text:span text:style-name="T111">592.30. Carex vesicaria L. (Carex inflata Huds.) - Осока пузырчатая </text:span></text:p>
      <text:p text:style-name="P250">593.31. Eleocharis acicularis (L.) Roem. et Schult. - Болотница игольчатая</text:p>
      <text:p text:style-name="P250">594.32. Eleocharis austriaca Hayek - Болотница австрийская </text:p>
      <text:p text:style-name="P250">595.33. Eleocharis mamillata H. Lindb. - Болотница сосочковая </text:p>
      <text:p text:style-name="P250">596.34. Eleocharis palustris (L.) Roem. &amp; Schult.- Болотница болотная </text:p>
      <text:p text:style-name="P255"><text:span text:style-name="T111">597.35. Eriophorum angustifolium Honck. - Пушица узколистная, п. многоко-лосковая </text:span></text:p>
      <text:p text:style-name="P250">598.36. Schoenoplectus lacustris (L.) Palla - Схеноплектус озёрный, камыш озёрный  </text:p>
      <text:p text:style-name="P255"><text:span text:style-name="T111">599.37. Schoenoplectus tabernaemontani (C. C. Gmel.) Palla — Схеноплектус</text:span></text:p>
      <text:p text:style-name="P250">Табернемонтана, камыш Табернемонтана </text:p>
      <text:p text:style-name="P250">600.38. Scirpus sylvaticus L. - Камыш лесной </text:p>
      <text:p text:style-name="P251"><text:span text:style-name="T112">601.39. Trichophorum pumilum (Vahl) Schinz &amp; Thell. - Пухонос приземистый </text:span></text:p>
      <text:p text:style-name="P252">92. Семейство Poaceae - Злаки </text:p>
      <text:p text:style-name="P250">602.1. Agrostis clavata Trin. - Полевица булавовидная </text:p>
      <text:p text:style-name="P250">603.2. Agrostis gigantea Roth - Полевица гигантская </text:p>
      <text:p text:style-name="P250">604.3. Agrostis stolonifera L. - Полевица побегообразующая </text:p>
      <text:p text:style-name="P250">605.4. Agrostis tenuis Sibth. - Полевица тонкая </text:p>
      <text:p text:style-name="P253"><text:span text:style-name="T111">606.5. Agrostis vinealis Schreb. - Полевица виноградниковая </text:span></text:p>
      <text:p text:style-name="P250">607.6. Alopecurus aequalis Sobol. Лисохвост равный </text:p>
      <text:p text:style-name="P250">608.7. Alopecurus arundinaceus Poir. (A. ventricosus Pers.) - Лисохвост трост- никовый </text:p>
      <text:p text:style-name="P253"><text:span text:style-name="T111">609.8. Alopecurus pratensis L. - Лисохвост луговой </text:span></text:p>
      <text:p text:style-name="P250">610.9. Beckmannia syzigachne (Steudel) Fern. - Бекмания восточная </text:p>
      <text:p text:style-name="P250"><text:bookmark text:name="docs-internal-guid-5f983489-7fff-9704-d1f0-42d588125f45"/>611.10. Brachypodium pinnatum (L.) Beauv. - Kоротконожка перистая 612.11. Brachypodium sylvaticum (Huds.) Beauv. - Kоротконожка лесная 613.12. Bromopsis inermis Leyss. (Bromus inermis Leyss.) - Kостреш безостый 614.13. Bromopsis pumpelliana (Scribn.) Holub, Bromopsis sibirica (Drobov) Peschkova - Кострец Пампелла, к. сибирский </text:p>
      <text:p text:style-name="P250">615.14. Calamagrostis arundinacea (L.) Roth - Вейник тростниковый </text:p>
      <text:p text:style-name="P251"><text:span text:style-name="T112">616.15. Calamagrostis epigeios (L.) Roth - Bейник наземный </text:span></text:p>
      <text:p text:style-name="P250">617.16. Calamagrostis neglecta (Ehrh.) Gaertn., Mey. &amp; Schreb.- Вейник незамечаемый </text:p>
      <text:p text:style-name="P251"><text:soft-page-break/><text:span text:style-name="T112">618.17. Calamagrostis obtusata Trin. - Вейник притупл</text:span><text:span text:style-name="T117">е</text:span><text:span text:style-name="T112">нн</text:span><text:span text:style-name="T117">ы</text:span><text:span text:style-name="T112">й </text:span></text:p>
      <text:p text:style-name="P250">619.18. Calamagrostis phragmitoides C. Hartm. - Вейник тростниковидный</text:p>
      <text:p text:style-name="P251"><text:span text:style-name="T112">620.19. Dactylis glomerata L. - Ежа сборная </text:span></text:p>
      <text:p text:style-name="P251"><text:span text:style-name="T112">621.20. Deschampsia cespitosa (L.) Beauv. - IIучка дернистая </text:span></text:p>
      <text:p text:style-name="P251"><text:span text:style-name="T112">622.21. Elymus caninus (L.) L. (Agropyron caninum (L.) Beauv.) - Пырейник собачий </text:span></text:p>
      <text:p text:style-name="P251"><text:span text:style-name="T112">623.22. Elymus gmelinii (Ledeb.) Tzvel. (Agropyron turczaninovii Drob) - Пырейник Гмелина </text:span></text:p>
      <text:p text:style-name="P250">624.23. Elymus mutabilis (Drob.) Tzvel. (Agropyron angustiglume Nevski) - Пырейник изменчивый </text:p>
      <text:p text:style-name="P250">625.24. Elymus sibiricus L.-Пырейник сибирский </text:p>
      <text:p text:style-name="P251"><text:span text:style-name="T112">626.25. Elytrigia lolioides (Kar. &amp; Kir.) Nevski (Agropyron lolioides (Kar. &amp; Kir.) Roshev.) - Пырей плевеловидный </text:span></text:p>
      <text:p text:style-name="P250">627.26. Elytrigia repens (L.) Nevski - Пырей ползучий </text:p>
      <text:p text:style-name="P250">628.27. Festuca altissima All. (F. sylvatica (Poll.) Vill.) - Овсянипа высочайшая 629.28. Festuca gigantea (L.) Vill - Овсяниша гигантская </text:p>
      <text:p text:style-name="P251"><text:span text:style-name="T112">630.29. Festuca pratensis Huds. - Овсянипа луговая </text:span></text:p>
      <text:p text:style-name="P251"><text:span text:style-name="T112">631.30. Glyceria triflora (Korsh.) Kom. - Mанник тр</text:span><text:span text:style-name="T118">ехц</text:span><text:span text:style-name="T112">ветковый </text:span></text:p>
      <text:p text:style-name="P251"><text:span text:style-name="T112">632.31. Hierochloe odorata (L.) P. Beauv. -зубровка душшистая </text:span></text:p>
      <text:p text:style-name="P251"><text:span text:style-name="T112">633.32. Helictotrichon desertorum (Less.) Nevski - Овсе</text:span><text:span text:style-name="T118">ц</text:span><text:span text:style-name="T112"> пустынный </text:span></text:p>
      <text:p text:style-name="P251"><text:span text:style-name="T112">634.33. Helictotrichon pubescens (Huds.) Pilg. - Овсе</text:span><text:span text:style-name="T118">ц</text:span><text:span text:style-name="T112"> пушистый </text:span></text:p>
      <text:p text:style-name="P251"><text:span text:style-name="T112">635.34. Koeleria macrantha (Ledeb.) Schult., Koeleria cristata (L.) Pers. - T</text:span><text:span text:style-name="T118">о</text:span><text:span text:style-name="T112">нконог крупноцветковый, т. гребенчатый </text:span></text:p>
      <text:p text:style-name="P250">636.35. Melica nutans L. - Перловник поникающий </text:p>
      <text:p text:style-name="P250">637.36. Milium effusum L. - Boр развесистый </text:p>
      <text:p text:style-name="P250">638.37. Phalaroides arundinacea (L.) Rauschert (Digraphis arundinacea (L.) Trin.) - Двукисточник тростниковидный </text:p>
      <text:p text:style-name="P251"><text:span text:style-name="T112">639.38. Phleum phleoides (L.) H. Karst. - ТимоДеевка степная </text:span></text:p>
      <text:p text:style-name="P251"><text:span text:style-name="T112">640.39. Phleum pratense L. - Tимодеевка луговая </text:span></text:p>
      <text:p text:style-name="P251"><text:span text:style-name="T112">641.40. Phragmites australis (Cav.) Trin ex Steud. - Тростник Þожный </text:span></text:p>
      <text:p text:style-name="P250">642.41. Poa angustifolia L. - Мятлик узколистный </text:p>
      <text:p text:style-name="P250">643.42. Роа пеmoralis L. - Мятлик дубравный, м. лесной </text:p>
      <text:p text:style-name="P251"><text:span text:style-name="T112">644.43. Poa palustris L. (Poa serotina Ehrh. ex Gaud.) - Mятлик болотный 645.44. Poa pratensis L. - Мятлик луговой </text:span></text:p>
      <text:p text:style-name="P250">646.45. Poa transbaicalica Roshev. (Poa stepposa (Kryl.) Roshev.) - Мятлик забайкальский, м. степной </text:p>
      <text:p text:style-name="P250">647.46. Poa sibirica Roshev. - Мятлик сибирский </text:p>
      <text:p text:style-name="P251"><text:span text:style-name="T112">648.47. Poa supina Schrad. - Мятлик приземистый </text:span></text:p>
      <text:p text:style-name="P250">649.48. Poa trivialis L - Мятлик обыкновенный </text:p>
      <text:p text:style-name="P251"><text:span text:style-name="T112">650.49. Scolochloa festucacea (Willd.) Link - Тростянка овсяницевидная 651.50. Setaria viridis (L.) P. Beauv. - Щетинник зелёный </text:span></text:p>
      <text:p text:style-name="P250">652.51. Stipa capillata L. - Ковыль волосатик </text:p>
      <text:p text:style-name="P251"><text:span text:style-name="T112">653.52. Stipa pennata L. (S. joannis Celak.) - Ковыль перистый </text:span></text:p>
      <text:p text:style-name="P250">654.53. Trisetum sibiricum Rupr. - Трищетинник сибирский </text:p>
      <text:p text:style-name="P252">93. Семейство Araceae - Аронниковые </text:p>
      <text:p text:style-name="P253"><text:span text:style-name="T111">655.1. Calla palustris L. - Белокрыльник болотный </text:span></text:p>
      <text:p text:style-name="P252">94. Семейство Lemnaceae - Рясковые </text:p>
      <text:p text:style-name="P250">656.1. Lemna minor L. - Ряска малая, р.маленькая </text:p>
      <text:p text:style-name="P253"><text:span text:style-name="T111">657.2. Lemna trisulca L. - Ряска трёхдольная, р. Тройчатая </text:span></text:p>
      <text:p text:style-name="P250">658.3. Lemna turionifera Landolt - Ряска турионообразующая </text:p>
      <text:p text:style-name="P253"><text:span text:style-name="T111">659.4. Spirodela polyrhiza (L.) Schleid. - Многокоренник обыкновенный </text:span></text:p>
      <text:p text:style-name="P252"><text:soft-page-break/>95. Семейство Sparganiaceae - Ежеголовниковые </text:p>
      <text:p text:style-name="P255"><text:span text:style-name="T111">660.1. Sparganium emersum Rehm. - Ежеголовник всплывающий, е. всплыв</text:span><text:span text:style-name="T119">ший</text:span><text:span text:style-name="T111"> </text:span></text:p>
      <text:p text:style-name="P250">661.2. Sparganium microcarpum (K.G. Neumann) Raunk. Ежеголовник мел- коплодный </text:p>
      <text:p text:style-name="P256"><text:span text:style-name="T113">96. Семейство Турһaceae — Рогозовые</text:span></text:p>
      <text:p text:style-name="P255"><text:span text:style-name="T111">662.1. Typha angustifolia L. – Рогоз узколистный </text:span></text:p>
      <text:p text:style-name="P255"><text:span text:style-name="T111">663.2. Typha latyfolia L. - Рогоз широколистный </text:span></text:p>
      <text:p text:style-name="P250">664.3. Typha laxmannii Lepech. - Рогоз Лаксманна </text:p>
      <text:p text:style-name="P250"/>
      <text:p text:style-name="P252">МОХООБРАЗНЫЕ ЗАКАЗНИКА «САЛАИРСКИЙ» </text:p>
      <text:p text:style-name="P253"><text:span text:style-name="T111">1. </text:span><text:span text:style-name="T112">Семейство Amblystegiaceae </text:span></text:p>
      <text:p text:style-name="P250">1.1. Amblystegium serpens (Hedw.) B.S.G.</text:p>
      <text:p text:style-name="P250">1.2. Campylidium sommerfeltii (Myrin) Ochyra</text:p>
      <text:p text:style-name="P250">1.3. Drepanocladus aduncus (Hedw.) Warnst. </text:p>
      <text:p text:style-name="P257">2. Семейство Aulacomniaceae </text:p>
      <text:p text:style-name="P250">2.1. Aulacomnium palustre (Hedw.) Schwaegr. </text:p>
      <text:p text:style-name="P257">3. Семейство Brachytheciaceae </text:p>
      <text:p text:style-name="P250">3.1.Brachythecium rotaeanum De Not. </text:p>
      <text:p text:style-name="P250">3.2. Brachythecium salebrosum (Web et Mohr.) B.S.G.</text:p>
      <text:p text:style-name="P250">3.3. Sciuro-hypnum starkei (Brid.) Ignatov &amp; Huttunen </text:p>
      <text:p text:style-name="P252">4. Семейство Bryaceae </text:p>
      <text:p text:style-name="P250">4.1. Rhodobryum roseum (Hedw.) Limpr. </text:p>
      <text:p text:style-name="P252">5. Семейство Climaciaceae </text:p>
      <text:p text:style-name="P250">5.1. Climacium dendroides (Hedw.) Web. et Mohr. </text:p>
      <text:p text:style-name="P252">6. Семейство Dicranaceae </text:p>
      <text:p text:style-name="P253"><text:span text:style-name="T120">6.1. </text:span><text:span text:style-name="T111">Dicranum flagellare Hedw. </text:span></text:p>
      <text:p text:style-name="P253"><text:span text:style-name="T120">6.2. </text:span><text:span text:style-name="T111">Dicranum montanum Hedw.  </text:span></text:p>
      <text:p text:style-name="P253"><text:span text:style-name="T120">6.3. </text:span><text:span text:style-name="T111">Dicranum muehlenbeckii B.S.G. </text:span></text:p>
      <text:p text:style-name="P250">6.4. Dicranum polysetum Sw. </text:p>
      <text:p text:style-name="P254"><text:span text:style-name="T111">7. </text:span><text:span text:style-name="T112">Семейство Ditrichaceae </text:span></text:p>
      <text:p text:style-name="P250">7.1. Ceratodon purpureus (Hedw.) Brid. </text:p>
      <text:p text:style-name="P252">8. Семейство Fontinaliaceae </text:p>
      <text:p text:style-name="P253"><text:span text:style-name="T111">8.1. Fontinalis antipyretica Hedw. – Фонтиналис противопожарный</text:span></text:p>
      <text:p text:style-name="P252">9. Семейство Hylocomiaceae </text:p>
      <text:p text:style-name="P250">9.1. Pleurozium schreberi (Brid.) Mitt. </text:p>
      <text:p text:style-name="P250">9.2. Rhytidiadelphus triquetrus (Hedw.) Warnst. </text:p>
      <text:p text:style-name="P252">10. Семейство Mielichhoferiaceae </text:p>
      <text:p text:style-name="P250">10.1. Pohlia nutans (Hedw.) Lindb. </text:p>
      <text:p text:style-name="P254"><text:span text:style-name="T111">11. </text:span><text:span text:style-name="T112">Семейство Mniaceae </text:span></text:p>
      <text:p text:style-name="P250">11.1. Plagiomnium cuspidatum (Hedw.) T. Kop.</text:p>
      <text:p text:style-name="P250">11.2. Plagiomnium ellipticum (Brid.) T. Kop.</text:p>
      <text:p text:style-name="P253"><text:span text:style-name="T111">11.3. Plagiomnium medium (B. S. G.) T. Kop. </text:span></text:p>
      <text:p text:style-name="P252">12. Семейство Orthotrichaceae </text:p>
      <text:p text:style-name="P250">12.1. Nyholmiella obtusifolia (Brid.) Holmen &amp; E. Warncke </text:p>
      <text:p text:style-name="P250">12.2. Lewinskya speciosa (Nees) F. Lara, Garilleti &amp; Goffinet </text:p>
      <text:p text:style-name="P252">13. Семейство Plagiotheciaceae </text:p>
      <text:p text:style-name="P250">13.1. Plagiothecium denticulatum (Hedw.) B.S.G. </text:p>
      <text:p text:style-name="P252">14. Семейство Polytrichaceae </text:p>
      <text:p text:style-name="P250">14.1. Polytrichum piliferum Hedw. </text:p>
      <text:p text:style-name="P252">15. Семейство Роttiaceae </text:p>
      <text:p text:style-name="P250">15.1. Syntrichia ruralis (Hedw.) F. Weber &amp; D. Mohr </text:p>
      <text:p text:style-name="P252"><text:soft-page-break/>16. Семейство Pylaisiaceae </text:p>
      <text:p text:style-name="P250">16.1. Stereodon pallescens (Hedw.) Mitt. </text:p>
      <text:p text:style-name="P253"><text:span text:style-name="T111">16.2. Pylaisia polyantha (Hedw.) Grout. </text:span></text:p>
      <text:p text:style-name="P250">16.3. Pylaisia selwynii Kindb. </text:p>
      <text:p text:style-name="P252">17. Семейство Pylaisiadelphaceae </text:p>
      <text:p text:style-name="P250">17.1. Platygyrium repens (Brid.) Bruch et al. </text:p>
      <text:p text:style-name="P252">18. Семейство Rhytidiaceae </text:p>
      <text:p text:style-name="P250">18.1. Rhytidium rugosum (Hedw.) Kindb</text:p>
      <text:p text:style-name="P252">19. Семейство Tetraphidaceae </text:p>
      <text:p text:style-name="P250">19.1. Tetraphis pellucida Hedw.</text:p>
      <text:p text:style-name="P252">20. Семейство Thuidiaceae </text:p>
      <text:p text:style-name="P250">20.1. Abietinella abietina (Hedw.) Fleish. </text:p>
      <text:p text:style-name="P258"><text:line-break/></text:p>
      <text:p text:style-name="P259">Приложение 2</text:p>
      <text:p text:style-name="P260"><text:bookmark text:name="docs-internal-guid-5a9c761f-7fff-1ecf-441f-f10ef0f0120b"/>Список беспозвоночных животных заказника «Салаирский» </text:p>
      <text:p text:style-name="P261"><text:span text:style-name="T121">ТИП КОЛЬЧАТЫЕ ЧЕРВИ </text:span><text:span text:style-name="T112">– </text:span><text:span text:style-name="T121">ANNELIDA </text:span></text:p>
      <text:p text:style-name="P262"><text:span text:style-name="T121">КЛАСС ПОЯСКОВЫЕ </text:span><text:span text:style-name="T112">– </text:span><text:span text:style-name="T121">CLITELLATA </text:span></text:p>
      <text:p text:style-name="P263"><text:span text:style-name="T121">Отряд Толстопоясковые </text:span><text:span text:style-name="T112">–</text:span><text:span text:style-name="T121">- Crassiclitellata </text:span></text:p>
      <text:p text:style-name="P264"><text:span text:style-name="T122">СЕМЕЙСТВО LUMBRICIDAE </text:span><text:span text:style-name="T112">– </text:span><text:span text:style-name="T122">ЛЮМБРИЦИДЫ, ИЛИ НАСТОЯЩИЕ ДОЖДЕВЫЕ ЧЕРВИ </text:span></text:p>
      <text:p text:style-name="P265"><text:span text:style-name="T122">1. Эйзения Норденшельда - </text:span><text:span text:style-name="T123">Eisenia nordenskioldi </text:span><text:span text:style-name="T122">(Eisen, 1879)</text:span></text:p>
      <text:p text:style-name="P265"><text:span text:style-name="T122">2. Червь навозный - </text:span><text:span text:style-name="T123">Eisenia fetida </text:span><text:span text:style-name="T122">(Savigny, 1826) </text:span></text:p>
      <text:p text:style-name="P265"><text:span text:style-name="T122">3. Червь пастбищный - </text:span><text:span text:style-name="T123">Aporrectodea caliginosa </text:span><text:span text:style-name="T122">(Savigny, 1826)</text:span></text:p>
      <text:p text:style-name="P265"><text:span text:style-name="T122">4. Червь белокончиковый - </text:span><text:span text:style-name="T123">Octolasion lacteum </text:span><text:span text:style-name="T122">(</text:span><text:span text:style-name="T124">O</text:span><text:span text:style-name="T122">rley, 1885) </text:span></text:p>
      <text:p text:style-name="P264"><text:span text:style-name="T121">ТИП ЧЛЕНИСТОНОГИЕ </text:span><text:span text:style-name="T112">– </text:span><text:span text:style-name="T121">ARTHROPODA </text:span></text:p>
      <text:p text:style-name="P264"><text:span text:style-name="T121">КЛАСС НАСЕКОМЫЕ </text:span><text:span text:style-name="T112">– </text:span><text:span text:style-name="T121">INSEСТА </text:span></text:p>
      <text:p text:style-name="P264"><text:span text:style-name="T122">ОТРЯД СТРЕКОЗЫ </text:span><text:span text:style-name="T112">– </text:span><text:span text:style-name="T122">ODONATA </text:span></text:p>
      <text:p text:style-name="P264"><text:span text:style-name="T122">СЕМЕЙСТВО CALOPTERYGIDAE </text:span><text:span text:style-name="T112">– </text:span><text:span text:style-name="T122">КРАСОТКИ </text:span></text:p>
      <text:p text:style-name="P265"><text:span text:style-name="T122">5. Красотка блестящая - </text:span><text:span text:style-name="T123">Calopteryx splendens Harrison, 1782 </text:span></text:p>
      <text:p text:style-name="P266">СЕМЕЙСТВО GOMPHIDAE BANKS, 1892 - ДЕДКИ </text:p>
      <text:p text:style-name="P265"><text:span text:style-name="T122">6. Дедка желтоногий - </text:span><text:span text:style-name="T123">Gomphus flavipes Charpentier</text:span><text:span text:style-name="T122">, </text:span><text:span text:style-name="T123">1825 </text:span></text:p>
      <text:p text:style-name="P264"><text:span text:style-name="T122">СЕМЕЙСТВО КОРОМЫСЛО </text:span><text:span text:style-name="T112">– </text:span><text:span text:style-name="T122">AESCHNIDAE </text:span></text:p>
      <text:p text:style-name="P265"><text:span text:style-name="T122">7. Коромысло большое - </text:span><text:span text:style-name="T123">Aeschna grandis </text:span><text:span text:style-name="T122">Linnaeus, 1758</text:span></text:p>
      <text:p text:style-name="P265"><text:span text:style-name="T122">8. Коромысло камышовое - </text:span><text:span text:style-name="T123">Aeschna juncea Linnaeus</text:span><text:span text:style-name="T122">, 1758</text:span></text:p>
      <text:p text:style-name="P265"><text:span text:style-name="T122">9. Коромысло зеленобокое - </text:span><text:span text:style-name="T123">Aeschna affinis Vanderlinden, 1825 </text:span></text:p>
      <text:p text:style-name="P266">СЕМЕЙСТВО БАБКИ - CORDULIIDAE </text:p>
      <text:p text:style-name="P265"><text:span text:style-name="T122">10. Бабка бронзовая - </text:span><text:span text:style-name="T123">Cordulia aenea </text:span><text:span text:style-name="T122">Linnaeus, 1758 </text:span></text:p>
      <text:p text:style-name="P267">СЕМЕЙСТВО СТРЕКОЗЫ НАСТОЯЩИЕ - LIBELLULIDAE </text:p>
      <text:p text:style-name="P265"><text:span text:style-name="T122">11. Стрекоза четырехпятнистая - </text:span><text:span text:style-name="T123">Libellula quadrimaculata </text:span><text:span text:style-name="T122">Linnaeus, 1758</text:span></text:p>
      <text:p text:style-name="P265"><text:span text:style-name="T122">12. Стрекоза желтая - </text:span><text:span text:style-name="T123">Sympetrum flaveolum </text:span><text:span text:style-name="T122">(Linnaeus, 1758) </text:span></text:p>
      <text:p text:style-name="P265"><text:span text:style-name="T122">13. Стрекоза чёрная - </text:span><text:span text:style-name="T123">Sympetrum danae </text:span><text:span text:style-name="T122">Sulzer, 1776 </text:span></text:p>
      <text:p text:style-name="P265"><text:span text:style-name="T122">14. Стрекоза кроваво-красная - </text:span><text:span text:style-name="T123">Sympetrum sanguineum </text:span><text:span text:style-name="T122">Muller, 1764 </text:span></text:p>
      <text:p text:style-name="P267">СЕМЕЙСТВО СТРЕЛКИ - AGRIONIDAE </text:p>
      <text:p text:style-name="P265"><text:span text:style-name="T123">15. </text:span><text:span text:style-name="T122">Стрелка копьеносная - </text:span><text:span text:style-name="T123">Coenagrion hastulatum Charpentier, 1825</text:span></text:p>
      <text:p text:style-name="P265"><text:span text:style-name="T122">16. Стрелка изящная - </text:span><text:span text:style-name="T123">Coenagrion pulchellum Vanderlinden, 1825</text:span></text:p>
      <text:p text:style-name="P265"><text:span text:style-name="T122">17. Стрелка-девушка - </text:span><text:span text:style-name="T123">Coenagrion puella Linnaeus, </text:span><text:span text:style-name="T122">1758</text:span></text:p>
      <text:p text:style-name="P265"><text:span text:style-name="T122">18. Красноглазка-наяда - </text:span><text:span text:style-name="T123">Erythromma naias liansemann, 1823</text:span></text:p>
      <text:p text:style-name="P266">СЕМЕЙСТВО ЛЮТКИ - LESTIDAE </text:p>
      <text:p text:style-name="P268"><text:span text:style-name="T125">19. Лютка-дриада - </text:span><text:span text:style-name="T126">Lestes dryas Kirby, 1890 </text:span><text:span text:style-name="T112"> </text:span></text:p>
      <text:p text:style-name="P268"><text:span text:style-name="T125">20. Лютка - невеста - </text:span><text:span text:style-name="T126">Lestes sponsa Hansemann, 1823</text:span></text:p>
      <text:p text:style-name="P268"><text:span text:style-name="T125">21. Серая лютка Брауэра - </text:span><text:span text:style-name="T126">Sympycna braueri Bianchi</text:span><text:span text:style-name="T125">, </text:span><text:span text:style-name="T126">1905 </text:span></text:p>
      <text:p text:style-name="P268"><text:span text:style-name="T125">ОТРЯД ПРЯМОКРЫЛЫЕ </text:span><text:span text:style-name="T111">– </text:span><text:span text:style-name="T125">ORTHOPTERA </text:span></text:p>
      <text:p text:style-name="P267">СЕМЕЙСТВО КУЗНЕЧИКОВЫЕ - TETTIGONIIDAE </text:p>
      <text:p text:style-name="P265"><text:span text:style-name="T122">22. Пластинокрыл обыкновенный - </text:span><text:span text:style-name="T123">Phaneroptera falcata </text:span><text:span text:style-name="T122">(Poda, 1761)</text:span></text:p>
      <text:p text:style-name="P265"><text:span text:style-name="T122">23. Пилохвост восточный - </text:span><text:span text:style-name="T123">Poecilimon intermedius </text:span><text:span text:style-name="T122">(Fieb.,1853)</text:span></text:p>
      <text:p text:style-name="P265"><text:span text:style-name="T122">24. Кузнечик певчий - </text:span><text:span text:style-name="T123">Tettigonia cantans </text:span><text:span text:style-name="T122">(Fuess., 1775)</text:span></text:p>
      <text:p text:style-name="P265"><text:span text:style-name="T122">25.Кузнечик серый - </text:span><text:span text:style-name="T123">Decticus verrucivorus </text:span><text:span text:style-name="T122">(L., 1758) </text:span></text:p>
      <text:p text:style-name="P265"><text:span text:style-name="T122">26. Скачок степной - </text:span><text:span text:style-name="T123">Montana montana </text:span><text:span text:style-name="T122">(Koll., 1833).</text:span></text:p>
      <text:p text:style-name="P265"><text:span text:style-name="T122">27. Скачок двуцветный - </text:span><text:span text:style-name="T123">Bicolorana bicolor </text:span><text:span text:style-name="T122">(Phil., 1830)</text:span></text:p>
      <text:p text:style-name="P265"><text:span text:style-name="T122">28. Скачок зеленый - </text:span><text:span text:style-name="T123">Bicolorana roeselii </text:span><text:span text:style-name="T122">(Hagen., 1882) </text:span></text:p>
      <text:p text:style-name="P264"><text:span text:style-name="T122">СЕМЕЙСТВО ПРЫГУНЧИКОВЫЕ </text:span><text:span text:style-name="T112">– </text:span><text:span text:style-name="T122">TETRIGIDAE </text:span></text:p>
      <text:p text:style-name="P267">29. Прыгунчик узкий - Tetrix subulata (L., 1761)</text:p>
      <text:p text:style-name="P267"><text:soft-page-break/>30. Прыгунчик тонкоусый - Tetrix tenuicornis (Sahlb., 1891) </text:p>
      <text:p text:style-name="P265"><text:span text:style-name="T122">СЕМЕЙСТВО САРАНЧОВЫЕ </text:span><text:span text:style-name="T112">– </text:span><text:span text:style-name="T122">ACRIDIDAE 31. Зеленчук непарный </text:span><text:span text:style-name="T123">Chrysochraon dispar </text:span><text:span text:style-name="T122">(Germ., 1853) </text:span></text:p>
      <text:p text:style-name="P265"><text:span text:style-name="T122">32. Зеленчук короткокрылый </text:span><text:span text:style-name="T123">Euthystira brachyptera </text:span><text:span text:style-name="T122">(Ocsk., 1826)</text:span></text:p>
      <text:p text:style-name="P265"><text:span text:style-name="T122">33. Кобылка крестовая </text:span><text:span text:style-name="T123">Arcyptera microptera </text:span><text:span text:style-name="T122">(F. d. W., 1833)</text:span></text:p>
      <text:p text:style-name="P265"><text:span text:style-name="T122">34. Травянка толстоголовая </text:span><text:span text:style-name="T123">Stenobothrus lineatus </text:span><text:span text:style-name="T122">(Panz., 1796)</text:span></text:p>
      <text:p text:style-name="P265"><text:span text:style-name="T122">35. Травянка пятнистая </text:span><text:span text:style-name="T123">Stenobothrus nigromaculatus </text:span><text:span text:style-name="T122">(H.-S., 1840)</text:span></text:p>
      <text:p text:style-name="P265"><text:span text:style-name="T122">36. Травник краснобрюхий </text:span><text:span text:style-name="T123">Отocestus haemorrhoidalis </text:span><text:span text:style-name="T122">(Charp., 1825)</text:span></text:p>
      <text:p text:style-name="P267">37. Кобылка темнокрылая - Stauroderus scalaris (F. d. W., 1846) </text:p>
      <text:p text:style-name="P265"><text:span text:style-name="T122">38. Конек изменчивый - </text:span><text:span text:style-name="T123">Glyptobothrus biguttulus </text:span><text:span text:style-name="T122">(L., 1758) </text:span></text:p>
      <text:p text:style-name="P269"><text:span text:style-name="T122">39. Конек бурый - </text:span><text:span text:style-name="T123">Chorthippus apricarius </text:span><text:span text:style-name="T122">(L., 1758) </text:span></text:p>
      <text:p text:style-name="P270"><text:span text:style-name="T122">40. Конек короткокрылый - </text:span><text:span text:style-name="T123">Chorthippus parallelus </text:span><text:span text:style-name="T122">(Zett., 1821)</text:span></text:p>
      <text:p text:style-name="P269"><text:span text:style-name="T122">41.Конек луговой - </text:span><text:span text:style-name="T123">Chorthippus dorsatus </text:span><text:span text:style-name="T122">(Zett., 1821) </text:span></text:p>
      <text:p text:style-name="P271"><text:span text:style-name="T122">42.Кобылка белополосая - </text:span><text:span text:style-name="T123">Chorthippus albomarginatus </text:span><text:span text:style-name="T122">(DeG., 1773) </text:span></text:p>
      <text:p text:style-name="P272"><text:span text:style-name="T122">43. Кобылка большая болотная </text:span><text:span text:style-name="T123">Stethophyma grossum </text:span><text:span text:style-name="T122">(L., 1758)</text:span></text:p>
      <text:p text:style-name="P272"><text:span text:style-name="T122">44. Огневка трескучая </text:span><text:span text:style-name="T123">Psophus stridulus </text:span><text:span text:style-name="T122">(L., 1758) </text:span></text:p>
      <text:p text:style-name="P273"><text:span text:style-name="T121">Отряд Узкокрылые, или Скорпионницы </text:span><text:span text:style-name="T112">– </text:span><text:span text:style-name="T121">Mecoptera </text:span></text:p>
      <text:p text:style-name="P274">Семейство Скорпионницы настоящие - Panorpidae </text:p>
      <text:p text:style-name="P275"><text:span text:style-name="T125">45. Скорпионница обыкновенная - </text:span><text:span text:style-name="T126">Panorpa communis </text:span><text:span text:style-name="T125">(Linnaeus, 1758) </text:span></text:p>
      <text:p text:style-name="P274">Отряд Сетчатокрылые - Neuroptera </text:p>
      <text:p text:style-name="P274">Семейство Златоглазки - Chrysopidae </text:p>
      <text:p text:style-name="P275"><text:span text:style-name="T125">46. Златоглазка обыкновенная - </text:span><text:span text:style-name="T126">Chrysoperla carnea </text:span><text:span text:style-name="T125">(Stephens, 1836)</text:span></text:p>
      <text:p text:style-name="P275"><text:span text:style-name="T125">47. Златоглазка перламутровая - </text:span><text:span text:style-name="T126">Chrysopa perla </text:span><text:span text:style-name="T125">(Linnaeus, 1758) </text:span></text:p>
      <text:p text:style-name="P274">Отряд Полужесткокрылые - Hemiptera </text:p>
      <text:p text:style-name="P276"><text:span text:style-name="T122">Семейство Слепняки </text:span><text:span text:style-name="T111">– </text:span><text:span text:style-name="T122">Miridae </text:span></text:p>
      <text:p text:style-name="P275"><text:span text:style-name="T125">48. Клоп люцерновый - </text:span><text:span text:style-name="T126">Adelphocoris lineolatus </text:span><text:span text:style-name="T125">Goeze, 1778 </text:span></text:p>
      <text:p text:style-name="P276"><text:span text:style-name="T122">Семейство Красноклопы </text:span><text:span text:style-name="T111">– </text:span><text:span text:style-name="T122">Pyrrhocoridae </text:span></text:p>
      <text:p text:style-name="P275"><text:span text:style-name="T125">49. Красноклоп бескрылый - </text:span><text:span text:style-name="T126">Pyrrhocoris apterus </text:span><text:span text:style-name="T125">(Linnaeus, 1758) </text:span></text:p>
      <text:p text:style-name="P274">Семейство Краевики - Coreidae </text:p>
      <text:p text:style-name="P275"><text:span text:style-name="T125">50.Краевик щавелевый - </text:span><text:span text:style-name="T126">Coreus marginatus </text:span><text:span text:style-name="T125">(Linnaeus, 1758) </text:span></text:p>
      <text:p text:style-name="P274">Семейство Щитники настоящие - Pentatomidae </text:p>
      <text:p text:style-name="P275"><text:span text:style-name="T125">51. Элия остроголовая - </text:span><text:span text:style-name="T126">Aelia acuminata </text:span><text:span text:style-name="T125">(Linnaeus, 1758) </text:span></text:p>
      <text:p text:style-name="P275"><text:span text:style-name="T125">52. Щитник корейский - </text:span><text:span text:style-name="T126">Carpocoris coreanus </text:span><text:span text:style-name="T125">Distant, 1899 </text:span></text:p>
      <text:p text:style-name="P275"><text:span text:style-name="T125">53. Щитник пурпурнокрылый - </text:span><text:span text:style-name="T126">Carpocoris purpureipennis </text:span><text:span text:style-name="T125">(De Geer, 1773)</text:span></text:p>
      <text:p text:style-name="P275"><text:span text:style-name="T125">54. Щитник ягодный - </text:span><text:span text:style-name="T126">Dolycoris baccarum </text:span><text:span text:style-name="T125">(Linnaeus, 1758) </text:span></text:p>
      <text:p text:style-name="P275"><text:span text:style-name="T125">55. Клоп рапсовый - </text:span><text:span text:style-name="T126">Eurydema oleracea </text:span><text:span text:style-name="T125">(Linnaeus, 1758) </text:span></text:p>
      <text:p text:style-name="P275"><text:span text:style-name="T125">56. Щитник линейчатый - </text:span><text:span text:style-name="T126">Graphosoma lineatum </text:span><text:span text:style-name="T125">(Linnaeus, 1758)</text:span></text:p>
      <text:p text:style-name="P275"><text:span text:style-name="T125">57. Щитник зелёный древесный - </text:span><text:span text:style-name="T126">Palomena prasina </text:span><text:span text:style-name="T125">(Linnaeus, 1761)</text:span></text:p>
      <text:p text:style-name="P275"><text:span text:style-name="T125">58. Щитник двузубчатый - </text:span><text:span text:style-name="T126">Picromerus bidens </text:span><text:span text:style-name="T125">(Linnaeus, 1758)</text:span></text:p>
      <text:p text:style-name="P275"><text:span text:style-name="T125">59. Щитник люцерновый - </text:span><text:span text:style-name="T126">Piezodorus lituratus </text:span><text:span text:style-name="T125">(Fabricius 1794) </text:span></text:p>
      <text:p text:style-name="P276"><text:span text:style-name="T122">Семейство Древесные щитники </text:span><text:span text:style-name="T111">– </text:span><text:span text:style-name="T122">Acanthosomatidae </text:span></text:p>
      <text:p text:style-name="P275"><text:span text:style-name="T125">60. Щитник древесный Фибера - </text:span><text:span text:style-name="T126">Elasmucha fieberi </text:span><text:span text:style-name="T125">(Jakovlev, 1864)</text:span></text:p>
      <text:p text:style-name="P275"><text:span text:style-name="T125">61. Щитник древесный серый - </text:span><text:span text:style-name="T126">Elasmucha grisea </text:span><text:span text:style-name="T125">(Linnaeus, 1758) </text:span></text:p>
      <text:p text:style-name="P276"><text:span text:style-name="T122">Отряд Жесткокрылые </text:span><text:span text:style-name="T111">– </text:span><text:span text:style-name="T122">Coleoptera </text:span></text:p>
      <text:p text:style-name="P274">Семейство Жужелицы - Carabidae </text:p>
      <text:p text:style-name="P275"><text:span text:style-name="T125">62.Жужелица зернистая - </text:span><text:span text:style-name="T126">Carabus granulatus </text:span><text:span text:style-name="T125">Linnaeus, 1758 </text:span></text:p>
      <text:p text:style-name="P275"><text:span text:style-name="T125">63. Жужелица царская - </text:span><text:span text:style-name="T126">Carabus regalis </text:span><text:span text:style-name="T125">Fischer von Waldheim, 1822</text:span></text:p>
      <text:p text:style-name="P275"><text:span text:style-name="T125">64.Жужелица ржавая - </text:span><text:span text:style-name="T126">Carabus aeruginosus </text:span><text:span text:style-name="T125">Fischer von Waldheim, 1822 </text:span></text:p>
      <text:p text:style-name="P275"><text:span text:style-name="T125">65.Жужелица Хеннинга - </text:span><text:span text:style-name="T126">Carabus henningi </text:span><text:span text:style-name="T125">Fischer von Waldheim, 1817 </text:span></text:p>
      <text:p text:style-name="P275"><text:span text:style-name="T125">66.Жужелица Шонхерра - </text:span><text:span text:style-name="T126">Carabus schoenherri </text:span><text:span text:style-name="T125">Fischer von Waldheim, 1822 </text:span></text:p>
      <text:p text:style-name="P275"><text:span text:style-name="T125">67. Птеростих чёрный - </text:span><text:span text:style-name="T126">Pterostichus niger </text:span><text:span text:style-name="T125">Schall., 1783 </text:span></text:p>
      <text:p text:style-name="P275"><text:span text:style-name="T125">68. Птеростих ямчатоточечный - </text:span><text:span text:style-name="T126">Pterostichus oblongopunctatus </text:span><text:span text:style-name="T125">(Fabricius, </text:span></text:p>
      <text:p text:style-name="P277"><text:soft-page-break/>1787) </text:p>
      <text:p text:style-name="P278"><text:span text:style-name="T122">69. Птеростих обыкновеннный - </text:span><text:span text:style-name="T123">Pterostichus melanarius </text:span><text:span text:style-name="T122">(Illiger, 1798)</text:span></text:p>
      <text:p text:style-name="P279"><text:span text:style-name="T122">70. Пёцилюс разноцветный - </text:span><text:span text:style-name="T123">Poecilus versicolor </text:span><text:span text:style-name="T122">(Sturm, 1824) </text:span></text:p>
      <text:p text:style-name="P279"><text:span text:style-name="T122">71. Пёцилюс быстроногий - </text:span><text:span text:style-name="T123">Роecilus fortipes </text:span><text:span text:style-name="T122">(Chaudoir, 1850) </text:span></text:p>
      <text:p text:style-name="P279"><text:span text:style-name="T122">72. Быстряк лесной - </text:span><text:span text:style-name="T123">Calathus erratus </text:span><text:span text:style-name="T122">(C.Sahlb., 1827) </text:span></text:p>
      <text:p text:style-name="P279"><text:span text:style-name="T122">73. Быстряк черноголовый - </text:span><text:span text:style-name="T123">Calathus melanocephalus </text:span><text:span text:style-name="T122">(Linnaeus, 1758)</text:span></text:p>
      <text:p text:style-name="P279"><text:span text:style-name="T122">74. Синихус живучий - </text:span><text:span text:style-name="T123">Synuchus vivalis </text:span><text:span text:style-name="T122">Illiger, 1798 </text:span></text:p>
      <text:p text:style-name="P279"><text:span text:style-name="T122">75. Тускляк блестящий - </text:span><text:span text:style-name="T123">Amara aenea </text:span><text:span text:style-name="T122">(De Geer, 1774)</text:span></text:p>
      <text:p text:style-name="P279"><text:span text:style-name="T122">76. Тускляк блестящий - </text:span><text:span text:style-name="T123">Amara communis </text:span><text:span text:style-name="T122">(Panzer, 1797)</text:span></text:p>
      <text:p text:style-name="P279"><text:span text:style-name="T122">77.Бегун волосистый - </text:span><text:span text:style-name="T123">Harpalus rufipes </text:span><text:span text:style-name="T122">(Degeer, 1774) </text:span></text:p>
      <text:p text:style-name="P279"><text:span text:style-name="T122">78.Бегун широкий - </text:span><text:span text:style-name="T123">Harpalus latus </text:span><text:span text:style-name="T122">(Linnaeus, 1758) </text:span></text:p>
      <text:p text:style-name="P279"><text:span text:style-name="T122">79. Бегун золотистый - </text:span><text:span text:style-name="T123">Harpalus affinis </text:span><text:span text:style-name="T122">(Schrank, 17891) </text:span></text:p>
      <text:p text:style-name="P280">Семейство Листоеды - Chrysomelidae </text:p>
      <text:p text:style-name="P281"><text:span text:style-name="T125">80. Осиновый листоед - </text:span><text:span text:style-name="T126">Melasoma tremulae </text:span><text:span text:style-name="T125">Fabricius, 1787</text:span></text:p>
      <text:p text:style-name="P281"><text:span text:style-name="T125">81. Козявка ивовая - </text:span><text:span text:style-name="T126">Lochmaea caprea </text:span><text:span text:style-name="T125">Linnaeus, 1758 </text:span></text:p>
      <text:p text:style-name="P282"><text:span text:style-name="T122">82. Листоед ясноточный - </text:span><text:span text:style-name="T123">Chrysolina fastuosa </text:span><text:span text:style-name="T122">(Scopoli, 1763) </text:span></text:p>
      <text:p text:style-name="P283">Семейство Божьи коровки - Coccinellidae </text:p>
      <text:p text:style-name="P284"><text:span text:style-name="T125">83. Коровка семиточечная - </text:span><text:span text:style-name="T126">Coccinella septempunctata </text:span><text:span text:style-name="T125">(Linnaeus, 1758) 84.Коровка двухточечная - </text:span><text:span text:style-name="T126">Adalia bipunctata </text:span><text:span text:style-name="T125">(Linnaeus, 1758) </text:span></text:p>
      <text:p text:style-name="P284"><text:span text:style-name="T125">85. Коровка десятиточечная - </text:span><text:span text:style-name="T126">Adalia decempunctata </text:span><text:span text:style-name="T125">(Linnaeus, 1758) 86. Коровка четырёхпятнистая - </text:span><text:span text:style-name="T126">Brumus quadripustulatus </text:span><text:span text:style-name="T125">(Linnaeus, 1758)</text:span></text:p>
      <text:p text:style-name="P284"><text:span text:style-name="T125">87. Коровка четырнадцатипятнистая - </text:span><text:span text:style-name="T126">Calvia quatuordecimguttata </text:span><text:span text:style-name="T125">(Linnaeus, 1758) </text:span></text:p>
      <text:p text:style-name="P283">Семейство Мертвоеды - Silphidae </text:p>
      <text:p text:style-name="P284"><text:span text:style-name="T125">88. Могильщик чернобулавый - </text:span><text:span text:style-name="T126">Nicrophorus vespiloides </text:span><text:span text:style-name="T125">Herbst, 1783</text:span></text:p>
      <text:p text:style-name="P284"><text:span text:style-name="T125">89. Мертвоед ребристый - </text:span><text:span text:style-name="T126">Silpha carinata </text:span><text:span text:style-name="T125">Herbst, 1783 </text:span></text:p>
      <text:p text:style-name="P284"><text:span text:style-name="T125">90. Мертвоед темный - </text:span><text:span text:style-name="T126">Silpha obscura </text:span><text:span text:style-name="T125">Linnaeus, 1758 </text:span></text:p>
      <text:p text:style-name="P283">Семейство узконадкрылки - Oedemeridae </text:p>
      <text:p text:style-name="P284"><text:span text:style-name="T125">91. Узконадкрылка жёлтая - </text:span><text:span text:style-name="T126">Oedemera femorata </text:span><text:span text:style-name="T125">(Scopoli, 1763)</text:span></text:p>
      <text:p text:style-name="P284"><text:span text:style-name="T125">92. Узконадкрылка зелёная - </text:span><text:span text:style-name="T126">Oedemera virescens </text:span><text:span text:style-name="T125">(Linnaeus, 1767)</text:span></text:p>
      <text:p text:style-name="P283">Семейство Мягкотелки - Cantharidae </text:p>
      <text:p text:style-name="P284"><text:span text:style-name="T125">93. Мягкотелка рыжая - </text:span><text:span text:style-name="T126">Cantharis rufa </text:span><text:span text:style-name="T125">Linnaeus, 1758 </text:span></text:p>
      <text:p text:style-name="P283">Семейство Усачи - Cerambycidae </text:p>
      <text:p text:style-name="P285"><text:span text:style-name="T125">94. Пахита четырехпятнистая - </text:span><text:span text:style-name="T126">Pachyta quadrimaculata </text:span><text:span text:style-name="T125">(Linnaeus, 1758)</text:span></text:p>
      <text:p text:style-name="P286"><text:span text:style-name="T125">95. Усач цветочный - </text:span><text:span text:style-name="T126">Brachyta interrogationis </text:span><text:span text:style-name="T125">(Linnaeus, 1758) </text:span></text:p>
      <text:p text:style-name="P287"><text:span text:style-name="T125">96. Четырёхполосая лептура - </text:span><text:span text:style-name="T126">Leptura quadrifasciata </text:span><text:span text:style-name="T125">Fabricius, 1801 </text:span></text:p>
      <text:p text:style-name="P288">Семейство Малашки - Malachiidae </text:p>
      <text:p text:style-name="P287"><text:span text:style-name="T125">97. Малашка двупятнистая - </text:span><text:span text:style-name="T126">Malachius bipustulatus </text:span><text:span text:style-name="T125">(Linnaeus, 1758) </text:span></text:p>
      <text:p text:style-name="P288">Семейство Пластинчатоусые - Scarabaeidae </text:p>
      <text:p text:style-name="P287"><text:span text:style-name="T125">98. Навозник лесной - </text:span><text:span text:style-name="T126">Anoplotrupes stercorosus </text:span><text:span text:style-name="T125">(Hartm. in Scriba)</text:span></text:p>
      <text:p text:style-name="P287"><text:span text:style-name="T125">99. Бронзовка золотистая - </text:span><text:span text:style-name="T126">Cetonia aurata </text:span><text:span text:style-name="T125">(Linnaeus, 1758)</text:span></text:p>
      <text:p text:style-name="P289"><text:span text:style-name="T122">100. Восковик перевязанный - </text:span><text:span text:style-name="T123">Trichius fasciatus </text:span><text:span text:style-name="T122">(Linnaeus, 1758) </text:span></text:p>
      <text:p text:style-name="P290"><text:span text:style-name="T121">Отряд Чешуекрылые </text:span><text:span text:style-name="T112">– </text:span><text:span text:style-name="T121">Lepidoptera </text:span></text:p>
      <text:p text:style-name="P288">Семейство Толстоголовки - Hesperiidae </text:p>
      <text:p text:style-name="P287"><text:span text:style-name="T125">10</text:span><text:span text:style-name="T127">1</text:span><text:span text:style-name="T125">. Толстоголовка мозаичная - </text:span><text:span text:style-name="T126">Syrichtus tessellum </text:span><text:span text:style-name="T125">(Hübner, 1803)</text:span></text:p>
      <text:p text:style-name="P287"><text:span text:style-name="T127">102. </text:span><text:span text:style-name="T125">Толстоголовка мальвовая - </text:span><text:span text:style-name="T126">Pyrgus malvae </text:span><text:span text:style-name="T125">(Linnaeus, 1758) </text:span></text:p>
      <text:p text:style-name="P287"><text:span text:style-name="T127">103. </text:span><text:span text:style-name="T125">Толстоголовка палемон - </text:span><text:span text:style-name="T126">Carterocephalus palaemon </text:span><text:span text:style-name="T125">(Pallas, 1771) </text:span></text:p>
      <text:p text:style-name="P287"><text:span text:style-name="T125">104. Толстоголовка лесная - </text:span><text:span text:style-name="T126">Carterocephalus silvicola </text:span><text:span text:style-name="T125">(Meigen, 1830) </text:span></text:p>
      <text:p text:style-name="P287"><text:span text:style-name="T125">105. Толстоголовка морфей - </text:span><text:span text:style-name="T126">Heteropterus morpheus </text:span><text:span text:style-name="T125">(Pallas, 1771) </text:span></text:p>
      <text:p text:style-name="P287"><text:span text:style-name="T128">106. </text:span><text:span text:style-name="T125">Толстоголовка тире - </text:span><text:span text:style-name="T126">Thymelicus lineola </text:span><text:span text:style-name="T125">(Ochsencheimer, 1808) </text:span></text:p>
      <text:p text:style-name="P287"><text:span text:style-name="T128">107. </text:span><text:span text:style-name="T125">Толстоголовка симилис - </text:span><text:span text:style-name="T126">Ochlodes similis </text:span><text:span text:style-name="T125">(Leech, 1894) </text:span></text:p>
      <text:p text:style-name="P291"><text:span text:style-name="T122">Семейство Парусники </text:span><text:span text:style-name="T111">– </text:span><text:span text:style-name="T122">Papilionidae </text:span></text:p>
      <text:p text:style-name="P287"><text:span text:style-name="T125">108. Maxаон обыкновенный </text:span><text:span text:style-name="T111">– </text:span><text:span text:style-name="T126">Рapilio machaon </text:span><text:span text:style-name="T125">(Linnaeus, 1758) </text:span></text:p>
      <text:p text:style-name="P291"><text:soft-page-break/><text:span text:style-name="T122">Семейство Белянки </text:span><text:span text:style-name="T111">– </text:span><text:span text:style-name="T122">Pieridae </text:span></text:p>
      <text:p text:style-name="P287"><text:span text:style-name="T125">109. </text:span><text:span text:style-name="T128">Б</text:span><text:span text:style-name="T125">ояры</text:span><text:span text:style-name="T128">ш</text:span><text:span text:style-name="T125">ни</text:span><text:span text:style-name="T128">ц</text:span><text:span text:style-name="T125">а - </text:span><text:span text:style-name="T126">Aporia crataegi </text:span><text:span text:style-name="T125">(Linnaeus, 1758)</text:span></text:p>
      <text:p text:style-name="P287"><text:span text:style-name="T125">110. </text:span><text:span text:style-name="T128">Б</text:span><text:span text:style-name="T125">еляночка горошковая - </text:span><text:span text:style-name="T126">Leptidea sinapis </text:span><text:span text:style-name="T125">(Linnaeus, 1758)</text:span></text:p>
      <text:p text:style-name="P287"><text:span text:style-name="T125">111. </text:span><text:span text:style-name="T128">Б</text:span><text:span text:style-name="T125">елянка капустная- </text:span><text:span text:style-name="T126">Рieris brassicae </text:span><text:span text:style-name="T125">(Linnaeus, 1758)</text:span></text:p>
      <text:p text:style-name="P287"><text:span text:style-name="T125">112. </text:span><text:span text:style-name="T128">Б</text:span><text:span text:style-name="T125">елянка репная - </text:span><text:span text:style-name="T126">Рieris raрae </text:span><text:span text:style-name="T125">(Linnaeus, 1758)</text:span></text:p>
      <text:p text:style-name="P287"><text:span text:style-name="T125">113. Белянка брюквенная - </text:span><text:span text:style-name="T126">Pieris naрі </text:span><text:span text:style-name="T125">(Linnaeus, 1758)</text:span></text:p>
      <text:p text:style-name="P287"><text:span text:style-name="T125">114. </text:span><text:span text:style-name="T128">Б</text:span><text:span text:style-name="T125">елянка рапсовая - </text:span><text:span text:style-name="T126">Роntia edusa </text:span><text:span text:style-name="T125">(Fabricius, 1777) </text:span></text:p>
      <text:p text:style-name="P287"><text:span text:style-name="T125">115. Лимонница обыкновенная - </text:span><text:span text:style-name="T126">Gonepteryx rhamni </text:span><text:span text:style-name="T125">(Linnaeus, 1758)</text:span></text:p>
      <text:p text:style-name="P287"><text:span text:style-name="T125">116. </text:span><text:span text:style-name="T128">Ж</text:span><text:span text:style-name="T125">елтушка луговая - </text:span><text:span text:style-name="T126">Сolias hyale </text:span><text:span text:style-name="T125">(Linnaeus, 1758) </text:span></text:p>
      <text:p text:style-name="P288"><text:bookmark text:name="docs-internal-guid-7b08ed5f-7fff-f1f4-04cc-e771790cbbe2"/>Семейство Сатириды - Satyridae </text:p>
      <text:p text:style-name="P292"><text:span text:style-name="T129">117. Kраеглазка аxина - </text:span><text:span text:style-name="T130">Lоpinga аchine </text:span><text:span text:style-name="T129">(Scopoli, 1763) </text:span></text:p>
      <text:p text:style-name="P292"><text:span text:style-name="T129">118. Kраеглазка дейдамия - </text:span><text:span text:style-name="T130">Lорinga deidamia </text:span><text:span text:style-name="T129">(Eversmann, 1851)</text:span></text:p>
      <text:p text:style-name="P292"><text:span text:style-name="T129">119. Kраеглазка м</text:span><text:span text:style-name="T131">э</text:span><text:span text:style-name="T129">pa - </text:span><text:span text:style-name="T130">Lasiommata maera </text:span><text:span text:style-name="T129">(Linnaeus, 1758)</text:span></text:p>
      <text:p text:style-name="P292"><text:span text:style-name="T129">120. Сенни</text:span><text:span text:style-name="T131">ц</text:span><text:span text:style-name="T129">а луговая - </text:span><text:span text:style-name="T130">Соеnопуmpha glycerion </text:span><text:span text:style-name="T129">(Borkhausen, 1788)</text:span></text:p>
      <text:p text:style-name="P292"><text:span text:style-name="T129">121. Сенница памфил - </text:span><text:span text:style-name="T130">Coenonympha pamphilus </text:span><text:span text:style-name="T129">(Linnaeus, 1758)</text:span></text:p>
      <text:p text:style-name="P292"><text:span text:style-name="T129">122. Сенни</text:span><text:span text:style-name="T131">ц</text:span><text:span text:style-name="T129">а геро - </text:span><text:span text:style-name="T130">Coenonympha hero </text:span><text:span text:style-name="T129">(Linnaeus, 1758)</text:span></text:p>
      <text:p text:style-name="P292"><text:span text:style-name="T129">123. Сенни</text:span><text:span text:style-name="T131">ца эдип -</text:span><text:span text:style-name="T129"> </text:span><text:span text:style-name="T130">Coenonympha oedippus </text:span><text:span text:style-name="T129">(Fabricius, 1787)</text:span></text:p>
      <text:p text:style-name="P292"><text:span text:style-name="T129">124. </text:span><text:span text:style-name="T131">Б</text:span><text:span text:style-name="T129">аржатнипа ликаон - </text:span><text:span text:style-name="T130">Нуропеphele lycaon </text:span><text:span text:style-name="T129">(Kühn, 1774) </text:span></text:p>
      <text:p text:style-name="P292"><text:span text:style-name="T129">125. </text:span><text:span text:style-name="T131">Г</text:span><text:span text:style-name="T129">лазок иветочный-</text:span><text:span text:style-name="T130">Аphanthopus hyperantus </text:span><text:span text:style-name="T129">(Linnaeus, 1758)</text:span></text:p>
      <text:p text:style-name="P292"><text:span text:style-name="T129">126. </text:span><text:span text:style-name="T131">Ч</text:span><text:span text:style-name="T129">ернушка </text:span><text:span text:style-name="T131">эфиоп</text:span><text:span text:style-name="T129"> – </text:span><text:span text:style-name="T130">Erebia aethiops </text:span><text:span text:style-name="T129">(Esper, 1777) </text:span></text:p>
      <text:p text:style-name="P292"><text:span text:style-name="T129">127. </text:span><text:span text:style-name="T131">Ч</text:span><text:span text:style-name="T129">ернушшка лигея - </text:span><text:span text:style-name="T130">Erebia ligea </text:span><text:span text:style-name="T129">(Linnaeus, 1758)</text:span></text:p>
      <text:p text:style-name="P292"><text:span text:style-name="T129">128. Чернушка тэано - </text:span><text:span text:style-name="T130">Erebia theano </text:span><text:span text:style-name="T129">(Tauscher, 1806)</text:span></text:p>
      <text:p text:style-name="P292"><text:span text:style-name="T129">129.  </text:span><text:span text:style-name="T131">Б</text:span><text:span text:style-name="T129">аржатниша дриада - </text:span><text:span text:style-name="T130">Minоis dryas </text:span><text:span text:style-name="T129">(Scopoli, 1763)  </text:span></text:p>
      <text:p text:style-name="P293"><text:span text:style-name="T132">Семейство Нимфалиды </text:span><text:span text:style-name="T133">– </text:span><text:span text:style-name="T132">Nymphalidae </text:span></text:p>
      <text:p text:style-name="P292"><text:span text:style-name="T131">130. </text:span><text:span text:style-name="T129">Ленточник тополевый - </text:span><text:span text:style-name="T130">Limenitis populi </text:span><text:span text:style-name="T129">(Linnaeus, 1758)</text:span></text:p>
      <text:p text:style-name="P292"><text:span text:style-name="T129">131. Пеструшка обыкновенная - </text:span><text:span text:style-name="T130">Neptis rivularis </text:span><text:span text:style-name="T129">(Scopoli, 1763) </text:span></text:p>
      <text:p text:style-name="P292"><text:span text:style-name="T129">132. Углокрыльница С-белое - </text:span><text:span text:style-name="T130">Polygonia C-album </text:span><text:span text:style-name="T129">(Linnaeus, 1758) </text:span></text:p>
      <text:p text:style-name="P292"><text:span text:style-name="T129">133. </text:span><text:span text:style-name="T131">У</text:span><text:span text:style-name="T129">глокрыльниша L-белое - </text:span><text:span text:style-name="T130">Rоddia L-album </text:span><text:span text:style-name="T129">(Esper, 1780)</text:span></text:p>
      <text:p text:style-name="P292"><text:span text:style-name="T129">134.  Kрапивнипа - </text:span><text:span text:style-name="T130">Aglais urticae </text:span><text:span text:style-name="T129">(Linnaeus, 1758)</text:span></text:p>
      <text:p text:style-name="P292"><text:span text:style-name="T129">135. Павлиний гла</text:span><text:span text:style-name="T134">з</text:span><text:span text:style-name="T129"> - </text:span><text:span text:style-name="T130">Inachis io </text:span><text:span text:style-name="T129">(Linnaeus, 1758) </text:span></text:p>
      <text:p text:style-name="P292"><text:span text:style-name="T129">136. Пестрокрыльнипа изменчивая - </text:span><text:span text:style-name="T130">Аraschnia levana </text:span><text:span text:style-name="T129">(Linnaeus, 1758) </text:span></text:p>
      <text:p text:style-name="P292"><text:span text:style-name="T129">137. </text:span><text:span text:style-name="T135">Ш</text:span><text:span text:style-name="T129">ашечнипа матурна - </text:span><text:span text:style-name="T130">Euphуdryas maturna </text:span><text:span text:style-name="T129">(Linnaeus, 1758)</text:span></text:p>
      <text:p text:style-name="P292"><text:span text:style-name="T129">138. </text:span><text:span text:style-name="T135">Ш</text:span><text:span text:style-name="T129">ашечнипа аталия – </text:span><text:span text:style-name="T130">Melitaеa athalia </text:span><text:span text:style-name="T129">(Rottemburg, 1775)</text:span></text:p>
      <text:p text:style-name="P292"><text:span text:style-name="T129">139. </text:span><text:span text:style-name="T135">Ш</text:span><text:span text:style-name="T129">ашечнипа бритомарта - </text:span><text:span text:style-name="T130">Melitaea britomartis </text:span><text:span text:style-name="T129">Assman, 1848</text:span></text:p>
      <text:p text:style-name="P292"><text:span text:style-name="T129">140. Шашечница Менетрие - </text:span><text:span text:style-name="T130">Mellicta menetriesi </text:span><text:span text:style-name="T129">Caradja, 1895 </text:span></text:p>
      <text:p text:style-name="P292"><text:span text:style-name="T129">141. Пашечнипа дидима - </text:span><text:span text:style-name="T130">Melitaea didyma </text:span><text:span text:style-name="T129">(Esper, 1779) </text:span></text:p>
      <text:p text:style-name="P292"><text:span text:style-name="T129">142. Перламутровка па</text:span><text:span text:style-name="T135">ф</text:span><text:span text:style-name="T129">ия - </text:span><text:span text:style-name="T130">А</text:span><text:span text:style-name="T136">к</text:span><text:span text:style-name="T130">gуnnis paphia </text:span><text:span text:style-name="T129">(Linnaeus, 1758)</text:span></text:p>
      <text:p text:style-name="P292"><text:span text:style-name="T129">143. Перламутровка адиппа - </text:span><text:span text:style-name="T130">Fabriciana adippe </text:span><text:span text:style-name="T129">(Linnaeus, 1767) </text:span></text:p>
      <text:p text:style-name="P292"><text:span text:style-name="T129">144. Перламутровка аглая - </text:span><text:span text:style-name="T130">Mеsоaсidalia aglaja </text:span><text:span text:style-name="T129">(Linnaeus, 1758)</text:span></text:p>
      <text:p text:style-name="P292"><text:span text:style-name="T129">145. Перламутровка таволжанка – </text:span><text:span text:style-name="T130">Brenthis ino </text:span><text:span text:style-name="T129">(Rottemburg, 1775) </text:span></text:p>
      <text:p text:style-name="P292"><text:span text:style-name="T129">146. Перламутровка полевая - </text:span><text:span text:style-name="T130">Issоria lathonia </text:span><text:span text:style-name="T129">(Linnaeus, 1758)</text:span></text:p>
      <text:p text:style-name="P292"><text:span text:style-name="T129">147. Перламутровка селена </text:span><text:span text:style-name="T130">Clossiana selene </text:span><text:span text:style-name="T129">([Denis et Schiffermüller]</text:span></text:p>
      <text:p text:style-name="P292"><text:span text:style-name="T129">148. Перламутровка диа - </text:span><text:span text:style-name="T130">Сlоssiana dia </text:span><text:span text:style-name="T129">(Linnaeus, 1767) </text:span></text:p>
      <text:p text:style-name="P293"><text:span text:style-name="T132">Семейство Голубянки </text:span><text:span text:style-name="T133">– </text:span><text:span text:style-name="T132">Lycaenidae </text:span></text:p>
      <text:p text:style-name="P292"><text:span text:style-name="T129">149. Xвостатка березовая - </text:span><text:span text:style-name="T130">Thecla betulae </text:span><text:span text:style-name="T129">(Linnaeus, 1758) </text:span></text:p>
      <text:p text:style-name="P294"><text:span text:style-name="T137">150. Xвостатка сливовая - </text:span><text:span text:style-name="T138">Fixsenia pruni </text:span><text:span text:style-name="T137">(Linnaeus, 1758) </text:span></text:p>
      <text:p text:style-name="P295">151. <text:span text:style-name="T139">Xвостатка спирейная - </text:span><text:span text:style-name="T140">Nordmannia prunoides </text:span><text:span text:style-name="T139">(Staudinger, 1887)</text:span></text:p>
      <text:p text:style-name="P296"><text:span text:style-name="T137">152. Червонец обыкновенный - </text:span><text:span text:style-name="T138">Нeodes virgaureae </text:span><text:span text:style-name="T137">(Linnaeus, 1758)</text:span></text:p>
      <text:p text:style-name="P296"><text:span text:style-name="T137">153. Червонец голубоватый – </text:span><text:span text:style-name="T138">Lусaena helle </text:span><text:span text:style-name="T137">([Denis et Schiffermüller], </text:span><text:span text:style-name="T141">1775</text:span><text:span text:style-name="T137"> </text:span></text:p>
      <text:p text:style-name="P297">154. Голубянка весенняя - <text:span text:style-name="T52">Celastrina argiolus </text:span>(Linnaeus, 1758)</text:p>
      <text:p text:style-name="P297">155. <text:span text:style-name="T142">Г</text:span>олубянка аргиад- <text:span text:style-name="T52">Еveres argiades </text:span>(Pallas, 1771) </text:p>
      <text:p text:style-name="P297">156. <text:span text:style-name="T142">Г</text:span>олубянка наузитоус - <text:span text:style-name="T52">Maculinea nausithous </text:span>(Bergstrasser, 1779)</text:p>
      <text:p text:style-name="P297"><text:soft-page-break/>157. <text:span text:style-name="T142">Г</text:span>олубянка телеус - <text:span text:style-name="T52">Mаculinеa teleus </text:span>(Bergstrasser, 1779)</text:p>
      <text:p text:style-name="P297">158. Голубянка аргус - <text:span text:style-name="T52">Plebejus argus </text:span>(эвритопный)</text:p>
      <text:p text:style-name="P297">159. Полубянк <text:span text:style-name="T142">эв</text:span>медон - <text:span text:style-name="T52">Аricia eumedon </text:span>(Esper, 1780) </text:p>
      <text:p text:style-name="P297">160. <text:span text:style-name="T142">Г</text:span>олубянка изменчивая - <text:span text:style-name="T52">Аriсia artaxerxes </text:span>(Fabricius, 1793)</text:p>
      <text:p text:style-name="P296"><text:span text:style-name="T137">161. </text:span><text:span text:style-name="T143">Г</text:span><text:span text:style-name="T137">олубянка лесная- </text:span><text:span text:style-name="T138">Сyaniris semiargus </text:span><text:span text:style-name="T137">(Rottemburg, 1775)</text:span></text:p>
      <text:p text:style-name="P296"><text:span text:style-name="T143">162. </text:span><text:span text:style-name="T144">Г</text:span>олубянка Икap - <text:span text:style-name="T52">Polyommatus icarus </text:span>(Rottemburg, 1775)</text:p>
      <text:p text:style-name="P296"><text:span text:style-name="T143">1</text:span><text:span text:style-name="T137">63. </text:span><text:span text:style-name="T143">Г</text:span><text:span text:style-name="T137">олубянка аманда - </text:span><text:span text:style-name="T138">Рolyommatus amanda </text:span><text:span text:style-name="T137">(Schneider, 1792)</text:span></text:p>
      <text:p text:style-name="P298">Семейство Медведицы - Arctiidae </text:p>
      <text:p text:style-name="P296"><text:span text:style-name="T137">164. Лишайнипа розовая - </text:span><text:span text:style-name="T138">Miltоchrista miniata </text:span><text:span text:style-name="T137">(Forster, 1771) </text:span></text:p>
      <text:p text:style-name="P296"><text:span text:style-name="T137">165. Лишайнипа сероватая - </text:span><text:span text:style-name="T138">Сollita griseola </text:span><text:span text:style-name="T137">(Hübner, 1803) </text:span></text:p>
      <text:p text:style-name="P296"><text:span text:style-name="T137">166. Mедведипа </text:span><text:span text:style-name="T143">К</text:span><text:span text:style-name="T137">айя- </text:span><text:span text:style-name="T138">Аrctia caja </text:span><text:span text:style-name="T137">(Linnaeus, 1758) </text:span></text:p>
      <text:p text:style-name="P297">167. Медведица-хозяйка - <text:span text:style-name="T52">Pericallia matronula </text:span>(Linnaeus, 1758)</text:p>
      <text:p text:style-name="P296"><text:span text:style-name="T137">168. Mедведи</text:span><text:span text:style-name="T143">ц</text:span><text:span text:style-name="T137">а крапивная - </text:span><text:span text:style-name="T138">Diaсrisia sannio </text:span><text:span text:style-name="T137">(Linnaeus, 1758)</text:span></text:p>
      <text:p text:style-name="P296"><text:span text:style-name="T137">169. Mедведи</text:span><text:span text:style-name="T143">ц</text:span><text:span text:style-name="T137">а крапивная - </text:span><text:span text:style-name="T138">Сpilosoma urticae </text:span><text:span text:style-name="T137">(Esper, 1789) </text:span></text:p>
      <text:p text:style-name="P299"><text:span text:style-name="T137">Семейство Бражники </text:span><text:span text:style-name="T145">– </text:span><text:span text:style-name="T137">Sphingidae </text:span></text:p>
      <text:p text:style-name="P296"><text:span text:style-name="T137">170. </text:span><text:span text:style-name="T143">Б</text:span><text:span text:style-name="T137">ражник слепой - </text:span><text:span text:style-name="T138">Smerinthus caecus </text:span><text:span text:style-name="T137">Menetries, 1857 </text:span></text:p>
      <text:p text:style-name="P299"><text:span text:style-name="T137">Семейство Совки </text:span><text:span text:style-name="T145">– </text:span><text:span text:style-name="T137">Noctuidae </text:span></text:p>
      <text:p text:style-name="P296"><text:span text:style-name="T137">171. Совка зубчатокрылая - </text:span><text:span text:style-name="T138">Scoliopteryx libatrix </text:span><text:span text:style-name="T137">(Linnaeus, 1758) </text:span></text:p>
      <text:p text:style-name="P298">Семейство Пяденицы - Geometridae </text:p>
      <text:p text:style-name="P296"><text:span text:style-name="T137">172. Пяденипа линейчатая - </text:span><text:span text:style-name="T138">Siоna lineata </text:span><text:span text:style-name="T137">(Scopoli, 1763)</text:span></text:p>
      <text:p text:style-name="P296"><text:span text:style-name="T137">173. Пяденица пёстрая вязовая - </text:span><text:span text:style-name="T138">Abraxas sylvata </text:span><text:span text:style-name="T137">(Scopoli, 1763)</text:span></text:p>
      <text:p text:style-name="P296"><text:span text:style-name="T137">174. Пядени</text:span><text:span text:style-name="T146">ц</text:span><text:span text:style-name="T137">а решетчатая – </text:span><text:span text:style-name="T138">Chiasmia clathrata </text:span><text:span text:style-name="T137">(Linnaeus, 1758)</text:span></text:p>
      <text:p text:style-name="P296"><text:span text:style-name="T137">175. Пядени</text:span><text:span text:style-name="T146">ц</text:span><text:span text:style-name="T137">а зел</text:span><text:span text:style-name="T146">е</text:span><text:span text:style-name="T137">ная - </text:span><text:span text:style-name="T138">Geometrа papilionaria </text:span><text:span text:style-name="T137">(Linnaeus, 1758) </text:span></text:p>
      <text:p text:style-name="P298">Семейство Хохлатки - Notodontidae </text:p>
      <text:p text:style-name="P296"><text:span text:style-name="T147">176. </text:span><text:span text:style-name="T137">Хохлатка берёзовая - </text:span><text:span text:style-name="T138">Pheosia gnoma </text:span><text:span text:style-name="T137">(Fabricius, 1776) </text:span></text:p>
      <text:p text:style-name="P296"><text:span text:style-name="T137">177. Лунка серебристая - </text:span><text:span text:style-name="T138">Phalera bucephala </text:span><text:span text:style-name="T137">(Linnaeus, 1758) </text:span></text:p>
      <text:p text:style-name="P298">Семейство Травяные огнёвки - Crambidae </text:p>
      <text:p text:style-name="P296"><text:span text:style-name="T137">178. Луговой мотылёк - </text:span><text:span text:style-name="T138">Loxostege sticticalis </text:span><text:span text:style-name="T137">Linnaeus, 1761 </text:span></text:p>
      <text:p text:style-name="P298">Отряд Перепончатокрылые - Hymenoptera </text:p>
      <text:p text:style-name="P299"><text:span text:style-name="T137">Семейство Пчелинные </text:span><text:span text:style-name="T145">– </text:span><text:span text:style-name="T137">Apidae </text:span></text:p>
      <text:p text:style-name="P300"><text:span text:style-name="T137">179. Шмель малый земляной, или норовый - </text:span><text:span text:style-name="T138">Bombus lucorum </text:span><text:span text:style-name="T137">Linnaeus,1761 </text:span></text:p>
      <text:p text:style-name="P301">180. Шмель садовый - <text:span text:style-name="T52">Bombus hortorum </text:span>(Linnaeus, 1761)</text:p>
      <text:p text:style-name="P302"><text:span text:style-name="T137">181.  Шмель Шренка - </text:span><text:span text:style-name="T138">Bombus schrencki </text:span><text:span text:style-name="T137">Morawitz, 1881</text:span></text:p>
      <text:p text:style-name="P302"><text:span text:style-name="T137">182. Шмель полевой - </text:span><text:span text:style-name="T138">Bombus pascuorum </text:span><text:span text:style-name="T137">(Scopoli, 1763)</text:span></text:p>
      <text:p text:style-name="P302">183. Шмель армянский - Bombus armeniacus Radoszkowski, 1877</text:p>
      <text:p text:style-name="P302"><text:span text:style-name="T137">184. Шмель моховой - Bombus muscorum Linnaeus, 1758</text:span></text:p>
      <text:p text:style-name="P303"><text:span text:style-name="T137">185. </text:span><text:span text:style-name="T148">Шмель необыкновенный - Bombus confusus Schenk, 1859 </text:span></text:p>
      <text:p text:style-name="P303"><text:span text:style-name="T148">186. Шмель Семенова - Bombus semenoviellus Skorikov, 1910 </text:span></text:p>
      <text:p text:style-name="P303"><text:span text:style-name="T148">187. Шмель спорадикус - Bombus sporadicus Nylander, 1848 </text:span></text:p>
      <text:p text:style-name="P302">188. Шмель патагиатус - Bombus patagiatus Nylander, 1848 </text:p>
      <text:p text:style-name="P304">Семейство Муравьи - Formicidae </text:p>
      <text:p text:style-name="P305"><text:span text:style-name="T137">Подсемейство Myrmicinae </text:span></text:p>
      <text:p text:style-name="P302"><text:span text:style-name="T137">189. Болотная мирмика - </text:span><text:span text:style-name="T138">Myrmica gallienii </text:span><text:span text:style-name="T137">Bondroit </text:span></text:p>
      <text:p text:style-name="P302"><text:span text:style-name="T137">190. Морщинистая мирмика - </text:span><text:span text:style-name="T138">M. ruginodis </text:span><text:span text:style-name="T137">Nyl. </text:span></text:p>
      <text:p text:style-name="P302"><text:span text:style-name="T137">191. Мирмика Шенки - M. </text:span><text:span text:style-name="T138">schencki </text:span><text:span text:style-name="T137">Vier. </text:span></text:p>
      <text:p text:style-name="P302"><text:span text:style-name="T137">192. Подкорный муравей - </text:span><text:span text:style-name="T138">Leptothorax acervorum </text:span><text:span text:style-name="T137">Fabr. </text:span></text:p>
      <text:p text:style-name="P302"><text:span text:style-name="T137">193. Дерновый муравей - </text:span><text:span text:style-name="T138">Tetramorium caespitum </text:span><text:span text:style-name="T137">L. </text:span></text:p>
      <text:p text:style-name="P305"><text:span text:style-name="T137">Подсемейство Formicinae </text:span></text:p>
      <text:p text:style-name="P302"><text:span text:style-name="T137">194. Сахалинский муравей-древоточец - </text:span><text:span text:style-name="T138">Camponotus herculeanus sachali-nensis </text:span><text:span text:style-name="T137">F. </text:span></text:p>
      <text:p text:style-name="P302"><text:span text:style-name="T137">195. Золотистоволосый муравей-древоточец - </text:span><text:span text:style-name="T138">C. saxatilis </text:span><text:span text:style-name="T137">Ruzs </text:span></text:p>
      <text:p text:style-name="P302"><text:span text:style-name="T137">196. Муравей болотный - </text:span><text:span text:style-name="T138">Formica candida </text:span><text:span text:style-name="T137">Smith </text:span></text:p>
      <text:p text:style-name="P302"><text:span text:style-name="T137">197. Рыжий лесной муравей </text:span><text:span text:style-name="T145">– </text:span><text:span text:style-name="T138">F. rufa </text:span><text:span text:style-name="T137">L. </text:span></text:p>
      <text:p text:style-name="P302"><text:soft-page-break/><text:span text:style-name="T137">198. Бурый муравей - </text:span><text:span text:style-name="T138">F. fusca </text:span><text:span text:style-name="T137">L. </text:span></text:p>
      <text:p text:style-name="P302"><text:span text:style-name="T137">199. Кроваво-красный муравей-рабовладелец - o F. </text:span><text:span text:style-name="T138">sanguinea </text:span><text:span text:style-name="T137">Latr. </text:span></text:p>
      <text:p text:style-name="P302"><text:span text:style-name="T137">200. Луговой муравей - </text:span><text:span text:style-name="T138">F. pratensis </text:span><text:span text:style-name="T137">Retz. </text:span></text:p>
      <text:p text:style-name="P302"><text:span text:style-name="T137">201. Малый лесной муравей - </text:span><text:span text:style-name="T138">F. polyctena </text:span><text:span text:style-name="T137">Först. </text:span></text:p>
      <text:p text:style-name="P302"><text:span text:style-name="T137">202. Черноголовый муравей - </text:span><text:span text:style-name="T138">F. uralensis </text:span><text:span text:style-name="T137">Ruzs. </text:span></text:p>
      <text:p text:style-name="P302"><text:span text:style-name="T137">203. Желтый земляной муравей - </text:span><text:span text:style-name="T138">Lasius flavus </text:span><text:span text:style-name="T137">Fabr. </text:span></text:p>
      <text:p text:style-name="P302"><text:span text:style-name="T137">204. Муравей плоскогрудый - </text:span><text:span text:style-name="T138">L. platythorax </text:span><text:span text:style-name="T137">Seifert </text:span></text:p>
      <text:p text:style-name="P305"><text:span text:style-name="T137">Семейство Настоящие осы - Vespidae </text:span></text:p>
      <text:p text:style-name="P306"><text:bookmark text:name="docs-internal-guid-c4308fc0-7fff-050e-a8d3-a968fdca1308"/><text:span text:style-name="T149">205. Шершень обыкновенный - </text:span><text:span text:style-name="T150">Vespa crabro </text:span><text:span text:style-name="T149">Linnaeus, 1758</text:span></text:p>
      <text:p text:style-name="P306"><text:span text:style-name="T122">206. Оса германская - </text:span><text:span text:style-name="T123">Vespula germanica </text:span><text:span text:style-name="T122">(Fabricius, 1793)</text:span></text:p>
      <text:p text:style-name="P306"><text:span text:style-name="T122">207. Оса обыкновенная - </text:span><text:span text:style-name="T123">Vespula vulgaris </text:span><text:span text:style-name="T122">(Linnaeus 1758) </text:span></text:p>
      <text:p text:style-name="P307"><text:span text:style-name="T121">Отряд Двукрылые </text:span><text:span text:style-name="T112">– </text:span><text:span text:style-name="T121">Diptera </text:span></text:p>
      <text:p text:style-name="P308">Семейство Мухи падальные - Calliphoridae </text:p>
      <text:p text:style-name="P309"><text:span text:style-name="T151">208. Муха зеленая падальная - </text:span><text:span text:style-name="T152">Lucilia sericata </text:span><text:span text:style-name="T151">(Meigen, 1826) </text:span></text:p>
      <text:p text:style-name="P308">Семейство Мухи мясные - Sarcophagidae </text:p>
      <text:p text:style-name="P309"><text:span text:style-name="T151">209. Муха серая мясная - </text:span><text:span text:style-name="T152">Sarcophaga carnaria </text:span><text:span text:style-name="T151">(Linnaeus, 1758) </text:span></text:p>
      <text:p text:style-name="P308">Семейство Muscidae - Мухи настоящие </text:p>
      <text:p text:style-name="P309"><text:span text:style-name="T151">210. Жигалка осенняя - </text:span><text:span text:style-name="T152">Stomoxys calcitrans </text:span><text:span text:style-name="T151">(Linnaeus, 1758) </text:span></text:p>
      <text:p text:style-name="P310"><text:span text:style-name="T137">Семейство Журчалки </text:span><text:span text:style-name="T153">– </text:span><text:span text:style-name="T137">Syrphidae </text:span></text:p>
      <text:p text:style-name="P309"><text:span text:style-name="T151">211. Пчеловидка цепкая - </text:span><text:span text:style-name="T152">Eristalis tenax </text:span><text:span text:style-name="T151">(Linnaeus, 1758) </text:span></text:p>
      <text:p text:style-name="P308">Семейство Слепни - Tabanidae </text:p>
      <text:p text:style-name="P309"><text:span text:style-name="T151">212. Дождевка обыкновенная - </text:span><text:span text:style-name="T152">Haematopota pluvialis </text:span><text:span text:style-name="T151">(Linnaeus, 1758) </text:span></text:p>
      <text:p text:style-name="P309"><text:span text:style-name="T154">213. </text:span><text:span text:style-name="T151">Златоглазик (пестряк) лесной - </text:span><text:span text:style-name="T152">Chrysops саеcutiens </text:span><text:span text:style-name="T151">(Linnaeus, 1758) </text:span></text:p>
      <text:p text:style-name="P310"><text:span text:style-name="T137">Семейство Комары-долгоножки </text:span><text:span text:style-name="T153">– </text:span><text:span text:style-name="T137">Tipulidae </text:span></text:p>
      <text:p text:style-name="P309"><text:span text:style-name="T151">214. Долгоножка вредная - </text:span><text:span text:style-name="T152">Tipula paludosa </text:span><text:span text:style-name="T151">Meigen, 1830 </text:span></text:p>
      <text:p text:style-name="P308">Семейство Детритницы или Почвенные комарики - Sciaridae </text:p>
      <text:p text:style-name="P311"><text:span text:style-name="T125">215. Темнокрылка стрекозкоподобная - </text:span><text:span text:style-name="T126">Sciara hemerobioides </text:span><text:span text:style-name="T125">Scopoli, 1763 </text:span></text:p>
      <text:p text:style-name="P312"/>
      <text:p text:style-name="P313"><text:bookmark text:name="docs-internal-guid-e69d6583-7fff-773e-c005-55908b7226d4"/>Список позвоночных животных заказника «Салаирский» </text:p>
      <text:p text:style-name="P314">Тип Хордовые — Chordata </text:p>
      <text:p text:style-name="P314">Класс Лучеперые — Actinopterygii </text:p>
      <text:p text:style-name="P314">СЕМЕЙСТВО ХАРИУСОВЫЕ </text:p>
      <text:p text:style-name="P315"><text:span text:style-name="T122">1. Хариус сибирский — </text:span><text:span text:style-name="T123">Thymallus arcticus </text:span><text:span text:style-name="T122">(Pallas 1776) </text:span></text:p>
      <text:p text:style-name="P316"><text:span text:style-name="T122">СЕМЕЙСТВО ЩУКОВЫЕ </text:span><text:span text:style-name="T112">– </text:span><text:span text:style-name="T122">ESOCIDAE </text:span></text:p>
      <text:p text:style-name="P315"><text:span text:style-name="T122">2. Щука — </text:span><text:span text:style-name="T123">Esox lucius </text:span><text:span text:style-name="T122">Linnaeus, 1758 </text:span></text:p>
      <text:p text:style-name="P316"><text:span text:style-name="T122">СЕМЕЙСТВО КАРПОВЫЕ — CYPRINIDAE </text:span></text:p>
      <text:p text:style-name="P315"><text:span text:style-name="T122">3. Верховка — </text:span><text:span text:style-name="T123">Leucaspius delineatus </text:span><text:span text:style-name="T122">(Heckel, 1843) </text:span></text:p>
      <text:p text:style-name="P315"><text:span text:style-name="T122">4. Карась серебряный — </text:span><text:span text:style-name="T123">Carassius auratus </text:span><text:span text:style-name="T122">(Linnaeus, 1758) </text:span></text:p>
      <text:p text:style-name="P315"><text:span text:style-name="T122">5. Пескарь сибирский — </text:span><text:span text:style-name="T123">Gobio cynocephalus </text:span><text:span text:style-name="T122">Dybowski 1869 </text:span></text:p>
      <text:p text:style-name="P315"><text:span text:style-name="T122">6. Елец — </text:span><text:span text:style-name="T123">Leuciscus leuciscus </text:span><text:span text:style-name="T122">(Linnaeus, 1758) </text:span></text:p>
      <text:p text:style-name="P315"><text:span text:style-name="T122">7. Гольян речной или обыкновенный — </text:span><text:span text:style-name="T123">Phoxinus phoxinus </text:span><text:span text:style-name="T122">(Linnaeus, 1758) </text:span></text:p>
      <text:p text:style-name="P316"><text:span text:style-name="T122">СЕМЕЙСТВО БАЛИТОРОВЫЕ </text:span><text:span text:style-name="T112">– </text:span><text:span text:style-name="T122">BALITORIDAE </text:span></text:p>
      <text:p text:style-name="P315"><text:span text:style-name="T122">8. Голец, усач сибирский — </text:span><text:span text:style-name="T123">Barbatula toni </text:span><text:span text:style-name="T122">(Dybowski, 1869) </text:span></text:p>
      <text:p text:style-name="P316"><text:span text:style-name="T122">СЕМЕЙСТВО ОКУНЕВЫЕ </text:span><text:span text:style-name="T112">– </text:span><text:span text:style-name="T122">PERCIDAE </text:span></text:p>
      <text:p text:style-name="P315"><text:span text:style-name="T122">9. Окунь — </text:span><text:span text:style-name="T123">Perca fluviatilis </text:span><text:span text:style-name="T122">Linnaeus, 1758 </text:span></text:p>
      <text:p text:style-name="P315"><text:span text:style-name="T122">10. Обыкновенный ерш — </text:span><text:span text:style-name="T123">Gymпоcephalus cernuus </text:span><text:span text:style-name="T122">(Linnaeus, 1758) </text:span></text:p>
      <text:p text:style-name="P316"><text:span text:style-name="T122">КЛАСС ЗЕМНОВОДНЫЕ — АМРНІВІА </text:span></text:p>
      <text:p text:style-name="P316"><text:span text:style-name="T122">СЕМЕЙСТВО ЖАБЫ </text:span><text:span text:style-name="T112">– </text:span><text:span text:style-name="T122">BUFONIDAE </text:span></text:p>
      <text:p text:style-name="P315"><text:span text:style-name="T122">11. Жаба обыкновенная — </text:span><text:span text:style-name="T123">Bufo bufo </text:span><text:span text:style-name="T122">(Linnaeus, 1758) </text:span></text:p>
      <text:p text:style-name="P314">СЕМЕЙСТВО НАСТОЯЩИЕ ЛЯГУШКИ — RANIDAE </text:p>
      <text:p text:style-name="P315"><text:span text:style-name="T122">12.Лягушка остромордая — </text:span><text:span text:style-name="T123">Rana arvalis </text:span><text:span text:style-name="T122">Nilsson, 1842 </text:span></text:p>
      <text:p text:style-name="P314">СЕМЕЙСТВО НАСТОЯЩИЕ ЯЩЕРИЦЫ — LACERTIDAE </text:p>
      <text:p text:style-name="P315"><text:soft-page-break/><text:span text:style-name="T122">13. Ящерица живородящая — </text:span><text:span text:style-name="T123">Zootoca vivipara </text:span><text:span text:style-name="T122">Vonjacquin, 1787</text:span></text:p>
      <text:p text:style-name="P315"><text:span text:style-name="T122">14. Ящерица прыткая — </text:span><text:span text:style-name="T123">Lacerta agilis </text:span><text:span text:style-name="T122">Linnaeus, 1758 </text:span></text:p>
      <text:p text:style-name="P316"><text:span text:style-name="T122">СЕМЕЙСТВО ГАДЮКОВЫЕ </text:span><text:span text:style-name="T112">– </text:span><text:span text:style-name="T122">VIPERIDAE </text:span></text:p>
      <text:p text:style-name="P315"><text:span text:style-name="T122">15. Гадюка обыкновенная — </text:span><text:span text:style-name="T123">Vipera berus </text:span><text:span text:style-name="T122">Linnaeus, 1758 </text:span></text:p>
      <text:p text:style-name="P316"><text:span text:style-name="T122">КЛАСС ПТИЦЫ </text:span><text:span text:style-name="T112">– </text:span><text:span text:style-name="T122">AVES  </text:span></text:p>
      <text:p text:style-name="P314">СЕМЕЙС<text:span text:style-name="T155">ТВ</text:span>О ПОГАНКОВЫЕ </text:p>
      <text:p text:style-name="P312">16. Поганка большая или чомга </text:p>
      <text:p text:style-name="P315"><text:span text:style-name="T122">17. Поганка черношейная — </text:span><text:span text:style-name="T123">Podiceps nigricollis </text:span><text:span text:style-name="T122">Brehm, 1831 </text:span></text:p>
      <text:p text:style-name="P316"><text:span text:style-name="T122">СЕМЕЙСТВО ЦАПЛЕВЫЕ </text:span><text:span text:style-name="T112">– </text:span><text:span text:style-name="T122">ARDEIDAE </text:span></text:p>
      <text:p text:style-name="P315"><text:span text:style-name="T122">18. Цапля серая — </text:span><text:span text:style-name="T123">Ardea cinerea </text:span><text:span text:style-name="T122">Linnaeus, 1758</text:span></text:p>
      <text:p text:style-name="P315"><text:span text:style-name="T122">19.Выпь большая — </text:span><text:span text:style-name="T123">Botaurus stellaris </text:span><text:span text:style-name="T122">(Linnaeus, 1758) </text:span></text:p>
      <text:p text:style-name="P316"><text:span text:style-name="T122">СЕМЕЙСТВО АИСТОВЫЕ </text:span><text:span text:style-name="T112">– </text:span><text:span text:style-name="T122">CICONIIDAE </text:span></text:p>
      <text:p text:style-name="P315"><text:span text:style-name="T122">20. Аист чёрный — </text:span><text:span text:style-name="T123">Ciconia nigra </text:span><text:span text:style-name="T122">(Linnaeus, 1758) </text:span></text:p>
      <text:p text:style-name="P316"><text:span text:style-name="T122">СЕМЕЙСТВО УТИНЫЕ </text:span><text:span text:style-name="T112">– </text:span><text:span text:style-name="T122">ANATIDAE </text:span></text:p>
      <text:p text:style-name="P315"><text:span text:style-name="T122">21. Лебедь-шипун — </text:span><text:span text:style-name="T123">Cygnus olor </text:span><text:span text:style-name="T122">(Gmelin, 1789) </text:span></text:p>
      <text:p text:style-name="P315"><text:span text:style-name="T122">22. Лебедь-кликун — </text:span><text:span text:style-name="T123">Cygnus cygnus </text:span><text:span text:style-name="T122">(Linnaeus, 1758) </text:span></text:p>
      <text:p text:style-name="P315"><text:span text:style-name="T122">23. Лебедь малый или тундряный — </text:span><text:span text:style-name="T123">Cygnus columbianus </text:span><text:span text:style-name="T122">(Ord, 1815)</text:span></text:p>
      <text:p text:style-name="P315"><text:span text:style-name="T122">24.Гусь серый — </text:span><text:span text:style-name="T123">Anser anser </text:span><text:span text:style-name="T122">(Linnaeus, 1758) </text:span></text:p>
      <text:p text:style-name="P315"><text:span text:style-name="T122">25. Гусь гуменник — </text:span><text:span text:style-name="T123">Anser fabalis </text:span><text:span text:style-name="T122">(Latham, 1787) </text:span></text:p>
      <text:p text:style-name="P315"><text:span text:style-name="T122">26. Красная утка или огарь — </text:span><text:span text:style-name="T123">Tadorna tadorna </text:span><text:span text:style-name="T122">(Linnaeus, 1758) </text:span></text:p>
      <text:p text:style-name="P315"><text:span text:style-name="T122">27. Кряква — </text:span><text:span text:style-name="T123">Anas platyrhynchos </text:span><text:span text:style-name="T122">Linnaeus, 1758 </text:span></text:p>
      <text:p text:style-name="P315"><text:span text:style-name="T122">28. Чирок-свистунок — </text:span><text:span text:style-name="T123">Anas crecca </text:span><text:span text:style-name="T122">Linnaeus, 1758 </text:span></text:p>
      <text:p text:style-name="P315"><text:span text:style-name="T122">29. Чирок-трескунок — </text:span><text:span text:style-name="T123">Anas querquedula </text:span><text:span text:style-name="T122">Linnaeus, 1758 </text:span></text:p>
      <text:p text:style-name="P315"><text:span text:style-name="T122">30. Шилохвость — </text:span><text:span text:style-name="T123">Anas acuta </text:span><text:span text:style-name="T122">Linnaeus, 1758 </text:span></text:p>
      <text:p text:style-name="P315"><text:span text:style-name="T122">31. Свиязь — </text:span><text:span text:style-name="T123">Anas penelope </text:span><text:span text:style-name="T122">Linnaeus, 1758 </text:span></text:p>
      <text:p text:style-name="P315"><text:span text:style-name="T122">32. Широконоска — </text:span><text:span text:style-name="T123">Anas clypeata </text:span><text:span text:style-name="T122">Linnaeus, 1758 </text:span></text:p>
      <text:p text:style-name="P315"><text:span text:style-name="T122">33. Чернеть хохлатая — </text:span><text:span text:style-name="T123">Aythya fuligula </text:span><text:span text:style-name="T122">(Linnaeus, 1758) </text:span></text:p>
      <text:p text:style-name="P315"><text:span text:style-name="T122">34. Крохаль большой — </text:span><text:span text:style-name="T123">Mergus merganser </text:span><text:span text:style-name="T122">Linnaeus, 1758 </text:span></text:p>
      <text:p text:style-name="P316"><text:span text:style-name="T122">СЕМЕЙСТВО ЯСТРЕБИНЫЕ </text:span><text:span text:style-name="T112">– </text:span><text:span text:style-name="T122">ACCIPITRIDAE </text:span></text:p>
      <text:p text:style-name="P311"><text:span text:style-name="T125">35. Скопа — </text:span><text:span text:style-name="T126">Pandion haliaetus </text:span><text:span text:style-name="T125">(Linnaeus, 1758) </text:span></text:p>
      <text:p text:style-name="P311"><text:span text:style-name="T125">36. Черный коршун — </text:span><text:span text:style-name="T126">Milvus migrans </text:span><text:span text:style-name="T125">(Boddaert, 1783)</text:span></text:p>
      <text:p text:style-name="P311"><text:span text:style-name="T125">37. Лунь болотный — </text:span><text:span text:style-name="T126">Circus aeruginosus </text:span><text:span text:style-name="T125">(Linnaeus, 1758)</text:span></text:p>
      <text:p text:style-name="P311"><text:span text:style-name="T125">38. Лунь полевой — </text:span><text:span text:style-name="T126">Circus cyaneus </text:span><text:span text:style-name="T125">(Linnaeus, 1766)</text:span></text:p>
      <text:p text:style-name="P311"><text:span text:style-name="T125">39. Лунь степной — </text:span><text:span text:style-name="T126">Circus macrourus </text:span><text:span text:style-name="T125">(Gmelin, 1770) </text:span></text:p>
      <text:p text:style-name="P311"><text:span text:style-name="T125">40. Ястреб тетеревятник — </text:span><text:span text:style-name="T126">Accipiter gentilis </text:span><text:span text:style-name="T125">(Linnaeus, 1758)</text:span></text:p>
      <text:p text:style-name="P311"><text:span text:style-name="T125">41. Ястреб перепелятник — </text:span><text:span text:style-name="T126">Accipiter nisus </text:span><text:span text:style-name="T125">(Linnaeus, 1758)</text:span></text:p>
      <text:p text:style-name="P311"><text:span text:style-name="T125">42.Канюк зимняк — </text:span><text:span text:style-name="T126">Buteo lagopus </text:span><text:span text:style-name="T125">(Pontoppidan, 1763) </text:span></text:p>
      <text:p text:style-name="P311"><text:span text:style-name="T125">43. Канюк обыкновенный — </text:span><text:span text:style-name="T126">Buteo buteo </text:span><text:span text:style-name="T125">(Linnaeus, 1758)</text:span></text:p>
      <text:p text:style-name="P311"><text:span text:style-name="T125">44. Подорлик большой — </text:span><text:span text:style-name="T126">Aquila clanga </text:span><text:span text:style-name="T125">Pallas, 1811</text:span></text:p>
      <text:p text:style-name="P311"><text:span text:style-name="T125">45. Орёл - могильник — </text:span><text:span text:style-name="T126">Aquila heliaca </text:span><text:span text:style-name="T125">Savigny, 1809 </text:span></text:p>
      <text:p text:style-name="P311"><text:span text:style-name="T125">46. Орлан-белохвост — </text:span><text:span text:style-name="T126">Haliaeetus albicilla </text:span><text:span text:style-name="T125">(Linnaeus, 1758) </text:span></text:p>
      <text:p text:style-name="P314">СЕМЕЙСТВО СОКОЛИНЫЕ - FALCONIDAE </text:p>
      <text:p text:style-name="P315"><text:span text:style-name="T122">47. Пустельга обыкновенная — </text:span><text:span text:style-name="T123">Falco tinnunculus </text:span><text:span text:style-name="T122">Linnaeus, 1758</text:span></text:p>
      <text:p text:style-name="P315"><text:span text:style-name="T122">48. Пустельга степная — </text:span><text:span text:style-name="T123">Falco naumanni </text:span><text:span text:style-name="T122">Fleischer, 1818 </text:span></text:p>
      <text:p text:style-name="P315"><text:span text:style-name="T122">49. Дербник — </text:span><text:span text:style-name="T123">Falco columbarius </text:span><text:span text:style-name="T122">Linnaeus, 1758 </text:span></text:p>
      <text:p text:style-name="P315"><text:span text:style-name="T122">50.Балобан — </text:span><text:span text:style-name="T123">Falco cherrug </text:span><text:span text:style-name="T122">Gray, JE, 1834 </text:span></text:p>
      <text:p text:style-name="P315"><text:span text:style-name="T122">51.Сапсан — </text:span><text:span text:style-name="T123">Falco peregrinus </text:span><text:span text:style-name="T122">Gmelin, 1788 </text:span></text:p>
      <text:p text:style-name="P315"><text:span text:style-name="T122">52.Kречет — </text:span><text:span text:style-name="T123">Falco rusticolus </text:span><text:span text:style-name="T122">Linnaeus, 1758 </text:span></text:p>
      <text:p text:style-name="P315"><text:span text:style-name="T122">53.</text:span><text:span text:style-name="T156">Ч</text:span><text:span text:style-name="T122">еглок — Falco </text:span><text:span text:style-name="T123">subbuteo </text:span><text:span text:style-name="T122">Linnaeus, 1758 </text:span></text:p>
      <text:p text:style-name="P316"><text:span text:style-name="T122">СЕМЕЙСТВО ТЕТЕРЕВИНЫЕ </text:span><text:span text:style-name="T112">– </text:span><text:span text:style-name="T122">TETRAONIDAE </text:span></text:p>
      <text:p text:style-name="P315"><text:span text:style-name="T122">54. </text:span><text:span text:style-name="T157">Г</text:span><text:span text:style-name="T122">луxарь — </text:span><text:span text:style-name="T123">Тetrao urogallus </text:span><text:span text:style-name="T122">Linnaeus, 1758 </text:span></text:p>
      <text:p text:style-name="P315"><text:span text:style-name="T122">55.Тетерев — </text:span><text:span text:style-name="T123">Tetrao tetrix </text:span><text:span text:style-name="T122">Linnaeus, 1758 </text:span></text:p>
      <text:p text:style-name="P315"><text:soft-page-break/><text:span text:style-name="T122">56.Рябчик — </text:span><text:span text:style-name="T123">Воnasa bonasia </text:span><text:span text:style-name="T122">(Linnaeus, 1758) </text:span></text:p>
      <text:p text:style-name="P314">СЕМЕЙСТВО ФАЗАНОВЫЕ - PHASIANIDAE </text:p>
      <text:p text:style-name="P315"><text:span text:style-name="T122">57.Перепел — </text:span><text:span text:style-name="T123">Coturnix coturnix </text:span><text:span text:style-name="T122">(Linnaeus, 1758) </text:span></text:p>
      <text:p text:style-name="P315"><text:span text:style-name="T122">58.Kуропатка сepaя — </text:span><text:span text:style-name="T123">Perdix perdix </text:span><text:span text:style-name="T122">(Linnaeus, 1758) </text:span></text:p>
      <text:p text:style-name="P316"><text:span text:style-name="T122">СЕМЕЙСТВО ЖУРАВЛИНЫЕ </text:span><text:span text:style-name="T112">– </text:span><text:span text:style-name="T122">GRUIDAE </text:span></text:p>
      <text:p text:style-name="P315"><text:span text:style-name="T122">59.</text:span><text:span text:style-name="T157">Ж</text:span><text:span text:style-name="T122">уравль серый — </text:span><text:span text:style-name="T123">Grus grus </text:span><text:span text:style-name="T122">(Linnaeus, 1758) </text:span></text:p>
      <text:p text:style-name="P316"><text:span text:style-name="T122">СЕМЕЙСТВО ПАСТУШКОВЫЕ </text:span><text:span text:style-name="T112">– </text:span><text:span text:style-name="T122">RALLIDAE </text:span></text:p>
      <text:p text:style-name="P315"><text:span text:style-name="T122">60.</text:span><text:span text:style-name="T156">К</text:span><text:span text:style-name="T122">оростель — </text:span><text:span text:style-name="T123">Crex crex </text:span><text:span text:style-name="T122">(Linnaeus, 1758) </text:span></text:p>
      <text:p text:style-name="P315"><text:span text:style-name="T122">61.Лыcуxa — </text:span><text:span text:style-name="T123">Fulica atra </text:span><text:span text:style-name="T122">Linnaeus, 1758 </text:span></text:p>
      <text:p text:style-name="P316"><text:span text:style-name="T122">СЕМЕЙСТВО РЖАНКОВЫЕ </text:span><text:span text:style-name="T112">– </text:span><text:span text:style-name="T122">СHARADRIIDAE </text:span></text:p>
      <text:p text:style-name="P315"><text:span text:style-name="T122">62.Ржанка золотистая — </text:span><text:span text:style-name="T123">Рluvialis apricaria </text:span><text:span text:style-name="T122">(Linnaeus, 1758) </text:span></text:p>
      <text:p text:style-name="P315"><text:span text:style-name="T122">63.Тулес — </text:span><text:span text:style-name="T123">Pluvialis squatarola </text:span><text:span text:style-name="T122">(Linnaeus, 1758) </text:span></text:p>
      <text:p text:style-name="P315"><text:span text:style-name="T122">64.3уëк малый — </text:span><text:span text:style-name="T123">Charadrius dubius </text:span><text:span text:style-name="T122">Scopoli, 1786 </text:span></text:p>
      <text:p text:style-name="P315"><text:span text:style-name="T122">65.чибис — </text:span><text:span text:style-name="T123">Vanellus vanellus </text:span><text:span text:style-name="T122">(Linnaeus, 1758) </text:span></text:p>
      <text:p text:style-name="P315"><text:span text:style-name="T122">66.Kамнешарка — </text:span><text:span text:style-name="T123">Arenaria interpres </text:span><text:span text:style-name="T122">(Linnaeus, 1758) </text:span></text:p>
      <text:p text:style-name="P316"><text:span text:style-name="T122">СЕМЕЙСТВО БЕКАСОВЫЕ </text:span><text:span text:style-name="T112">– </text:span><text:span text:style-name="T122">SCOLOPACIDAE </text:span></text:p>
      <text:p text:style-name="P315"><text:span text:style-name="T122">67.Вальдшнеп — </text:span><text:span text:style-name="T123">Scolopax rusticola </text:span><text:span text:style-name="T122">Linnaeus, 1758 </text:span></text:p>
      <text:p text:style-name="P315"><text:span text:style-name="T122">68.</text:span><text:span text:style-name="T156">Б</text:span><text:span text:style-name="T122">e</text:span><text:span text:style-name="T156">к</text:span><text:span text:style-name="T122">aс — </text:span><text:span text:style-name="T123">Gallinago gallinago </text:span><text:span text:style-name="T122">(Linnaeus, 1758) </text:span></text:p>
      <text:p text:style-name="P315"><text:span text:style-name="T122">69.</text:span><text:span text:style-name="T156">Б</text:span><text:span text:style-name="T122">екас азиатский — </text:span><text:span text:style-name="T123">Gallinagо stenura </text:span><text:span text:style-name="T122">(Bonaparte, 1831) </text:span></text:p>
      <text:p text:style-name="P315"><text:span text:style-name="T122">70.Дупель — </text:span><text:span text:style-name="T123">Gallinago media </text:span><text:span text:style-name="T122">(Latham, 1787) </text:span></text:p>
      <text:p text:style-name="P315"><text:span text:style-name="T122">71.Дупель лесной — </text:span><text:span text:style-name="T123">Gallinago megala </text:span><text:span text:style-name="T122">Swinhoe, 1861 </text:span></text:p>
      <text:p text:style-name="P315"><text:span text:style-name="T122">72.Веретенник большой — </text:span><text:span text:style-name="T123">Limоsa limosa </text:span><text:span text:style-name="T122">(Linnaeus, 1758) </text:span></text:p>
      <text:p text:style-name="P315"><text:span text:style-name="T122">73.Веретенник малый — </text:span><text:span text:style-name="T123">Limоsa lapponica </text:span><text:span text:style-name="T122">(Linnaeus, 1758) </text:span></text:p>
      <text:p text:style-name="P315"><text:span text:style-name="T122">74.Kроншнеп болышой — </text:span><text:span text:style-name="T123">Numenius arquata </text:span><text:span text:style-name="T122">(Linnaeus, 1758) </text:span></text:p>
      <text:p text:style-name="P315"><text:span text:style-name="T122">75.</text:span><text:span text:style-name="T157">Фифи</text:span><text:span text:style-name="T122"> — </text:span><text:span text:style-name="T123">Tringa glareola </text:span><text:span text:style-name="T122">Linnaeus, 1758 </text:span></text:p>
      <text:p text:style-name="P315"><text:span text:style-name="T122">76.</text:span><text:span text:style-name="T157">У</text:span><text:span text:style-name="T122">лит большой — </text:span><text:span text:style-name="T123">Tringa nebularia </text:span><text:span text:style-name="T122">(Gunnerus, 1767) </text:span></text:p>
      <text:p text:style-name="P315"><text:span text:style-name="T122">77.Травник — </text:span><text:span text:style-name="T123">Тringa totanus </text:span><text:span text:style-name="T122">(Linnaeus, 1758) </text:span></text:p>
      <text:p text:style-name="P315"><text:span text:style-name="T122">78.Поручейник — </text:span><text:span text:style-name="T123">Tringa stagnatilis </text:span><text:span text:style-name="T122">(Bechstein 1803) </text:span></text:p>
      <text:p text:style-name="P315"><text:span text:style-name="T122">79.Перевозчик — </text:span><text:span text:style-name="T123">Actitis hypoleucos </text:span><text:span text:style-name="T122">(Linnaeus, 1758) </text:span></text:p>
      <text:p text:style-name="P315"><text:span text:style-name="T122">80.Mородунка — </text:span><text:span text:style-name="T123">Xenus cinereus </text:span><text:span text:style-name="T122">(Guldenstadt, 1775) </text:span></text:p>
      <text:p text:style-name="P315"><text:span text:style-name="T122">81.</text:span><text:span text:style-name="T157">Ч</text:span><text:span text:style-name="T122">ерныш — </text:span><text:span text:style-name="T123">Tringa ochropus </text:span><text:span text:style-name="T122">Linnaeus, 1758 </text:span></text:p>
      <text:p text:style-name="P315"><text:span text:style-name="T122">82.Туруxтан — </text:span><text:span text:style-name="T123">Philomachus pugnax </text:span><text:span text:style-name="T122">(Linnaeus, 1758) </text:span></text:p>
      <text:p text:style-name="P315"><text:span text:style-name="T122">83.Плавунчик круглоносый — </text:span><text:span text:style-name="T123">Phalaropus lobatus </text:span><text:span text:style-name="T122">(Linnaeus, 1758) </text:span></text:p>
      <text:p text:style-name="P314">СЕМЕЙТВО ЧАЙКОВЫЕ - LARIDAE </text:p>
      <text:p text:style-name="P315"><text:span text:style-name="T122">84. Чайка сизая — </text:span><text:span text:style-name="T123">Larus canus </text:span><text:span text:style-name="T122">Linnaeus, 1758 </text:span></text:p>
      <text:p text:style-name="P315"><text:span text:style-name="T122">85. Чайка барабинская или мартын — </text:span><text:span text:style-name="T123">Larus barabensis </text:span><text:span text:style-name="T122">Johansen, 1960</text:span></text:p>
      <text:p text:style-name="P315"><text:span text:style-name="T122">86. Чайка озерная — </text:span><text:span text:style-name="T123">L arus ridibundus </text:span><text:span text:style-name="T122">Linnaeus, 1766 </text:span></text:p>
      <text:p text:style-name="P315"><text:span text:style-name="T122">87. Чайка малая — </text:span><text:span text:style-name="T123">Larus minutus </text:span><text:span text:style-name="T122">Pallas, 1776 </text:span></text:p>
      <text:p text:style-name="P315"><text:span text:style-name="T122">88. Крачка речная — </text:span><text:span text:style-name="T123">Sterna hirundo </text:span><text:span text:style-name="T122">Linnaeus, 1758 </text:span></text:p>
      <text:p text:style-name="P315"><text:span text:style-name="T122">89. Крачка светлокрылая — </text:span><text:span text:style-name="T123">Chlidonias leucopterus </text:span><text:span text:style-name="T122">(Temminck, 1815)</text:span></text:p>
      <text:p text:style-name="P315"><text:span text:style-name="T122">90. Крачка черная — </text:span><text:span text:style-name="T123">Chlidonias niger </text:span><text:span text:style-name="T122">(Linnaeus, 1758) </text:span></text:p>
      <text:p text:style-name="P316"><text:span text:style-name="T122">СЕМЕЙСТВО ГОЛУБИНЫЕ </text:span><text:span text:style-name="T112">– </text:span><text:span text:style-name="T122">COLUMBIDAE </text:span></text:p>
      <text:p text:style-name="P315"><text:span text:style-name="T122">91.Голубь сизый — </text:span><text:span text:style-name="T123">Columba livia </text:span><text:span text:style-name="T122">Gmelin, 1789 </text:span></text:p>
      <text:p text:style-name="P315"><text:span text:style-name="T122">92. Клинтух — </text:span><text:span text:style-name="T123">Columba oenas </text:span><text:span text:style-name="T122">Linnaeus, 1758 </text:span></text:p>
      <text:p text:style-name="P315"><text:span text:style-name="T122">93. Горлица большая — </text:span><text:span text:style-name="T123">Streptopelia orientalis </text:span><text:span text:style-name="T122">(Latham, 1790) </text:span></text:p>
      <text:p text:style-name="P314">СЕМЕЙСТВО КУКУШКОВЫЕ — CUCULIDAE </text:p>
      <text:p text:style-name="P315"><text:span text:style-name="T122">94.Кукушка обыкновенная — </text:span><text:span text:style-name="T123">Cuculus canorus </text:span><text:span text:style-name="T122">Linnaeus, 1758 </text:span></text:p>
      <text:p text:style-name="P315"><text:span text:style-name="T122">95.Кукушка глухая — </text:span><text:span text:style-name="T123">Cuculus saturatus </text:span><text:span text:style-name="T122">Blyth, 1843 </text:span></text:p>
      <text:p text:style-name="P316"><text:span text:style-name="T122">СЕМЕЙСТВО СОВИНЫЕ </text:span><text:span text:style-name="T112">– </text:span><text:span text:style-name="T122">STRIGIDAE </text:span></text:p>
      <text:p text:style-name="P315"><text:span text:style-name="T122">96. Сова белая, или полярная — </text:span><text:span text:style-name="T123">Bubo scandiacus </text:span><text:span text:style-name="T122">(Linnaeus, 1758)</text:span></text:p>
      <text:p text:style-name="P315"><text:span text:style-name="T122">97.Филин — </text:span><text:span text:style-name="T123">Bubo bubo </text:span><text:span text:style-name="T122">(Linnaeus, 1758) </text:span></text:p>
      <text:p text:style-name="P315"><text:span text:style-name="T122">98.Сова ушастая — </text:span><text:span text:style-name="T123">Asio otus </text:span><text:span text:style-name="T122">(Linnaeus, 1758) </text:span></text:p>
      <text:p text:style-name="P315"><text:soft-page-break/><text:span text:style-name="T122">99.Сова болотная — </text:span><text:span text:style-name="T123">Asio flammeus </text:span><text:span text:style-name="T122">(Pontoppidan, 1763) </text:span></text:p>
      <text:p text:style-name="P312">100.Сыч мохноногий — <text:span text:style-name="T52">Aegolius funereus </text:span>(Linnaeus, 1758) </text:p>
      <text:p text:style-name="P312">101. Сычик воробьиный </text:p>
      <text:p text:style-name="P312">102. Сова ястребиная — <text:span text:style-name="T52">Surnia ulula </text:span>(Linnaeus, 1758) </text:p>
      <text:p text:style-name="P315"><text:span text:style-name="T122">103. Неясыть длиннохвостая — </text:span><text:span text:style-name="T123">Strix uralensis </text:span><text:span text:style-name="T122">Pallas, 1771 </text:span></text:p>
      <text:p text:style-name="P315"><text:span text:style-name="T122">104. Неясыть бородатая — </text:span><text:span text:style-name="T123">Strix nebulosa </text:span><text:span text:style-name="T122">Forster, JR, 1772 </text:span></text:p>
      <text:p text:style-name="P314">СЕМЕЙСТВО КОЗОДОЕВЫЕ </text:p>
      <text:p text:style-name="P315"><text:span text:style-name="T122">105. Козодой обыкновенный или европейский — </text:span><text:span text:style-name="T123">Caprimulgus europaeus </text:span><text:span text:style-name="T122">Linnaeus, 1758 </text:span></text:p>
      <text:p text:style-name="P316"><text:span text:style-name="T122">СЕМЕЙСТВО ЗИМОРОДКОВЫЕ </text:span><text:span text:style-name="T112">– </text:span><text:span text:style-name="T122">ALCEDINIDAE </text:span></text:p>
      <text:p text:style-name="P315"><text:span text:style-name="T122">106. Зимородок — </text:span><text:span text:style-name="T123">Alcedo atthis </text:span><text:span text:style-name="T122">Linnaeus, 1758 </text:span></text:p>
      <text:p text:style-name="P316"><text:span text:style-name="T122">СЕМЕЙСТВО ДЯТЛОВЫЕ </text:span><text:span text:style-name="T112">– </text:span><text:span text:style-name="T122">РІCIDAE </text:span></text:p>
      <text:p text:style-name="P312">107. Вертишейка - <text:span text:style-name="T52">Jynx torquilla </text:span>Linnaeus, 1758 </text:p>
      <text:p text:style-name="P312">108. <text:span text:style-name="T158">Д</text:span>ятел седой - <text:span text:style-name="T52">Picus canus </text:span>Gmelin, 1788 </text:p>
      <text:p text:style-name="P312">109. Дятел черный или желна <text:span text:style-name="T52">Dryocopus martius </text:span>(Linnaeus, 1758)</text:p>
      <text:p text:style-name="P312">110. Дятел большой пестрый - <text:span text:style-name="T52">Dendrocopos major </text:span>(Linnaeus, 1758)</text:p>
      <text:p text:style-name="P312">111. Дятел белоспинный - <text:span text:style-name="T52">Dendrocopos leucotos </text:span>(Bechstein, 1802)</text:p>
      <text:p text:style-name="P315"><text:span text:style-name="T122">112. Дятел малый пёстрый - </text:span><text:span text:style-name="T123">Dendrocopos minor </text:span><text:span text:style-name="T122">(Linnaeus, 1758) </text:span></text:p>
      <text:p text:style-name="P315"><text:span text:style-name="T122">113. Дятел трёхпалый </text:span><text:span text:style-name="T123">Picoides tridactylus </text:span><text:span text:style-name="T122">(Linnaeus, 1758) </text:span></text:p>
      <text:p text:style-name="P316"><text:span text:style-name="T122">СЕМЕЙСТВО ЛАСТОЧКОВЫЕ </text:span><text:span text:style-name="T112">– </text:span><text:span text:style-name="T122">HIRUNDINIDAE </text:span></text:p>
      <text:p text:style-name="P312">114. Деревенская ласточка - <text:span text:style-name="T52">Hirundo rustica </text:span>Linnaeus, 1758</text:p>
      <text:p text:style-name="P315"><text:span text:style-name="T122">115. </text:span><text:span text:style-name="T159">Б</text:span><text:span text:style-name="T122">ереговушка обыкновенная - </text:span><text:span text:style-name="T123">Riparia riparia </text:span><text:span text:style-name="T122">(Linnaeus, 1758)</text:span></text:p>
      <text:p text:style-name="P315"><text:span text:style-name="T122">116. Береговушка бледная - </text:span><text:span text:style-name="T123">Riparia deluta </text:span><text:span text:style-name="T122">(Sharpe, Wyatt, 1893) </text:span></text:p>
      <text:p text:style-name="P314">СЕМЕЙСТВО ЖАВОРОНКОВЫЕ - ALAUDIDAE </text:p>
      <text:p text:style-name="P315"><text:span text:style-name="T122">117. Жаворонок полевой - </text:span><text:span text:style-name="T123">Alauda arvensis </text:span><text:span text:style-name="T122">Linnaeus, 1758 </text:span></text:p>
      <text:p text:style-name="P316"><text:span text:style-name="T122">СЕМЕЙСТВО ТРЯСОГУЗКОВЫЕ </text:span><text:span text:style-name="T112">– </text:span><text:span text:style-name="T122">МОТАCILLIDAE </text:span></text:p>
      <text:p text:style-name="P315"><text:span text:style-name="T122">118. Конек лесной - </text:span><text:span text:style-name="T123">Anthus trivialis </text:span><text:span text:style-name="T122">(Linnaeus, 1758)</text:span></text:p>
      <text:p text:style-name="P315"><text:span text:style-name="T122">119.  Конёк степной - </text:span><text:span text:style-name="T123">Anthus richardi </text:span><text:span text:style-name="T122">Vieillot, 1818</text:span></text:p>
      <text:p text:style-name="P315"><text:span text:style-name="T122">120. Конек полевой </text:span><text:span text:style-name="T123">Anthus campestris </text:span><text:span text:style-name="T122">(Linnaeus, 1758) </text:span></text:p>
      <text:p text:style-name="P315"><text:span text:style-name="T122">121. Конёк пятнистый или зеленый </text:span><text:span text:style-name="T123">Anthus hodgsoni </text:span><text:span text:style-name="T122">Richmond, 1907 </text:span></text:p>
      <text:p text:style-name="P315"><text:span text:style-name="T122">122. </text:span><text:span text:style-name="T159">Т</text:span><text:span text:style-name="T122">рясогузка белая - </text:span><text:span text:style-name="T123">Motacilla alba </text:span><text:span text:style-name="T122">Linnaeus, 1758</text:span></text:p>
      <text:p text:style-name="P315"><text:span text:style-name="T122">123. Трясогузка желтая - </text:span><text:span text:style-name="T123">Motacilla flava </text:span><text:span text:style-name="T122">Linnaeus, 1758</text:span></text:p>
      <text:p text:style-name="P315"><text:span text:style-name="T122">124.  Трясогузка желтоголовая </text:span><text:span text:style-name="T123">Motacilla citreola </text:span><text:span text:style-name="T122">Pallas, 1776</text:span></text:p>
      <text:p text:style-name="P315">125. Трясогузка горная <text:span text:style-name="T52">Motacilla cinerea </text:span>Tunstall, 1771 </text:p>
      <text:p text:style-name="P314">СЕМЕЙСТВО СВИРИСТЕЛЕВЫЕ — BOMBYCILLIDAE </text:p>
      <text:p text:style-name="P315"><text:span text:style-name="T122">126. Свиристель — </text:span><text:span text:style-name="T123">Bombycilla garrulus </text:span><text:span text:style-name="T122">(Linnaeus, 1758) </text:span></text:p>
      <text:p text:style-name="P316"><text:span text:style-name="T122">СЕМЕЙСТВО СОРОКОПУТОВЫЕ </text:span><text:span text:style-name="T112">– </text:span><text:span text:style-name="T122">LANIIDAE </text:span></text:p>
      <text:p text:style-name="P315"><text:span text:style-name="T122">127. Жулан европейский - </text:span><text:span text:style-name="T123">Lanius collurio </text:span><text:span text:style-name="T122">Linnaeus, 1758 </text:span></text:p>
      <text:p text:style-name="P315"><text:span text:style-name="T159">128. </text:span><text:span text:style-name="T122">Жулан сибирский </text:span><text:span text:style-name="T123">Lanius cristatus </text:span><text:span text:style-name="T122">Linnaeus, 1758 </text:span></text:p>
      <text:p text:style-name="P315"><text:span text:style-name="T122">129.</text:span><text:span text:style-name="T159"> </text:span><text:span text:style-name="T122">Сорокопут серый </text:span><text:span text:style-name="T123">Lanius excubitor </text:span><text:span text:style-name="T122">Linnaeus, 1758 </text:span></text:p>
      <text:p text:style-name="P316"><text:span text:style-name="T122">СЕМЕЙСТВО ИВОЛГОВЫЕ </text:span><text:span text:style-name="T112">– </text:span><text:span text:style-name="T122">ORIOLIDAE </text:span></text:p>
      <text:p text:style-name="P315"><text:span text:style-name="T122">130. Иволга обыкновенная - </text:span><text:span text:style-name="T123">Oriolus oriolus </text:span><text:span text:style-name="T122">(Linnaeus, 1758) </text:span></text:p>
      <text:p text:style-name="P314">СЕМЕЙСТВО СКВОРЦОВЫЕ - STURNIDAE </text:p>
      <text:p text:style-name="P315"><text:span text:style-name="T122">131. Скворец обыкновенный - </text:span><text:span text:style-name="T123">Sturnus vulgaris </text:span><text:span text:style-name="T122">Linnaeus, 1758 </text:span></text:p>
      <text:p text:style-name="P316"><text:span text:style-name="T122">СЕМЕЙСТВО ВРАНОВЫЕ </text:span><text:span text:style-name="T112">– </text:span><text:span text:style-name="T122">CORVIDAE </text:span></text:p>
      <text:p text:style-name="P315"><text:span text:style-name="T122">132. Кукша </text:span><text:span text:style-name="T123">Perisoreus infaustus </text:span><text:span text:style-name="T122">(Linnaeus, 1758) </text:span></text:p>
      <text:p text:style-name="P315"><text:span text:style-name="T122">133. Кедровка </text:span><text:span text:style-name="T123">Nucifraga caryocatactes </text:span><text:span text:style-name="T122">(Linnaeus, 1758)</text:span></text:p>
      <text:p text:style-name="P315"><text:span text:style-name="T122">134. Сойка - </text:span><text:span text:style-name="T123">Garrulus glandarius </text:span><text:span text:style-name="T122">(Linnaeus, 1758) </text:span></text:p>
      <text:p text:style-name="P315"><text:span text:style-name="T122">135. Сорока - </text:span><text:span text:style-name="T123">Ріса pica </text:span><text:span text:style-name="T122">(Linnaeus, 1758) </text:span></text:p>
      <text:p text:style-name="P315"><text:span text:style-name="T122">136. Галка - </text:span><text:span text:style-name="T123">Corvus monedula </text:span><text:span text:style-name="T122">Linnaeus, 1758 </text:span></text:p>
      <text:p text:style-name="P315"><text:span text:style-name="T122">137.  Грач - </text:span><text:span text:style-name="T123">Corvus frugilegus </text:span><text:span text:style-name="T122">Linnaeus, 1758</text:span></text:p>
      <text:p text:style-name="P315"><text:span text:style-name="T122">138.  Серая ворона - </text:span><text:span text:style-name="T123">Corvus cornix </text:span><text:span text:style-name="T122">Linnaeus, 1758</text:span></text:p>
      <text:p text:style-name="P315"><text:span text:style-name="T122">139. Ворон - </text:span><text:span text:style-name="T123">Corvus corax </text:span><text:span text:style-name="T122">Linnaeus, 1758 </text:span></text:p>
      <text:p text:style-name="P314"><text:soft-page-break/>СЕМЕЙСТВО СЛАВКОВЫЕ - SYLVIIDAE </text:p>
      <text:p text:style-name="P315"><text:span text:style-name="T122">140. Сверчок таëжный- </text:span><text:span text:style-name="T123">Locustella fasciolata </text:span><text:span text:style-name="T122">(Gray, 1861)</text:span></text:p>
      <text:p text:style-name="P312">141. Сверчок певчий - <text:span text:style-name="T52">Locustella certhiola </text:span>(Pallas, 1811) </text:p>
      <text:p text:style-name="P312">142. Сверчок обыкновенный - <text:span text:style-name="T52">Locustella naevia </text:span>(Boddaert, 1783)</text:p>
      <text:p text:style-name="P317"><text:span text:style-name="T160">143. Сверчок пятнистый- </text:span><text:span text:style-name="T161">Lоcustella lanceolata </text:span><text:span text:style-name="T160">(Temminck, 1840)</text:span></text:p>
      <text:p text:style-name="P317">144. Kамышевка барсучок <text:span text:style-name="T52">Acrocephalus schoenobaenus </text:span>(Linnaeus, 1758<text:span text:style-name="T162">)</text:span></text:p>
      <text:p text:style-name="P312">145. Kамышевка садовая - <text:span text:style-name="T52">Астосерhalu dumetorum </text:span>Blyth, 1849 </text:p>
      <text:p text:style-name="P312">146. Камышевка толстоклювая <text:span text:style-name="T52">Acrocephalus aedon </text:span>(Pallas, 1776)</text:p>
      <text:p text:style-name="P312">147. Пересмешка зеленая - <text:span text:style-name="T52">Нiрроlais icterina </text:span>(Vieillot, 1817)</text:p>
      <text:p text:style-name="P312">148. <text:span text:style-name="T162">Б</text:span>ормотушка северная - <text:span text:style-name="T52">Hippolais caligata </text:span>(Lichtenstein, 1823)</text:p>
      <text:p text:style-name="P312">149. Славка са<text:span text:style-name="T162">д</text:span>овая - <text:span text:style-name="T52">Sylvia borin </text:span>(Boddaert, 1783)</text:p>
      <text:p text:style-name="P312">150. Славка серая - <text:span text:style-name="T52">Sylvia communis </text:span>Latham, 1787</text:p>
      <text:p text:style-name="P312">151. Славка-завирушка - <text:span text:style-name="T52">Sylvia curruca </text:span>(Linnaeus, 1758)</text:p>
      <text:p text:style-name="P312">152. Пеночка-теньковка - <text:span text:style-name="T52">Phylloscopus collybita </text:span>(Vieillot, 1817)</text:p>
      <text:p text:style-name="P312">153. Пеночка-весничка - <text:span text:style-name="T52">Phylloscopus trochilus </text:span>(Linnaeus, 1758)</text:p>
      <text:p text:style-name="P312">154. Пеночка зеленая- <text:span text:style-name="T52">Phylloscopus trochiloides </text:span>(Sundevall, 1837)</text:p>
      <text:p text:style-name="P315"><text:span text:style-name="T122">155. Пеночка бурая - </text:span><text:span text:style-name="T123">Phylloscopus fuscatus </text:span><text:span text:style-name="T122">(Blyth, 1842)</text:span></text:p>
      <text:p text:style-name="P315"><text:span text:style-name="T122">156. Пеночка толстоклновая - </text:span><text:span text:style-name="T123">Phylloscopus schwarzi </text:span><text:span text:style-name="T122">(Radde, 1863) </text:span></text:p>
      <text:p text:style-name="P314">СЕМЕЙСТВО КОРОЛЬКОВЫЕ </text:p>
      <text:p text:style-name="P315"><text:span text:style-name="T122">157. Королёк желтоголовый </text:span><text:span text:style-name="T123">Regulus regulus </text:span><text:span text:style-name="T122">(Linnaeus, 1758) </text:span></text:p>
      <text:p text:style-name="P314">СЕМЕЙСТВО МУХОЛОВКОВЫЕ - MUSCICAPIDAE </text:p>
      <text:p text:style-name="P315"><text:span text:style-name="T122">158. Мухоловка-пеструшка - </text:span><text:span text:style-name="T123">Ficedula hypoleuca </text:span><text:span text:style-name="T122">(Pallas, 1764) </text:span></text:p>
      <text:p text:style-name="P315"><text:span text:style-name="T122">159. Mуxоловка серая - </text:span><text:span text:style-name="T123">Muscicapa striata </text:span><text:span text:style-name="T122">(Pallas, 1764) </text:span></text:p>
      <text:p text:style-name="P315"><text:span text:style-name="T122">160. Mу</text:span><text:span text:style-name="T163">х</text:span><text:span text:style-name="T122">оловка малая </text:span><text:span text:style-name="T123">Ficedula parva </text:span><text:span text:style-name="T122">(Bechstein, 1792) </text:span></text:p>
      <text:p text:style-name="P315"><text:span text:style-name="T122">161. Мухоловка сибирская </text:span><text:span text:style-name="T123">Muscicapa sibirica </text:span><text:span text:style-name="T122">Gmelin, 1789 </text:span></text:p>
      <text:p text:style-name="P314">СЕМЕЙСТВО ДРОЗДОВЫЕ - TURDIDAE </text:p>
      <text:p text:style-name="P315"><text:span text:style-name="T122">162. </text:span><text:span text:style-name="T163">Ч</text:span><text:span text:style-name="T122">екан луговой - </text:span><text:span text:style-name="T123">Saxicola rubetra </text:span><text:span text:style-name="T122">(Linnaeus, 1758)</text:span></text:p>
      <text:p text:style-name="P315"><text:span text:style-name="T122">163. Чекан черноголовый- </text:span><text:span text:style-name="T123">Saxicola maura </text:span><text:span text:style-name="T122">Pallas, 1773 </text:span></text:p>
      <text:p text:style-name="P315"><text:span text:style-name="T122">164. Kаменка обыкновенная – </text:span><text:span text:style-name="T123">Оеnanthe oenanthe </text:span><text:span text:style-name="T122">(Linnaeus, 1758)</text:span></text:p>
      <text:p text:style-name="P315"><text:span text:style-name="T122">165. Горихвостка обыкновенная, или садовая - </text:span><text:span text:style-name="T123">Phoenicurus phoe- nicurus</text:span></text:p>
      <text:p text:style-name="P312">(Linaeus, 1758) </text:p>
      <text:p text:style-name="P312">166. Дрозд чернозобый - <text:span text:style-name="T52">Turdus atrogularis </text:span>JAROCKI, 1819 </text:p>
      <text:p text:style-name="P312">167. Дрозд рябинник - <text:span text:style-name="T52">Turdus pilaris </text:span>Linnaeus, 1758</text:p>
      <text:p text:style-name="P312">168. Дрозд белобровик - <text:span text:style-name="T52">Turdus iliacus </text:span>Linnaeus, 1766</text:p>
      <text:p text:style-name="P312">169. Дрозд певчий- <text:span text:style-name="T52">Turdus philomelos </text:span>Brehm, 1831</text:p>
      <text:p text:style-name="P312">170. Дрозд деряба - <text:span text:style-name="T52">Turdus viscivorus </text:span>Linnaeus, 1758 </text:p>
      <text:p text:style-name="P312">171. Соловей обыкновенный- <text:span text:style-name="T52">Luscinia luscinia </text:span>(Linnaeus, 1758)</text:p>
      <text:p text:style-name="P312">172. Соловей-красношейка - <text:span text:style-name="T52">Luscinia calliope </text:span>(Pallas, 1776)</text:p>
      <text:p text:style-name="P312">173.  Варaкушка - <text:span text:style-name="T52">Luscinia svecica </text:span>(Linnaeus, 1758</text:p>
      <text:p text:style-name="P312">174. Соловей синий - <text:span text:style-name="T52">Luscinia cyane </text:span>(Pallas, 1776) </text:p>
      <text:p text:style-name="P315"><text:span text:style-name="T122">175. Соловей-свистун - </text:span><text:span text:style-name="T123">Luscinia sibilans </text:span><text:span text:style-name="T122">(Swinhoe, 1863)</text:span></text:p>
      <text:p text:style-name="P316"><text:span text:style-name="T122">СЕМЕЙСТВО ДЛИННОХВОСТЫЕ СИНИЦЫ </text:span><text:span text:style-name="T112">– </text:span><text:span text:style-name="T122">AEGITHALIDAE </text:span></text:p>
      <text:p text:style-name="P315"><text:span text:style-name="T122">176. Синица длиннохвостая - </text:span><text:span text:style-name="T123">Aegithalos caudatus </text:span><text:span text:style-name="T122">(Linnaeus, 1758) </text:span></text:p>
      <text:p text:style-name="P316"><text:span text:style-name="T122">СЕМЕЙСТВО СИНИЦЕВЫЕ </text:span><text:span text:style-name="T112">– </text:span><text:span text:style-name="T122">PARIDAE </text:span></text:p>
      <text:p text:style-name="P312">177. Ремез обыкновенный <text:span text:style-name="T52">Remiz pendulinus </text:span>(Linnaeus, 1758) </text:p>
      <text:p text:style-name="P312">178. Гаичка буроголовая- <text:span text:style-name="T52">Poecile montana </text:span>(Conrad von Baldenstein, 1827) </text:p>
      <text:p text:style-name="P312">179. Московка - <text:span text:style-name="T52">Periparus ater </text:span>(Linnaeus, 1758) </text:p>
      <text:p text:style-name="P315"><text:span text:style-name="T122">180. </text:span><text:span text:style-name="T163">Л</text:span><text:span text:style-name="T122">азоревка белая или князёк </text:span><text:span text:style-name="T123">Cyanistes cyanus </text:span><text:span text:style-name="T122">(Pallas, 1770)</text:span></text:p>
      <text:p text:style-name="P315"><text:span text:style-name="T122">181. Синица большая - </text:span><text:span text:style-name="T123">Parus major </text:span><text:span text:style-name="T122">Linnaeus, 1758 </text:span></text:p>
      <text:p text:style-name="P314">СЕМЕЙСТВО ПОПОЛЗНЕВЫЕ </text:p>
      <text:p text:style-name="P315"><text:span text:style-name="T122">182. Поползень обыкновенный </text:span><text:span text:style-name="T123">Sitta europaea </text:span><text:span text:style-name="T122">Linnaeus, 1758 </text:span></text:p>
      <text:p text:style-name="P314">СЕМЕЙСТВО ПИЩУХОВЫЕ </text:p>
      <text:p text:style-name="P315"><text:soft-page-break/><text:span text:style-name="T122">183. Пищуха обыкновенная </text:span><text:span text:style-name="T123">Certhia familiaris </text:span><text:span text:style-name="T122">Linnaeus, 1758 </text:span></text:p>
      <text:p text:style-name="P316"><text:span text:style-name="T122">СЕМЕЙСТВО ВОРОБЬИНЫЕ </text:span><text:span text:style-name="T112">– </text:span><text:span text:style-name="T122">PASSERIDAE </text:span></text:p>
      <text:p text:style-name="P315"><text:span text:style-name="T122">184. Воробей домовый </text:span><text:span text:style-name="T123">Passer domesticus </text:span><text:span text:style-name="T122">(Linnaeus, 1758) </text:span></text:p>
      <text:p text:style-name="P315"><text:span text:style-name="T122">185. Воробей полевой - </text:span><text:span text:style-name="T123">Passer montanus </text:span><text:span text:style-name="T122">(Linnaeus, 1758) </text:span></text:p>
      <text:p text:style-name="P316"><text:span text:style-name="T122">СЕМЕЙСТВО ВЬЮРКОВЫЕ </text:span><text:span text:style-name="T112">– </text:span><text:span text:style-name="T122">FRINGILLIDAE </text:span></text:p>
      <text:p text:style-name="P312">186. Зяблик - <text:span text:style-name="T52">Fringilla coelebs </text:span>Linnaeus, 1758 </text:p>
      <text:p text:style-name="P312">187. Юрок - <text:span text:style-name="T52">Fringilla montifringilla </text:span>Linnaeus, 1758 </text:p>
      <text:p text:style-name="P312">188. Зеленушка обыкновенная - <text:span text:style-name="T52">Chloris chloris </text:span>(Linnaeus, 1758)</text:p>
      <text:p text:style-name="P312">189. Чиж - <text:span text:style-name="T52">Chloris spinus </text:span>(Linnaeus, 1758) </text:p>
      <text:p text:style-name="P312">190. Щегол черноголовый - <text:span text:style-name="T52">Carduelis carduelis </text:span>(Linnaeus, 1758)</text:p>
      <text:p text:style-name="P312">191. Коноплянка - <text:span text:style-name="T52">Carduelis cannabina </text:span>(Linnaeus, 1758) </text:p>
      <text:p text:style-name="P312">192. Чечетка обыкновенная - <text:span text:style-name="T52">Carduelis flammea </text:span>(Linnaeus, 1758)</text:p>
      <text:p text:style-name="P312">193. Чечевица обыкновенная - <text:span text:style-name="T52">Carpodacus erythrinus </text:span>(Pallas, 1770)</text:p>
      <text:p text:style-name="P312">194. Урагус или длиннохвостый снегирь, длиннохвостая чечевица - <text:span text:style-name="T52">Uragus sibiricus </text:span>(Pallas, 1773) </text:p>
      <text:p text:style-name="P312">195. Щур - <text:span text:style-name="T52">Pinicola enucleator </text:span>(Linnaeus, 1758) </text:p>
      <text:p text:style-name="P312">196. Клёст-еловик <text:span text:style-name="T52">Loxia curvirostra </text:span>Linnaeus, 1758 </text:p>
      <text:p text:style-name="P312">197. Снегирь обыкновенный- <text:span text:style-name="T52">Pyrrhula pyrrhula </text:span>(Linnaeus, 1758)</text:p>
      <text:p text:style-name="P315"><text:span text:style-name="T122">198. Дубонос обыкновенный - </text:span><text:span text:style-name="T123">Coccothraustes coccothraustes </text:span><text:span text:style-name="T122">(Linnaeus, </text:span><text:span text:style-name="T164">1758)</text:span></text:p>
      <text:p text:style-name="P314">СЕМЕЙСТВО ОВСЯНКОВЫЕ - EMBERIZIDAE </text:p>
      <text:p text:style-name="P315"><text:span text:style-name="T122">199. Овсянка обыкновенная - </text:span><text:span text:style-name="T123">Emberiza citrinella </text:span><text:span text:style-name="T122">Linnaeus, 1758</text:span></text:p>
      <text:p text:style-name="P312">200. Овсянка белошапочная - <text:span text:style-name="T52">Emberiza leucocephalos </text:span>Gmelin, 1771</text:p>
      <text:p text:style-name="P315"><text:span text:style-name="T122">201. Овсянка садовая - </text:span><text:span text:style-name="T123">Emberiza hortulana </text:span><text:span text:style-name="T122">Linnaeus, 1758 </text:span></text:p>
      <text:p text:style-name="P315"><text:span text:style-name="T122">202. Овсянка тростниковая или камышовая - </text:span><text:span text:style-name="T123">Emberiza schoeniclus </text:span><text:span text:style-name="T122">Linnaeus, 1758 </text:span></text:p>
      <text:p text:style-name="P315">203. <text:span text:style-name="T165">О</text:span>всянка седоголовая - <text:span text:style-name="T52">Emberiza spodocephala </text:span>Pallas, 1776 </text:p>
      <text:p text:style-name="P315"><text:span text:style-name="T122">204. </text:span><text:span text:style-name="T164">П</text:span><text:span text:style-name="T122">одорожник лапландский - </text:span><text:span text:style-name="T123">Calcarius lapponicus </text:span><text:span text:style-name="T122">Linnaeus, 1758</text:span></text:p>
      <text:p text:style-name="P315"><text:span text:style-name="T122">205. </text:span><text:span text:style-name="T164">П</text:span><text:span text:style-name="T122">уночка - </text:span><text:span text:style-name="T123">Plectrophenax nivalis </text:span><text:span text:style-name="T122">(Linnaeus, 1758) </text:span></text:p>
      <text:p text:style-name="P314">Класс Млекопитающие - Mammalia </text:p>
      <text:p text:style-name="P314">СЕМЕЙСТВО КРОТОВЫЕ </text:p>
      <text:p text:style-name="P315"><text:span text:style-name="T122">206. Крот алтайский или сибирский - </text:span><text:span text:style-name="T123">Talpa altaica </text:span><text:span text:style-name="T122">Nikolsky, 1883 </text:span></text:p>
      <text:p text:style-name="P316"><text:span text:style-name="T122">СЕМЕЙСТВО ЗЕМЛЕРОЙКОВЫЕ </text:span><text:span text:style-name="T112">– </text:span><text:span text:style-name="T122">SORICIDAE </text:span></text:p>
      <text:p text:style-name="P312">207. Кутора обыкновенная - <text:span text:style-name="T52">Neomys fodiens </text:span>(Pennant, 1771) </text:p>
      <text:p text:style-name="P315"><text:span text:style-name="T122">208. Бурозубка обыкновенная - </text:span><text:span text:style-name="T123">Sorex araneus </text:span><text:span text:style-name="T122">Linnaeus, 1758</text:span></text:p>
      <text:p text:style-name="P315"><text:span text:style-name="T122">209. Бурозубка средняя - </text:span><text:span text:style-name="T123">Sorex caecutiens </text:span><text:span text:style-name="T122">Laxmann, 1788</text:span></text:p>
      <text:p text:style-name="P315"><text:span text:style-name="T122">210. Бурозубка плоскочерепная - </text:span><text:span text:style-name="T123">Sorex roboratus </text:span><text:span text:style-name="T122">Hollister, 1913</text:span></text:p>
      <text:p text:style-name="P315"><text:span text:style-name="T122">211. Бурозубка малая - </text:span><text:span text:style-name="T123">Sorex minutus </text:span><text:span text:style-name="T122">Linnaeus, 1766</text:span></text:p>
      <text:p text:style-name="P315"><text:span text:style-name="T165">2</text:span>12. Бурозубка тундряная - <text:span text:style-name="T52">Sorex tundrensis </text:span>Merriam, 1900 </text:p>
      <text:p text:style-name="P316"><text:span text:style-name="T122">СЕМЕЙСТВО ЗАЙЦЕВЫЕ </text:span><text:span text:style-name="T112">– </text:span><text:span text:style-name="T122">LEPORIDAE </text:span></text:p>
      <text:p text:style-name="P315"><text:span text:style-name="T122">213. Заяц-беляк - </text:span><text:span text:style-name="T123">Lepus timidus </text:span><text:span text:style-name="T122">Linneaus, 1758 </text:span></text:p>
      <text:p text:style-name="P315"><text:span text:style-name="T122">214. Заяц-русак - </text:span><text:span text:style-name="T123">Lepus europaeus </text:span><text:span text:style-name="T122">Pall, 1778 </text:span></text:p>
      <text:p text:style-name="P316"><text:span text:style-name="T122">СЕМЕЙСТВО БЕЛИЧЬИ </text:span><text:span text:style-name="T112">– </text:span><text:span text:style-name="T122">SCIURIDAE </text:span></text:p>
      <text:p text:style-name="P312">215. Белка летяга <text:span text:style-name="T52">Pteromys volans </text:span>(Linnaeus, 1758)</text:p>
      <text:p text:style-name="P312">216. Белка обыкновенная - <text:span text:style-name="T52">Sciurus vulgaris </text:span>Linnaeus, 1758</text:p>
      <text:p text:style-name="P315"><text:span text:style-name="T122">217. Бурундук азиатский - </text:span><text:span text:style-name="T123">Tamias sibiricus </text:span><text:span text:style-name="T122">(Laxmann, 1769)</text:span></text:p>
      <text:p text:style-name="P315"><text:span text:style-name="T166">218.</text:span><text:span text:style-name="T122"> Краснощёкий суслик- </text:span><text:span text:style-name="T123">Spermophilus erythrogenys </text:span><text:span text:style-name="T122">Brandt, 1841 </text:span></text:p>
      <text:p text:style-name="P315"><text:span text:style-name="T122">219. Сурок лесостепной </text:span><text:span text:style-name="T123">Marmota baibacina </text:span><text:span text:style-name="T122">Kastschenko, 1899 </text:span></text:p>
      <text:p text:style-name="P314">СЕМЕЙСТВО БОБРОВЫЕ CASTORIDAE </text:p>
      <text:p text:style-name="P315"><text:span text:style-name="T122">220. Бобр речной, или обыкновенный - </text:span><text:span text:style-name="T123">Castor fiber </text:span><text:span text:style-name="T122">Linnaeus, 1758 </text:span></text:p>
      <text:p text:style-name="P314">СЕМЕЙСТВО МЫШОВКОВЫЕ - SMINTHIDAE </text:p>
      <text:p text:style-name="P315"><text:span text:style-name="T122">221. Лесная мышовка - </text:span><text:span text:style-name="T123">Sicista betulina </text:span><text:span text:style-name="T122">(Pallas, 1779) </text:span></text:p>
      <text:p text:style-name="P314">СЕМЕЙСТВО ХОМЯКОВЫЕ - CRICETIDAE </text:p>
      <text:p text:style-name="P312">222. Хомяк обыкновенный - <text:span text:style-name="T52">Cricetus cricetus </text:span>(Linnaeus, 1758)</text:p>
      <text:p text:style-name="P312"><text:soft-page-break/>223. Полевка рыжая - <text:span text:style-name="T52">Myodes glareolus </text:span>(Schreber, 1780) </text:p>
      <text:p text:style-name="P315"><text:span text:style-name="T122">224. Полевка красно-серая полевка </text:span><text:span text:style-name="T123">Myodes rufocanus </text:span><text:span text:style-name="T122">(Sundevall, 1846)</text:span></text:p>
      <text:p text:style-name="P315"><text:span text:style-name="T122">225. Полевка красная полевка </text:span><text:span text:style-name="T123">Муyodes rutilus </text:span><text:span text:style-name="T122">(Pallas, 1779) </text:span></text:p>
      <text:p text:style-name="P315"><text:span text:style-name="T122">226. Полевка обыкновенная полевка </text:span><text:span text:style-name="T123">Microtus arvalis </text:span><text:span text:style-name="T122">(Pallas, 1811)</text:span></text:p>
      <text:p text:style-name="P315"><text:span text:style-name="T122">227. Полевка узкочерепная полевка - </text:span><text:span text:style-name="T123">Microtus gregalis </text:span><text:span text:style-name="T122">(Pallas, 1779)</text:span></text:p>
      <text:p text:style-name="P315"><text:span text:style-name="T122">228. Полевка-экономка - </text:span><text:span text:style-name="T123">Microtus oeconomus </text:span><text:span text:style-name="T122">(Pallas, 1776)  </text:span></text:p>
      <text:p text:style-name="P315"><text:span text:style-name="T122">229. Ондатра - </text:span><text:span text:style-name="T123">Ondatra zibethicus </text:span><text:span text:style-name="T122">(Linnaeus, 1766) </text:span></text:p>
      <text:p text:style-name="P315"><text:span text:style-name="T122">230. Полевка водяная или водянапя крыса - </text:span><text:span text:style-name="T123">Arvicola terrestris </text:span><text:span text:style-name="T122">(Linnaeus, 1758) </text:span></text:p>
      <text:p text:style-name="P316"><text:span text:style-name="T122">СЕМЕЙСТВО МЫШИНЫЕ </text:span><text:span text:style-name="T112">– </text:span><text:span text:style-name="T122">MURIDAE </text:span></text:p>
      <text:p text:style-name="P312">231. Мышь полевая - <text:span text:style-name="T52">Apodemus agrarius </text:span>(Pallas, 1771) </text:p>
      <text:p text:style-name="P312">232. Мышь домовая - <text:span text:style-name="T52">Mus musculus </text:span>Linnaeus, 1758 </text:p>
      <text:p text:style-name="P312">233. Мышь восточно-азиатская - <text:span text:style-name="T52">Apodemus peninsulae </text:span>(Thomas, 1907)</text:p>
      <text:p text:style-name="P315"><text:span text:style-name="T122">234. Мышь-малютка - </text:span><text:span text:style-name="T123">Micromys minutus </text:span><text:span text:style-name="T122">(Pallas, 1771)</text:span></text:p>
      <text:p text:style-name="P315"><text:span text:style-name="T122">235. Крыса серая - </text:span><text:span text:style-name="T123">Rattus norvegicus </text:span><text:span text:style-name="T122">(Berkenhout, 1769) </text:span></text:p>
      <text:p text:style-name="P314">СЕМЕЙСТВО КОЖАНОВЫЕ - VESPERTILIONIDAE </text:p>
      <text:p text:style-name="P315"><text:span text:style-name="T122">236. Ночница Иконникова </text:span><text:span text:style-name="T123">Myotis ikonnikovi </text:span><text:span text:style-name="T122">Ognev, 1912 </text:span></text:p>
      <text:p text:style-name="P315"><text:span text:style-name="T122">237. Ночница восточная - </text:span><text:span text:style-name="T123">Myotis </text:span><text:span text:style-name="T122">petax (Kuhl, 1817) </text:span></text:p>
      <text:p text:style-name="P315"><text:span text:style-name="T122">238. Ночница сибирская - </text:span><text:span text:style-name="T123">Myotis sibiricus </text:span><text:span text:style-name="T122">Kastschenko, 1905 </text:span></text:p>
      <text:p text:style-name="P315"><text:span text:style-name="T122">239. Ночница прудовая - Myotis dasycneme (Boie, 1825)</text:span></text:p>
      <text:p text:style-name="P312">240. Вечерница рыжая <text:span text:style-name="T52">Nyctalus noctula </text:span>(Schreber, 1774)</text:p>
      <text:p text:style-name="P312">241. Кожан северный <text:span text:style-name="T52">Eptesicus nilssoni </text:span>Keyserling et Blasius, 1839</text:p>
      <text:p text:style-name="P312">242. Трубконос сибирский <text:span text:style-name="T52">Murina helgendorfi </text:span>(Peters, 1880) </text:p>
      <text:p text:style-name="P316"><text:span text:style-name="T122">СЕМЕЙСТВО КОШАЧЬИ </text:span><text:span text:style-name="T112">– </text:span><text:span text:style-name="T122">FELIDAE </text:span></text:p>
      <text:p text:style-name="P315"><text:span text:style-name="T122">243. Рысь - </text:span><text:span text:style-name="T123">Lynx lynx </text:span><text:span text:style-name="T122">(Linnaeus, 1758) </text:span></text:p>
      <text:p text:style-name="P316"><text:span text:style-name="T122">СЕМЕЙСТВО ПСОВЫЕ </text:span><text:span text:style-name="T112">– </text:span><text:span text:style-name="T122">СCANIDAE </text:span></text:p>
      <text:p text:style-name="P315"><text:span text:style-name="T122">244. Волк - </text:span><text:span text:style-name="T123">Canis lupus </text:span><text:span text:style-name="T122">Linnaeus, 1758 </text:span></text:p>
      <text:p text:style-name="P315"><text:span text:style-name="T122">245. Лисица красная или быкновенная - </text:span><text:span text:style-name="T123">Vulpes vulpes </text:span><text:span text:style-name="T122">(Linnaeus, 1758)</text:span></text:p>
      <text:p text:style-name="P316"><text:span text:style-name="T122">СЕМЕЙСТВО МЕДВЕЖЬИ </text:span><text:span text:style-name="T112">– </text:span><text:span text:style-name="T122">URSIDAE </text:span></text:p>
      <text:p text:style-name="P315"><text:span text:style-name="T122">246. Медведь бурый </text:span><text:span text:style-name="T123">- Ursus arctos </text:span><text:span text:style-name="T122">Linnaeus, 1758 </text:span></text:p>
      <text:p text:style-name="P316"><text:span text:style-name="T122">СЕМЕЙСТВО КУНЬИ </text:span><text:span text:style-name="T112">– </text:span><text:span text:style-name="T122">MUSTELIDAE </text:span></text:p>
      <text:p text:style-name="P315"><text:span text:style-name="T122">247. Выдра речная </text:span><text:span text:style-name="T123">Lutra lutra </text:span><text:span text:style-name="T122">(Linnaeus, 1758) </text:span></text:p>
      <text:p text:style-name="P315"><text:span text:style-name="T122">248. Барсук восточный - </text:span><text:span text:style-name="T123">Meles leucurus </text:span><text:span text:style-name="T122">Hodgsson, 1847 </text:span></text:p>
      <text:p text:style-name="P315"><text:span text:style-name="T122">249</text:span><text:span text:style-name="T123">. </text:span><text:span text:style-name="T122">Соболь </text:span><text:span text:style-name="T123">Martes zibellina </text:span><text:span text:style-name="T122">(Linnaeus, 1758) </text:span></text:p>
      <text:p text:style-name="P312">250. Ласка - <text:span text:style-name="T52">Mustela nivalis </text:span>Linnaeus, 1766</text:p>
      <text:p text:style-name="P312">251. Горностай <text:span text:style-name="T52">Mustela erminea </text:span>Linnaeus, 1758 </text:p>
      <text:p text:style-name="P312">252. Колонок <text:span text:style-name="T52">Mustela sibirica </text:span>Pallas, 1773 </text:p>
      <text:p text:style-name="P312">253. Хорек - степной - <text:span text:style-name="T52">Mustela eversmannii </text:span>Lesson, 1827</text:p>
      <text:p text:style-name="P315"><text:span text:style-name="T122">254. Американская норка - </text:span><text:span text:style-name="T123">Neovison vison </text:span><text:span text:style-name="T122">(Schreber, 1777)</text:span></text:p>
      <text:p text:style-name="P316"><text:span text:style-name="T122">СЕМЕЙСТВО ОЛЕНЬИ </text:span><text:span text:style-name="T112">– </text:span><text:span text:style-name="T122">CERVIDAE </text:span></text:p>
      <text:p text:style-name="P315"><text:span text:style-name="T122">255. Лось европейский - </text:span><text:span text:style-name="T123">Alces alces </text:span><text:span text:style-name="T122">(Linnaeus, 1758)</text:span></text:p>
      <text:p text:style-name="P315"><text:span text:style-name="T122">256. Косуля сибирская - </text:span><text:span text:style-name="T123">Capreolus pygargus </text:span><text:span text:style-name="T122">(Pallas, 1771) </text:span></text:p>
      <text:p text:style-name="P318"><text:line-break/></text:p>
      <text:p text:style-name="P3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>
      <style:text-properties style:font-name="Times New Roman1" fo:font-family="'Times New Roman'" style:font-family-generic="roman" style:font-pitch="variable" fo:font-size="12pt" style:font-size-asian="10.5pt" style:font-size-complex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3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09:58:47.216007877</meta:creation-date>
    <dc:title>Default</dc:title>
    <meta:editing-cycles>20</meta:editing-cycles>
    <meta:editing-duration>PT2H23M59S</meta:editing-duration>
    <meta:generator>LibreOffice/25.2.6.2$Linux_X86_64 LibreOffice_project/520$Build-2</meta:generator>
    <dc:date>2026-06-03T12:04:25.872228531</dc:date>
    <meta:document-statistic meta:table-count="21" meta:image-count="0" meta:object-count="0" meta:page-count="43" meta:paragraph-count="2164" meta:word-count="13985" meta:character-count="106895" meta:non-whitespace-character-count="93478"/>
  </office:meta>
</office:document-meta>
</file>