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Noto Sans" svg:font-family="'Noto Sans'" style:font-family-generic="roman" style:font-pitch="variable"/>
    <style:font-face style:name="Noto Sans CJK JP:palt" svg:font-family="'Noto Sans CJK JP:palt', 'Noto Sans CJK KR', 'Noto Sans CJK SC', 'Noto Sans CJK TC', 'Noto Sans CJK HK'" style:font-family-generic="swiss" style:font-pitch="variable"/>
    <style:font-face style:name="Noto Sans Devanagari" svg:font-family="'Noto Sans Devanagari'" style:font-family-generic="system" style:font-pitch="variable"/>
    <style:font-face style:name="Noto Sans1" svg:font-family="'Noto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false" presentation:display-page-number="true" presentation:display-date-time="false"/>
    </style:style>
    <style:style style:name="gr1" style:family="graphic">
      <style:graphic-properties style:protect="size" loext:decorative="false"/>
    </style:style>
    <style:style style:name="pr1" style:family="presentation" style:parent-style-name="Nature_5f_Illustration-title">
      <style:graphic-properties draw:textarea-horizontal-align="center" fo:min-height="4.963cm" loext:decorative="false"/>
      <style:paragraph-properties style:writing-mode="lr-tb"/>
    </style:style>
    <style:style style:name="pr2" style:family="presentation" style:parent-style-name="Nature_5f_Illustration-subtitle">
      <style:graphic-properties draw:fill-color="#ffffff" draw:textarea-horizontal-align="left" fo:min-height="7.5cm" loext:decorative="false"/>
      <style:paragraph-properties style:writing-mode="lr-tb"/>
    </style:style>
    <style:style style:name="pr3" style:family="presentation" style:parent-style-name="Nature_5f_Illustration-notes">
      <style:graphic-properties draw:fill-color="#ffffff" draw:auto-grow-height="false" fo:min-height="0.101cm" loext:decorative="false"/>
      <style:paragraph-properties style:writing-mode="lr-tb"/>
    </style:style>
    <style:style style:name="pr4" style:family="presentation" style:parent-style-name="Nature_5f_Illustration1-title">
      <style:graphic-properties fo:min-height="3.506cm" loext:decorative="false"/>
      <style:paragraph-properties style:writing-mode="lr-tb"/>
    </style:style>
    <style:style style:name="pr5" style:family="presentation" style:parent-style-name="Nature_5f_Illustration1-outline1">
      <style:graphic-properties fo:min-height="0cm" loext:decorative="false"/>
      <style:paragraph-properties style:writing-mode="lr-tb"/>
    </style:style>
    <style:style style:name="pr6" style:family="presentation" style:parent-style-name="Nature_5f_Illustration1-notes">
      <style:graphic-properties draw:fill-color="#ffffff" draw:auto-grow-height="false" fo:min-height="0.101cm" loext:decorative="false"/>
      <style:paragraph-properties style:writing-mode="lr-tb"/>
    </style:style>
    <style:style style:name="pr7" style:family="presentation" style:parent-style-name="Nature_5f_Illustration1_5f_-title">
      <style:graphic-properties fo:min-height="3.506cm" loext:decorative="false"/>
      <style:paragraph-properties style:writing-mode="lr-tb"/>
    </style:style>
    <style:style style:name="pr8" style:family="presentation" style:parent-style-name="Nature_5f_Illustration1_5f_-outline1">
      <style:graphic-properties fo:min-height="0cm" loext:decorative="false"/>
      <style:paragraph-properties style:writing-mode="lr-tb"/>
    </style:style>
    <style:style style:name="pr9" style:family="presentation" style:parent-style-name="Nature_5f_Illustration1_5f_-notes">
      <style:graphic-properties draw:fill-color="#ffffff" draw:auto-grow-height="false" fo:min-height="0.101cm" loext:decorative="false"/>
      <style:paragraph-properties style:writing-mode="lr-tb"/>
    </style:style>
    <style:style style:name="pr10" style:family="presentation" style:parent-style-name="Nature_5f_Illustration1_5f_-title">
      <style:graphic-properties fo:min-height="5.209cm" loext:decorative="false"/>
      <style:paragraph-properties style:writing-mode="lr-tb"/>
    </style:style>
    <style:style style:name="pr11" style:family="presentation" style:parent-style-name="Nature_5f_Illustration1_5f__5f_-title">
      <style:graphic-properties fo:min-height="5.209cm" loext:decorative="false"/>
      <style:paragraph-properties style:writing-mode="lr-tb"/>
    </style:style>
    <style:style style:name="pr12" style:family="presentation" style:parent-style-name="Nature_5f_Illustration1_5f__5f_-outline1">
      <style:graphic-properties fo:min-height="0cm" loext:decorative="false"/>
      <style:paragraph-properties style:writing-mode="lr-tb"/>
    </style:style>
    <style:style style:name="pr13" style:family="presentation" style:parent-style-name="Nature_5f_Illustration1_5f__5f_-notes">
      <style:graphic-properties draw:fill-color="#ffffff" draw:auto-grow-height="false" fo:min-height="0.101cm" loext:decorative="false"/>
      <style:paragraph-properties style:writing-mode="lr-tb"/>
    </style:style>
    <style:style style:name="pr14" style:family="presentation" style:parent-style-name="Nature_5f_Illustration1_5f__5f_-title">
      <style:graphic-properties fo:min-height="3.506cm" loext:decorative="false"/>
      <style:paragraph-properties style:writing-mode="lr-tb"/>
    </style:style>
    <style:style style:name="pr15" style:family="presentation" style:parent-style-name="Nature_5f_Illustration1_5f__5f__5f_-title">
      <style:graphic-properties fo:min-height="3.506cm" loext:decorative="false"/>
      <style:paragraph-properties style:writing-mode="lr-tb"/>
    </style:style>
    <style:style style:name="pr16" style:family="presentation" style:parent-style-name="Nature_5f_Illustration1_5f__5f__5f_-outline1">
      <style:graphic-properties fo:min-height="0cm" loext:decorative="false"/>
      <style:paragraph-properties style:writing-mode="lr-tb"/>
    </style:style>
    <style:style style:name="pr17" style:family="presentation" style:parent-style-name="Nature_5f_Illustration1_5f__5f__5f_-notes">
      <style:graphic-properties draw:fill-color="#ffffff" draw:auto-grow-height="false" fo:min-height="0.101cm" loext:decorative="false"/>
      <style:paragraph-properties style:writing-mode="lr-tb"/>
    </style:style>
    <style:style style:name="pr18" style:family="presentation" style:parent-style-name="Nature_5f_Illustration1_5f__5f__5f_-title">
      <style:graphic-properties fo:min-height="5.209cm" loext:decorative="false"/>
      <style:paragraph-properties style:writing-mode="lr-tb"/>
    </style:style>
    <style:style style:name="pr19" style:family="presentation" style:parent-style-name="Nature_5f_Illustration1_5f__5f__5f__5f_-title">
      <style:graphic-properties fo:min-height="5.209cm" loext:decorative="false"/>
      <style:paragraph-properties style:writing-mode="lr-tb"/>
    </style:style>
    <style:style style:name="pr20" style:family="presentation" style:parent-style-name="Nature_5f_Illustration1_5f__5f__5f__5f_-outline1">
      <style:graphic-properties fo:min-height="0cm" loext:decorative="false"/>
      <style:paragraph-properties style:writing-mode="lr-tb"/>
    </style:style>
    <style:style style:name="pr21" style:family="presentation" style:parent-style-name="Nature_5f_Illustration1_5f__5f__5f__5f_-notes">
      <style:graphic-properties draw:fill-color="#ffffff" draw:auto-grow-height="false" fo:min-height="0.101cm" loext:decorative="false"/>
      <style:paragraph-properties style:writing-mode="lr-tb"/>
    </style:style>
    <style:style style:name="pr22" style:family="presentation" style:parent-style-name="Nature_5f_Illustration1_5f__5f__5f__5f__5f_-title">
      <style:graphic-properties fo:min-height="5.209cm" loext:decorative="false"/>
      <style:paragraph-properties style:writing-mode="lr-tb"/>
    </style:style>
    <style:style style:name="pr23" style:family="presentation" style:parent-style-name="Nature_5f_Illustration1_5f__5f__5f__5f__5f_-outline1">
      <style:graphic-properties fo:min-height="0cm" loext:decorative="false"/>
      <style:paragraph-properties style:writing-mode="lr-tb"/>
    </style:style>
    <style:style style:name="pr24" style:family="presentation" style:parent-style-name="Nature_5f_Illustration1_5f__5f__5f__5f__5f_-notes">
      <style:graphic-properties draw:fill-color="#ffffff" draw:auto-grow-height="false" fo:min-height="0.101cm" loext:decorative="false"/>
      <style:paragraph-properties style:writing-mode="lr-tb"/>
    </style:style>
    <style:style style:name="pr25" style:family="presentation" style:parent-style-name="Nature_5f_Illustration1_5f__5f__5f__5f__5f_-title">
      <style:graphic-properties fo:min-height="3.506cm" loext:decorative="false"/>
      <style:paragraph-properties style:writing-mode="lr-tb"/>
    </style:style>
    <style:style style:name="pr26" style:family="presentation" style:parent-style-name="Nature_5f_Illustration1_5f__5f__5f__5f__5f__5f_-title">
      <style:graphic-properties fo:min-height="3.506cm" loext:decorative="false"/>
      <style:paragraph-properties style:writing-mode="lr-tb"/>
    </style:style>
    <style:style style:name="pr27" style:family="presentation" style:parent-style-name="Nature_5f_Illustration1_5f__5f__5f__5f__5f__5f_-outline1">
      <style:graphic-properties fo:min-height="0cm" loext:decorative="false"/>
      <style:paragraph-properties style:writing-mode="lr-tb"/>
    </style:style>
    <style:style style:name="pr28" style:family="presentation" style:parent-style-name="Nature_5f_Illustration1_5f__5f__5f__5f__5f__5f_-notes">
      <style:graphic-properties draw:fill-color="#ffffff" draw:auto-grow-height="false" fo:min-height="0.101cm" loext:decorative="false"/>
      <style:paragraph-properties style:writing-mode="lr-tb"/>
    </style:style>
    <style:style style:name="pr29" style:family="presentation" style:parent-style-name="Nature_5f_Illustration1_5f__5f__5f__5f__5f__5f_-title">
      <style:graphic-properties fo:min-height="5.209cm" loext:decorative="false"/>
      <style:paragraph-properties style:writing-mode="lr-tb"/>
    </style:style>
    <style:style style:name="pr30" style:family="presentation" style:parent-style-name="Nature_5f_Illustration1_5f__5f__5f__5f_-title">
      <style:graphic-properties fo:min-height="3.506cm" loext:decorative="false"/>
      <style:paragraph-properties style:writing-mode="lr-tb"/>
    </style:style>
    <style:style style:name="pr31" style:family="presentation" style:parent-style-name="Nature_5f_Illustration1_5f__5f__5f__5f__5f__5f__5f_-title">
      <style:graphic-properties fo:min-height="3.506cm" loext:decorative="false"/>
      <style:paragraph-properties style:writing-mode="lr-tb"/>
    </style:style>
    <style:style style:name="pr32" style:family="presentation" style:parent-style-name="Nature_5f_Illustration1_5f__5f__5f__5f__5f__5f__5f_-outline1">
      <style:graphic-properties fo:min-height="0cm" loext:decorative="false"/>
      <style:paragraph-properties style:writing-mode="lr-tb"/>
    </style:style>
    <style:style style:name="pr33" style:family="presentation" style:parent-style-name="Nature_5f_Illustration1_5f__5f__5f__5f__5f__5f__5f_-notes">
      <style:graphic-properties draw:fill-color="#ffffff" draw:auto-grow-height="false" fo:min-height="0.101cm" loext:decorative="false"/>
      <style:paragraph-properties style:writing-mode="lr-tb"/>
    </style:style>
    <style:style style:name="pr34" style:family="presentation" style:parent-style-name="Nature_5f_Illustration_5f_-title">
      <style:graphic-properties draw:textarea-horizontal-align="center" fo:min-height="4.963cm" loext:decorative="false"/>
      <style:paragraph-properties style:writing-mode="lr-tb"/>
    </style:style>
    <style:style style:name="pr35" style:family="presentation" style:parent-style-name="Nature_5f_Illustration_5f_-notes">
      <style:graphic-properties draw:fill-color="#ffffff" draw:auto-grow-height="false" fo:min-height="0.101cm" loext:decorative="false"/>
      <style:paragraph-properties style:writing-mode="lr-tb"/>
    </style:style>
    <style:style style:name="P1" style:family="paragraph">
      <style:paragraph-properties fo:text-align="center"/>
    </style:style>
    <style:style style:name="P2" style:family="paragraph">
      <style:paragraph-properties fo:text-align="center"/>
      <style:text-properties fo:color="#158466" loext:opacity="100%"/>
    </style:style>
    <style:style style:name="P3" style:family="paragraph">
      <loext:graphic-properties draw:fill-color="#ffffff"/>
      <style:paragraph-properties fo:text-align="start"/>
      <style:text-properties fo:color="#158466" loext:opacity="100%" fo:font-size="20pt" style:font-size-asian="20pt" style:font-size-complex="20pt"/>
    </style:style>
    <style:style style:name="P4" style:family="paragraph">
      <loext:graphic-properties draw:fill-color="#ffffff"/>
    </style:style>
    <style:style style:name="P5" style:family="paragraph">
      <style:text-properties fo:color="#158466" loext:opacity="100%"/>
    </style:style>
    <style:style style:name="P6" style:family="paragraph">
      <style:paragraph-properties fo:line-height="150%"/>
    </style:style>
    <style:style style:name="T1" style:family="text">
      <style:text-properties fo:color="#158466" loext:opacity="100%"/>
    </style:style>
    <style:style style:name="T2" style:family="text">
      <style:text-properties fo:color="#00a933" loext:opacity="100%"/>
    </style:style>
    <style:style style:name="T3" style:family="text">
      <style:text-properties fo:color="#000000" loext:opacity="100%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OpenSymbol" style:font-charset="x-symbol" style:use-window-font-color="true" fo:font-size="45%"/>
      </text:list-level-style-bullet>
      <text:list-level-style-bullet text:level="2" text:bullet-char="●">
        <style:list-level-properties text:space-before="1.5cm" text:min-label-width="0.9cm"/>
        <style:text-properties fo:font-family="OpenSymbol" style:font-charset="x-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font-charset="x-symbol" style:use-window-font-color="true" fo:font-size="45%"/>
      </text:list-level-style-bullet>
      <text:list-level-style-bullet text:level="4" text:bullet-char="●">
        <style:list-level-properties text:space-before="4.2cm" text:min-label-width="0.6cm"/>
        <style:text-properties fo:font-family="OpenSymbol" style:font-charset="x-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font-charset="x-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font-charset="x-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font-charset="x-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font-charset="x-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font-charset="x-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font-charset="x-symbol" style:use-window-font-color="true" fo:font-size="45%"/>
      </text:list-level-style-bullet>
    </text:list-style>
  </office:automatic-styles>
  <office:body>
    <office:presentation>
      <draw:page draw:name="page1" draw:style-name="dp1" draw:master-page-name="Nature_5f_Illustration" presentation:presentation-page-layout-name="AL1T0">
        <office:forms form:automatic-focus="false" form:apply-design-mode="false"/>
        <draw:frame presentation:style-name="pr1" draw:text-style-name="P2" draw:layer="layout" svg:width="24.8cm" svg:height="4.963cm" svg:x="0.8cm" svg:y="4.8cm" presentation:class="title" presentation:user-transformed="true">
          <draw:text-box>
            <text:p text:style-name="P1"><text:span text:style-name="T1">Викторина на знание ООПТ</text:span></text:p>
          </draw:text-box>
        </draw:frame>
        <draw:frame presentation:style-name="pr2" draw:text-style-name="P3" draw:layer="layout" svg:width="13.5cm" svg:height="7.5cm" svg:x="3.5cm" svg:y="10.5cm" presentation:class="subtitle" presentation:placeholder="true" presentation:user-transformed="true">
          <draw:text-box/>
        </draw:frame>
        <presentation:notes draw:style-name="dp2">
          <draw:page-thumbnail draw:style-name="gr1" draw:layer="layout" svg:width="14.848cm" svg:height="11.136cm" svg:x="3.075cm" svg:y="2.257cm" draw:page-number="1" presentation:class="page"/>
          <draw:frame presentation:style-name="pr3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2" draw:style-name="dp3" draw:master-page-name="Nature_5f_Illustration1" presentation:presentation-page-layout-name="AL2T1">
        <office:forms form:automatic-focus="false" form:apply-design-mode="false"/>
        <draw:frame presentation:style-name="pr4" draw:text-style-name="P5" draw:layer="layout" svg:width="25.2cm" svg:height="3.506cm" svg:x="1.4cm" svg:y="0.837cm" presentation:class="title">
          <draw:text-box>
            <text:p><text:span text:style-name="T1">Что означает аббревиатура ООПТ?</text:span></text:p>
          </draw:text-box>
        </draw:frame>
        <draw:frame presentation:style-name="pr5" draw:text-style-name="P6" draw:layer="layout" svg:width="25.2cm" svg:height="13.486cm" svg:x="1.4cm" svg:y="4.914cm" presentation:class="outline">
          <draw:text-box>
            <text:list text:style-name="L2">
              <text:list-item>
                <text:p text:style-name="P6">А. Областные объекты природного туризма</text:p>
              </text:list-item>
              <text:list-item>
                <text:p text:style-name="P6">Б. Особо охраняемые природные территории</text:p>
              </text:list-item>
              <text:list-item>
                <text:p text:style-name="P6">В. Общества охраны природы и туризма</text:p>
              </text:list-item>
              <text:list-item>
                <text:p text:style-name="P6">Г. Открытые охраняемые природные <text:s text:c="6"/>территории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2" presentation:class="page"/>
          <draw:frame presentation:style-name="pr6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3" draw:style-name="dp3" draw:master-page-name="Nature_5f_Illustration1_5f_" presentation:presentation-page-layout-name="AL2T1">
        <office:forms form:automatic-focus="false" form:apply-design-mode="false"/>
        <draw:frame presentation:style-name="pr7" draw:text-style-name="P5" draw:layer="layout" svg:width="25.2cm" svg:height="3.506cm" svg:x="1.4cm" svg:y="0.837cm" presentation:class="title">
          <draw:text-box>
            <text:p><text:span text:style-name="T1">Что означает аббревиатура ООПТ?</text:span></text:p>
          </draw:text-box>
        </draw:frame>
        <draw:frame presentation:style-name="pr8" draw:text-style-name="P6" draw:layer="layout" svg:width="25.2cm" svg:height="13.486cm" svg:x="1.4cm" svg:y="4.914cm" presentation:class="outline">
          <draw:text-box>
            <text:list text:style-name="L2">
              <text:list-item>
                <text:p text:style-name="P6">А. Областные объекты природного туризма</text:p>
              </text:list-item>
              <text:list-item>
                <text:p xml:id="id1" text:id="id1" text:style-name="P6"><text:span text:style-name="T2">Б. Особо охраняемые природные территории</text:span></text:p>
              </text:list-item>
              <text:list-item>
                <text:p text:style-name="P6">В. Общества охраны природы и туризма</text:p>
              </text:list-item>
              <text:list-item>
                <text:p text:style-name="P6">Г. Открытые охраняемые природные <text:s text:c="6"/>территории</text:p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bottom">
                  <anim:set smil:begin="0s" smil:dur="0.001s" smil:fill="hold" smil:targetElement="id1" anim:sub-item="text" smil:attributeName="visibility" smil:to="visible"/>
                  <anim:animate smil:dur="0.5s" smil:fill="hold" smil:targetElement="id1" anim:sub-item="text" smil:attributeName="x" smil:values="x;x" smil:keyTimes="0;1"/>
                  <anim:animate smil:dur="0.5s" smil:fill="hold" smil:targetElement="id1" anim:sub-item="text" smil:attributeName="y" smil:values="1+height/2;y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4.848cm" svg:height="11.136cm" svg:x="3.075cm" svg:y="2.257cm" draw:page-number="3" presentation:class="page"/>
          <draw:frame presentation:style-name="pr9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4" draw:style-name="dp3" draw:master-page-name="Nature_5f_Illustration1_5f_" presentation:presentation-page-layout-name="AL2T1">
        <office:forms form:automatic-focus="false" form:apply-design-mode="false"/>
        <draw:frame presentation:style-name="pr10" draw:text-style-name="P5" draw:layer="layout" svg:width="25.2cm" svg:height="5.209cm" svg:x="1.4cm" svg:y="-0.014cm" presentation:class="title" presentation:user-transformed="true">
          <draw:text-box>
            <text:p><text:span text:style-name="T1">Какое ООПТ Кузбасса имеет статус государственного природного заповедника?</text:span></text:p>
          </draw:text-box>
        </draw:frame>
        <draw:frame presentation:style-name="pr8" draw:text-style-name="P6" draw:layer="layout" svg:width="24.6cm" svg:height="12.9cm" svg:x="1.4cm" svg:y="5.5cm" presentation:class="outline" presentation:user-transformed="true">
          <draw:text-box>
            <text:list text:style-name="L2">
              <text:list-item>
                <text:p text:style-name="P6">А. Томская Писаница</text:p>
              </text:list-item>
              <text:list-item>
                <text:p text:style-name="P6">Б. Шорский национальный парк</text:p>
              </text:list-item>
              <text:list-item>
                <text:p text:style-name="P6">В. Кузнецкий Алатау</text:p>
              </text:list-item>
              <text:list-item>
                <text:p text:style-name="P6">Г. Алтын-Кёль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4" presentation:class="page"/>
          <draw:frame presentation:style-name="pr9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5" draw:style-name="dp3" draw:master-page-name="Nature_5f_Illustration1_5f__5f_" presentation:presentation-page-layout-name="AL2T1">
        <office:forms form:automatic-focus="false" form:apply-design-mode="false"/>
        <draw:frame presentation:style-name="pr11" draw:text-style-name="P5" draw:layer="layout" svg:width="25.2cm" svg:height="5.209cm" svg:x="1.4cm" svg:y="-0.014cm" presentation:class="title" presentation:user-transformed="true">
          <draw:text-box>
            <text:p><text:span text:style-name="T1">Какое ООПТ Кузбасса имеет статус государственного природного заповедника?</text:span></text:p>
          </draw:text-box>
        </draw:frame>
        <draw:frame presentation:style-name="pr12" draw:text-style-name="P6" draw:layer="layout" svg:width="24.6cm" svg:height="12.9cm" svg:x="1.4cm" svg:y="5.5cm" presentation:class="outline" presentation:user-transformed="true">
          <draw:text-box>
            <text:list text:style-name="L2">
              <text:list-item>
                <text:p text:style-name="P6">А. Томская Писаница</text:p>
              </text:list-item>
              <text:list-item>
                <text:p text:style-name="P6">Б. Шорский национальный парк</text:p>
              </text:list-item>
              <text:list-item>
                <text:p xml:id="id2" text:id="id2" text:style-name="P6"><text:span text:style-name="T2">В. Кузнецкий Алатау</text:span></text:p>
              </text:list-item>
              <text:list-item>
                <text:p text:style-name="P6">Г. Алтын-Кёль</text:p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bottom">
                  <anim:set smil:begin="0s" smil:dur="0.001s" smil:fill="hold" smil:targetElement="id2" anim:sub-item="text" smil:attributeName="visibility" smil:to="visible"/>
                  <anim:animate smil:dur="0.5s" smil:fill="hold" smil:targetElement="id2" anim:sub-item="text" smil:attributeName="x" smil:values="x;x" smil:keyTimes="0;1"/>
                  <anim:animate smil:dur="0.5s" smil:fill="hold" smil:targetElement="id2" anim:sub-item="text" smil:attributeName="y" smil:values="1+height/2;y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4.848cm" svg:height="11.136cm" svg:x="3.075cm" svg:y="2.257cm" draw:page-number="5" presentation:class="page"/>
          <draw:frame presentation:style-name="pr13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6" draw:style-name="dp3" draw:master-page-name="Nature_5f_Illustration1_5f__5f_" presentation:presentation-page-layout-name="AL2T1">
        <office:forms form:automatic-focus="false" form:apply-design-mode="false"/>
        <draw:frame presentation:style-name="pr14" draw:text-style-name="P5" draw:layer="layout" svg:width="25.2cm" svg:height="3.506cm" svg:x="1.4cm" svg:y="0.837cm" presentation:class="title">
          <draw:text-box>
            <text:p><text:span text:style-name="T1">Для чего создаются ООПТ?</text:span></text:p>
          </draw:text-box>
        </draw:frame>
        <draw:frame presentation:style-name="pr12" draw:text-style-name="P6" draw:layer="layout" svg:width="25.2cm" svg:height="13.486cm" svg:x="1.4cm" svg:y="4.914cm" presentation:class="outline">
          <draw:text-box>
            <text:list text:style-name="L2">
              <text:list-item>
                <text:p text:style-name="P6">А. Для ведения сельского хозяйства</text:p>
              </text:list-item>
              <text:list-item>
                <text:p text:style-name="P6">Б. Для добычи полезных ископаемых</text:p>
              </text:list-item>
              <text:list-item>
                <text:p text:style-name="P6">В. Для сохранения природы и редких видов</text:p>
              </text:list-item>
              <text:list-item>
                <text:p text:style-name="P6">Г. Для строительства предприятий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6" presentation:class="page"/>
          <draw:frame presentation:style-name="pr13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7" draw:style-name="dp3" draw:master-page-name="Nature_5f_Illustration1_5f__5f__5f_" presentation:presentation-page-layout-name="AL2T1">
        <office:forms form:automatic-focus="false" form:apply-design-mode="false"/>
        <draw:frame presentation:style-name="pr15" draw:text-style-name="P5" draw:layer="layout" svg:width="25.2cm" svg:height="3.506cm" svg:x="1.4cm" svg:y="0.837cm" presentation:class="title">
          <draw:text-box>
            <text:p><text:span text:style-name="T1">Для чего создаются ООПТ?</text:span></text:p>
          </draw:text-box>
        </draw:frame>
        <draw:frame presentation:style-name="pr16" draw:text-style-name="P6" draw:layer="layout" svg:width="25.2cm" svg:height="13.486cm" svg:x="1.4cm" svg:y="4.914cm" presentation:class="outline">
          <draw:text-box>
            <text:list text:style-name="L2">
              <text:list-item>
                <text:p text:style-name="P6">А. Для ведения сельского хозяйства</text:p>
              </text:list-item>
              <text:list-item>
                <text:p text:style-name="P6">Б. Для добычи полезных ископаемых</text:p>
              </text:list-item>
              <text:list-item>
                <text:p xml:id="id3" text:id="id3" text:style-name="P6"><text:span text:style-name="T2">В. Для сохранения природы и редких видов</text:span></text:p>
              </text:list-item>
              <text:list-item>
                <text:p text:style-name="P6">Г. Для строительства предприятий</text:p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bottom">
                  <anim:set smil:begin="0s" smil:dur="0.001s" smil:fill="hold" smil:targetElement="id3" anim:sub-item="text" smil:attributeName="visibility" smil:to="visible"/>
                  <anim:animate smil:dur="0.5s" smil:fill="hold" smil:targetElement="id3" anim:sub-item="text" smil:attributeName="x" smil:values="x;x" smil:keyTimes="0;1"/>
                  <anim:animate smil:dur="0.5s" smil:fill="hold" smil:targetElement="id3" anim:sub-item="text" smil:attributeName="y" smil:values="1+height/2;y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4.848cm" svg:height="11.136cm" svg:x="3.075cm" svg:y="2.257cm" draw:page-number="7" presentation:class="page"/>
          <draw:frame presentation:style-name="pr17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8" draw:style-name="dp3" draw:master-page-name="Nature_5f_Illustration1_5f__5f__5f_" presentation:presentation-page-layout-name="AL2T1">
        <office:forms form:automatic-focus="false" form:apply-design-mode="false"/>
        <draw:frame presentation:style-name="pr18" draw:text-style-name="P5" draw:layer="layout" svg:width="25.2cm" svg:height="5.209cm" svg:x="1.4cm" svg:y="-0.014cm" presentation:class="title" presentation:user-transformed="true">
          <draw:text-box>
            <text:p><text:span text:style-name="T1">Какое редкое копытное животное обитает в заповеднике «Кузнецкий Алатау»?</text:span></text:p>
          </draw:text-box>
        </draw:frame>
        <draw:frame presentation:style-name="pr16" draw:text-style-name="P6" draw:layer="layout" svg:width="24.6cm" svg:height="12.9cm" svg:x="1.4cm" svg:y="5.5cm" presentation:class="outline" presentation:user-transformed="true">
          <draw:text-box>
            <text:list text:style-name="L2">
              <text:list-item>
                <text:p text:style-name="P6">А. Косуля</text:p>
              </text:list-item>
              <text:list-item>
                <text:p text:style-name="P6">Б. Северный олень</text:p>
              </text:list-item>
              <text:list-item>
                <text:p text:style-name="P6">В. Кабан</text:p>
              </text:list-item>
              <text:list-item>
                <text:p text:style-name="P6">Г. Сайгак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8" presentation:class="page"/>
          <draw:frame presentation:style-name="pr17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9" draw:style-name="dp3" draw:master-page-name="Nature_5f_Illustration1_5f__5f__5f__5f_" presentation:presentation-page-layout-name="AL2T1">
        <office:forms form:automatic-focus="false" form:apply-design-mode="false"/>
        <draw:frame presentation:style-name="pr19" draw:text-style-name="P5" draw:layer="layout" svg:width="25.2cm" svg:height="5.209cm" svg:x="1.4cm" svg:y="-0.014cm" presentation:class="title" presentation:user-transformed="true">
          <draw:text-box>
            <text:p><text:span text:style-name="T1">Какое редкое копытное животное обитает в заповеднике «Кузнецкий Алатау»?</text:span></text:p>
          </draw:text-box>
        </draw:frame>
        <draw:frame presentation:style-name="pr20" draw:text-style-name="P6" draw:layer="layout" svg:width="24.6cm" svg:height="12.9cm" svg:x="1.4cm" svg:y="5.5cm" presentation:class="outline" presentation:user-transformed="true">
          <draw:text-box>
            <text:list text:style-name="L2">
              <text:list-item>
                <text:p text:style-name="P6">А. Косуля</text:p>
              </text:list-item>
              <text:list-item>
                <text:p xml:id="id4" text:id="id4" text:style-name="P6"><text:span text:style-name="T2">Б. Северный олень</text:span></text:p>
              </text:list-item>
              <text:list-item>
                <text:p text:style-name="P6">В. Кабан</text:p>
              </text:list-item>
              <text:list-item>
                <text:p text:style-name="P6">Г. Сайгак</text:p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bottom">
                  <anim:set smil:begin="0s" smil:dur="0.001s" smil:fill="hold" smil:targetElement="id4" anim:sub-item="text" smil:attributeName="visibility" smil:to="visible"/>
                  <anim:animate smil:dur="0.5s" smil:fill="hold" smil:targetElement="id4" anim:sub-item="text" smil:attributeName="x" smil:values="x;x" smil:keyTimes="0;1"/>
                  <anim:animate smil:dur="0.5s" smil:fill="hold" smil:targetElement="id4" anim:sub-item="text" smil:attributeName="y" smil:values="1+height/2;y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4.848cm" svg:height="11.136cm" svg:x="3.075cm" svg:y="2.257cm" draw:page-number="9" presentation:class="page"/>
          <draw:frame presentation:style-name="pr21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10" draw:style-name="dp3" draw:master-page-name="Nature_5f_Illustration1_5f__5f__5f__5f_" presentation:presentation-page-layout-name="AL2T1">
        <office:forms form:automatic-focus="false" form:apply-design-mode="false"/>
        <draw:frame presentation:style-name="pr19" draw:text-style-name="P5" draw:layer="layout" svg:width="25.2cm" svg:height="5.209cm" svg:x="1.4cm" svg:y="-0.014cm" presentation:class="title" presentation:user-transformed="true">
          <draw:text-box>
            <text:p><text:span text:style-name="T1">Самая «молодая» ООПТ регионального значения на территории Кузбасса?</text:span></text:p>
          </draw:text-box>
        </draw:frame>
        <draw:frame presentation:style-name="pr20" draw:text-style-name="P6" draw:layer="layout" svg:width="25.2cm" svg:height="11.9cm" svg:x="1.4cm" svg:y="6.5cm" presentation:class="outline" presentation:user-transformed="true">
          <draw:text-box>
            <text:list text:style-name="L2">
              <text:list-item>
                <text:p text:style-name="P6">А. Костенковские скалы</text:p>
              </text:list-item>
              <text:list-item>
                <text:p text:style-name="P6">Б. Артышта</text:p>
              </text:list-item>
              <text:list-item>
                <text:p text:style-name="P6">В. Бельсинский</text:p>
              </text:list-item>
              <text:list-item>
                <text:p text:style-name="P6">Г. Нарыкский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10" presentation:class="page"/>
          <draw:frame presentation:style-name="pr21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11" draw:style-name="dp3" draw:master-page-name="Nature_5f_Illustration1_5f__5f__5f__5f__5f_" presentation:presentation-page-layout-name="AL2T1">
        <office:forms form:automatic-focus="false" form:apply-design-mode="false"/>
        <draw:frame presentation:style-name="pr22" draw:text-style-name="P5" draw:layer="layout" svg:width="25.2cm" svg:height="5.209cm" svg:x="1.4cm" svg:y="-0.014cm" presentation:class="title" presentation:user-transformed="true">
          <draw:text-box>
            <text:p text:style-name="P1"><text:span text:style-name="T1">Самая «молодая» ООПТ регионального значения на территории Кузбасса?</text:span></text:p>
          </draw:text-box>
        </draw:frame>
        <draw:frame presentation:style-name="pr23" draw:text-style-name="P6" draw:layer="layout" svg:width="25.2cm" svg:height="11.4cm" svg:x="1.4cm" svg:y="7cm" presentation:class="outline" presentation:user-transformed="true">
          <draw:text-box>
            <text:list text:style-name="L2">
              <text:list-item>
                <text:p text:style-name="P6">А. Костенковские скалы</text:p>
              </text:list-item>
              <text:list-item>
                <text:p text:style-name="P6">Б. Артышта</text:p>
              </text:list-item>
              <text:list-item>
                <text:p text:style-name="P6">В. Бельсинский</text:p>
              </text:list-item>
              <text:list-item>
                <text:p xml:id="id5" text:id="id5" text:style-name="P6"><text:span text:style-name="T2">Г. Нарыкский</text:span></text:p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bottom">
                  <anim:set smil:begin="0s" smil:dur="0.001s" smil:fill="hold" smil:targetElement="id5" anim:sub-item="text" smil:attributeName="visibility" smil:to="visible"/>
                  <anim:animate smil:dur="0.5s" smil:fill="hold" smil:targetElement="id5" anim:sub-item="text" smil:attributeName="x" smil:values="x;x" smil:keyTimes="0;1"/>
                  <anim:animate smil:dur="0.5s" smil:fill="hold" smil:targetElement="id5" anim:sub-item="text" smil:attributeName="y" smil:values="1+height/2;y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4.848cm" svg:height="11.136cm" svg:x="3.075cm" svg:y="2.257cm" draw:page-number="11" presentation:class="page"/>
          <draw:frame presentation:style-name="pr24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12" draw:style-name="dp3" draw:master-page-name="Nature_5f_Illustration1_5f__5f__5f__5f__5f_" presentation:presentation-page-layout-name="AL2T1">
        <office:forms form:automatic-focus="false" form:apply-design-mode="false"/>
        <draw:frame presentation:style-name="pr25" draw:text-style-name="P5" draw:layer="layout" svg:width="25.2cm" svg:height="3.506cm" svg:x="1.4cm" svg:y="0.837cm" presentation:class="title">
          <draw:text-box>
            <text:p><text:span text:style-name="T1">Что заносят в Красную книгу?</text:span></text:p>
          </draw:text-box>
        </draw:frame>
        <draw:frame presentation:style-name="pr23" draw:text-style-name="P6" draw:layer="layout" svg:width="25.2cm" svg:height="13.486cm" svg:x="1.4cm" svg:y="4.914cm" presentation:class="outline">
          <draw:text-box>
            <text:list text:style-name="L2">
              <text:list-item>
                <text:p text:style-name="P6">А. Все виды животных</text:p>
              </text:list-item>
              <text:list-item>
                <text:p text:style-name="P6">Б. Все растения</text:p>
              </text:list-item>
              <text:list-item>
                <text:p text:style-name="P6">В. Редкие и исчезающие виды животных, растений и грибов</text:p>
              </text:list-item>
              <text:list-item>
                <text:p text:style-name="P6">Г. Только птиц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12" presentation:class="page"/>
          <draw:frame presentation:style-name="pr24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13" draw:style-name="dp3" draw:master-page-name="Nature_5f_Illustration1_5f__5f__5f__5f__5f__5f_" presentation:presentation-page-layout-name="AL2T1">
        <office:forms form:automatic-focus="false" form:apply-design-mode="false"/>
        <draw:frame presentation:style-name="pr26" draw:text-style-name="P5" draw:layer="layout" svg:width="25.2cm" svg:height="3.506cm" svg:x="1.4cm" svg:y="0.837cm" presentation:class="title">
          <draw:text-box>
            <text:p><text:span text:style-name="T1">Что заносят в Красную книгу?</text:span></text:p>
          </draw:text-box>
        </draw:frame>
        <draw:frame presentation:style-name="pr27" draw:text-style-name="P6" draw:layer="layout" svg:width="25.2cm" svg:height="13.486cm" svg:x="1.4cm" svg:y="4.914cm" presentation:class="outline">
          <draw:text-box>
            <text:list text:style-name="L2">
              <text:list-item>
                <text:p text:style-name="P6">А. Все виды животных</text:p>
              </text:list-item>
              <text:list-item>
                <text:p text:style-name="P6">Б. Все растения</text:p>
              </text:list-item>
              <text:list-item>
                <text:p xml:id="id6" text:id="id6" text:style-name="P6"><text:span text:style-name="T2">В. Редкие и исчезающие виды животных, растений и грибов</text:span></text:p>
              </text:list-item>
              <text:list-item>
                <text:p text:style-name="P6">Г. Только птиц</text:p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bottom">
                  <anim:set smil:begin="0s" smil:dur="0.001s" smil:fill="hold" smil:targetElement="id6" anim:sub-item="text" smil:attributeName="visibility" smil:to="visible"/>
                  <anim:animate smil:dur="0.5s" smil:fill="hold" smil:targetElement="id6" anim:sub-item="text" smil:attributeName="x" smil:values="x;x" smil:keyTimes="0;1"/>
                  <anim:animate smil:dur="0.5s" smil:fill="hold" smil:targetElement="id6" anim:sub-item="text" smil:attributeName="y" smil:values="1+height/2;y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4.848cm" svg:height="11.136cm" svg:x="3.075cm" svg:y="2.257cm" draw:page-number="13" presentation:class="page"/>
          <draw:frame presentation:style-name="pr28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14" draw:style-name="dp3" draw:master-page-name="Nature_5f_Illustration1_5f_" presentation:presentation-page-layout-name="AL2T1">
        <office:forms form:automatic-focus="false" form:apply-design-mode="false"/>
        <draw:frame presentation:style-name="pr7" draw:text-style-name="P5" draw:layer="layout" svg:width="25.2cm" svg:height="3.506cm" svg:x="1.4cm" svg:y="0.837cm" presentation:class="title">
          <draw:text-box>
            <text:p><text:span text:style-name="T1">Какой тип лесов преобладает на многих ООПТ Кузбасса?</text:span></text:p>
          </draw:text-box>
        </draw:frame>
        <draw:frame presentation:style-name="pr8" draw:text-style-name="P6" draw:layer="layout" svg:width="25.2cm" svg:height="13.486cm" svg:x="1.4cm" svg:y="4.914cm" presentation:class="outline">
          <draw:text-box>
            <text:list text:style-name="L2">
              <text:list-item>
                <text:p text:style-name="P6">А. Степные</text:p>
              </text:list-item>
              <text:list-item>
                <text:p text:style-name="P6">Б. Таёжные</text:p>
              </text:list-item>
              <text:list-item>
                <text:p text:style-name="P6">В. Тропические</text:p>
              </text:list-item>
              <text:list-item>
                <text:p text:style-name="P6">Г. Пустынные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14" presentation:class="page"/>
          <draw:frame presentation:style-name="pr9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15" draw:style-name="dp3" draw:master-page-name="Nature_5f_Illustration1_5f__5f_" presentation:presentation-page-layout-name="AL2T1">
        <office:forms form:automatic-focus="false" form:apply-design-mode="false"/>
        <draw:frame presentation:style-name="pr14" draw:text-style-name="P5" draw:layer="layout" svg:width="25.2cm" svg:height="3.506cm" svg:x="1.4cm" svg:y="0.837cm" presentation:class="title">
          <draw:text-box>
            <text:p><text:span text:style-name="T1">Какой тип лесов преобладает на многих ООПТ Кузбасса?</text:span></text:p>
          </draw:text-box>
        </draw:frame>
        <draw:frame presentation:style-name="pr12" draw:text-style-name="P6" draw:layer="layout" svg:width="25.2cm" svg:height="13.486cm" svg:x="1.4cm" svg:y="4.914cm" presentation:class="outline">
          <draw:text-box>
            <text:list text:style-name="L2">
              <text:list-item>
                <text:p text:style-name="P6">А. Степные</text:p>
              </text:list-item>
              <text:list-item>
                <text:p xml:id="id7" text:id="id7" text:style-name="P6"><text:span text:style-name="T2">Б. Таёжные</text:span></text:p>
              </text:list-item>
              <text:list-item>
                <text:p text:style-name="P6">В. Тропические</text:p>
              </text:list-item>
              <text:list-item>
                <text:p text:style-name="P6">Г. Пустынные</text:p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bottom">
                  <anim:set smil:begin="0s" smil:dur="0.001s" smil:fill="hold" smil:targetElement="id7" anim:sub-item="text" smil:attributeName="visibility" smil:to="visible"/>
                  <anim:animate smil:dur="0.5s" smil:fill="hold" smil:targetElement="id7" anim:sub-item="text" smil:attributeName="x" smil:values="x;x" smil:keyTimes="0;1"/>
                  <anim:animate smil:dur="0.5s" smil:fill="hold" smil:targetElement="id7" anim:sub-item="text" smil:attributeName="y" smil:values="1+height/2;y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4.848cm" svg:height="11.136cm" svg:x="3.075cm" svg:y="2.257cm" draw:page-number="15" presentation:class="page"/>
          <draw:frame presentation:style-name="pr13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16" draw:style-name="dp3" draw:master-page-name="Nature_5f_Illustration1_5f__5f_" presentation:presentation-page-layout-name="AL2T1">
        <office:forms form:automatic-focus="false" form:apply-design-mode="false"/>
        <draw:frame presentation:style-name="pr14" draw:text-style-name="P5" draw:layer="layout" svg:width="25.2cm" svg:height="3.506cm" svg:x="1.4cm" svg:y="0.837cm" presentation:class="title">
          <draw:text-box>
            <text:p><text:span text:style-name="T1">Что можно делать на большинстве экологических троп?</text:span></text:p>
          </draw:text-box>
        </draw:frame>
        <draw:frame presentation:style-name="pr12" draw:text-style-name="P6" draw:layer="layout" svg:width="25.2cm" svg:height="13.486cm" svg:x="1.4cm" svg:y="4.914cm" presentation:class="outline">
          <draw:text-box>
            <text:list text:style-name="L2">
              <text:list-item>
                <text:p text:style-name="P6">А. Разводить костры</text:p>
              </text:list-item>
              <text:list-item>
                <text:p text:style-name="P6">Б. Наблюдать за природой и фотографировать</text:p>
              </text:list-item>
              <text:list-item>
                <text:p text:style-name="P6">В. Охотиться</text:p>
              </text:list-item>
              <text:list-item>
                <text:p text:style-name="P6">Г. Собирать редкие растения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16" presentation:class="page"/>
          <draw:frame presentation:style-name="pr13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17" draw:style-name="dp3" draw:master-page-name="Nature_5f_Illustration1_5f__5f__5f_" presentation:presentation-page-layout-name="AL2T1">
        <office:forms form:automatic-focus="false" form:apply-design-mode="false"/>
        <draw:frame presentation:style-name="pr15" draw:text-style-name="P5" draw:layer="layout" svg:width="25.2cm" svg:height="3.506cm" svg:x="1.4cm" svg:y="0.837cm" presentation:class="title">
          <draw:text-box>
            <text:p><text:span text:style-name="T1">Что можно делать на большинстве экологических троп?</text:span></text:p>
          </draw:text-box>
        </draw:frame>
        <draw:frame presentation:style-name="pr16" draw:text-style-name="P6" draw:layer="layout" svg:width="25.2cm" svg:height="13.486cm" svg:x="1.4cm" svg:y="4.914cm" presentation:class="outline">
          <draw:text-box>
            <text:list text:style-name="L2">
              <text:list-item>
                <text:p text:style-name="P6">А. Разводить костры</text:p>
              </text:list-item>
              <text:list-item>
                <text:p xml:id="id8" text:id="id8" text:style-name="P6"><text:span text:style-name="T2">Б. Наблюдать за природой и фотографировать</text:span></text:p>
              </text:list-item>
              <text:list-item>
                <text:p text:style-name="P6">В. Охотиться</text:p>
              </text:list-item>
              <text:list-item>
                <text:p text:style-name="P6">Г. Собирать редкие растения</text:p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bottom">
                  <anim:set smil:begin="0s" smil:dur="0.001s" smil:fill="hold" smil:targetElement="id8" anim:sub-item="text" smil:attributeName="visibility" smil:to="visible"/>
                  <anim:animate smil:dur="0.5s" smil:fill="hold" smil:targetElement="id8" anim:sub-item="text" smil:attributeName="x" smil:values="x;x" smil:keyTimes="0;1"/>
                  <anim:animate smil:dur="0.5s" smil:fill="hold" smil:targetElement="id8" anim:sub-item="text" smil:attributeName="y" smil:values="1+height/2;y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4.848cm" svg:height="11.136cm" svg:x="3.075cm" svg:y="2.257cm" draw:page-number="17" presentation:class="page"/>
          <draw:frame presentation:style-name="pr17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18" draw:style-name="dp3" draw:master-page-name="Nature_5f_Illustration1_5f__5f__5f__5f__5f_" presentation:presentation-page-layout-name="AL2T1">
        <office:forms form:automatic-focus="false" form:apply-design-mode="false"/>
        <draw:frame presentation:style-name="pr22" draw:text-style-name="P5" draw:layer="layout" svg:width="25.2cm" svg:height="5.209cm" svg:x="1.4cm" svg:y="-0.014cm" presentation:class="title" presentation:user-transformed="true">
          <draw:text-box>
            <text:p><text:span text:style-name="T1">Какие животные чаще всего становятся объектами охраны на ООПТ?</text:span></text:p>
          </draw:text-box>
        </draw:frame>
        <draw:frame presentation:style-name="pr23" draw:text-style-name="P6" draw:layer="layout" svg:width="25.2cm" svg:height="13.486cm" svg:x="1.4cm" svg:y="4.914cm" presentation:class="outline">
          <draw:text-box>
            <text:list text:style-name="L2">
              <text:list-item>
                <text:p text:style-name="P6">А. Редкие и исчезающие виды</text:p>
              </text:list-item>
              <text:list-item>
                <text:p text:style-name="P6">Б. Домашние животные</text:p>
              </text:list-item>
              <text:list-item>
                <text:p text:style-name="P6">В. Насекомые-вредители</text:p>
              </text:list-item>
              <text:list-item>
                <text:p text:style-name="P6">Г. Сельскохозяйственные животные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18" presentation:class="page"/>
          <draw:frame presentation:style-name="pr24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19" draw:style-name="dp3" draw:master-page-name="Nature_5f_Illustration1_5f__5f__5f__5f__5f__5f_" presentation:presentation-page-layout-name="AL2T1">
        <office:forms form:automatic-focus="false" form:apply-design-mode="false"/>
        <draw:frame presentation:style-name="pr29" draw:text-style-name="P5" draw:layer="layout" svg:width="25.2cm" svg:height="5.209cm" svg:x="1.4cm" svg:y="-0.014cm" presentation:class="title" presentation:user-transformed="true">
          <draw:text-box>
            <text:p><text:span text:style-name="T1">Какие животные чаще всего становятся объектами охраны на ООПТ?</text:span></text:p>
          </draw:text-box>
        </draw:frame>
        <draw:frame presentation:style-name="pr27" draw:text-style-name="P6" draw:layer="layout" svg:width="25.2cm" svg:height="13.486cm" svg:x="1.4cm" svg:y="4.914cm" presentation:class="outline">
          <draw:text-box>
            <text:list text:style-name="L2">
              <text:list-item>
                <text:p xml:id="id9" text:id="id9" text:style-name="P6"><text:span text:style-name="T2">А. Редкие и исчезающие виды</text:span></text:p>
              </text:list-item>
              <text:list-item>
                <text:p text:style-name="P6">Б. Домашние животные</text:p>
              </text:list-item>
              <text:list-item>
                <text:p text:style-name="P6">В. Насекомые-вредители</text:p>
              </text:list-item>
              <text:list-item>
                <text:p text:style-name="P6">Г. Сельскохозяйственные животные</text:p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bottom">
                  <anim:set smil:begin="0s" smil:dur="0.001s" smil:fill="hold" smil:targetElement="id9" anim:sub-item="text" smil:attributeName="visibility" smil:to="visible"/>
                  <anim:animate smil:dur="0.5s" smil:fill="hold" smil:targetElement="id9" anim:sub-item="text" smil:attributeName="x" smil:values="x;x" smil:keyTimes="0;1"/>
                  <anim:animate smil:dur="0.5s" smil:fill="hold" smil:targetElement="id9" anim:sub-item="text" smil:attributeName="y" smil:values="1+height/2;y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4.848cm" svg:height="11.136cm" svg:x="3.075cm" svg:y="2.257cm" draw:page-number="19" presentation:class="page"/>
          <draw:frame presentation:style-name="pr28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20" draw:style-name="dp3" draw:master-page-name="Nature_5f_Illustration1_5f__5f__5f__5f_" presentation:presentation-page-layout-name="AL2T1">
        <office:forms form:automatic-focus="false" form:apply-design-mode="false"/>
        <draw:frame presentation:style-name="pr30" draw:text-style-name="P5" draw:layer="layout" svg:width="25.2cm" svg:height="3.506cm" svg:x="1.4cm" svg:y="0.837cm" presentation:class="title">
          <draw:text-box>
            <text:p><text:span text:style-name="T1">Как нужно себя вести на территории ООПТ?</text:span></text:p>
          </draw:text-box>
        </draw:frame>
        <draw:frame presentation:style-name="pr20" draw:text-style-name="P6" draw:layer="layout" svg:width="25.2cm" svg:height="13.486cm" svg:x="1.4cm" svg:y="4.914cm" presentation:class="outline">
          <draw:text-box>
            <text:list text:style-name="L2">
              <text:list-item>
                <text:p text:style-name="P6">А. Шуметь и включать громкую музыку</text:p>
              </text:list-item>
              <text:list-item>
                <text:p text:style-name="P6">Б. Собирать букеты</text:p>
              </text:list-item>
              <text:list-item>
                <text:p text:style-name="P6">В. Соблюдать правила и не вредить природе</text:p>
              </text:list-item>
              <text:list-item>
                <text:p text:style-name="P6">Г. Ловить животных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20" presentation:class="page"/>
          <draw:frame presentation:style-name="pr21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21" draw:style-name="dp3" draw:master-page-name="Nature_5f_Illustration1_5f__5f__5f__5f__5f_" presentation:presentation-page-layout-name="AL2T1">
        <office:forms form:automatic-focus="false" form:apply-design-mode="false"/>
        <draw:frame presentation:style-name="pr25" draw:text-style-name="P5" draw:layer="layout" svg:width="25.2cm" svg:height="3.506cm" svg:x="1.4cm" svg:y="0.837cm" presentation:class="title">
          <draw:text-box>
            <text:p><text:span text:style-name="T1">Как нужно себя вести на территории ООПТ?</text:span></text:p>
          </draw:text-box>
        </draw:frame>
        <draw:frame presentation:style-name="pr23" draw:text-style-name="P6" draw:layer="layout" svg:width="25.2cm" svg:height="13.486cm" svg:x="1.4cm" svg:y="4.914cm" presentation:class="outline">
          <draw:text-box>
            <text:list text:style-name="L2">
              <text:list-item>
                <text:p text:style-name="P6">А. Шуметь и включать громкую музыку</text:p>
              </text:list-item>
              <text:list-item>
                <text:p text:style-name="P6">Б. Собирать букеты</text:p>
              </text:list-item>
              <text:list-item>
                <text:p xml:id="id10" text:id="id10" text:style-name="P6"><text:span text:style-name="T2">В. Соблюдать правила и не вредить природе</text:span></text:p>
              </text:list-item>
              <text:list-item>
                <text:p text:style-name="P6">Г. Ловить животных</text:p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bottom">
                  <anim:set smil:begin="0s" smil:dur="0.001s" smil:fill="hold" smil:targetElement="id10" anim:sub-item="text" smil:attributeName="visibility" smil:to="visible"/>
                  <anim:animate smil:dur="0.5s" smil:fill="hold" smil:targetElement="id10" anim:sub-item="text" smil:attributeName="x" smil:values="x;x" smil:keyTimes="0;1"/>
                  <anim:animate smil:dur="0.5s" smil:fill="hold" smil:targetElement="id10" anim:sub-item="text" smil:attributeName="y" smil:values="1+height/2;y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4.848cm" svg:height="11.136cm" svg:x="3.075cm" svg:y="2.257cm" draw:page-number="21" presentation:class="page"/>
          <draw:frame presentation:style-name="pr24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22" draw:style-name="dp3" draw:master-page-name="Nature_5f_Illustration1_5f__5f__5f_" presentation:presentation-page-layout-name="AL2T1">
        <office:forms form:automatic-focus="false" form:apply-design-mode="false"/>
        <draw:frame presentation:style-name="pr15" draw:text-style-name="P5" draw:layer="layout" svg:width="25.2cm" svg:height="3.506cm" svg:x="1.4cm" svg:y="0.837cm" presentation:class="title">
          <draw:text-box>
            <text:p><text:span text:style-name="T1">Что такое государственный природный заказник?</text:span></text:p>
          </draw:text-box>
        </draw:frame>
        <draw:frame presentation:style-name="pr16" draw:text-style-name="P6" draw:layer="layout" svg:width="25.2cm" svg:height="13.486cm" svg:x="1.4cm" svg:y="4.914cm" presentation:class="outline">
          <draw:text-box>
            <text:list text:style-name="L2">
              <text:list-item>
                <text:p text:style-name="P6">А. Территория, где охраняются отдельные виды животных, растений или природные комплексы</text:p>
              </text:list-item>
              <text:list-item>
                <text:p text:style-name="P6">Б. Место для отдыха туристов</text:p>
              </text:list-item>
              <text:list-item>
                <text:p text:style-name="P6">В. Городской парк</text:p>
              </text:list-item>
              <text:list-item>
                <text:p text:style-name="P6">Г. Лесопарк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22" presentation:class="page"/>
          <draw:frame presentation:style-name="pr17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23" draw:style-name="dp3" draw:master-page-name="Nature_5f_Illustration1_5f__5f__5f__5f_" presentation:presentation-page-layout-name="AL2T1">
        <office:forms form:automatic-focus="false" form:apply-design-mode="false"/>
        <draw:frame presentation:style-name="pr30" draw:text-style-name="P5" draw:layer="layout" svg:width="25.2cm" svg:height="3.506cm" svg:x="1.4cm" svg:y="0.837cm" presentation:class="title">
          <draw:text-box>
            <text:p><text:span text:style-name="T1">Что такое государственный природный заказник?</text:span></text:p>
          </draw:text-box>
        </draw:frame>
        <draw:frame presentation:style-name="pr20" draw:text-style-name="P6" draw:layer="layout" svg:width="25.2cm" svg:height="13.486cm" svg:x="1.4cm" svg:y="4.914cm" presentation:class="outline">
          <draw:text-box>
            <text:list text:style-name="L2">
              <text:list-item>
                <text:p xml:id="id11" text:id="id11" text:style-name="P6"><text:span text:style-name="T2">А.</text:span> <text:span text:style-name="T2">Территория, где охраняются отдельные виды животных, растений или природные комплексы</text:span></text:p>
              </text:list-item>
              <text:list-item>
                <text:p text:style-name="P6">Б. Место для отдыха туристов</text:p>
              </text:list-item>
              <text:list-item>
                <text:p text:style-name="P6">В. Городской парк</text:p>
              </text:list-item>
              <text:list-item>
                <text:p text:style-name="P6">Г. Лесопарк</text:p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bottom">
                  <anim:set smil:begin="0s" smil:dur="0.001s" smil:fill="hold" smil:targetElement="id11" anim:sub-item="text" smil:attributeName="visibility" smil:to="visible"/>
                  <anim:animate smil:dur="0.5s" smil:fill="hold" smil:targetElement="id11" anim:sub-item="text" smil:attributeName="x" smil:values="x;x" smil:keyTimes="0;1"/>
                  <anim:animate smil:dur="0.5s" smil:fill="hold" smil:targetElement="id11" anim:sub-item="text" smil:attributeName="y" smil:values="1+height/2;y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4.848cm" svg:height="11.136cm" svg:x="3.075cm" svg:y="2.257cm" draw:page-number="23" presentation:class="page"/>
          <draw:frame presentation:style-name="pr21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24" draw:style-name="dp3" draw:master-page-name="Nature_5f_Illustration1_5f__5f__5f__5f_" presentation:presentation-page-layout-name="AL2T1">
        <office:forms form:automatic-focus="false" form:apply-design-mode="false"/>
        <draw:frame presentation:style-name="pr30" draw:text-style-name="P5" draw:layer="layout" svg:width="25.2cm" svg:height="3.506cm" svg:x="1.4cm" svg:y="0.837cm" presentation:class="title">
          <draw:text-box>
            <text:p><text:span text:style-name="T1">Что нельзя делать с редкими растениями на ООПТ?</text:span></text:p>
          </draw:text-box>
        </draw:frame>
        <draw:frame presentation:style-name="pr20" draw:text-style-name="P6" draw:layer="layout" svg:width="25.2cm" svg:height="13.486cm" svg:x="1.4cm" svg:y="4.914cm" presentation:class="outline">
          <draw:text-box>
            <text:list text:style-name="L2">
              <text:list-item>
                <text:p text:style-name="P6">А. Фотографировать</text:p>
              </text:list-item>
              <text:list-item>
                <text:p text:style-name="P6">Б. Срывать и выкапывать</text:p>
              </text:list-item>
              <text:list-item>
                <text:p text:style-name="P6">В. Изучать</text:p>
              </text:list-item>
              <text:list-item>
                <text:p text:style-name="P6">Г. Наблюдать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24" presentation:class="page"/>
          <draw:frame presentation:style-name="pr21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25" draw:style-name="dp3" draw:master-page-name="Nature_5f_Illustration1_5f__5f__5f__5f__5f_" presentation:presentation-page-layout-name="AL2T1">
        <office:forms form:automatic-focus="false" form:apply-design-mode="false"/>
        <draw:frame presentation:style-name="pr25" draw:text-style-name="P5" draw:layer="layout" svg:width="25.2cm" svg:height="3.506cm" svg:x="1.4cm" svg:y="0.837cm" presentation:class="title">
          <draw:text-box>
            <text:p><text:span text:style-name="T1">Что нельзя делать с редкими растениями на ООПТ?</text:span></text:p>
          </draw:text-box>
        </draw:frame>
        <draw:frame presentation:style-name="pr23" draw:text-style-name="P6" draw:layer="layout" svg:width="25.2cm" svg:height="13.486cm" svg:x="1.4cm" svg:y="4.914cm" presentation:class="outline">
          <draw:text-box>
            <text:list text:style-name="L2">
              <text:list-item>
                <text:p text:style-name="P6">А. Фотографировать</text:p>
              </text:list-item>
              <text:list-item>
                <text:p xml:id="id12" text:id="id12" text:style-name="P6"><text:span text:style-name="T2">Б. Срывать и выкапывать</text:span></text:p>
              </text:list-item>
              <text:list-item>
                <text:p text:style-name="P6">В. Изучать</text:p>
              </text:list-item>
              <text:list-item>
                <text:p text:style-name="P6">Г. Наблюдать</text:p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bottom">
                  <anim:set smil:begin="0s" smil:dur="0.001s" smil:fill="hold" smil:targetElement="id12" anim:sub-item="text" smil:attributeName="visibility" smil:to="visible"/>
                  <anim:animate smil:dur="0.5s" smil:fill="hold" smil:targetElement="id12" anim:sub-item="text" smil:attributeName="x" smil:values="x;x" smil:keyTimes="0;1"/>
                  <anim:animate smil:dur="0.5s" smil:fill="hold" smil:targetElement="id12" anim:sub-item="text" smil:attributeName="y" smil:values="1+height/2;y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4.848cm" svg:height="11.136cm" svg:x="3.075cm" svg:y="2.257cm" draw:page-number="25" presentation:class="page"/>
          <draw:frame presentation:style-name="pr24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26" draw:style-name="dp3" draw:master-page-name="Nature_5f_Illustration1_5f__5f__5f__5f__5f_" presentation:presentation-page-layout-name="AL2T1">
        <office:forms form:automatic-focus="false" form:apply-design-mode="false"/>
        <draw:frame presentation:style-name="pr25" draw:text-style-name="P5" draw:layer="layout" svg:width="25.2cm" svg:height="3.506cm" svg:x="1.4cm" svg:y="0.837cm" presentation:class="title">
          <draw:text-box>
            <text:p><text:span text:style-name="T1">Какую роль играют ООПТ в жизни человека?</text:span></text:p>
          </draw:text-box>
        </draw:frame>
        <draw:frame presentation:style-name="pr23" draw:text-style-name="P6" draw:layer="layout" svg:width="25.2cm" svg:height="13.486cm" svg:x="1.4cm" svg:y="4.914cm" presentation:class="outline">
          <draw:text-box>
            <text:list text:style-name="L2">
              <text:list-item>
                <text:p text:style-name="P6">А. Только украшают территорию</text:p>
              </text:list-item>
              <text:list-item>
                <text:p text:style-name="P6">Б. Используются только для спорта</text:p>
              </text:list-item>
              <text:list-item>
                <text:p text:style-name="P6">В. Только для туризма </text:p>
              </text:list-item>
              <text:list-item>
                <text:p text:style-name="P6">Г. Сохраняют природу, чистую воду,воздух и биоразнообразие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26" presentation:class="page"/>
          <draw:frame presentation:style-name="pr24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27" draw:style-name="dp3" draw:master-page-name="Nature_5f_Illustration1_5f__5f__5f__5f__5f__5f_" presentation:presentation-page-layout-name="AL2T1">
        <office:forms form:automatic-focus="false" form:apply-design-mode="false"/>
        <draw:frame presentation:style-name="pr26" draw:text-style-name="P5" draw:layer="layout" svg:width="25.2cm" svg:height="3.506cm" svg:x="1.4cm" svg:y="0.837cm" presentation:class="title">
          <draw:text-box>
            <text:p><text:span text:style-name="T1">Какую роль играют ООПТ в жизни человека?</text:span></text:p>
          </draw:text-box>
        </draw:frame>
        <draw:frame presentation:style-name="pr27" draw:text-style-name="P6" draw:layer="layout" svg:width="25.2cm" svg:height="13.486cm" svg:x="1.4cm" svg:y="4.914cm" presentation:class="outline">
          <draw:text-box>
            <text:list text:style-name="L2">
              <text:list-item>
                <text:p text:style-name="P6">А. Только украшают территорию</text:p>
              </text:list-item>
              <text:list-item>
                <text:p text:style-name="P6">Б. Используются только для спорта</text:p>
              </text:list-item>
              <text:list-item>
                <text:p text:style-name="P6">В. Только для туризма </text:p>
              </text:list-item>
              <text:list-item>
                <text:p xml:id="id13" text:id="id13" text:style-name="P6"><text:span text:style-name="T2">Г. Сохраняют природу, чистую воду,воздух и биоразнообразие</text:span></text:p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bottom">
                  <anim:set smil:begin="0s" smil:dur="0.001s" smil:fill="hold" smil:targetElement="id13" anim:sub-item="text" smil:attributeName="visibility" smil:to="visible"/>
                  <anim:animate smil:dur="0.5s" smil:fill="hold" smil:targetElement="id13" anim:sub-item="text" smil:attributeName="x" smil:values="x;x" smil:keyTimes="0;1"/>
                  <anim:animate smil:dur="0.5s" smil:fill="hold" smil:targetElement="id13" anim:sub-item="text" smil:attributeName="y" smil:values="1+height/2;y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4.848cm" svg:height="11.136cm" svg:x="3.075cm" svg:y="2.257cm" draw:page-number="27" presentation:class="page"/>
          <draw:frame presentation:style-name="pr28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28" draw:style-name="dp3" draw:master-page-name="Nature_5f_Illustration1_5f__5f__5f__5f__5f__5f_" presentation:presentation-page-layout-name="AL2T1">
        <office:forms form:automatic-focus="false" form:apply-design-mode="false"/>
        <draw:frame presentation:style-name="pr26" draw:text-style-name="P5" draw:layer="layout" svg:width="25.2cm" svg:height="3.506cm" svg:x="1.4cm" svg:y="0.837cm" presentation:class="title">
          <draw:text-box>
            <text:p><text:span text:style-name="T1">Какое дерево является символом Сосна сибирская?</text:span></text:p>
          </draw:text-box>
        </draw:frame>
        <draw:frame presentation:style-name="pr27" draw:text-style-name="P6" draw:layer="layout" svg:width="25.2cm" svg:height="12.4cm" svg:x="1.4cm" svg:y="6cm" presentation:class="outline" presentation:user-transformed="true">
          <draw:text-box>
            <text:list text:style-name="L2">
              <text:list-item>
                <text:p text:style-name="P6">А. Кедр</text:p>
              </text:list-item>
              <text:list-item>
                <text:p text:style-name="P6">Б. Липа</text:p>
              </text:list-item>
              <text:list-item>
                <text:p text:style-name="P6">В. Сосна</text:p>
              </text:list-item>
              <text:list-item>
                <text:p text:style-name="P6">Г. Береза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28" presentation:class="page"/>
          <draw:frame presentation:style-name="pr28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29" draw:style-name="dp3" draw:master-page-name="Nature_5f_Illustration1_5f__5f__5f__5f__5f__5f__5f_" presentation:presentation-page-layout-name="AL2T1">
        <office:forms form:automatic-focus="false" form:apply-design-mode="false"/>
        <draw:frame presentation:style-name="pr31" draw:text-style-name="P5" draw:layer="layout" svg:width="25.2cm" svg:height="3.506cm" svg:x="1.4cm" svg:y="0.837cm" presentation:class="title">
          <draw:text-box>
            <text:p><text:span text:style-name="T1">Какое дерево является символом Сосна сибирская?</text:span></text:p>
          </draw:text-box>
        </draw:frame>
        <draw:frame presentation:style-name="pr32" draw:text-style-name="P6" draw:layer="layout" svg:width="25.1cm" svg:height="12.9cm" svg:x="1.5cm" svg:y="5.5cm" presentation:class="outline" presentation:user-transformed="true">
          <draw:text-box>
            <text:list text:style-name="L2">
              <text:list-item>
                <text:p text:style-name="P6">А. Кедр</text:p>
              </text:list-item>
              <text:list-item>
                <text:p text:style-name="P6"><text:span text:style-name="T3">Б. Липа</text:span></text:p>
              </text:list-item>
              <text:list-item>
                <text:p xml:id="id14" text:id="id14" text:style-name="P6"><text:span text:style-name="T2">В. Сосна</text:span></text:p>
              </text:list-item>
              <text:list-item>
                <text:p text:style-name="P6">Г. Береза</text:p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bottom">
                  <anim:set smil:begin="0s" smil:dur="0.001s" smil:fill="hold" smil:targetElement="id14" anim:sub-item="text" smil:attributeName="visibility" smil:to="visible"/>
                  <anim:animate smil:dur="0.5s" smil:fill="hold" smil:targetElement="id14" anim:sub-item="text" smil:attributeName="x" smil:values="x;x" smil:keyTimes="0;1"/>
                  <anim:animate smil:dur="0.5s" smil:fill="hold" smil:targetElement="id14" anim:sub-item="text" smil:attributeName="y" smil:values="1+height/2;y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4.848cm" svg:height="11.136cm" svg:x="3.075cm" svg:y="2.257cm" draw:page-number="29" presentation:class="page"/>
          <draw:frame presentation:style-name="pr33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30" draw:style-name="dp3" draw:master-page-name="Nature_5f_Illustration1_5f_" presentation:presentation-page-layout-name="AL2T1">
        <office:forms form:automatic-focus="false" form:apply-design-mode="false"/>
        <draw:frame presentation:style-name="pr7" draw:text-style-name="P5" draw:layer="layout" svg:width="25.2cm" svg:height="3.506cm" svg:x="1.4cm" svg:y="0.837cm" presentation:class="title">
          <draw:text-box>
            <text:p><text:span text:style-name="T1">Почему Кузбассу особенно важно сохранить ООПТ?</text:span></text:p>
          </draw:text-box>
        </draw:frame>
        <draw:frame presentation:style-name="pr8" draw:text-style-name="P6" draw:layer="layout" svg:width="25.2cm" svg:height="13.486cm" svg:x="1.4cm" svg:y="4.914cm" presentation:class="outline">
          <draw:text-box>
            <text:list text:style-name="L2">
              <text:list-item>
                <text:p text:style-name="P6">А. Для увеличения добычи угля</text:p>
              </text:list-item>
              <text:list-item>
                <text:p text:style-name="P6">Б. Чтобы увеличить число дорог</text:p>
              </text:list-item>
              <text:list-item>
                <text:p text:style-name="P6">В. Для строительства новых заводов</text:p>
              </text:list-item>
              <text:list-item>
                <text:p text:style-name="P6">Г. Потому что регион промышленный и природе нужна дополнительная охрана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30" presentation:class="page"/>
          <draw:frame presentation:style-name="pr9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31" draw:style-name="dp3" draw:master-page-name="Nature_5f_Illustration1_5f__5f_" presentation:presentation-page-layout-name="AL2T1">
        <office:forms form:automatic-focus="false" form:apply-design-mode="false"/>
        <draw:frame presentation:style-name="pr14" draw:text-style-name="P5" draw:layer="layout" svg:width="25.2cm" svg:height="3.506cm" svg:x="1.4cm" svg:y="0.837cm" presentation:class="title">
          <draw:text-box>
            <text:p><text:span text:style-name="T1">Почему Кузбассу особенно важно сохранить ООПТ?</text:span></text:p>
          </draw:text-box>
        </draw:frame>
        <draw:frame presentation:style-name="pr12" draw:text-style-name="P6" draw:layer="layout" svg:width="25.2cm" svg:height="13.486cm" svg:x="1.4cm" svg:y="4.914cm" presentation:class="outline">
          <draw:text-box>
            <text:list text:style-name="L2">
              <text:list-item>
                <text:p text:style-name="P6">А. Для увеличения добычи угля</text:p>
              </text:list-item>
              <text:list-item>
                <text:p text:style-name="P6">Б. Чтобы увеличить число дорог</text:p>
              </text:list-item>
              <text:list-item>
                <text:p text:style-name="P6">В. Для строительства новых заводов</text:p>
              </text:list-item>
              <text:list-item>
                <text:p xml:id="id15" text:id="id15" text:style-name="P6"><text:span text:style-name="T2">Г. Потому что регион промышленный и природе нужна дополнительная охрана</text:span></text:p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bottom">
                  <anim:set smil:begin="0s" smil:dur="0.001s" smil:fill="hold" smil:targetElement="id15" anim:sub-item="text" smil:attributeName="visibility" smil:to="visible"/>
                  <anim:animate smil:dur="0.5s" smil:fill="hold" smil:targetElement="id15" anim:sub-item="text" smil:attributeName="x" smil:values="x;x" smil:keyTimes="0;1"/>
                  <anim:animate smil:dur="0.5s" smil:fill="hold" smil:targetElement="id15" anim:sub-item="text" smil:attributeName="y" smil:values="1+height/2;y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4.848cm" svg:height="11.136cm" svg:x="3.075cm" svg:y="2.257cm" draw:page-number="31" presentation:class="page"/>
          <draw:frame presentation:style-name="pr13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32" draw:style-name="dp3" draw:master-page-name="Nature_5f_Illustration1_5f__5f_" presentation:presentation-page-layout-name="AL2T1">
        <office:forms form:automatic-focus="false" form:apply-design-mode="false"/>
        <draw:frame presentation:style-name="pr11" draw:text-style-name="P5" draw:layer="layout" svg:width="25.2cm" svg:height="5.209cm" svg:x="1.4cm" svg:y="-0.014cm" presentation:class="title" presentation:user-transformed="true">
          <draw:text-box>
            <text:p><text:span text:style-name="T1">Что каждый человек может сделать для сохранения природы?</text:span></text:p>
          </draw:text-box>
        </draw:frame>
        <draw:frame presentation:style-name="pr12" draw:text-style-name="P6" draw:layer="layout" svg:width="25.2cm" svg:height="13.486cm" svg:x="1.4cm" svg:y="4.914cm" presentation:class="outline">
          <draw:text-box>
            <text:list text:style-name="L2">
              <text:list-item>
                <text:p text:style-name="P6">А. Оставлять мусор после отдыха</text:p>
              </text:list-item>
              <text:list-item>
                <text:p text:style-name="P6">Б. Разжигать костры где угодно</text:p>
              </text:list-item>
              <text:list-item>
                <text:p text:style-name="P6">В. Ломать деревья</text:p>
              </text:list-item>
              <text:list-item>
                <text:p text:style-name="P6">Г. Соблюдать правила поведения в природе и бережно относиться к окружающей среде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32" presentation:class="page"/>
          <draw:frame presentation:style-name="pr13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33" draw:style-name="dp3" draw:master-page-name="Nature_5f_Illustration1_5f__5f__5f_" presentation:presentation-page-layout-name="AL2T1">
        <office:forms form:automatic-focus="false" form:apply-design-mode="false"/>
        <draw:frame presentation:style-name="pr18" draw:text-style-name="P5" draw:layer="layout" svg:width="25.2cm" svg:height="5.209cm" svg:x="1.4cm" svg:y="-0.014cm" presentation:class="title" presentation:user-transformed="true">
          <draw:text-box>
            <text:p><text:span text:style-name="T1">Что каждый человек может сделать для сохранения природы?</text:span></text:p>
          </draw:text-box>
        </draw:frame>
        <draw:frame presentation:style-name="pr16" draw:text-style-name="P6" draw:layer="layout" svg:width="25.2cm" svg:height="13.486cm" svg:x="1.4cm" svg:y="4.914cm" presentation:class="outline">
          <draw:text-box>
            <text:list text:style-name="L2">
              <text:list-item>
                <text:p text:style-name="P6">А. Оставлять мусор после отдыха</text:p>
              </text:list-item>
              <text:list-item>
                <text:p text:style-name="P6">Б. Разжигать костры где угодно</text:p>
              </text:list-item>
              <text:list-item>
                <text:p text:style-name="P6">В. Ломать деревья</text:p>
              </text:list-item>
              <text:list-item>
                <text:p xml:id="id16" text:id="id16" text:style-name="P6"><text:span text:style-name="T2">Г. Соблюдать правила поведения в природе и бережно относиться к окружающей среде</text:span></text:p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bottom">
                  <anim:set smil:begin="0s" smil:dur="0.001s" smil:fill="hold" smil:targetElement="id16" anim:sub-item="text" smil:attributeName="visibility" smil:to="visible"/>
                  <anim:animate smil:dur="0.5s" smil:fill="hold" smil:targetElement="id16" anim:sub-item="text" smil:attributeName="x" smil:values="x;x" smil:keyTimes="0;1"/>
                  <anim:animate smil:dur="0.5s" smil:fill="hold" smil:targetElement="id16" anim:sub-item="text" smil:attributeName="y" smil:values="1+height/2;y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4.848cm" svg:height="11.136cm" svg:x="3.075cm" svg:y="2.257cm" draw:page-number="33" presentation:class="page"/>
          <draw:frame presentation:style-name="pr17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34" draw:style-name="dp1" draw:master-page-name="Nature_5f_Illustration_5f_" presentation:presentation-page-layout-name="AL1T0">
        <office:forms form:automatic-focus="false" form:apply-design-mode="false"/>
        <draw:frame presentation:style-name="pr34" draw:text-style-name="P2" draw:layer="layout" svg:width="24.8cm" svg:height="4.963cm" svg:x="0.8cm" svg:y="4.8cm" presentation:class="title" presentation:user-transformed="true">
          <draw:text-box>
            <text:p xml:id="id17" text:id="id17" text:style-name="P1"><text:span text:style-name="T1">Спасибо за внимание!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bottom">
                  <anim:set smil:begin="0s" smil:dur="0.001s" smil:fill="hold" smil:targetElement="id17" anim:sub-item="text" smil:attributeName="visibility" smil:to="visible"/>
                  <anim:animate smil:dur="0.5s" smil:fill="hold" smil:targetElement="id17" anim:sub-item="text" smil:attributeName="x" smil:values="x;x" smil:keyTimes="0;1"/>
                  <anim:animate smil:dur="0.5s" smil:fill="hold" smil:targetElement="id17" anim:sub-item="text" smil:attributeName="y" smil:values="1+height/2;y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4.848cm" svg:height="11.136cm" svg:x="3.075cm" svg:y="2.257cm" draw:page-number="34" presentation:class="page"/>
          <draw:frame presentation:style-name="pr35" draw:text-style-name="P4" draw:layer="layout" svg:width="16.8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 style:font-family-generic="roman" style:font-pitch="variable"/>
    <style:font-face style:name="Noto Sans" svg:font-family="'Noto Sans'" style:font-family-generic="roman" style:font-pitch="variable"/>
    <style:font-face style:name="Noto Sans CJK JP:palt" svg:font-family="'Noto Sans CJK JP:palt', 'Noto Sans CJK KR', 'Noto Sans CJK SC', 'Noto Sans CJK TC', 'Noto Sans CJK HK'" style:font-family-generic="swiss" style:font-pitch="variable"/>
    <style:font-face style:name="Noto Sans Devanagari" svg:font-family="'Noto Sans Devanagari'" style:font-family-generic="system" style:font-pitch="variable"/>
    <style:font-face style:name="Noto Sans1" svg:font-family="'Noto Sans'" style:font-family-generic="swiss" style:font-pitch="variable"/>
    <style:font-face style:name="Tahoma" svg:font-family="Tahoma" style:font-family-generic="system" style:font-pitch="variable"/>
  </office:font-face-decls>
  <office:styles>
    <draw:gradient draw:name="Заливка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Заливка_20_жёлтым" draw:display-name="Заливка жёлтым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Заливка_20_зелёным" draw:display-name="Заливка зелёным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Заливка_20_красным" draw:display-name="Заливка красным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Заливка_20_синим" draw:display-name="Заливка синим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Фигуры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draw:stroke-dash draw:name="Dashed_20__28_var_29__20_1" draw:display-name="Dashed (var)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 style:writing-mode="lr-tb"/>
      <style:paragraph-properties style:text-autospace="none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ans" fo:font-size="24pt" fo:language="ru" fo:country="RU" style:font-name-asian="Noto Sans CJK JP:palt" style:font-size-asian="24pt" style:language-asian="zh" style:country-asian="CN" style:font-name-complex="Noto Sans1" style:font-size-complex="24pt" style:language-complex="hi" style:country-complex="IN"/>
    </style:default-style>
    <style:style style:name="standard" style:family="graphic">
      <style:graphic-properties draw:stroke="solid" draw:stroke-dash="Dashed_20__28_var_29__20_1" svg:stroke-width="0cm" svg:stroke-color="#ffffff" draw:marker-start-width="0.2cm" draw:marker-start-center="false" draw:marker-end-width="0.2cm" draw:marker-end-center="false" draw:fill="solid" draw:fill-color="#ffd320" draw:fill-image-width="0cm" draw:fill-image-height="0cm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swiss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1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Фигуры"/>
      <style:text-properties fo:font-size="14pt" fo:font-weight="bold"/>
    </style:style>
    <style:style style:name="Filled" style:family="graphic" style:parent-style-name="Shapes">
      <style:graphic-properties draw:fill="gradient" draw:fill-gradient-name="Заливка"/>
    </style:style>
    <style:style style:name="Filled_20_Blue" style:display-name="Filled Blue" style:family="graphic" style:parent-style-name="Filled">
      <style:graphic-properties draw:fill-gradient-name="Заливка_20_синим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Заливка_20_зелёным"/>
      <style:text-properties fo:color="#ffffff" loext:opacity="100%" style:font-name="Liberation Sans1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Заливка_20_красным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Заливка_20_жёлтым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Nature_5f_Illustration-background" style:display-name="Nature_Illustration-background" style:family="presentation">
      <style:graphic-properties draw:stroke="none" draw:fill="solid" draw:fill-color="#eff5f5"/>
      <style:text-properties style:letter-kerning="true"/>
    </style:style>
    <style:style style:name="Nature_5f_Illustration-backgroundobjects" style:display-name="Nature_Illustration-backgroundobjects" style:family="presentation">
      <style:graphic-properties draw:stroke="none" draw:fill="none" draw:textarea-horizontal-align="justify" draw:shadow="hidden" draw:shadow-offset-x="0.2cm" draw:shadow-offset-y="0.2cm" draw:shadow-color="#808080"/>
    </style:style>
    <style:style style:name="Nature_5f_Illustration-notes" style:display-name="Nature_Illustration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Nature_5f_Illustration-outline1" style:display-name="Nature_Illustration-outline1" style:family="presentation">
      <style:graphic-properties draw:stroke="none" draw:fill="none" draw:auto-grow-height="false" draw:fit-to-size="false" style:shrink-to-fit="true">
        <text:list-style style:name="Nature_5f_Illustration-outline1" style:display-name="Nature_Illustration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text-align="end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Nature_5f_Illustration-outline2" style:display-name="Nature_Illustration-outline2" style:family="presentation" style:parent-style-name="Nature_5f_Illustration-outline1">
      <style:paragraph-properties fo:margin-top="0cm" fo:margin-bottom="0.4cm" fo:text-align="end"/>
      <style:text-properties fo:font-size="28pt" style:font-size-asian="28pt" style:font-size-complex="28pt"/>
    </style:style>
    <style:style style:name="Nature_5f_Illustration-outline3" style:display-name="Nature_Illustration-outline3" style:family="presentation" style:parent-style-name="Nature_5f_Illustration-outline2">
      <style:paragraph-properties fo:margin-top="0cm" fo:margin-bottom="0.3cm" fo:text-align="end"/>
      <style:text-properties fo:font-size="24pt" style:font-size-asian="24pt" style:font-size-complex="24pt"/>
    </style:style>
    <style:style style:name="Nature_5f_Illustration-outline4" style:display-name="Nature_Illustration-outline4" style:family="presentation" style:parent-style-name="Nature_5f_Illustration-outline3">
      <style:paragraph-properties fo:margin-top="0cm" fo:margin-bottom="0.2cm" fo:text-align="end"/>
      <style:text-properties fo:font-size="20pt" style:font-size-asian="20pt" style:font-size-complex="20pt"/>
    </style:style>
    <style:style style:name="Nature_5f_Illustration-outline5" style:display-name="Nature_Illustration-outline5" style:family="presentation" style:parent-style-name="Nature_5f_Illustration-outline4">
      <style:paragraph-properties fo:margin-top="0cm" fo:margin-bottom="0.1cm" fo:text-align="end"/>
      <style:text-properties fo:font-size="20pt" style:font-size-asian="20pt" style:font-size-complex="20pt"/>
    </style:style>
    <style:style style:name="Nature_5f_Illustration-outline6" style:display-name="Nature_Illustration-outline6" style:family="presentation" style:parent-style-name="Nature_5f_Illustration-outline5">
      <style:paragraph-properties fo:margin-top="0cm" fo:margin-bottom="0.1cm" fo:text-align="end"/>
      <style:text-properties fo:font-size="20pt" style:font-size-asian="20pt" style:font-size-complex="20pt"/>
    </style:style>
    <style:style style:name="Nature_5f_Illustration-outline7" style:display-name="Nature_Illustration-outline7" style:family="presentation" style:parent-style-name="Nature_5f_Illustration-outline6">
      <style:paragraph-properties fo:margin-top="0cm" fo:margin-bottom="0.1cm" fo:text-align="end"/>
      <style:text-properties fo:font-size="20pt" style:font-size-asian="20pt" style:font-size-complex="20pt"/>
    </style:style>
    <style:style style:name="Nature_5f_Illustration-outline8" style:display-name="Nature_Illustration-outline8" style:family="presentation" style:parent-style-name="Nature_5f_Illustration-outline7">
      <style:paragraph-properties fo:margin-top="0cm" fo:margin-bottom="0.1cm"/>
      <style:text-properties fo:font-size="20pt" style:font-size-asian="20pt" style:font-size-complex="20pt"/>
    </style:style>
    <style:style style:name="Nature_5f_Illustration-outline9" style:display-name="Nature_Illustration-outline9" style:family="presentation" style:parent-style-name="Nature_5f_Illustration-outline8">
      <style:paragraph-properties fo:margin-top="0cm" fo:margin-bottom="0.1cm"/>
      <style:text-properties fo:font-size="20pt" style:font-size-asian="20pt" style:font-size-complex="20pt"/>
    </style:style>
    <style:style style:name="Nature_5f_Illustration-subtitle" style:display-name="Nature_Illustration-subtitle" style:family="presentation">
      <style:graphic-properties draw:stroke="none" draw:fill="none" draw:textarea-vertical-align="middle">
        <text:list-style style:name="Nature_5f_Illustration-subtitle" style:display-name="Nature_Illustration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Nature_5f_Illustration-title" style:display-name="Nature_Illustration-title" style:family="presentation">
      <style:graphic-properties draw:stroke="none" draw:fill="none" draw:textarea-vertical-align="middle">
        <text:list-style style:name="Nature_5f_Illustration-title" style:display-name="Nature_Illustration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style:use-window-font-color="true" loext:opacity="0%" style:text-outline="false" style:text-line-through-style="none" style:text-line-through-type="none" fo:font-size="44pt" fo:font-style="normal" fo:text-shadow="none" style:text-underline-style="none" fo:font-weight="normal" style:letter-kerning="true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style style:name="Nature_5f_Illustration1-background" style:display-name="Nature_Illustration1-background" style:family="presentation">
      <style:graphic-properties draw:stroke="none" draw:fill="solid" draw:fill-color="#eff5f5"/>
      <style:text-properties style:letter-kerning="true"/>
    </style:style>
    <style:style style:name="Nature_5f_Illustration1-backgroundobjects" style:display-name="Nature_Illustration1-backgroundobjects" style:family="presentation">
      <style:graphic-properties draw:stroke="none" draw:fill="none" draw:textarea-horizontal-align="justify" draw:shadow="hidden" draw:shadow-offset-x="0.2cm" draw:shadow-offset-y="0.2cm" draw:shadow-color="#808080"/>
    </style:style>
    <style:style style:name="Nature_5f_Illustration1-notes" style:display-name="Nature_Illustration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Nature_5f_Illustration1-outline1" style:display-name="Nature_Illustration1-outline1" style:family="presentation">
      <style:graphic-properties draw:stroke="none" draw:fill="solid" draw:fill-color="#ffffff" draw:opacity="50%" draw:auto-grow-height="false" draw:fit-to-size="false" style:shrink-to-fit="true" draw:shadow-opacity="50%">
        <text:list-style style:name="Nature_5f_Illustration1-outline1" style:display-name="Nature_Illustration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Nature_5f_Illustration1-outline2" style:display-name="Nature_Illustration1-outline2" style:family="presentation" style:parent-style-name="Nature_5f_Illustration1-outline1">
      <style:paragraph-properties fo:margin-top="0cm" fo:margin-bottom="0.4cm"/>
      <style:text-properties fo:font-size="28pt" style:font-size-asian="28pt" style:font-size-complex="28pt"/>
    </style:style>
    <style:style style:name="Nature_5f_Illustration1-outline3" style:display-name="Nature_Illustration1-outline3" style:family="presentation" style:parent-style-name="Nature_5f_Illustration1-outline2">
      <style:paragraph-properties fo:margin-top="0cm" fo:margin-bottom="0.3cm"/>
      <style:text-properties fo:font-size="24pt" style:font-size-asian="24pt" style:font-size-complex="24pt"/>
    </style:style>
    <style:style style:name="Nature_5f_Illustration1-outline4" style:display-name="Nature_Illustration1-outline4" style:family="presentation" style:parent-style-name="Nature_5f_Illustration1-outline3">
      <style:paragraph-properties fo:margin-top="0cm" fo:margin-bottom="0.2cm"/>
      <style:text-properties fo:font-size="20pt" style:font-size-asian="20pt" style:font-size-complex="20pt"/>
    </style:style>
    <style:style style:name="Nature_5f_Illustration1-outline5" style:display-name="Nature_Illustration1-outline5" style:family="presentation" style:parent-style-name="Nature_5f_Illustration1-outline4">
      <style:paragraph-properties fo:margin-top="0cm" fo:margin-bottom="0.1cm"/>
      <style:text-properties fo:font-size="20pt" style:font-size-asian="20pt" style:font-size-complex="20pt"/>
    </style:style>
    <style:style style:name="Nature_5f_Illustration1-outline6" style:display-name="Nature_Illustration1-outline6" style:family="presentation" style:parent-style-name="Nature_5f_Illustration1-outline5">
      <style:paragraph-properties fo:margin-top="0cm" fo:margin-bottom="0.1cm"/>
      <style:text-properties fo:font-size="20pt" style:font-size-asian="20pt" style:font-size-complex="20pt"/>
    </style:style>
    <style:style style:name="Nature_5f_Illustration1-outline7" style:display-name="Nature_Illustration1-outline7" style:family="presentation" style:parent-style-name="Nature_5f_Illustration1-outline6">
      <style:paragraph-properties fo:margin-top="0cm" fo:margin-bottom="0.1cm"/>
      <style:text-properties fo:font-size="20pt" style:font-size-asian="20pt" style:font-size-complex="20pt"/>
    </style:style>
    <style:style style:name="Nature_5f_Illustration1-outline8" style:display-name="Nature_Illustration1-outline8" style:family="presentation" style:parent-style-name="Nature_5f_Illustration1-outline7">
      <style:paragraph-properties fo:margin-top="0cm" fo:margin-bottom="0.1cm"/>
      <style:text-properties fo:font-size="20pt" style:font-size-asian="20pt" style:font-size-complex="20pt"/>
    </style:style>
    <style:style style:name="Nature_5f_Illustration1-outline9" style:display-name="Nature_Illustration1-outline9" style:family="presentation" style:parent-style-name="Nature_5f_Illustration1-outline8">
      <style:paragraph-properties fo:margin-top="0cm" fo:margin-bottom="0.1cm"/>
      <style:text-properties fo:font-size="20pt" style:font-size-asian="20pt" style:font-size-complex="20pt"/>
    </style:style>
    <style:style style:name="Nature_5f_Illustration1-subtitle" style:display-name="Nature_Illustration1-subtitle" style:family="presentation">
      <style:graphic-properties draw:stroke="none" draw:fill="none" draw:textarea-vertical-align="middle">
        <text:list-style style:name="Nature_5f_Illustration1-subtitle" style:display-name="Nature_Illustration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Nature_5f_Illustration1-title" style:display-name="Nature_Illustration1-title" style:family="presentation">
      <style:graphic-properties draw:stroke="none" draw:fill="solid" draw:fill-color="#ffffff" draw:opacity="50%" draw:textarea-vertical-align="middle" draw:shadow-opacity="50%">
        <text:list-style style:name="Nature_5f_Illustration1-title" style:display-name="Nature_Illustration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fo:font-size="44pt" fo:font-style="normal" fo:text-shadow="none" style:text-underline-style="none" fo:font-weight="normal" style:letter-kerning="true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style style:name="Nature_5f_Illustration1_5f_-background" style:display-name="Nature_Illustration1_-background" style:family="presentation">
      <style:graphic-properties draw:stroke="none" draw:fill="solid" draw:fill-color="#eff5f5"/>
      <style:text-properties style:letter-kerning="true"/>
    </style:style>
    <style:style style:name="Nature_5f_Illustration1_5f_-backgroundobjects" style:display-name="Nature_Illustration1_-backgroundobjects" style:family="presentation">
      <style:graphic-properties draw:stroke="none" draw:fill="none" draw:textarea-horizontal-align="justify" draw:shadow="hidden" draw:shadow-offset-x="0.2cm" draw:shadow-offset-y="0.2cm" draw:shadow-color="#808080"/>
    </style:style>
    <style:style style:name="Nature_5f_Illustration1_5f_-notes" style:display-name="Nature_Illustration1_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Nature_5f_Illustration1_5f_-outline1" style:display-name="Nature_Illustration1_-outline1" style:family="presentation">
      <style:graphic-properties draw:stroke="none" draw:fill="solid" draw:fill-color="#ffffff" draw:opacity="50%" draw:auto-grow-height="false" draw:fit-to-size="false" style:shrink-to-fit="true" draw:shadow-opacity="50%">
        <text:list-style style:name="Nature_5f_Illustration1_5f_-outline1" style:display-name="Nature_Illustration1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Nature_5f_Illustration1_5f_-outline2" style:display-name="Nature_Illustration1_-outline2" style:family="presentation" style:parent-style-name="Nature_5f_Illustration1_5f_-outline1">
      <style:paragraph-properties fo:margin-top="0cm" fo:margin-bottom="0.4cm"/>
      <style:text-properties fo:font-size="28pt" style:font-size-asian="28pt" style:font-size-complex="28pt"/>
    </style:style>
    <style:style style:name="Nature_5f_Illustration1_5f_-outline3" style:display-name="Nature_Illustration1_-outline3" style:family="presentation" style:parent-style-name="Nature_5f_Illustration1_5f_-outline2">
      <style:paragraph-properties fo:margin-top="0cm" fo:margin-bottom="0.3cm"/>
      <style:text-properties fo:font-size="24pt" style:font-size-asian="24pt" style:font-size-complex="24pt"/>
    </style:style>
    <style:style style:name="Nature_5f_Illustration1_5f_-outline4" style:display-name="Nature_Illustration1_-outline4" style:family="presentation" style:parent-style-name="Nature_5f_Illustration1_5f_-outline3">
      <style:paragraph-properties fo:margin-top="0cm" fo:margin-bottom="0.2cm"/>
      <style:text-properties fo:font-size="20pt" style:font-size-asian="20pt" style:font-size-complex="20pt"/>
    </style:style>
    <style:style style:name="Nature_5f_Illustration1_5f_-outline5" style:display-name="Nature_Illustration1_-outline5" style:family="presentation" style:parent-style-name="Nature_5f_Illustration1_5f_-outline4">
      <style:paragraph-properties fo:margin-top="0cm" fo:margin-bottom="0.1cm"/>
      <style:text-properties fo:font-size="20pt" style:font-size-asian="20pt" style:font-size-complex="20pt"/>
    </style:style>
    <style:style style:name="Nature_5f_Illustration1_5f_-outline6" style:display-name="Nature_Illustration1_-outline6" style:family="presentation" style:parent-style-name="Nature_5f_Illustration1_5f_-outline5">
      <style:paragraph-properties fo:margin-top="0cm" fo:margin-bottom="0.1cm"/>
      <style:text-properties fo:font-size="20pt" style:font-size-asian="20pt" style:font-size-complex="20pt"/>
    </style:style>
    <style:style style:name="Nature_5f_Illustration1_5f_-outline7" style:display-name="Nature_Illustration1_-outline7" style:family="presentation" style:parent-style-name="Nature_5f_Illustration1_5f_-outline6">
      <style:paragraph-properties fo:margin-top="0cm" fo:margin-bottom="0.1cm"/>
      <style:text-properties fo:font-size="20pt" style:font-size-asian="20pt" style:font-size-complex="20pt"/>
    </style:style>
    <style:style style:name="Nature_5f_Illustration1_5f_-outline8" style:display-name="Nature_Illustration1_-outline8" style:family="presentation" style:parent-style-name="Nature_5f_Illustration1_5f_-outline7">
      <style:paragraph-properties fo:margin-top="0cm" fo:margin-bottom="0.1cm"/>
      <style:text-properties fo:font-size="20pt" style:font-size-asian="20pt" style:font-size-complex="20pt"/>
    </style:style>
    <style:style style:name="Nature_5f_Illustration1_5f_-outline9" style:display-name="Nature_Illustration1_-outline9" style:family="presentation" style:parent-style-name="Nature_5f_Illustration1_5f_-outline8">
      <style:paragraph-properties fo:margin-top="0cm" fo:margin-bottom="0.1cm"/>
      <style:text-properties fo:font-size="20pt" style:font-size-asian="20pt" style:font-size-complex="20pt"/>
    </style:style>
    <style:style style:name="Nature_5f_Illustration1_5f_-subtitle" style:display-name="Nature_Illustration1_-subtitle" style:family="presentation">
      <style:graphic-properties draw:stroke="none" draw:fill="none" draw:textarea-vertical-align="middle">
        <text:list-style style:name="Nature_5f_Illustration1_5f_-subtitle" style:display-name="Nature_Illustration1_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Nature_5f_Illustration1_5f_-title" style:display-name="Nature_Illustration1_-title" style:family="presentation">
      <style:graphic-properties draw:stroke="none" draw:fill="solid" draw:fill-color="#ffffff" draw:opacity="50%" draw:textarea-vertical-align="middle" draw:shadow-opacity="50%">
        <text:list-style style:name="Nature_5f_Illustration1_5f_-title" style:display-name="Nature_Illustration1_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fo:font-size="44pt" fo:font-style="normal" fo:text-shadow="none" style:text-underline-style="none" fo:font-weight="normal" style:letter-kerning="true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style style:name="Nature_5f_Illustration1_5f__5f_-background" style:display-name="Nature_Illustration1__-background" style:family="presentation">
      <style:graphic-properties draw:stroke="none" draw:fill="solid" draw:fill-color="#eff5f5"/>
      <style:text-properties style:letter-kerning="true"/>
    </style:style>
    <style:style style:name="Nature_5f_Illustration1_5f__5f_-backgroundobjects" style:display-name="Nature_Illustration1__-backgroundobjects" style:family="presentation">
      <style:graphic-properties draw:stroke="none" draw:fill="none" draw:textarea-horizontal-align="justify" draw:shadow="hidden" draw:shadow-offset-x="0.2cm" draw:shadow-offset-y="0.2cm" draw:shadow-color="#808080"/>
    </style:style>
    <style:style style:name="Nature_5f_Illustration1_5f__5f_-notes" style:display-name="Nature_Illustration1__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Nature_5f_Illustration1_5f__5f_-outline1" style:display-name="Nature_Illustration1__-outline1" style:family="presentation">
      <style:graphic-properties draw:stroke="none" draw:fill="solid" draw:fill-color="#ffffff" draw:opacity="50%" draw:auto-grow-height="false" draw:fit-to-size="false" style:shrink-to-fit="true" draw:shadow-opacity="50%">
        <text:list-style style:name="Nature_5f_Illustration1_5f__5f_-outline1" style:display-name="Nature_Illustration1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Nature_5f_Illustration1_5f__5f_-outline2" style:display-name="Nature_Illustration1__-outline2" style:family="presentation" style:parent-style-name="Nature_5f_Illustration1_5f__5f_-outline1">
      <style:paragraph-properties fo:margin-top="0cm" fo:margin-bottom="0.4cm"/>
      <style:text-properties fo:font-size="28pt" style:font-size-asian="28pt" style:font-size-complex="28pt"/>
    </style:style>
    <style:style style:name="Nature_5f_Illustration1_5f__5f_-outline3" style:display-name="Nature_Illustration1__-outline3" style:family="presentation" style:parent-style-name="Nature_5f_Illustration1_5f__5f_-outline2">
      <style:paragraph-properties fo:margin-top="0cm" fo:margin-bottom="0.3cm"/>
      <style:text-properties fo:font-size="24pt" style:font-size-asian="24pt" style:font-size-complex="24pt"/>
    </style:style>
    <style:style style:name="Nature_5f_Illustration1_5f__5f_-outline4" style:display-name="Nature_Illustration1__-outline4" style:family="presentation" style:parent-style-name="Nature_5f_Illustration1_5f__5f_-outline3">
      <style:paragraph-properties fo:margin-top="0cm" fo:margin-bottom="0.2cm"/>
      <style:text-properties fo:font-size="20pt" style:font-size-asian="20pt" style:font-size-complex="20pt"/>
    </style:style>
    <style:style style:name="Nature_5f_Illustration1_5f__5f_-outline5" style:display-name="Nature_Illustration1__-outline5" style:family="presentation" style:parent-style-name="Nature_5f_Illustration1_5f__5f_-outline4">
      <style:paragraph-properties fo:margin-top="0cm" fo:margin-bottom="0.1cm"/>
      <style:text-properties fo:font-size="20pt" style:font-size-asian="20pt" style:font-size-complex="20pt"/>
    </style:style>
    <style:style style:name="Nature_5f_Illustration1_5f__5f_-outline6" style:display-name="Nature_Illustration1__-outline6" style:family="presentation" style:parent-style-name="Nature_5f_Illustration1_5f__5f_-outline5">
      <style:paragraph-properties fo:margin-top="0cm" fo:margin-bottom="0.1cm"/>
      <style:text-properties fo:font-size="20pt" style:font-size-asian="20pt" style:font-size-complex="20pt"/>
    </style:style>
    <style:style style:name="Nature_5f_Illustration1_5f__5f_-outline7" style:display-name="Nature_Illustration1__-outline7" style:family="presentation" style:parent-style-name="Nature_5f_Illustration1_5f__5f_-outline6">
      <style:paragraph-properties fo:margin-top="0cm" fo:margin-bottom="0.1cm"/>
      <style:text-properties fo:font-size="20pt" style:font-size-asian="20pt" style:font-size-complex="20pt"/>
    </style:style>
    <style:style style:name="Nature_5f_Illustration1_5f__5f_-outline8" style:display-name="Nature_Illustration1__-outline8" style:family="presentation" style:parent-style-name="Nature_5f_Illustration1_5f__5f_-outline7">
      <style:paragraph-properties fo:margin-top="0cm" fo:margin-bottom="0.1cm"/>
      <style:text-properties fo:font-size="20pt" style:font-size-asian="20pt" style:font-size-complex="20pt"/>
    </style:style>
    <style:style style:name="Nature_5f_Illustration1_5f__5f_-outline9" style:display-name="Nature_Illustration1__-outline9" style:family="presentation" style:parent-style-name="Nature_5f_Illustration1_5f__5f_-outline8">
      <style:paragraph-properties fo:margin-top="0cm" fo:margin-bottom="0.1cm"/>
      <style:text-properties fo:font-size="20pt" style:font-size-asian="20pt" style:font-size-complex="20pt"/>
    </style:style>
    <style:style style:name="Nature_5f_Illustration1_5f__5f_-subtitle" style:display-name="Nature_Illustration1__-subtitle" style:family="presentation">
      <style:graphic-properties draw:stroke="none" draw:fill="none" draw:textarea-vertical-align="middle">
        <text:list-style style:name="Nature_5f_Illustration1_5f__5f_-subtitle" style:display-name="Nature_Illustration1__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Nature_5f_Illustration1_5f__5f_-title" style:display-name="Nature_Illustration1__-title" style:family="presentation">
      <style:graphic-properties draw:stroke="none" draw:fill="solid" draw:fill-color="#ffffff" draw:opacity="50%" draw:textarea-vertical-align="middle" draw:shadow-opacity="50%">
        <text:list-style style:name="Nature_5f_Illustration1_5f__5f_-title" style:display-name="Nature_Illustration1__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fo:font-size="44pt" fo:font-style="normal" fo:text-shadow="none" style:text-underline-style="none" fo:font-weight="normal" style:letter-kerning="true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style style:name="Nature_5f_Illustration1_5f__5f__5f_-background" style:display-name="Nature_Illustration1___-background" style:family="presentation">
      <style:graphic-properties draw:stroke="none" draw:fill="solid" draw:fill-color="#eff5f5"/>
      <style:text-properties style:letter-kerning="true"/>
    </style:style>
    <style:style style:name="Nature_5f_Illustration1_5f__5f__5f_-backgroundobjects" style:display-name="Nature_Illustration1___-backgroundobjects" style:family="presentation">
      <style:graphic-properties draw:stroke="none" draw:fill="none" draw:textarea-horizontal-align="justify" draw:shadow="hidden" draw:shadow-offset-x="0.2cm" draw:shadow-offset-y="0.2cm" draw:shadow-color="#808080"/>
    </style:style>
    <style:style style:name="Nature_5f_Illustration1_5f__5f__5f_-notes" style:display-name="Nature_Illustration1___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Nature_5f_Illustration1_5f__5f__5f_-outline1" style:display-name="Nature_Illustration1___-outline1" style:family="presentation">
      <style:graphic-properties draw:stroke="none" draw:fill="solid" draw:fill-color="#ffffff" draw:opacity="50%" draw:auto-grow-height="false" draw:fit-to-size="false" style:shrink-to-fit="true" draw:shadow-opacity="50%">
        <text:list-style style:name="Nature_5f_Illustration1_5f__5f__5f_-outline1" style:display-name="Nature_Illustration1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Nature_5f_Illustration1_5f__5f__5f_-outline2" style:display-name="Nature_Illustration1___-outline2" style:family="presentation" style:parent-style-name="Nature_5f_Illustration1_5f__5f__5f_-outline1">
      <style:paragraph-properties fo:margin-top="0cm" fo:margin-bottom="0.4cm"/>
      <style:text-properties fo:font-size="28pt" style:font-size-asian="28pt" style:font-size-complex="28pt"/>
    </style:style>
    <style:style style:name="Nature_5f_Illustration1_5f__5f__5f_-outline3" style:display-name="Nature_Illustration1___-outline3" style:family="presentation" style:parent-style-name="Nature_5f_Illustration1_5f__5f__5f_-outline2">
      <style:paragraph-properties fo:margin-top="0cm" fo:margin-bottom="0.3cm"/>
      <style:text-properties fo:font-size="24pt" style:font-size-asian="24pt" style:font-size-complex="24pt"/>
    </style:style>
    <style:style style:name="Nature_5f_Illustration1_5f__5f__5f_-outline4" style:display-name="Nature_Illustration1___-outline4" style:family="presentation" style:parent-style-name="Nature_5f_Illustration1_5f__5f__5f_-outline3">
      <style:paragraph-properties fo:margin-top="0cm" fo:margin-bottom="0.2cm"/>
      <style:text-properties fo:font-size="20pt" style:font-size-asian="20pt" style:font-size-complex="20pt"/>
    </style:style>
    <style:style style:name="Nature_5f_Illustration1_5f__5f__5f_-outline5" style:display-name="Nature_Illustration1___-outline5" style:family="presentation" style:parent-style-name="Nature_5f_Illustration1_5f__5f__5f_-outline4">
      <style:paragraph-properties fo:margin-top="0cm" fo:margin-bottom="0.1cm"/>
      <style:text-properties fo:font-size="20pt" style:font-size-asian="20pt" style:font-size-complex="20pt"/>
    </style:style>
    <style:style style:name="Nature_5f_Illustration1_5f__5f__5f_-outline6" style:display-name="Nature_Illustration1___-outline6" style:family="presentation" style:parent-style-name="Nature_5f_Illustration1_5f__5f__5f_-outline5">
      <style:paragraph-properties fo:margin-top="0cm" fo:margin-bottom="0.1cm"/>
      <style:text-properties fo:font-size="20pt" style:font-size-asian="20pt" style:font-size-complex="20pt"/>
    </style:style>
    <style:style style:name="Nature_5f_Illustration1_5f__5f__5f_-outline7" style:display-name="Nature_Illustration1___-outline7" style:family="presentation" style:parent-style-name="Nature_5f_Illustration1_5f__5f__5f_-outline6">
      <style:paragraph-properties fo:margin-top="0cm" fo:margin-bottom="0.1cm"/>
      <style:text-properties fo:font-size="20pt" style:font-size-asian="20pt" style:font-size-complex="20pt"/>
    </style:style>
    <style:style style:name="Nature_5f_Illustration1_5f__5f__5f_-outline8" style:display-name="Nature_Illustration1___-outline8" style:family="presentation" style:parent-style-name="Nature_5f_Illustration1_5f__5f__5f_-outline7">
      <style:paragraph-properties fo:margin-top="0cm" fo:margin-bottom="0.1cm"/>
      <style:text-properties fo:font-size="20pt" style:font-size-asian="20pt" style:font-size-complex="20pt"/>
    </style:style>
    <style:style style:name="Nature_5f_Illustration1_5f__5f__5f_-outline9" style:display-name="Nature_Illustration1___-outline9" style:family="presentation" style:parent-style-name="Nature_5f_Illustration1_5f__5f__5f_-outline8">
      <style:paragraph-properties fo:margin-top="0cm" fo:margin-bottom="0.1cm"/>
      <style:text-properties fo:font-size="20pt" style:font-size-asian="20pt" style:font-size-complex="20pt"/>
    </style:style>
    <style:style style:name="Nature_5f_Illustration1_5f__5f__5f_-subtitle" style:display-name="Nature_Illustration1___-subtitle" style:family="presentation">
      <style:graphic-properties draw:stroke="none" draw:fill="none" draw:textarea-vertical-align="middle">
        <text:list-style style:name="Nature_5f_Illustration1_5f__5f__5f_-subtitle" style:display-name="Nature_Illustration1___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Nature_5f_Illustration1_5f__5f__5f_-title" style:display-name="Nature_Illustration1___-title" style:family="presentation">
      <style:graphic-properties draw:stroke="none" draw:fill="solid" draw:fill-color="#ffffff" draw:opacity="50%" draw:textarea-vertical-align="middle" draw:shadow-opacity="50%">
        <text:list-style style:name="Nature_5f_Illustration1_5f__5f__5f_-title" style:display-name="Nature_Illustration1___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fo:font-size="44pt" fo:font-style="normal" fo:text-shadow="none" style:text-underline-style="none" fo:font-weight="normal" style:letter-kerning="true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style style:name="Nature_5f_Illustration1_5f__5f__5f__5f_-background" style:display-name="Nature_Illustration1____-background" style:family="presentation">
      <style:graphic-properties draw:stroke="none" draw:fill="solid" draw:fill-color="#eff5f5"/>
      <style:text-properties style:letter-kerning="true"/>
    </style:style>
    <style:style style:name="Nature_5f_Illustration1_5f__5f__5f__5f_-backgroundobjects" style:display-name="Nature_Illustration1____-backgroundobjects" style:family="presentation">
      <style:graphic-properties draw:stroke="none" draw:fill="none" draw:textarea-horizontal-align="justify" draw:shadow="hidden" draw:shadow-offset-x="0.2cm" draw:shadow-offset-y="0.2cm" draw:shadow-color="#808080"/>
    </style:style>
    <style:style style:name="Nature_5f_Illustration1_5f__5f__5f__5f_-notes" style:display-name="Nature_Illustration1____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Nature_5f_Illustration1_5f__5f__5f__5f_-outline1" style:display-name="Nature_Illustration1____-outline1" style:family="presentation">
      <style:graphic-properties draw:stroke="none" draw:fill="solid" draw:fill-color="#ffffff" draw:opacity="50%" draw:auto-grow-height="false" draw:fit-to-size="false" style:shrink-to-fit="true" draw:shadow-opacity="50%">
        <text:list-style style:name="Nature_5f_Illustration1_5f__5f__5f__5f_-outline1" style:display-name="Nature_Illustration1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Nature_5f_Illustration1_5f__5f__5f__5f_-outline2" style:display-name="Nature_Illustration1____-outline2" style:family="presentation" style:parent-style-name="Nature_5f_Illustration1_5f__5f__5f__5f_-outline1">
      <style:paragraph-properties fo:margin-top="0cm" fo:margin-bottom="0.4cm"/>
      <style:text-properties fo:font-size="28pt" style:font-size-asian="28pt" style:font-size-complex="28pt"/>
    </style:style>
    <style:style style:name="Nature_5f_Illustration1_5f__5f__5f__5f_-outline3" style:display-name="Nature_Illustration1____-outline3" style:family="presentation" style:parent-style-name="Nature_5f_Illustration1_5f__5f__5f__5f_-outline2">
      <style:paragraph-properties fo:margin-top="0cm" fo:margin-bottom="0.3cm"/>
      <style:text-properties fo:font-size="24pt" style:font-size-asian="24pt" style:font-size-complex="24pt"/>
    </style:style>
    <style:style style:name="Nature_5f_Illustration1_5f__5f__5f__5f_-outline4" style:display-name="Nature_Illustration1____-outline4" style:family="presentation" style:parent-style-name="Nature_5f_Illustration1_5f__5f__5f__5f_-outline3">
      <style:paragraph-properties fo:margin-top="0cm" fo:margin-bottom="0.2cm"/>
      <style:text-properties fo:font-size="20pt" style:font-size-asian="20pt" style:font-size-complex="20pt"/>
    </style:style>
    <style:style style:name="Nature_5f_Illustration1_5f__5f__5f__5f_-outline5" style:display-name="Nature_Illustration1____-outline5" style:family="presentation" style:parent-style-name="Nature_5f_Illustration1_5f__5f__5f__5f_-outline4">
      <style:paragraph-properties fo:margin-top="0cm" fo:margin-bottom="0.1cm"/>
      <style:text-properties fo:font-size="20pt" style:font-size-asian="20pt" style:font-size-complex="20pt"/>
    </style:style>
    <style:style style:name="Nature_5f_Illustration1_5f__5f__5f__5f_-outline6" style:display-name="Nature_Illustration1____-outline6" style:family="presentation" style:parent-style-name="Nature_5f_Illustration1_5f__5f__5f__5f_-outline5">
      <style:paragraph-properties fo:margin-top="0cm" fo:margin-bottom="0.1cm"/>
      <style:text-properties fo:font-size="20pt" style:font-size-asian="20pt" style:font-size-complex="20pt"/>
    </style:style>
    <style:style style:name="Nature_5f_Illustration1_5f__5f__5f__5f_-outline7" style:display-name="Nature_Illustration1____-outline7" style:family="presentation" style:parent-style-name="Nature_5f_Illustration1_5f__5f__5f__5f_-outline6">
      <style:paragraph-properties fo:margin-top="0cm" fo:margin-bottom="0.1cm"/>
      <style:text-properties fo:font-size="20pt" style:font-size-asian="20pt" style:font-size-complex="20pt"/>
    </style:style>
    <style:style style:name="Nature_5f_Illustration1_5f__5f__5f__5f_-outline8" style:display-name="Nature_Illustration1____-outline8" style:family="presentation" style:parent-style-name="Nature_5f_Illustration1_5f__5f__5f__5f_-outline7">
      <style:paragraph-properties fo:margin-top="0cm" fo:margin-bottom="0.1cm"/>
      <style:text-properties fo:font-size="20pt" style:font-size-asian="20pt" style:font-size-complex="20pt"/>
    </style:style>
    <style:style style:name="Nature_5f_Illustration1_5f__5f__5f__5f_-outline9" style:display-name="Nature_Illustration1____-outline9" style:family="presentation" style:parent-style-name="Nature_5f_Illustration1_5f__5f__5f__5f_-outline8">
      <style:paragraph-properties fo:margin-top="0cm" fo:margin-bottom="0.1cm"/>
      <style:text-properties fo:font-size="20pt" style:font-size-asian="20pt" style:font-size-complex="20pt"/>
    </style:style>
    <style:style style:name="Nature_5f_Illustration1_5f__5f__5f__5f_-subtitle" style:display-name="Nature_Illustration1____-subtitle" style:family="presentation">
      <style:graphic-properties draw:stroke="none" draw:fill="none" draw:textarea-vertical-align="middle">
        <text:list-style style:name="Nature_5f_Illustration1_5f__5f__5f__5f_-subtitle" style:display-name="Nature_Illustration1____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Nature_5f_Illustration1_5f__5f__5f__5f_-title" style:display-name="Nature_Illustration1____-title" style:family="presentation">
      <style:graphic-properties draw:stroke="none" draw:fill="solid" draw:fill-color="#ffffff" draw:opacity="50%" draw:textarea-vertical-align="middle" draw:shadow-opacity="50%">
        <text:list-style style:name="Nature_5f_Illustration1_5f__5f__5f__5f_-title" style:display-name="Nature_Illustration1____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fo:font-size="44pt" fo:font-style="normal" fo:text-shadow="none" style:text-underline-style="none" fo:font-weight="normal" style:letter-kerning="true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style style:name="Nature_5f_Illustration1_5f__5f__5f__5f__5f_-background" style:display-name="Nature_Illustration1_____-background" style:family="presentation">
      <style:graphic-properties draw:stroke="none" draw:fill="solid" draw:fill-color="#eff5f5"/>
      <style:text-properties style:letter-kerning="true"/>
    </style:style>
    <style:style style:name="Nature_5f_Illustration1_5f__5f__5f__5f__5f_-backgroundobjects" style:display-name="Nature_Illustration1_____-backgroundobjects" style:family="presentation">
      <style:graphic-properties draw:stroke="none" draw:fill="none" draw:textarea-horizontal-align="justify" draw:shadow="hidden" draw:shadow-offset-x="0.2cm" draw:shadow-offset-y="0.2cm" draw:shadow-color="#808080"/>
    </style:style>
    <style:style style:name="Nature_5f_Illustration1_5f__5f__5f__5f__5f_-notes" style:display-name="Nature_Illustration1_____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Nature_5f_Illustration1_5f__5f__5f__5f__5f_-outline1" style:display-name="Nature_Illustration1_____-outline1" style:family="presentation">
      <style:graphic-properties draw:stroke="none" draw:fill="solid" draw:fill-color="#ffffff" draw:opacity="50%" draw:auto-grow-height="false" draw:fit-to-size="false" style:shrink-to-fit="true" draw:shadow-opacity="50%">
        <text:list-style style:name="Nature_5f_Illustration1_5f__5f__5f__5f__5f_-outline1" style:display-name="Nature_Illustration1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Nature_5f_Illustration1_5f__5f__5f__5f__5f_-outline2" style:display-name="Nature_Illustration1_____-outline2" style:family="presentation" style:parent-style-name="Nature_5f_Illustration1_5f__5f__5f__5f__5f_-outline1">
      <style:paragraph-properties fo:margin-top="0cm" fo:margin-bottom="0.4cm"/>
      <style:text-properties fo:font-size="28pt" style:font-size-asian="28pt" style:font-size-complex="28pt"/>
    </style:style>
    <style:style style:name="Nature_5f_Illustration1_5f__5f__5f__5f__5f_-outline3" style:display-name="Nature_Illustration1_____-outline3" style:family="presentation" style:parent-style-name="Nature_5f_Illustration1_5f__5f__5f__5f__5f_-outline2">
      <style:paragraph-properties fo:margin-top="0cm" fo:margin-bottom="0.3cm"/>
      <style:text-properties fo:font-size="24pt" style:font-size-asian="24pt" style:font-size-complex="24pt"/>
    </style:style>
    <style:style style:name="Nature_5f_Illustration1_5f__5f__5f__5f__5f_-outline4" style:display-name="Nature_Illustration1_____-outline4" style:family="presentation" style:parent-style-name="Nature_5f_Illustration1_5f__5f__5f__5f__5f_-outline3">
      <style:paragraph-properties fo:margin-top="0cm" fo:margin-bottom="0.2cm"/>
      <style:text-properties fo:font-size="20pt" style:font-size-asian="20pt" style:font-size-complex="20pt"/>
    </style:style>
    <style:style style:name="Nature_5f_Illustration1_5f__5f__5f__5f__5f_-outline5" style:display-name="Nature_Illustration1_____-outline5" style:family="presentation" style:parent-style-name="Nature_5f_Illustration1_5f__5f__5f__5f__5f_-outline4">
      <style:paragraph-properties fo:margin-top="0cm" fo:margin-bottom="0.1cm"/>
      <style:text-properties fo:font-size="20pt" style:font-size-asian="20pt" style:font-size-complex="20pt"/>
    </style:style>
    <style:style style:name="Nature_5f_Illustration1_5f__5f__5f__5f__5f_-outline6" style:display-name="Nature_Illustration1_____-outline6" style:family="presentation" style:parent-style-name="Nature_5f_Illustration1_5f__5f__5f__5f__5f_-outline5">
      <style:paragraph-properties fo:margin-top="0cm" fo:margin-bottom="0.1cm"/>
      <style:text-properties fo:font-size="20pt" style:font-size-asian="20pt" style:font-size-complex="20pt"/>
    </style:style>
    <style:style style:name="Nature_5f_Illustration1_5f__5f__5f__5f__5f_-outline7" style:display-name="Nature_Illustration1_____-outline7" style:family="presentation" style:parent-style-name="Nature_5f_Illustration1_5f__5f__5f__5f__5f_-outline6">
      <style:paragraph-properties fo:margin-top="0cm" fo:margin-bottom="0.1cm"/>
      <style:text-properties fo:font-size="20pt" style:font-size-asian="20pt" style:font-size-complex="20pt"/>
    </style:style>
    <style:style style:name="Nature_5f_Illustration1_5f__5f__5f__5f__5f_-outline8" style:display-name="Nature_Illustration1_____-outline8" style:family="presentation" style:parent-style-name="Nature_5f_Illustration1_5f__5f__5f__5f__5f_-outline7">
      <style:paragraph-properties fo:margin-top="0cm" fo:margin-bottom="0.1cm"/>
      <style:text-properties fo:font-size="20pt" style:font-size-asian="20pt" style:font-size-complex="20pt"/>
    </style:style>
    <style:style style:name="Nature_5f_Illustration1_5f__5f__5f__5f__5f_-outline9" style:display-name="Nature_Illustration1_____-outline9" style:family="presentation" style:parent-style-name="Nature_5f_Illustration1_5f__5f__5f__5f__5f_-outline8">
      <style:paragraph-properties fo:margin-top="0cm" fo:margin-bottom="0.1cm"/>
      <style:text-properties fo:font-size="20pt" style:font-size-asian="20pt" style:font-size-complex="20pt"/>
    </style:style>
    <style:style style:name="Nature_5f_Illustration1_5f__5f__5f__5f__5f_-subtitle" style:display-name="Nature_Illustration1_____-subtitle" style:family="presentation">
      <style:graphic-properties draw:stroke="none" draw:fill="none" draw:textarea-vertical-align="middle">
        <text:list-style style:name="Nature_5f_Illustration1_5f__5f__5f__5f__5f_-subtitle" style:display-name="Nature_Illustration1_____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Nature_5f_Illustration1_5f__5f__5f__5f__5f_-title" style:display-name="Nature_Illustration1_____-title" style:family="presentation">
      <style:graphic-properties draw:stroke="none" draw:fill="solid" draw:fill-color="#ffffff" draw:opacity="50%" draw:textarea-vertical-align="middle" draw:shadow-opacity="50%">
        <text:list-style style:name="Nature_5f_Illustration1_5f__5f__5f__5f__5f_-title" style:display-name="Nature_Illustration1_____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fo:font-size="44pt" fo:font-style="normal" fo:text-shadow="none" style:text-underline-style="none" fo:font-weight="normal" style:letter-kerning="true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style style:name="Nature_5f_Illustration1_5f__5f__5f__5f__5f__5f_-background" style:display-name="Nature_Illustration1______-background" style:family="presentation">
      <style:graphic-properties draw:stroke="none" draw:fill="solid" draw:fill-color="#eff5f5"/>
      <style:text-properties style:letter-kerning="true"/>
    </style:style>
    <style:style style:name="Nature_5f_Illustration1_5f__5f__5f__5f__5f__5f_-backgroundobjects" style:display-name="Nature_Illustration1______-backgroundobjects" style:family="presentation">
      <style:graphic-properties draw:stroke="none" draw:fill="none" draw:textarea-horizontal-align="justify" draw:shadow="hidden" draw:shadow-offset-x="0.2cm" draw:shadow-offset-y="0.2cm" draw:shadow-color="#808080"/>
    </style:style>
    <style:style style:name="Nature_5f_Illustration1_5f__5f__5f__5f__5f__5f_-notes" style:display-name="Nature_Illustration1______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Nature_5f_Illustration1_5f__5f__5f__5f__5f__5f_-outline1" style:display-name="Nature_Illustration1______-outline1" style:family="presentation">
      <style:graphic-properties draw:stroke="none" draw:fill="solid" draw:fill-color="#ffffff" draw:opacity="50%" draw:auto-grow-height="false" draw:fit-to-size="false" style:shrink-to-fit="true" draw:shadow-opacity="50%">
        <text:list-style style:name="Nature_5f_Illustration1_5f__5f__5f__5f__5f__5f_-outline1" style:display-name="Nature_Illustration1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Nature_5f_Illustration1_5f__5f__5f__5f__5f__5f_-outline2" style:display-name="Nature_Illustration1______-outline2" style:family="presentation" style:parent-style-name="Nature_5f_Illustration1_5f__5f__5f__5f__5f__5f_-outline1">
      <style:paragraph-properties fo:margin-top="0cm" fo:margin-bottom="0.4cm"/>
      <style:text-properties fo:font-size="28pt" style:font-size-asian="28pt" style:font-size-complex="28pt"/>
    </style:style>
    <style:style style:name="Nature_5f_Illustration1_5f__5f__5f__5f__5f__5f_-outline3" style:display-name="Nature_Illustration1______-outline3" style:family="presentation" style:parent-style-name="Nature_5f_Illustration1_5f__5f__5f__5f__5f__5f_-outline2">
      <style:paragraph-properties fo:margin-top="0cm" fo:margin-bottom="0.3cm"/>
      <style:text-properties fo:font-size="24pt" style:font-size-asian="24pt" style:font-size-complex="24pt"/>
    </style:style>
    <style:style style:name="Nature_5f_Illustration1_5f__5f__5f__5f__5f__5f_-outline4" style:display-name="Nature_Illustration1______-outline4" style:family="presentation" style:parent-style-name="Nature_5f_Illustration1_5f__5f__5f__5f__5f__5f_-outline3">
      <style:paragraph-properties fo:margin-top="0cm" fo:margin-bottom="0.2cm"/>
      <style:text-properties fo:font-size="20pt" style:font-size-asian="20pt" style:font-size-complex="20pt"/>
    </style:style>
    <style:style style:name="Nature_5f_Illustration1_5f__5f__5f__5f__5f__5f_-outline5" style:display-name="Nature_Illustration1______-outline5" style:family="presentation" style:parent-style-name="Nature_5f_Illustration1_5f__5f__5f__5f__5f__5f_-outline4">
      <style:paragraph-properties fo:margin-top="0cm" fo:margin-bottom="0.1cm"/>
      <style:text-properties fo:font-size="20pt" style:font-size-asian="20pt" style:font-size-complex="20pt"/>
    </style:style>
    <style:style style:name="Nature_5f_Illustration1_5f__5f__5f__5f__5f__5f_-outline6" style:display-name="Nature_Illustration1______-outline6" style:family="presentation" style:parent-style-name="Nature_5f_Illustration1_5f__5f__5f__5f__5f__5f_-outline5">
      <style:paragraph-properties fo:margin-top="0cm" fo:margin-bottom="0.1cm"/>
      <style:text-properties fo:font-size="20pt" style:font-size-asian="20pt" style:font-size-complex="20pt"/>
    </style:style>
    <style:style style:name="Nature_5f_Illustration1_5f__5f__5f__5f__5f__5f_-outline7" style:display-name="Nature_Illustration1______-outline7" style:family="presentation" style:parent-style-name="Nature_5f_Illustration1_5f__5f__5f__5f__5f__5f_-outline6">
      <style:paragraph-properties fo:margin-top="0cm" fo:margin-bottom="0.1cm"/>
      <style:text-properties fo:font-size="20pt" style:font-size-asian="20pt" style:font-size-complex="20pt"/>
    </style:style>
    <style:style style:name="Nature_5f_Illustration1_5f__5f__5f__5f__5f__5f_-outline8" style:display-name="Nature_Illustration1______-outline8" style:family="presentation" style:parent-style-name="Nature_5f_Illustration1_5f__5f__5f__5f__5f__5f_-outline7">
      <style:paragraph-properties fo:margin-top="0cm" fo:margin-bottom="0.1cm"/>
      <style:text-properties fo:font-size="20pt" style:font-size-asian="20pt" style:font-size-complex="20pt"/>
    </style:style>
    <style:style style:name="Nature_5f_Illustration1_5f__5f__5f__5f__5f__5f_-outline9" style:display-name="Nature_Illustration1______-outline9" style:family="presentation" style:parent-style-name="Nature_5f_Illustration1_5f__5f__5f__5f__5f__5f_-outline8">
      <style:paragraph-properties fo:margin-top="0cm" fo:margin-bottom="0.1cm"/>
      <style:text-properties fo:font-size="20pt" style:font-size-asian="20pt" style:font-size-complex="20pt"/>
    </style:style>
    <style:style style:name="Nature_5f_Illustration1_5f__5f__5f__5f__5f__5f_-subtitle" style:display-name="Nature_Illustration1______-subtitle" style:family="presentation">
      <style:graphic-properties draw:stroke="none" draw:fill="none" draw:textarea-vertical-align="middle">
        <text:list-style style:name="Nature_5f_Illustration1_5f__5f__5f__5f__5f__5f_-subtitle" style:display-name="Nature_Illustration1______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Nature_5f_Illustration1_5f__5f__5f__5f__5f__5f_-title" style:display-name="Nature_Illustration1______-title" style:family="presentation">
      <style:graphic-properties draw:stroke="none" draw:fill="solid" draw:fill-color="#ffffff" draw:opacity="50%" draw:textarea-vertical-align="middle" draw:shadow-opacity="50%">
        <text:list-style style:name="Nature_5f_Illustration1_5f__5f__5f__5f__5f__5f_-title" style:display-name="Nature_Illustration1______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fo:font-size="44pt" fo:font-style="normal" fo:text-shadow="none" style:text-underline-style="none" fo:font-weight="normal" style:letter-kerning="true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style style:name="Nature_5f_Illustration_5f_-background" style:display-name="Nature_Illustration_-background" style:family="presentation">
      <style:graphic-properties draw:stroke="none" draw:fill="solid" draw:fill-color="#eff5f5"/>
      <style:text-properties style:letter-kerning="true"/>
    </style:style>
    <style:style style:name="Nature_5f_Illustration_5f_-backgroundobjects" style:display-name="Nature_Illustration_-backgroundobjects" style:family="presentation">
      <style:graphic-properties draw:stroke="none" draw:fill="none" draw:textarea-horizontal-align="justify" draw:shadow="hidden" draw:shadow-offset-x="0.2cm" draw:shadow-offset-y="0.2cm" draw:shadow-color="#808080"/>
    </style:style>
    <style:style style:name="Nature_5f_Illustration_5f_-notes" style:display-name="Nature_Illustration_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Nature_5f_Illustration_5f_-outline1" style:display-name="Nature_Illustration_-outline1" style:family="presentation">
      <style:graphic-properties draw:stroke="none" draw:fill="none" draw:auto-grow-height="false" draw:fit-to-size="false" style:shrink-to-fit="true">
        <text:list-style style:name="Nature_5f_Illustration_5f_-outline1" style:display-name="Nature_Illustration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text-align="end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Nature_5f_Illustration_5f_-outline2" style:display-name="Nature_Illustration_-outline2" style:family="presentation" style:parent-style-name="Nature_5f_Illustration_5f_-outline1">
      <style:paragraph-properties fo:margin-top="0cm" fo:margin-bottom="0.4cm" fo:text-align="end"/>
      <style:text-properties fo:font-size="28pt" style:font-size-asian="28pt" style:font-size-complex="28pt"/>
    </style:style>
    <style:style style:name="Nature_5f_Illustration_5f_-outline3" style:display-name="Nature_Illustration_-outline3" style:family="presentation" style:parent-style-name="Nature_5f_Illustration_5f_-outline2">
      <style:paragraph-properties fo:margin-top="0cm" fo:margin-bottom="0.3cm" fo:text-align="end"/>
      <style:text-properties fo:font-size="24pt" style:font-size-asian="24pt" style:font-size-complex="24pt"/>
    </style:style>
    <style:style style:name="Nature_5f_Illustration_5f_-outline4" style:display-name="Nature_Illustration_-outline4" style:family="presentation" style:parent-style-name="Nature_5f_Illustration_5f_-outline3">
      <style:paragraph-properties fo:margin-top="0cm" fo:margin-bottom="0.2cm" fo:text-align="end"/>
      <style:text-properties fo:font-size="20pt" style:font-size-asian="20pt" style:font-size-complex="20pt"/>
    </style:style>
    <style:style style:name="Nature_5f_Illustration_5f_-outline5" style:display-name="Nature_Illustration_-outline5" style:family="presentation" style:parent-style-name="Nature_5f_Illustration_5f_-outline4">
      <style:paragraph-properties fo:margin-top="0cm" fo:margin-bottom="0.1cm" fo:text-align="end"/>
      <style:text-properties fo:font-size="20pt" style:font-size-asian="20pt" style:font-size-complex="20pt"/>
    </style:style>
    <style:style style:name="Nature_5f_Illustration_5f_-outline6" style:display-name="Nature_Illustration_-outline6" style:family="presentation" style:parent-style-name="Nature_5f_Illustration_5f_-outline5">
      <style:paragraph-properties fo:margin-top="0cm" fo:margin-bottom="0.1cm" fo:text-align="end"/>
      <style:text-properties fo:font-size="20pt" style:font-size-asian="20pt" style:font-size-complex="20pt"/>
    </style:style>
    <style:style style:name="Nature_5f_Illustration_5f_-outline7" style:display-name="Nature_Illustration_-outline7" style:family="presentation" style:parent-style-name="Nature_5f_Illustration_5f_-outline6">
      <style:paragraph-properties fo:margin-top="0cm" fo:margin-bottom="0.1cm" fo:text-align="end"/>
      <style:text-properties fo:font-size="20pt" style:font-size-asian="20pt" style:font-size-complex="20pt"/>
    </style:style>
    <style:style style:name="Nature_5f_Illustration_5f_-outline8" style:display-name="Nature_Illustration_-outline8" style:family="presentation" style:parent-style-name="Nature_5f_Illustration_5f_-outline7">
      <style:paragraph-properties fo:margin-top="0cm" fo:margin-bottom="0.1cm"/>
      <style:text-properties fo:font-size="20pt" style:font-size-asian="20pt" style:font-size-complex="20pt"/>
    </style:style>
    <style:style style:name="Nature_5f_Illustration_5f_-outline9" style:display-name="Nature_Illustration_-outline9" style:family="presentation" style:parent-style-name="Nature_5f_Illustration_5f_-outline8">
      <style:paragraph-properties fo:margin-top="0cm" fo:margin-bottom="0.1cm"/>
      <style:text-properties fo:font-size="20pt" style:font-size-asian="20pt" style:font-size-complex="20pt"/>
    </style:style>
    <style:style style:name="Nature_5f_Illustration_5f_-subtitle" style:display-name="Nature_Illustration_-subtitle" style:family="presentation">
      <style:graphic-properties draw:stroke="none" draw:fill="none" draw:textarea-vertical-align="middle">
        <text:list-style style:name="Nature_5f_Illustration_5f_-subtitle" style:display-name="Nature_Illustration_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Nature_5f_Illustration_5f_-title" style:display-name="Nature_Illustration_-title" style:family="presentation">
      <style:graphic-properties draw:stroke="none" draw:fill="none" draw:textarea-vertical-align="middle">
        <text:list-style style:name="Nature_5f_Illustration_5f_-title" style:display-name="Nature_Illustration_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style:use-window-font-color="true" loext:opacity="0%" style:text-outline="false" style:text-line-through-style="none" style:text-line-through-type="none" fo:font-size="44pt" fo:font-style="normal" fo:text-shadow="none" style:text-underline-style="none" fo:font-weight="normal" style:letter-kerning="true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style style:name="Nature_5f_Illustration1_5f__5f__5f__5f__5f__5f__5f_-background" style:display-name="Nature_Illustration1_______-background" style:family="presentation">
      <style:graphic-properties draw:stroke="none" draw:fill="solid" draw:fill-color="#eff5f5"/>
      <style:text-properties style:letter-kerning="true"/>
    </style:style>
    <style:style style:name="Nature_5f_Illustration1_5f__5f__5f__5f__5f__5f__5f_-backgroundobjects" style:display-name="Nature_Illustration1_______-backgroundobjects" style:family="presentation">
      <style:graphic-properties draw:stroke="none" draw:fill="none" draw:textarea-horizontal-align="justify" draw:shadow="hidden" draw:shadow-offset-x="0.2cm" draw:shadow-offset-y="0.2cm" draw:shadow-color="#808080"/>
    </style:style>
    <style:style style:name="Nature_5f_Illustration1_5f__5f__5f__5f__5f__5f__5f_-notes" style:display-name="Nature_Illustration1_______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Nature_5f_Illustration1_5f__5f__5f__5f__5f__5f__5f_-outline1" style:display-name="Nature_Illustration1_______-outline1" style:family="presentation">
      <style:graphic-properties draw:stroke="none" draw:fill="solid" draw:fill-color="#ffffff" draw:opacity="50%" draw:auto-grow-height="false" draw:fit-to-size="false" style:shrink-to-fit="true" draw:shadow-opacity="50%">
        <text:list-style style:name="Nature_5f_Illustration1_5f__5f__5f__5f__5f__5f__5f_-outline1" style:display-name="Nature_Illustration1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Nature_5f_Illustration1_5f__5f__5f__5f__5f__5f__5f_-outline2" style:display-name="Nature_Illustration1_______-outline2" style:family="presentation" style:parent-style-name="Nature_5f_Illustration1_5f__5f__5f__5f__5f__5f__5f_-outline1">
      <style:paragraph-properties fo:margin-top="0cm" fo:margin-bottom="0.4cm"/>
      <style:text-properties fo:font-size="28pt" style:font-size-asian="28pt" style:font-size-complex="28pt"/>
    </style:style>
    <style:style style:name="Nature_5f_Illustration1_5f__5f__5f__5f__5f__5f__5f_-outline3" style:display-name="Nature_Illustration1_______-outline3" style:family="presentation" style:parent-style-name="Nature_5f_Illustration1_5f__5f__5f__5f__5f__5f__5f_-outline2">
      <style:paragraph-properties fo:margin-top="0cm" fo:margin-bottom="0.3cm"/>
      <style:text-properties fo:font-size="24pt" style:font-size-asian="24pt" style:font-size-complex="24pt"/>
    </style:style>
    <style:style style:name="Nature_5f_Illustration1_5f__5f__5f__5f__5f__5f__5f_-outline4" style:display-name="Nature_Illustration1_______-outline4" style:family="presentation" style:parent-style-name="Nature_5f_Illustration1_5f__5f__5f__5f__5f__5f__5f_-outline3">
      <style:paragraph-properties fo:margin-top="0cm" fo:margin-bottom="0.2cm"/>
      <style:text-properties fo:font-size="20pt" style:font-size-asian="20pt" style:font-size-complex="20pt"/>
    </style:style>
    <style:style style:name="Nature_5f_Illustration1_5f__5f__5f__5f__5f__5f__5f_-outline5" style:display-name="Nature_Illustration1_______-outline5" style:family="presentation" style:parent-style-name="Nature_5f_Illustration1_5f__5f__5f__5f__5f__5f__5f_-outline4">
      <style:paragraph-properties fo:margin-top="0cm" fo:margin-bottom="0.1cm"/>
      <style:text-properties fo:font-size="20pt" style:font-size-asian="20pt" style:font-size-complex="20pt"/>
    </style:style>
    <style:style style:name="Nature_5f_Illustration1_5f__5f__5f__5f__5f__5f__5f_-outline6" style:display-name="Nature_Illustration1_______-outline6" style:family="presentation" style:parent-style-name="Nature_5f_Illustration1_5f__5f__5f__5f__5f__5f__5f_-outline5">
      <style:paragraph-properties fo:margin-top="0cm" fo:margin-bottom="0.1cm"/>
      <style:text-properties fo:font-size="20pt" style:font-size-asian="20pt" style:font-size-complex="20pt"/>
    </style:style>
    <style:style style:name="Nature_5f_Illustration1_5f__5f__5f__5f__5f__5f__5f_-outline7" style:display-name="Nature_Illustration1_______-outline7" style:family="presentation" style:parent-style-name="Nature_5f_Illustration1_5f__5f__5f__5f__5f__5f__5f_-outline6">
      <style:paragraph-properties fo:margin-top="0cm" fo:margin-bottom="0.1cm"/>
      <style:text-properties fo:font-size="20pt" style:font-size-asian="20pt" style:font-size-complex="20pt"/>
    </style:style>
    <style:style style:name="Nature_5f_Illustration1_5f__5f__5f__5f__5f__5f__5f_-outline8" style:display-name="Nature_Illustration1_______-outline8" style:family="presentation" style:parent-style-name="Nature_5f_Illustration1_5f__5f__5f__5f__5f__5f__5f_-outline7">
      <style:paragraph-properties fo:margin-top="0cm" fo:margin-bottom="0.1cm"/>
      <style:text-properties fo:font-size="20pt" style:font-size-asian="20pt" style:font-size-complex="20pt"/>
    </style:style>
    <style:style style:name="Nature_5f_Illustration1_5f__5f__5f__5f__5f__5f__5f_-outline9" style:display-name="Nature_Illustration1_______-outline9" style:family="presentation" style:parent-style-name="Nature_5f_Illustration1_5f__5f__5f__5f__5f__5f__5f_-outline8">
      <style:paragraph-properties fo:margin-top="0cm" fo:margin-bottom="0.1cm"/>
      <style:text-properties fo:font-size="20pt" style:font-size-asian="20pt" style:font-size-complex="20pt"/>
    </style:style>
    <style:style style:name="Nature_5f_Illustration1_5f__5f__5f__5f__5f__5f__5f_-subtitle" style:display-name="Nature_Illustration1_______-subtitle" style:family="presentation">
      <style:graphic-properties draw:stroke="none" draw:fill="none" draw:textarea-vertical-align="middle">
        <text:list-style style:name="Nature_5f_Illustration1_5f__5f__5f__5f__5f__5f__5f_-subtitle" style:display-name="Nature_Illustration1_______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Nature_5f_Illustration1_5f__5f__5f__5f__5f__5f__5f_-title" style:display-name="Nature_Illustration1_______-title" style:family="presentation">
      <style:graphic-properties draw:stroke="none" draw:fill="solid" draw:fill-color="#ffffff" draw:opacity="50%" draw:textarea-vertical-align="middle" draw:shadow-opacity="50%">
        <text:list-style style:name="Nature_5f_Illustration1_5f__5f__5f__5f__5f__5f__5f_-title" style:display-name="Nature_Illustration1_______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fo:font-size="44pt" fo:font-style="normal" fo:text-shadow="none" style:text-underline-style="none" fo:font-weight="normal" style:letter-kerning="true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solid" draw:fill-color="#eff5f5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gr3" style:family="graphic" style:parent-style-name="standard">
      <style:graphic-properties draw:stroke="none" draw:fill="solid" draw:fill-color="#80d572" draw:auto-grow-height="false" loext:decorative="false"/>
    </style:style>
    <style:style style:name="Mgr4" style:family="graphic" style:parent-style-name="standard">
      <style:graphic-properties draw:stroke="none" draw:fill="solid" draw:fill-color="#80d572" draw:auto-grow-height="false" draw:shadow="visible" draw:shadow-offset-x="0.071cm" draw:shadow-offset-y="0.071cm" draw:shadow-color="#342a06" draw:shadow-opacity="50%" loext:shadow-blur="0.282cm" loext:decorative="false"/>
    </style:style>
    <style:style style:name="Mgr5" style:family="graphic" style:parent-style-name="standard">
      <style:graphic-properties draw:stroke="none" draw:fill="solid" draw:fill-color="#ffffff" draw:auto-grow-height="false" draw:shadow="visible" draw:shadow-offset-x="0.141cm" draw:shadow-offset-y="0.141cm" draw:shadow-color="#808080" draw:shadow-opacity="50%" loext:shadow-blur="0.282cm" loext:decorative="false"/>
    </style:style>
    <style:style style:name="Mgr6" style:family="graphic">
      <style:graphic-properties style:writing-mode="lr-tb" loext:decorative="false"/>
    </style:style>
    <style:style style:name="Mgr7" style:family="graphic" style:parent-style-name="standard">
      <style:graphic-properties draw:stroke="none" draw:fill="solid" draw:fill-color="#ffcd00" draw:auto-grow-height="false" draw:shadow="visible" draw:shadow-offset-x="0.071cm" draw:shadow-offset-y="0.071cm" draw:shadow-color="#e8a202" draw:shadow-opacity="50%" loext:shadow-blur="0.282cm" loext:decorative="false"/>
    </style:style>
    <style:style style:name="Mgr8" style:family="graphic" style:parent-style-name="standard">
      <style:graphic-properties draw:stroke="none" draw:fill="solid" draw:fill-color="#ff940d" draw:auto-grow-height="false" draw:shadow="visible" draw:shadow-offset-x="0.071cm" draw:shadow-offset-y="0.071cm" draw:shadow-color="#ea7500" loext:shadow-blur="0.141cm" loext:decorative="false"/>
    </style:style>
    <style:style style:name="Mgr9" style:family="graphic" style:parent-style-name="standard">
      <style:graphic-properties draw:stroke="none" draw:fill="solid" draw:fill-color="#18a000" draw:auto-grow-height="false" draw:shadow="visible" draw:shadow-offset-x="0.106cm" draw:shadow-offset-y="0.106cm" draw:shadow-color="#2e2706" draw:shadow-opacity="50%" loext:shadow-blur="0.282cm" loext:decorative="false"/>
    </style:style>
    <style:style style:name="Mgr10" style:family="graphic">
      <style:graphic-properties loext:decorative="false"/>
    </style:style>
    <style:style style:name="Mgr11" style:family="graphic" style:parent-style-name="standard">
      <style:graphic-properties draw:stroke="none" draw:fill="solid" draw:fill-color="#663200" draw:auto-grow-height="false" loext:decorative="false"/>
    </style:style>
    <style:style style:name="Mgr12" style:family="graphic" style:parent-style-name="standard">
      <style:graphic-properties draw:stroke="none" draw:fill="solid" draw:fill-color="#3cb92d" draw:auto-grow-height="false" draw:shadow="visible" draw:shadow-offset-x="0.106cm" draw:shadow-offset-y="0.106cm" draw:shadow-color="#127622" loext:shadow-blur="0.282cm" loext:decorative="false"/>
    </style:style>
    <style:style style:name="Mgr13" style:family="graphic" style:parent-style-name="standard">
      <style:graphic-properties draw:stroke="none" draw:fill="solid" draw:fill-color="#ff8080" draw:auto-grow-height="false" draw:shadow="visible" draw:shadow-offset-x="0.035cm" draw:shadow-offset-y="0.035cm" draw:shadow-color="#41190d" draw:shadow-opacity="50%" loext:shadow-blur="0.282cm" loext:decorative="false"/>
    </style:style>
    <style:style style:name="Mgr14" style:family="graphic" style:parent-style-name="standard">
      <style:graphic-properties draw:stroke="none" draw:fill="solid" draw:fill-color="#ebadb2" draw:auto-grow-height="false" draw:shadow="visible" draw:shadow-offset-x="0.035cm" draw:shadow-offset-y="0.035cm" draw:shadow-color="#41190d" draw:shadow-opacity="50%" loext:shadow-blur="0.282cm" loext:decorative="false"/>
    </style:style>
    <style:style style:name="Mgr15" style:family="graphic" style:parent-style-name="standard">
      <style:graphic-properties draw:stroke="none" draw:fill="solid" draw:fill-color="#80d572" draw:auto-grow-height="false" fo:min-height="5.762cm" fo:min-width="20.714cm" loext:decorative="false"/>
    </style:style>
    <style:style style:name="Mgr16" style:family="graphic" style:parent-style-name="standard">
      <style:graphic-properties draw:stroke="none" draw:fill="solid" draw:fill-color="#80d572" draw:auto-grow-height="false" fo:min-height="6.398cm" fo:min-width="20.714cm" draw:shadow="visible" draw:shadow-offset-x="0.071cm" draw:shadow-offset-y="0.071cm" draw:shadow-color="#342a06" draw:shadow-opacity="50%" loext:shadow-blur="0.282cm" loext:decorative="false"/>
    </style:style>
    <style:style style:name="Mgr17" style:family="graphic" style:parent-style-name="standard">
      <style:graphic-properties draw:stroke="none" draw:fill="solid" draw:fill-color="#80d572" draw:auto-grow-height="false" fo:min-height="5.762cm" fo:min-width="13.663cm" loext:decorative="false"/>
    </style:style>
    <style:style style:name="Mgr18" style:family="graphic" style:parent-style-name="standard">
      <style:graphic-properties draw:stroke="none" draw:fill="solid" draw:fill-color="#ffcd00" draw:auto-grow-height="false" fo:min-height="2.126cm" fo:min-width="1.876cm" draw:shadow="visible" draw:shadow-offset-x="0.071cm" draw:shadow-offset-y="0.071cm" draw:shadow-color="#e8a202" draw:shadow-opacity="50%" loext:shadow-blur="0.282cm" loext:decorative="false"/>
    </style:style>
    <style:style style:name="Mgr19" style:family="graphic" style:parent-style-name="standard">
      <style:graphic-properties draw:stroke="none" draw:fill="solid" draw:fill-color="#ff940d" draw:auto-grow-height="false" fo:min-height="1.59cm" fo:min-width="1.34cm" draw:shadow="visible" draw:shadow-offset-x="0.071cm" draw:shadow-offset-y="0.071cm" draw:shadow-color="#ea7500" loext:shadow-blur="0.141cm" loext:decorative="false"/>
    </style:style>
    <style:style style:name="Mpr1" style:family="presentation" style:parent-style-name="Nature_5f_Illustration-backgroundobjects">
      <style:graphic-properties draw:fill="none" draw:fill-color="#ffffff" fo:min-height="0.648cm" loext:decorative="false"/>
      <style:paragraph-properties style:writing-mode="lr-tb"/>
    </style:style>
    <style:style style:name="Mpr2" style:family="presentation" style:parent-style-name="Nature_5f_Illustration-backgroundobjects">
      <style:graphic-properties draw:fill="none" draw:fill-color="#ffffff" fo:min-height="0.556cm" loext:decorative="false"/>
      <style:paragraph-properties style:writing-mode="lr-tb"/>
    </style:style>
    <style:style style:name="Mpr3" style:family="presentation" style:parent-style-name="Nature_5f_Illustration-backgroundobjects">
      <style:graphic-properties draw:fill="none" draw:fill-color="#ffffff" fo:min-height="0.8cm" loext:decorative="false"/>
      <style:paragraph-properties style:writing-mode="lr-tb"/>
    </style:style>
    <style:style style:name="Mpr4" style:family="presentation" style:parent-style-name="Nature_5f_Illustration-backgroundobjects">
      <style:graphic-properties draw:fill="none" draw:fill-color="#ffffff" fo:min-height="1.484cm" loext:decorative="false"/>
      <style:paragraph-properties style:writing-mode="lr-tb"/>
    </style:style>
    <style:style style:name="Mpr5" style:family="presentation" style:parent-style-name="Nature_5f_Illustration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6" style:family="presentation" style:parent-style-name="Nature_5f_Illustration1-backgroundobjects">
      <style:graphic-properties draw:fill="none" draw:fill-color="#ffffff" fo:min-height="1.448cm" loext:decorative="false"/>
      <style:paragraph-properties style:writing-mode="lr-tb"/>
    </style:style>
    <style:style style:name="Mpr7" style:family="presentation" style:parent-style-name="Nature_5f_Illustration1-backgroundobjects">
      <style:graphic-properties draw:fill="none" draw:fill-color="#ffffff" fo:min-height="1.484cm" loext:decorative="false"/>
      <style:paragraph-properties style:writing-mode="lr-tb"/>
    </style:style>
    <style:style style:name="Mpr8" style:family="presentation" style:parent-style-name="Nature_5f_Illustration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9" style:family="presentation" style:parent-style-name="Nature_5f_Illustration1_5f_-backgroundobjects">
      <style:graphic-properties draw:fill="none" draw:fill-color="#ffffff" fo:min-height="1.448cm" loext:decorative="false"/>
      <style:paragraph-properties style:writing-mode="lr-tb"/>
    </style:style>
    <style:style style:name="Mpr10" style:family="presentation" style:parent-style-name="Nature_5f_Illustration1_5f_-backgroundobjects">
      <style:graphic-properties draw:fill="none" draw:fill-color="#ffffff" fo:min-height="1.484cm" loext:decorative="false"/>
      <style:paragraph-properties style:writing-mode="lr-tb"/>
    </style:style>
    <style:style style:name="Mpr11" style:family="presentation" style:parent-style-name="Nature_5f_Illustration1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2" style:family="presentation" style:parent-style-name="Nature_5f_Illustration1_5f__5f_-backgroundobjects">
      <style:graphic-properties draw:fill="none" draw:fill-color="#ffffff" fo:min-height="1.448cm" loext:decorative="false"/>
      <style:paragraph-properties style:writing-mode="lr-tb"/>
    </style:style>
    <style:style style:name="Mpr13" style:family="presentation" style:parent-style-name="Nature_5f_Illustration1_5f__5f_-backgroundobjects">
      <style:graphic-properties draw:fill="none" draw:fill-color="#ffffff" fo:min-height="1.484cm" loext:decorative="false"/>
      <style:paragraph-properties style:writing-mode="lr-tb"/>
    </style:style>
    <style:style style:name="Mpr14" style:family="presentation" style:parent-style-name="Nature_5f_Illustration1_5f_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5" style:family="presentation" style:parent-style-name="Nature_5f_Illustration1_5f__5f__5f_-backgroundobjects">
      <style:graphic-properties draw:fill="none" draw:fill-color="#ffffff" fo:min-height="1.448cm" loext:decorative="false"/>
      <style:paragraph-properties style:writing-mode="lr-tb"/>
    </style:style>
    <style:style style:name="Mpr16" style:family="presentation" style:parent-style-name="Nature_5f_Illustration1_5f__5f__5f_-backgroundobjects">
      <style:graphic-properties draw:fill="none" draw:fill-color="#ffffff" fo:min-height="1.484cm" loext:decorative="false"/>
      <style:paragraph-properties style:writing-mode="lr-tb"/>
    </style:style>
    <style:style style:name="Mpr17" style:family="presentation" style:parent-style-name="Nature_5f_Illustration1_5f__5f_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8" style:family="presentation" style:parent-style-name="Nature_5f_Illustration1_5f__5f__5f__5f_-backgroundobjects">
      <style:graphic-properties draw:fill="none" draw:fill-color="#ffffff" fo:min-height="1.448cm" loext:decorative="false"/>
      <style:paragraph-properties style:writing-mode="lr-tb"/>
    </style:style>
    <style:style style:name="Mpr19" style:family="presentation" style:parent-style-name="Nature_5f_Illustration1_5f__5f__5f__5f_-backgroundobjects">
      <style:graphic-properties draw:fill="none" draw:fill-color="#ffffff" fo:min-height="1.484cm" loext:decorative="false"/>
      <style:paragraph-properties style:writing-mode="lr-tb"/>
    </style:style>
    <style:style style:name="Mpr20" style:family="presentation" style:parent-style-name="Nature_5f_Illustration1_5f__5f__5f_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1" style:family="presentation" style:parent-style-name="Nature_5f_Illustration1_5f__5f__5f__5f__5f_-backgroundobjects">
      <style:graphic-properties draw:fill="none" draw:fill-color="#ffffff" fo:min-height="1.448cm" loext:decorative="false"/>
      <style:paragraph-properties style:writing-mode="lr-tb"/>
    </style:style>
    <style:style style:name="Mpr22" style:family="presentation" style:parent-style-name="Nature_5f_Illustration1_5f__5f__5f__5f__5f_-backgroundobjects">
      <style:graphic-properties draw:fill="none" draw:fill-color="#ffffff" fo:min-height="1.484cm" loext:decorative="false"/>
      <style:paragraph-properties style:writing-mode="lr-tb"/>
    </style:style>
    <style:style style:name="Mpr23" style:family="presentation" style:parent-style-name="Nature_5f_Illustration1_5f__5f__5f__5f_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4" style:family="presentation" style:parent-style-name="Nature_5f_Illustration1_5f__5f__5f__5f__5f__5f_-backgroundobjects">
      <style:graphic-properties draw:fill="none" draw:fill-color="#ffffff" fo:min-height="1.448cm" loext:decorative="false"/>
      <style:paragraph-properties style:writing-mode="lr-tb"/>
    </style:style>
    <style:style style:name="Mpr25" style:family="presentation" style:parent-style-name="Nature_5f_Illustration1_5f__5f__5f__5f__5f__5f_-backgroundobjects">
      <style:graphic-properties draw:fill="none" draw:fill-color="#ffffff" fo:min-height="1.484cm" loext:decorative="false"/>
      <style:paragraph-properties style:writing-mode="lr-tb"/>
    </style:style>
    <style:style style:name="Mpr26" style:family="presentation" style:parent-style-name="Nature_5f_Illustration1_5f__5f__5f__5f__5f_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7" style:family="presentation" style:parent-style-name="Nature_5f_Illustration_5f_-backgroundobjects">
      <style:graphic-properties draw:fill="none" draw:fill-color="#ffffff" fo:min-height="0.648cm" loext:decorative="false"/>
      <style:paragraph-properties style:writing-mode="lr-tb"/>
    </style:style>
    <style:style style:name="Mpr28" style:family="presentation" style:parent-style-name="Nature_5f_Illustration_5f_-backgroundobjects">
      <style:graphic-properties draw:fill="none" draw:fill-color="#ffffff" fo:min-height="0.556cm" loext:decorative="false"/>
      <style:paragraph-properties style:writing-mode="lr-tb"/>
    </style:style>
    <style:style style:name="Mpr29" style:family="presentation" style:parent-style-name="Nature_5f_Illustration_5f_-backgroundobjects">
      <style:graphic-properties draw:fill="none" draw:fill-color="#ffffff" fo:min-height="0.8cm" loext:decorative="false"/>
      <style:paragraph-properties style:writing-mode="lr-tb"/>
    </style:style>
    <style:style style:name="Mpr30" style:family="presentation" style:parent-style-name="Nature_5f_Illustration_5f_-backgroundobjects">
      <style:graphic-properties draw:fill="none" draw:fill-color="#ffffff" fo:min-height="1.484cm" loext:decorative="false"/>
      <style:paragraph-properties style:writing-mode="lr-tb"/>
    </style:style>
    <style:style style:name="Mpr31" style:family="presentation" style:parent-style-name="Nature_5f_Illustration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2" style:family="presentation" style:parent-style-name="Nature_5f_Illustration1_5f__5f__5f__5f__5f__5f__5f_-backgroundobjects">
      <style:graphic-properties draw:fill="none" draw:fill-color="#ffffff" fo:min-height="1.448cm" loext:decorative="false"/>
      <style:paragraph-properties style:writing-mode="lr-tb"/>
    </style:style>
    <style:style style:name="Mpr33" style:family="presentation" style:parent-style-name="Nature_5f_Illustration1_5f__5f__5f__5f__5f__5f__5f_-backgroundobjects">
      <style:graphic-properties draw:fill="none" draw:fill-color="#ffffff" fo:min-height="1.484cm" loext:decorative="false"/>
      <style:paragraph-properties style:writing-mode="lr-tb"/>
    </style:style>
    <style:style style:name="Mpr34" style:family="presentation" style:parent-style-name="Nature_5f_Illustration1_5f__5f__5f__5f__5f__5f_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loext:graphic-properties draw:fill="solid" draw:fill-color="#80d572"/>
    </style:style>
    <style:style style:name="MP6" style:family="paragraph">
      <loext:graphic-properties draw:fill="solid" draw:fill-color="#ffffff"/>
    </style:style>
    <style:style style:name="MP7" style:family="paragraph">
      <loext:graphic-properties draw:fill="solid" draw:fill-color="#ffcd00"/>
    </style:style>
    <style:style style:name="MP8" style:family="paragraph">
      <loext:graphic-properties draw:fill="solid" draw:fill-color="#ff940d"/>
    </style:style>
    <style:style style:name="MP9" style:family="paragraph">
      <loext:graphic-properties draw:fill="solid" draw:fill-color="#18a000"/>
    </style:style>
    <style:style style:name="MP10" style:family="paragraph">
      <loext:graphic-properties draw:fill="solid" draw:fill-color="#663200"/>
    </style:style>
    <style:style style:name="MP11" style:family="paragraph">
      <loext:graphic-properties draw:fill="solid" draw:fill-color="#3cb92d"/>
    </style:style>
    <style:style style:name="MP12" style:family="paragraph">
      <loext:graphic-properties draw:fill="solid" draw:fill-color="#ff8080"/>
    </style:style>
    <style:style style:name="MP13" style:family="paragraph">
      <loext:graphic-properties draw:fill="solid" draw:fill-color="#ebadb2"/>
    </style:style>
    <style:style style:name="MP14" style:family="paragraph">
      <style:paragraph-properties fo:text-align="center"/>
      <style:text-properties fo:font-size="14pt" style:font-size-asian="14pt" style:font-size-complex="14pt"/>
    </style:style>
    <style:style style:name="MP15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номер&gt;</text:page-number></text:span></text:p>
        </draw:text-box>
      </draw:frame>
    </style:handout-master>
    <style:master-page style:name="Nature_5f_Illustration" style:display-name="Nature_Illustration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style-name="Mgr3" draw:text-style-name="MP5" draw:layer="backgroundobjects" svg:width="20.029cm" svg:height="8.5cm" svg:x="-7.729cm" svg:y="17.014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4" draw:text-style-name="MP5" draw:layer="backgroundobjects" svg:width="30cm" svg:height="9.4cm" svg:x="3.291cm" svg:y="17.48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path draw:style-name="Mgr5" draw:text-style-name="MP6" draw:layer="backgroundobjects" svg:width="19.118cm" svg:height="7.213cm" svg:x="0.621cm" svg:y="3.317cm" svg:viewBox="0 0 19119 7214" svg:d="M6814 917c823-907 1976-907 2778-317 1107-987 2581-590 3625 0 1640-760 3227-99 4021 1376 1701 151 2684 1738 1032 3201 45 881-1070 1032-1852 847-125 1092-2412 1602-3360 793-488 167-923-22-1376-264-473 563-1663 941-2699 0-741 661-2007 469-2910-318-1006 979-3330 446-4181-635-2249-242-2702-2831-211-3413 419-854 1383-1478 2355-952 974-809 1693-1017 2778-318z">
        <text:p/>
      </draw:path>
      <draw:path draw:style-name="Mgr5" draw:text-style-name="MP6" draw:layer="backgroundobjects" svg:width="5.194cm" svg:height="3.508cm" svg:x="16.821cm" svg:y="1.07cm" svg:viewBox="0 0 5195 3509" svg:d="M1908 443c193-265 442-325 718-265 465-363 1327-122 1398 284 511-19 700 329 813 624 809 619 69 1542-454 1606-181 567-1012 1198-1719 529-261 435-775 288-1097 38-449 102-804-367-869-718-1288-571-536-1796 208-1758 182-559 772-484 1002-340z">
        <text:p/>
      </draw:path>
      <draw:path draw:style-name="Mgr5" draw:text-style-name="MP6" draw:layer="backgroundobjects" svg:width="6.779cm" svg:height="4.847cm" svg:x="20.917cm" svg:y="4.049cm" svg:viewBox="0 0 6780 4848" svg:d="M922 1652c-212-1058 1217-1652 2071-1172 273-635 960-551 1414-257 431-223 1149 68 1225 711 1398 159 1625 1905 90 2275-37 613-665 862-1156 681-106 347-514 453-892 453-416 613-1346 749-1890-53-514 257-960-83-1142-514-740-219-1065-1716 280-2124z">
        <text:p/>
      </draw:path>
      <draw:g draw:style-name="Mgr6">
        <draw:custom-shape draw:style-name="Mgr7" draw:text-style-name="MP7" draw:layer="backgroundobjects" svg:width="3.36cm" svg:height="3.36cm" svg:x="24.848cm" svg:y="-0.199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Mgr8" draw:text-style-name="MP8" draw:layer="backgroundobjects" svg:width="2.6cm" svg:height="2.6cm" svg:x="25.228cm" svg:y="0.181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</draw:g>
      <draw:g draw:style-name="Mgr6">
        <draw:path draw:style-name="Mgr9" draw:text-style-name="MP9" draw:layer="backgroundobjects" svg:width="2.307cm" svg:height="3.573cm" svg:x="22.378cm" svg:y="15.26cm" svg:viewBox="0 0 2308 3574" svg:d="M935 215c204-332 650-280 737 159 488 30 715 605 488 1088 280 280 112 658-76 923 129 484-143 809-453 809-303 483-907 635-1013-333-416-159-484-544-401-832-348-506-219-869-15-1081 3 0 5 0 8 0-61-438 219-997 725-733z">
          <text:p/>
        </draw:path>
        <draw:g draw:style-name="Mgr10">
          <draw:polygon draw:style-name="Mgr11" draw:text-style-name="MP10" draw:layer="backgroundobjects" svg:width="0.619cm" svg:height="0.649cm" svg:x="22.935cm" svg:y="16.602cm" svg:viewBox="0 0 620 650" draw:points="0,0 620,582 597,650">
            <text:p/>
          </draw:polygon>
          <draw:polygon draw:style-name="Mgr11" draw:text-style-name="MP10" draw:layer="backgroundobjects" svg:width="0.574cm" svg:height="0.634cm" svg:x="22.935cm" svg:y="17.252cm" svg:viewBox="0 0 575 635" draw:points="0,0 575,575 560,635">
            <text:p/>
          </draw:polygon>
          <draw:polygon draw:style-name="Mgr11" draw:text-style-name="MP10" draw:layer="backgroundobjects" svg:width="0.649cm" svg:height="0.846cm" svg:x="23.646cm" svg:y="16.549cm" svg:viewBox="0 0 650 847" draw:points="650,0 0,764 15,847">
            <text:p/>
          </draw:polygon>
          <draw:polygon draw:style-name="Mgr11" draw:text-style-name="MP10" draw:layer="backgroundobjects" svg:width="0.656cm" svg:height="0.854cm" svg:x="23.699cm" svg:y="16.995cm" svg:viewBox="0 0 657 855" draw:points="657,0 7,711 0,855">
            <text:p/>
          </draw:polygon>
          <draw:polygon draw:style-name="Mgr11" draw:text-style-name="MP10" draw:layer="backgroundobjects" svg:width="0.619cm" svg:height="3.189cm" svg:x="23.313cm" svg:y="16.156cm" svg:viewBox="0 0 620 3190" draw:points="265,0 620,3190 0,3190">
            <text:p/>
          </draw:polygon>
        </draw:g>
      </draw:g>
      <draw:g draw:style-name="Mgr6">
        <draw:path draw:style-name="Mgr12" draw:text-style-name="MP11" draw:layer="backgroundobjects" svg:width="3.769cm" svg:height="3.974cm" svg:x="24.05cm" svg:y="14.65cm" svg:viewBox="0 0 3770 3975" svg:d="M1546 251c386-439 1066-250 1240 166 726-113 1262 627 801 1240 288 272 227 771-121 1005 257 507-332 953-793 953-892 710-1558 258-1769-386-598-113-900-831-719-1043-302-454-196-953 46-1051-46-718 627-1111 1315-884z">
          <text:p/>
        </draw:path>
        <draw:g draw:style-name="Mgr10">
          <draw:polygon draw:style-name="Mgr11" draw:text-style-name="MP10" draw:layer="backgroundobjects" svg:width="0.816cm" svg:height="0.838cm" svg:x="25.097cm" svg:y="16.171cm" svg:viewBox="0 0 817 839" draw:points="0,0 817,779 794,839">
            <text:p/>
          </draw:polygon>
          <draw:polygon draw:style-name="Mgr11" draw:text-style-name="MP10" draw:layer="backgroundobjects" svg:width="0.748cm" svg:height="0.748cm" svg:x="25.097cm" svg:y="17.01cm" svg:viewBox="0 0 749 749" draw:points="0,0 749,673 703,749">
            <text:p/>
          </draw:polygon>
          <draw:polygon draw:style-name="Mgr11" draw:text-style-name="MP10" draw:layer="backgroundobjects" svg:width="0.777cm" svg:height="1.027cm" svg:x="26.103cm" svg:y="16.156cm" svg:viewBox="0 0 778 1028" draw:points="778,0 0,930 37,1028">
            <text:p/>
          </draw:polygon>
          <draw:polygon draw:style-name="Mgr11" draw:text-style-name="MP10" draw:layer="backgroundobjects" svg:width="0.793cm" svg:height="1.096cm" svg:x="26.148cm" svg:y="16.7cm" svg:viewBox="0 0 794 1097" draw:points="794,0 0,855 0,1097">
            <text:p/>
          </draw:polygon>
          <draw:polygon draw:style-name="Mgr11" draw:text-style-name="MP10" draw:layer="backgroundobjects" svg:width="0.816cm" svg:height="3.99cm" svg:x="25.611cm" svg:y="15.65cm" svg:viewBox="0 0 817 3991" draw:points="386,0 817,3991 0,3991">
            <text:p/>
          </draw:polygon>
        </draw:g>
      </draw:g>
      <draw:g draw:style-name="Mgr6">
        <draw:path draw:style-name="Mgr9" draw:text-style-name="MP9" draw:layer="backgroundobjects" svg:width="2.21cm" svg:height="3.535cm" svg:x="0.59cm" svg:y="13.797cm" svg:viewBox="0 0 2211 3536" svg:d="M583 2895c-489-132-499-634-417-891-267-468-167-764-15-971-139-560 333-1042 738-794 265-319 574-354 725 113 500-54 682 747 486 1091 177 353 130 688-54 901 63 395-82 841-454 875-2-1-4-3-5-5-425 561-1075 348-1004-319z">
          <text:p/>
        </draw:path>
        <draw:g draw:style-name="Mgr10">
          <draw:polygon draw:style-name="Mgr11" draw:text-style-name="MP10" draw:layer="backgroundobjects" svg:width="0.668cm" svg:height="0.712cm" svg:x="1.059cm" svg:y="15.266cm" svg:viewBox="0 0 669 713" draw:points="0,0 669,621 642,713">
            <text:p/>
          </draw:polygon>
          <draw:polygon draw:style-name="Mgr11" draw:text-style-name="MP10" draw:layer="backgroundobjects" svg:width="0.603cm" svg:height="0.722cm" svg:x="1.059cm" svg:y="15.882cm" svg:viewBox="0 0 604 723" draw:points="0,0 604,599 583,723">
            <text:p/>
          </draw:polygon>
          <draw:polygon draw:style-name="Mgr11" draw:text-style-name="MP10" draw:layer="backgroundobjects" svg:width="0.604cm" svg:height="0.874cm" svg:x="1.895cm" svg:y="15.687cm" svg:viewBox="0 0 605 875" draw:points="605,0 0,675 6,875">
            <text:p/>
          </draw:polygon>
          <draw:polygon draw:style-name="Mgr11" draw:text-style-name="MP10" draw:layer="backgroundobjects" svg:width="0.62cm" svg:height="0.777cm" svg:x="1.852cm" svg:y="15.277cm" svg:viewBox="0 0 621 778" draw:points="621,0 0,702 43,778">
            <text:p/>
          </draw:polygon>
          <draw:polygon draw:style-name="Mgr11" draw:text-style-name="MP10" draw:layer="backgroundobjects" svg:width="0.636cm" svg:height="3.255cm" svg:x="1.469cm" svg:y="14.797cm" svg:viewBox="0 0 637 3256" draw:points="313,0 637,3256 0,3256">
            <text:p/>
          </draw:polygon>
        </draw:g>
      </draw:g>
      <draw:path draw:style-name="Mgr13" draw:text-style-name="MP12" draw:layer="backgroundobjects" svg:width="0.681cm" svg:height="0.777cm" svg:x="23.647cm" svg:y="19.915cm" svg:viewBox="0 0 682 778" svg:d="M428 0c83 11 47 154 71 231 0 0 140-70 176-15 35 56-72 125-108 187 0 0 127 99 95 157-33 58-144 0-216 0 0 0-28 220-108 218-80-1-65-144-97-216 0 0-199 67-234 0-36-66 80-119 121-179 0 0-150-151-97-216 52-64 172 39 258 58 0 0 55-235 139-225z">
        <text:p/>
      </draw:path>
      <draw:path draw:style-name="Mgr14" draw:text-style-name="MP13" draw:layer="backgroundobjects" svg:width="0.481cm" svg:height="0.436cm" svg:x="24.642cm" svg:y="18.333cm" svg:viewBox="0 0 482 437" svg:d="M120 5c52-26 77 59 120 97 0 0 63-112 107-93s6 97 9 146c0 0 104-40 123 5s-75 82-112 123c0 0 72 108 35 138s-87-43-131-64c0 0-80 96-122 78s-15-85-23-128c0 0-123-11-126-60s85-55 128-83c0 0-60-133-8-159z">
        <text:p/>
      </draw:path>
      <draw:path draw:style-name="Mgr14" draw:text-style-name="MP13" draw:layer="backgroundobjects" svg:width="0.808cm" svg:height="0.727cm" svg:x="27.235cm" svg:y="18.562cm" svg:viewBox="0 0 809 728" svg:d="M226 7c76-40 127 102 190 153 0 0 108-185 180-151 73 34 0 163 0 245 0 0 185-50 210 23 25 72-118 117-177 176 0 0 118 210 46 263s-159-82-238-123c0 0-111 157-181 129s-29-151-44-226c0 0-207-4-212-88-4-85 163-89 244-133 0 0-94-229-18-268z">
        <text:p/>
      </draw:path>
      <draw:path draw:style-name="Mgr13" draw:text-style-name="MP12" draw:layer="backgroundobjects" svg:width="0.68cm" svg:height="0.628cm" svg:x="21.571cm" svg:y="18.005cm" svg:viewBox="0 0 681 629" svg:d="M215 5c61-28 110 78 165 118 65-28 144-131 196-84 52 46-39 130-58 196 53 58 188 110 159 176-29 65-127 1-191 2-3 71 52 187-10 213-62 25-94-86-141-128-46 30-82 116-139 91-57-26-21-140-31-209-55-31-169-26-165-93s131-56 196-84c6-66-42-171 19-198z">
        <text:p/>
      </draw:path>
      <draw:path draw:style-name="Mgr14" draw:text-style-name="MP13" draw:layer="backgroundobjects" svg:width="0.483cm" svg:height="0.447cm" svg:x="20.84cm" svg:y="17.731cm" svg:viewBox="0 0 484 448" svg:d="M117 14c43-20 89 50 123 75 0 0 65-108 110-86s-1 105-1 158c0 0 119-40 134 9s-91 73-136 109c0 0 82 125 42 154s-77-51-116-76c0 0-72 105-116 90s-23-84-35-126c0 0-122-25-122-73s84-51 126-76c0 0-52-138-9-158z">
        <text:p/>
      </draw:path>
      <draw:path draw:style-name="Mgr13" draw:text-style-name="MP12" draw:layer="backgroundobjects" svg:width="0.773cm" svg:height="0.728cm" svg:x="2.596cm" svg:y="17.63cm" svg:viewBox="0 0 774 729" svg:d="M204 8c75-42 133 97 199 146 0 0 85-170 155-146s24 151 36 227c0 0 152-44 177 27 26 71-122 136-184 204 0 0 120 178 59 227-60 49-139-69-209-103 0 0-123 168-194 135s-15-156-23-233c0 0-214-6-220-88-6-83 150-88 225-131h2c0 0-97-223-23-265z">
        <text:p/>
      </draw:path>
      <draw:path draw:style-name="Mgr14" draw:text-style-name="MP13" draw:layer="backgroundobjects" svg:width="0.485cm" svg:height="0.41cm" svg:x="1.221cm" svg:y="18.652cm" svg:viewBox="0 0 486 411" svg:d="M126 4c45-22 78 59 117 88 0 0 52-102 93-88s14 88 21 132c0 0 119-17 128 31 9 47-86 60-129 90 0 0 66 122 24 149-42 26-81-55-121-82 0 0-67 98-108 81s-13-85-19-127c0 0-129-3-132-50s83-45 124-67c0 0-43-135 2-157z">
        <text:p/>
      </draw:path>
      <draw:path draw:style-name="Mgr13" draw:text-style-name="MP12" draw:layer="backgroundobjects" svg:width="0.808cm" svg:height="0.718cm" svg:x="-0.405cm" svg:y="17.434cm" svg:viewBox="0 0 809 719" svg:d="M620 21c65 40-5 152-7 228 0 0 198 48 196 125s-134 76-201 113c0 0 56 190-11 225s-128-79-192-119c0 0-144 162-213 119-69-42 7-162 11-243 0 0-204-36-203-116 1-79 144-76 216-114 0 0-64-195 4-232s132 81 198 121c0 0 137-147 202-107z">
        <text:p/>
      </draw:path>
      <draw:frame presentation:style-name="Nature_5f_Illustration-title" draw:layer="backgroundobjects" svg:width="24.8cm" svg:height="4.963cm" svg:x="0.8cm" svg:y="4.8cm" presentation:class="title" presentation:placeholder="true">
        <draw:text-box/>
      </draw:frame>
      <draw:frame presentation:style-name="Nature_5f_Illustration-outline1" draw:layer="backgroundobjects" svg:width="15.6cm" svg:height="2.693cm" svg:x="10cm" svg:y="10.7cm" presentation:class="outline" presentation:placeholder="true">
        <draw:text-box/>
      </draw:frame>
      <draw:frame presentation:style-name="Mpr1" draw:text-style-name="MP2" draw:layer="backgroundobjects" svg:width="6.523cm" svg:height="0.648cm" svg:x="0cm" svg:y="20cm" presentation:class="date-time">
        <draw:text-box>
          <text:p text:style-name="MP1"><text:span text:style-name="MT1"><presentation:date-time/></text:span></text:p>
        </draw:text-box>
      </draw:frame>
      <draw:frame presentation:style-name="Mpr2" draw:text-style-name="MP15" draw:layer="backgroundobjects" svg:width="8.875cm" svg:height="0.556cm" svg:x="9.576cm" svg:y="20cm" presentation:class="footer">
        <draw:text-box>
          <text:p text:style-name="MP14"><text:span text:style-name="MT1"><presentation:footer/></text:span></text:p>
        </draw:text-box>
      </draw:frame>
      <draw:frame presentation:style-name="Mpr3" draw:text-style-name="MP4" draw:layer="backgroundobjects" svg:width="1.8cm" svg:height="0.8cm" svg:x="25.8cm" svg:y="20.1cm" presentation:class="page-number">
        <draw:text-box>
          <text:p text:style-name="MP3"><text:span text:style-name="MT1"><text:page-number>&lt;номер&gt;</text:page-number></text:span></text:p>
        </draw:text-box>
      </draw:frame>
      <presentation:notes style:page-layout-name="PM0">
        <draw:page-thumbnail presentation:style-name="Nature_5f_Illustration-title" draw:layer="backgroundobjects" svg:width="14.848cm" svg:height="11.136cm" svg:x="3.075cm" svg:y="2.257cm" presentation:class="page"/>
        <draw:frame presentation:style-name="Nature_5f_Illustration-notes" draw:layer="backgroundobjects" svg:width="16.8cm" svg:height="13.364cm" svg:x="2.1cm" svg:y="14.107cm" presentation:class="notes" presentation:placeholder="true">
          <draw:text-box/>
        </draw:frame>
        <draw:frame presentation:style-name="Mpr4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номер&gt;</text:page-number></text:span></text:p>
          </draw:text-box>
        </draw:frame>
      </presentation:notes>
    </style:master-page>
    <style:master-page style:name="Nature_5f_Illustration1" style:display-name="Nature_Illustration1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style-name="Mgr3" draw:text-style-name="MP5" draw:layer="backgroundobjects" svg:width="30cm" svg:height="8.5cm" svg:x="-7cm" svg:y="19.5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4" draw:text-style-name="MP5" draw:layer="backgroundobjects" svg:width="30cm" svg:height="9.4cm" svg:x="8cm" svg:y="19.7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path draw:style-name="Mgr5" draw:text-style-name="MP6" draw:layer="backgroundobjects" svg:width="4.03cm" svg:height="2.914cm" svg:x="0.535cm" svg:y="2.568cm" svg:viewBox="0 0 4031 2915" svg:d="M1198 457c189-416 536-352 801-310 234-189 786-265 1028 204 537-45 915 529 824 1028 552 870-265 1709-1126 1202-265 378-514 242-892 83-280 363-1263 393-1407-325-378-75-446-582-378-861-226-515 371-1399 1150-1021z">
        <text:p/>
      </draw:path>
      <draw:path draw:style-name="Mgr5" draw:text-style-name="MP6" draw:layer="backgroundobjects" svg:width="4.038cm" svg:height="3.097cm" svg:x="5.963cm" svg:y="0.071cm" svg:viewBox="0 0 4039 3098" svg:d="M1265 550c75-295 491-347 756-174 257-446 1073-582 1496 76 363 68 545 499 454 832 257 756-242 1345-983 1194-242 310-506 370-756 310-264 431-846 408-1073-45-469 120-953-454-892-900-605-673-142-1799 998-1293z">
        <text:p/>
      </draw:path>
      <draw:path draw:style-name="Mgr5" draw:text-style-name="MP6" draw:layer="backgroundobjects" svg:width="5.59cm" svg:height="2.99cm" svg:x="23.38cm" svg:y="1.294cm" svg:viewBox="0 0 5591 2991" svg:d="M1485 514c332-340 695-325 1013-212 408-438 1088-408 1406 144 431-144 899 83 990 401 484 30 801 688 665 1202 91 423-325 612-710 453-371 416-1036 386-1323 144-393 280-824 302-1179 113-469 401-1497 272-1769-302-424-98-658-612-477-892-415-635 522-1414 1384-1051z">
        <text:p/>
      </draw:path>
      <draw:g draw:style-name="Mgr6">
        <draw:path draw:style-name="Mgr9" draw:text-style-name="MP9" draw:layer="backgroundobjects" svg:width="1.484cm" svg:height="2.345cm" svg:x="24.238cm" svg:y="17.294cm" svg:viewBox="0 0 1485 2346" svg:d="M602 138c95-148 360-240 484 63 373 46 426 498 313 769 161 254 64 463-45 600 130 261-127 565-279 565-180 296-596 335-699-233-222-99-306-349-250-575-198-226-131-505-18-628-28-353 163-713 494-561z">
          <text:p/>
        </draw:path>
        <draw:g draw:style-name="Mgr10">
          <draw:polygon draw:style-name="Mgr11" draw:text-style-name="MP10" draw:layer="backgroundobjects" svg:width="0.415cm" svg:height="0.476cm" svg:x="24.577cm" svg:y="18.219cm" svg:viewBox="0 0 416 477" draw:points="0,0 409,386 416,477">
            <text:p/>
          </draw:polygon>
          <draw:polygon draw:style-name="Mgr11" draw:text-style-name="MP10" draw:layer="backgroundobjects" svg:width="0.382cm" svg:height="0.443cm" svg:x="24.577cm" svg:y="18.667cm" svg:viewBox="0 0 383 444" draw:points="0,0 383,381 369,444">
            <text:p/>
          </draw:polygon>
          <draw:polygon draw:style-name="Mgr11" draw:text-style-name="MP10" draw:layer="backgroundobjects" svg:width="0.387cm" svg:height="0.524cm" svg:x="25.084cm" svg:y="18.233cm" svg:viewBox="0 0 388 525" draw:points="388,0 0,469 21,525">
            <text:p/>
          </draw:polygon>
          <draw:polygon draw:style-name="Mgr11" draw:text-style-name="MP10" draw:layer="backgroundobjects" svg:width="0.43cm" svg:height="0.539cm" svg:x="25.101cm" svg:y="18.483cm" svg:viewBox="0 0 431 540" draw:points="431,0 0,462 14,540">
            <text:p/>
          </draw:polygon>
          <draw:polygon draw:style-name="Mgr11" draw:text-style-name="MP10" draw:layer="backgroundobjects" svg:width="0.43cm" svg:height="2.1cm" svg:x="24.834cm" svg:y="17.97cm" svg:viewBox="0 0 431 2101" draw:points="0,2101 205,0 431,2101">
            <text:p/>
          </draw:polygon>
        </draw:g>
      </draw:g>
      <draw:g draw:style-name="Mgr6">
        <draw:path draw:style-name="Mgr9" draw:text-style-name="MP9" draw:layer="backgroundobjects" svg:width="1.28cm" svg:height="2.032cm" svg:x="25.798cm" svg:y="17.494cm" svg:viewBox="0 0 1281 2033" svg:d="M524 125c92-198 349-159 406 102 321-95 388 431 261 589 187 208 35 462-22 529 53 339-60 466-257 501-201 293-526 254-582-208-187-24-296-254-240-472-141-233-95-434-4-558-70-314 187-607 438-483z">
          <text:p/>
        </draw:path>
        <draw:g draw:style-name="Mgr10">
          <draw:polygon draw:style-name="Mgr11" draw:text-style-name="MP10" draw:layer="backgroundobjects" svg:width="0.366cm" svg:height="0.398cm" svg:x="26.057cm" svg:y="18.303cm" svg:viewBox="0 0 367 399" draw:points="0,0 367,346 367,399">
            <text:p/>
          </draw:polygon>
          <draw:polygon draw:style-name="Mgr11" draw:text-style-name="MP10" draw:layer="backgroundobjects" svg:width="0.324cm" svg:height="0.461cm" svg:x="26.512cm" svg:y="18.328cm" svg:viewBox="0 0 325 462" draw:points="325,0 0,384 4,462">
            <text:p/>
          </draw:polygon>
          <draw:polygon draw:style-name="Mgr11" draw:text-style-name="MP10" draw:layer="backgroundobjects" svg:width="0.369cm" svg:height="0.511cm" svg:x="26.53cm" svg:y="18.511cm" svg:viewBox="0 0 370 512" draw:points="370,0 0,420 11,512">
            <text:p/>
          </draw:polygon>
          <draw:polygon draw:style-name="Mgr11" draw:text-style-name="MP10" draw:layer="backgroundobjects" svg:width="0.349cm" svg:height="0.401cm" svg:x="26.057cm" svg:y="18.66cm" svg:viewBox="0 0 350 402" draw:points="0,0 350,345 339,402">
            <text:p/>
          </draw:polygon>
          <draw:polygon draw:style-name="Mgr11" draw:text-style-name="MP10" draw:layer="backgroundobjects" svg:width="0.345cm" svg:height="1.823cm" svg:x="26.297cm" svg:y="18.063cm" svg:viewBox="0 0 346 1824" draw:points="170,0 346,1824 0,1824">
            <text:p/>
          </draw:polygon>
        </draw:g>
      </draw:g>
      <draw:frame presentation:style-name="Nature_5f_Illustration1-title" draw:layer="backgroundobjects" svg:width="25.2cm" svg:height="3.506cm" svg:x="1.4cm" svg:y="0.837cm" presentation:class="title" presentation:placeholder="true">
        <draw:text-box draw:corner-radius="0.6cm"/>
      </draw:frame>
      <draw:frame presentation:style-name="Nature_5f_Illustration1-outline1" draw:layer="backgroundobjects" svg:width="25.2cm" svg:height="13.486cm" svg:x="1.4cm" svg:y="4.914cm" presentation:class="outline" presentation:placeholder="true">
        <draw:text-box draw:corner-radius="1cm"/>
      </draw:frame>
      <draw:frame presentation:style-name="Mpr6" draw:text-style-name="MP2" draw:layer="backgroundobjects" svg:width="6.523cm" svg:height="1.448cm" svg:x="0.077cm" svg:y="20.2cm" presentation:class="date-time">
        <draw:text-box>
          <text:p text:style-name="MP1"><text:span text:style-name="MT1"><presentation:date-time/></text:span></text:p>
        </draw:text-box>
      </draw:frame>
      <draw:frame presentation:style-name="Mpr6" draw:text-style-name="MP15" draw:layer="backgroundobjects" svg:width="8.875cm" svg:height="1.448cm" svg:x="9.576cm" svg:y="20.2cm" presentation:class="footer">
        <draw:text-box>
          <text:p text:style-name="MP14"><text:span text:style-name="MT1"><presentation:footer/></text:span></text:p>
        </draw:text-box>
      </draw:frame>
      <draw:frame presentation:style-name="Mpr6" draw:text-style-name="MP4" draw:layer="backgroundobjects" svg:width="6.523cm" svg:height="1.448cm" svg:x="21.077cm" svg:y="20.152cm" presentation:class="page-number">
        <draw:text-box>
          <text:p text:style-name="MP3"><text:span text:style-name="MT1"><text:page-number>&lt;номер&gt;</text:page-number></text:span></text:p>
        </draw:text-box>
      </draw:frame>
      <presentation:notes style:page-layout-name="PM0">
        <draw:page-thumbnail presentation:style-name="Nature_5f_Illustration1-title" draw:layer="backgroundobjects" svg:width="14.848cm" svg:height="11.136cm" svg:x="3.075cm" svg:y="2.257cm" presentation:class="page"/>
        <draw:frame presentation:style-name="Nature_5f_Illustration1-notes" draw:layer="backgroundobjects" svg:width="16.8cm" svg:height="13.364cm" svg:x="2.1cm" svg:y="14.107cm" presentation:class="notes" presentation:placeholder="true">
          <draw:text-box/>
        </draw:frame>
        <draw:frame presentation:style-name="Mpr7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7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8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8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номер&gt;</text:page-number></text:span></text:p>
          </draw:text-box>
        </draw:frame>
      </presentation:notes>
    </style:master-page>
    <style:master-page style:name="Nature_5f_Illustration1_5f_" style:display-name="Nature_Illustration1_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style-name="Mgr15" draw:text-style-name="MP5" draw:layer="backgroundobjects" svg:width="30cm" svg:height="8.5cm" svg:x="-7cm" svg:y="19.5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16" draw:text-style-name="MP5" draw:layer="backgroundobjects" svg:width="30cm" svg:height="9.4cm" svg:x="8cm" svg:y="19.7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path draw:style-name="Mgr5" draw:text-style-name="MP6" draw:layer="backgroundobjects" svg:width="4.03cm" svg:height="2.914cm" svg:x="0.535cm" svg:y="2.568cm" svg:viewBox="0 0 4031 2915" svg:d="M1198 457c189-416 536-352 801-310 234-189 786-265 1028 204 537-45 915 529 824 1028 552 870-265 1709-1126 1202-265 378-514 242-892 83-280 363-1263 393-1407-325-378-75-446-582-378-861-226-515 371-1399 1150-1021z">
        <text:p/>
      </draw:path>
      <draw:path draw:style-name="Mgr5" draw:text-style-name="MP6" draw:layer="backgroundobjects" svg:width="4.038cm" svg:height="3.097cm" svg:x="5.963cm" svg:y="0.071cm" svg:viewBox="0 0 4039 3098" svg:d="M1265 550c75-295 491-347 756-174 257-446 1073-582 1496 76 363 68 545 499 454 832 257 756-242 1345-983 1194-242 310-506 370-756 310-264 431-846 408-1073-45-469 120-953-454-892-900-605-673-142-1799 998-1293z">
        <text:p/>
      </draw:path>
      <draw:path draw:style-name="Mgr5" draw:text-style-name="MP6" draw:layer="backgroundobjects" svg:width="5.59cm" svg:height="2.99cm" svg:x="23.38cm" svg:y="1.294cm" svg:viewBox="0 0 5591 2991" svg:d="M1485 514c332-340 695-325 1013-212 408-438 1088-408 1406 144 431-144 899 83 990 401 484 30 801 688 665 1202 91 423-325 612-710 453-371 416-1036 386-1323 144-393 280-824 302-1179 113-469 401-1497 272-1769-302-424-98-658-612-477-892-415-635 522-1414 1384-1051z">
        <text:p/>
      </draw:path>
      <draw:g draw:style-name="Mgr6">
        <draw:path draw:style-name="Mgr9" draw:text-style-name="MP9" draw:layer="backgroundobjects" svg:width="1.484cm" svg:height="2.345cm" svg:x="24.238cm" svg:y="17.294cm" svg:viewBox="0 0 1485 2346" svg:d="M602 138c95-148 360-240 484 63 373 46 426 498 313 769 161 254 64 463-45 600 130 261-127 565-279 565-180 296-596 335-699-233-222-99-306-349-250-575-198-226-131-505-18-628-28-353 163-713 494-561z">
          <text:p/>
        </draw:path>
        <draw:g draw:style-name="Mgr10">
          <draw:polygon draw:style-name="Mgr11" draw:text-style-name="MP10" draw:layer="backgroundobjects" svg:width="0.415cm" svg:height="0.476cm" svg:x="24.577cm" svg:y="18.219cm" svg:viewBox="0 0 416 477" draw:points="0,0 409,386 416,477">
            <text:p/>
          </draw:polygon>
          <draw:polygon draw:style-name="Mgr11" draw:text-style-name="MP10" draw:layer="backgroundobjects" svg:width="0.382cm" svg:height="0.443cm" svg:x="24.577cm" svg:y="18.667cm" svg:viewBox="0 0 383 444" draw:points="0,0 383,381 369,444">
            <text:p/>
          </draw:polygon>
          <draw:polygon draw:style-name="Mgr11" draw:text-style-name="MP10" draw:layer="backgroundobjects" svg:width="0.387cm" svg:height="0.524cm" svg:x="25.084cm" svg:y="18.233cm" svg:viewBox="0 0 388 525" draw:points="388,0 0,469 21,525">
            <text:p/>
          </draw:polygon>
          <draw:polygon draw:style-name="Mgr11" draw:text-style-name="MP10" draw:layer="backgroundobjects" svg:width="0.43cm" svg:height="0.539cm" svg:x="25.101cm" svg:y="18.483cm" svg:viewBox="0 0 431 540" draw:points="431,0 0,462 14,540">
            <text:p/>
          </draw:polygon>
          <draw:polygon draw:style-name="Mgr11" draw:text-style-name="MP10" draw:layer="backgroundobjects" svg:width="0.43cm" svg:height="2.1cm" svg:x="24.834cm" svg:y="17.97cm" svg:viewBox="0 0 431 2101" draw:points="0,2101 205,0 431,2101">
            <text:p/>
          </draw:polygon>
        </draw:g>
      </draw:g>
      <draw:g draw:style-name="Mgr6">
        <draw:path draw:style-name="Mgr9" draw:text-style-name="MP9" draw:layer="backgroundobjects" svg:width="1.28cm" svg:height="2.032cm" svg:x="25.798cm" svg:y="17.494cm" svg:viewBox="0 0 1281 2033" svg:d="M524 125c92-198 349-159 406 102 321-95 388 431 261 589 187 208 35 462-22 529 53 339-60 466-257 501-201 293-526 254-582-208-187-24-296-254-240-472-141-233-95-434-4-558-70-314 187-607 438-483z">
          <text:p/>
        </draw:path>
        <draw:g draw:style-name="Mgr10">
          <draw:polygon draw:style-name="Mgr11" draw:text-style-name="MP10" draw:layer="backgroundobjects" svg:width="0.366cm" svg:height="0.398cm" svg:x="26.057cm" svg:y="18.303cm" svg:viewBox="0 0 367 399" draw:points="0,0 367,346 367,399">
            <text:p/>
          </draw:polygon>
          <draw:polygon draw:style-name="Mgr11" draw:text-style-name="MP10" draw:layer="backgroundobjects" svg:width="0.324cm" svg:height="0.461cm" svg:x="26.512cm" svg:y="18.328cm" svg:viewBox="0 0 325 462" draw:points="325,0 0,384 4,462">
            <text:p/>
          </draw:polygon>
          <draw:polygon draw:style-name="Mgr11" draw:text-style-name="MP10" draw:layer="backgroundobjects" svg:width="0.369cm" svg:height="0.511cm" svg:x="26.53cm" svg:y="18.511cm" svg:viewBox="0 0 370 512" draw:points="370,0 0,420 11,512">
            <text:p/>
          </draw:polygon>
          <draw:polygon draw:style-name="Mgr11" draw:text-style-name="MP10" draw:layer="backgroundobjects" svg:width="0.349cm" svg:height="0.401cm" svg:x="26.057cm" svg:y="18.66cm" svg:viewBox="0 0 350 402" draw:points="0,0 350,345 339,402">
            <text:p/>
          </draw:polygon>
          <draw:polygon draw:style-name="Mgr11" draw:text-style-name="MP10" draw:layer="backgroundobjects" svg:width="0.345cm" svg:height="1.823cm" svg:x="26.297cm" svg:y="18.063cm" svg:viewBox="0 0 346 1824" draw:points="170,0 346,1824 0,1824">
            <text:p/>
          </draw:polygon>
        </draw:g>
      </draw:g>
      <draw:frame presentation:style-name="Nature_5f_Illustration1_5f_-title" draw:layer="backgroundobjects" svg:width="25.2cm" svg:height="3.506cm" svg:x="1.4cm" svg:y="0.837cm" presentation:class="title" presentation:placeholder="true">
        <draw:text-box draw:corner-radius="0.6cm"/>
      </draw:frame>
      <draw:frame presentation:style-name="Nature_5f_Illustration1_5f_-outline1" draw:layer="backgroundobjects" svg:width="25.2cm" svg:height="13.486cm" svg:x="1.4cm" svg:y="4.914cm" presentation:class="outline" presentation:placeholder="true">
        <draw:text-box draw:corner-radius="1cm"/>
      </draw:frame>
      <draw:frame presentation:style-name="Mpr9" draw:text-style-name="MP2" draw:layer="backgroundobjects" svg:width="6.523cm" svg:height="1.448cm" svg:x="0.077cm" svg:y="20.2cm" presentation:class="date-time">
        <draw:text-box>
          <text:p text:style-name="MP1"><text:span text:style-name="MT1"><presentation:date-time/></text:span></text:p>
        </draw:text-box>
      </draw:frame>
      <draw:frame presentation:style-name="Mpr9" draw:text-style-name="MP15" draw:layer="backgroundobjects" svg:width="8.875cm" svg:height="1.448cm" svg:x="9.576cm" svg:y="20.2cm" presentation:class="footer">
        <draw:text-box>
          <text:p text:style-name="MP14"><text:span text:style-name="MT1"><presentation:footer/></text:span></text:p>
        </draw:text-box>
      </draw:frame>
      <draw:frame presentation:style-name="Mpr9" draw:text-style-name="MP4" draw:layer="backgroundobjects" svg:width="6.523cm" svg:height="1.448cm" svg:x="21.077cm" svg:y="20.152cm" presentation:class="page-number">
        <draw:text-box>
          <text:p text:style-name="MP3"><text:span text:style-name="MT1"><text:page-number>&lt;номер&gt;</text:page-number></text:span></text:p>
        </draw:text-box>
      </draw:frame>
      <presentation:notes style:page-layout-name="PM0">
        <draw:page-thumbnail presentation:style-name="Nature_5f_Illustration1_5f_-title" draw:layer="backgroundobjects" svg:width="14.848cm" svg:height="11.136cm" svg:x="3.075cm" svg:y="2.257cm" presentation:class="page"/>
        <draw:frame presentation:style-name="Nature_5f_Illustration1_5f_-notes" draw:layer="backgroundobjects" svg:width="16.8cm" svg:height="13.364cm" svg:x="2.1cm" svg:y="14.107cm" presentation:class="notes" presentation:placeholder="true">
          <draw:text-box/>
        </draw:frame>
        <draw:frame presentation:style-name="Mpr10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0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1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1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номер&gt;</text:page-number></text:span></text:p>
          </draw:text-box>
        </draw:frame>
      </presentation:notes>
    </style:master-page>
    <style:master-page style:name="Nature_5f_Illustration1_5f__5f_" style:display-name="Nature_Illustration1__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style-name="Mgr15" draw:text-style-name="MP5" draw:layer="backgroundobjects" svg:width="30cm" svg:height="8.5cm" svg:x="-7cm" svg:y="19.5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16" draw:text-style-name="MP5" draw:layer="backgroundobjects" svg:width="30cm" svg:height="9.4cm" svg:x="8cm" svg:y="19.7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path draw:style-name="Mgr5" draw:text-style-name="MP6" draw:layer="backgroundobjects" svg:width="4.03cm" svg:height="2.914cm" svg:x="0.535cm" svg:y="2.568cm" svg:viewBox="0 0 4031 2915" svg:d="M1198 457c189-416 536-352 801-310 234-189 786-265 1028 204 537-45 915 529 824 1028 552 870-265 1709-1126 1202-265 378-514 242-892 83-280 363-1263 393-1407-325-378-75-446-582-378-861-226-515 371-1399 1150-1021z">
        <text:p/>
      </draw:path>
      <draw:path draw:style-name="Mgr5" draw:text-style-name="MP6" draw:layer="backgroundobjects" svg:width="4.038cm" svg:height="3.097cm" svg:x="5.963cm" svg:y="0.071cm" svg:viewBox="0 0 4039 3098" svg:d="M1265 550c75-295 491-347 756-174 257-446 1073-582 1496 76 363 68 545 499 454 832 257 756-242 1345-983 1194-242 310-506 370-756 310-264 431-846 408-1073-45-469 120-953-454-892-900-605-673-142-1799 998-1293z">
        <text:p/>
      </draw:path>
      <draw:path draw:style-name="Mgr5" draw:text-style-name="MP6" draw:layer="backgroundobjects" svg:width="5.59cm" svg:height="2.99cm" svg:x="23.38cm" svg:y="1.294cm" svg:viewBox="0 0 5591 2991" svg:d="M1485 514c332-340 695-325 1013-212 408-438 1088-408 1406 144 431-144 899 83 990 401 484 30 801 688 665 1202 91 423-325 612-710 453-371 416-1036 386-1323 144-393 280-824 302-1179 113-469 401-1497 272-1769-302-424-98-658-612-477-892-415-635 522-1414 1384-1051z">
        <text:p/>
      </draw:path>
      <draw:g draw:style-name="Mgr6">
        <draw:path draw:style-name="Mgr9" draw:text-style-name="MP9" draw:layer="backgroundobjects" svg:width="1.484cm" svg:height="2.345cm" svg:x="24.238cm" svg:y="17.294cm" svg:viewBox="0 0 1485 2346" svg:d="M602 138c95-148 360-240 484 63 373 46 426 498 313 769 161 254 64 463-45 600 130 261-127 565-279 565-180 296-596 335-699-233-222-99-306-349-250-575-198-226-131-505-18-628-28-353 163-713 494-561z">
          <text:p/>
        </draw:path>
        <draw:g draw:style-name="Mgr10">
          <draw:polygon draw:style-name="Mgr11" draw:text-style-name="MP10" draw:layer="backgroundobjects" svg:width="0.415cm" svg:height="0.476cm" svg:x="24.577cm" svg:y="18.219cm" svg:viewBox="0 0 416 477" draw:points="0,0 409,386 416,477">
            <text:p/>
          </draw:polygon>
          <draw:polygon draw:style-name="Mgr11" draw:text-style-name="MP10" draw:layer="backgroundobjects" svg:width="0.382cm" svg:height="0.443cm" svg:x="24.577cm" svg:y="18.667cm" svg:viewBox="0 0 383 444" draw:points="0,0 383,381 369,444">
            <text:p/>
          </draw:polygon>
          <draw:polygon draw:style-name="Mgr11" draw:text-style-name="MP10" draw:layer="backgroundobjects" svg:width="0.387cm" svg:height="0.524cm" svg:x="25.084cm" svg:y="18.233cm" svg:viewBox="0 0 388 525" draw:points="388,0 0,469 21,525">
            <text:p/>
          </draw:polygon>
          <draw:polygon draw:style-name="Mgr11" draw:text-style-name="MP10" draw:layer="backgroundobjects" svg:width="0.43cm" svg:height="0.539cm" svg:x="25.101cm" svg:y="18.483cm" svg:viewBox="0 0 431 540" draw:points="431,0 0,462 14,540">
            <text:p/>
          </draw:polygon>
          <draw:polygon draw:style-name="Mgr11" draw:text-style-name="MP10" draw:layer="backgroundobjects" svg:width="0.43cm" svg:height="2.1cm" svg:x="24.834cm" svg:y="17.97cm" svg:viewBox="0 0 431 2101" draw:points="0,2101 205,0 431,2101">
            <text:p/>
          </draw:polygon>
        </draw:g>
      </draw:g>
      <draw:g draw:style-name="Mgr6">
        <draw:path draw:style-name="Mgr9" draw:text-style-name="MP9" draw:layer="backgroundobjects" svg:width="1.28cm" svg:height="2.032cm" svg:x="25.798cm" svg:y="17.494cm" svg:viewBox="0 0 1281 2033" svg:d="M524 125c92-198 349-159 406 102 321-95 388 431 261 589 187 208 35 462-22 529 53 339-60 466-257 501-201 293-526 254-582-208-187-24-296-254-240-472-141-233-95-434-4-558-70-314 187-607 438-483z">
          <text:p/>
        </draw:path>
        <draw:g draw:style-name="Mgr10">
          <draw:polygon draw:style-name="Mgr11" draw:text-style-name="MP10" draw:layer="backgroundobjects" svg:width="0.366cm" svg:height="0.398cm" svg:x="26.057cm" svg:y="18.303cm" svg:viewBox="0 0 367 399" draw:points="0,0 367,346 367,399">
            <text:p/>
          </draw:polygon>
          <draw:polygon draw:style-name="Mgr11" draw:text-style-name="MP10" draw:layer="backgroundobjects" svg:width="0.324cm" svg:height="0.461cm" svg:x="26.512cm" svg:y="18.328cm" svg:viewBox="0 0 325 462" draw:points="325,0 0,384 4,462">
            <text:p/>
          </draw:polygon>
          <draw:polygon draw:style-name="Mgr11" draw:text-style-name="MP10" draw:layer="backgroundobjects" svg:width="0.369cm" svg:height="0.511cm" svg:x="26.53cm" svg:y="18.511cm" svg:viewBox="0 0 370 512" draw:points="370,0 0,420 11,512">
            <text:p/>
          </draw:polygon>
          <draw:polygon draw:style-name="Mgr11" draw:text-style-name="MP10" draw:layer="backgroundobjects" svg:width="0.349cm" svg:height="0.401cm" svg:x="26.057cm" svg:y="18.66cm" svg:viewBox="0 0 350 402" draw:points="0,0 350,345 339,402">
            <text:p/>
          </draw:polygon>
          <draw:polygon draw:style-name="Mgr11" draw:text-style-name="MP10" draw:layer="backgroundobjects" svg:width="0.345cm" svg:height="1.823cm" svg:x="26.297cm" svg:y="18.063cm" svg:viewBox="0 0 346 1824" draw:points="170,0 346,1824 0,1824">
            <text:p/>
          </draw:polygon>
        </draw:g>
      </draw:g>
      <draw:frame presentation:style-name="Nature_5f_Illustration1_5f__5f_-title" draw:layer="backgroundobjects" svg:width="25.2cm" svg:height="3.506cm" svg:x="1.4cm" svg:y="0.837cm" presentation:class="title" presentation:placeholder="true">
        <draw:text-box draw:corner-radius="0.6cm"/>
      </draw:frame>
      <draw:frame presentation:style-name="Nature_5f_Illustration1_5f__5f_-outline1" draw:layer="backgroundobjects" svg:width="25.2cm" svg:height="13.486cm" svg:x="1.4cm" svg:y="4.914cm" presentation:class="outline" presentation:placeholder="true">
        <draw:text-box draw:corner-radius="1cm"/>
      </draw:frame>
      <draw:frame presentation:style-name="Mpr12" draw:text-style-name="MP2" draw:layer="backgroundobjects" svg:width="6.523cm" svg:height="1.448cm" svg:x="0.077cm" svg:y="20.2cm" presentation:class="date-time">
        <draw:text-box>
          <text:p text:style-name="MP1"><text:span text:style-name="MT1"><presentation:date-time/></text:span></text:p>
        </draw:text-box>
      </draw:frame>
      <draw:frame presentation:style-name="Mpr12" draw:text-style-name="MP15" draw:layer="backgroundobjects" svg:width="8.875cm" svg:height="1.448cm" svg:x="9.576cm" svg:y="20.2cm" presentation:class="footer">
        <draw:text-box>
          <text:p text:style-name="MP14"><text:span text:style-name="MT1"><presentation:footer/></text:span></text:p>
        </draw:text-box>
      </draw:frame>
      <draw:frame presentation:style-name="Mpr12" draw:text-style-name="MP4" draw:layer="backgroundobjects" svg:width="6.523cm" svg:height="1.448cm" svg:x="21.077cm" svg:y="20.152cm" presentation:class="page-number">
        <draw:text-box>
          <text:p text:style-name="MP3"><text:span text:style-name="MT1"><text:page-number>&lt;номер&gt;</text:page-number></text:span></text:p>
        </draw:text-box>
      </draw:frame>
      <presentation:notes style:page-layout-name="PM0">
        <draw:page-thumbnail presentation:style-name="Nature_5f_Illustration1_5f__5f_-title" draw:layer="backgroundobjects" svg:width="14.848cm" svg:height="11.136cm" svg:x="3.075cm" svg:y="2.257cm" presentation:class="page"/>
        <draw:frame presentation:style-name="Nature_5f_Illustration1_5f__5f_-notes" draw:layer="backgroundobjects" svg:width="16.8cm" svg:height="13.364cm" svg:x="2.1cm" svg:y="14.107cm" presentation:class="notes" presentation:placeholder="true">
          <draw:text-box/>
        </draw:frame>
        <draw:frame presentation:style-name="Mpr1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номер&gt;</text:page-number></text:span></text:p>
          </draw:text-box>
        </draw:frame>
      </presentation:notes>
    </style:master-page>
    <style:master-page style:name="Nature_5f_Illustration1_5f__5f__5f_" style:display-name="Nature_Illustration1___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style-name="Mgr15" draw:text-style-name="MP5" draw:layer="backgroundobjects" svg:width="30cm" svg:height="8.5cm" svg:x="-7cm" svg:y="19.5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16" draw:text-style-name="MP5" draw:layer="backgroundobjects" svg:width="30cm" svg:height="9.4cm" svg:x="8cm" svg:y="19.7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path draw:style-name="Mgr5" draw:text-style-name="MP6" draw:layer="backgroundobjects" svg:width="4.03cm" svg:height="2.914cm" svg:x="0.535cm" svg:y="2.568cm" svg:viewBox="0 0 4031 2915" svg:d="M1198 457c189-416 536-352 801-310 234-189 786-265 1028 204 537-45 915 529 824 1028 552 870-265 1709-1126 1202-265 378-514 242-892 83-280 363-1263 393-1407-325-378-75-446-582-378-861-226-515 371-1399 1150-1021z">
        <text:p/>
      </draw:path>
      <draw:path draw:style-name="Mgr5" draw:text-style-name="MP6" draw:layer="backgroundobjects" svg:width="4.038cm" svg:height="3.097cm" svg:x="5.963cm" svg:y="0.071cm" svg:viewBox="0 0 4039 3098" svg:d="M1265 550c75-295 491-347 756-174 257-446 1073-582 1496 76 363 68 545 499 454 832 257 756-242 1345-983 1194-242 310-506 370-756 310-264 431-846 408-1073-45-469 120-953-454-892-900-605-673-142-1799 998-1293z">
        <text:p/>
      </draw:path>
      <draw:path draw:style-name="Mgr5" draw:text-style-name="MP6" draw:layer="backgroundobjects" svg:width="5.59cm" svg:height="2.99cm" svg:x="23.38cm" svg:y="1.294cm" svg:viewBox="0 0 5591 2991" svg:d="M1485 514c332-340 695-325 1013-212 408-438 1088-408 1406 144 431-144 899 83 990 401 484 30 801 688 665 1202 91 423-325 612-710 453-371 416-1036 386-1323 144-393 280-824 302-1179 113-469 401-1497 272-1769-302-424-98-658-612-477-892-415-635 522-1414 1384-1051z">
        <text:p/>
      </draw:path>
      <draw:g draw:style-name="Mgr6">
        <draw:path draw:style-name="Mgr9" draw:text-style-name="MP9" draw:layer="backgroundobjects" svg:width="1.484cm" svg:height="2.345cm" svg:x="24.238cm" svg:y="17.294cm" svg:viewBox="0 0 1485 2346" svg:d="M602 138c95-148 360-240 484 63 373 46 426 498 313 769 161 254 64 463-45 600 130 261-127 565-279 565-180 296-596 335-699-233-222-99-306-349-250-575-198-226-131-505-18-628-28-353 163-713 494-561z">
          <text:p/>
        </draw:path>
        <draw:g draw:style-name="Mgr10">
          <draw:polygon draw:style-name="Mgr11" draw:text-style-name="MP10" draw:layer="backgroundobjects" svg:width="0.415cm" svg:height="0.476cm" svg:x="24.577cm" svg:y="18.219cm" svg:viewBox="0 0 416 477" draw:points="0,0 409,386 416,477">
            <text:p/>
          </draw:polygon>
          <draw:polygon draw:style-name="Mgr11" draw:text-style-name="MP10" draw:layer="backgroundobjects" svg:width="0.382cm" svg:height="0.443cm" svg:x="24.577cm" svg:y="18.667cm" svg:viewBox="0 0 383 444" draw:points="0,0 383,381 369,444">
            <text:p/>
          </draw:polygon>
          <draw:polygon draw:style-name="Mgr11" draw:text-style-name="MP10" draw:layer="backgroundobjects" svg:width="0.387cm" svg:height="0.524cm" svg:x="25.084cm" svg:y="18.233cm" svg:viewBox="0 0 388 525" draw:points="388,0 0,469 21,525">
            <text:p/>
          </draw:polygon>
          <draw:polygon draw:style-name="Mgr11" draw:text-style-name="MP10" draw:layer="backgroundobjects" svg:width="0.43cm" svg:height="0.539cm" svg:x="25.101cm" svg:y="18.483cm" svg:viewBox="0 0 431 540" draw:points="431,0 0,462 14,540">
            <text:p/>
          </draw:polygon>
          <draw:polygon draw:style-name="Mgr11" draw:text-style-name="MP10" draw:layer="backgroundobjects" svg:width="0.43cm" svg:height="2.1cm" svg:x="24.834cm" svg:y="17.97cm" svg:viewBox="0 0 431 2101" draw:points="0,2101 205,0 431,2101">
            <text:p/>
          </draw:polygon>
        </draw:g>
      </draw:g>
      <draw:g draw:style-name="Mgr6">
        <draw:path draw:style-name="Mgr9" draw:text-style-name="MP9" draw:layer="backgroundobjects" svg:width="1.28cm" svg:height="2.032cm" svg:x="25.798cm" svg:y="17.494cm" svg:viewBox="0 0 1281 2033" svg:d="M524 125c92-198 349-159 406 102 321-95 388 431 261 589 187 208 35 462-22 529 53 339-60 466-257 501-201 293-526 254-582-208-187-24-296-254-240-472-141-233-95-434-4-558-70-314 187-607 438-483z">
          <text:p/>
        </draw:path>
        <draw:g draw:style-name="Mgr10">
          <draw:polygon draw:style-name="Mgr11" draw:text-style-name="MP10" draw:layer="backgroundobjects" svg:width="0.366cm" svg:height="0.398cm" svg:x="26.057cm" svg:y="18.303cm" svg:viewBox="0 0 367 399" draw:points="0,0 367,346 367,399">
            <text:p/>
          </draw:polygon>
          <draw:polygon draw:style-name="Mgr11" draw:text-style-name="MP10" draw:layer="backgroundobjects" svg:width="0.324cm" svg:height="0.461cm" svg:x="26.512cm" svg:y="18.328cm" svg:viewBox="0 0 325 462" draw:points="325,0 0,384 4,462">
            <text:p/>
          </draw:polygon>
          <draw:polygon draw:style-name="Mgr11" draw:text-style-name="MP10" draw:layer="backgroundobjects" svg:width="0.369cm" svg:height="0.511cm" svg:x="26.53cm" svg:y="18.511cm" svg:viewBox="0 0 370 512" draw:points="370,0 0,420 11,512">
            <text:p/>
          </draw:polygon>
          <draw:polygon draw:style-name="Mgr11" draw:text-style-name="MP10" draw:layer="backgroundobjects" svg:width="0.349cm" svg:height="0.401cm" svg:x="26.057cm" svg:y="18.66cm" svg:viewBox="0 0 350 402" draw:points="0,0 350,345 339,402">
            <text:p/>
          </draw:polygon>
          <draw:polygon draw:style-name="Mgr11" draw:text-style-name="MP10" draw:layer="backgroundobjects" svg:width="0.345cm" svg:height="1.823cm" svg:x="26.297cm" svg:y="18.063cm" svg:viewBox="0 0 346 1824" draw:points="170,0 346,1824 0,1824">
            <text:p/>
          </draw:polygon>
        </draw:g>
      </draw:g>
      <draw:frame presentation:style-name="Nature_5f_Illustration1_5f__5f__5f_-title" draw:layer="backgroundobjects" svg:width="25.2cm" svg:height="3.506cm" svg:x="1.4cm" svg:y="0.837cm" presentation:class="title" presentation:placeholder="true">
        <draw:text-box draw:corner-radius="0.6cm"/>
      </draw:frame>
      <draw:frame presentation:style-name="Nature_5f_Illustration1_5f__5f__5f_-outline1" draw:layer="backgroundobjects" svg:width="25.2cm" svg:height="13.486cm" svg:x="1.4cm" svg:y="4.914cm" presentation:class="outline" presentation:placeholder="true">
        <draw:text-box draw:corner-radius="1cm"/>
      </draw:frame>
      <draw:frame presentation:style-name="Mpr15" draw:text-style-name="MP2" draw:layer="backgroundobjects" svg:width="6.523cm" svg:height="1.448cm" svg:x="0.077cm" svg:y="20.2cm" presentation:class="date-time">
        <draw:text-box>
          <text:p text:style-name="MP1"><text:span text:style-name="MT1"><presentation:date-time/></text:span></text:p>
        </draw:text-box>
      </draw:frame>
      <draw:frame presentation:style-name="Mpr15" draw:text-style-name="MP15" draw:layer="backgroundobjects" svg:width="8.875cm" svg:height="1.448cm" svg:x="9.576cm" svg:y="20.2cm" presentation:class="footer">
        <draw:text-box>
          <text:p text:style-name="MP14"><text:span text:style-name="MT1"><presentation:footer/></text:span></text:p>
        </draw:text-box>
      </draw:frame>
      <draw:frame presentation:style-name="Mpr15" draw:text-style-name="MP4" draw:layer="backgroundobjects" svg:width="6.523cm" svg:height="1.448cm" svg:x="21.077cm" svg:y="20.152cm" presentation:class="page-number">
        <draw:text-box>
          <text:p text:style-name="MP3"><text:span text:style-name="MT1"><text:page-number>&lt;номер&gt;</text:page-number></text:span></text:p>
        </draw:text-box>
      </draw:frame>
      <presentation:notes style:page-layout-name="PM0">
        <draw:page-thumbnail presentation:style-name="Nature_5f_Illustration1_5f__5f__5f_-title" draw:layer="backgroundobjects" svg:width="14.848cm" svg:height="11.136cm" svg:x="3.075cm" svg:y="2.257cm" presentation:class="page"/>
        <draw:frame presentation:style-name="Nature_5f_Illustration1_5f__5f__5f_-notes" draw:layer="backgroundobjects" svg:width="16.8cm" svg:height="13.364cm" svg:x="2.1cm" svg:y="14.107cm" presentation:class="notes" presentation:placeholder="true">
          <draw:text-box/>
        </draw:frame>
        <draw:frame presentation:style-name="Mpr16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6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7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7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номер&gt;</text:page-number></text:span></text:p>
          </draw:text-box>
        </draw:frame>
      </presentation:notes>
    </style:master-page>
    <style:master-page style:name="Nature_5f_Illustration1_5f__5f__5f__5f_" style:display-name="Nature_Illustration1____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style-name="Mgr15" draw:text-style-name="MP5" draw:layer="backgroundobjects" svg:width="30cm" svg:height="8.5cm" svg:x="-7cm" svg:y="19.5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16" draw:text-style-name="MP5" draw:layer="backgroundobjects" svg:width="30cm" svg:height="9.4cm" svg:x="8cm" svg:y="19.7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path draw:style-name="Mgr5" draw:text-style-name="MP6" draw:layer="backgroundobjects" svg:width="4.03cm" svg:height="2.914cm" svg:x="0.535cm" svg:y="2.568cm" svg:viewBox="0 0 4031 2915" svg:d="M1198 457c189-416 536-352 801-310 234-189 786-265 1028 204 537-45 915 529 824 1028 552 870-265 1709-1126 1202-265 378-514 242-892 83-280 363-1263 393-1407-325-378-75-446-582-378-861-226-515 371-1399 1150-1021z">
        <text:p/>
      </draw:path>
      <draw:path draw:style-name="Mgr5" draw:text-style-name="MP6" draw:layer="backgroundobjects" svg:width="4.038cm" svg:height="3.097cm" svg:x="5.963cm" svg:y="0.071cm" svg:viewBox="0 0 4039 3098" svg:d="M1265 550c75-295 491-347 756-174 257-446 1073-582 1496 76 363 68 545 499 454 832 257 756-242 1345-983 1194-242 310-506 370-756 310-264 431-846 408-1073-45-469 120-953-454-892-900-605-673-142-1799 998-1293z">
        <text:p/>
      </draw:path>
      <draw:path draw:style-name="Mgr5" draw:text-style-name="MP6" draw:layer="backgroundobjects" svg:width="5.59cm" svg:height="2.99cm" svg:x="23.38cm" svg:y="1.294cm" svg:viewBox="0 0 5591 2991" svg:d="M1485 514c332-340 695-325 1013-212 408-438 1088-408 1406 144 431-144 899 83 990 401 484 30 801 688 665 1202 91 423-325 612-710 453-371 416-1036 386-1323 144-393 280-824 302-1179 113-469 401-1497 272-1769-302-424-98-658-612-477-892-415-635 522-1414 1384-1051z">
        <text:p/>
      </draw:path>
      <draw:g draw:style-name="Mgr6">
        <draw:path draw:style-name="Mgr9" draw:text-style-name="MP9" draw:layer="backgroundobjects" svg:width="1.484cm" svg:height="2.345cm" svg:x="24.238cm" svg:y="17.294cm" svg:viewBox="0 0 1485 2346" svg:d="M602 138c95-148 360-240 484 63 373 46 426 498 313 769 161 254 64 463-45 600 130 261-127 565-279 565-180 296-596 335-699-233-222-99-306-349-250-575-198-226-131-505-18-628-28-353 163-713 494-561z">
          <text:p/>
        </draw:path>
        <draw:g draw:style-name="Mgr10">
          <draw:polygon draw:style-name="Mgr11" draw:text-style-name="MP10" draw:layer="backgroundobjects" svg:width="0.415cm" svg:height="0.476cm" svg:x="24.577cm" svg:y="18.219cm" svg:viewBox="0 0 416 477" draw:points="0,0 409,386 416,477">
            <text:p/>
          </draw:polygon>
          <draw:polygon draw:style-name="Mgr11" draw:text-style-name="MP10" draw:layer="backgroundobjects" svg:width="0.382cm" svg:height="0.443cm" svg:x="24.577cm" svg:y="18.667cm" svg:viewBox="0 0 383 444" draw:points="0,0 383,381 369,444">
            <text:p/>
          </draw:polygon>
          <draw:polygon draw:style-name="Mgr11" draw:text-style-name="MP10" draw:layer="backgroundobjects" svg:width="0.387cm" svg:height="0.524cm" svg:x="25.084cm" svg:y="18.233cm" svg:viewBox="0 0 388 525" draw:points="388,0 0,469 21,525">
            <text:p/>
          </draw:polygon>
          <draw:polygon draw:style-name="Mgr11" draw:text-style-name="MP10" draw:layer="backgroundobjects" svg:width="0.43cm" svg:height="0.539cm" svg:x="25.101cm" svg:y="18.483cm" svg:viewBox="0 0 431 540" draw:points="431,0 0,462 14,540">
            <text:p/>
          </draw:polygon>
          <draw:polygon draw:style-name="Mgr11" draw:text-style-name="MP10" draw:layer="backgroundobjects" svg:width="0.43cm" svg:height="2.1cm" svg:x="24.834cm" svg:y="17.97cm" svg:viewBox="0 0 431 2101" draw:points="0,2101 205,0 431,2101">
            <text:p/>
          </draw:polygon>
        </draw:g>
      </draw:g>
      <draw:g draw:style-name="Mgr6">
        <draw:path draw:style-name="Mgr9" draw:text-style-name="MP9" draw:layer="backgroundobjects" svg:width="1.28cm" svg:height="2.032cm" svg:x="25.798cm" svg:y="17.494cm" svg:viewBox="0 0 1281 2033" svg:d="M524 125c92-198 349-159 406 102 321-95 388 431 261 589 187 208 35 462-22 529 53 339-60 466-257 501-201 293-526 254-582-208-187-24-296-254-240-472-141-233-95-434-4-558-70-314 187-607 438-483z">
          <text:p/>
        </draw:path>
        <draw:g draw:style-name="Mgr10">
          <draw:polygon draw:style-name="Mgr11" draw:text-style-name="MP10" draw:layer="backgroundobjects" svg:width="0.366cm" svg:height="0.398cm" svg:x="26.057cm" svg:y="18.303cm" svg:viewBox="0 0 367 399" draw:points="0,0 367,346 367,399">
            <text:p/>
          </draw:polygon>
          <draw:polygon draw:style-name="Mgr11" draw:text-style-name="MP10" draw:layer="backgroundobjects" svg:width="0.324cm" svg:height="0.461cm" svg:x="26.512cm" svg:y="18.328cm" svg:viewBox="0 0 325 462" draw:points="325,0 0,384 4,462">
            <text:p/>
          </draw:polygon>
          <draw:polygon draw:style-name="Mgr11" draw:text-style-name="MP10" draw:layer="backgroundobjects" svg:width="0.369cm" svg:height="0.511cm" svg:x="26.53cm" svg:y="18.511cm" svg:viewBox="0 0 370 512" draw:points="370,0 0,420 11,512">
            <text:p/>
          </draw:polygon>
          <draw:polygon draw:style-name="Mgr11" draw:text-style-name="MP10" draw:layer="backgroundobjects" svg:width="0.349cm" svg:height="0.401cm" svg:x="26.057cm" svg:y="18.66cm" svg:viewBox="0 0 350 402" draw:points="0,0 350,345 339,402">
            <text:p/>
          </draw:polygon>
          <draw:polygon draw:style-name="Mgr11" draw:text-style-name="MP10" draw:layer="backgroundobjects" svg:width="0.345cm" svg:height="1.823cm" svg:x="26.297cm" svg:y="18.063cm" svg:viewBox="0 0 346 1824" draw:points="170,0 346,1824 0,1824">
            <text:p/>
          </draw:polygon>
        </draw:g>
      </draw:g>
      <draw:frame presentation:style-name="Nature_5f_Illustration1_5f__5f__5f__5f_-title" draw:layer="backgroundobjects" svg:width="25.2cm" svg:height="3.506cm" svg:x="1.4cm" svg:y="0.837cm" presentation:class="title" presentation:placeholder="true">
        <draw:text-box draw:corner-radius="0.6cm"/>
      </draw:frame>
      <draw:frame presentation:style-name="Nature_5f_Illustration1_5f__5f__5f__5f_-outline1" draw:layer="backgroundobjects" svg:width="25.2cm" svg:height="13.486cm" svg:x="1.4cm" svg:y="4.914cm" presentation:class="outline" presentation:placeholder="true">
        <draw:text-box draw:corner-radius="1cm"/>
      </draw:frame>
      <draw:frame presentation:style-name="Mpr18" draw:text-style-name="MP2" draw:layer="backgroundobjects" svg:width="6.523cm" svg:height="1.448cm" svg:x="0.077cm" svg:y="20.2cm" presentation:class="date-time">
        <draw:text-box>
          <text:p text:style-name="MP1"><text:span text:style-name="MT1"><presentation:date-time/></text:span></text:p>
        </draw:text-box>
      </draw:frame>
      <draw:frame presentation:style-name="Mpr18" draw:text-style-name="MP15" draw:layer="backgroundobjects" svg:width="8.875cm" svg:height="1.448cm" svg:x="9.576cm" svg:y="20.2cm" presentation:class="footer">
        <draw:text-box>
          <text:p text:style-name="MP14"><text:span text:style-name="MT1"><presentation:footer/></text:span></text:p>
        </draw:text-box>
      </draw:frame>
      <draw:frame presentation:style-name="Mpr18" draw:text-style-name="MP4" draw:layer="backgroundobjects" svg:width="6.523cm" svg:height="1.448cm" svg:x="21.077cm" svg:y="20.152cm" presentation:class="page-number">
        <draw:text-box>
          <text:p text:style-name="MP3"><text:span text:style-name="MT1"><text:page-number>&lt;номер&gt;</text:page-number></text:span></text:p>
        </draw:text-box>
      </draw:frame>
      <presentation:notes style:page-layout-name="PM0">
        <draw:page-thumbnail presentation:style-name="Nature_5f_Illustration1_5f__5f__5f__5f_-title" draw:layer="backgroundobjects" svg:width="14.848cm" svg:height="11.136cm" svg:x="3.075cm" svg:y="2.257cm" presentation:class="page"/>
        <draw:frame presentation:style-name="Nature_5f_Illustration1_5f__5f__5f__5f_-notes" draw:layer="backgroundobjects" svg:width="16.8cm" svg:height="13.364cm" svg:x="2.1cm" svg:y="14.107cm" presentation:class="notes" presentation:placeholder="true">
          <draw:text-box/>
        </draw:frame>
        <draw:frame presentation:style-name="Mpr1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номер&gt;</text:page-number></text:span></text:p>
          </draw:text-box>
        </draw:frame>
      </presentation:notes>
    </style:master-page>
    <style:master-page style:name="Nature_5f_Illustration1_5f__5f__5f__5f__5f_" style:display-name="Nature_Illustration1_____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style-name="Mgr15" draw:text-style-name="MP5" draw:layer="backgroundobjects" svg:width="30cm" svg:height="8.5cm" svg:x="-7cm" svg:y="19.5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16" draw:text-style-name="MP5" draw:layer="backgroundobjects" svg:width="30cm" svg:height="9.4cm" svg:x="8cm" svg:y="19.7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path draw:style-name="Mgr5" draw:text-style-name="MP6" draw:layer="backgroundobjects" svg:width="4.03cm" svg:height="2.914cm" svg:x="0.535cm" svg:y="2.568cm" svg:viewBox="0 0 4031 2915" svg:d="M1198 457c189-416 536-352 801-310 234-189 786-265 1028 204 537-45 915 529 824 1028 552 870-265 1709-1126 1202-265 378-514 242-892 83-280 363-1263 393-1407-325-378-75-446-582-378-861-226-515 371-1399 1150-1021z">
        <text:p/>
      </draw:path>
      <draw:path draw:style-name="Mgr5" draw:text-style-name="MP6" draw:layer="backgroundobjects" svg:width="4.038cm" svg:height="3.097cm" svg:x="5.963cm" svg:y="0.071cm" svg:viewBox="0 0 4039 3098" svg:d="M1265 550c75-295 491-347 756-174 257-446 1073-582 1496 76 363 68 545 499 454 832 257 756-242 1345-983 1194-242 310-506 370-756 310-264 431-846 408-1073-45-469 120-953-454-892-900-605-673-142-1799 998-1293z">
        <text:p/>
      </draw:path>
      <draw:path draw:style-name="Mgr5" draw:text-style-name="MP6" draw:layer="backgroundobjects" svg:width="5.59cm" svg:height="2.99cm" svg:x="23.38cm" svg:y="1.294cm" svg:viewBox="0 0 5591 2991" svg:d="M1485 514c332-340 695-325 1013-212 408-438 1088-408 1406 144 431-144 899 83 990 401 484 30 801 688 665 1202 91 423-325 612-710 453-371 416-1036 386-1323 144-393 280-824 302-1179 113-469 401-1497 272-1769-302-424-98-658-612-477-892-415-635 522-1414 1384-1051z">
        <text:p/>
      </draw:path>
      <draw:g draw:style-name="Mgr6">
        <draw:path draw:style-name="Mgr9" draw:text-style-name="MP9" draw:layer="backgroundobjects" svg:width="1.484cm" svg:height="2.345cm" svg:x="24.238cm" svg:y="17.294cm" svg:viewBox="0 0 1485 2346" svg:d="M602 138c95-148 360-240 484 63 373 46 426 498 313 769 161 254 64 463-45 600 130 261-127 565-279 565-180 296-596 335-699-233-222-99-306-349-250-575-198-226-131-505-18-628-28-353 163-713 494-561z">
          <text:p/>
        </draw:path>
        <draw:g draw:style-name="Mgr10">
          <draw:polygon draw:style-name="Mgr11" draw:text-style-name="MP10" draw:layer="backgroundobjects" svg:width="0.415cm" svg:height="0.476cm" svg:x="24.577cm" svg:y="18.219cm" svg:viewBox="0 0 416 477" draw:points="0,0 409,386 416,477">
            <text:p/>
          </draw:polygon>
          <draw:polygon draw:style-name="Mgr11" draw:text-style-name="MP10" draw:layer="backgroundobjects" svg:width="0.382cm" svg:height="0.443cm" svg:x="24.577cm" svg:y="18.667cm" svg:viewBox="0 0 383 444" draw:points="0,0 383,381 369,444">
            <text:p/>
          </draw:polygon>
          <draw:polygon draw:style-name="Mgr11" draw:text-style-name="MP10" draw:layer="backgroundobjects" svg:width="0.387cm" svg:height="0.524cm" svg:x="25.084cm" svg:y="18.233cm" svg:viewBox="0 0 388 525" draw:points="388,0 0,469 21,525">
            <text:p/>
          </draw:polygon>
          <draw:polygon draw:style-name="Mgr11" draw:text-style-name="MP10" draw:layer="backgroundobjects" svg:width="0.43cm" svg:height="0.539cm" svg:x="25.101cm" svg:y="18.483cm" svg:viewBox="0 0 431 540" draw:points="431,0 0,462 14,540">
            <text:p/>
          </draw:polygon>
          <draw:polygon draw:style-name="Mgr11" draw:text-style-name="MP10" draw:layer="backgroundobjects" svg:width="0.43cm" svg:height="2.1cm" svg:x="24.834cm" svg:y="17.97cm" svg:viewBox="0 0 431 2101" draw:points="0,2101 205,0 431,2101">
            <text:p/>
          </draw:polygon>
        </draw:g>
      </draw:g>
      <draw:g draw:style-name="Mgr6">
        <draw:path draw:style-name="Mgr9" draw:text-style-name="MP9" draw:layer="backgroundobjects" svg:width="1.28cm" svg:height="2.032cm" svg:x="25.798cm" svg:y="17.494cm" svg:viewBox="0 0 1281 2033" svg:d="M524 125c92-198 349-159 406 102 321-95 388 431 261 589 187 208 35 462-22 529 53 339-60 466-257 501-201 293-526 254-582-208-187-24-296-254-240-472-141-233-95-434-4-558-70-314 187-607 438-483z">
          <text:p/>
        </draw:path>
        <draw:g draw:style-name="Mgr10">
          <draw:polygon draw:style-name="Mgr11" draw:text-style-name="MP10" draw:layer="backgroundobjects" svg:width="0.366cm" svg:height="0.398cm" svg:x="26.057cm" svg:y="18.303cm" svg:viewBox="0 0 367 399" draw:points="0,0 367,346 367,399">
            <text:p/>
          </draw:polygon>
          <draw:polygon draw:style-name="Mgr11" draw:text-style-name="MP10" draw:layer="backgroundobjects" svg:width="0.324cm" svg:height="0.461cm" svg:x="26.512cm" svg:y="18.328cm" svg:viewBox="0 0 325 462" draw:points="325,0 0,384 4,462">
            <text:p/>
          </draw:polygon>
          <draw:polygon draw:style-name="Mgr11" draw:text-style-name="MP10" draw:layer="backgroundobjects" svg:width="0.369cm" svg:height="0.511cm" svg:x="26.53cm" svg:y="18.511cm" svg:viewBox="0 0 370 512" draw:points="370,0 0,420 11,512">
            <text:p/>
          </draw:polygon>
          <draw:polygon draw:style-name="Mgr11" draw:text-style-name="MP10" draw:layer="backgroundobjects" svg:width="0.349cm" svg:height="0.401cm" svg:x="26.057cm" svg:y="18.66cm" svg:viewBox="0 0 350 402" draw:points="0,0 350,345 339,402">
            <text:p/>
          </draw:polygon>
          <draw:polygon draw:style-name="Mgr11" draw:text-style-name="MP10" draw:layer="backgroundobjects" svg:width="0.345cm" svg:height="1.823cm" svg:x="26.297cm" svg:y="18.063cm" svg:viewBox="0 0 346 1824" draw:points="170,0 346,1824 0,1824">
            <text:p/>
          </draw:polygon>
        </draw:g>
      </draw:g>
      <draw:frame presentation:style-name="Nature_5f_Illustration1_5f__5f__5f__5f__5f_-title" draw:layer="backgroundobjects" svg:width="25.2cm" svg:height="3.506cm" svg:x="1.4cm" svg:y="0.837cm" presentation:class="title" presentation:placeholder="true">
        <draw:text-box draw:corner-radius="0.6cm"/>
      </draw:frame>
      <draw:frame presentation:style-name="Nature_5f_Illustration1_5f__5f__5f__5f__5f_-outline1" draw:layer="backgroundobjects" svg:width="25.2cm" svg:height="13.486cm" svg:x="1.4cm" svg:y="4.914cm" presentation:class="outline" presentation:placeholder="true">
        <draw:text-box draw:corner-radius="1cm"/>
      </draw:frame>
      <draw:frame presentation:style-name="Mpr21" draw:text-style-name="MP2" draw:layer="backgroundobjects" svg:width="6.523cm" svg:height="1.448cm" svg:x="0.077cm" svg:y="20.2cm" presentation:class="date-time">
        <draw:text-box>
          <text:p text:style-name="MP1"><text:span text:style-name="MT1"><presentation:date-time/></text:span></text:p>
        </draw:text-box>
      </draw:frame>
      <draw:frame presentation:style-name="Mpr21" draw:text-style-name="MP15" draw:layer="backgroundobjects" svg:width="8.875cm" svg:height="1.448cm" svg:x="9.576cm" svg:y="20.2cm" presentation:class="footer">
        <draw:text-box>
          <text:p text:style-name="MP14"><text:span text:style-name="MT1"><presentation:footer/></text:span></text:p>
        </draw:text-box>
      </draw:frame>
      <draw:frame presentation:style-name="Mpr21" draw:text-style-name="MP4" draw:layer="backgroundobjects" svg:width="6.523cm" svg:height="1.448cm" svg:x="21.077cm" svg:y="20.152cm" presentation:class="page-number">
        <draw:text-box>
          <text:p text:style-name="MP3"><text:span text:style-name="MT1"><text:page-number>&lt;номер&gt;</text:page-number></text:span></text:p>
        </draw:text-box>
      </draw:frame>
      <presentation:notes style:page-layout-name="PM0">
        <draw:page-thumbnail presentation:style-name="Nature_5f_Illustration1_5f__5f__5f__5f__5f_-title" draw:layer="backgroundobjects" svg:width="14.848cm" svg:height="11.136cm" svg:x="3.075cm" svg:y="2.257cm" presentation:class="page"/>
        <draw:frame presentation:style-name="Nature_5f_Illustration1_5f__5f__5f__5f__5f_-notes" draw:layer="backgroundobjects" svg:width="16.8cm" svg:height="13.364cm" svg:x="2.1cm" svg:y="14.107cm" presentation:class="notes" presentation:placeholder="true">
          <draw:text-box/>
        </draw:frame>
        <draw:frame presentation:style-name="Mpr2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номер&gt;</text:page-number></text:span></text:p>
          </draw:text-box>
        </draw:frame>
      </presentation:notes>
    </style:master-page>
    <style:master-page style:name="Nature_5f_Illustration1_5f__5f__5f__5f__5f__5f_" style:display-name="Nature_Illustration1______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style-name="Mgr15" draw:text-style-name="MP5" draw:layer="backgroundobjects" svg:width="30cm" svg:height="8.5cm" svg:x="-7cm" svg:y="19.5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16" draw:text-style-name="MP5" draw:layer="backgroundobjects" svg:width="30cm" svg:height="9.4cm" svg:x="8cm" svg:y="19.7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path draw:style-name="Mgr5" draw:text-style-name="MP6" draw:layer="backgroundobjects" svg:width="4.03cm" svg:height="2.914cm" svg:x="0.535cm" svg:y="2.568cm" svg:viewBox="0 0 4031 2915" svg:d="M1198 457c189-416 536-352 801-310 234-189 786-265 1028 204 537-45 915 529 824 1028 552 870-265 1709-1126 1202-265 378-514 242-892 83-280 363-1263 393-1407-325-378-75-446-582-378-861-226-515 371-1399 1150-1021z">
        <text:p/>
      </draw:path>
      <draw:path draw:style-name="Mgr5" draw:text-style-name="MP6" draw:layer="backgroundobjects" svg:width="4.038cm" svg:height="3.097cm" svg:x="5.963cm" svg:y="0.071cm" svg:viewBox="0 0 4039 3098" svg:d="M1265 550c75-295 491-347 756-174 257-446 1073-582 1496 76 363 68 545 499 454 832 257 756-242 1345-983 1194-242 310-506 370-756 310-264 431-846 408-1073-45-469 120-953-454-892-900-605-673-142-1799 998-1293z">
        <text:p/>
      </draw:path>
      <draw:path draw:style-name="Mgr5" draw:text-style-name="MP6" draw:layer="backgroundobjects" svg:width="5.59cm" svg:height="2.99cm" svg:x="23.38cm" svg:y="1.294cm" svg:viewBox="0 0 5591 2991" svg:d="M1485 514c332-340 695-325 1013-212 408-438 1088-408 1406 144 431-144 899 83 990 401 484 30 801 688 665 1202 91 423-325 612-710 453-371 416-1036 386-1323 144-393 280-824 302-1179 113-469 401-1497 272-1769-302-424-98-658-612-477-892-415-635 522-1414 1384-1051z">
        <text:p/>
      </draw:path>
      <draw:g draw:style-name="Mgr6">
        <draw:path draw:style-name="Mgr9" draw:text-style-name="MP9" draw:layer="backgroundobjects" svg:width="1.484cm" svg:height="2.345cm" svg:x="24.238cm" svg:y="17.294cm" svg:viewBox="0 0 1485 2346" svg:d="M602 138c95-148 360-240 484 63 373 46 426 498 313 769 161 254 64 463-45 600 130 261-127 565-279 565-180 296-596 335-699-233-222-99-306-349-250-575-198-226-131-505-18-628-28-353 163-713 494-561z">
          <text:p/>
        </draw:path>
        <draw:g draw:style-name="Mgr10">
          <draw:polygon draw:style-name="Mgr11" draw:text-style-name="MP10" draw:layer="backgroundobjects" svg:width="0.415cm" svg:height="0.476cm" svg:x="24.577cm" svg:y="18.219cm" svg:viewBox="0 0 416 477" draw:points="0,0 409,386 416,477">
            <text:p/>
          </draw:polygon>
          <draw:polygon draw:style-name="Mgr11" draw:text-style-name="MP10" draw:layer="backgroundobjects" svg:width="0.382cm" svg:height="0.443cm" svg:x="24.577cm" svg:y="18.667cm" svg:viewBox="0 0 383 444" draw:points="0,0 383,381 369,444">
            <text:p/>
          </draw:polygon>
          <draw:polygon draw:style-name="Mgr11" draw:text-style-name="MP10" draw:layer="backgroundobjects" svg:width="0.387cm" svg:height="0.524cm" svg:x="25.084cm" svg:y="18.233cm" svg:viewBox="0 0 388 525" draw:points="388,0 0,469 21,525">
            <text:p/>
          </draw:polygon>
          <draw:polygon draw:style-name="Mgr11" draw:text-style-name="MP10" draw:layer="backgroundobjects" svg:width="0.43cm" svg:height="0.539cm" svg:x="25.101cm" svg:y="18.483cm" svg:viewBox="0 0 431 540" draw:points="431,0 0,462 14,540">
            <text:p/>
          </draw:polygon>
          <draw:polygon draw:style-name="Mgr11" draw:text-style-name="MP10" draw:layer="backgroundobjects" svg:width="0.43cm" svg:height="2.1cm" svg:x="24.834cm" svg:y="17.97cm" svg:viewBox="0 0 431 2101" draw:points="0,2101 205,0 431,2101">
            <text:p/>
          </draw:polygon>
        </draw:g>
      </draw:g>
      <draw:g draw:style-name="Mgr6">
        <draw:path draw:style-name="Mgr9" draw:text-style-name="MP9" draw:layer="backgroundobjects" svg:width="1.28cm" svg:height="2.032cm" svg:x="25.798cm" svg:y="17.494cm" svg:viewBox="0 0 1281 2033" svg:d="M524 125c92-198 349-159 406 102 321-95 388 431 261 589 187 208 35 462-22 529 53 339-60 466-257 501-201 293-526 254-582-208-187-24-296-254-240-472-141-233-95-434-4-558-70-314 187-607 438-483z">
          <text:p/>
        </draw:path>
        <draw:g draw:style-name="Mgr10">
          <draw:polygon draw:style-name="Mgr11" draw:text-style-name="MP10" draw:layer="backgroundobjects" svg:width="0.366cm" svg:height="0.398cm" svg:x="26.057cm" svg:y="18.303cm" svg:viewBox="0 0 367 399" draw:points="0,0 367,346 367,399">
            <text:p/>
          </draw:polygon>
          <draw:polygon draw:style-name="Mgr11" draw:text-style-name="MP10" draw:layer="backgroundobjects" svg:width="0.324cm" svg:height="0.461cm" svg:x="26.512cm" svg:y="18.328cm" svg:viewBox="0 0 325 462" draw:points="325,0 0,384 4,462">
            <text:p/>
          </draw:polygon>
          <draw:polygon draw:style-name="Mgr11" draw:text-style-name="MP10" draw:layer="backgroundobjects" svg:width="0.369cm" svg:height="0.511cm" svg:x="26.53cm" svg:y="18.511cm" svg:viewBox="0 0 370 512" draw:points="370,0 0,420 11,512">
            <text:p/>
          </draw:polygon>
          <draw:polygon draw:style-name="Mgr11" draw:text-style-name="MP10" draw:layer="backgroundobjects" svg:width="0.349cm" svg:height="0.401cm" svg:x="26.057cm" svg:y="18.66cm" svg:viewBox="0 0 350 402" draw:points="0,0 350,345 339,402">
            <text:p/>
          </draw:polygon>
          <draw:polygon draw:style-name="Mgr11" draw:text-style-name="MP10" draw:layer="backgroundobjects" svg:width="0.345cm" svg:height="1.823cm" svg:x="26.297cm" svg:y="18.063cm" svg:viewBox="0 0 346 1824" draw:points="170,0 346,1824 0,1824">
            <text:p/>
          </draw:polygon>
        </draw:g>
      </draw:g>
      <draw:frame presentation:style-name="Nature_5f_Illustration1_5f__5f__5f__5f__5f__5f_-title" draw:layer="backgroundobjects" svg:width="25.2cm" svg:height="3.506cm" svg:x="1.4cm" svg:y="0.837cm" presentation:class="title" presentation:placeholder="true">
        <draw:text-box draw:corner-radius="0.6cm"/>
      </draw:frame>
      <draw:frame presentation:style-name="Nature_5f_Illustration1_5f__5f__5f__5f__5f__5f_-outline1" draw:layer="backgroundobjects" svg:width="25.2cm" svg:height="13.486cm" svg:x="1.4cm" svg:y="4.914cm" presentation:class="outline" presentation:placeholder="true">
        <draw:text-box draw:corner-radius="1cm"/>
      </draw:frame>
      <draw:frame presentation:style-name="Mpr24" draw:text-style-name="MP2" draw:layer="backgroundobjects" svg:width="6.523cm" svg:height="1.448cm" svg:x="0.077cm" svg:y="20.2cm" presentation:class="date-time">
        <draw:text-box>
          <text:p text:style-name="MP1"><text:span text:style-name="MT1"><presentation:date-time/></text:span></text:p>
        </draw:text-box>
      </draw:frame>
      <draw:frame presentation:style-name="Mpr24" draw:text-style-name="MP15" draw:layer="backgroundobjects" svg:width="8.875cm" svg:height="1.448cm" svg:x="9.576cm" svg:y="20.2cm" presentation:class="footer">
        <draw:text-box>
          <text:p text:style-name="MP14"><text:span text:style-name="MT1"><presentation:footer/></text:span></text:p>
        </draw:text-box>
      </draw:frame>
      <draw:frame presentation:style-name="Mpr24" draw:text-style-name="MP4" draw:layer="backgroundobjects" svg:width="6.523cm" svg:height="1.448cm" svg:x="21.077cm" svg:y="20.152cm" presentation:class="page-number">
        <draw:text-box>
          <text:p text:style-name="MP3"><text:span text:style-name="MT1"><text:page-number>&lt;номер&gt;</text:page-number></text:span></text:p>
        </draw:text-box>
      </draw:frame>
      <presentation:notes style:page-layout-name="PM0">
        <draw:page-thumbnail presentation:style-name="Nature_5f_Illustration1_5f__5f__5f__5f__5f__5f_-title" draw:layer="backgroundobjects" svg:width="14.848cm" svg:height="11.136cm" svg:x="3.075cm" svg:y="2.257cm" presentation:class="page"/>
        <draw:frame presentation:style-name="Nature_5f_Illustration1_5f__5f__5f__5f__5f__5f_-notes" draw:layer="backgroundobjects" svg:width="16.8cm" svg:height="13.364cm" svg:x="2.1cm" svg:y="14.107cm" presentation:class="notes" presentation:placeholder="true">
          <draw:text-box/>
        </draw:frame>
        <draw:frame presentation:style-name="Mpr2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номер&gt;</text:page-number></text:span></text:p>
          </draw:text-box>
        </draw:frame>
      </presentation:notes>
    </style:master-page>
    <style:master-page style:name="Nature_5f_Illustration_5f_" style:display-name="Nature_Illustration_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style-name="Mgr17" draw:text-style-name="MP5" draw:layer="backgroundobjects" svg:width="20.029cm" svg:height="8.5cm" svg:x="-7.729cm" svg:y="17.014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16" draw:text-style-name="MP5" draw:layer="backgroundobjects" svg:width="30cm" svg:height="9.4cm" svg:x="3.291cm" svg:y="17.48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path draw:style-name="Mgr5" draw:text-style-name="MP6" draw:layer="backgroundobjects" svg:width="19.118cm" svg:height="7.213cm" svg:x="0.621cm" svg:y="3.317cm" svg:viewBox="0 0 19119 7214" svg:d="M6814 917c823-907 1976-907 2778-317 1107-987 2581-590 3625 0 1640-760 3227-99 4021 1376 1701 151 2684 1738 1032 3201 45 881-1070 1032-1852 847-125 1092-2412 1602-3360 793-488 167-923-22-1376-264-473 563-1663 941-2699 0-741 661-2007 469-2910-318-1006 979-3330 446-4181-635-2249-242-2702-2831-211-3413 419-854 1383-1478 2355-952 974-809 1693-1017 2778-318z">
        <text:p/>
      </draw:path>
      <draw:path draw:style-name="Mgr5" draw:text-style-name="MP6" draw:layer="backgroundobjects" svg:width="5.194cm" svg:height="3.508cm" svg:x="16.821cm" svg:y="1.07cm" svg:viewBox="0 0 5195 3509" svg:d="M1908 443c193-265 442-325 718-265 465-363 1327-122 1398 284 511-19 700 329 813 624 809 619 69 1542-454 1606-181 567-1012 1198-1719 529-261 435-775 288-1097 38-449 102-804-367-869-718-1288-571-536-1796 208-1758 182-559 772-484 1002-340z">
        <text:p/>
      </draw:path>
      <draw:path draw:style-name="Mgr5" draw:text-style-name="MP6" draw:layer="backgroundobjects" svg:width="6.779cm" svg:height="4.847cm" svg:x="20.917cm" svg:y="4.049cm" svg:viewBox="0 0 6780 4848" svg:d="M922 1652c-212-1058 1217-1652 2071-1172 273-635 960-551 1414-257 431-223 1149 68 1225 711 1398 159 1625 1905 90 2275-37 613-665 862-1156 681-106 347-514 453-892 453-416 613-1346 749-1890-53-514 257-960-83-1142-514-740-219-1065-1716 280-2124z">
        <text:p/>
      </draw:path>
      <draw:g draw:style-name="Mgr6">
        <draw:custom-shape draw:style-name="Mgr18" draw:text-style-name="MP7" draw:layer="backgroundobjects" svg:width="3.36cm" svg:height="3.36cm" svg:x="24.848cm" svg:y="-0.199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Mgr19" draw:text-style-name="MP8" draw:layer="backgroundobjects" svg:width="2.6cm" svg:height="2.6cm" svg:x="25.228cm" svg:y="0.181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</draw:g>
      <draw:g draw:style-name="Mgr6">
        <draw:path draw:style-name="Mgr9" draw:text-style-name="MP9" draw:layer="backgroundobjects" svg:width="2.307cm" svg:height="3.573cm" svg:x="22.378cm" svg:y="15.26cm" svg:viewBox="0 0 2308 3574" svg:d="M935 215c204-332 650-280 737 159 488 30 715 605 488 1088 280 280 112 658-76 923 129 484-143 809-453 809-303 483-907 635-1013-333-416-159-484-544-401-832-348-506-219-869-15-1081 3 0 5 0 8 0-61-438 219-997 725-733z">
          <text:p/>
        </draw:path>
        <draw:g draw:style-name="Mgr10">
          <draw:polygon draw:style-name="Mgr11" draw:text-style-name="MP10" draw:layer="backgroundobjects" svg:width="0.619cm" svg:height="0.649cm" svg:x="22.935cm" svg:y="16.602cm" svg:viewBox="0 0 620 650" draw:points="0,0 620,582 597,650">
            <text:p/>
          </draw:polygon>
          <draw:polygon draw:style-name="Mgr11" draw:text-style-name="MP10" draw:layer="backgroundobjects" svg:width="0.574cm" svg:height="0.634cm" svg:x="22.935cm" svg:y="17.252cm" svg:viewBox="0 0 575 635" draw:points="0,0 575,575 560,635">
            <text:p/>
          </draw:polygon>
          <draw:polygon draw:style-name="Mgr11" draw:text-style-name="MP10" draw:layer="backgroundobjects" svg:width="0.649cm" svg:height="0.846cm" svg:x="23.646cm" svg:y="16.549cm" svg:viewBox="0 0 650 847" draw:points="650,0 0,764 15,847">
            <text:p/>
          </draw:polygon>
          <draw:polygon draw:style-name="Mgr11" draw:text-style-name="MP10" draw:layer="backgroundobjects" svg:width="0.656cm" svg:height="0.854cm" svg:x="23.699cm" svg:y="16.995cm" svg:viewBox="0 0 657 855" draw:points="657,0 7,711 0,855">
            <text:p/>
          </draw:polygon>
          <draw:polygon draw:style-name="Mgr11" draw:text-style-name="MP10" draw:layer="backgroundobjects" svg:width="0.619cm" svg:height="3.189cm" svg:x="23.313cm" svg:y="16.156cm" svg:viewBox="0 0 620 3190" draw:points="265,0 620,3190 0,3190">
            <text:p/>
          </draw:polygon>
        </draw:g>
      </draw:g>
      <draw:g draw:style-name="Mgr6">
        <draw:path draw:style-name="Mgr12" draw:text-style-name="MP11" draw:layer="backgroundobjects" svg:width="3.769cm" svg:height="3.974cm" svg:x="24.05cm" svg:y="14.65cm" svg:viewBox="0 0 3770 3975" svg:d="M1546 251c386-439 1066-250 1240 166 726-113 1262 627 801 1240 288 272 227 771-121 1005 257 507-332 953-793 953-892 710-1558 258-1769-386-598-113-900-831-719-1043-302-454-196-953 46-1051-46-718 627-1111 1315-884z">
          <text:p/>
        </draw:path>
        <draw:g draw:style-name="Mgr10">
          <draw:polygon draw:style-name="Mgr11" draw:text-style-name="MP10" draw:layer="backgroundobjects" svg:width="0.816cm" svg:height="0.838cm" svg:x="25.097cm" svg:y="16.171cm" svg:viewBox="0 0 817 839" draw:points="0,0 817,779 794,839">
            <text:p/>
          </draw:polygon>
          <draw:polygon draw:style-name="Mgr11" draw:text-style-name="MP10" draw:layer="backgroundobjects" svg:width="0.748cm" svg:height="0.748cm" svg:x="25.097cm" svg:y="17.01cm" svg:viewBox="0 0 749 749" draw:points="0,0 749,673 703,749">
            <text:p/>
          </draw:polygon>
          <draw:polygon draw:style-name="Mgr11" draw:text-style-name="MP10" draw:layer="backgroundobjects" svg:width="0.777cm" svg:height="1.027cm" svg:x="26.103cm" svg:y="16.156cm" svg:viewBox="0 0 778 1028" draw:points="778,0 0,930 37,1028">
            <text:p/>
          </draw:polygon>
          <draw:polygon draw:style-name="Mgr11" draw:text-style-name="MP10" draw:layer="backgroundobjects" svg:width="0.793cm" svg:height="1.096cm" svg:x="26.148cm" svg:y="16.7cm" svg:viewBox="0 0 794 1097" draw:points="794,0 0,855 0,1097">
            <text:p/>
          </draw:polygon>
          <draw:polygon draw:style-name="Mgr11" draw:text-style-name="MP10" draw:layer="backgroundobjects" svg:width="0.816cm" svg:height="3.99cm" svg:x="25.611cm" svg:y="15.65cm" svg:viewBox="0 0 817 3991" draw:points="386,0 817,3991 0,3991">
            <text:p/>
          </draw:polygon>
        </draw:g>
      </draw:g>
      <draw:g draw:style-name="Mgr6">
        <draw:path draw:style-name="Mgr9" draw:text-style-name="MP9" draw:layer="backgroundobjects" svg:width="2.21cm" svg:height="3.535cm" svg:x="0.59cm" svg:y="13.797cm" svg:viewBox="0 0 2211 3536" svg:d="M583 2895c-489-132-499-634-417-891-267-468-167-764-15-971-139-560 333-1042 738-794 265-319 574-354 725 113 500-54 682 747 486 1091 177 353 130 688-54 901 63 395-82 841-454 875-2-1-4-3-5-5-425 561-1075 348-1004-319z">
          <text:p/>
        </draw:path>
        <draw:g draw:style-name="Mgr10">
          <draw:polygon draw:style-name="Mgr11" draw:text-style-name="MP10" draw:layer="backgroundobjects" svg:width="0.668cm" svg:height="0.712cm" svg:x="1.059cm" svg:y="15.266cm" svg:viewBox="0 0 669 713" draw:points="0,0 669,621 642,713">
            <text:p/>
          </draw:polygon>
          <draw:polygon draw:style-name="Mgr11" draw:text-style-name="MP10" draw:layer="backgroundobjects" svg:width="0.603cm" svg:height="0.722cm" svg:x="1.059cm" svg:y="15.882cm" svg:viewBox="0 0 604 723" draw:points="0,0 604,599 583,723">
            <text:p/>
          </draw:polygon>
          <draw:polygon draw:style-name="Mgr11" draw:text-style-name="MP10" draw:layer="backgroundobjects" svg:width="0.604cm" svg:height="0.874cm" svg:x="1.895cm" svg:y="15.687cm" svg:viewBox="0 0 605 875" draw:points="605,0 0,675 6,875">
            <text:p/>
          </draw:polygon>
          <draw:polygon draw:style-name="Mgr11" draw:text-style-name="MP10" draw:layer="backgroundobjects" svg:width="0.62cm" svg:height="0.777cm" svg:x="1.852cm" svg:y="15.277cm" svg:viewBox="0 0 621 778" draw:points="621,0 0,702 43,778">
            <text:p/>
          </draw:polygon>
          <draw:polygon draw:style-name="Mgr11" draw:text-style-name="MP10" draw:layer="backgroundobjects" svg:width="0.636cm" svg:height="3.255cm" svg:x="1.469cm" svg:y="14.797cm" svg:viewBox="0 0 637 3256" draw:points="313,0 637,3256 0,3256">
            <text:p/>
          </draw:polygon>
        </draw:g>
      </draw:g>
      <draw:path draw:style-name="Mgr13" draw:text-style-name="MP12" draw:layer="backgroundobjects" svg:width="0.681cm" svg:height="0.777cm" svg:x="23.647cm" svg:y="19.915cm" svg:viewBox="0 0 682 778" svg:d="M428 0c83 11 47 154 71 231 0 0 140-70 176-15 35 56-72 125-108 187 0 0 127 99 95 157-33 58-144 0-216 0 0 0-28 220-108 218-80-1-65-144-97-216 0 0-199 67-234 0-36-66 80-119 121-179 0 0-150-151-97-216 52-64 172 39 258 58 0 0 55-235 139-225z">
        <text:p/>
      </draw:path>
      <draw:path draw:style-name="Mgr14" draw:text-style-name="MP13" draw:layer="backgroundobjects" svg:width="0.481cm" svg:height="0.436cm" svg:x="24.642cm" svg:y="18.333cm" svg:viewBox="0 0 482 437" svg:d="M120 5c52-26 77 59 120 97 0 0 63-112 107-93s6 97 9 146c0 0 104-40 123 5s-75 82-112 123c0 0 72 108 35 138s-87-43-131-64c0 0-80 96-122 78s-15-85-23-128c0 0-123-11-126-60s85-55 128-83c0 0-60-133-8-159z">
        <text:p/>
      </draw:path>
      <draw:path draw:style-name="Mgr14" draw:text-style-name="MP13" draw:layer="backgroundobjects" svg:width="0.808cm" svg:height="0.727cm" svg:x="27.235cm" svg:y="18.562cm" svg:viewBox="0 0 809 728" svg:d="M226 7c76-40 127 102 190 153 0 0 108-185 180-151 73 34 0 163 0 245 0 0 185-50 210 23 25 72-118 117-177 176 0 0 118 210 46 263s-159-82-238-123c0 0-111 157-181 129s-29-151-44-226c0 0-207-4-212-88-4-85 163-89 244-133 0 0-94-229-18-268z">
        <text:p/>
      </draw:path>
      <draw:path draw:style-name="Mgr13" draw:text-style-name="MP12" draw:layer="backgroundobjects" svg:width="0.68cm" svg:height="0.628cm" svg:x="21.571cm" svg:y="18.005cm" svg:viewBox="0 0 681 629" svg:d="M215 5c61-28 110 78 165 118 65-28 144-131 196-84 52 46-39 130-58 196 53 58 188 110 159 176-29 65-127 1-191 2-3 71 52 187-10 213-62 25-94-86-141-128-46 30-82 116-139 91-57-26-21-140-31-209-55-31-169-26-165-93s131-56 196-84c6-66-42-171 19-198z">
        <text:p/>
      </draw:path>
      <draw:path draw:style-name="Mgr14" draw:text-style-name="MP13" draw:layer="backgroundobjects" svg:width="0.483cm" svg:height="0.447cm" svg:x="20.84cm" svg:y="17.731cm" svg:viewBox="0 0 484 448" svg:d="M117 14c43-20 89 50 123 75 0 0 65-108 110-86s-1 105-1 158c0 0 119-40 134 9s-91 73-136 109c0 0 82 125 42 154s-77-51-116-76c0 0-72 105-116 90s-23-84-35-126c0 0-122-25-122-73s84-51 126-76c0 0-52-138-9-158z">
        <text:p/>
      </draw:path>
      <draw:path draw:style-name="Mgr13" draw:text-style-name="MP12" draw:layer="backgroundobjects" svg:width="0.773cm" svg:height="0.728cm" svg:x="2.596cm" svg:y="17.63cm" svg:viewBox="0 0 774 729" svg:d="M204 8c75-42 133 97 199 146 0 0 85-170 155-146s24 151 36 227c0 0 152-44 177 27 26 71-122 136-184 204 0 0 120 178 59 227-60 49-139-69-209-103 0 0-123 168-194 135s-15-156-23-233c0 0-214-6-220-88-6-83 150-88 225-131h2c0 0-97-223-23-265z">
        <text:p/>
      </draw:path>
      <draw:path draw:style-name="Mgr14" draw:text-style-name="MP13" draw:layer="backgroundobjects" svg:width="0.485cm" svg:height="0.41cm" svg:x="1.221cm" svg:y="18.652cm" svg:viewBox="0 0 486 411" svg:d="M126 4c45-22 78 59 117 88 0 0 52-102 93-88s14 88 21 132c0 0 119-17 128 31 9 47-86 60-129 90 0 0 66 122 24 149-42 26-81-55-121-82 0 0-67 98-108 81s-13-85-19-127c0 0-129-3-132-50s83-45 124-67c0 0-43-135 2-157z">
        <text:p/>
      </draw:path>
      <draw:path draw:style-name="Mgr13" draw:text-style-name="MP12" draw:layer="backgroundobjects" svg:width="0.808cm" svg:height="0.718cm" svg:x="-0.405cm" svg:y="17.434cm" svg:viewBox="0 0 809 719" svg:d="M620 21c65 40-5 152-7 228 0 0 198 48 196 125s-134 76-201 113c0 0 56 190-11 225s-128-79-192-119c0 0-144 162-213 119-69-42 7-162 11-243 0 0-204-36-203-116 1-79 144-76 216-114 0 0-64-195 4-232s132 81 198 121c0 0 137-147 202-107z">
        <text:p/>
      </draw:path>
      <draw:frame presentation:style-name="Nature_5f_Illustration_5f_-title" draw:layer="backgroundobjects" svg:width="24.8cm" svg:height="4.963cm" svg:x="0.8cm" svg:y="4.8cm" presentation:class="title" presentation:placeholder="true">
        <draw:text-box/>
      </draw:frame>
      <draw:frame presentation:style-name="Nature_5f_Illustration_5f_-outline1" draw:layer="backgroundobjects" svg:width="15.6cm" svg:height="2.693cm" svg:x="10cm" svg:y="10.7cm" presentation:class="outline" presentation:placeholder="true">
        <draw:text-box/>
      </draw:frame>
      <draw:frame presentation:style-name="Mpr27" draw:text-style-name="MP2" draw:layer="backgroundobjects" svg:width="6.523cm" svg:height="0.648cm" svg:x="0cm" svg:y="20cm" presentation:class="date-time">
        <draw:text-box>
          <text:p text:style-name="MP1"><text:span text:style-name="MT1"><presentation:date-time/></text:span></text:p>
        </draw:text-box>
      </draw:frame>
      <draw:frame presentation:style-name="Mpr28" draw:text-style-name="MP15" draw:layer="backgroundobjects" svg:width="8.875cm" svg:height="0.556cm" svg:x="9.576cm" svg:y="20cm" presentation:class="footer">
        <draw:text-box>
          <text:p text:style-name="MP14"><text:span text:style-name="MT1"><presentation:footer/></text:span></text:p>
        </draw:text-box>
      </draw:frame>
      <draw:frame presentation:style-name="Mpr29" draw:text-style-name="MP4" draw:layer="backgroundobjects" svg:width="1.8cm" svg:height="0.8cm" svg:x="25.8cm" svg:y="20.1cm" presentation:class="page-number">
        <draw:text-box>
          <text:p text:style-name="MP3"><text:span text:style-name="MT1"><text:page-number>&lt;номер&gt;</text:page-number></text:span></text:p>
        </draw:text-box>
      </draw:frame>
      <presentation:notes style:page-layout-name="PM0">
        <draw:page-thumbnail presentation:style-name="Nature_5f_Illustration_5f_-title" draw:layer="backgroundobjects" svg:width="14.848cm" svg:height="11.136cm" svg:x="3.075cm" svg:y="2.257cm" presentation:class="page"/>
        <draw:frame presentation:style-name="Nature_5f_Illustration_5f_-notes" draw:layer="backgroundobjects" svg:width="16.8cm" svg:height="13.364cm" svg:x="2.1cm" svg:y="14.107cm" presentation:class="notes" presentation:placeholder="true">
          <draw:text-box/>
        </draw:frame>
        <draw:frame presentation:style-name="Mpr30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0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1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1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номер&gt;</text:page-number></text:span></text:p>
          </draw:text-box>
        </draw:frame>
      </presentation:notes>
    </style:master-page>
    <style:master-page style:name="Nature_5f_Illustration1_5f__5f__5f__5f__5f__5f__5f_" style:display-name="Nature_Illustration1_______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style-name="Mgr15" draw:text-style-name="MP5" draw:layer="backgroundobjects" svg:width="30cm" svg:height="8.5cm" svg:x="-7cm" svg:y="19.5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16" draw:text-style-name="MP5" draw:layer="backgroundobjects" svg:width="30cm" svg:height="9.4cm" svg:x="8cm" svg:y="19.7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path draw:style-name="Mgr5" draw:text-style-name="MP6" draw:layer="backgroundobjects" svg:width="4.03cm" svg:height="2.914cm" svg:x="0.535cm" svg:y="2.568cm" svg:viewBox="0 0 4031 2915" svg:d="M1198 457c189-416 536-352 801-310 234-189 786-265 1028 204 537-45 915 529 824 1028 552 870-265 1709-1126 1202-265 378-514 242-892 83-280 363-1263 393-1407-325-378-75-446-582-378-861-226-515 371-1399 1150-1021z">
        <text:p/>
      </draw:path>
      <draw:path draw:style-name="Mgr5" draw:text-style-name="MP6" draw:layer="backgroundobjects" svg:width="4.038cm" svg:height="3.097cm" svg:x="5.963cm" svg:y="0.071cm" svg:viewBox="0 0 4039 3098" svg:d="M1265 550c75-295 491-347 756-174 257-446 1073-582 1496 76 363 68 545 499 454 832 257 756-242 1345-983 1194-242 310-506 370-756 310-264 431-846 408-1073-45-469 120-953-454-892-900-605-673-142-1799 998-1293z">
        <text:p/>
      </draw:path>
      <draw:path draw:style-name="Mgr5" draw:text-style-name="MP6" draw:layer="backgroundobjects" svg:width="5.59cm" svg:height="2.99cm" svg:x="23.38cm" svg:y="1.294cm" svg:viewBox="0 0 5591 2991" svg:d="M1485 514c332-340 695-325 1013-212 408-438 1088-408 1406 144 431-144 899 83 990 401 484 30 801 688 665 1202 91 423-325 612-710 453-371 416-1036 386-1323 144-393 280-824 302-1179 113-469 401-1497 272-1769-302-424-98-658-612-477-892-415-635 522-1414 1384-1051z">
        <text:p/>
      </draw:path>
      <draw:g draw:style-name="Mgr6">
        <draw:path draw:style-name="Mgr9" draw:text-style-name="MP9" draw:layer="backgroundobjects" svg:width="1.484cm" svg:height="2.345cm" svg:x="24.238cm" svg:y="17.294cm" svg:viewBox="0 0 1485 2346" svg:d="M602 138c95-148 360-240 484 63 373 46 426 498 313 769 161 254 64 463-45 600 130 261-127 565-279 565-180 296-596 335-699-233-222-99-306-349-250-575-198-226-131-505-18-628-28-353 163-713 494-561z">
          <text:p/>
        </draw:path>
        <draw:g draw:style-name="Mgr10">
          <draw:polygon draw:style-name="Mgr11" draw:text-style-name="MP10" draw:layer="backgroundobjects" svg:width="0.415cm" svg:height="0.476cm" svg:x="24.577cm" svg:y="18.219cm" svg:viewBox="0 0 416 477" draw:points="0,0 409,386 416,477">
            <text:p/>
          </draw:polygon>
          <draw:polygon draw:style-name="Mgr11" draw:text-style-name="MP10" draw:layer="backgroundobjects" svg:width="0.382cm" svg:height="0.443cm" svg:x="24.577cm" svg:y="18.667cm" svg:viewBox="0 0 383 444" draw:points="0,0 383,381 369,444">
            <text:p/>
          </draw:polygon>
          <draw:polygon draw:style-name="Mgr11" draw:text-style-name="MP10" draw:layer="backgroundobjects" svg:width="0.387cm" svg:height="0.524cm" svg:x="25.084cm" svg:y="18.233cm" svg:viewBox="0 0 388 525" draw:points="388,0 0,469 21,525">
            <text:p/>
          </draw:polygon>
          <draw:polygon draw:style-name="Mgr11" draw:text-style-name="MP10" draw:layer="backgroundobjects" svg:width="0.43cm" svg:height="0.539cm" svg:x="25.101cm" svg:y="18.483cm" svg:viewBox="0 0 431 540" draw:points="431,0 0,462 14,540">
            <text:p/>
          </draw:polygon>
          <draw:polygon draw:style-name="Mgr11" draw:text-style-name="MP10" draw:layer="backgroundobjects" svg:width="0.43cm" svg:height="2.1cm" svg:x="24.834cm" svg:y="17.97cm" svg:viewBox="0 0 431 2101" draw:points="0,2101 205,0 431,2101">
            <text:p/>
          </draw:polygon>
        </draw:g>
      </draw:g>
      <draw:g draw:style-name="Mgr6">
        <draw:path draw:style-name="Mgr9" draw:text-style-name="MP9" draw:layer="backgroundobjects" svg:width="1.28cm" svg:height="2.032cm" svg:x="25.798cm" svg:y="17.494cm" svg:viewBox="0 0 1281 2033" svg:d="M524 125c92-198 349-159 406 102 321-95 388 431 261 589 187 208 35 462-22 529 53 339-60 466-257 501-201 293-526 254-582-208-187-24-296-254-240-472-141-233-95-434-4-558-70-314 187-607 438-483z">
          <text:p/>
        </draw:path>
        <draw:g draw:style-name="Mgr10">
          <draw:polygon draw:style-name="Mgr11" draw:text-style-name="MP10" draw:layer="backgroundobjects" svg:width="0.366cm" svg:height="0.398cm" svg:x="26.057cm" svg:y="18.303cm" svg:viewBox="0 0 367 399" draw:points="0,0 367,346 367,399">
            <text:p/>
          </draw:polygon>
          <draw:polygon draw:style-name="Mgr11" draw:text-style-name="MP10" draw:layer="backgroundobjects" svg:width="0.324cm" svg:height="0.461cm" svg:x="26.512cm" svg:y="18.328cm" svg:viewBox="0 0 325 462" draw:points="325,0 0,384 4,462">
            <text:p/>
          </draw:polygon>
          <draw:polygon draw:style-name="Mgr11" draw:text-style-name="MP10" draw:layer="backgroundobjects" svg:width="0.369cm" svg:height="0.511cm" svg:x="26.53cm" svg:y="18.511cm" svg:viewBox="0 0 370 512" draw:points="370,0 0,420 11,512">
            <text:p/>
          </draw:polygon>
          <draw:polygon draw:style-name="Mgr11" draw:text-style-name="MP10" draw:layer="backgroundobjects" svg:width="0.349cm" svg:height="0.401cm" svg:x="26.057cm" svg:y="18.66cm" svg:viewBox="0 0 350 402" draw:points="0,0 350,345 339,402">
            <text:p/>
          </draw:polygon>
          <draw:polygon draw:style-name="Mgr11" draw:text-style-name="MP10" draw:layer="backgroundobjects" svg:width="0.345cm" svg:height="1.823cm" svg:x="26.297cm" svg:y="18.063cm" svg:viewBox="0 0 346 1824" draw:points="170,0 346,1824 0,1824">
            <text:p/>
          </draw:polygon>
        </draw:g>
      </draw:g>
      <draw:frame presentation:style-name="Nature_5f_Illustration1_5f__5f__5f__5f__5f__5f__5f_-title" draw:layer="backgroundobjects" svg:width="25.2cm" svg:height="3.506cm" svg:x="1.4cm" svg:y="0.837cm" presentation:class="title" presentation:placeholder="true">
        <draw:text-box draw:corner-radius="0.6cm"/>
      </draw:frame>
      <draw:frame presentation:style-name="Nature_5f_Illustration1_5f__5f__5f__5f__5f__5f__5f_-outline1" draw:layer="backgroundobjects" svg:width="25.2cm" svg:height="13.486cm" svg:x="1.4cm" svg:y="4.914cm" presentation:class="outline" presentation:placeholder="true">
        <draw:text-box draw:corner-radius="1cm"/>
      </draw:frame>
      <draw:frame presentation:style-name="Mpr32" draw:text-style-name="MP2" draw:layer="backgroundobjects" svg:width="6.523cm" svg:height="1.448cm" svg:x="0.077cm" svg:y="20.2cm" presentation:class="date-time">
        <draw:text-box>
          <text:p text:style-name="MP1"><text:span text:style-name="MT1"><presentation:date-time/></text:span></text:p>
        </draw:text-box>
      </draw:frame>
      <draw:frame presentation:style-name="Mpr32" draw:text-style-name="MP15" draw:layer="backgroundobjects" svg:width="8.875cm" svg:height="1.448cm" svg:x="9.576cm" svg:y="20.2cm" presentation:class="footer">
        <draw:text-box>
          <text:p text:style-name="MP14"><text:span text:style-name="MT1"><presentation:footer/></text:span></text:p>
        </draw:text-box>
      </draw:frame>
      <draw:frame presentation:style-name="Mpr32" draw:text-style-name="MP4" draw:layer="backgroundobjects" svg:width="6.523cm" svg:height="1.448cm" svg:x="21.077cm" svg:y="20.152cm" presentation:class="page-number">
        <draw:text-box>
          <text:p text:style-name="MP3"><text:span text:style-name="MT1"><text:page-number>&lt;номер&gt;</text:page-number></text:span></text:p>
        </draw:text-box>
      </draw:frame>
      <presentation:notes style:page-layout-name="PM0">
        <draw:page-thumbnail presentation:style-name="Nature_5f_Illustration1_5f__5f__5f__5f__5f__5f__5f_-title" draw:layer="backgroundobjects" svg:width="14.848cm" svg:height="11.136cm" svg:x="3.075cm" svg:y="2.257cm" presentation:class="page"/>
        <draw:frame presentation:style-name="Nature_5f_Illustration1_5f__5f__5f__5f__5f__5f__5f_-notes" draw:layer="backgroundobjects" svg:width="16.8cm" svg:height="13.364cm" svg:x="2.1cm" svg:y="14.107cm" presentation:class="notes" presentation:placeholder="true">
          <draw:text-box/>
        </draw:frame>
        <draw:frame presentation:style-name="Mpr3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номер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7-22T14:08:29.575549036</meta:creation-date>
    <dc:description>This work is licensed under a Creative Commons 0 License.
It makes use of the works of kka_libo_design@ashisuto.co.jp.</dc:description>
    <meta:generator>LibreOffice/25.2.6.2$Linux_X86_64 LibreOffice_project/520$Build-2</meta:generator>
    <dc:title>Nature Illustration</dc:title>
    <meta:editing-duration>PT46M40S</meta:editing-duration>
    <meta:editing-cycles>7</meta:editing-cycles>
    <dc:date>2026-07-23T10:39:33.709485209</dc:date>
    <meta:document-statistic meta:object-count="503"/>
  </office:meta>
</office:document-meta>
</file>