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Liberation Mono" svg:font-family="'Liberation Mono'" style:font-family-generic="modern" style:font-pitch="fixed"/>
    <style:font-face style:name="Liberation Mono1" svg:font-family="'Liberation Mono'" style:font-family-generic="swiss"/>
    <style:font-face style:name="Liberation Mono2" svg:font-family="'Liberation Mono'" style:font-family-generic="system" style:font-pitch="variable"/>
    <style:font-face style:name="Liberation Mono3" svg:font-family="'Liberation Mono'" style:font-adornments="Обычный" style:font-family-generic="modern" style:font-pitch="fixed"/>
    <style:font-face style:name="Liberation Serif" svg:font-family="'Liberation Serif'" style:font-family-generic="roman" style:font-pitch="variable"/>
    <style:font-face style:name="Lohit Devanagari" svg:font-family="'Lohit Devanagari'" style:font-family-generic="system" style:font-pitch="variable"/>
    <style:font-face style:name="OpenSymbol" svg:font-family="OpenSymbol" style:font-charset="x-symbol"/>
    <style:font-face style:name="PT Astra Serif" svg:font-family="'PT Astra Serif'" style:font-adornments="Обычный" style:font-family-generic="roman" style:font-pitch="variable"/>
    <style:font-face style:name="PT Serif" svg:font-family="'PT Serif', serif"/>
    <style:font-face style:name="Source Han Sans CN Regular" svg:font-family="'Source Han Sans CN Regular'" style:font-family-generic="system" style:font-pitch="variable"/>
    <style:font-face style:name="Times New Roman" svg:font-family="'Times New Roman'" style:font-family-generic="roman" style:font-pitch="variable"/>
    <style:font-face style:name="TimesNewRomanPSMT" svg:font-family="TimesNewRomanPSMT, 'Times New Roman'" style:font-family-generic="roman"/>
  </office:font-face-decls>
  <office:automatic-styles>
    <style:style style:name="Таблица1" style:family="table">
      <style:table-properties style:width="18.198cm" fo:margin-left="-0.131cm" table:align="left" style:writing-mode="lr-tb"/>
    </style:style>
    <style:style style:name="Таблица1.A" style:family="table-column">
      <style:table-column-properties style:column-width="1.244cm"/>
    </style:style>
    <style:style style:name="Таблица1.B" style:family="table-column">
      <style:table-column-properties style:column-width="4.604cm"/>
    </style:style>
    <style:style style:name="Таблица1.C" style:family="table-column">
      <style:table-column-properties style:column-width="12.351cm"/>
    </style:style>
    <style:style style:name="Таблица1.1" style:family="table-row">
      <style:table-row-properties fo:keep-together="auto"/>
    </style:style>
    <style:style style:name="Таблица1.A1" style:family="table-cell">
      <style:table-cell-properties style:vertical-align="top" fo:padding-left="0.191cm" fo:padding-right="0.191cm" fo:padding-top="0cm" fo:padding-bottom="0cm" fo:border="none" style:writing-mode="lr-tb"/>
    </style:style>
    <style:style style:name="Таблица1.C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1.C2" style:family="table-cell">
      <style:table-cell-properties style:vertical-align="top" fo:padding-left="0.191cm" fo:padding-right="0.191cm" fo:padding-top="0cm" fo:padding-bottom="0cm" fo:border-left="none" fo:border-right="none" fo:border-top="0.5pt solid #000000" fo:border-bottom="0.5pt solid #000000" style:writing-mode="lr-tb"/>
    </style:style>
    <style:style style:name="Таблица1.C8" style:family="table-cell">
      <style:table-cell-properties style:vertical-align="top" fo:padding-left="0.191cm" fo:padding-right="0.191cm" fo:padding-top="0cm" fo:padding-bottom="0cm" fo:border-left="none" fo:border-right="none" fo:border-top="0.5pt solid #000000" fo:border-bottom="none" style:writing-mode="lr-tb"/>
    </style:style>
    <style:style style:name="Таблица3" style:family="table">
      <style:table-properties style:width="18.082cm" fo:margin-left="-0.09cm" table:align="left" style:writing-mode="lr-tb"/>
    </style:style>
    <style:style style:name="Таблица3.A" style:family="table-column">
      <style:table-column-properties style:column-width="1.088cm"/>
    </style:style>
    <style:style style:name="Таблица3.B" style:family="table-column">
      <style:table-column-properties style:column-width="4.262cm"/>
    </style:style>
    <style:style style:name="Таблица3.C" style:family="table-column">
      <style:table-column-properties style:column-width="3.411cm"/>
    </style:style>
    <style:style style:name="Таблица3.D" style:family="table-column">
      <style:table-column-properties style:column-width="3.556cm"/>
    </style:style>
    <style:style style:name="Таблица3.E" style:family="table-column">
      <style:table-column-properties style:column-width="5.764cm"/>
    </style:style>
    <style:style style:name="Таблица3.1" style:family="table-row">
      <style:table-row-properties fo:keep-together="auto"/>
    </style:style>
    <style:style style:name="Таблица3.A1" style:family="table-cell">
      <style:table-cell-properties style:vertical-align="middle" fo:padding-left="0.191cm" fo:padding-right="0.191cm" fo:padding-top="0cm" fo:padding-bottom="0cm" fo:border="0.5pt solid #000000" style:writing-mode="lr-tb"/>
    </style:style>
    <style:style style:name="Таблица3.A2" style:family="table-cell">
      <style:table-cell-properties style:vertical-align="top" fo:padding-left="0.191cm" fo:padding-right="0.191cm" fo:padding-top="0cm" fo:padding-bottom="0cm" fo:border="0.5pt solid #000000" style:writing-mode="lr-tb"/>
    </style:style>
    <style:style style:name="Таблица4" style:family="table">
      <style:table-properties style:width="18.03cm" fo:margin-left="-0.03cm" table:align="left" style:writing-mode="lr-tb"/>
    </style:style>
    <style:style style:name="Таблица4.A" style:family="table-column">
      <style:table-column-properties style:column-width="1cm"/>
    </style:style>
    <style:style style:name="Таблица4.B" style:family="table-column">
      <style:table-column-properties style:column-width="4.292cm"/>
    </style:style>
    <style:style style:name="Таблица4.C" style:family="table-column">
      <style:table-column-properties style:column-width="12.739cm"/>
    </style:style>
    <style:style style:name="Таблица4.1" style:family="table-row">
      <style:table-row-properties fo:keep-together="auto"/>
    </style:style>
    <style:style style:name="Таблица4.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4.A2" style:family="table-cell">
      <style:table-cell-properties style:vertical-align="top" fo:padding-left="0.191cm" fo:padding-right="0.191cm" fo:padding-top="0cm" fo:padding-bottom="0cm" fo:border-left="none" fo:border-right="none" fo:border-top="none" fo:border-bottom="0.05pt solid #000000" style:writing-mode="lr-tb"/>
    </style:style>
    <style:style style:name="Таблица4.C2" style:family="table-cell">
      <style:table-cell-properties style:vertical-align="top" fo:padding-left="0.191cm" fo:padding-right="0.191cm" fo:padding-top="0cm" fo:padding-bottom="0cm" fo:border-left="none" fo:border-right="none" fo:border-top="0.5pt solid #000000" fo:border-bottom="0.05pt solid #000000" style:writing-mode="lr-tb"/>
    </style:style>
    <style:style style:name="Таблица5" style:family="table">
      <style:table-properties style:width="18.06cm" fo:margin-left="-0.06cm" table:align="left" style:writing-mode="lr-tb"/>
    </style:style>
    <style:style style:name="Таблица5.A" style:family="table-column">
      <style:table-column-properties style:column-width="0.97cm"/>
    </style:style>
    <style:style style:name="Таблица5.B" style:family="table-column">
      <style:table-column-properties style:column-width="4.352cm"/>
    </style:style>
    <style:style style:name="Таблица5.C" style:family="table-column">
      <style:table-column-properties style:column-width="12.739cm"/>
    </style:style>
    <style:style style:name="Таблица5.1" style:family="table-row">
      <style:table-row-properties fo:keep-together="auto"/>
    </style:style>
    <style:style style:name="Таблица5.A1" style:family="table-cell">
      <style:table-cell-properties style:vertical-align="top" fo:padding-left="0.191cm" fo:padding-right="0.191cm" fo:padding-top="0cm" fo:padding-bottom="0cm" fo:border-left="none" fo:border-right="none" fo:border-top="none" fo:border-bottom="0.05pt solid #000000" style:writing-mode="lr-tb"/>
    </style:style>
    <style:style style:name="Таблица5.C1" style:family="table-cell">
      <style:table-cell-properties style:vertical-align="middle" fo:padding-left="0.191cm" fo:padding-right="0.191cm" fo:padding-top="0cm" fo:padding-bottom="0cm" fo:border-left="none" fo:border-right="none" fo:border-top="none" fo:border-bottom="0.05pt solid #000000" style:writing-mode="lr-tb"/>
    </style:style>
    <style:style style:name="Таблица6" style:family="table">
      <style:table-properties style:width="18.129cm" fo:margin-left="-0.123cm" table:align="left" style:writing-mode="lr-tb"/>
    </style:style>
    <style:style style:name="Таблица6.A" style:family="table-column">
      <style:table-column-properties style:column-width="1.009cm"/>
    </style:style>
    <style:style style:name="Таблица6.B" style:family="table-column">
      <style:table-column-properties style:column-width="4.378cm"/>
    </style:style>
    <style:style style:name="Таблица6.C" style:family="table-column">
      <style:table-column-properties style:column-width="12.742cm"/>
    </style:style>
    <style:style style:name="Таблица6.1" style:family="table-row">
      <style:table-row-properties fo:keep-together="auto"/>
    </style:style>
    <style:style style:name="Таблица6.A1" style:family="table-cell">
      <style:table-cell-properties style:vertical-align="top" fo:padding-left="0.191cm" fo:padding-right="0.191cm" fo:padding-top="0cm" fo:padding-bottom="0cm" fo:border-left="none" fo:border-right="none" fo:border-top="0.05pt solid #000000" fo:border-bottom="0.05pt solid #000000" style:writing-mode="lr-tb"/>
    </style:style>
    <style:style style:name="Таблица6.A2" style:family="table-cell">
      <style:table-cell-properties style:vertical-align="top" fo:padding-left="0.191cm" fo:padding-right="0.191cm" fo:padding-top="0cm" fo:padding-bottom="0cm" fo:border-left="none" fo:border-right="none" fo:border-top="none" fo:border-bottom="0.05pt solid #000000" style:writing-mode="lr-tb"/>
    </style:style>
    <style:style style:name="Таблица6.C7" style:family="table-cell">
      <style:table-cell-properties style:vertical-align="top" fo:padding-left="0.191cm" fo:padding-right="0.191cm" fo:padding-top="0cm" fo:padding-bottom="0cm" fo:border-left="none" fo:border-right="none" fo:border-top="0.5pt solid #000000" fo:border-bottom="0.05pt solid #000000" style:writing-mode="lr-tb"/>
    </style:style>
    <style:style style:name="Таблица7" style:family="table">
      <style:table-properties style:width="18.101cm" fo:margin-left="-0.101cm" table:align="left" style:writing-mode="lr-tb"/>
    </style:style>
    <style:style style:name="Таблица7.A" style:family="table-column">
      <style:table-column-properties style:column-width="1.011cm"/>
    </style:style>
    <style:style style:name="Таблица7.B" style:family="table-column">
      <style:table-column-properties style:column-width="4.329cm"/>
    </style:style>
    <style:style style:name="Таблица7.C" style:family="table-column">
      <style:table-column-properties style:column-width="12.762cm"/>
    </style:style>
    <style:style style:name="Таблица7.1" style:family="table-row">
      <style:table-row-properties style:min-row-height="4.281cm" fo:keep-together="auto"/>
    </style:style>
    <style:style style:name="Таблица7.A1" style:family="table-cell">
      <style:table-cell-properties style:vertical-align="top" fo:padding-left="0.191cm" fo:padding-right="0.191cm" fo:padding-top="0cm" fo:padding-bottom="0cm" fo:border-left="none" fo:border-right="none" fo:border-top="none" fo:border-bottom="0.05pt solid #000000" style:writing-mode="lr-tb"/>
    </style:style>
    <style:style style:name="Таблица7.B1" style:family="table-cell">
      <style:table-cell-properties style:vertical-align="top" fo:padding-left="0.191cm" fo:padding-right="0.191cm" fo:padding-top="0cm" fo:padding-bottom="0cm" fo:border-left="none" fo:border-right="none" fo:border-top="0.5pt solid #000000" fo:border-bottom="0.05pt solid #000000" style:writing-mode="lr-tb"/>
    </style:style>
    <style:style style:name="Таблица8" style:family="table">
      <style:table-properties style:width="18.041cm" fo:margin-left="-0.051cm" table:align="left" style:writing-mode="lr-tb"/>
    </style:style>
    <style:style style:name="Таблица8.A" style:family="table-column">
      <style:table-column-properties style:column-width="18.041cm"/>
    </style:style>
    <style:style style:name="Таблица8.1" style:family="table-row">
      <style:table-row-properties style:min-row-height="15.464cm" fo:keep-together="auto"/>
    </style:style>
    <style:style style:name="Таблица8.A1" style:family="table-cell">
      <style:table-cell-properties style:vertical-align="top" fo:padding-left="0.191cm" fo:padding-right="0.191cm" fo:padding-top="0cm" fo:padding-bottom="0cm" fo:border="0.5pt solid #000000" style:writing-mode="lr-tb"/>
    </style:style>
    <style:style style:name="Таблица25" style:family="table">
      <style:table-properties style:width="18.112cm" fo:margin-left="-0.205cm" table:align="left" table:display="true"/>
    </style:style>
    <style:style style:name="Таблица25.A" style:family="table-column">
      <style:table-column-properties style:column-width="3.016cm"/>
    </style:style>
    <style:style style:name="Таблица25.B" style:family="table-column">
      <style:table-column-properties style:column-width="3.334cm"/>
    </style:style>
    <style:style style:name="Таблица25.C" style:family="table-column">
      <style:table-column-properties style:column-width="1.949cm"/>
    </style:style>
    <style:style style:name="Таблица25.D" style:family="table-column">
      <style:table-column-properties style:column-width="2.284cm"/>
    </style:style>
    <style:style style:name="Таблица25.E" style:family="table-column">
      <style:table-column-properties style:column-width="2.598cm"/>
    </style:style>
    <style:style style:name="Таблица25.F" style:family="table-column">
      <style:table-column-properties style:column-width="2.404cm"/>
    </style:style>
    <style:style style:name="Таблица25.G" style:family="table-column">
      <style:table-column-properties style:column-width="2.526cm"/>
    </style:style>
    <style:style style:name="Таблица25.1" style:family="table-row">
      <style:table-row-properties style:min-row-height="0.385cm" style:use-optimal-row-height="true"/>
    </style:style>
    <style:style style:name="Таблица25.A1" style:family="table-cell">
      <style:table-cell-properties xmlns:co="http://ncloudtech.com" style:vertical-align="top" fo:padding-left="0.191cm" fo:padding-right="0.191cm" fo:padding-top="0cm" fo:padding-bottom="0cm" fo:border="0.5pt solid #000000" fo:wrap-option="wrap" co:border-horizontal="0.5pt solid #000000" co:border-vertical="0.5pt solid #000000"/>
    </style:style>
    <style:style style:name="Таблица25.F1" style:family="table-cell">
      <style:table-cell-properties xmlns:co="http://ncloudtech.com" style:vertical-align="top" fo:padding-left="0.191cm" fo:padding-right="0.191cm" fo:padding-top="0cm" fo:padding-bottom="0cm" fo:border-left="0.5pt solid #000000" fo:border-right="none" fo:border-top="0.5pt solid #000000" fo:border-bottom="0.5pt solid #000000" fo:wrap-option="wrap" co:border-horizontal="0.5pt solid #000000" co:border-vertical="0.5pt solid #000000"/>
    </style:style>
    <style:style style:name="Таблица25.2" style:family="table-row">
      <style:table-row-properties style:min-row-height="0.51cm" style:use-optimal-row-height="true"/>
    </style:style>
    <style:style style:name="Таблица25.A2" style:family="table-cell">
      <style:table-cell-properties xmlns:co="http://ncloudtech.com" style:vertical-align="top" fo:padding-left="0.191cm" fo:padding-right="0.191cm" fo:padding-top="0cm" fo:padding-bottom="0cm" fo:border-left="0.5pt solid #000000" fo:border-right="0.5pt solid #000000" fo:border-top="none" fo:border-bottom="0.5pt solid #000000" fo:wrap-option="wrap" co:border-horizontal="0.5pt solid #000000" co:border-vertical="0.5pt solid #000000"/>
    </style:style>
    <style:style style:name="Таблица25.F2" style:family="table-cell">
      <style:table-cell-properties xmlns:co="http://ncloudtech.com" style:vertical-align="top" fo:padding-left="0.191cm" fo:padding-right="0.191cm" fo:padding-top="0cm" fo:padding-bottom="0cm" fo:border-left="0.5pt solid #000000" fo:border-right="none" fo:border-top="none" fo:border-bottom="0.5pt solid #000000" fo:wrap-option="wrap" co:border-horizontal="0.5pt solid #000000" co:border-vertical="0.5pt solid #000000"/>
    </style:style>
    <style:style style:name="Таблица25.3" style:family="table-row">
      <style:table-row-properties style:min-row-height="0.635cm" style:use-optimal-row-height="true"/>
    </style:style>
    <style:style style:name="Таблица26" style:family="table">
      <style:table-properties style:width="17.992cm" fo:margin-left="-0.099cm" table:align="left"/>
    </style:style>
    <style:style style:name="Таблица26.A" style:family="table-column">
      <style:table-column-properties style:column-width="2.969cm"/>
    </style:style>
    <style:style style:name="Таблица26.B" style:family="table-column">
      <style:table-column-properties style:column-width="3.293cm"/>
    </style:style>
    <style:style style:name="Таблица26.C" style:family="table-column">
      <style:table-column-properties style:column-width="3.087cm"/>
    </style:style>
    <style:style style:name="Таблица26.D" style:family="table-column">
      <style:table-column-properties style:column-width="2.704cm"/>
    </style:style>
    <style:style style:name="Таблица26.E" style:family="table-column">
      <style:table-column-properties style:column-width="2.618cm"/>
    </style:style>
    <style:style style:name="Таблица26.F" style:family="table-column">
      <style:table-column-properties style:column-width="3.321cm"/>
    </style:style>
    <style:style style:name="Таблица26.A1" style:family="table-cell">
      <style:table-cell-properties fo:padding="0.049cm" fo:border-left="none" fo:border-right="none" fo:border-top="0.05pt solid #000000" fo:border-bottom="0.05pt solid #000000" style:writing-mode="page"/>
    </style:style>
    <style:style style:name="Таблица26.B1" style:family="table-cell">
      <style:table-cell-properties fo:padding="0.049cm" fo:border-left="0.05pt solid #000000" fo:border-right="none" fo:border-top="0.05pt solid #000000" fo:border-bottom="0.05pt solid #000000" style:writing-mode="page"/>
    </style:style>
    <style:style style:name="Таблица26.F1" style:family="table-cell">
      <style:table-cell-properties fo:padding="0.049cm" fo:border="0.05pt solid #000000" style:writing-mode="page"/>
    </style:style>
    <style:style style:name="Таблица26.A2" style:family="table-cell">
      <style:table-cell-properties fo:padding="0.049cm" fo:border-left="none" fo:border-right="none" fo:border-top="none" fo:border-bottom="0.05pt solid #000000" style:writing-mode="page"/>
    </style:style>
    <style:style style:name="Таблица26.B2" style:family="table-cell">
      <style:table-cell-properties fo:padding="0.049cm" fo:border-left="0.05pt solid #000000" fo:border-right="none" fo:border-top="none" fo:border-bottom="0.05pt solid #000000" style:writing-mode="page"/>
    </style:style>
    <style:style style:name="Таблица26.F2" style:family="table-cell">
      <style:table-cell-properties fo:padding="0.049cm" fo:border-left="0.05pt solid #000000" fo:border-right="0.05pt solid #000000" fo:border-top="none" fo:border-bottom="0.05pt solid #000000" style:writing-mode="page"/>
    </style:style>
    <style:style style:name="Таблица26.4" style:family="table-row">
      <style:table-row-properties style:min-row-height="0.589cm"/>
    </style:style>
    <style:style style:name="Таблица26.5" style:family="table-row">
      <style:table-row-properties style:min-row-height="0.413cm"/>
    </style:style>
    <style:style style:name="Таблица26.6" style:family="table-row">
      <style:table-row-properties style:min-row-height="0.503cm"/>
    </style:style>
    <style:style style:name="Таблица26.9" style:family="table-row">
      <style:table-row-properties style:min-row-height="0.944cm"/>
    </style:style>
    <style:style style:name="Таблица26.13" style:family="table-row">
      <style:table-row-properties style:min-row-height="0.707cm"/>
    </style:style>
    <style:style style:name="Таблица26.14" style:family="table-row">
      <style:table-row-properties style:min-row-height="0.383cm"/>
    </style:style>
    <style:style style:name="Таблица26.A14" style:family="table-cell">
      <style:table-cell-properties fo:padding="0.049cm" fo:border-left="none" fo:border-right="0.05pt solid #000000" fo:border-top="none" fo:border-bottom="0.05pt solid #000000" style:writing-mode="page"/>
    </style:style>
    <style:style style:name="Таблица9" style:family="table">
      <style:table-properties style:width="18cm" style:rel-width="100%" table:align="left" style:writing-mode="lr-tb"/>
    </style:style>
    <style:style style:name="Таблица9.A" style:family="table-column">
      <style:table-column-properties style:column-width="0.956cm" style:rel-column-width="497*"/>
    </style:style>
    <style:style style:name="Таблица9.B" style:family="table-column">
      <style:table-column-properties style:column-width="4.316cm" style:rel-column-width="2243*"/>
    </style:style>
    <style:style style:name="Таблица9.C" style:family="table-column">
      <style:table-column-properties style:column-width="12.728cm" style:rel-column-width="6615*"/>
    </style:style>
    <style:style style:name="Таблица9.1" style:family="table-row">
      <style:table-row-properties style:min-row-height="11.8cm" fo:keep-together="auto"/>
    </style:style>
    <style:style style:name="Таблица9.A1" style:family="table-cell">
      <style:table-cell-properties style:vertical-align="top" fo:padding-left="0.191cm" fo:padding-right="0.191cm" fo:padding-top="0cm" fo:padding-bottom="0cm" fo:border-left="none" fo:border-right="none" fo:border-top="none" fo:border-bottom="0.05pt solid #000000" style:writing-mode="lr-tb"/>
    </style:style>
    <style:style style:name="Таблица10" style:family="table">
      <style:table-properties style:width="18cm" style:rel-width="100%" table:align="left" style:writing-mode="lr-tb"/>
    </style:style>
    <style:style style:name="Таблица10.A" style:family="table-column">
      <style:table-column-properties style:column-width="0.938cm" style:rel-column-width="532*"/>
    </style:style>
    <style:style style:name="Таблица10.B" style:family="table-column">
      <style:table-column-properties style:column-width="4.281cm" style:rel-column-width="2427*"/>
    </style:style>
    <style:style style:name="Таблица10.C" style:family="table-column">
      <style:table-column-properties style:column-width="12.781cm" style:rel-column-width="7246*"/>
    </style:style>
    <style:style style:name="Таблица10.1" style:family="table-row">
      <style:table-row-properties fo:keep-together="auto"/>
    </style:style>
    <style:style style:name="Таблица10.A1" style:family="table-cell">
      <style:table-cell-properties style:vertical-align="middle" fo:padding="0.049cm" fo:border-left="none" fo:border-right="none" fo:border-top="none" fo:border-bottom="0.05pt solid #000000" style:writing-mode="lr-tb"/>
    </style:style>
    <style:style style:name="Таблица10.A2" style:family="table-cell">
      <style:table-cell-properties style:vertical-align="top" fo:padding-left="0.191cm" fo:padding-right="0.191cm" fo:padding-top="0cm" fo:padding-bottom="0cm" fo:border-left="none" fo:border-right="none" fo:border-top="none" fo:border-bottom="0.05pt solid #000000" style:writing-mode="lr-tb"/>
    </style:style>
    <style:style style:name="Таблица13" style:family="table">
      <style:table-properties style:width="17.992cm" fo:margin-left="-0.002cm" table:align="left" style:writing-mode="lr-tb"/>
    </style:style>
    <style:style style:name="Таблица13.A" style:family="table-column">
      <style:table-column-properties style:column-width="0.97cm"/>
    </style:style>
    <style:style style:name="Таблица13.B" style:family="table-column">
      <style:table-column-properties style:column-width="17.022cm"/>
    </style:style>
    <style:style style:name="Таблица13.1" style:family="table-row">
      <style:table-row-properties style:min-row-height="0.337cm" fo:keep-together="auto"/>
    </style:style>
    <style:style style:name="Таблица13.A1" style:family="table-cell">
      <style:table-cell-properties style:vertical-align="top" fo:padding-left="0.191cm" fo:padding-right="0.191cm" fo:padding-top="0cm" fo:padding-bottom="0cm" fo:border-left="none" fo:border-right="none" fo:border-top="0.5pt solid #000000" fo:border-bottom="0.5pt solid #000000" style:writing-mode="lr-tb"/>
    </style:style>
    <style:style style:name="Таблица13.B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Таблица13.A2"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13.B2" style:family="table-cell">
      <style:table-cell-properties style:vertical-align="top" fo:padding-left="0.191cm" fo:padding-right="0.191cm" fo:padding-top="0cm" fo:padding-bottom="0cm" fo:border-left="0.5pt solid #000000" fo:border-right="none" fo:border-top="none" fo:border-bottom="0.5pt solid #000000" style:writing-mode="lr-tb"/>
    </style:style>
    <style:style style:name="Таблица11" style:family="table">
      <style:table-properties style:width="18cm" style:rel-width="100%" table:align="left" style:writing-mode="lr-tb"/>
    </style:style>
    <style:style style:name="Таблица11.A" style:family="table-column">
      <style:table-column-properties style:column-width="0.954cm" style:rel-column-width="496*"/>
    </style:style>
    <style:style style:name="Таблица11.B" style:family="table-column">
      <style:table-column-properties style:column-width="4.316cm" style:rel-column-width="2243*"/>
    </style:style>
    <style:style style:name="Таблица11.C" style:family="table-column">
      <style:table-column-properties style:column-width="3.404cm" style:rel-column-width="1769*"/>
    </style:style>
    <style:style style:name="Таблица11.D" style:family="table-column">
      <style:table-column-properties style:column-width="3.542cm" style:rel-column-width="1841*"/>
    </style:style>
    <style:style style:name="Таблица11.E" style:family="table-column">
      <style:table-column-properties style:column-width="5.784cm" style:rel-column-width="3006*"/>
    </style:style>
    <style:style style:name="Таблица11.1" style:family="table-row">
      <style:table-row-properties fo:keep-together="auto"/>
    </style:style>
    <style:style style:name="Таблица11.A1" style:family="table-cell">
      <style:table-cell-properties style:vertical-align="top" fo:padding-left="0.191cm" fo:padding-right="0.191cm" fo:padding-top="0cm" fo:padding-bottom="0cm" fo:border-left="none" fo:border-right="none" fo:border-top="0.05pt solid #000000" fo:border-bottom="0.05pt solid #000000" style:writing-mode="lr-tb"/>
    </style:style>
    <style:style style:name="Таблица11.A2" style:family="table-cell">
      <style:table-cell-properties style:vertical-align="top" fo:padding-left="0.191cm" fo:padding-right="0.191cm" fo:padding-top="0cm" fo:padding-bottom="0cm" fo:border-left="none" fo:border-right="0.5pt solid #000000" fo:border-top="none" fo:border-bottom="none" style:writing-mode="lr-tb"/>
    </style:style>
    <style:style style:name="Таблица11.B2" style:family="table-cell">
      <style:table-cell-properties style:vertical-align="middle" fo:padding-left="0.191cm" fo:padding-right="0.191cm" fo:padding-top="0cm" fo:padding-bottom="0cm" fo:border="0.5pt solid #000000" style:writing-mode="lr-tb"/>
    </style:style>
    <style:style style:name="Таблица11.B3" style:family="table-cell">
      <style:table-cell-properties style:vertical-align="top" fo:padding-left="0.191cm" fo:padding-right="0.191cm" fo:padding-top="0cm" fo:padding-bottom="0cm" fo:border="0.5pt solid #000000" style:writing-mode="lr-tb"/>
    </style:style>
    <style:style style:name="Таблица11.A6"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11.B6" style:family="table-cell">
      <style:table-cell-properties style:vertical-align="top" fo:padding-left="0.191cm" fo:padding-right="0.191cm" fo:padding-top="0cm" fo:padding-bottom="0cm" fo:border-left="0.5pt solid #000000" fo:border-right="none" fo:border-top="none" fo:border-bottom="0.5pt solid #000000" style:writing-mode="lr-tb"/>
    </style:style>
    <style:style style:name="Таблица11.E6" style:family="table-cell">
      <style:table-cell-properties style:vertical-align="top" fo:padding-left="0.191cm" fo:padding-right="0.191cm" fo:padding-top="0cm" fo:padding-bottom="0cm" fo:border-left="0.5pt solid #000000" fo:border-right="0.5pt solid #000000" fo:border-top="none" fo:border-bottom="0.5pt solid #000000" style:writing-mode="lr-tb"/>
    </style:style>
    <style:style style:name="Таблица12" style:family="table">
      <style:table-properties style:width="18cm" style:rel-width="100%" table:align="left" style:writing-mode="lr-tb"/>
    </style:style>
    <style:style style:name="Таблица12.A" style:family="table-column">
      <style:table-column-properties style:column-width="0.894cm" style:rel-column-width="507*"/>
    </style:style>
    <style:style style:name="Таблица12.B" style:family="table-column">
      <style:table-column-properties style:column-width="4.343cm" style:rel-column-width="2462*"/>
    </style:style>
    <style:style style:name="Таблица12.C" style:family="table-column">
      <style:table-column-properties style:column-width="12.764cm" style:rel-column-width="7236*"/>
    </style:style>
    <style:style style:name="Таблица12.1" style:family="table-row">
      <style:table-row-properties fo:keep-together="auto"/>
    </style:style>
    <style:style style:name="Таблица12.A1" style:family="table-cell">
      <style:table-cell-properties style:vertical-align="top" fo:padding-left="0.191cm" fo:padding-right="0.191cm" fo:padding-top="0cm" fo:padding-bottom="0cm" fo:border-left="none" fo:border-right="none" fo:border-top="none" fo:border-bottom="0.05pt solid #000000" style:writing-mode="lr-tb"/>
    </style:style>
    <style:style style:name="Таблица14" style:family="table">
      <style:table-properties style:width="18cm" style:rel-width="100%" table:align="left" style:writing-mode="lr-tb"/>
    </style:style>
    <style:style style:name="Таблица14.A" style:family="table-column">
      <style:table-column-properties style:column-width="0.894cm" style:rel-column-width="507*"/>
    </style:style>
    <style:style style:name="Таблица14.B" style:family="table-column">
      <style:table-column-properties style:column-width="17.106cm" style:rel-column-width="9698*"/>
    </style:style>
    <style:style style:name="Таблица14.1" style:family="table-row">
      <style:table-row-properties fo:keep-together="auto"/>
    </style:style>
    <style:style style:name="Таблица14.A1" style:family="table-cell">
      <style:table-cell-properties style:vertical-align="top" fo:padding-left="0.191cm" fo:padding-right="0.191cm" fo:padding-top="0cm" fo:padding-bottom="0cm" fo:border-left="none" fo:border-right="none" fo:border-top="none" fo:border-bottom="0.05pt solid #000000" style:writing-mode="lr-tb"/>
    </style:style>
    <style:style style:name="Таблица14.A2" style:family="table-cell">
      <style:table-cell-properties style:vertical-align="top" fo:padding-left="0.191cm" fo:padding-right="0.191cm" fo:padding-top="0cm" fo:padding-bottom="0cm" fo:border="none" style:writing-mode="lr-tb"/>
    </style:style>
    <style:style style:name="Таблица14.B2"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15" style:family="table">
      <style:table-properties style:width="18cm" style:rel-width="100%" table:align="left" style:writing-mode="lr-tb"/>
    </style:style>
    <style:style style:name="Таблица15.A" style:family="table-column">
      <style:table-column-properties style:column-width="0.894cm" style:rel-column-width="507*"/>
    </style:style>
    <style:style style:name="Таблица15.B" style:family="table-column">
      <style:table-column-properties style:column-width="17.106cm" style:rel-column-width="9698*"/>
    </style:style>
    <style:style style:name="Таблица15.1" style:family="table-row">
      <style:table-row-properties fo:keep-together="auto"/>
    </style:style>
    <style:style style:name="Таблица15.A1" style:family="table-cell">
      <style:table-cell-properties style:vertical-align="top" fo:padding-left="0.191cm" fo:padding-right="0.191cm" fo:padding-top="0cm" fo:padding-bottom="0cm" fo:border-left="none" fo:border-right="none" fo:border-top="none" fo:border-bottom="0.05pt solid #000000" style:writing-mode="lr-tb"/>
    </style:style>
    <style:style style:name="Таблица15.A4"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15.7" style:family="table-row">
      <style:table-row-properties style:min-row-height="0.639cm" fo:keep-together="auto"/>
    </style:style>
    <style:style style:name="P1" style:family="paragraph" style:parent-style-name="Standard" style:master-page-name="First_20_Page">
      <style:paragraph-properties fo:line-height="100%" fo:text-align="center" style:justify-single-word="false" style:page-number="auto"/>
      <style:text-properties style:font-name="Times New Roman" fo:font-size="12pt" fo:font-weight="bold" officeooo:paragraph-rsid="0083408b" style:font-size-asian="12pt" style:font-weight-asian="bold" style:font-name-complex="Times New Roman" style:font-size-complex="12pt"/>
    </style:style>
    <style:style style:name="P2" style:family="paragraph" style:parent-style-name="Standard">
      <style:paragraph-properties fo:line-height="100%" fo:text-align="justify" style:justify-single-word="false"/>
      <style:text-properties style:font-name="Times New Roman" fo:font-size="12pt" fo:font-weight="bold" officeooo:paragraph-rsid="0083408b" style:font-size-asian="12pt" style:font-weight-asian="bold" style:font-name-complex="Times New Roman" style:font-size-complex="12pt"/>
    </style:style>
    <style:style style:name="P3" style:family="paragraph" style:parent-style-name="Standard">
      <style:paragraph-properties fo:margin-top="0.106cm" fo:margin-bottom="0.106cm" style:contextual-spacing="false" fo:line-height="100%" fo:text-align="justify" style:justify-single-word="false"/>
      <style:text-properties style:font-name="Times New Roman" fo:font-size="12pt" fo:font-weight="bold" officeooo:paragraph-rsid="0083408b" style:font-size-asian="12pt" style:font-weight-asian="bold" style:font-name-complex="Times New Roman" style:font-size-complex="12pt"/>
    </style:style>
    <style:style style:name="P4" style:family="paragraph" style:parent-style-name="Standard">
      <style:paragraph-properties fo:margin-top="0.106cm" fo:margin-bottom="0.106cm" style:contextual-spacing="false" fo:line-height="100%" fo:text-align="justify" style:justify-single-word="false"/>
      <style:text-properties style:font-name="Times New Roman" fo:font-size="12pt" officeooo:paragraph-rsid="0083408b" style:font-size-asian="12pt" style:font-name-complex="Times New Roman" style:font-size-complex="12pt"/>
    </style:style>
    <style:style style:name="P5" style:family="paragraph" style:parent-style-name="Standard">
      <style:paragraph-properties fo:margin-top="0.106cm" fo:margin-bottom="0cm" style:contextual-spacing="false" fo:line-height="100%" fo:text-align="justify" style:justify-single-word="false"/>
      <style:text-properties style:font-name="Times New Roman" fo:font-size="12pt" officeooo:paragraph-rsid="0083408b" style:font-size-asian="12pt" style:font-name-complex="Times New Roman" style:font-size-complex="12pt"/>
    </style:style>
    <style:style style:name="P6"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 fo:font-size="12pt" officeooo:paragraph-rsid="0083408b" fo:background-color="#ffffff" style:font-size-asian="12pt" style:font-name-complex="Times New Roman" style:font-size-complex="12pt"/>
    </style:style>
    <style:style style:name="P7" style:family="paragraph" style:parent-style-name="Standard">
      <style:paragraph-properties fo:margin-top="0.106cm" fo:margin-bottom="0.106cm" style:contextual-spacing="false" fo:line-height="100%"/>
      <style:text-properties style:font-name="Times New Roman" fo:font-size="12pt" fo:font-weight="bold" officeooo:paragraph-rsid="0083408b" style:font-size-asian="12pt" style:font-weight-asian="bold" style:font-name-complex="Times New Roman" style:font-size-complex="12pt"/>
    </style:style>
    <style:style style:name="P8" style:family="paragraph" style:parent-style-name="Standard">
      <style:paragraph-properties fo:line-height="100%" fo:text-align="center" style:justify-single-word="false"/>
      <style:text-properties officeooo:paragraph-rsid="0083408b"/>
    </style:style>
    <style:style style:name="P9" style:family="paragraph" style:parent-style-name="Standard">
      <style:paragraph-properties fo:margin-top="0.106cm" fo:margin-bottom="0.106cm" style:contextual-spacing="false" fo:line-height="100%" fo:text-align="center" style:justify-single-word="false"/>
      <style:text-properties style:font-name="Times New Roman" fo:font-size="12pt" officeooo:paragraph-rsid="0083408b" style:font-size-asian="12pt" style:font-name-complex="Times New Roman" style:font-size-complex="12pt"/>
    </style:style>
    <style:style style:name="P10" style:family="paragraph" style:parent-style-name="Standard">
      <style:paragraph-properties fo:line-height="100%" fo:text-align="justify" style:justify-single-word="false"/>
      <style:text-properties style:font-name="Times New Roman" fo:font-size="12pt" officeooo:paragraph-rsid="0083408b" style:font-size-asian="12pt" style:font-name-complex="Times New Roman" style:font-size-complex="12pt"/>
    </style:style>
    <style:style style:name="P11" style:family="paragraph" style:parent-style-name="Standard">
      <style:paragraph-properties fo:margin-top="0cm" fo:margin-bottom="0cm" style:contextual-spacing="false" fo:line-height="100%" fo:text-align="justify" style:justify-single-word="false"/>
      <style:text-properties style:font-name="Times New Roman" fo:font-size="12pt" officeooo:paragraph-rsid="0083408b" style:font-size-asian="12pt" style:font-name-complex="Times New Roman" style:font-size-complex="12pt"/>
    </style:style>
    <style:style style:name="P12"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 fo:font-size="12pt" officeooo:paragraph-rsid="0083408b" style:font-size-asian="12pt" style:font-name-complex="Times New Roman" style:font-size-complex="12pt"/>
    </style:style>
    <style:style style:name="P13" style:family="paragraph" style:parent-style-name="Standard">
      <style:paragraph-properties fo:margin-top="0.106cm" fo:margin-bottom="0.106cm" style:contextual-spacing="false" fo:line-height="100%" fo:text-align="justify" style:justify-single-word="false"/>
      <style:text-properties officeooo:paragraph-rsid="0083408b"/>
    </style:style>
    <style:style style:name="P14" style:family="paragraph" style:parent-style-name="Standard">
      <style:paragraph-properties fo:text-align="center" style:justify-single-word="false"/>
      <style:text-properties style:font-name="Times New Roman" fo:font-size="12pt" officeooo:paragraph-rsid="0083408b" style:font-size-asian="12pt" style:font-name-complex="Times New Roman" style:font-size-complex="12pt"/>
    </style:style>
    <style:style style:name="P15" style:family="paragraph" style:parent-style-name="Standard">
      <style:paragraph-properties fo:margin-top="0cm" fo:margin-bottom="0cm" style:contextual-spacing="false" fo:line-height="100%" fo:text-align="justify" style:justify-single-word="false"/>
      <style:text-properties officeooo:paragraph-rsid="0083408b"/>
    </style:style>
    <style:style style:name="P16" style:family="paragraph" style:parent-style-name="Standard">
      <style:paragraph-properties fo:text-align="center" style:justify-single-word="false"/>
      <style:text-properties officeooo:paragraph-rsid="008535a1"/>
    </style:style>
    <style:style style:name="P17" style:family="paragraph" style:parent-style-name="Standard">
      <style:paragraph-properties fo:margin-top="0.106cm" fo:margin-bottom="0cm" style:contextual-spacing="false" fo:line-height="100%" fo:text-align="justify" style:justify-single-word="false"/>
      <style:text-properties style:font-name="Times New Roman" fo:font-size="12pt" fo:font-weight="bold" officeooo:paragraph-rsid="0083408b" fo:background-color="transparent" style:font-size-asian="12pt" style:font-weight-asian="bold" style:font-name-complex="Times New Roman" style:font-size-complex="12pt"/>
    </style:style>
    <style:style style:name="P18" style:family="paragraph" style:parent-style-name="Standard">
      <style:paragraph-properties fo:margin-top="0cm" fo:margin-bottom="0cm" style:contextual-spacing="false" fo:line-height="100%" fo:text-align="justify" style:justify-single-word="false"/>
      <style:text-properties style:font-name="Times New Roman" fo:font-size="12pt" fo:font-weight="bold" officeooo:paragraph-rsid="0083408b" fo:background-color="transparent" style:font-size-asian="12pt" style:font-weight-asian="bold" style:font-name-complex="Times New Roman" style:font-size-complex="12pt"/>
    </style:style>
    <style:style style:name="P19" style:family="paragraph" style:parent-style-name="Standard">
      <style:paragraph-properties fo:margin-top="0.106cm" fo:margin-bottom="0cm" style:contextual-spacing="false" fo:line-height="100%" fo:text-align="justify" style:justify-single-word="false"/>
      <style:text-properties style:font-name="Times New Roman" fo:font-size="12pt" officeooo:paragraph-rsid="0083408b" fo:background-color="transparent" style:font-size-asian="12pt" style:font-name-complex="Times New Roman" style:font-size-complex="12pt"/>
    </style:style>
    <style:style style:name="P20" style:family="paragraph" style:parent-style-name="Standard">
      <style:paragraph-properties fo:margin-top="0.106cm" fo:margin-bottom="0cm" style:contextual-spacing="false" fo:line-height="100%" fo:text-align="justify" style:justify-single-word="false"/>
      <style:text-properties fo:color="#000000" loext:opacity="100%" style:font-name="Times New Roman" fo:font-size="12pt" fo:font-weight="bold" officeooo:paragraph-rsid="0083408b" style:font-size-asian="12pt" style:font-weight-asian="bold" style:font-name-complex="Times New Roman" style:font-size-complex="12pt"/>
    </style:style>
    <style:style style:name="P21" style:family="paragraph" style:parent-style-name="Standard">
      <style:paragraph-properties fo:margin-top="0cm" fo:margin-bottom="0cm" style:contextual-spacing="false" fo:line-height="100%" fo:text-align="justify" style:justify-single-word="false"/>
      <style:text-properties fo:color="#000000" loext:opacity="100%" style:font-name="Times New Roman" fo:font-size="12pt" fo:font-weight="bold" officeooo:paragraph-rsid="0083408b" style:font-size-asian="12pt" style:font-weight-asian="bold" style:font-name-complex="Times New Roman" style:font-size-complex="12pt"/>
    </style:style>
    <style:style style:name="P22" style:family="paragraph" style:parent-style-name="Standard">
      <style:paragraph-properties fo:margin-top="0.106cm" fo:margin-bottom="0.106cm" style:contextual-spacing="false" fo:line-height="100%" fo:text-align="center" style:justify-single-word="false"/>
      <style:text-properties fo:color="#000000" loext:opacity="100%" style:font-name="Times New Roman" fo:font-size="12pt" fo:language="en" fo:country="US" officeooo:paragraph-rsid="0083408b" style:font-size-asian="12pt" style:font-name-complex="Times New Roman" style:font-size-complex="12pt"/>
    </style:style>
    <style:style style:name="P23" style:family="paragraph" style:parent-style-name="Standard">
      <style:paragraph-properties fo:margin-top="0.106cm" fo:margin-bottom="0.106cm" style:contextual-spacing="false" fo:line-height="100%" fo:text-align="center" style:justify-single-word="false"/>
      <style:text-properties fo:color="#000000" loext:opacity="100%" style:font-name="Times New Roman" fo:font-size="12pt" officeooo:paragraph-rsid="0083408b" style:font-size-asian="12pt" style:font-name-complex="Times New Roman" style:font-size-complex="12pt"/>
    </style:style>
    <style:style style:name="P24" style:family="paragraph" style:parent-style-name="s_5f_16">
      <loext:graphic-properties draw:fill="solid" draw:fill-color="#ffffff"/>
      <style:paragraph-properties fo:margin-top="0cm" fo:margin-bottom="0cm" style:contextual-spacing="false" fo:text-align="justify" style:justify-single-word="false" fo:background-color="#ffffff"/>
      <style:text-properties fo:color="#000000" loext:opacity="100%" officeooo:paragraph-rsid="0083408b"/>
    </style:style>
    <style:style style:name="P25"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 fo:font-size="12pt" fo:font-weight="bold" officeooo:paragraph-rsid="0083408b" style:font-size-asian="12pt" style:font-weight-asian="bold" style:font-name-complex="Times New Roman" style:font-size-complex="12pt"/>
    </style:style>
    <style:style style:name="P26" style:family="paragraph" style:parent-style-name="Standard">
      <style:paragraph-properties fo:margin-top="0cm" fo:margin-bottom="0cm" style:contextual-spacing="false" fo:line-height="100%" fo:text-align="justify" style:justify-single-word="false"/>
      <style:text-properties fo:color="#000000" loext:opacity="100%" style:font-name="Times New Roman" fo:font-size="12pt" officeooo:paragraph-rsid="0083408b" style:font-size-asian="12pt" style:font-name-complex="Times New Roman" style:font-size-complex="12pt"/>
    </style:style>
    <style:style style:name="P27" style:family="paragraph" style:parent-style-name="Standard">
      <style:paragraph-properties fo:text-align="center" style:justify-single-word="false"/>
      <style:text-properties officeooo:paragraph-rsid="0086c554"/>
    </style:style>
    <style:style style:name="P28" style:family="paragraph" style:parent-style-name="Standard">
      <style:paragraph-properties fo:margin-top="0.106cm" fo:margin-bottom="0cm" style:contextual-spacing="false" fo:line-height="100%" fo:text-align="center" style:justify-single-word="false"/>
      <style:text-properties fo:color="#000000" loext:opacity="100%" style:font-name="Times New Roman" fo:font-size="12pt" officeooo:paragraph-rsid="0083408b" style:font-size-asian="12pt" style:font-name-complex="Times New Roman" style:font-size-complex="12pt"/>
    </style:style>
    <style:style style:name="P29" style:family="paragraph" style:parent-style-name="Standard">
      <style:paragraph-properties fo:margin-top="0cm" fo:margin-bottom="0cm" style:contextual-spacing="false" fo:line-height="100%" fo:text-align="center" style:justify-single-word="false"/>
      <style:text-properties fo:color="#000000" loext:opacity="100%" style:font-name="Times New Roman" fo:font-size="12pt" officeooo:paragraph-rsid="0083408b" fo:background-color="transparent" style:font-size-asian="12pt" style:font-name-complex="Times New Roman" style:font-size-complex="12pt"/>
    </style:style>
    <style:style style:name="P30" style:family="paragraph" style:parent-style-name="Standard">
      <style:paragraph-properties fo:margin-top="0.106cm" fo:margin-bottom="0cm" style:contextual-spacing="false" fo:text-align="center" style:justify-single-word="false"/>
      <style:text-properties fo:color="#000000" loext:opacity="100%" style:font-name="Times New Roman" fo:font-size="12pt" officeooo:paragraph-rsid="0083408b" style:font-size-asian="12pt" style:font-name-complex="Times New Roman" style:font-size-complex="12pt"/>
    </style:style>
    <style:style style:name="P31" style:family="paragraph" style:parent-style-name="Standard">
      <style:paragraph-properties fo:margin-top="0.106cm" fo:margin-bottom="0.106cm" style:contextual-spacing="false" fo:text-align="justify" style:justify-single-word="false"/>
      <style:text-properties fo:color="#000000" loext:opacity="100%" style:font-name="Times New Roman" fo:font-size="12pt" officeooo:paragraph-rsid="0083408b" style:font-size-asian="12pt" style:font-name-complex="Times New Roman" style:font-size-complex="12pt"/>
    </style:style>
    <style:style style:name="P32" style:family="paragraph" style:parent-style-name="Standard">
      <style:paragraph-properties fo:margin-top="0cm" fo:margin-bottom="0cm" style:contextual-spacing="false" fo:line-height="100%" fo:text-align="justify" style:justify-single-word="false"/>
      <style:text-properties fo:color="#000000" loext:opacity="100%" officeooo:paragraph-rsid="0083408b"/>
    </style:style>
    <style:style style:name="P33" style:family="paragraph" style:parent-style-name="Standard">
      <style:paragraph-properties fo:margin-top="0.106cm" fo:margin-bottom="0.106cm" style:contextual-spacing="false" fo:line-height="100%" fo:text-align="center" style:justify-single-word="false" style:snap-to-layout-grid="false"/>
      <style:text-properties fo:color="#000000" loext:opacity="100%" style:font-name="Times New Roman" fo:font-size="12pt" fo:font-weight="bold" officeooo:paragraph-rsid="0083408b" style:font-size-asian="12pt" style:font-weight-asian="bold" style:font-name-complex="Times New Roman" style:font-size-complex="12pt"/>
    </style:style>
    <style:style style:name="P34" style:family="paragraph" style:parent-style-name="Standard">
      <style:paragraph-properties fo:margin-top="0.106cm" fo:margin-bottom="0cm" style:contextual-spacing="false" fo:line-height="100%" fo:text-align="justify" style:justify-single-word="false"/>
      <style:text-properties style:font-name="Times New Roman" fo:font-size="12pt" fo:font-weight="bold" officeooo:paragraph-rsid="0083408b" style:font-size-asian="12pt" style:font-weight-asian="bold" style:font-name-complex="Times New Roman" style:font-size-complex="12pt"/>
    </style:style>
    <style:style style:name="P35" style:family="paragraph" style:parent-style-name="Standard">
      <style:paragraph-properties fo:margin-top="0cm" fo:margin-bottom="0cm" style:contextual-spacing="false" fo:line-height="100%" fo:text-align="justify" style:justify-single-word="false"/>
      <style:text-properties style:font-name="Times New Roman" fo:font-size="12pt" fo:font-weight="bold" officeooo:paragraph-rsid="0083408b" style:font-size-asian="12pt" style:font-weight-asian="bold" style:font-name-complex="Times New Roman" style:font-size-complex="12pt"/>
    </style:style>
    <style:style style:name="P36" style:family="paragraph" style:parent-style-name="Standard">
      <style:paragraph-properties fo:margin-right="0cm" fo:line-height="100%" fo:text-align="center" style:justify-single-word="false" fo:text-indent="0.06cm" style:auto-text-indent="false"/>
      <style:text-properties style:font-name="Times New Roman" fo:font-size="12pt" fo:font-weight="bold" officeooo:paragraph-rsid="0083408b" style:font-size-asian="12pt" style:font-weight-asian="bold" style:font-name-complex="Times New Roman" style:font-size-complex="12pt" style:font-weight-complex="bold"/>
    </style:style>
    <style:style style:name="P37" style:family="paragraph" style:parent-style-name="Standard">
      <style:paragraph-properties fo:margin-top="0cm" fo:margin-bottom="0cm" style:contextual-spacing="false" fo:line-height="100%" fo:text-align="justify" style:justify-single-word="false"/>
      <style:text-properties style:font-name="Times New Roman" fo:font-size="12pt" fo:font-weight="bold" officeooo:paragraph-rsid="0083408b" style:font-size-asian="12pt" style:font-weight-asian="bold" style:font-name-complex="Times New Roman" style:font-size-complex="12pt" style:font-weight-complex="bold"/>
    </style:style>
    <style:style style:name="P38" style:family="paragraph" style:parent-style-name="Standard">
      <style:paragraph-properties fo:margin-top="0.106cm" fo:margin-bottom="0.106cm" style:contextual-spacing="false" fo:line-height="100%" fo:text-align="justify" style:justify-single-word="false"/>
      <style:text-properties style:font-name="Times New Roman" fo:font-size="12pt" fo:font-weight="bold" officeooo:paragraph-rsid="0083408b" style:font-size-asian="12pt" style:font-weight-asian="bold" style:font-name-complex="Times New Roman" style:font-size-complex="12pt" style:font-weight-complex="bold"/>
    </style:style>
    <style:style style:name="P39" style:family="paragraph" style:parent-style-name="Text_20_body_20_indent">
      <style:paragraph-properties fo:margin-left="0.083cm" fo:margin-right="0cm" fo:text-align="justify" style:justify-single-word="false"/>
      <style:text-properties style:font-name="Times New Roman" fo:font-size="12pt" fo:language="ru" fo:country="RU" officeooo:paragraph-rsid="0083408b" style:font-size-asian="12pt" style:language-asian="ru" style:country-asian="RU" style:font-size-complex="12pt"/>
    </style:style>
    <style:style style:name="P40" style:family="paragraph" style:parent-style-name="Text_20_body_20_indent">
      <style:paragraph-properties fo:margin-left="0cm" fo:margin-right="0cm" fo:margin-top="0cm" fo:margin-bottom="0cm" style:contextual-spacing="false" fo:text-align="justify" style:justify-single-word="false" fo:text-indent="0.06cm" style:auto-text-indent="false"/>
      <style:text-properties style:font-name="Times New Roman" fo:font-size="12pt" fo:language="ru" fo:country="RU" officeooo:paragraph-rsid="0083408b" style:font-size-asian="12pt" style:language-asian="ru" style:country-asian="RU" style:font-size-complex="12pt"/>
    </style:style>
    <style:style style:name="P41" style:family="paragraph" style:parent-style-name="Standard">
      <style:paragraph-properties fo:line-height="100%" fo:text-align="justify" style:justify-single-word="false"/>
      <style:text-properties style:font-name="Times New Roman" fo:font-size="12pt" officeooo:paragraph-rsid="0083408b" fo:background-color="transparent" style:font-name-asian="Times New Roman" style:font-size-asian="12pt" style:language-asian="ru" style:country-asian="RU" style:font-name-complex="Times New Roman" style:font-size-complex="12pt"/>
    </style:style>
    <style:style style:name="P42" style:family="paragraph" style:parent-style-name="Standard">
      <style:paragraph-properties fo:margin-right="0cm" fo:line-height="100%" fo:text-align="center" style:justify-single-word="false" fo:text-indent="0.06cm" style:auto-text-indent="false"/>
      <style:text-properties fo:color="#000000" loext:opacity="100%" style:font-name="Times New Roman" fo:font-size="12pt" fo:font-weight="bold" officeooo:paragraph-rsid="0083408b" style:font-size-asian="12pt" style:font-weight-asian="bold" style:font-name-complex="Times New Roman" style:font-size-complex="12pt" style:font-weight-complex="bold"/>
    </style:style>
    <style:style style:name="P43"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 fo:font-size="12pt" fo:font-weight="bold" officeooo:paragraph-rsid="0083408b" style:font-size-asian="12pt" style:font-weight-asian="bold" style:font-name-complex="Times New Roman" style:font-size-complex="12pt" style:font-weight-complex="bold"/>
    </style:style>
    <style:style style:name="P44" style:family="paragraph" style:parent-style-name="Text_20_body_20_indent">
      <style:paragraph-properties fo:margin-left="0cm" fo:margin-right="0.249cm" fo:margin-top="0cm" fo:margin-bottom="0cm" style:contextual-spacing="false" fo:text-align="justify" style:justify-single-word="false">
        <style:tab-stops>
          <style:tab-stop style:position="0cm"/>
        </style:tab-stops>
      </style:paragraph-properties>
      <style:text-properties style:font-name="Times New Roman" fo:font-size="12pt" fo:language="ru" fo:country="RU" officeooo:paragraph-rsid="0083408b" style:font-size-asian="12pt" style:language-asian="ru" style:country-asian="RU" style:font-size-complex="12pt"/>
    </style:style>
    <style:style style:name="P45" style:family="paragraph" style:parent-style-name="Standard">
      <style:paragraph-properties fo:line-height="100%" style:snap-to-layout-grid="false"/>
      <style:text-properties style:font-name="Times New Roman" fo:font-size="12pt" fo:language="ru" fo:country="RU" fo:font-weight="bold" officeooo:paragraph-rsid="0083408b" style:font-size-asian="12pt" style:language-asian="ru" style:country-asian="RU" style:font-weight-asian="bold" style:font-name-complex="Times New Roman" style:font-size-complex="12pt" style:font-weight-complex="bold"/>
    </style:style>
    <style:style style:name="P46" style:family="paragraph" style:parent-style-name="Text_20_body_20_indent">
      <style:paragraph-properties fo:margin-left="0cm" fo:margin-right="0.249cm" fo:margin-top="0cm" fo:margin-bottom="0cm" style:contextual-spacing="false" fo:text-align="justify" style:justify-single-word="false">
        <style:tab-stops>
          <style:tab-stop style:position="0cm"/>
        </style:tab-stops>
      </style:paragraph-properties>
      <style:text-properties style:font-name="Times New Roman" fo:font-size="12pt" officeooo:paragraph-rsid="0083408b" style:font-size-asian="12pt" style:font-size-complex="12pt"/>
    </style:style>
    <style:style style:name="P47" style:family="paragraph" style:parent-style-name="Text_20_body">
      <style:paragraph-properties fo:margin-left="0cm" fo:margin-right="0cm" fo:margin-top="0cm" fo:margin-bottom="0cm" style:contextual-spacing="false" fo:line-height="100%" fo:text-align="justify" style:justify-single-word="false" fo:text-indent="0cm" style:auto-text-indent="false">
        <style:tab-stops>
          <style:tab-stop style:position="0cm"/>
        </style:tab-stops>
      </style:paragraph-properties>
      <style:text-properties style:font-name="Times New Roman" fo:font-size="12pt" fo:language="none" fo:country="none" officeooo:paragraph-rsid="0083408b" fo:background-color="transparent" style:font-name-asian="Times New Roman" style:font-size-asian="12pt" style:font-name-complex="Times New Roman" style:font-size-complex="12pt"/>
    </style:style>
    <style:style style:name="P48" style:family="paragraph" style:parent-style-name="Text_20_body">
      <style:paragraph-properties fo:margin-left="0cm" fo:margin-right="0cm" fo:line-height="100%" fo:text-align="justify" style:justify-single-word="false" fo:text-indent="0cm" style:auto-text-indent="false">
        <style:tab-stops>
          <style:tab-stop style:position="0cm"/>
        </style:tab-stops>
      </style:paragraph-properties>
      <style:text-properties style:font-name="Times New Roman" fo:font-size="12pt" officeooo:paragraph-rsid="0083408b" style:font-size-asian="12pt" style:font-size-complex="12pt"/>
    </style:style>
    <style:style style:name="P49" style:family="paragraph" style:parent-style-name="Text_20_body">
      <style:paragraph-properties fo:line-height="100%" fo:text-align="justify" style:justify-single-word="false">
        <style:tab-stops>
          <style:tab-stop style:position="0cm"/>
        </style:tab-stops>
      </style:paragraph-properties>
      <style:text-properties style:font-name="Times New Roman" fo:font-size="12pt" fo:language="none" fo:country="none" officeooo:paragraph-rsid="0083408b" fo:background-color="transparent" style:font-name-asian="Times New Roman" style:font-size-asian="12pt" style:font-name-complex="Times New Roman" style:font-size-complex="12pt"/>
    </style:style>
    <style:style style:name="P50" style:family="paragraph" style:parent-style-name="Text_20_body">
      <style:paragraph-properties fo:margin-right="0.249cm" fo:margin-top="0cm" fo:margin-bottom="0cm" style:contextual-spacing="false" fo:text-align="justify" style:justify-single-word="false">
        <style:tab-stops>
          <style:tab-stop style:position="0cm"/>
        </style:tab-stops>
      </style:paragraph-properties>
      <style:text-properties style:font-name="Times New Roman" fo:font-size="12pt" fo:language="none" fo:country="none" officeooo:paragraph-rsid="0083408b" fo:background-color="transparent" style:font-name-asian="Times New Roman" style:font-size-asian="12pt" style:font-name-complex="Times New Roman" style:font-size-complex="12pt"/>
    </style:style>
    <style:style style:name="P51" style:family="paragraph" style:parent-style-name="Text_20_body">
      <style:paragraph-properties fo:margin-top="0cm" fo:margin-bottom="0cm" style:contextual-spacing="false" fo:line-height="100%" fo:text-align="justify" style:justify-single-word="false">
        <style:tab-stops>
          <style:tab-stop style:position="0cm"/>
        </style:tab-stops>
      </style:paragraph-properties>
      <style:text-properties style:font-name="Times New Roman" fo:font-size="12pt" fo:language="none" fo:country="none" officeooo:paragraph-rsid="0083408b" fo:background-color="transparent" style:font-name-asian="Times New Roman" style:font-size-asian="12pt" style:font-name-complex="Times New Roman" style:font-size-complex="12pt"/>
    </style:style>
    <style:style style:name="P52" style:family="paragraph" style:parent-style-name="Standard">
      <style:paragraph-properties fo:margin-right="0cm" fo:line-height="100%" fo:text-indent="0.06cm" style:auto-text-indent="false" style:snap-to-layout-grid="false"/>
      <style:text-properties style:font-name="Times New Roman" fo:font-size="12pt" fo:font-weight="bold" officeooo:paragraph-rsid="0083408b" fo:background-color="transparent" style:font-size-asian="12pt" style:font-weight-asian="bold" style:font-name-complex="Times New Roman" style:font-size-complex="12pt" style:font-weight-complex="bold"/>
    </style:style>
    <style:style style:name="P53" style:family="paragraph" style:parent-style-name="Standard">
      <style:paragraph-properties fo:margin-top="0.106cm" fo:margin-bottom="0.106cm" style:contextual-spacing="false" fo:line-height="100%" fo:text-align="justify" style:justify-single-word="false"/>
      <style:text-properties style:font-name="Times New Roman" fo:font-size="12pt" fo:font-weight="bold" officeooo:paragraph-rsid="0083408b" fo:background-color="transparent" style:font-size-asian="12pt" style:font-weight-asian="bold" style:font-name-complex="Times New Roman" style:font-size-complex="12pt" style:font-weight-complex="bold"/>
    </style:style>
    <style:style style:name="P54" style:family="paragraph" style:parent-style-name="Основной_20_текст_20_с_20_отступом_20_3">
      <style:paragraph-properties fo:margin-left="0cm" fo:margin-right="0cm" fo:margin-top="0cm" fo:margin-bottom="0cm" style:contextual-spacing="false" fo:line-height="100%" fo:text-align="justify" style:justify-single-word="false" fo:text-indent="0cm" style:auto-text-indent="false"/>
      <style:text-properties style:font-name="Times New Roman" fo:font-size="12pt" fo:language="none" fo:country="none" officeooo:paragraph-rsid="0083408b" fo:background-color="transparent" style:font-size-asian="12pt" style:font-name-complex="Times New Roman" style:font-size-complex="12pt"/>
    </style:style>
    <style:style style:name="P55" style:family="paragraph" style:parent-style-name="Text_20_body">
      <style:paragraph-properties fo:line-height="100%" fo:text-align="justify" style:justify-single-word="false"/>
      <style:text-properties style:font-name="Times New Roman" fo:font-size="12pt" fo:language="none" fo:country="none" officeooo:paragraph-rsid="0083408b" fo:background-color="transparent" style:font-size-asian="12pt" style:font-name-complex="Times New Roman" style:font-size-complex="12pt"/>
    </style:style>
    <style:style style:name="P56" style:family="paragraph" style:parent-style-name="Text_20_body">
      <style:paragraph-properties fo:margin-top="0cm" fo:margin-bottom="0cm" style:contextual-spacing="false" fo:line-height="100%" fo:text-align="justify" style:justify-single-word="false"/>
      <style:text-properties style:font-name="Times New Roman" fo:font-size="12pt" fo:language="none" fo:country="none" officeooo:paragraph-rsid="0083408b" fo:background-color="transparent" style:font-size-asian="12pt" style:font-name-complex="Times New Roman" style:font-size-complex="12pt"/>
    </style:style>
    <style:style style:name="P57" style:family="paragraph" style:parent-style-name="Standard">
      <style:paragraph-properties fo:margin-right="0cm" fo:line-height="100%" fo:text-align="center" style:justify-single-word="false" fo:text-indent="0.06cm" style:auto-text-indent="false"/>
      <style:text-properties fo:color="#000000" loext:opacity="100%" style:font-name="Times New Roman" fo:font-size="12pt" fo:font-weight="bold" officeooo:paragraph-rsid="0083408b" fo:background-color="transparent" style:font-size-asian="12pt" style:font-weight-asian="bold" style:font-name-complex="Times New Roman" style:font-size-complex="12pt" style:font-weight-complex="bold"/>
    </style:style>
    <style:style style:name="P58" style:family="paragraph" style:parent-style-name="Text_20_body">
      <style:paragraph-properties fo:margin-top="0.106cm" fo:margin-bottom="0.106cm" style:contextual-spacing="false" fo:line-height="100%"/>
      <style:text-properties fo:color="#000000" loext:opacity="100%" style:font-name="Times New Roman" fo:font-size="12pt" fo:font-weight="bold" officeooo:paragraph-rsid="0083408b" fo:background-color="transparent" style:font-size-asian="12pt" style:font-weight-asian="bold" style:font-name-complex="Times New Roman" style:font-size-complex="12pt" style:font-weight-complex="bold"/>
    </style:style>
    <style:style style:name="P59" style:family="paragraph" style:parent-style-name="Text_20_body">
      <style:paragraph-properties fo:margin-top="0.106cm" fo:margin-bottom="0.106cm" style:contextual-spacing="false" fo:line-height="100%"/>
      <style:text-properties fo:color="#000000" loext:opacity="100%" style:font-name="Times New Roman" fo:font-size="12pt" fo:font-weight="bold" officeooo:paragraph-rsid="0083408b" fo:background-color="transparent" style:font-name-asian="Times New Roman" style:font-size-asian="12pt" style:font-weight-asian="bold" style:font-name-complex="Times New Roman" style:font-size-complex="12pt" style:font-weight-complex="bold"/>
    </style:style>
    <style:style style:name="P60" style:family="paragraph" style:parent-style-name="Standard">
      <style:paragraph-properties fo:margin-top="0.106cm" fo:margin-bottom="0.106cm" style:contextual-spacing="false" fo:line-height="100%"/>
      <style:text-properties fo:color="#000000" loext:opacity="100%" style:font-name="Times New Roman" fo:font-size="12pt" fo:font-weight="bold" officeooo:paragraph-rsid="0083408b" fo:background-color="transparent" style:font-size-asian="12pt" style:font-weight-asian="bold" style:font-name-complex="Times New Roman" style:font-size-complex="12pt" style:font-weight-complex="bold"/>
    </style:style>
    <style:style style:name="P61" style:family="paragraph" style:parent-style-name="Text_20_body">
      <style:paragraph-properties fo:margin-top="0cm" fo:margin-bottom="0cm" style:contextual-spacing="false" fo:line-height="100%"/>
      <style:text-properties style:font-name="Times New Roman" fo:font-size="12pt" officeooo:paragraph-rsid="0083408b" fo:background-color="transparent" style:font-size-asian="12pt" style:font-name-complex="Times New Roman" style:font-size-complex="12pt"/>
    </style:style>
    <style:style style:name="P62" style:family="paragraph" style:parent-style-name="Standard">
      <style:paragraph-properties fo:text-align="center" style:justify-single-word="false" fo:orphans="2" fo:widows="2"/>
      <style:text-properties fo:color="#000000" loext:opacity="100%" style:font-name="Times New Roman" fo:font-size="12pt" fo:font-weight="bold" officeooo:paragraph-rsid="0083dc4d" fo:background-color="transparent" style:font-size-asian="12pt" style:font-weight-asian="bold" style:font-size-complex="12pt" style:font-weight-complex="bold"/>
    </style:style>
    <style:style style:name="P63" style:family="paragraph" style:parent-style-name="Standard">
      <style:text-properties style:font-name="Times New Roman" fo:font-size="12pt" officeooo:paragraph-rsid="0083dc4d" fo:background-color="transparent" style:font-size-asian="12pt" style:font-size-complex="12pt"/>
    </style:style>
    <style:style style:name="P64" style:family="paragraph" style:parent-style-name="Standard">
      <style:text-properties style:font-name="Times New Roman" fo:font-size="12pt" officeooo:rsid="008ff2be" officeooo:paragraph-rsid="008ff2be" fo:background-color="transparent" style:font-size-asian="12pt" style:font-size-complex="12pt"/>
    </style:style>
    <style:style style:name="P65" style:family="paragraph" style:parent-style-name="Standard">
      <style:text-properties style:font-name="Times New Roman" fo:font-size="12pt" officeooo:rsid="008c52f9" officeooo:paragraph-rsid="008c52f9" fo:background-color="transparent" style:font-size-asian="12pt" style:font-size-complex="12pt"/>
    </style:style>
    <style:style style:name="P66" style:family="paragraph" style:parent-style-name="Standard">
      <style:text-properties style:font-name="Times New Roman" fo:font-size="12pt" officeooo:rsid="008da0ea" officeooo:paragraph-rsid="008da0ea" fo:background-color="transparent" style:font-size-asian="12pt" style:font-size-complex="12pt"/>
    </style:style>
    <style:style style:name="P67" style:family="paragraph" style:parent-style-name="Standard">
      <style:text-properties style:font-name="Times New Roman" fo:font-size="12pt" officeooo:rsid="0092ecd7" officeooo:paragraph-rsid="0092ecd7" fo:background-color="transparent" style:font-size-asian="12pt" style:font-size-complex="12pt"/>
    </style:style>
    <style:style style:name="P68" style:family="paragraph" style:parent-style-name="Standard">
      <style:text-properties style:font-name="Times New Roman" fo:font-size="12pt" officeooo:rsid="00844c78" officeooo:paragraph-rsid="0083dc4d" fo:background-color="transparent" style:font-size-asian="12pt" style:font-size-complex="12pt"/>
    </style:style>
    <style:style style:name="P69" style:family="paragraph" style:parent-style-name="Standard">
      <style:text-properties style:font-name="Times New Roman" fo:font-size="12pt" officeooo:rsid="00848cae" officeooo:paragraph-rsid="0083dc4d" fo:background-color="transparent" style:font-size-asian="12pt" style:font-size-complex="12pt"/>
    </style:style>
    <style:style style:name="P70" style:family="paragraph" style:parent-style-name="Standard">
      <style:text-properties style:font-name="Times New Roman" fo:font-size="12pt" officeooo:rsid="0084c22a" officeooo:paragraph-rsid="0083dc4d" fo:background-color="transparent" style:font-size-asian="12pt" style:font-size-complex="12pt"/>
    </style:style>
    <style:style style:name="P71" style:family="paragraph" style:parent-style-name="Standard">
      <style:text-properties style:font-name="Times New Roman" fo:font-size="12pt" officeooo:rsid="0091e744" officeooo:paragraph-rsid="0091e744" fo:background-color="transparent" style:font-size-asian="12pt" style:font-size-complex="12pt"/>
    </style:style>
    <style:style style:name="P72" style:family="paragraph" style:parent-style-name="Standard">
      <style:text-properties fo:color="#000000" loext:opacity="100%" style:font-name="Times New Roman" fo:font-size="12pt" fo:font-weight="bold" officeooo:rsid="008763cd" officeooo:paragraph-rsid="0083dc4d" fo:background-color="transparent" style:font-size-asian="12pt" style:font-weight-asian="bold" style:font-size-complex="12pt" style:font-weight-complex="bold"/>
    </style:style>
    <style:style style:name="P73" style:family="paragraph" style:parent-style-name="Standard">
      <style:text-properties fo:color="#000000" loext:opacity="100%" style:font-name="Times New Roman" fo:font-size="12pt" officeooo:paragraph-rsid="0083dc4d" fo:background-color="transparent" style:font-size-asian="12pt" style:font-size-complex="12pt"/>
    </style:style>
    <style:style style:name="P74" style:family="paragraph" style:parent-style-name="Table_20_Contents">
      <style:text-properties fo:color="#000000" loext:opacity="100%" style:font-name="Times New Roman" fo:font-size="12pt" officeooo:paragraph-rsid="0083dc4d" fo:background-color="transparent" style:font-size-asian="12pt" style:font-size-complex="12pt"/>
    </style:style>
    <style:style style:name="P75" style:family="paragraph" style:parent-style-name="Table_20_Contents">
      <style:text-properties style:font-name="Times New Roman" fo:font-size="12pt" officeooo:rsid="0082d911" officeooo:paragraph-rsid="0082d911" style:font-size-asian="12pt" style:font-size-complex="12pt"/>
    </style:style>
    <style:style style:name="P76" style:family="paragraph" style:parent-style-name="Table_20_Contents">
      <style:text-properties style:font-name="Times New Roman" fo:font-size="12pt" style:font-size-asian="12pt" style:font-size-complex="12pt"/>
    </style:style>
    <style:style style:name="P77" style:family="paragraph" style:parent-style-name="First_20_line_20_indent">
      <style:text-properties style:font-name="Times New Roman" fo:font-size="12pt" style:font-size-asian="12pt" style:font-size-complex="12pt"/>
    </style:style>
    <style:style style:name="P78" style:family="paragraph" style:parent-style-name="Table_20_Contents">
      <style:text-properties style:font-name="Times New Roman" fo:font-size="12pt" officeooo:rsid="008c0562" officeooo:paragraph-rsid="008c0562" style:font-size-asian="12pt" style:font-size-complex="12pt"/>
    </style:style>
    <style:style style:name="P79" style:family="paragraph" style:parent-style-name="Table_20_Contents">
      <style:text-properties style:font-name="Times New Roman" fo:font-size="12pt" officeooo:rsid="0082d911" officeooo:paragraph-rsid="0083c958" style:font-size-asian="12pt" style:font-size-complex="12pt"/>
    </style:style>
    <style:style style:name="P80" style:family="paragraph" style:parent-style-name="Table_20_Contents">
      <style:text-properties style:font-name="Times New Roman" fo:font-size="12pt" officeooo:rsid="0090b953" officeooo:paragraph-rsid="0090b953" style:font-size-asian="12pt" style:font-size-complex="12pt"/>
    </style:style>
    <style:style style:name="P81" style:family="paragraph" style:parent-style-name="Table_20_Contents">
      <style:text-properties style:font-name="Times New Roman" fo:font-size="12pt" officeooo:rsid="008eb4dd" officeooo:paragraph-rsid="008eb4dd" style:font-size-asian="12pt" style:font-size-complex="12pt"/>
    </style:style>
    <style:style style:name="P82" style:family="paragraph" style:parent-style-name="Standard">
      <style:paragraph-properties fo:margin-top="0cm" fo:margin-bottom="0cm" style:contextual-spacing="false"/>
      <style:text-properties style:font-name="Times New Roman" fo:font-size="12pt" fo:font-weight="bold" officeooo:rsid="00960468" officeooo:paragraph-rsid="00960468" style:font-size-asian="12pt" style:font-weight-asian="bold" style:font-size-complex="12pt" style:font-weight-complex="bold"/>
    </style:style>
    <style:style style:name="P83" style:family="paragraph" style:parent-style-name="Standard">
      <style:text-properties fo:color="#000000" loext:opacity="100%" style:font-name="Times New Roman" fo:font-size="12pt" officeooo:paragraph-rsid="0094f20b" fo:background-color="transparent" style:font-size-asian="12pt" style:font-size-complex="12pt"/>
    </style:style>
    <style:style style:name="P84" style:family="paragraph" style:parent-style-name="Table_20_Contents">
      <style:text-properties style:font-name="Times New Roman" fo:font-size="12pt" officeooo:paragraph-rsid="008e8a74" style:font-size-asian="12pt" style:font-size-complex="12pt"/>
    </style:style>
    <style:style style:name="P85" style:family="paragraph" style:parent-style-name="Table_20_Contents">
      <style:text-properties style:font-name="Times New Roman" fo:font-size="12pt" officeooo:rsid="0083eb47" officeooo:paragraph-rsid="008e8a74" style:font-size-asian="12pt" style:font-size-complex="12pt"/>
    </style:style>
    <style:style style:name="P86" style:family="paragraph" style:parent-style-name="Table_20_Contents">
      <style:text-properties style:font-name="Times New Roman" fo:font-size="12pt" officeooo:rsid="0089c2a6" officeooo:paragraph-rsid="008e8a74" style:font-size-asian="12pt" style:font-size-complex="12pt"/>
    </style:style>
    <style:style style:name="P87" style:family="paragraph" style:parent-style-name="Table_20_Contents">
      <style:text-properties style:font-name="Times New Roman" fo:font-size="12pt" officeooo:rsid="00ac8bae" officeooo:paragraph-rsid="00ac8bae" style:font-size-asian="12pt" style:font-size-complex="12pt"/>
    </style:style>
    <style:style style:name="P88" style:family="paragraph" style:parent-style-name="Table_20_Contents">
      <style:text-properties style:font-name="Times New Roman" fo:font-size="12pt" officeooo:rsid="008e8a74" officeooo:paragraph-rsid="008e8a74" style:font-size-asian="12pt" style:font-size-complex="12pt"/>
    </style:style>
    <style:style style:name="P89" style:family="paragraph" style:parent-style-name="Table_20_Contents">
      <style:text-properties style:font-name="Times New Roman" fo:font-size="12pt" officeooo:rsid="00958f47" officeooo:paragraph-rsid="00958f47" style:font-size-asian="12pt" style:font-size-complex="12pt"/>
    </style:style>
    <style:style style:name="P90" style:family="paragraph" style:parent-style-name="Table_20_Contents">
      <style:text-properties style:font-name="Times New Roman" fo:font-size="12pt" officeooo:rsid="008d58de" officeooo:paragraph-rsid="008e8a74" style:font-size-asian="12pt" style:font-size-complex="12pt"/>
    </style:style>
    <style:style style:name="P91" style:family="paragraph" style:parent-style-name="Table_20_Contents">
      <style:text-properties style:font-name="Times New Roman" fo:font-size="12pt" officeooo:rsid="00a70a9e" officeooo:paragraph-rsid="00a70a9e" style:font-size-asian="12pt" style:font-size-complex="12pt"/>
    </style:style>
    <style:style style:name="P92" style:family="paragraph" style:parent-style-name="Standard">
      <style:text-properties style:font-name="Times New Roman" fo:font-size="12pt" officeooo:rsid="00958f47" officeooo:paragraph-rsid="00958f47" style:font-size-asian="12pt" style:font-size-complex="12pt"/>
    </style:style>
    <style:style style:name="P93" style:family="paragraph" style:parent-style-name="Standard">
      <style:text-properties style:font-name="Times New Roman" fo:font-size="12pt" officeooo:rsid="008e8a74" officeooo:paragraph-rsid="008e8a74" style:font-size-asian="12pt" style:font-size-complex="12pt"/>
    </style:style>
    <style:style style:name="P94" style:family="paragraph" style:parent-style-name="Table_20_Contents">
      <style:text-properties style:font-name="Times New Roman" fo:font-size="12pt" officeooo:rsid="008fb79a" officeooo:paragraph-rsid="008fb79a" style:font-size-asian="12pt" style:font-size-complex="12pt"/>
    </style:style>
    <style:style style:name="P95" style:family="paragraph" style:parent-style-name="Table_20_Contents">
      <style:text-properties style:font-name="Times New Roman" fo:font-size="12pt" officeooo:rsid="00a8f228" officeooo:paragraph-rsid="00a8f228" style:font-size-asian="12pt" style:font-size-complex="12pt"/>
    </style:style>
    <style:style style:name="P96" style:family="paragraph" style:parent-style-name="Standard">
      <style:text-properties style:font-name="Times New Roman" fo:font-size="12pt" officeooo:rsid="008fb79a" officeooo:paragraph-rsid="008fb79a" style:font-size-asian="12pt" style:font-size-complex="12pt"/>
    </style:style>
    <style:style style:name="P97" style:family="paragraph" style:parent-style-name="Table_20_Contents">
      <style:text-properties style:font-name="Times New Roman" fo:font-size="12pt" officeooo:rsid="009c9d84" officeooo:paragraph-rsid="009c9d84" style:font-size-asian="12pt" style:font-size-complex="12pt"/>
    </style:style>
    <style:style style:name="P98" style:family="paragraph" style:parent-style-name="Standard">
      <style:text-properties style:font-name="Times New Roman" fo:font-size="12pt" officeooo:rsid="00911599" officeooo:paragraph-rsid="00911599" style:font-size-asian="12pt" style:font-size-complex="12pt"/>
    </style:style>
    <style:style style:name="P99" style:family="paragraph" style:parent-style-name="Standard">
      <style:text-properties style:font-name="Times New Roman" fo:font-size="12pt" style:font-size-asian="12pt" style:font-size-complex="12pt"/>
    </style:style>
    <style:style style:name="P100" style:family="paragraph" style:parent-style-name="Table_20_Contents">
      <style:text-properties style:font-name="Times New Roman" fo:font-size="12pt" officeooo:rsid="0084ade1" officeooo:paragraph-rsid="008e8a74" style:font-size-asian="12pt" style:font-size-complex="12pt"/>
    </style:style>
    <style:style style:name="P101" style:family="paragraph" style:parent-style-name="Standard">
      <style:text-properties style:font-name="Times New Roman" fo:font-size="12pt" officeooo:rsid="00a8f228" officeooo:paragraph-rsid="00a8f228" style:font-size-asian="12pt" style:font-size-complex="12pt"/>
    </style:style>
    <style:style style:name="P102" style:family="paragraph" style:parent-style-name="Standard">
      <style:text-properties style:font-name="Times New Roman" fo:font-size="12pt" fo:font-weight="bold" officeooo:rsid="008763cd" officeooo:paragraph-rsid="0083dc4d" fo:background-color="#ffffff" style:font-size-asian="12pt" style:font-weight-asian="bold" style:font-size-complex="12pt" style:font-weight-complex="bold"/>
    </style:style>
    <style:style style:name="P103" style:family="paragraph" style:parent-style-name="Standard">
      <style:paragraph-properties fo:margin-right="0cm" fo:line-height="100%" fo:text-align="center" style:justify-single-word="false" fo:text-indent="0.06cm" style:auto-text-indent="false"/>
      <style:text-properties fo:color="#000000" loext:opacity="100%" style:font-name="Times New Roman" fo:font-size="12pt" fo:font-weight="bold" officeooo:paragraph-rsid="0084b2fb" fo:background-color="transparent" style:font-size-asian="12pt" style:font-weight-asian="bold" style:font-name-complex="Times New Roman" style:font-size-complex="12pt" style:font-weight-complex="bold"/>
    </style:style>
    <style:style style:name="P104"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 fo:font-size="12pt" fo:font-weight="bold" officeooo:paragraph-rsid="0084b2fb" fo:background-color="transparent" style:font-size-asian="12pt" style:font-weight-asian="bold" style:font-name-complex="Times New Roman" style:font-size-complex="12pt" style:font-weight-complex="bold"/>
    </style:style>
    <style:style style:name="P105" style:family="paragraph" style:parent-style-name="Text_20_body">
      <style:paragraph-properties fo:line-height="100%" fo:text-align="start" style:justify-single-word="false" style:text-autospace="none"/>
      <style:text-properties fo:color="#000000" loext:opacity="100%" style:font-name="Times New Roman" fo:font-size="12pt" style:text-underline-style="solid" style:text-underline-width="auto" style:text-underline-color="font-color" officeooo:paragraph-rsid="0084b2fb" fo:background-color="transparent" style:font-size-asian="12pt" style:font-name-complex="Times New Roman" style:font-size-complex="12pt"/>
    </style:style>
    <style:style style:name="P106" style:family="paragraph" style:parent-style-name="Text_20_body">
      <style:paragraph-properties fo:line-height="100%" fo:text-align="start" style:justify-single-word="false" style:text-autospace="none"/>
      <style:text-properties fo:color="#000000" loext:opacity="100%" style:font-name="Times New Roman" fo:font-size="12pt" officeooo:paragraph-rsid="0084b2fb" fo:background-color="transparent" style:font-size-asian="12pt" style:font-size-complex="12pt"/>
    </style:style>
    <style:style style:name="P107" style:family="paragraph" style:parent-style-name="Text_20_body">
      <style:paragraph-properties fo:line-height="100%" fo:text-align="start" style:justify-single-word="false" style:text-autospace="none"/>
      <style:text-properties fo:color="#000000" loext:opacity="100%" style:font-name="Times New Roman" fo:font-size="12pt" officeooo:paragraph-rsid="0084b2fb" fo:background-color="transparent" style:font-size-asian="12pt" style:font-name-complex="Times New Roman" style:font-size-complex="12pt"/>
    </style:style>
    <style:style style:name="P108" style:family="paragraph" style:parent-style-name="Text_20_body" style:list-style-name="WW8Num2">
      <style:paragraph-properties fo:margin-left="1.251cm" fo:margin-right="0cm" fo:margin-top="0cm" fo:margin-bottom="0cm" style:contextual-spacing="false" fo:line-height="100%" fo:text-align="start" style:justify-single-word="false" fo:text-indent="-0.499cm" style:auto-text-indent="false" style:text-autospace="none">
        <style:tab-stops>
          <style:tab-stop style:position="0cm"/>
        </style:tab-stops>
      </style:paragraph-properties>
      <style:text-properties fo:color="#000000" loext:opacity="100%" style:font-name="Times New Roman" fo:font-size="12pt" officeooo:paragraph-rsid="0084b2fb" fo:background-color="transparent" style:font-size-asian="12pt" style:font-size-complex="12pt"/>
    </style:style>
    <style:style style:name="P109" style:family="paragraph" style:parent-style-name="Text_20_body" style:list-style-name="WW8Num2">
      <style:paragraph-properties fo:margin-left="1.251cm" fo:margin-right="0cm" fo:line-height="100%" fo:text-align="start" style:justify-single-word="false" fo:text-indent="-0.499cm" style:auto-text-indent="false" style:text-autospace="none">
        <style:tab-stops>
          <style:tab-stop style:position="0cm"/>
        </style:tab-stops>
      </style:paragraph-properties>
      <style:text-properties fo:color="#000000" loext:opacity="100%" style:font-name="Times New Roman" fo:font-size="12pt" officeooo:paragraph-rsid="0084b2fb" fo:background-color="transparent" style:font-size-asian="12pt" style:font-size-complex="12pt"/>
    </style:style>
    <style:style style:name="P110" style:family="paragraph" style:parent-style-name="Text_20_body">
      <style:paragraph-properties fo:margin-top="0cm" fo:margin-bottom="0cm" style:contextual-spacing="false" fo:line-height="100%" fo:text-align="start" style:justify-single-word="false" style:text-autospace="none"/>
      <style:text-properties fo:color="#000000" loext:opacity="100%" style:font-name="Times New Roman" fo:font-size="12pt" officeooo:paragraph-rsid="0084b2fb" fo:background-color="transparent" style:font-size-asian="12pt" style:font-name-complex="Times New Roman" style:font-size-complex="12pt"/>
    </style:style>
    <style:style style:name="P111" style:family="paragraph" style:parent-style-name="Table_20_Contents">
      <style:paragraph-properties fo:margin-top="0cm" fo:margin-bottom="0.499cm" style:contextual-spacing="false" fo:line-height="100%" fo:text-align="justify" style:justify-single-word="false" fo:orphans="2" fo:widows="2"/>
      <style:text-properties fo:color="#000000" loext:opacity="100%" style:font-name="Times New Roman" fo:font-size="12pt" fo:font-weight="bold" officeooo:paragraph-rsid="0084b2fb" fo:background-color="transparent" style:font-size-asian="12pt" style:font-weight-asian="bold" style:font-name-complex="Times New Roman" style:font-size-complex="12pt" style:font-weight-complex="bold"/>
    </style:style>
    <style:style style:name="P112" style:family="paragraph" style:parent-style-name="Table_20_Contents">
      <style:paragraph-properties fo:margin-top="0cm" fo:margin-bottom="0cm" style:contextual-spacing="false" fo:line-height="100%" fo:text-align="start" style:justify-single-word="false" fo:orphans="2" fo:widows="2"/>
      <style:text-properties fo:color="#000000" loext:opacity="100%" style:font-name="Times New Roman" fo:font-size="12pt" fo:font-weight="bold" officeooo:paragraph-rsid="0084b2fb" fo:background-color="transparent" style:font-size-asian="12pt" style:font-weight-asian="bold" style:font-name-complex="Times New Roman" style:font-size-complex="12pt" style:font-weight-complex="bold"/>
    </style:style>
    <style:style style:name="P113" style:family="paragraph" style:parent-style-name="Table_20_Contents">
      <style:paragraph-properties fo:margin-top="0cm" fo:margin-bottom="0cm" style:contextual-spacing="false" fo:line-height="100%" fo:text-align="justify" style:justify-single-word="false" fo:orphans="2" fo:widows="2"/>
      <style:text-properties fo:color="#000000" loext:opacity="100%" style:font-name="Times New Roman" fo:font-size="12pt" officeooo:paragraph-rsid="0084b2fb" fo:background-color="transparent" style:font-size-asian="12pt" style:font-name-complex="Times New Roman" style:font-size-complex="12pt"/>
    </style:style>
    <style:style style:name="P114" style:family="paragraph" style:parent-style-name="Standard">
      <style:paragraph-properties fo:margin-right="0cm" fo:line-height="100%" fo:text-align="justify" style:justify-single-word="false" fo:text-indent="0.06cm" style:auto-text-indent="false" style:snap-to-layout-grid="false"/>
      <style:text-properties fo:color="#000000" loext:opacity="100%" style:font-name="Times New Roman" fo:font-size="12pt" fo:font-weight="bold" officeooo:paragraph-rsid="0084b2fb" fo:background-color="transparent" style:font-size-asian="12pt" style:language-asian="ru" style:country-asian="RU" style:font-weight-asian="bold" style:font-name-complex="Times New Roman" style:font-size-complex="12pt" style:font-weight-complex="bold"/>
    </style:style>
    <style:style style:name="P115" style:family="paragraph" style:parent-style-name="Standard">
      <style:paragraph-properties fo:margin-top="0.106cm" fo:margin-bottom="0.106cm" style:contextual-spacing="false" fo:line-height="100%" fo:text-align="start" style:justify-single-word="false"/>
      <style:text-properties fo:color="#000000" loext:opacity="100%" style:font-name="Times New Roman" fo:font-size="12pt" fo:font-weight="bold" officeooo:paragraph-rsid="0084b2fb" fo:background-color="transparent" style:font-size-asian="12pt" style:font-weight-asian="bold" style:font-name-complex="Times New Roman" style:font-size-complex="12pt" style:font-weight-complex="bold"/>
    </style:style>
    <style:style style:name="P116" style:family="paragraph" style:parent-style-name="Text_20_body">
      <style:paragraph-properties fo:margin-top="0.106cm" fo:margin-bottom="0.106cm" style:contextual-spacing="false" fo:line-height="100%" fo:text-align="justify" style:justify-single-word="false"/>
      <style:text-properties fo:color="#000000" loext:opacity="100%" style:font-name="Times New Roman" fo:font-size="12pt" officeooo:paragraph-rsid="0084b2fb" fo:background-color="transparent" style:font-size-asian="12pt" style:font-name-complex="Times New Roman" style:font-size-complex="12pt"/>
    </style:style>
    <style:style style:name="P117" style:family="paragraph" style:parent-style-name="Text_20_body">
      <style:paragraph-properties fo:margin-top="0cm" fo:margin-bottom="0cm" style:contextual-spacing="false" fo:line-height="100%" fo:text-align="justify" style:justify-single-word="false"/>
      <style:text-properties fo:color="#000000" loext:opacity="100%" style:font-name="Times New Roman" fo:font-size="12pt" officeooo:paragraph-rsid="0084b2fb" fo:background-color="transparent" style:font-size-asian="12pt" style:font-name-complex="Times New Roman" style:font-size-complex="12pt"/>
    </style:style>
    <style:style style:name="P118" style:family="paragraph" style:parent-style-name="Standard">
      <style:paragraph-properties fo:margin-right="0cm" fo:line-height="100%" fo:text-align="justify" style:justify-single-word="false" fo:text-indent="0.06cm" style:auto-text-indent="false" style:snap-to-layout-grid="false"/>
      <style:text-properties fo:color="#000000" loext:opacity="100%" style:font-name="Times New Roman" fo:font-size="12pt" fo:font-weight="bold" officeooo:paragraph-rsid="0084b2fb" fo:background-color="transparent" style:font-size-asian="12pt" style:font-weight-asian="bold" style:font-name-complex="Times New Roman" style:font-size-complex="12pt" style:font-weight-complex="bold"/>
    </style:style>
    <style:style style:name="P119" style:family="paragraph" style:parent-style-name="Standard">
      <style:paragraph-properties fo:margin-right="0cm" fo:line-height="100%" fo:text-align="center" style:justify-single-word="false" fo:text-indent="0.06cm" style:auto-text-indent="false"/>
      <style:text-properties fo:color="#000000" loext:opacity="100%" style:font-name="Times New Roman" fo:font-size="12pt" fo:font-weight="bold" officeooo:rsid="008586a1" officeooo:paragraph-rsid="008535a1" fo:background-color="transparent" style:font-size-asian="12pt" style:font-weight-asian="bold" style:font-name-complex="Times New Roman" style:font-size-complex="12pt" style:font-weight-complex="bold"/>
    </style:style>
    <style:style style:name="P120" style:family="paragraph" style:parent-style-name="Standard">
      <style:paragraph-properties fo:margin-left="0cm" fo:margin-right="0cm" fo:text-align="justify" style:justify-single-word="false" fo:orphans="2" fo:widows="2" fo:text-indent="0cm" style:auto-text-indent="false"/>
      <style:text-properties fo:font-variant="normal" fo:text-transform="none" fo:color="#000000" loext:opacity="100%" style:font-name="Times New Roman" fo:font-size="12pt" fo:letter-spacing="normal" officeooo:paragraph-rsid="008535a1" fo:background-color="transparent" style:font-size-asian="12pt" style:font-size-complex="12pt"/>
    </style:style>
    <style:style style:name="P121" style:family="paragraph" style:parent-style-name="Standard">
      <style:paragraph-properties fo:margin-left="0cm" fo:margin-right="0cm" fo:text-align="center" style:justify-single-word="false" fo:orphans="2" fo:widows="2" fo:text-indent="0cm" style:auto-text-indent="false"/>
      <style:text-properties fo:font-variant="normal" fo:text-transform="none" fo:color="#000000" loext:opacity="100%" style:font-name="Times New Roman" fo:font-size="12pt" fo:letter-spacing="normal" officeooo:rsid="00945168" officeooo:paragraph-rsid="008535a1" fo:background-color="transparent" style:font-size-asian="12pt" style:font-size-complex="12pt"/>
    </style:style>
    <style:style style:name="P122" style:family="paragraph" style:parent-style-name="Standard">
      <style:paragraph-properties fo:margin-top="0.106cm" fo:margin-bottom="0cm" style:contextual-spacing="false" fo:line-height="100%" fo:text-align="justify" style:justify-single-word="false"/>
      <style:text-properties fo:color="#000000" loext:opacity="100%" style:font-name="Times New Roman" fo:font-size="12pt" fo:font-weight="bold" officeooo:paragraph-rsid="008535a1" fo:background-color="transparent" style:font-size-asian="12pt" style:font-weight-asian="bold" style:font-name-complex="Times New Roman" style:font-size-complex="12pt"/>
    </style:style>
    <style:style style:name="P123"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 fo:font-size="12pt" fo:font-weight="bold" officeooo:paragraph-rsid="008535a1" fo:background-color="transparent" style:font-size-asian="12pt" style:font-weight-asian="bold" style:font-name-complex="Times New Roman" style:font-size-complex="12pt"/>
    </style:style>
    <style:style style:name="P124" style:family="paragraph" style:parent-style-name="Standard">
      <style:paragraph-properties fo:margin-top="0.106cm" fo:margin-bottom="0cm" style:contextual-spacing="false" fo:text-align="justify" style:justify-single-word="false" style:snap-to-layout-grid="false"/>
      <style:text-properties fo:color="#000000" loext:opacity="100%" style:font-name="Times New Roman" fo:font-size="12pt" fo:font-weight="bold" officeooo:paragraph-rsid="008535a1" fo:background-color="transparent" style:font-size-asian="12pt" style:font-weight-asian="bold" style:font-name-complex="Times New Roman" style:font-size-complex="12pt"/>
    </style:style>
    <style:style style:name="P125" style:family="paragraph" style:parent-style-name="Standard">
      <style:paragraph-properties fo:margin-top="0.106cm" fo:margin-bottom="0.106cm" style:contextual-spacing="false" fo:line-height="100%" fo:text-align="center" style:justify-single-word="false"/>
      <style:text-properties fo:color="#000000" loext:opacity="100%" style:font-name="Times New Roman" fo:font-size="12pt" fo:font-style="italic" officeooo:paragraph-rsid="008535a1" fo:background-color="transparent" style:font-size-asian="12pt" style:font-style-asian="italic" style:font-name-complex="Times New Roman" style:font-size-complex="12pt"/>
    </style:style>
    <style:style style:name="P126"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 fo:font-size="12pt" officeooo:paragraph-rsid="008535a1" fo:background-color="transparent" style:font-size-asian="12pt" style:font-name-complex="Times New Roman" style:font-size-complex="12pt"/>
    </style:style>
    <style:style style:name="P127" style:family="paragraph" style:parent-style-name="Standard">
      <style:paragraph-properties fo:margin-top="0.106cm" fo:margin-bottom="0.106cm" style:contextual-spacing="false" fo:line-height="100%" fo:text-align="center" style:justify-single-word="false"/>
      <style:text-properties fo:color="#000000" loext:opacity="100%" style:font-name="Times New Roman" fo:font-size="12pt" officeooo:paragraph-rsid="008535a1" fo:background-color="transparent" style:font-size-asian="12pt" style:font-name-complex="Times New Roman" style:font-size-complex="12pt"/>
    </style:style>
    <style:style style:name="P128" style:family="paragraph" style:parent-style-name="Standard">
      <style:paragraph-properties fo:margin-top="0.106cm" fo:margin-bottom="0cm" style:contextual-spacing="false" fo:line-height="100%" fo:text-align="justify" style:justify-single-word="false" style:snap-to-layout-grid="false"/>
      <style:text-properties fo:color="#000000" loext:opacity="100%" style:font-name="Times New Roman" fo:font-size="12pt" fo:font-weight="bold" officeooo:paragraph-rsid="008535a1" fo:background-color="transparent" style:font-size-asian="12pt" style:font-weight-asian="bold" style:font-name-complex="Times New Roman" style:font-size-complex="12pt"/>
    </style:style>
    <style:style style:name="P129" style:family="paragraph" style:parent-style-name="Text_20_body">
      <style:paragraph-properties fo:margin-top="0.106cm" fo:margin-bottom="0.106cm" style:contextual-spacing="false" fo:line-height="100%" fo:text-align="justify" style:justify-single-word="false"/>
      <style:text-properties fo:color="#000000" loext:opacity="100%" style:font-name="Times New Roman" fo:font-size="12pt" officeooo:paragraph-rsid="008535a1" fo:background-color="transparent" style:font-size-asian="12pt" style:font-name-complex="Times New Roman" style:font-size-complex="12pt"/>
    </style:style>
    <style:style style:name="P130" style:family="paragraph" style:parent-style-name="Text_20_body">
      <style:paragraph-properties fo:margin-top="0.106cm" fo:margin-bottom="0.106cm" style:contextual-spacing="false" fo:line-height="100%" fo:text-align="center" style:justify-single-word="false"/>
      <style:text-properties fo:color="#000000" loext:opacity="100%" style:font-name="Times New Roman" fo:font-size="12pt" officeooo:paragraph-rsid="008535a1" fo:background-color="transparent" style:font-size-asian="12pt" style:font-name-complex="Times New Roman" style:font-size-complex="12pt"/>
    </style:style>
    <style:style style:name="P131" style:family="paragraph" style:parent-style-name="Standard">
      <style:paragraph-properties fo:margin-top="0.106cm" fo:margin-bottom="0cm" style:contextual-spacing="false" fo:line-height="100%" fo:text-align="justify" style:justify-single-word="false"/>
      <style:text-properties fo:color="#000000" loext:opacity="100%" style:font-name="Times New Roman" fo:font-size="12pt" style:text-underline-style="none" fo:font-weight="bold" officeooo:paragraph-rsid="008535a1" style:font-size-asian="12pt" style:font-weight-asian="bold" style:font-name-complex="Times New Roman" style:font-size-complex="12pt"/>
    </style:style>
    <style:style style:name="P132"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 fo:font-size="12pt" style:text-underline-style="none" fo:font-weight="bold" officeooo:paragraph-rsid="008535a1" style:font-size-asian="12pt" style:font-weight-asian="bold" style:font-name-complex="Times New Roman" style:font-size-complex="12pt"/>
    </style:style>
    <style:style style:name="P133" style:family="paragraph" style:parent-style-name="Standard">
      <style:paragraph-properties fo:line-height="100%" fo:text-align="justify" style:justify-single-word="false" style:snap-to-layout-grid="false"/>
      <style:text-properties fo:color="#000000" loext:opacity="100%" style:font-name="Times New Roman" fo:font-size="12pt" style:text-underline-style="none" fo:font-weight="bold" officeooo:paragraph-rsid="008535a1" style:font-size-asian="12pt" style:font-weight-asian="bold" style:font-name-complex="Times New Roman" style:font-size-complex="12pt"/>
    </style:style>
    <style:style style:name="P134" style:family="paragraph" style:parent-style-name="Standard">
      <style:paragraph-properties fo:margin-top="0.106cm" fo:margin-bottom="0.106cm" style:contextual-spacing="false" fo:line-height="100%"/>
      <style:text-properties fo:color="#000000" loext:opacity="100%" style:font-name="Times New Roman" fo:font-size="12pt" style:text-underline-style="none" officeooo:paragraph-rsid="008535a1" style:font-size-asian="12pt" style:font-name-complex="Times New Roman" style:font-size-complex="12pt"/>
    </style:style>
    <style:style style:name="P135" style:family="paragraph" style:parent-style-name="Standard">
      <style:paragraph-properties fo:margin-top="0.106cm" fo:margin-bottom="0.106cm" style:contextual-spacing="false" fo:line-height="100%" fo:text-align="justify" style:justify-single-word="false" style:snap-to-layout-grid="false"/>
      <style:text-properties fo:color="#000000" loext:opacity="100%" style:font-name="Times New Roman" fo:font-size="12pt" style:text-underline-style="none" officeooo:paragraph-rsid="008535a1" fo:background-color="#ffffff" style:font-size-asian="12pt" style:font-name-complex="Times New Roman" style:font-size-complex="12pt"/>
    </style:style>
    <style:style style:name="P136"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 fo:font-size="12pt" style:text-underline-style="none" officeooo:paragraph-rsid="008535a1" fo:background-color="#ffffff" style:font-size-asian="12pt" style:font-name-complex="Times New Roman" style:font-size-complex="12pt"/>
    </style:style>
    <style:style style:name="P137" style:family="paragraph" style:parent-style-name="Text_20_body">
      <style:paragraph-properties fo:margin-top="0.106cm" fo:margin-bottom="0.106cm" style:contextual-spacing="false" fo:line-height="100%"/>
      <style:text-properties fo:color="#000000" loext:opacity="100%" style:font-name="Times New Roman" fo:font-size="12pt" style:text-underline-style="none" officeooo:paragraph-rsid="008535a1" fo:background-color="#ffffff" style:font-size-asian="12pt" style:font-name-complex="Times New Roman" style:font-size-complex="12pt"/>
    </style:style>
    <style:style style:name="P138" style:family="paragraph" style:parent-style-name="Standard">
      <style:paragraph-properties fo:margin-top="0.106cm" fo:margin-bottom="0.106cm" style:contextual-spacing="false" fo:line-height="100%"/>
      <style:text-properties fo:color="#000000" loext:opacity="100%" style:font-name="Times New Roman" fo:font-size="12pt" style:text-underline-style="none" officeooo:paragraph-rsid="008535a1" fo:background-color="#ffffff" style:font-size-asian="12pt" style:font-name-complex="Times New Roman" style:font-size-complex="12pt"/>
    </style:style>
    <style:style style:name="P139"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 fo:font-size="12pt" style:text-underline-style="none" officeooo:paragraph-rsid="008535a1" style:font-size-asian="12pt" style:font-name-complex="Times New Roman" style:font-size-complex="12pt"/>
    </style:style>
    <style:style style:name="P140" style:family="paragraph" style:parent-style-name="Text_20_body">
      <style:paragraph-properties fo:margin-top="0.106cm" fo:margin-bottom="0.106cm" style:contextual-spacing="false" fo:line-height="100%" fo:text-align="justify" style:justify-single-word="false"/>
      <style:text-properties fo:color="#000000" loext:opacity="100%" style:font-name="Times New Roman" fo:font-size="12pt" style:text-underline-style="none" officeooo:paragraph-rsid="008535a1" fo:background-color="#ffffff" style:font-size-asian="12pt" style:font-name-complex="Times New Roman" style:font-size-complex="12pt"/>
    </style:style>
    <style:style style:name="P141" style:family="paragraph" style:parent-style-name="Text_20_body">
      <style:paragraph-properties fo:margin-top="0.106cm" fo:margin-bottom="0.106cm" style:contextual-spacing="false" fo:line-height="100%" fo:text-align="justify" style:justify-single-word="false" style:snap-to-layout-grid="false"/>
      <style:text-properties fo:color="#000000" loext:opacity="100%" style:font-name="Times New Roman" fo:font-size="12pt" style:text-underline-style="none" officeooo:paragraph-rsid="008535a1" fo:background-color="#ffffff" style:font-size-asian="12pt" style:font-name-complex="Times New Roman" style:font-size-complex="12pt"/>
    </style:style>
    <style:style style:name="P142"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 fo:font-size="12pt" style:text-underline-style="none" officeooo:paragraph-rsid="008535a1" style:font-size-asian="12pt" style:font-size-complex="12pt"/>
    </style:style>
    <style:style style:name="P143" style:family="paragraph" style:parent-style-name="Text_20_body">
      <style:paragraph-properties fo:margin-top="0.106cm" fo:margin-bottom="0.106cm" style:contextual-spacing="false" fo:line-height="100%" fo:text-align="justify" style:justify-single-word="false"/>
      <style:text-properties officeooo:paragraph-rsid="008535a1"/>
    </style:style>
    <style:style style:name="P144" style:family="paragraph" style:parent-style-name="Text_20_body">
      <style:paragraph-properties fo:margin-top="0.106cm" fo:margin-bottom="0cm" style:contextual-spacing="false" fo:line-height="100%" fo:text-align="justify" style:justify-single-word="false"/>
      <style:text-properties fo:color="#000000" loext:opacity="100%" style:font-name="Times New Roman" fo:font-size="12pt" fo:language="en" fo:country="US" style:text-underline-style="none" officeooo:paragraph-rsid="008535a1" fo:background-color="#ffffff" style:font-size-asian="12pt" style:font-name-complex="Times New Roman" style:font-size-complex="12pt"/>
    </style:style>
    <style:style style:name="P145"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 fo:font-size="12pt" style:text-underline-style="none" officeooo:paragraph-rsid="008535a1" fo:background-color="#ffffff" style:font-size-asian="12pt" style:font-size-complex="12pt"/>
    </style:style>
    <style:style style:name="P146" style:family="paragraph" style:parent-style-name="Text_20_body">
      <style:paragraph-properties fo:margin-top="0.106cm" fo:margin-bottom="0cm" style:contextual-spacing="false" fo:line-height="100%" fo:text-align="justify" style:justify-single-word="false"/>
      <style:text-properties fo:color="#000000" loext:opacity="100%" style:font-name="Times New Roman" fo:font-size="12pt" style:text-underline-style="none" officeooo:paragraph-rsid="008535a1" fo:background-color="#ffffff" style:font-size-asian="12pt" style:font-name-complex="Times New Roman" style:font-size-complex="12pt"/>
    </style:style>
    <style:style style:name="P147" style:family="paragraph" style:parent-style-name="Standard">
      <style:paragraph-properties fo:margin-top="0.106cm" fo:margin-bottom="0cm" style:contextual-spacing="false" fo:line-height="100%" fo:text-align="justify" style:justify-single-word="false"/>
      <style:text-properties fo:color="#000000" loext:opacity="100%" style:font-name="Times New Roman" fo:font-size="12pt" style:text-underline-style="none" officeooo:paragraph-rsid="008535a1" fo:background-color="#ffffff" style:font-size-asian="12pt" style:font-name-complex="Times New Roman" style:font-size-complex="12pt"/>
    </style:style>
    <style:style style:name="P148" style:family="paragraph" style:parent-style-name="Standard">
      <style:paragraph-properties fo:margin-top="0.106cm" fo:margin-bottom="0cm" style:contextual-spacing="false" fo:line-height="100%"/>
      <style:text-properties fo:color="#000000" loext:opacity="100%" style:font-name="Times New Roman" fo:font-size="12pt" style:text-underline-style="none" officeooo:paragraph-rsid="008535a1" style:font-size-asian="12pt" style:font-size-complex="12pt"/>
    </style:style>
    <style:style style:name="P149" style:family="paragraph" style:parent-style-name="Standard">
      <style:paragraph-properties fo:line-height="100%" fo:text-align="justify" style:justify-single-word="false" style:snap-to-layout-grid="false"/>
      <style:text-properties fo:color="#000000" loext:opacity="100%" style:font-name="Times New Roman" fo:font-size="12pt" fo:font-weight="bold" officeooo:rsid="0086f152" officeooo:paragraph-rsid="008535a1" fo:background-color="transparent" style:font-size-asian="12pt" style:font-weight-asian="bold" style:font-name-complex="Times New Roman" style:font-size-complex="12pt" style:font-weight-complex="bold"/>
    </style:style>
    <style:style style:name="P150"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 fo:font-size="12pt" fo:letter-spacing="normal" fo:font-style="normal" fo:font-weight="bold" officeooo:paragraph-rsid="008535a1" fo:background-color="transparent" style:font-size-asian="12pt" style:font-weight-asian="bold" style:font-name-complex="Times New Roman" style:font-size-complex="12pt" style:font-weight-complex="bold"/>
    </style:style>
    <style:style style:name="P151" style:family="paragraph" style:parent-style-name="Standard">
      <style:paragraph-properties fo:line-height="100%" fo:text-align="justify" style:justify-single-word="false" style:snap-to-layout-grid="false"/>
      <style:text-properties fo:color="#000000" loext:opacity="100%" style:font-name="Times New Roman" fo:font-size="12pt" fo:font-weight="bold" officeooo:paragraph-rsid="008535a1" fo:background-color="transparent" style:font-size-asian="12pt" style:font-weight-asian="bold" style:font-name-complex="Times New Roman" style:font-size-complex="12pt"/>
    </style:style>
    <style:style style:name="P152" style:family="paragraph" style:parent-style-name="Standard">
      <style:paragraph-properties fo:margin-top="0.106cm" fo:margin-bottom="0.106cm" style:contextual-spacing="false" fo:line-height="100%" fo:text-align="center" style:justify-single-word="false"/>
      <style:text-properties fo:font-variant="normal" fo:text-transform="none" fo:color="#000000" loext:opacity="100%" style:font-name="Times New Roman" fo:font-size="12pt" fo:letter-spacing="normal" fo:font-style="normal" fo:font-weight="normal" officeooo:rsid="00ade803" officeooo:paragraph-rsid="008535a1" fo:background-color="transparent" style:font-size-asian="12pt" style:font-name-complex="Times New Roman" style:font-size-complex="12pt"/>
    </style:style>
    <style:style style:name="P153" style:family="paragraph" style:parent-style-name="Standard">
      <style:paragraph-properties fo:line-height="100%" fo:text-align="justify" style:justify-single-word="false" style:snap-to-layout-grid="false"/>
      <style:text-properties fo:color="#000000" loext:opacity="100%" style:font-name="Times New Roman" fo:font-size="12pt" fo:font-weight="bold" officeooo:rsid="0086f152" officeooo:paragraph-rsid="008535a1" style:font-size-asian="12pt" style:font-weight-asian="bold" style:font-name-complex="Times New Roman" style:font-size-complex="12pt"/>
    </style:style>
    <style:style style:name="P154"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 fo:font-size="12pt" fo:letter-spacing="normal" fo:font-style="normal" fo:font-weight="bold" officeooo:paragraph-rsid="008535a1" style:font-size-asian="12pt" style:font-weight-asian="bold" style:font-name-complex="Times New Roman" style:font-size-complex="12pt" style:font-weight-complex="bold"/>
    </style:style>
    <style:style style:name="P155" style:family="paragraph" style:parent-style-name="Standard">
      <style:paragraph-properties fo:margin-top="0cm" fo:margin-bottom="0cm" style:contextual-spacing="false" fo:line-height="100%" fo:text-align="justify" style:justify-single-word="false"/>
      <style:text-properties fo:font-variant="normal" fo:text-transform="none" fo:color="#000000" loext:opacity="100%" style:font-name="Times New Roman" fo:font-size="12pt" fo:letter-spacing="normal" fo:font-style="normal" fo:font-weight="normal" officeooo:paragraph-rsid="0086c554" fo:background-color="transparent" style:font-size-asian="12pt" style:font-name-complex="Times New Roman" style:font-size-complex="12pt"/>
    </style:style>
    <style:style style:name="P156" style:family="paragraph" style:parent-style-name="Text_20_body">
      <style:paragraph-properties fo:margin-top="0cm" fo:margin-bottom="0cm" style:contextual-spacing="false" fo:line-height="100%" fo:text-align="justify" style:justify-single-word="false"/>
      <style:text-properties fo:font-variant="normal" fo:text-transform="none" fo:color="#000000" loext:opacity="100%" style:font-name="Times New Roman" fo:font-size="12pt" fo:letter-spacing="normal" fo:font-style="normal" fo:font-weight="normal" officeooo:paragraph-rsid="0086c554" fo:background-color="transparent" style:font-size-asian="12pt" style:font-name-complex="Times New Roman" style:font-size-complex="12pt"/>
    </style:style>
    <style:style style:name="P157" style:family="paragraph" style:parent-style-name="Text_20_body">
      <style:paragraph-properties fo:margin-top="0cm" fo:margin-bottom="0cm" style:contextual-spacing="false" fo:line-height="100%" fo:text-align="justify" style:justify-single-word="false"/>
      <style:text-properties fo:font-variant="normal" fo:text-transform="none" fo:color="#22272f" loext:opacity="100%" style:font-name="PT Serif" fo:font-size="11.25pt" fo:letter-spacing="normal" fo:font-style="normal" fo:font-weight="normal" officeooo:paragraph-rsid="0086c554" fo:background-color="transparent" style:font-size-asian="12pt" style:font-name-complex="Times New Roman" style:font-size-complex="12pt"/>
    </style:style>
    <style:style style:name="P158" style:family="paragraph" style:parent-style-name="Text_20_body">
      <style:text-properties fo:font-variant="normal" fo:text-transform="none" fo:color="#000000" loext:opacity="100%" style:font-name="Times New Roman" fo:font-size="12pt" fo:letter-spacing="normal" fo:font-style="normal" fo:font-weight="normal" style:font-size-asian="12pt" style:font-name-complex="Times New Roman" style:font-size-complex="12pt"/>
    </style:style>
    <style:style style:name="P159" style:family="paragraph" style:parent-style-name="Standard">
      <style:paragraph-properties fo:line-height="100%" fo:text-align="justify" style:justify-single-word="false" style:snap-to-layout-grid="false"/>
      <style:text-properties fo:color="#000000" loext:opacity="100%" style:font-name="Times New Roman" fo:font-size="12pt" fo:font-weight="bold" officeooo:rsid="0087d76b" officeooo:paragraph-rsid="0087348a" style:font-size-asian="12pt" style:font-weight-asian="bold" style:font-name-complex="Times New Roman" style:font-size-complex="12pt"/>
    </style:style>
    <style:style style:name="P160"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 fo:font-size="12pt" fo:letter-spacing="normal" fo:font-style="normal" fo:font-weight="bold" officeooo:paragraph-rsid="0087348a" style:font-size-asian="12pt" style:font-weight-asian="bold" style:font-name-complex="Times New Roman" style:font-size-complex="12pt" style:font-weight-complex="bold"/>
    </style:style>
    <style:style style:name="P161" style:family="paragraph" style:parent-style-name="Standard">
      <style:paragraph-properties fo:line-height="100%" fo:text-align="justify" style:justify-single-word="false" style:snap-to-layout-grid="false"/>
      <style:text-properties fo:color="#000000" loext:opacity="100%" style:font-name="Times New Roman" fo:font-size="12pt" fo:font-weight="bold" officeooo:paragraph-rsid="0087348a" style:font-size-asian="12pt" style:font-weight-asian="bold" style:font-name-complex="Times New Roman" style:font-size-complex="12pt"/>
    </style:style>
    <style:style style:name="P162" style:family="paragraph" style:parent-style-name="Standard">
      <style:paragraph-properties fo:margin-top="0.106cm" fo:margin-bottom="0.106cm" style:contextual-spacing="false" fo:line-height="100%" fo:text-align="center" style:justify-single-word="false"/>
      <style:text-properties fo:font-variant="normal" fo:text-transform="none" fo:color="#000000" loext:opacity="100%" style:font-name="Times New Roman" fo:font-size="12pt" fo:letter-spacing="normal" fo:font-style="normal" fo:font-weight="normal" officeooo:paragraph-rsid="0087348a" style:font-size-asian="12pt" style:font-name-complex="Times New Roman" style:font-size-complex="12pt"/>
    </style:style>
    <style:style style:name="P163" style:family="paragraph" style:parent-style-name="Standard">
      <style:paragraph-properties fo:margin-top="0.106cm" fo:margin-bottom="0.106cm" style:contextual-spacing="false" fo:line-height="100%" fo:text-align="center" style:justify-single-word="false"/>
      <style:text-properties fo:font-variant="normal" fo:text-transform="none" fo:color="#000000" loext:opacity="100%" style:font-name="Times New Roman" fo:font-size="12pt" fo:letter-spacing="normal" fo:font-style="normal" fo:font-weight="normal" officeooo:rsid="0095ba53" officeooo:paragraph-rsid="0087348a" fo:background-color="transparent" style:font-size-asian="12pt" style:font-name-complex="Times New Roman" style:font-size-complex="12pt"/>
    </style:style>
    <style:style style:name="P164" style:family="paragraph" style:parent-style-name="Standard">
      <style:paragraph-properties fo:line-height="100%" fo:text-align="justify" style:justify-single-word="false" style:snap-to-layout-grid="false"/>
      <style:text-properties fo:color="#000000" loext:opacity="100%" style:font-name="Times New Roman" fo:font-size="12pt" fo:font-weight="bold" officeooo:rsid="0087d76b" officeooo:paragraph-rsid="0087348a" fo:background-color="transparent" style:font-size-asian="12pt" style:font-weight-asian="bold" style:font-name-complex="Times New Roman" style:font-size-complex="12pt"/>
    </style:style>
    <style:style style:name="P165"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 fo:font-size="12pt" fo:letter-spacing="normal" fo:font-style="normal" fo:font-weight="bold" officeooo:paragraph-rsid="0087348a" fo:background-color="transparent" style:font-size-asian="12pt" style:font-weight-asian="bold" style:font-name-complex="Times New Roman" style:font-size-complex="12pt" style:font-weight-complex="bold"/>
    </style:style>
    <style:style style:name="P166" style:family="paragraph" style:parent-style-name="Standard">
      <style:paragraph-properties fo:line-height="100%" fo:text-align="justify" style:justify-single-word="false" style:snap-to-layout-grid="false"/>
      <style:text-properties fo:color="#000000" loext:opacity="100%" style:font-name="Times New Roman" fo:font-size="12pt" fo:font-weight="bold" officeooo:rsid="0087d76b" officeooo:paragraph-rsid="0087348a" fo:background-color="#ffff00" style:font-size-asian="12pt" style:font-weight-asian="bold" style:font-name-complex="Times New Roman" style:font-size-complex="12pt"/>
    </style:style>
    <style:style style:name="P167" style:family="paragraph" style:parent-style-name="Standard">
      <style:paragraph-properties fo:line-height="100%" fo:text-align="justify" style:justify-single-word="false" style:snap-to-layout-grid="false"/>
      <style:text-properties fo:font-variant="normal" fo:text-transform="none" fo:color="#000000" loext:opacity="100%" style:font-name="Times New Roman" fo:font-size="12pt" fo:letter-spacing="normal" fo:font-style="normal" fo:font-weight="normal" officeooo:rsid="00b10604" officeooo:paragraph-rsid="0087348a" fo:background-color="transparent" style:font-size-asian="12pt" style:font-weight-asian="bold" style:font-name-complex="Times New Roman" style:font-size-complex="12pt"/>
    </style:style>
    <style:style style:name="P168" style:family="paragraph" style:parent-style-name="Standard">
      <style:paragraph-properties fo:line-height="100%" fo:text-align="center" style:justify-single-word="false"/>
      <style:text-properties style:font-name="Times New Roman" fo:font-size="12pt" fo:font-weight="bold" officeooo:paragraph-rsid="0087348a" style:font-size-asian="12pt" style:font-weight-asian="bold" style:font-name-complex="Times New Roman" style:font-size-complex="12pt"/>
    </style:style>
    <style:style style:name="P169" style:family="paragraph" style:parent-style-name="Standard">
      <style:paragraph-properties fo:line-height="100%" fo:text-align="end" style:justify-single-word="false" fo:break-before="page"/>
      <style:text-properties style:font-name="Times New Roman" fo:font-size="12pt" fo:font-weight="normal" officeooo:rsid="00980594" officeooo:paragraph-rsid="00980594" style:font-size-asian="12pt" style:font-weight-asian="normal" style:font-name-complex="Times New Roman" style:font-size-complex="12pt" style:font-weight-complex="normal"/>
    </style:style>
    <style:style style:name="P170" style:family="paragraph" style:parent-style-name="Текст_20_в_20_заданном_20_формате">
      <style:paragraph-properties fo:line-height="100%" fo:text-align="center" style:justify-single-word="false"/>
      <style:text-properties fo:font-variant="normal" fo:text-transform="none" fo:color="#000000" loext:opacity="100%" style:font-name="Times New Roman" fo:font-size="12pt" fo:letter-spacing="normal" fo:font-style="normal" fo:font-weight="bold" officeooo:rsid="009830c4" officeooo:paragraph-rsid="009830c4" fo:background-color="#ffffff" style:font-size-asian="12pt" style:font-style-asian="normal" style:font-weight-asian="bold" style:font-size-complex="12pt"/>
    </style:style>
    <style:style style:name="P171" style:family="paragraph" style:parent-style-name="Текст_20_в_20_заданном_20_формате">
      <style:paragraph-properties fo:line-height="100%" fo:text-align="center" style:justify-single-word="false"/>
      <style:text-properties fo:font-variant="normal" fo:text-transform="none" fo:color="#000000" loext:opacity="100%" style:font-name="Times New Roman" fo:font-size="12pt" fo:letter-spacing="normal" fo:font-style="normal" fo:font-weight="bold" officeooo:paragraph-rsid="00980594" fo:background-color="#ffffff" style:font-size-asian="12pt" style:font-style-asian="normal" style:font-weight-asian="bold" style:font-size-complex="12pt"/>
    </style:style>
    <style:style style:name="P172" style:family="paragraph" style:parent-style-name="Текст_20_в_20_заданном_20_формате">
      <style:paragraph-properties fo:margin-left="0cm" fo:margin-right="0cm" fo:margin-top="0cm" fo:margin-bottom="0cm" style:contextual-spacing="false" fo:line-height="100%" fo:text-align="justify" style:justify-single-word="false" fo:orphans="0" fo:widows="0" fo:text-indent="0cm" style:auto-text-indent="false" fo:keep-with-next="always"/>
      <style:text-properties officeooo:paragraph-rsid="00980594"/>
    </style:style>
    <style:style style:name="P173" style:family="paragraph" style:parent-style-name="Текст_20_в_20_заданном_20_формате">
      <style:paragraph-properties fo:margin-left="0cm" fo:margin-right="0cm" fo:margin-top="0cm" fo:margin-bottom="0cm" style:contextual-spacing="false" fo:line-height="100%" fo:text-align="justify" style:justify-single-word="false" fo:orphans="0" fo:widows="0" fo:text-indent="0cm" style:auto-text-indent="false"/>
      <style:text-properties officeooo:paragraph-rsid="00980594"/>
    </style:style>
    <style:style style:name="P174" style:family="paragraph" style:parent-style-name="Текст_20_в_20_заданном_20_формате">
      <style:paragraph-properties fo:margin-left="0cm" fo:margin-right="0cm" fo:margin-top="0cm" fo:margin-bottom="0cm" style:contextual-spacing="false" fo:line-height="100%" fo:text-align="justify" style:justify-single-word="false" fo:orphans="2" fo:widows="2" fo:text-indent="0cm" style:auto-text-indent="false"/>
      <style:text-properties officeooo:paragraph-rsid="00980594"/>
    </style:style>
    <style:style style:name="P175" style:family="paragraph" style:parent-style-name="Text_20_body">
      <style:paragraph-properties fo:text-align="justify" style:justify-single-word="false"/>
      <style:text-properties officeooo:paragraph-rsid="00980594"/>
    </style:style>
    <style:style style:name="P176" style:family="paragraph" style:parent-style-name="Текст_20_в_20_заданном_20_формате">
      <style:paragraph-properties fo:margin-left="0cm" fo:margin-right="0cm" fo:margin-top="0cm" fo:margin-bottom="0cm" style:contextual-spacing="false" fo:line-height="100%" fo:text-align="justify" style:justify-single-word="false" fo:orphans="2" fo:widows="2" fo:text-indent="0cm" style:auto-text-indent="false"/>
      <style:text-properties fo:font-variant="normal" fo:text-transform="none" fo:color="#000000" loext:opacity="100%" style:font-name="Times New Roman" fo:font-size="12pt" fo:letter-spacing="normal" fo:font-style="normal" fo:font-weight="normal" officeooo:paragraph-rsid="00980594" fo:background-color="#ffffff" style:font-size-asian="12pt" style:font-style-asian="normal" style:font-weight-asian="normal" style:font-size-complex="12pt"/>
    </style:style>
    <style:style style:name="P177" style:family="paragraph" style:parent-style-name="Текст_20_в_20_заданном_20_формате">
      <style:paragraph-properties fo:text-align="justify" style:justify-single-word="false"/>
      <style:text-properties officeooo:paragraph-rsid="00980594"/>
    </style:style>
    <style:style style:name="P178" style:family="paragraph" style:parent-style-name="Текст_20_в_20_заданном_20_формате">
      <style:paragraph-properties fo:margin-left="0cm" fo:margin-right="0cm" fo:margin-top="0cm" fo:margin-bottom="0cm" style:contextual-spacing="false" fo:line-height="100%" fo:text-align="justify" style:justify-single-word="false" fo:orphans="2" fo:widows="2" fo:text-indent="0cm" style:auto-text-indent="false"/>
      <style:text-properties fo:color="#000000" loext:opacity="100%" style:font-name="Times New Roman" officeooo:paragraph-rsid="00980594" fo:background-color="#ffffff"/>
    </style:style>
    <style:style style:name="P179" style:family="paragraph" style:parent-style-name="Текст_20_в_20_заданном_20_формате">
      <style:paragraph-properties fo:margin-left="0cm" fo:margin-right="0cm" fo:margin-top="0cm" fo:margin-bottom="0cm" style:contextual-spacing="false" fo:line-height="100%" fo:text-align="justify" style:justify-single-word="false" fo:orphans="2" fo:widows="2" fo:text-indent="0cm" style:auto-text-indent="false"/>
      <style:text-properties fo:font-variant="normal" fo:text-transform="none" fo:color="#000000" loext:opacity="100%" style:font-name="Times New Roman" fo:font-size="12pt" fo:letter-spacing="normal" fo:font-style="normal" fo:font-weight="bold" officeooo:paragraph-rsid="00980594" fo:background-color="#ffffff" style:font-size-asian="12pt" style:font-style-asian="normal" style:font-weight-asian="bold" style:font-size-complex="12pt" style:font-weight-complex="bold"/>
    </style:style>
    <style:style style:name="P180" style:family="paragraph" style:parent-style-name="Текст_20_в_20_заданном_20_формате">
      <style:paragraph-properties fo:margin-left="0cm" fo:margin-right="0cm" fo:margin-top="0cm" fo:margin-bottom="0cm" style:contextual-spacing="false" fo:line-height="100%" fo:text-align="justify" style:justify-single-word="false" fo:orphans="0" fo:widows="0" fo:text-indent="0cm" style:auto-text-indent="false"/>
      <style:text-properties fo:font-variant="normal" fo:text-transform="none" fo:color="#000000" loext:opacity="100%" style:font-name="Times New Roman" fo:font-size="12pt" fo:letter-spacing="normal" fo:font-style="normal" fo:font-weight="normal" officeooo:paragraph-rsid="00980594" fo:background-color="#ffffff" style:font-size-asian="12pt" style:font-style-asian="normal" style:font-weight-asian="normal" style:font-size-complex="12pt"/>
    </style:style>
    <style:style style:name="P181" style:family="paragraph" style:parent-style-name="Текст_20_в_20_заданном_20_формате">
      <style:paragraph-properties fo:margin-left="0cm" fo:margin-right="0cm" fo:margin-top="0cm" fo:margin-bottom="0cm" style:contextual-spacing="false" fo:line-height="100%" fo:text-align="justify" style:justify-single-word="false" fo:orphans="0" fo:widows="0" fo:text-indent="0cm" style:auto-text-indent="false"/>
      <style:text-properties fo:color="#000000" loext:opacity="100%" style:font-name="Times New Roman" fo:font-size="12pt" fo:font-weight="bold" officeooo:paragraph-rsid="00980594" fo:background-color="#ffffff" style:font-size-asian="12pt" style:font-weight-asian="bold" style:font-size-complex="12pt"/>
    </style:style>
    <style:style style:name="P182" style:family="paragraph" style:parent-style-name="Текст_20_в_20_заданном_20_формате">
      <style:paragraph-properties fo:line-height="100%" fo:text-align="start" style:justify-single-word="false"/>
      <style:text-properties fo:font-variant="normal" fo:text-transform="none" fo:color="#000000" loext:opacity="100%" style:font-name="Times New Roman" fo:font-size="12pt" fo:letter-spacing="normal" fo:font-style="normal" fo:font-weight="bold" officeooo:paragraph-rsid="00980594" fo:background-color="#ffffff" style:font-size-asian="12pt" style:font-style-asian="normal" style:font-weight-asian="bold" style:font-size-complex="12pt"/>
    </style:style>
    <style:style style:name="P183" style:family="paragraph" style:parent-style-name="Текст_20_в_20_заданном_20_формате">
      <style:paragraph-properties fo:margin-left="0cm" fo:margin-right="0cm" fo:margin-top="0cm" fo:margin-bottom="0cm" style:contextual-spacing="false" fo:line-height="100%" fo:text-align="start" style:justify-single-word="false" fo:orphans="2" fo:widows="2" fo:text-indent="0cm" style:auto-text-indent="false" fo:keep-with-next="always"/>
      <style:text-properties officeooo:paragraph-rsid="00980594"/>
    </style:style>
    <style:style style:name="P184" style:family="paragraph" style:parent-style-name="Текст_20_в_20_заданном_20_формате">
      <style:paragraph-properties fo:margin-left="0cm" fo:margin-right="0cm" fo:margin-top="0cm" fo:margin-bottom="0cm" style:contextual-spacing="false" fo:line-height="100%" fo:text-align="start" style:justify-single-word="false" fo:orphans="2" fo:widows="2" fo:text-indent="0cm" style:auto-text-indent="false"/>
      <style:text-properties officeooo:paragraph-rsid="00980594"/>
    </style:style>
    <style:style style:name="P185" style:family="paragraph" style:parent-style-name="Text_20_body">
      <style:paragraph-properties fo:margin-left="0cm" fo:margin-right="0cm" fo:margin-top="0cm" fo:margin-bottom="0cm" style:contextual-spacing="false" fo:line-height="100%" fo:text-align="start" style:justify-single-word="false" fo:orphans="2" fo:widows="2" fo:text-indent="0cm" style:auto-text-indent="false"/>
      <style:text-properties officeooo:paragraph-rsid="00980594"/>
    </style:style>
    <style:style style:name="P186" style:family="paragraph" style:parent-style-name="Text_20_body">
      <style:paragraph-properties fo:margin-left="0cm" fo:margin-right="0cm" fo:margin-top="0cm" fo:margin-bottom="0cm" style:contextual-spacing="false" fo:orphans="2" fo:widows="2" fo:text-indent="0cm" style:auto-text-indent="false"/>
      <style:text-properties officeooo:paragraph-rsid="00980594"/>
    </style:style>
    <style:style style:name="P187" style:family="paragraph" style:parent-style-name="Текст_20_в_20_заданном_20_формате">
      <style:paragraph-properties fo:margin-left="0cm" fo:margin-right="0cm" fo:margin-top="0cm" fo:margin-bottom="0cm" style:contextual-spacing="false" fo:line-height="100%" fo:text-align="end" style:justify-single-word="false" fo:orphans="2" fo:widows="2" fo:text-indent="0cm" style:auto-text-indent="false" fo:break-before="page"/>
      <style:text-properties fo:font-variant="normal" fo:text-transform="none" fo:color="#000000" loext:opacity="100%" style:font-name="Times New Roman" fo:font-size="12pt" fo:letter-spacing="normal" fo:font-style="normal" fo:font-weight="normal" officeooo:rsid="009830c4" officeooo:paragraph-rsid="009830c4" fo:background-color="#ffffff" style:font-size-asian="12pt" style:font-style-asian="normal" style:font-weight-asian="normal" style:font-size-complex="12pt"/>
    </style:style>
    <style:style style:name="P188" style:family="paragraph" style:parent-style-name="Текст_20_в_20_заданном_20_формате">
      <style:paragraph-properties fo:margin-left="0cm" fo:margin-right="0cm" fo:margin-top="0cm" fo:margin-bottom="0cm" style:contextual-spacing="false" fo:line-height="100%" fo:text-align="end" style:justify-single-word="false" fo:orphans="2" fo:widows="2" fo:text-indent="0cm" style:auto-text-indent="false"/>
      <style:text-properties fo:font-variant="normal" fo:text-transform="none" fo:color="#000000" loext:opacity="100%" style:font-name="Times New Roman" fo:font-size="12pt" fo:letter-spacing="normal" fo:font-style="normal" fo:font-weight="normal" officeooo:rsid="009830c4" officeooo:paragraph-rsid="009830c4" fo:background-color="#ffffff" style:font-size-asian="12pt" style:font-style-asian="normal" style:font-weight-asian="normal" style:font-size-complex="12pt"/>
    </style:style>
    <style:style style:name="P189" style:family="paragraph" style:parent-style-name="Standard">
      <style:paragraph-properties fo:line-height="100%" fo:text-align="center" style:justify-single-word="false"/>
      <style:text-properties style:font-name="Times New Roman" fo:font-size="12pt" fo:font-weight="bold" officeooo:rsid="009830c4" officeooo:paragraph-rsid="009830c4" style:font-size-asian="12pt" style:font-weight-asian="bold" style:font-name-complex="Times New Roman" style:font-size-complex="12pt"/>
    </style:style>
    <style:style style:name="P190" style:family="paragraph" style:parent-style-name="Standard">
      <style:paragraph-properties fo:line-height="100%" fo:text-align="start" style:justify-single-word="false"/>
      <style:text-properties style:font-name="Times New Roman" fo:font-size="12pt" fo:font-weight="bold" officeooo:rsid="009830c4" officeooo:paragraph-rsid="009830c4" style:font-size-asian="12pt" style:font-weight-asian="bold" style:font-name-complex="Times New Roman" style:font-size-complex="12pt"/>
    </style:style>
    <style:style style:name="P191" style:family="paragraph" style:parent-style-name="Текст_20_в_20_заданном_20_формате">
      <style:paragraph-properties fo:margin-left="0cm" fo:margin-right="-1.279cm" fo:margin-top="0cm" fo:margin-bottom="0cm" style:contextual-spacing="false" fo:line-height="115%" fo:text-align="start" style:justify-single-word="false" fo:orphans="0" fo:widows="0" fo:text-indent="0cm" style:auto-text-indent="false"/>
      <style:text-properties fo:font-variant="normal" fo:text-transform="none" fo:color="#222222" loext:opacity="100%" style:font-name="Times New Roman" fo:font-size="12pt" fo:letter-spacing="normal" fo:font-style="normal" fo:font-weight="bold" officeooo:paragraph-rsid="009830c4" style:font-size-asian="12pt" style:font-style-asian="normal" style:font-weight-asian="bold" style:font-size-complex="12pt"/>
    </style:style>
    <style:style style:name="P192" style:family="paragraph" style:parent-style-name="Текст_20_в_20_заданном_20_формате">
      <style:paragraph-properties fo:margin-left="0cm" fo:margin-right="0cm" fo:margin-top="0cm" fo:margin-bottom="0cm" style:contextual-spacing="false" fo:line-height="100%" fo:text-align="start" style:justify-single-word="false" fo:keep-together="always" fo:orphans="2" fo:widows="2" fo:text-indent="0cm" style:auto-text-indent="false" fo:break-before="auto" fo:break-after="auto" fo:keep-with-next="always"/>
      <style:text-properties fo:font-variant="normal" fo:text-transform="none" fo:color="#222222" loext:opacity="100%" style:font-name="Times New Roman" fo:font-size="12pt" fo:letter-spacing="normal" fo:font-style="normal" fo:font-weight="bold" officeooo:paragraph-rsid="009830c4" style:font-size-asian="12pt" style:font-style-asian="normal" style:font-weight-asian="bold" style:font-size-complex="12pt"/>
    </style:style>
    <style:style style:name="P193" style:family="paragraph" style:parent-style-name="Текст_20_в_20_заданном_20_формате">
      <style:paragraph-properties fo:margin-left="0cm" fo:margin-right="0cm" fo:margin-top="0cm" fo:margin-bottom="0cm" style:contextual-spacing="false" fo:text-align="start" style:justify-single-word="false" fo:orphans="2" fo:widows="2" fo:text-indent="0cm" style:auto-text-indent="false"/>
      <style:text-properties fo:font-variant="normal" fo:text-transform="none" fo:color="#080808" loext:opacity="100%" style:font-name="Times New Roman" fo:font-size="12pt" fo:letter-spacing="normal" fo:font-style="normal" fo:font-weight="bold" officeooo:paragraph-rsid="009830c4" style:font-size-asian="12pt" style:font-style-asian="normal" style:font-weight-asian="bold" style:font-size-complex="12pt"/>
    </style:style>
    <style:style style:name="P194" style:family="paragraph" style:parent-style-name="Текст_20_в_20_заданном_20_формате">
      <style:paragraph-properties fo:margin-left="0cm" fo:margin-right="0cm" fo:margin-top="0cm" fo:margin-bottom="0cm" style:contextual-spacing="false" fo:text-align="start" style:justify-single-word="false" fo:orphans="2" fo:widows="2" fo:text-indent="0cm" style:auto-text-indent="false"/>
      <style:text-properties style:font-name="Times New Roman" fo:font-size="12pt" officeooo:paragraph-rsid="009830c4" style:font-size-asian="12pt" style:font-size-complex="12pt"/>
    </style:style>
    <style:style style:name="P195" style:family="paragraph" style:parent-style-name="Текст_20_в_20_заданном_20_формате">
      <style:paragraph-properties fo:margin-top="0cm" fo:margin-bottom="0cm" style:contextual-spacing="false" fo:text-align="start" style:justify-single-word="false" fo:orphans="0" fo:widows="0"/>
      <style:text-properties fo:font-variant="normal" fo:text-transform="none" fo:color="#222222" loext:opacity="100%" style:font-name="Times New Roman" fo:font-size="12pt" fo:letter-spacing="normal" fo:font-style="normal" fo:font-weight="bold" officeooo:paragraph-rsid="009830c4" style:font-size-asian="12pt" style:font-style-asian="normal" style:font-weight-asian="bold" style:font-size-complex="12pt"/>
    </style:style>
    <style:style style:name="P196" style:family="paragraph" style:parent-style-name="Текст_20_в_20_заданном_20_формате">
      <style:paragraph-properties fo:margin-left="0cm" fo:margin-right="0cm" fo:margin-top="0cm" fo:margin-bottom="0cm" style:contextual-spacing="false" fo:text-align="start" style:justify-single-word="false" fo:orphans="2" fo:widows="2" fo:text-indent="0cm" style:auto-text-indent="false"/>
      <style:text-properties fo:font-variant="normal" fo:text-transform="none" fo:color="#222222" loext:opacity="100%" style:font-name="Times New Roman" fo:font-size="12pt" fo:letter-spacing="normal" fo:font-style="normal" fo:font-weight="bold" officeooo:paragraph-rsid="009830c4" style:font-size-asian="12pt" style:font-style-asian="normal" style:font-weight-asian="bold" style:font-size-complex="12pt"/>
    </style:style>
    <style:style style:name="P197" style:family="paragraph" style:parent-style-name="Текст_20_в_20_заданном_20_формате">
      <style:paragraph-properties fo:margin-left="0cm" fo:margin-right="0cm" fo:margin-top="0cm" fo:margin-bottom="0cm" style:contextual-spacing="false" fo:text-align="start" style:justify-single-word="false" fo:orphans="2" fo:widows="2" fo:text-indent="0cm" style:auto-text-indent="false"/>
      <style:text-properties fo:font-variant="normal" fo:text-transform="none" fo:color="#080808" loext:opacity="100%" style:font-name="Times New Roman" fo:font-size="12pt" fo:letter-spacing="normal" fo:font-style="normal" fo:font-weight="normal" officeooo:paragraph-rsid="009830c4" style:font-size-asian="12pt" style:font-style-asian="normal" style:font-weight-asian="normal" style:font-size-complex="12pt"/>
    </style:style>
    <style:style style:name="P198" style:family="paragraph" style:parent-style-name="Текст_20_в_20_заданном_20_формате">
      <style:paragraph-properties fo:margin-left="0cm" fo:margin-right="0cm" fo:margin-top="0cm" fo:margin-bottom="0cm" style:contextual-spacing="false" fo:line-height="100%" fo:text-align="start" style:justify-single-word="false" fo:keep-together="always" fo:orphans="2" fo:widows="2" fo:text-indent="0cm" style:auto-text-indent="false" fo:break-before="auto" fo:break-after="auto" fo:keep-with-next="always"/>
      <style:text-properties fo:font-variant="normal" fo:text-transform="none" fo:color="#222222" loext:opacity="100%" style:font-name="Times New Roman" fo:font-size="12pt" fo:letter-spacing="normal" fo:font-style="italic" fo:font-weight="bold" officeooo:paragraph-rsid="009830c4" style:font-size-asian="12pt" style:font-style-asian="italic" style:font-weight-asian="bold" style:font-size-complex="12pt"/>
    </style:style>
    <style:style style:name="P199" style:family="paragraph" style:parent-style-name="Текст_20_в_20_заданном_20_формате">
      <style:paragraph-properties fo:margin-left="0cm" fo:margin-right="0cm" fo:margin-top="0cm" fo:margin-bottom="0cm" style:contextual-spacing="false" fo:text-align="start" style:justify-single-word="false" fo:orphans="2" fo:widows="2" fo:text-indent="0cm" style:auto-text-indent="false"/>
      <style:text-properties fo:font-variant="normal" fo:text-transform="none" fo:color="#222222" loext:opacity="100%" style:font-name="Times New Roman" fo:font-size="12pt" fo:letter-spacing="normal" fo:font-style="italic" fo:font-weight="bold" officeooo:paragraph-rsid="009830c4" style:font-size-asian="12pt" style:font-style-asian="italic" style:font-weight-asian="bold" style:font-size-complex="12pt"/>
    </style:style>
    <style:style style:name="P200" style:family="paragraph" style:parent-style-name="Header_20_right">
      <style:text-properties style:text-rotation-angle="270" style:text-rotation-scale="line-height"/>
    </style:style>
    <style:style style:name="T1" style:family="text">
      <style:text-properties style:font-name="Times New Roman" fo:font-size="12pt" style:font-size-asian="12pt" style:font-name-complex="Times New Roman" style:font-size-complex="12pt"/>
    </style:style>
    <style:style style:name="T2" style:family="text">
      <style:text-properties style:font-name="Times New Roman" fo:font-size="12pt" style:font-name-asian="Times New Roman" style:font-size-asian="12pt" style:font-name-complex="Times New Roman" style:font-size-complex="12pt"/>
    </style:style>
    <style:style style:name="T3" style:family="text">
      <style:text-properties fo:color="#000000" loext:opacity="100%" style:font-name="Times New Roman" fo:font-size="12pt" style:font-name-asian="Times New Roman" style:font-size-asian="12pt" style:font-name-complex="Times New Roman" style:font-size-complex="12pt"/>
    </style:style>
    <style:style style:name="T4" style:family="text">
      <style:text-properties fo:color="#000000" loext:opacity="100%" style:font-name="Times New Roman" fo:font-size="12pt" style:font-size-asian="12pt" style:font-name-complex="Times New Roman" style:font-size-complex="12pt"/>
    </style:style>
    <style:style style:name="T5" style:family="text">
      <style:text-properties fo:font-size="12pt" officeooo:rsid="008535a1" style:font-size-asian="12pt" style:font-size-complex="12pt"/>
    </style:style>
    <style:style style:name="T6" style:family="text">
      <style:text-properties fo:font-variant="normal" fo:text-transform="none" fo:color="#22272f" loext:opacity="100%" style:font-name="Times New Roman" fo:font-size="12pt" fo:letter-spacing="normal" fo:font-style="normal" fo:font-weight="normal" fo:background-color="transparent" loext:char-shading-value="0" style:font-size-asian="12pt" style:font-name-complex="Times New Roman" style:font-size-complex="12pt"/>
    </style:style>
    <style:style style:name="T7" style:family="text">
      <style:text-properties fo:font-variant="normal" fo:text-transform="none" fo:color="#333333" loext:opacity="100%" style:font-name="Times New Roman" fo:font-size="12pt" fo:letter-spacing="normal" fo:font-style="normal" fo:font-weight="normal" fo:background-color="transparent" loext:char-shading-value="0" style:font-size-asian="12pt" style:font-size-complex="12pt"/>
    </style:style>
    <style:style style:name="T8" style:family="text">
      <style:text-properties fo:font-variant="normal" fo:text-transform="none" fo:color="#22272f" loext:opacity="100%" style:font-name="Times New Roman" fo:font-size="12pt" fo:letter-spacing="normal" fo:font-style="normal" fo:font-weight="normal" fo:background-color="transparent" loext:char-shading-value="0" style:font-size-asian="12pt" style:font-size-complex="12pt"/>
    </style:style>
    <style:style style:name="T9" style:family="text">
      <style:text-properties style:font-name="Times New Roman" fo:font-size="12pt" style:font-size-asian="12pt" style:language-asian="ru" style:country-asian="RU" style:font-name-complex="Times New Roman" style:font-size-complex="12pt"/>
    </style:style>
    <style:style style:name="T10" style:family="text">
      <style:text-properties fo:language="ru" fo:country="RU" style:language-asian="ru" style:country-asian="RU"/>
    </style:style>
    <style:style style:name="T11" style:family="text">
      <style:text-properties fo:language="none" fo:country="none" fo:background-color="transparent" loext:char-shading-value="0" style:font-name-asian="Times New Roman"/>
    </style:style>
    <style:style style:name="T12" style:family="text">
      <style:text-properties fo:language="none" fo:country="none" fo:background-color="transparent" loext:char-shading-value="0" style:font-name-asian="Times New Roman" style:font-name-complex="Times New Roman"/>
    </style:style>
    <style:style style:name="T13" style:family="text">
      <style:text-properties officeooo:rsid="00832c12"/>
    </style:style>
    <style:style style:name="T14" style:family="text">
      <style:text-properties officeooo:rsid="0094f20b"/>
    </style:style>
    <style:style style:name="T15" style:family="text">
      <style:text-properties officeooo:rsid="00958f47"/>
    </style:style>
    <style:style style:name="T16" style:family="text">
      <style:text-properties style:font-name-complex="Times New Roman"/>
    </style:style>
    <style:style style:name="T17" style:family="text">
      <style:text-properties fo:font-style="italic" style:font-style-asian="italic" style:font-name-complex="Times New Roman"/>
    </style:style>
    <style:style style:name="T18" style:family="text">
      <style:text-properties style:font-name="Times New Roman" fo:font-size="12pt" fo:background-color="transparent" loext:char-shading-value="0" style:font-size-asian="12pt" style:font-name-complex="Times New Roman" style:font-size-complex="12pt"/>
    </style:style>
    <style:style style:name="T19" style:family="text">
      <style:text-properties style:text-underline-style="solid" style:text-underline-width="auto" style:text-underline-color="font-color" style:font-name-complex="Times New Roman"/>
    </style:style>
    <style:style style:name="T20" style:family="text">
      <style:text-properties fo:font-weight="bold" officeooo:rsid="008586a1" style:font-weight-asian="bold" style:font-weight-complex="bold"/>
    </style:style>
    <style:style style:name="T21" style:family="text">
      <style:text-properties fo:font-style="normal" fo:font-weight="bold" style:font-weight-asian="bold" style:font-weight-complex="bold"/>
    </style:style>
    <style:style style:name="T22" style:family="text">
      <style:text-properties fo:language="en" fo:country="US" style:font-name-complex="Times New Roman"/>
    </style:style>
    <style:style style:name="T23" style:family="text">
      <style:text-properties fo:color="#000000" loext:opacity="100%" style:font-name="Times New Roman" fo:font-size="12pt" fo:language="en" fo:country="US" style:text-underline-style="none" fo:background-color="#ffffff" loext:char-shading-value="0" style:font-size-asian="12pt" style:font-name-complex="Times New Roman" style:font-size-complex="12pt"/>
    </style:style>
    <style:style style:name="T24" style:family="text">
      <style:text-properties fo:color="#000000" loext:opacity="100%" style:font-name="Times New Roman" fo:font-size="12pt" style:text-underline-style="none" fo:background-color="#ffffff" loext:char-shading-value="0" style:font-size-asian="12pt" style:font-name-complex="Times New Roman" style:font-size-complex="12pt"/>
    </style:style>
    <style:style style:name="T25" style:family="text">
      <style:text-properties officeooo:rsid="0086f152"/>
    </style:style>
    <style:style style:name="T26" style:family="text">
      <style:text-properties officeooo:rsid="0087d76b"/>
    </style:style>
    <style:style style:name="T27" style:family="text">
      <style:text-properties officeooo:rsid="00b20a9e"/>
    </style:style>
    <style:style style:name="T28" style:family="text">
      <style:text-properties officeooo:rsid="00a5d6d2"/>
    </style:style>
    <style:style style:name="T29" style:family="text">
      <style:text-properties fo:color="#000000" loext:opacity="100%" style:font-name="Times New Roman" fo:font-size="12pt"/>
    </style:style>
    <style:style style:name="T30" style:family="text">
      <style:text-properties fo:color="#000000" loext:opacity="100%" style:text-line-through-style="none" style:text-line-through-type="none" style:font-name="Times New Roman" fo:font-size="12pt" style:text-underline-style="none" style:text-blinking="false"/>
    </style:style>
    <style:style style:name="T31" style:family="text">
      <style:text-properties officeooo:rsid="0095ba53"/>
    </style:style>
    <style:style style:name="T32" style:family="text">
      <style:text-properties fo:font-variant="normal" fo:text-transform="none" fo:color="#000000" loext:opacity="100%" style:font-name="Times New Roman" fo:font-size="12pt" fo:letter-spacing="normal" fo:font-style="normal" fo:font-weight="bold" fo:background-color="#ffffff" loext:char-shading-value="0" style:font-size-asian="12pt" style:font-style-asian="normal" style:font-weight-asian="bold" style:font-size-complex="12pt"/>
    </style:style>
    <style:style style:name="T33" style:family="text">
      <style:text-properties fo:font-variant="normal" fo:text-transform="none" fo:color="#000000" loext:opacity="100%" style:font-name="Times New Roman" fo:font-size="12pt" fo:letter-spacing="normal" fo:font-style="italic" fo:font-weight="bold" fo:background-color="#ffffff" loext:char-shading-value="0" style:font-size-asian="12pt" style:font-style-asian="italic" style:font-weight-asian="bold" style:font-size-complex="12pt"/>
    </style:style>
    <style:style style:name="T34" style:family="text">
      <style:text-properties fo:font-variant="normal" fo:text-transform="none" fo:color="#000000" loext:opacity="100%" style:font-name="Times New Roman" fo:font-size="12pt" fo:letter-spacing="normal" fo:font-style="normal" fo:font-weight="normal" fo:background-color="#ffffff" loext:char-shading-value="0" style:font-size-asian="12pt" style:font-style-asian="normal" style:font-weight-asian="normal" style:font-size-complex="12pt"/>
    </style:style>
    <style:style style:name="T35" style:family="text">
      <style:text-properties fo:font-variant="normal" fo:text-transform="none" fo:color="#000000" loext:opacity="100%" style:font-name="Times New Roman" fo:font-size="12pt" fo:letter-spacing="normal" fo:font-style="italic" fo:font-weight="normal" fo:background-color="#ffffff" loext:char-shading-value="0" style:font-size-asian="12pt" style:font-style-asian="italic" style:font-weight-asian="normal" style:font-size-complex="12pt"/>
    </style:style>
    <style:style style:name="T36" style:family="text">
      <style:text-properties fo:font-variant="normal" fo:text-transform="none" fo:color="#000000" loext:opacity="100%" style:font-name="Times New Roman" fo:font-size="12pt" fo:letter-spacing="normal" fo:font-style="italic" fo:font-weight="normal" fo:background-color="#ffffff" loext:char-shading-value="0" style:font-size-asian="12pt" style:font-style-asian="italic" style:font-weight-asian="normal" style:font-size-complex="12pt" style:font-style-complex="italic"/>
    </style:style>
    <style:style style:name="T37" style:family="text">
      <style:text-properties fo:font-variant="normal" fo:text-transform="none" fo:color="#000000" loext:opacity="100%" style:font-name="Times New Roman" fo:font-size="12pt" fo:letter-spacing="normal" fo:font-style="normal" fo:font-weight="normal" fo:background-color="#ffffff" loext:char-shading-value="0" style:font-size-asian="12pt" style:font-style-asian="normal" style:font-weight-asian="normal" style:font-size-complex="12pt" style:font-style-complex="normal"/>
    </style:style>
    <style:style style:name="T38" style:family="text">
      <style:text-properties fo:color="#000000" loext:opacity="100%" style:font-name="Times New Roman" fo:font-size="12pt" fo:background-color="#ffffff" loext:char-shading-value="0" style:font-name-asian="Liberation Mono2" style:font-size-asian="12pt" style:language-asian="en" style:country-asian="US" style:font-name-complex="Liberation Mono2" style:font-size-complex="12pt"/>
    </style:style>
    <style:style style:name="T39" style:family="text">
      <style:text-properties fo:font-variant="normal" fo:text-transform="none" fo:color="#000000" loext:opacity="100%" style:font-name="Times New Roman" fo:font-size="12pt" fo:letter-spacing="normal" fo:font-style="normal" fo:font-weight="bold" fo:background-color="#ffffff" loext:char-shading-value="0" style:font-name-asian="Liberation Mono2" style:font-size-asian="12pt" style:language-asian="en" style:country-asian="US" style:font-style-asian="normal" style:font-weight-asian="bold" style:font-name-complex="Liberation Mono2" style:font-size-complex="12pt"/>
    </style:style>
    <style:style style:name="T40" style:family="text">
      <style:text-properties fo:font-variant="normal" fo:text-transform="none" fo:color="#000000" loext:opacity="100%" style:font-name="Times New Roman" fo:font-size="12pt" fo:letter-spacing="normal" fo:font-style="italic" fo:font-weight="bold" fo:background-color="#ffffff" loext:char-shading-value="0" style:font-name-asian="Liberation Mono2" style:font-size-asian="12pt" style:language-asian="en" style:country-asian="US" style:font-style-asian="italic" style:font-weight-asian="bold" style:font-name-complex="Liberation Mono2" style:font-size-complex="12pt"/>
    </style:style>
    <style:style style:name="T41" style:family="text">
      <style:text-properties fo:font-variant="normal" fo:text-transform="none" fo:font-size="12pt" fo:letter-spacing="normal" fo:font-style="normal" fo:font-weight="normal" style:font-size-asian="12pt" style:font-style-asian="normal" style:font-weight-asian="normal" style:font-size-complex="12pt"/>
    </style:style>
    <style:style style:name="T42" style:family="text">
      <style:text-properties fo:font-variant="normal" fo:text-transform="none" fo:font-size="12pt" fo:letter-spacing="normal" fo:font-style="italic" fo:font-weight="normal" style:font-size-asian="12pt" style:font-style-asian="italic" style:font-weight-asian="normal" style:font-size-complex="12pt" style:font-style-complex="italic"/>
    </style:style>
    <style:style style:name="T43" style:family="text">
      <style:text-properties fo:font-variant="normal" fo:text-transform="none" fo:font-size="12pt" fo:letter-spacing="normal" fo:font-style="normal" fo:font-weight="normal" style:font-size-asian="12pt" style:font-style-asian="normal" style:font-weight-asian="normal" style:font-size-complex="12pt" style:font-style-complex="normal"/>
    </style:style>
    <style:style style:name="T44" style:family="text">
      <style:text-properties fo:font-variant="normal" fo:text-transform="none" fo:font-size="12pt" fo:letter-spacing="normal" fo:font-style="normal" fo:font-weight="normal" style:font-size-asian="12pt" style:font-style-asian="normal" style:font-weight-asian="normal" style:font-size-complex="12pt" style:font-weight-complex="normal"/>
    </style:style>
    <style:style style:name="T45" style:family="text">
      <style:text-properties fo:font-variant="normal" fo:text-transform="none" fo:font-size="12pt" fo:letter-spacing="normal" fo:font-style="italic" fo:font-weight="normal" style:font-size-asian="12pt" style:font-style-asian="italic" style:font-weight-asian="normal" style:font-size-complex="12pt" style:font-style-complex="italic" style:font-weight-complex="normal"/>
    </style:style>
    <style:style style:name="T46" style:family="text">
      <style:text-properties fo:font-variant="normal" fo:text-transform="none" fo:font-size="12pt" fo:letter-spacing="normal" fo:font-style="normal" fo:font-weight="normal" style:font-size-asian="12pt" style:font-style-asian="normal" style:font-weight-asian="normal" style:font-size-complex="12pt" style:font-style-complex="normal" style:font-weight-complex="normal"/>
    </style:style>
    <style:style style:name="T47" style:family="text">
      <style:text-properties fo:color="#000000" loext:opacity="100%" style:font-name="Times New Roman" fo:font-size="12pt" fo:font-style="normal" fo:font-weight="bold" fo:background-color="#ffffff" loext:char-shading-value="0" style:font-size-asian="12pt" style:font-style-asian="normal" style:font-weight-asian="bold" style:font-size-complex="12pt" style:font-weight-complex="bold"/>
    </style:style>
    <style:style style:name="T48" style:family="text">
      <style:text-properties fo:color="#000000" loext:opacity="100%" style:font-name="Times New Roman" fo:font-size="12pt" fo:font-style="italic" fo:font-weight="bold" fo:background-color="#ffffff" loext:char-shading-value="0" style:font-size-asian="12pt" style:font-style-asian="italic" style:font-weight-asian="bold" style:font-size-complex="12pt" style:font-weight-complex="bold"/>
    </style:style>
    <style:style style:name="T49" style:family="text">
      <style:text-properties fo:font-variant="normal" fo:text-transform="none" fo:color="#000000" loext:opacity="100%" style:font-name="Times New Roman" fo:font-size="12pt" fo:letter-spacing="normal" fo:font-style="normal" fo:font-weight="bold" fo:background-color="#ffffff" loext:char-shading-value="0" style:font-size-asian="12pt" style:font-style-asian="normal" style:font-weight-asian="bold" style:font-size-complex="12pt" style:font-weight-complex="bold"/>
    </style:style>
    <style:style style:name="T50" style:family="text">
      <style:text-properties fo:font-variant="normal" fo:text-transform="none" fo:color="#000000" loext:opacity="100%" style:font-name="Times New Roman" fo:font-size="12pt" fo:letter-spacing="normal" fo:font-style="italic" fo:font-weight="bold" fo:background-color="#ffffff" loext:char-shading-value="0" style:font-size-asian="12pt" style:font-style-asian="italic" style:font-weight-asian="bold" style:font-size-complex="12pt" style:font-weight-complex="bold"/>
    </style:style>
    <style:style style:name="T51" style:family="text">
      <style:text-properties fo:font-variant="normal" fo:text-transform="none" fo:color="#000000" loext:opacity="100%" style:font-name="Times New Roman" fo:font-size="12pt" fo:letter-spacing="normal" fo:font-style="normal" fo:font-weight="bold" fo:background-color="#ffffff" loext:char-shading-value="0" style:font-name-asian="Liberation Mono2" style:font-size-asian="12pt" style:language-asian="en" style:country-asian="US" style:font-style-asian="normal" style:font-weight-asian="bold" style:font-name-complex="Liberation Mono2" style:font-size-complex="12pt" style:font-weight-complex="bold"/>
    </style:style>
    <style:style style:name="T52" style:family="text">
      <style:text-properties fo:font-variant="normal" fo:text-transform="none" fo:color="#000000" loext:opacity="100%" style:font-name="Times New Roman" fo:font-size="12pt" fo:letter-spacing="normal" fo:font-style="italic" fo:font-weight="bold" fo:background-color="#ffffff" loext:char-shading-value="0" style:font-name-asian="Liberation Mono2" style:font-size-asian="12pt" style:language-asian="en" style:country-asian="US" style:font-style-asian="italic" style:font-weight-asian="bold" style:font-name-complex="Liberation Mono2" style:font-size-complex="12pt" style:font-weight-complex="bold"/>
    </style:style>
    <style:style style:name="T53" style:family="text">
      <style:text-properties fo:font-variant="normal" fo:text-transform="none" fo:color="#000000" loext:opacity="100%" style:font-name="Times New Roman" fo:font-size="12pt" fo:letter-spacing="normal" fo:font-style="normal" fo:font-weight="normal" fo:background-color="#ffffff" loext:char-shading-value="0" style:font-name-asian="Liberation Mono2" style:font-size-asian="12pt" style:language-asian="en" style:country-asian="US" style:font-style-asian="normal" style:font-weight-asian="normal" style:font-name-complex="Liberation Mono2" style:font-size-complex="12pt"/>
    </style:style>
    <style:style style:name="T54" style:family="text">
      <style:text-properties fo:font-variant="normal" fo:text-transform="none" fo:color="#000000" loext:opacity="100%" style:font-name="Times New Roman" fo:font-size="12pt" fo:letter-spacing="normal" fo:font-style="italic" fo:font-weight="normal" fo:background-color="#ffffff" loext:char-shading-value="0" style:font-name-asian="Liberation Mono2" style:font-size-asian="12pt" style:language-asian="en" style:country-asian="US" style:font-style-asian="italic" style:font-weight-asian="normal" style:font-name-complex="Liberation Mono2" style:font-size-complex="12pt"/>
    </style:style>
    <style:style style:name="T55" style:family="text">
      <style:text-properties fo:font-variant="normal" fo:text-transform="none" fo:color="#000000" loext:opacity="100%" style:font-name="Times New Roman" fo:font-size="12pt" fo:letter-spacing="normal" fo:font-style="italic" fo:font-weight="normal" fo:background-color="#ffffff" loext:char-shading-value="0" style:font-name-asian="Liberation Mono2" style:font-size-asian="12pt" style:language-asian="en" style:country-asian="US" style:font-style-asian="italic" style:font-weight-asian="normal" style:font-name-complex="Liberation Mono2" style:font-size-complex="12pt" style:font-style-complex="italic"/>
    </style:style>
    <style:style style:name="T56" style:family="text">
      <style:text-properties fo:font-variant="normal" fo:text-transform="none" fo:color="#000000" loext:opacity="100%" style:font-name="Times New Roman" fo:font-size="12pt" fo:letter-spacing="normal" fo:font-style="normal" fo:font-weight="normal" fo:background-color="#ffffff" loext:char-shading-value="0" style:font-name-asian="Liberation Mono2" style:font-size-asian="12pt" style:language-asian="en" style:country-asian="US" style:font-style-asian="normal" style:font-weight-asian="normal" style:font-name-complex="Liberation Mono2" style:font-size-complex="12pt" style:font-style-complex="normal"/>
    </style:style>
    <style:style style:name="T57" style:family="text">
      <style:text-properties fo:font-variant="normal" fo:text-transform="none" fo:color="#080808" loext:opacity="100%" fo:letter-spacing="normal" fo:font-style="normal" fo:font-weight="normal" style:font-style-asian="normal" style:font-weight-asian="normal"/>
    </style:style>
    <style:style style:name="T58" style:family="text">
      <style:text-properties fo:font-variant="normal" fo:text-transform="none" fo:color="#080808" loext:opacity="100%" fo:letter-spacing="normal" fo:font-style="italic" fo:font-weight="normal" style:font-style-asian="italic" style:font-weight-asian="normal"/>
    </style:style>
    <style:style style:name="T59" style:family="text">
      <style:text-properties fo:font-variant="normal" fo:text-transform="none" fo:color="#080808" loext:opacity="100%" fo:letter-spacing="normal" fo:font-style="normal" fo:font-weight="bold" style:font-style-asian="normal" style:font-weight-asian="bold"/>
    </style:style>
    <style:style style:name="T60" style:family="text">
      <style:text-properties fo:font-variant="normal" fo:text-transform="none" fo:color="#222222" loext:opacity="100%" fo:letter-spacing="normal" fo:font-style="normal" fo:font-weight="normal" style:font-style-asian="normal" style:font-weight-asian="normal"/>
    </style:style>
    <style:style style:name="T61" style:family="text">
      <style:text-properties fo:font-variant="normal" fo:text-transform="none" fo:color="#222222" loext:opacity="100%" fo:letter-spacing="normal" fo:font-style="normal" fo:font-weight="bold" style:font-style-asian="normal" style:font-weight-asian="bold"/>
    </style:style>
    <style:style style:name="fr1" style:family="graphic" style:parent-style-name="Frame">
      <style:graphic-properties style:protect="content size position" style:wrap="run-through" style:number-wrapped-paragraphs="no-limit" style:vertical-pos="middle" style:vertical-rel="page-content" style:horizontal-pos="from-left" style:horizontal-rel="page" fo:padding="0cm" fo:border="none" style:shadow="none" draw:shadow-opacity="100%" draw:textarea-vertical-align="middle">
        <style:columns fo:column-count="1" fo:column-gap="0cm"/>
      </style:graphic-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Государственный кадастр особо охраняемых природных территорий </text:p>
      <table:table table:name="Таблица1" table:style-name="Таблица1">
        <table:table-column table:style-name="Таблица1.A"/>
        <table:table-column table:style-name="Таблица1.B"/>
        <table:table-column table:style-name="Таблица1.C"/>
        <table:table-row table:style-name="Таблица1.1">
          <table:table-cell table:style-name="Таблица1.A1" office:value-type="string">
            <text:p text:style-name="P2">1</text:p>
          </table:table-cell>
          <table:table-cell table:style-name="Таблица1.A1" office:value-type="string">
            <text:p text:style-name="P3">Категория</text:p>
          </table:table-cell>
          <table:table-cell table:style-name="Таблица1.C1" office:value-type="string">
            <text:p text:style-name="P4">Государственный природный заказник</text:p>
          </table:table-cell>
        </table:table-row>
        <table:table-row table:style-name="Таблица1.1">
          <table:table-cell table:style-name="Таблица1.A1" office:value-type="string">
            <text:p text:style-name="P2">2</text:p>
          </table:table-cell>
          <table:table-cell table:style-name="Таблица1.A1" office:value-type="string">
            <text:p text:style-name="P3">Значение</text:p>
          </table:table-cell>
          <table:table-cell table:style-name="Таблица1.C2" office:value-type="string">
            <text:p text:style-name="P4">Региональный</text:p>
          </table:table-cell>
        </table:table-row>
        <table:table-row table:style-name="Таблица1.1">
          <table:table-cell table:style-name="Таблица1.A1" office:value-type="string">
            <text:p text:style-name="P2">3</text:p>
          </table:table-cell>
          <table:table-cell table:style-name="Таблица1.A1" office:value-type="string">
            <text:p text:style-name="P3">Название ООПТ</text:p>
          </table:table-cell>
          <table:table-cell table:style-name="Таблица1.C2" office:value-type="string">
            <text:p text:style-name="P4">Антибесский</text:p>
          </table:table-cell>
        </table:table-row>
        <table:table-row table:style-name="Таблица1.1">
          <table:table-cell table:style-name="Таблица1.A1" office:value-type="string">
            <text:p text:style-name="P2">4</text:p>
          </table:table-cell>
          <table:table-cell table:style-name="Таблица1.A1" office:value-type="string">
            <text:p text:style-name="P3">Порядковый номер кадастрового дела</text:p>
          </table:table-cell>
          <table:table-cell table:style-name="Таблица1.C2" office:value-type="string">
            <text:p text:style-name="P4">001</text:p>
            <text:p text:style-name="P5"/>
          </table:table-cell>
        </table:table-row>
        <table:table-row table:style-name="Таблица1.1">
          <table:table-cell table:style-name="Таблица1.A1" office:value-type="string">
            <text:p text:style-name="P2">5</text:p>
          </table:table-cell>
          <table:table-cell table:style-name="Таблица1.A1" office:value-type="string">
            <text:p text:style-name="P3">Профиль:</text:p>
          </table:table-cell>
          <table:table-cell table:style-name="Таблица1.C2" office:value-type="string">
            <text:p text:style-name="P4">комплексный</text:p>
          </table:table-cell>
        </table:table-row>
        <table:table-row table:style-name="Таблица1.1">
          <table:table-cell table:style-name="Таблица1.A1" office:value-type="string">
            <text:p text:style-name="P2">6</text:p>
          </table:table-cell>
          <table:table-cell table:style-name="Таблица1.A1" office:value-type="string">
            <text:p text:style-name="P3">Статус</text:p>
          </table:table-cell>
          <table:table-cell table:style-name="Таблица1.C2" office:value-type="string">
            <text:p text:style-name="P4">Действующий</text:p>
          </table:table-cell>
        </table:table-row>
        <table:table-row table:style-name="Таблица1.1">
          <table:table-cell table:style-name="Таблица1.A1" office:value-type="string">
            <text:p text:style-name="P2">7</text:p>
          </table:table-cell>
          <table:table-cell table:style-name="Таблица1.A1" office:value-type="string">
            <text:p text:style-name="P3">Дата создания</text:p>
          </table:table-cell>
          <table:table-cell table:style-name="Таблица1.C2" office:value-type="string">
            <text:p text:style-name="P4">24.03.1964</text:p>
          </table:table-cell>
        </table:table-row>
        <table:table-row table:style-name="Таблица1.1">
          <table:table-cell table:style-name="Таблица1.A1" office:value-type="string">
            <text:p text:style-name="P2">8</text:p>
          </table:table-cell>
          <table:table-cell table:style-name="Таблица1.A1" office:value-type="string">
            <text:p text:style-name="P3">Цель создания</text:p>
          </table:table-cell>
          <table:table-cell table:style-name="Таблица1.C8" office:value-type="string">
            <text:p text:style-name="P6">Сохранение биологического разнообразия Кемеровской области - Кузбасса, в том числе с целью охраны и воспроизводства объектов животного мира, отнесенных к объектам охоты, охраны мест их обитания, сохранения и восстановления численности редких и исчезающих видов животного и растительного мира.</text:p>
          </table:table-cell>
        </table:table-row>
        <table:table-row table:style-name="Таблица1.1">
          <table:table-cell table:style-name="Таблица1.A1" office:value-type="string">
            <text:p text:style-name="P2">9</text:p>
          </table:table-cell>
          <table:table-cell table:style-name="Таблица1.A1" table:number-columns-spanned="2" office:value-type="string">
            <text:p text:style-name="P7">Нормативная основа функционирования</text:p>
          </table:table-cell>
          <table:covered-table-cell/>
        </table:table-row>
      </table:table>
      <table:table table:name="Таблица3" table:style-name="Таблица3">
        <table:table-column table:style-name="Таблица3.A"/>
        <table:table-column table:style-name="Таблица3.B"/>
        <table:table-column table:style-name="Таблица3.C"/>
        <table:table-column table:style-name="Таблица3.D"/>
        <table:table-column table:style-name="Таблица3.E"/>
        <table:table-row table:style-name="Таблица3.1">
          <table:table-cell table:style-name="Таблица3.A1" office:value-type="string">
            <text:p text:style-name="P8"><text:span text:style-name="T1">№</text:span><text:span text:style-name="T2"> </text:span><text:span text:style-name="T1">п/п</text:span></text:p>
          </table:table-cell>
          <table:table-cell table:style-name="Таблица3.A1" office:value-type="string">
            <text:p text:style-name="P9">Категория правового акта</text:p>
          </table:table-cell>
          <table:table-cell table:style-name="Таблица3.A1" office:value-type="string">
            <text:p text:style-name="P9">Номер и дата</text:p>
          </table:table-cell>
          <table:table-cell table:style-name="Таблица3.A1" office:value-type="string">
            <text:p text:style-name="P9">Площадь, га</text:p>
          </table:table-cell>
          <table:table-cell table:style-name="Таблица3.A1" office:value-type="string">
            <text:p text:style-name="P9">Краткое содержание документа</text:p>
          </table:table-cell>
        </table:table-row>
        <table:table-row table:style-name="Таблица3.1">
          <table:table-cell table:style-name="Таблица3.A2" office:value-type="string">
            <text:p text:style-name="P10">1.</text:p>
          </table:table-cell>
          <table:table-cell table:style-name="Таблица3.A2" office:value-type="string">
            <text:p text:style-name="P11">Решение исполкома Кемеровского областного Совета депутатов </text:p>
          </table:table-cell>
          <table:table-cell table:style-name="Таблица3.A2" office:value-type="string">
            <text:p text:style-name="P4">24.03.1964 г. № 115</text:p>
          </table:table-cell>
          <table:table-cell table:style-name="Таблица3.A2" office:value-type="string">
            <text:p text:style-name="P9">52000,0</text:p>
          </table:table-cell>
          <table:table-cell table:style-name="Таблица3.A2" office:value-type="string">
            <text:p text:style-name="P11">государственный охотничий заказник</text:p>
          </table:table-cell>
        </table:table-row>
        <table:table-row table:style-name="Таблица3.1">
          <table:table-cell table:style-name="Таблица3.A2" office:value-type="string">
            <text:p text:style-name="P10">2.</text:p>
          </table:table-cell>
          <table:table-cell table:style-name="Таблица3.A2" office:value-type="string">
            <text:p text:style-name="P12">Распоряжение Администрации Кемеровской области </text:p>
          </table:table-cell>
          <table:table-cell table:style-name="Таблица3.A2" office:value-type="string">
            <text:p text:style-name="P13"><text:span text:style-name="T3"><text:s/></text:span><text:span text:style-name="T4">20.04.2000 № 380-р</text:span></text:p>
          </table:table-cell>
          <table:table-cell table:style-name="Таблица3.A2" office:value-type="string">
            <text:p text:style-name="P14">47738,7 </text:p>
          </table:table-cell>
          <table:table-cell table:style-name="Таблица3.A2" office:value-type="string">
            <text:p text:style-name="P15"><text:span text:style-name="T1">Действие заказника было продлено на неопределенный срок, уточнена площадь, утверждено Положение, получил статус </text:span><text:s/><text:span text:style-name="T1">государственного природного зоологического заказника</text:span></text:p>
          </table:table-cell>
        </table:table-row>
        <table:table-row table:style-name="Таблица3.1">
          <table:table-cell table:style-name="Таблица3.A2" office:value-type="string">
            <text:p text:style-name="P10">3.</text:p>
          </table:table-cell>
          <table:table-cell table:style-name="Таблица3.A2" office:value-type="string">
            <text:p text:style-name="P12">Постановление Коллегии Администрации Кемеровской области </text:p>
          </table:table-cell>
          <table:table-cell table:style-name="Таблица3.A2" office:value-type="string">
            <text:p text:style-name="P12">14.10.2009 </text:p>
            <text:p text:style-name="P13"><text:span text:style-name="T4">№</text:span><text:span text:style-name="T3"> </text:span><text:span text:style-name="T4">412</text:span></text:p>
          </table:table-cell>
          <table:table-cell table:style-name="Таблица3.A2" office:value-type="string">
            <text:p text:style-name="P16"><text:span text:style-name="fontstyle01"><text:span text:style-name="T5">50,04 тыс.</text:span></text:span></text:p>
          </table:table-cell>
          <table:table-cell table:style-name="Таблица3.A2" office:value-type="string">
            <text:p text:style-name="P15"><text:span text:style-name="T1">Продлен срок действия </text:span><text:s/><text:span text:style-name="T1">на неопределенный срок, получил статус </text:span><text:s/>г<text:span text:style-name="T1">осударственный природный заказник.</text:span></text:p>
          </table:table-cell>
        </table:table-row>
      </table:table>
      <table:table table:name="Таблица4" table:style-name="Таблица4">
        <table:table-column table:style-name="Таблица4.A"/>
        <table:table-column table:style-name="Таблица4.B"/>
        <table:table-column table:style-name="Таблица4.C"/>
        <table:table-row table:style-name="Таблица4.1">
          <table:table-cell table:style-name="Таблица4.A1" office:value-type="string">
            <text:p text:style-name="P17">10</text:p>
          </table:table-cell>
          <table:table-cell table:style-name="Таблица4.A1" office:value-type="string">
            <text:p text:style-name="P18">Ведомственная подчиненность</text:p>
          </table:table-cell>
          <table:table-cell table:style-name="Таблица4.A1" office:value-type="string">
            <text:p text:style-name="P19">Министерство лесного комплекса и охотничьего хозяйства Кузбасса</text:p>
            <text:p text:style-name="P19"/>
          </table:table-cell>
        </table:table-row>
        <table:table-row table:style-name="Таблица4.1">
          <table:table-cell table:style-name="Таблица4.A2" office:value-type="string">
            <text:p text:style-name="P17">11</text:p>
          </table:table-cell>
          <table:table-cell table:style-name="Таблица4.A2" office:value-type="string">
            <text:p text:style-name="P18">Международный статус</text:p>
          </table:table-cell>
          <table:table-cell table:style-name="Таблица4.C2" office:value-type="string">
            <text:p text:style-name="P19">Отсутствует.</text:p>
          </table:table-cell>
        </table:table-row>
      </table:table>
      <table:table table:name="Таблица5" table:style-name="Таблица5">
        <table:table-column table:style-name="Таблица5.A"/>
        <table:table-column table:style-name="Таблица5.B"/>
        <table:table-column table:style-name="Таблица5.C"/>
        <table:table-row table:style-name="Таблица5.1">
          <table:table-cell table:style-name="Таблица5.A1" office:value-type="string">
            <text:p text:style-name="P20">12</text:p>
          </table:table-cell>
          <table:table-cell table:style-name="Таблица5.A1" office:value-type="string">
            <text:p text:style-name="P21">Категория ООПТ согласно классификации МСОП</text:p>
          </table:table-cell>
          <table:table-cell table:style-name="Таблица5.C1" office:value-type="string">
            <text:p text:style-name="P22">IV</text:p>
          </table:table-cell>
        </table:table-row>
        <table:table-row table:style-name="Таблица5.1">
          <table:table-cell table:style-name="Таблица5.A1" office:value-type="string">
            <text:p text:style-name="P20">13</text:p>
          </table:table-cell>
          <table:table-cell table:style-name="Таблица5.A1" office:value-type="string">
            <text:p text:style-name="P21">Число кластеров</text:p>
          </table:table-cell>
          <table:table-cell table:style-name="Таблица5.A1" office:value-type="string">
            <text:p text:style-name="P23">1</text:p>
          </table:table-cell>
        </table:table-row>
        <table:table-row table:style-name="Таблица5.1">
          <table:table-cell table:style-name="Таблица5.A1" office:value-type="string">
            <text:p text:style-name="P20">14</text:p>
          </table:table-cell>
          <table:table-cell table:style-name="Таблица5.A1" office:value-type="string">
            <text:p text:style-name="P21">Месторасположение</text:p>
          </table:table-cell>
          <table:table-cell table:style-name="Таблица5.A1" office:value-type="string">
            <text:p text:style-name="P24">Кемеровская область - Кузбасс, Мариинский муниципальный округ, в 3,5 км на запад от г. Мариинска; Чебулинский муниципальный округ, в 10 км на юго-запад от пгт Верх-Чебула; Ижморский муниципальный округ, в 38 км на юго-восток от пгт Ижморский</text:p>
          </table:table-cell>
        </table:table-row>
        <text:soft-page-break/>
        <table:table-row table:style-name="Таблица5.1">
          <table:table-cell table:style-name="Таблица5.A1" office:value-type="string">
            <text:p text:style-name="P20">15</text:p>
          </table:table-cell>
          <table:table-cell table:style-name="Таблица5.A1" office:value-type="string">
            <text:p text:style-name="P25">Географическое положение</text:p>
          </table:table-cell>
          <table:table-cell table:style-name="Таблица5.A1" office:value-type="string">
            <text:p text:style-name="P26">В физико-географическом отношении территория располагается между юго-востоком Западно-Сибирской равнины и севером Кузнецко-Салаирской провинции Алтае-Саянской горной области.</text:p>
          </table:table-cell>
        </table:table-row>
        <table:table-row table:style-name="Таблица5.1">
          <table:table-cell table:style-name="Таблица5.A1" office:value-type="string">
            <text:p text:style-name="P20">16</text:p>
          </table:table-cell>
          <table:table-cell table:style-name="Таблица5.A1" office:value-type="string">
            <text:p text:style-name="P25">Общая площадь ООПТ</text:p>
          </table:table-cell>
          <table:table-cell table:style-name="Таблица5.C1" office:value-type="string">
            <text:p text:style-name="P27"><text:span text:style-name="T6">500454800</text:span><text:span text:style-name="Strong_20_Emphasis"><text:span text:style-name="T7">±</text:span></text:span><text:span text:style-name="T6">195700 кв. м</text:span></text:p>
          </table:table-cell>
        </table:table-row>
        <table:table-row table:style-name="Таблица5.1">
          <table:table-cell table:style-name="Таблица5.A1" office:value-type="string">
            <text:p text:style-name="P28">а</text:p>
          </table:table-cell>
          <table:table-cell table:style-name="Таблица5.A1" office:value-type="string">
            <text:p text:style-name="P12">в том числе морской акватории</text:p>
          </table:table-cell>
          <table:table-cell table:style-name="Таблица5.C1" office:value-type="string">
            <text:p text:style-name="P29">-</text:p>
          </table:table-cell>
        </table:table-row>
        <table:table-row table:style-name="Таблица5.1">
          <table:table-cell table:style-name="Таблица5.A1" office:value-type="string">
            <text:p text:style-name="P30">б</text:p>
          </table:table-cell>
          <table:table-cell table:style-name="Таблица5.A1" office:value-type="string">
            <text:p text:style-name="P31">в том числе без изъятия</text:p>
          </table:table-cell>
          <table:table-cell table:style-name="Таблица5.C1" office:value-type="string">
            <text:p text:style-name="P27"><text:span text:style-name="T8">500454800</text:span><text:span text:style-name="Strong_20_Emphasis"><text:span text:style-name="T7">±</text:span></text:span><text:span text:style-name="T8">195700 кв. м</text:span></text:p>
          </table:table-cell>
        </table:table-row>
        <table:table-row table:style-name="Таблица5.1">
          <table:table-cell table:style-name="Таблица5.A1" office:value-type="string">
            <text:p text:style-name="P20">17</text:p>
          </table:table-cell>
          <table:table-cell table:style-name="Таблица5.A1" office:value-type="string">
            <text:p text:style-name="P25">Площадь охранной зоны</text:p>
          </table:table-cell>
          <table:table-cell table:style-name="Таблица5.C1" office:value-type="string">
            <text:p text:style-name="P29">0</text:p>
          </table:table-cell>
        </table:table-row>
        <table:table-row table:style-name="Таблица5.1">
          <table:table-cell table:style-name="Таблица5.A1" office:value-type="string">
            <text:p text:style-name="P20">18</text:p>
          </table:table-cell>
          <table:table-cell table:style-name="Таблица5.A1" office:value-type="string">
            <text:p text:style-name="P25">Границы ООПТ</text:p>
          </table:table-cell>
          <table:table-cell table:style-name="Таблица5.A1" office:value-type="string">
            <text:p text:style-name="P32"><text:span text:style-name="T1">Границы утверждены </text:span><text:span text:style-name="T9">Постановлением Коллегии Администрации Кемеровской области от 14.10.2009 № 412</text:span><text:span text:style-name="T1"> «О государственных природных заказниках Кемеровской области – Кузбасса» </text:span></text:p>
          </table:table-cell>
        </table:table-row>
        <table:table-row table:style-name="Таблица5.1">
          <table:table-cell table:style-name="Таблица5.A1" office:value-type="string">
            <text:p text:style-name="P20">19</text:p>
          </table:table-cell>
          <table:table-cell table:style-name="Таблица5.A1" office:value-type="string">
            <text:p text:style-name="P21">Наличие в границах ООПТ иных особо охраняемых природных территорий</text:p>
          </table:table-cell>
          <table:table-cell table:style-name="Таблица5.A1" office:value-type="string">
            <text:p text:style-name="P33"/>
            <text:p text:style-name="P23">Отсутствуют</text:p>
          </table:table-cell>
        </table:table-row>
      </table:table>
      <table:table table:name="Таблица6" table:style-name="Таблица6">
        <table:table-column table:style-name="Таблица6.A"/>
        <table:table-column table:style-name="Таблица6.B"/>
        <table:table-column table:style-name="Таблица6.C"/>
        <table:table-row table:style-name="Таблица6.1">
          <table:table-cell table:style-name="Таблица6.A1" office:value-type="string">
            <text:p text:style-name="P34">20</text:p>
          </table:table-cell>
          <table:table-cell table:style-name="Таблица6.A1" table:number-columns-spanned="2" office:value-type="string">
            <text:p text:style-name="P35">Природные особенности ООПТ</text:p>
          </table:table-cell>
          <table:covered-table-cell/>
        </table:table-row>
        <table:table-row table:style-name="Таблица6.1">
          <table:table-cell table:style-name="Таблица6.A2" office:value-type="string">
            <text:p text:style-name="P36">а</text:p>
          </table:table-cell>
          <table:table-cell table:style-name="Таблица6.A2" office:value-type="string">
            <text:p text:style-name="P37">Нарушенность территории</text:p>
          </table:table-cell>
          <table:table-cell table:style-name="Таблица6.A2" office:value-type="string">
            <text:p text:style-name="P4">Степень нарушенности территории умеренная.</text:p>
          </table:table-cell>
        </table:table-row>
        <table:table-row table:style-name="Таблица6.1">
          <table:table-cell table:style-name="Таблица6.A2" office:value-type="string">
            <text:p text:style-name="P36">б</text:p>
          </table:table-cell>
          <table:table-cell table:style-name="Таблица6.A2" office:value-type="string">
            <text:p text:style-name="P38">Рельеф</text:p>
          </table:table-cell>
          <table:table-cell table:style-name="Таблица6.A2" office:value-type="string">
            <text:p text:style-name="P39">Располагаясь на юго-восточной окраине Западно-Сибирской равнины, Антибесский заказник характеризуется простым строением рельефа – это равнина, полого понижающаяся в северо-восточном направлении. Основные черты современного рельефа сложились в позднеплиоцен-четвертичное время в результате взаимодействия тектонических движений и комплекса экзогенных процессов. Несмотря на то, что в четвертичном периоде преобладали положительные тектонические движения, на большей части юго-востока Западной Сибири рельеф значительно выположенный и равнинный. Абсолютные высоты, как правило, не превышают 270 м над уровнем моря, а относительные изменяются от 5 до 60 м. Самая высокая точка (261,4 м) находится на юго-востоке территории заказника. </text:p>
            <text:p text:style-name="P40">Долины рек широкие, асимметричные, слабо врезанные и мало расчленяют поверхность. Водораздельные пространства более сглаженные. Ближе к долинам рек проявляется некоторая волнистость, выраженная плоскими увалами, на склонах которых уже ощущается влияние экспозиции. Из элементов микрорельефа характерное развитие получают на водораздельных пространствах неглубокие западины, покрытые заболоченными формациями. Подобные западины часто являются связанными с определившимися в нижней части склонов овражками и представляют собой первичные элементы денудации.</text:p>
          </table:table-cell>
        </table:table-row>
        <table:table-row table:style-name="Таблица6.1">
          <table:table-cell table:style-name="Таблица6.A2" office:value-type="string">
            <text:p text:style-name="P36">в</text:p>
          </table:table-cell>
          <table:table-cell table:style-name="Таблица6.A2" office:value-type="string">
            <text:p text:style-name="P38">Климат</text:p>
          </table:table-cell>
          <table:table-cell table:style-name="Таблица6.A2" office:value-type="string">
            <text:p text:style-name="P41">Климат Антибесского заказника континентально-циклонический с продолжительной холодной зимой и коротким жарким летом.</text:p>
            <text:p text:style-name="P41">Зима умеренно суровая. Средняя годовая температура -0,1°С. Средние температуры самого холодного месяца (января) -18,2°С (метеостанция Мариинск). Холодный период с температурой ниже <text:soft-page-break/>0°С длится 110 дней. Средняя из максимальных температур в январе -14,4° С, из минимальных - -23,1° С. Лето теплое, влажное. Средняя температура июля 18,3° С, средняя из максимальных температур составляет 21,3° С, из минимальных 9,6° С. </text:p>
            <text:p text:style-name="P41">Годовая сумма осадков составляет 495 мм, большая часть которых выпадает в теплое время года – 367 мм, меньшая в холодное – 128 мм. Наиболее увлажненными месяцами является июль (72 мм) и август (73 мм), наименее увлажненный – февраль (16 мм).</text:p>
          </table:table-cell>
        </table:table-row>
        <table:table-row table:style-name="Таблица6.1">
          <table:table-cell table:style-name="Таблица6.A2" office:value-type="string">
            <text:p text:style-name="P42">г</text:p>
          </table:table-cell>
          <table:table-cell table:style-name="Таблица6.A2" office:value-type="string">
            <text:p text:style-name="P43">Почвенный покров</text:p>
          </table:table-cell>
          <table:table-cell table:style-name="Таблица6.A2" office:value-type="string">
            <text:p text:style-name="P12">Преобладающими типами почв заказника являются серые и темно-серые лесные, выщелоченные черноземы, лугово-черноземные и дерново-подзолистые. Восточная часть территории занята серыми лесными, луговыми и лугово-болотными, торфяно-болотными почвами и торфяниками. По механическому составу почвы в основном глинистые, суглинистые и супесчаные.</text:p>
            <text:p text:style-name="P26">Территория Антибесского заказника расположена в области преобладания двучленных слоистых супесчано-суглинистых элювиально-озерных и озерно-флювиогляциальных отложений южной окраины Западно-Сибирской равнины. В современных речных долинах распространены аллювиальные песчаные и песчано-галечниковые наносы, а на древних надпойменных террасах рр. Кия и Антибес – супесчано-суглинистые. Все отмеченные выше рыхлые отложения играют роль материнских пород в почвообразовании.</text:p>
          </table:table-cell>
        </table:table-row>
        <table:table-row table:style-name="Таблица6.1">
          <table:table-cell table:style-name="Таблица6.A2" office:value-type="string">
            <text:p text:style-name="P36">д</text:p>
          </table:table-cell>
          <table:table-cell table:style-name="Таблица6.A2" office:value-type="string">
            <text:p text:style-name="P38">Гидрологическая сеть</text:p>
          </table:table-cell>
          <table:table-cell table:style-name="Таблица6.A2" office:value-type="string">
            <text:p text:style-name="P44">Гидрологическая сеть заказника практически полностью принадлежит бассейну р. Антибес, левого притока р, Кия. Общая протяженность р. Антибес с притоками на территории заказника составляет 89 км. Наиболее крупным правым притоком р. Антибес является р. Кумурла. Левыми притоками являются рр. Тундушка, Сосновка, Камышинка, Сулуюл и Казачок. Основные источники питания рек - снеговое (зимние осадки) и грунтовое, формирующие соответственно 55-82 и 10-40 % годового стока (Евсеева, Земцов, 1990). Многолетняя амплитуда колебаний уровня воды в реках составляет 4-8 м, достигая в многоводные годы 10-12 м. Малые уклоны рек, большая извилистость речных русел, медленное течение, высокие и длительные паводки, выраженные подпорные явления снижают дренирующую способность рек, что способствует заболачиванию. Русла крупных рек заказника меандрируют и образуют многочисленные старицы. Крупных озер на территории заказника нет. Лишь в истоках р. Большой Антибес среди обширных заболоченных пространств юго-западной части заказника имеется небольшое озеро Круглое к юго-западу от Баймо-Комиссаровской дачи. Широкое развитие по долине р. Антибес получили болота.</text:p>
          </table:table-cell>
        </table:table-row>
        <table:table-row table:style-name="Таблица6.1">
          <table:table-cell table:style-name="Таблица6.A2" office:value-type="string">
            <text:p text:style-name="P45"/>
          </table:table-cell>
          <table:table-cell table:style-name="Таблица6.A2" office:value-type="string">
            <text:p text:style-name="P38">Флора и растительность </text:p>
          </table:table-cell>
          <table:table-cell table:style-name="Таблица6.C7" office:value-type="string">
            <text:p text:style-name="P46"><text:span text:style-name="T10"><text:s/></text:span><text:s text:c="2"/><text:span text:style-name="T11">На территории заказника «Антибесский» можно выделить следующие основные типы растительных сообществ:</text:span></text:p>
            <text:p text:style-name="P47">- Болотные сообщества и сообщества водных и прибрежно-водных растений водоемов;</text:p>
            <text:p text:style-name="P47">- Лесные сообщества, представленные различными типами мелколиственных, смешанных и хвойных лесов;</text:p>
            <text:p text:style-name="P47">- Луговые и степные сообщества, представленные пойменными, лесными и суходольными лугами,а также лугами, используемые под сенокосы;</text:p>
            <text:p text:style-name="P48"><text:soft-page-break/><text:span text:style-name="T12">- Антропогенно нарушенные территории, в том числе сельхозугодия.</text:span></text:p>
            <text:p text:style-name="P49">Наиболее крупными сообществами в заказнике являются болотные комплексы, которые представлены двумя основными типами. Первый тип – это заболоченные поймы рек (Антибес и его притоки) – согра, где участки лесного болота (разнотравно-кочкарно-осоково, разнотравно-хвощово-кочкарно-осоково) или сильно заболоченные пойменные луга (лабазников-хвощовые, лабазниково-хвощово-осоковые-закочкаренные)чередуются с различными вариантами хвойного и смешанного зеленомошного леса (елового, елово-березового, березово-елового с примесью лиственницы, кедра, пихты, сосны). На всем протяжении долины р. Антибес они формируют грядово-мочажинные комплексы. Площадь, занятая грядово-мочажинными комплексами, составляет 11347 га (22,6% от общей площади заказника).Второй тип болотных сообществ – верховые сосново-кустарничко-осоково-сфагновые болота (разные варианты) с осоково-шейхцериево-сфаговыми можачинами, или рямы, по окраивас переходящие в кочкарно-осоковые болота. Площадь,занимаемая сфагновыми болотами, составляет 1276 га (2,6% от общей площади заказника).</text:p>
            <text:p text:style-name="P49">Луговые сообщества занимают около 2200 га. На их долю приходиться 4,5 % площади заказника.</text:p>
            <text:p text:style-name="P49">В пределах заказника сформированы различные типы мелколиственных, смешанных и хвойных лесов естественного происхождения . Лесные формации занимают площадь около 24223 га. На их долю приходиться около 50% площади заказника. Мелколиственные леса представлены осиново-березовыми, березово-осиновыми и березово разнотравными типами. Хвойные и смешанные леса представлены: березово-сосновыми мохово-кустарничковыми, березово-сосновыми разнотравными, сосново-елова-березовыми, березово-елово-сосновыми зеленомошными, елово-сосновыми, березо-сосновыми с примесью ели лишайниково-зеленомошными, сосновыми багульниково-черничными типами. Значительную долю занимают заболоченные лес, привязанные к долинам рек.</text:p>
            <text:p text:style-name="P50">Антропогенно нарушенные территории представляют собой сообщества рудеральных и сегетальных растений вблизи населенных пунктов, которые перемежаются с фрагментами мелколиственных лесов – осиново-березовых, березово-осиновых, осиновых с небольшой смесью хвойных пород. (Отчёт по госудаственному контракту № 22/23 от 14.06.2023 г., А. П. Боровикова, С. Н. Мякишева, Н. В. Скалон)</text:p>
            <text:p text:style-name="P51">Полных список флоры заказника представлен в приложении 1.</text:p>
          </table:table-cell>
        </table:table-row>
        <table:table-row table:style-name="Таблица6.1">
          <table:table-cell table:style-name="Таблица6.A2" office:value-type="string">
            <text:p text:style-name="P52">ж</text:p>
          </table:table-cell>
          <table:table-cell table:style-name="Таблица6.A2" office:value-type="string">
            <text:p text:style-name="P53">Лесной фонд</text:p>
          </table:table-cell>
          <table:table-cell table:style-name="Таблица6.A2" office:value-type="string">
            <text:p text:style-name="P54">Наименования лесничеств в границах ООПТ:<text:line-break/>Мариинское лесничество — кадастровый номер 42:00-15.13;</text:p>
            <text:p text:style-name="P55">Ижморское лесничество — кадастровый номер 42:00-15.11;</text:p>
            <text:p text:style-name="P55">Чебулинское лесничество — кадастровый номер 42:00-15.10.</text:p>
            <text:p text:style-name="P55">Лесные формации занимают площадь около 24223 га. На их долю приходится около 50 % площади заказника.</text:p>
            <text:p text:style-name="P55">В мелколиственных лесных сообществах эдификаторами выступают 3 основных вида древесных пород: береза повислая (Betula pendula Roth), береза пушистая (Betula pubescens Ehrh.), <text:soft-page-break/>осина обыкновенная (Populus tremula L.). </text:p>
            <text:p text:style-name="P55">В хвойных лесных сообществах эдификаторами являются: сосна обыкновенная (Pinus sylvestris L.), ель сибирская (Picea obovata Ledeb.). Пихта сибирская (Abies sibirica Ledeb.), лиственница сибирская (Larix sibirica Ledeb.), сосна сибирская (Pinus sibirica Du Tour) обычно выступают как примесь. </text:p>
            <text:p text:style-name="P56">В смешанных лесах береза, сосна обыкновенная, ель сибирская, осина обыкновенная являются доминантами или содоминантами. Эти же виды, а также сосна сибирская, пихта сибирская, лиственница сибирская, в зависимости от типа сообщества могут выступать и как примесь.</text:p>
          </table:table-cell>
        </table:table-row>
      </table:table>
      <table:table table:name="Таблица7" table:style-name="Таблица7">
        <table:table-column table:style-name="Таблица7.A"/>
        <table:table-column table:style-name="Таблица7.B"/>
        <table:table-column table:style-name="Таблица7.C"/>
        <table:table-row table:style-name="Таблица7.1">
          <table:table-cell table:style-name="Таблица7.A1" office:value-type="string">
            <text:p text:style-name="P57">з</text:p>
          </table:table-cell>
          <table:table-cell table:style-name="Таблица7.B1" office:value-type="string">
            <text:p text:style-name="P58">Животный мир <text:s text:c="12"/></text:p>
            <text:p text:style-name="P59"><text:s text:c="5"/></text:p>
            <text:p text:style-name="P58"/>
            <text:p text:style-name="P58"/>
            <text:p text:style-name="P60"/>
          </table:table-cell>
          <table:table-cell table:style-name="Таблица7.B1" office:value-type="string">
            <text:p text:style-name="P61">Промысловая фауна Млекопитающих заказника включает в себя представителей 5 семейств, которые относятся к отрядам: Хищные, Грызуны, Зайцеобразные и Парнокопытные. Сведения по большинству охотничьих зверей и боровой дичи получают по результатам проведения зимних маршрутных учётов (ЗМУ), проводимых в конце зимы. При этом в ЗМУ не попадают зимоспящие виды, такие как медведь, барсук, сурок, а так же бобр и ондастра. Для их учёта используются, другие методики.</text:p>
            <text:p text:style-name="P61">Список выявленных видов фауны представлен в приложение 2.</text:p>
          </table:table-cell>
        </table:table-row>
      </table:table>
      <table:table table:name="Таблица8" table:style-name="Таблица8">
        <table:table-column table:style-name="Таблица8.A"/>
        <table:table-row table:style-name="Таблица8.1">
          <table:table-cell table:style-name="Таблица8.A1" office:value-type="string">
            <text:p text:style-name="P62">Учёт промысловой фауны Млекопитающих по данным ЗМУ.</text:p>
            <table:table table:name="Таблица25" table:style-name="Таблица25">
              <table:table-column table:style-name="Таблица25.A"/>
              <table:table-column table:style-name="Таблица25.B"/>
              <table:table-column table:style-name="Таблица25.C"/>
              <table:table-column table:style-name="Таблица25.D"/>
              <table:table-column table:style-name="Таблица25.E"/>
              <table:table-column table:style-name="Таблица25.F"/>
              <table:table-column table:style-name="Таблица25.G"/>
              <table:table-row table:style-name="Таблица25.1">
                <table:table-cell table:style-name="Таблица25.A1" office:value-type="string">
                  <text:p text:style-name="P63">ВИД/ГОД</text:p>
                </table:table-cell>
                <table:table-cell table:style-name="Таблица25.A1" office:value-type="string">
                  <text:p text:style-name="P63"/>
                </table:table-cell>
                <table:table-cell table:style-name="Таблица25.A1" office:value-type="string">
                  <text:p text:style-name="P63">2022г.</text:p>
                </table:table-cell>
                <table:table-cell table:style-name="Таблица25.A1" office:value-type="string">
                  <text:p text:style-name="P63">2023г.</text:p>
                </table:table-cell>
                <table:table-cell table:style-name="Таблица25.A1" office:value-type="string">
                  <text:p text:style-name="P63">2024г.</text:p>
                </table:table-cell>
                <table:table-cell table:style-name="Таблица25.F1" office:value-type="string">
                  <text:p text:style-name="P63">2025г.</text:p>
                </table:table-cell>
                <table:table-cell table:style-name="Таблица25.A1" office:value-type="string">
                  <text:p text:style-name="P64">2026г.</text:p>
                </table:table-cell>
              </table:table-row>
              <table:table-row table:style-name="Таблица25.2">
                <table:table-cell table:style-name="Таблица25.A2" table:number-rows-spanned="2" office:value-type="string">
                  <text:p text:style-name="P63">Заяц-беляк</text:p>
                </table:table-cell>
                <table:table-cell table:style-name="Таблица25.A2" office:value-type="string">
                  <text:p text:style-name="P63">численность</text:p>
                </table:table-cell>
                <table:table-cell table:style-name="Таблица25.A2" office:value-type="string">
                  <text:p text:style-name="P65">0</text:p>
                </table:table-cell>
                <table:table-cell table:style-name="Таблица25.A2" office:value-type="string">
                  <text:p text:style-name="P65">145</text:p>
                </table:table-cell>
                <table:table-cell table:style-name="Таблица25.A2" office:value-type="string">
                  <text:p text:style-name="P65">69</text:p>
                </table:table-cell>
                <table:table-cell table:style-name="Таблица25.F2" office:value-type="string">
                  <text:p text:style-name="P66">46</text:p>
                </table:table-cell>
                <table:table-cell table:style-name="Таблица25.A2" office:value-type="string">
                  <text:p text:style-name="P67">35</text:p>
                </table:table-cell>
              </table:table-row>
              <table:table-row table:style-name="Таблица25.3">
                <table:covered-table-cell table:style-name="Таблица25.A2"/>
                <table:table-cell table:style-name="Таблица25.A1" office:value-type="string">
                  <text:p text:style-name="P63">П/1000Га</text:p>
                </table:table-cell>
                <table:table-cell table:style-name="Таблица25.A1" office:value-type="string">
                  <text:p text:style-name="P68">-</text:p>
                </table:table-cell>
                <table:table-cell table:style-name="Таблица25.A1" office:value-type="string">
                  <text:p text:style-name="P65">3,11</text:p>
                </table:table-cell>
                <table:table-cell table:style-name="Таблица25.A1" office:value-type="string">
                  <text:p text:style-name="P65">1,38</text:p>
                </table:table-cell>
                <table:table-cell table:style-name="Таблица25.F1" office:value-type="string">
                  <text:p text:style-name="P66">0,91</text:p>
                </table:table-cell>
                <table:table-cell table:style-name="Таблица25.A1" office:value-type="string">
                  <text:p text:style-name="P67">0,7</text:p>
                </table:table-cell>
              </table:table-row>
              <table:table-row table:style-name="Таблица25.2">
                <table:table-cell table:style-name="Таблица25.A1" table:number-rows-spanned="2" office:value-type="string">
                  <text:p text:style-name="P65">Заяц-русак</text:p>
                </table:table-cell>
                <table:table-cell table:style-name="Таблица25.A1" office:value-type="string">
                  <text:p text:style-name="P63">численность</text:p>
                </table:table-cell>
                <table:table-cell table:style-name="Таблица25.A1" office:value-type="string">
                  <text:p text:style-name="P65">0</text:p>
                </table:table-cell>
                <table:table-cell table:style-name="Таблица25.A1" office:value-type="string">
                  <text:p text:style-name="P65">0</text:p>
                </table:table-cell>
                <table:table-cell table:style-name="Таблица25.A1" office:value-type="string">
                  <text:p text:style-name="P65">5</text:p>
                </table:table-cell>
                <table:table-cell table:style-name="Таблица25.F1" office:value-type="string">
                  <text:p text:style-name="P66">0</text:p>
                </table:table-cell>
                <table:table-cell table:style-name="Таблица25.A1" office:value-type="string">
                  <text:p text:style-name="P67">0</text:p>
                </table:table-cell>
              </table:table-row>
              <table:table-row table:style-name="Таблица25.2">
                <table:covered-table-cell table:style-name="Таблица25.A1"/>
                <table:table-cell table:style-name="Таблица25.A2" office:value-type="string">
                  <text:p text:style-name="P63">П/1000Га</text:p>
                </table:table-cell>
                <table:table-cell table:style-name="Таблица25.A2" office:value-type="string">
                  <text:p text:style-name="P68">-</text:p>
                </table:table-cell>
                <table:table-cell table:style-name="Таблица25.A2" office:value-type="string">
                  <text:p text:style-name="P69">-</text:p>
                </table:table-cell>
                <table:table-cell table:style-name="Таблица25.A2" office:value-type="string">
                  <text:p text:style-name="P65">0,09</text:p>
                </table:table-cell>
                <table:table-cell table:style-name="Таблица25.F2" office:value-type="string">
                  <text:p text:style-name="P70">-</text:p>
                </table:table-cell>
                <table:table-cell table:style-name="Таблица25.A2" office:value-type="string">
                  <text:p text:style-name="P70">-</text:p>
                </table:table-cell>
              </table:table-row>
              <table:table-row table:style-name="Таблица25.2">
                <table:table-cell table:style-name="Таблица25.A2" table:number-rows-spanned="2" office:value-type="string">
                  <text:p text:style-name="P63">К<text:span text:style-name="T13">осуля</text:span></text:p>
                </table:table-cell>
                <table:table-cell table:style-name="Таблица25.A2" office:value-type="string">
                  <text:p text:style-name="P63">численность</text:p>
                </table:table-cell>
                <table:table-cell table:style-name="Таблица25.A2" office:value-type="string">
                  <text:p text:style-name="P65">0</text:p>
                </table:table-cell>
                <table:table-cell table:style-name="Таблица25.A2" office:value-type="string">
                  <text:p text:style-name="P65">37</text:p>
                </table:table-cell>
                <table:table-cell table:style-name="Таблица25.A2" office:value-type="string">
                  <text:p text:style-name="P65">70</text:p>
                </table:table-cell>
                <table:table-cell table:style-name="Таблица25.F2" office:value-type="string">
                  <text:p text:style-name="P66">92</text:p>
                </table:table-cell>
                <table:table-cell table:style-name="Таблица25.A2" office:value-type="string">
                  <text:p text:style-name="P71">37</text:p>
                </table:table-cell>
              </table:table-row>
              <table:table-row table:style-name="Таблица25.2">
                <table:covered-table-cell table:style-name="Таблица25.A2"/>
                <table:table-cell table:style-name="Таблица25.A1" office:value-type="string">
                  <text:p text:style-name="P63">П/1000Га</text:p>
                </table:table-cell>
                <table:table-cell table:style-name="Таблица25.A1" office:value-type="string">
                  <text:p text:style-name="P65">-</text:p>
                </table:table-cell>
                <table:table-cell table:style-name="Таблица25.A1" office:value-type="string">
                  <text:p text:style-name="P65">0,79</text:p>
                </table:table-cell>
                <table:table-cell table:style-name="Таблица25.A1" office:value-type="string">
                  <text:p text:style-name="P65">1,39</text:p>
                </table:table-cell>
                <table:table-cell table:style-name="Таблица25.F1" office:value-type="string">
                  <text:p text:style-name="P66">1,83</text:p>
                </table:table-cell>
                <table:table-cell table:style-name="Таблица25.A1" office:value-type="string">
                  <text:p text:style-name="P71">0,73</text:p>
                </table:table-cell>
              </table:table-row>
              <table:table-row table:style-name="Таблица25.3">
                <table:table-cell table:style-name="Таблица25.A1" table:number-rows-spanned="2" office:value-type="string">
                  <text:p text:style-name="P63">Лисица</text:p>
                </table:table-cell>
                <table:table-cell table:style-name="Таблица25.A1" office:value-type="string">
                  <text:p text:style-name="P63">численность</text:p>
                </table:table-cell>
                <table:table-cell table:style-name="Таблица25.A1" office:value-type="string">
                  <text:p text:style-name="P65">0</text:p>
                </table:table-cell>
                <table:table-cell table:style-name="Таблица25.A1" office:value-type="string">
                  <text:p text:style-name="P65">15</text:p>
                </table:table-cell>
                <table:table-cell table:style-name="Таблица25.A1" office:value-type="string">
                  <text:p text:style-name="P65">13</text:p>
                </table:table-cell>
                <table:table-cell table:style-name="Таблица25.F1" office:value-type="string">
                  <text:p text:style-name="P66">4</text:p>
                </table:table-cell>
                <table:table-cell table:style-name="Таблица25.A1" office:value-type="string">
                  <text:p text:style-name="P71">5</text:p>
                </table:table-cell>
              </table:table-row>
              <table:table-row table:style-name="Таблица25.3">
                <table:covered-table-cell table:style-name="Таблица25.A1"/>
                <table:table-cell table:style-name="Таблица25.A1" office:value-type="string">
                  <text:p text:style-name="P63">П/1000Га</text:p>
                </table:table-cell>
                <table:table-cell table:style-name="Таблица25.A1" office:value-type="string">
                  <text:p text:style-name="P68">-</text:p>
                </table:table-cell>
                <table:table-cell table:style-name="Таблица25.A1" office:value-type="string">
                  <text:p text:style-name="P65">0,32</text:p>
                </table:table-cell>
                <table:table-cell table:style-name="Таблица25.A1" office:value-type="string">
                  <text:p text:style-name="P65">0,25</text:p>
                </table:table-cell>
                <table:table-cell table:style-name="Таблица25.F1" office:value-type="string">
                  <text:p text:style-name="P66">0,08</text:p>
                </table:table-cell>
                <table:table-cell table:style-name="Таблица25.A1" office:value-type="string">
                  <text:p text:style-name="P71">0,09</text:p>
                </table:table-cell>
              </table:table-row>
              <table:table-row table:style-name="Таблица25.3">
                <table:table-cell table:style-name="Таблица25.A1" table:number-rows-spanned="2" office:value-type="string">
                  <text:p text:style-name="P63">Лось</text:p>
                </table:table-cell>
                <table:table-cell table:style-name="Таблица25.A1" office:value-type="string">
                  <text:p text:style-name="P63">численность</text:p>
                </table:table-cell>
                <table:table-cell table:style-name="Таблица25.A1" office:value-type="string">
                  <text:p text:style-name="P65">0</text:p>
                </table:table-cell>
                <table:table-cell table:style-name="Таблица25.A1" office:value-type="string">
                  <text:p text:style-name="P65">23</text:p>
                </table:table-cell>
                <table:table-cell table:style-name="Таблица25.A1" office:value-type="string">
                  <text:p text:style-name="P65">37</text:p>
                </table:table-cell>
                <table:table-cell table:style-name="Таблица25.F1" office:value-type="string">
                  <text:p text:style-name="P66">27</text:p>
                </table:table-cell>
                <table:table-cell table:style-name="Таблица25.A1" office:value-type="string">
                  <text:p text:style-name="P67">13</text:p>
                </table:table-cell>
              </table:table-row>
              <table:table-row table:style-name="Таблица25.3">
                <table:covered-table-cell table:style-name="Таблица25.A1"/>
                <table:table-cell table:style-name="Таблица25.A1" office:value-type="string">
                  <text:p text:style-name="P63">П/1000Га</text:p>
                </table:table-cell>
                <table:table-cell table:style-name="Таблица25.A1" office:value-type="string">
                  <text:p text:style-name="P68">-</text:p>
                </table:table-cell>
                <table:table-cell table:style-name="Таблица25.A1" office:value-type="string">
                  <text:p text:style-name="P65">0,49</text:p>
                </table:table-cell>
                <table:table-cell table:style-name="Таблица25.A1" office:value-type="string">
                  <text:p text:style-name="P65">0,73</text:p>
                </table:table-cell>
                <table:table-cell table:style-name="Таблица25.F1" office:value-type="string">
                  <text:p text:style-name="P66">0,53</text:p>
                </table:table-cell>
                <table:table-cell table:style-name="Таблица25.A1" office:value-type="string">
                  <text:p text:style-name="P67">0,26</text:p>
                </table:table-cell>
              </table:table-row>
              <table:table-row table:style-name="Таблица25.3">
                <table:table-cell table:style-name="Таблица25.A1" table:number-rows-spanned="2" office:value-type="string">
                  <text:p text:style-name="P68">Рысь</text:p>
                </table:table-cell>
                <table:table-cell table:style-name="Таблица25.A1" office:value-type="string">
                  <text:p text:style-name="P63">численность</text:p>
                </table:table-cell>
                <table:table-cell table:style-name="Таблица25.A1" office:value-type="string">
                  <text:p text:style-name="P65">0</text:p>
                </table:table-cell>
                <table:table-cell table:style-name="Таблица25.A1" office:value-type="string">
                  <text:p text:style-name="P65">0</text:p>
                </table:table-cell>
                <table:table-cell table:style-name="Таблица25.A1" office:value-type="string">
                  <text:p text:style-name="P65">1</text:p>
                </table:table-cell>
                <table:table-cell table:style-name="Таблица25.F1" office:value-type="string">
                  <text:p text:style-name="P66">1</text:p>
                </table:table-cell>
                <table:table-cell table:style-name="Таблица25.A1" office:value-type="string">
                  <text:p text:style-name="P67">0</text:p>
                </table:table-cell>
              </table:table-row>
              <table:table-row table:style-name="Таблица25.3">
                <table:covered-table-cell table:style-name="Таблица25.A1"/>
                <table:table-cell table:style-name="Таблица25.A2" office:value-type="string">
                  <text:p text:style-name="P63">П/1000Га</text:p>
                </table:table-cell>
                <table:table-cell table:style-name="Таблица25.A2" office:value-type="string">
                  <text:p text:style-name="P68">-</text:p>
                </table:table-cell>
                <table:table-cell table:style-name="Таблица25.A2" office:value-type="string">
                  <text:p text:style-name="P69">-</text:p>
                </table:table-cell>
                <table:table-cell table:style-name="Таблица25.A2" office:value-type="string">
                  <text:p text:style-name="P65">0,01</text:p>
                </table:table-cell>
                <table:table-cell table:style-name="Таблица25.F2" office:value-type="string">
                  <text:p text:style-name="P66">0,01</text:p>
                </table:table-cell>
                <table:table-cell table:style-name="Таблица25.A2" office:value-type="string">
                  <text:p text:style-name="P66">-</text:p>
                </table:table-cell>
              </table:table-row>
              <table:table-row table:style-name="Таблица25.3">
                <table:table-cell table:style-name="Таблица25.A2" table:number-rows-spanned="2" office:value-type="string">
                  <text:p text:style-name="P63">Соболь</text:p>
                </table:table-cell>
                <table:table-cell table:style-name="Таблица25.A2" office:value-type="string">
                  <text:p text:style-name="P63">численность</text:p>
                </table:table-cell>
                <table:table-cell table:style-name="Таблица25.A2" office:value-type="string">
                  <text:p text:style-name="P65">0</text:p>
                </table:table-cell>
                <table:table-cell table:style-name="Таблица25.A2" office:value-type="string">
                  <text:p text:style-name="P65">10</text:p>
                </table:table-cell>
                <table:table-cell table:style-name="Таблица25.A2" office:value-type="string">
                  <text:p text:style-name="P65">31</text:p>
                </table:table-cell>
                <table:table-cell table:style-name="Таблица25.F2" office:value-type="string">
                  <text:p text:style-name="P66">7</text:p>
                </table:table-cell>
                <table:table-cell table:style-name="Таблица25.A2" office:value-type="string">
                  <text:p text:style-name="P67">0</text:p>
                </table:table-cell>
              </table:table-row>
              <table:table-row table:style-name="Таблица25.3">
                <table:covered-table-cell table:style-name="Таблица25.A2"/>
                <table:table-cell table:style-name="Таблица25.A1" office:value-type="string">
                  <text:p text:style-name="P63">П/1000Га</text:p>
                </table:table-cell>
                <table:table-cell table:style-name="Таблица25.A1" office:value-type="string">
                  <text:p text:style-name="P68">-</text:p>
                </table:table-cell>
                <table:table-cell table:style-name="Таблица25.A1" office:value-type="string">
                  <text:p text:style-name="P65">0,21</text:p>
                </table:table-cell>
                <table:table-cell table:style-name="Таблица25.A1" office:value-type="string">
                  <text:p text:style-name="P65">0,61</text:p>
                </table:table-cell>
                <table:table-cell table:style-name="Таблица25.F1" office:value-type="string">
                  <text:p text:style-name="P66">0,13</text:p>
                </table:table-cell>
                <table:table-cell table:style-name="Таблица25.A1" office:value-type="string">
                  <text:p text:style-name="P66">-</text:p>
                </table:table-cell>
              </table:table-row>
            </table:table>
            <text:p text:style-name="P72">Учёт численности наблюдаемых видов.</text:p>
            <table:table table:name="Таблица26" table:style-name="Таблица26">
              <table:table-column table:style-name="Таблица26.A"/>
              <table:table-column table:style-name="Таблица26.B"/>
              <table:table-column table:style-name="Таблица26.C"/>
              <table:table-column table:style-name="Таблица26.D"/>
              <table:table-column table:style-name="Таблица26.E"/>
              <table:table-column table:style-name="Таблица26.F"/>
              <table:table-row>
                <table:table-cell table:style-name="Таблица26.A1" office:value-type="string">
                  <text:p text:style-name="P73">ВИД/ГОД</text:p>
                </table:table-cell>
                <table:table-cell table:style-name="Таблица26.B1" office:value-type="string">
                  <text:p text:style-name="P74"/>
                </table:table-cell>
                <table:table-cell table:style-name="Таблица26.B1" office:value-type="string">
                  <text:p text:style-name="P73">2022г.</text:p>
                </table:table-cell>
                <table:table-cell table:style-name="Таблица26.B1" office:value-type="string">
                  <text:p text:style-name="P73">2023г.</text:p>
                </table:table-cell>
                <table:table-cell table:style-name="Таблица26.B1" office:value-type="string">
                  <text:p text:style-name="P73">2024г.</text:p>
                </table:table-cell>
                <table:table-cell table:style-name="Таблица26.F1" office:value-type="string">
                  <text:p text:style-name="P73">2025г.</text:p>
                </table:table-cell>
              </table:table-row>
              <table:table-row>
                <table:table-cell table:style-name="Таблица26.A2" table:number-rows-spanned="2" office:value-type="string">
                  <text:p text:style-name="P75">Бурый медведь</text:p>
                </table:table-cell>
                <table:table-cell table:style-name="Таблица26.B2" office:value-type="string">
                  <text:p text:style-name="P75"><text:span text:style-name="T14">ч</text:span>исленность</text:p>
                </table:table-cell>
                <table:table-cell table:style-name="Таблица26.B2" office:value-type="string">
                  <text:p text:style-name="P75">14</text:p>
                </table:table-cell>
                <table:table-cell table:style-name="Таблица26.B2" office:value-type="string">
                  <text:p text:style-name="P75">2</text:p>
                </table:table-cell>
                <table:table-cell table:style-name="Таблица26.B2" office:value-type="string">
                  <text:p text:style-name="P75">14</text:p>
                </table:table-cell>
                <table:table-cell table:style-name="Таблица26.F2" office:value-type="string">
                  <text:p text:style-name="P75">28</text:p>
                </table:table-cell>
              </table:table-row>
              <table:table-row>
                <table:covered-table-cell table:style-name="Таблица26.A2"/>
                <table:table-cell table:style-name="Таблица26.B2" office:value-type="string">
                  <text:p text:style-name="P75">П/1 км</text:p>
                </table:table-cell>
                <table:table-cell table:style-name="Таблица26.B2" office:value-type="string">
                  <text:p text:style-name="P75">0,04</text:p>
                </table:table-cell>
                <table:table-cell table:style-name="Таблица26.B2" office:value-type="string">
                  <text:p text:style-name="P75">0,01</text:p>
                </table:table-cell>
                <table:table-cell table:style-name="Таблица26.B2" office:value-type="string">
                  <text:p text:style-name="P75">0,05</text:p>
                </table:table-cell>
                <table:table-cell table:style-name="Таблица26.F2" office:value-type="string">
                  <text:p text:style-name="P75">0,12</text:p>
                </table:table-cell>
              </table:table-row>
              <table:table-row table:style-name="Таблица26.4">
                <table:table-cell table:style-name="Таблица26.A2" table:number-rows-spanned="2" office:value-type="string">
                  <text:p text:style-name="P75">Норка</text:p>
                </table:table-cell>
                <table:table-cell table:style-name="Таблица26.B2" office:value-type="string">
                  <text:p text:style-name="P75"><text:span text:style-name="T14">ч</text:span>исленность</text:p>
                </table:table-cell>
                <table:table-cell table:style-name="Таблица26.B2" office:value-type="string">
                  <text:p text:style-name="P75">3</text:p>
                </table:table-cell>
                <table:table-cell table:style-name="Таблица26.B2" office:value-type="string">
                  <text:p text:style-name="P75">4</text:p>
                </table:table-cell>
                <table:table-cell table:style-name="Таблица26.B2" office:value-type="string">
                  <text:p text:style-name="P75">53</text:p>
                </table:table-cell>
                <table:table-cell table:style-name="Таблица26.F2" office:value-type="string">
                  <text:p text:style-name="P75">33</text:p>
                </table:table-cell>
              </table:table-row>
              <table:table-row table:style-name="Таблица26.5">
                <table:covered-table-cell table:style-name="Таблица26.A2"/>
                <table:table-cell table:style-name="Таблица26.B2" office:value-type="string">
                  <text:p text:style-name="P75">П/10 км</text:p>
                </table:table-cell>
                <table:table-cell table:style-name="Таблица26.B2" office:value-type="string">
                  <text:p text:style-name="P75">1,67</text:p>
                </table:table-cell>
                <table:table-cell table:style-name="Таблица26.B2" office:value-type="string">
                  <text:p text:style-name="P75">2,22</text:p>
                </table:table-cell>
                <table:table-cell table:style-name="Таблица26.B2" office:value-type="string">
                  <text:p text:style-name="P75">6,5</text:p>
                </table:table-cell>
                <table:table-cell table:style-name="Таблица26.F2" office:value-type="string">
                  <text:p text:style-name="P75">4</text:p>
                </table:table-cell>
              </table:table-row>
              <table:table-row table:style-name="Таблица26.6">
                <table:table-cell table:style-name="Таблица26.A2" table:number-rows-spanned="2" office:value-type="string">
                  <text:p text:style-name="P75">Выдра</text:p>
                </table:table-cell>
                <table:table-cell table:style-name="Таблица26.B2" office:value-type="string">
                  <text:p text:style-name="P75"><text:span text:style-name="T14">ч</text:span>исленность</text:p>
                </table:table-cell>
                <table:table-cell table:style-name="Таблица26.B2" office:value-type="string">
                  <text:p text:style-name="P75">1</text:p>
                </table:table-cell>
                <table:table-cell table:style-name="Таблица26.B2" office:value-type="string">
                  <text:p text:style-name="P75">1</text:p>
                </table:table-cell>
                <table:table-cell table:style-name="Таблица26.B2" office:value-type="string">
                  <text:p text:style-name="P75">11</text:p>
                </table:table-cell>
                <table:table-cell table:style-name="Таблица26.F2" office:value-type="string">
                  <text:p text:style-name="P75">0</text:p>
                </table:table-cell>
              </table:table-row>
              <table:table-row table:style-name="Таблица26.6">
                <table:covered-table-cell table:style-name="Таблица26.A2"/>
                <table:table-cell table:style-name="Таблица26.B2" office:value-type="string">
                  <text:p text:style-name="P75">П/10 км</text:p>
                </table:table-cell>
                <table:table-cell table:style-name="Таблица26.B2" office:value-type="string">
                  <text:p text:style-name="P75">0,56</text:p>
                </table:table-cell>
                <table:table-cell table:style-name="Таблица26.B2" office:value-type="string">
                  <text:p text:style-name="P75">0,56</text:p>
                </table:table-cell>
                <table:table-cell table:style-name="Таблица26.B2" office:value-type="string">
                  <text:p text:style-name="P75">1,3</text:p>
                </table:table-cell>
                <table:table-cell table:style-name="Таблица26.F2" office:value-type="string">
                  <text:p text:style-name="P76">-</text:p>
                </table:table-cell>
              </table:table-row>
              <table:table-row table:style-name="Таблица26.6">
                <table:table-cell table:style-name="Таблица26.A2" table:number-rows-spanned="2" office:value-type="string">
                  <text:p text:style-name="P75">Барсук</text:p>
                </table:table-cell>
                <table:table-cell table:style-name="Таблица26.B2" office:value-type="string">
                  <text:p text:style-name="P75"><text:span text:style-name="T14">ч</text:span>исленность</text:p>
                </table:table-cell>
                <table:table-cell table:style-name="Таблица26.B2" office:value-type="string">
                  <text:p text:style-name="P75">147</text:p>
                </table:table-cell>
                <table:table-cell table:style-name="Таблица26.B2" office:value-type="string">
                  <text:p text:style-name="P75">21</text:p>
                </table:table-cell>
                <table:table-cell table:style-name="Таблица26.B2" office:value-type="string">
                  <text:p text:style-name="P75">210</text:p>
                </table:table-cell>
                <table:table-cell table:style-name="Таблица26.F2" office:value-type="string">
                  <text:p text:style-name="P75">210</text:p>
                </table:table-cell>
              </table:table-row>
              <table:table-row table:style-name="Таблица26.9">
                <table:covered-table-cell table:style-name="Таблица26.A2"/>
                <table:table-cell table:style-name="Таблица26.B2" office:value-type="string">
                  <text:p text:style-name="P75">П/1000 га</text:p>
                </table:table-cell>
                <table:table-cell table:style-name="Таблица26.B2" office:value-type="string">
                  <text:p text:style-name="P75">15</text:p>
                </table:table-cell>
                <table:table-cell table:style-name="Таблица26.B2" office:value-type="string">
                  <text:p text:style-name="P75">4,94</text:p>
                </table:table-cell>
                <table:table-cell table:style-name="Таблица26.B2" office:value-type="string">
                  <text:p text:style-name="P75">14,89</text:p>
                </table:table-cell>
                <table:table-cell table:style-name="Таблица26.F2" office:value-type="string">
                  <text:p text:style-name="P75">14,89</text:p>
                </table:table-cell>
              </table:table-row>
              <table:table-row table:style-name="Таблица26.6">
                <table:table-cell table:style-name="Таблица26.A2" table:number-rows-spanned="2" office:value-type="string">
                  <text:p text:style-name="P75"><text:soft-page-break/>Ондатра</text:p>
                </table:table-cell>
                <table:table-cell table:style-name="Таблица26.B2" office:value-type="string">
                  <text:p text:style-name="P75"><text:span text:style-name="T14">ч</text:span>исленность</text:p>
                </table:table-cell>
                <table:table-cell table:style-name="Таблица26.B2" office:value-type="string">
                  <text:p text:style-name="P75">-</text:p>
                </table:table-cell>
                <table:table-cell table:style-name="Таблица26.B2" office:value-type="string">
                  <text:p text:style-name="P75">-</text:p>
                </table:table-cell>
                <table:table-cell table:style-name="Таблица26.B2" office:value-type="string">
                  <text:p text:style-name="P75">-</text:p>
                </table:table-cell>
                <table:table-cell table:style-name="Таблица26.F2" office:value-type="string">
                  <text:p text:style-name="P75">69</text:p>
                </table:table-cell>
              </table:table-row>
              <table:table-row table:style-name="Таблица26.6">
                <table:covered-table-cell table:style-name="Таблица26.A2"/>
                <table:table-cell table:style-name="Таблица26.B2" office:value-type="string">
                  <text:p text:style-name="P75">П/10 км</text:p>
                </table:table-cell>
                <table:table-cell table:style-name="Таблица26.B2" office:value-type="string">
                  <text:p text:style-name="P76">-</text:p>
                </table:table-cell>
                <table:table-cell table:style-name="Таблица26.B2" office:value-type="string">
                  <text:p text:style-name="P75">-</text:p>
                </table:table-cell>
                <table:table-cell table:style-name="Таблица26.B2" office:value-type="string">
                  <text:p text:style-name="P76">-</text:p>
                </table:table-cell>
                <table:table-cell table:style-name="Таблица26.F2" office:value-type="string">
                  <text:p text:style-name="P77">8,4</text:p>
                </table:table-cell>
              </table:table-row>
              <table:table-row table:style-name="Таблица26.6">
                <table:table-cell table:style-name="Таблица26.A2" table:number-rows-spanned="2" office:value-type="string">
                  <text:p text:style-name="P78">Бобр</text:p>
                </table:table-cell>
                <table:table-cell table:style-name="Таблица26.B2" office:value-type="string">
                  <text:p text:style-name="P79"><text:span text:style-name="T14">ч</text:span>исленность</text:p>
                </table:table-cell>
                <table:table-cell table:style-name="Таблица26.B2" office:value-type="string">
                  <text:p text:style-name="P80">48</text:p>
                </table:table-cell>
                <table:table-cell table:style-name="Таблица26.B2" office:value-type="string">
                  <text:p text:style-name="P80">24</text:p>
                </table:table-cell>
                <table:table-cell table:style-name="Таблица26.B2" office:value-type="string">
                  <text:p text:style-name="P81">33</text:p>
                </table:table-cell>
                <table:table-cell table:style-name="Таблица26.F2" office:value-type="string">
                  <text:p text:style-name="P78">112</text:p>
                </table:table-cell>
              </table:table-row>
              <table:table-row table:style-name="Таблица26.13">
                <table:covered-table-cell table:style-name="Таблица26.A2"/>
                <table:table-cell table:style-name="Таблица26.B2" office:value-type="string">
                  <text:p text:style-name="P79">П/1 км</text:p>
                </table:table-cell>
                <table:table-cell table:style-name="Таблица26.B2" office:value-type="string">
                  <text:p text:style-name="P80">1,33</text:p>
                </table:table-cell>
                <table:table-cell table:style-name="Таблица26.B2" office:value-type="string">
                  <text:p text:style-name="P80">0,67</text:p>
                </table:table-cell>
                <table:table-cell table:style-name="Таблица26.B2" office:value-type="string">
                  <text:p text:style-name="P81">0,92</text:p>
                </table:table-cell>
                <table:table-cell table:style-name="Таблица26.F2" office:value-type="string">
                  <text:p text:style-name="P78">3,11</text:p>
                </table:table-cell>
              </table:table-row>
              <table:table-row table:style-name="Таблица26.14">
                <table:table-cell table:style-name="Таблица26.A14" table:number-columns-spanned="6" office:value-type="string">
                  <text:p text:style-name="P82">Учёт численности наблюдаемых видов птиц</text:p>
                </table:table-cell>
                <table:covered-table-cell/>
                <table:covered-table-cell/>
                <table:covered-table-cell/>
                <table:covered-table-cell/>
                <table:covered-table-cell/>
              </table:table-row>
              <table:table-row table:style-name="Таблица26.13">
                <table:table-cell table:style-name="Таблица26.A2" office:value-type="string">
                  <text:p text:style-name="P83">ВИД/ГОД</text:p>
                </table:table-cell>
                <table:table-cell table:style-name="Таблица26.B2" office:value-type="string">
                  <text:p text:style-name="P84"/>
                </table:table-cell>
                <table:table-cell table:style-name="Таблица26.B2" office:value-type="string">
                  <text:p text:style-name="P85">2022г.</text:p>
                </table:table-cell>
                <table:table-cell table:style-name="Таблица26.B2" office:value-type="string">
                  <text:p text:style-name="P85">2023г.</text:p>
                </table:table-cell>
                <table:table-cell table:style-name="Таблица26.B2" office:value-type="string">
                  <text:p text:style-name="P85">2024г.</text:p>
                </table:table-cell>
                <table:table-cell table:style-name="Таблица26.F2" office:value-type="string">
                  <text:p text:style-name="P85">2025г.</text:p>
                </table:table-cell>
              </table:table-row>
              <table:table-row table:style-name="Таблица26.13">
                <table:table-cell table:style-name="Таблица26.A2" table:number-rows-spanned="2" office:value-type="string">
                  <text:p text:style-name="P86">Вальдшнеп</text:p>
                </table:table-cell>
                <table:table-cell table:style-name="Таблица26.B2" office:value-type="string">
                  <text:p text:style-name="P85">численность </text:p>
                </table:table-cell>
                <table:table-cell table:style-name="Таблица26.B2" office:value-type="string">
                  <text:p text:style-name="P84">-</text:p>
                </table:table-cell>
                <table:table-cell table:style-name="Таблица26.B2" office:value-type="string">
                  <text:p text:style-name="P87">93</text:p>
                </table:table-cell>
                <table:table-cell table:style-name="Таблица26.B2" office:value-type="string">
                  <text:p text:style-name="P84">-</text:p>
                </table:table-cell>
                <table:table-cell table:style-name="Таблица26.F2" office:value-type="string">
                  <text:p text:style-name="P88">108</text:p>
                </table:table-cell>
              </table:table-row>
              <table:table-row table:style-name="Таблица26.13">
                <table:covered-table-cell table:style-name="Таблица26.A2"/>
                <table:table-cell table:style-name="Таблица26.B2" office:value-type="string">
                  <text:p text:style-name="P85">П/<text:span text:style-name="T14">1</text:span><text:span text:style-name="T15">000</text:span><text:span text:style-name="T14"> га</text:span></text:p>
                </table:table-cell>
                <table:table-cell table:style-name="Таблица26.B2" office:value-type="string">
                  <text:p text:style-name="P84">-</text:p>
                </table:table-cell>
                <table:table-cell table:style-name="Таблица26.B2" office:value-type="string">
                  <text:p text:style-name="P89">1,85</text:p>
                </table:table-cell>
                <table:table-cell table:style-name="Таблица26.B2" office:value-type="string">
                  <text:p text:style-name="P84">-</text:p>
                </table:table-cell>
                <table:table-cell table:style-name="Таблица26.F2" office:value-type="string">
                  <text:p text:style-name="P89">2,15</text:p>
                </table:table-cell>
              </table:table-row>
              <table:table-row table:style-name="Таблица26.13">
                <table:table-cell table:style-name="Таблица26.A2" table:number-rows-spanned="2" office:value-type="string">
                  <text:p text:style-name="P90">Глухарь обыкновенный</text:p>
                </table:table-cell>
                <table:table-cell table:style-name="Таблица26.B2" office:value-type="string">
                  <text:p text:style-name="P85">численность </text:p>
                </table:table-cell>
                <table:table-cell table:style-name="Таблица26.B2" office:value-type="string">
                  <text:p text:style-name="P84">-</text:p>
                </table:table-cell>
                <table:table-cell table:style-name="Таблица26.B2" office:value-type="string">
                  <text:p text:style-name="P91">-</text:p>
                </table:table-cell>
                <table:table-cell table:style-name="Таблица26.B2" office:value-type="string">
                  <text:p text:style-name="P84">-</text:p>
                </table:table-cell>
                <table:table-cell table:style-name="Таблица26.F2" office:value-type="string">
                  <text:p text:style-name="P88">416</text:p>
                </table:table-cell>
              </table:table-row>
              <table:table-row table:style-name="Таблица26.13">
                <table:covered-table-cell table:style-name="Таблица26.A2"/>
                <table:table-cell table:style-name="Таблица26.B2" office:value-type="string">
                  <text:p text:style-name="P85">П/<text:span text:style-name="T14">1</text:span><text:span text:style-name="T15">000</text:span><text:span text:style-name="T14"> га</text:span></text:p>
                </table:table-cell>
                <table:table-cell table:style-name="Таблица26.B2" office:value-type="string">
                  <text:p text:style-name="P84">-</text:p>
                </table:table-cell>
                <table:table-cell table:style-name="Таблица26.B2" office:value-type="string">
                  <text:p text:style-name="P84">-</text:p>
                </table:table-cell>
                <table:table-cell table:style-name="Таблица26.B2" office:value-type="string">
                  <text:p text:style-name="P84">-</text:p>
                </table:table-cell>
                <table:table-cell table:style-name="Таблица26.F2" office:value-type="string">
                  <text:p text:style-name="P92">8,31</text:p>
                </table:table-cell>
              </table:table-row>
              <table:table-row table:style-name="Таблица26.13">
                <table:table-cell table:style-name="Таблица26.A2" table:number-rows-spanned="2" office:value-type="string">
                  <text:p text:style-name="P88">Рябчик</text:p>
                </table:table-cell>
                <table:table-cell table:style-name="Таблица26.B2" office:value-type="string">
                  <text:p text:style-name="P85">численность </text:p>
                </table:table-cell>
                <table:table-cell table:style-name="Таблица26.B2" office:value-type="string">
                  <text:p text:style-name="P84">-</text:p>
                </table:table-cell>
                <table:table-cell table:style-name="Таблица26.B2" office:value-type="string">
                  <text:p text:style-name="P84">-</text:p>
                </table:table-cell>
                <table:table-cell table:style-name="Таблица26.B2" office:value-type="string">
                  <text:p text:style-name="P84">-</text:p>
                </table:table-cell>
                <table:table-cell table:style-name="Таблица26.F2" office:value-type="string">
                  <text:p text:style-name="P93">1318</text:p>
                </table:table-cell>
              </table:table-row>
              <table:table-row table:style-name="Таблица26.13">
                <table:covered-table-cell table:style-name="Таблица26.A2"/>
                <table:table-cell table:style-name="Таблица26.B2" office:value-type="string">
                  <text:p text:style-name="P85">П/<text:span text:style-name="T14">1</text:span><text:span text:style-name="T15">000</text:span><text:span text:style-name="T14"> га</text:span></text:p>
                </table:table-cell>
                <table:table-cell table:style-name="Таблица26.B2" office:value-type="string">
                  <text:p text:style-name="P84">-</text:p>
                </table:table-cell>
                <table:table-cell table:style-name="Таблица26.B2" office:value-type="string">
                  <text:p text:style-name="P84">-</text:p>
                </table:table-cell>
                <table:table-cell table:style-name="Таблица26.B2" office:value-type="string">
                  <text:p text:style-name="P84">-</text:p>
                </table:table-cell>
                <table:table-cell table:style-name="Таблица26.F2" office:value-type="string">
                  <text:p text:style-name="P92">26,33</text:p>
                </table:table-cell>
              </table:table-row>
              <table:table-row table:style-name="Таблица26.13">
                <table:table-cell table:style-name="Таблица26.A2" table:number-rows-spanned="2" office:value-type="string">
                  <text:p text:style-name="P88">Тетерев обыкновенный</text:p>
                </table:table-cell>
                <table:table-cell table:style-name="Таблица26.B2" office:value-type="string">
                  <text:p text:style-name="P85">численность </text:p>
                </table:table-cell>
                <table:table-cell table:style-name="Таблица26.B2" office:value-type="string">
                  <text:p text:style-name="P84">-</text:p>
                </table:table-cell>
                <table:table-cell table:style-name="Таблица26.B2" office:value-type="string">
                  <text:p text:style-name="P84">-</text:p>
                </table:table-cell>
                <table:table-cell table:style-name="Таблица26.B2" office:value-type="string">
                  <text:p text:style-name="P84">-</text:p>
                </table:table-cell>
                <table:table-cell table:style-name="Таблица26.F2" office:value-type="string">
                  <text:p text:style-name="P93">156</text:p>
                </table:table-cell>
              </table:table-row>
              <table:table-row table:style-name="Таблица26.13">
                <table:covered-table-cell table:style-name="Таблица26.A2"/>
                <table:table-cell table:style-name="Таблица26.B2" office:value-type="string">
                  <text:p text:style-name="P85">П/<text:span text:style-name="T14">1</text:span><text:span text:style-name="T15">000</text:span><text:span text:style-name="T14"> га</text:span></text:p>
                </table:table-cell>
                <table:table-cell table:style-name="Таблица26.B2" office:value-type="string">
                  <text:p text:style-name="P84">-</text:p>
                </table:table-cell>
                <table:table-cell table:style-name="Таблица26.B2" office:value-type="string">
                  <text:p text:style-name="P84">-</text:p>
                </table:table-cell>
                <table:table-cell table:style-name="Таблица26.B2" office:value-type="string">
                  <text:p text:style-name="P84">-</text:p>
                </table:table-cell>
                <table:table-cell table:style-name="Таблица26.F2" office:value-type="string">
                  <text:p text:style-name="P92">3,11</text:p>
                </table:table-cell>
              </table:table-row>
              <table:table-row table:style-name="Таблица26.13">
                <table:table-cell table:style-name="Таблица26.A2" table:number-rows-spanned="2" office:value-type="string">
                  <text:p text:style-name="P88">Голубь сизый</text:p>
                </table:table-cell>
                <table:table-cell table:style-name="Таблица26.B2" office:value-type="string">
                  <text:p text:style-name="P85">численность </text:p>
                </table:table-cell>
                <table:table-cell table:style-name="Таблица26.B2" office:value-type="string">
                  <text:p text:style-name="P84">-</text:p>
                </table:table-cell>
                <table:table-cell table:style-name="Таблица26.B2" office:value-type="string">
                  <text:p text:style-name="P91">136</text:p>
                </table:table-cell>
                <table:table-cell table:style-name="Таблица26.B2" office:value-type="string">
                  <text:p text:style-name="P84">-</text:p>
                </table:table-cell>
                <table:table-cell table:style-name="Таблица26.F2" office:value-type="string">
                  <text:p text:style-name="P93">108</text:p>
                </table:table-cell>
              </table:table-row>
              <table:table-row table:style-name="Таблица26.13">
                <table:covered-table-cell table:style-name="Таблица26.A2"/>
                <table:table-cell table:style-name="Таблица26.B2" office:value-type="string">
                  <text:p text:style-name="P85">П/<text:span text:style-name="T14">1</text:span><text:span text:style-name="T15">000</text:span><text:span text:style-name="T14"> га</text:span></text:p>
                </table:table-cell>
                <table:table-cell table:style-name="Таблица26.B2" office:value-type="string">
                  <text:p text:style-name="P84">-</text:p>
                </table:table-cell>
                <table:table-cell table:style-name="Таблица26.B2" office:value-type="string">
                  <text:p text:style-name="P89">2,72</text:p>
                </table:table-cell>
                <table:table-cell table:style-name="Таблица26.B2" office:value-type="string">
                  <text:p text:style-name="P84">-</text:p>
                </table:table-cell>
                <table:table-cell table:style-name="Таблица26.F2" office:value-type="string">
                  <text:p text:style-name="P92">2,16</text:p>
                </table:table-cell>
              </table:table-row>
              <table:table-row table:style-name="Таблица26.13">
                <table:table-cell table:style-name="Таблица26.A2" table:number-rows-spanned="2" office:value-type="string">
                  <text:p text:style-name="P88">Голица обыкновенная</text:p>
                </table:table-cell>
                <table:table-cell table:style-name="Таблица26.B2" office:value-type="string">
                  <text:p text:style-name="P85">численность </text:p>
                </table:table-cell>
                <table:table-cell table:style-name="Таблица26.B2" office:value-type="string">
                  <text:p text:style-name="P84">-</text:p>
                </table:table-cell>
                <table:table-cell table:style-name="Таблица26.B2" office:value-type="string">
                  <text:p text:style-name="P84">-</text:p>
                </table:table-cell>
                <table:table-cell table:style-name="Таблица26.B2" office:value-type="string">
                  <text:p text:style-name="P84">-</text:p>
                </table:table-cell>
                <table:table-cell table:style-name="Таблица26.F2" office:value-type="string">
                  <text:p text:style-name="P93">108</text:p>
                </table:table-cell>
              </table:table-row>
              <table:table-row table:style-name="Таблица26.13">
                <table:covered-table-cell table:style-name="Таблица26.A2"/>
                <table:table-cell table:style-name="Таблица26.B2" office:value-type="string">
                  <text:p text:style-name="P85">П/<text:span text:style-name="T14">1</text:span><text:span text:style-name="T15">000</text:span><text:span text:style-name="T14"> га</text:span></text:p>
                </table:table-cell>
                <table:table-cell table:style-name="Таблица26.B2" office:value-type="string">
                  <text:p text:style-name="P84">-</text:p>
                </table:table-cell>
                <table:table-cell table:style-name="Таблица26.B2" office:value-type="string">
                  <text:p text:style-name="P84">-</text:p>
                </table:table-cell>
                <table:table-cell table:style-name="Таблица26.B2" office:value-type="string">
                  <text:p text:style-name="P84">-</text:p>
                </table:table-cell>
                <table:table-cell table:style-name="Таблица26.F2" office:value-type="string">
                  <text:p text:style-name="P92">2,16</text:p>
                </table:table-cell>
              </table:table-row>
              <table:table-row table:style-name="Таблица26.13">
                <table:table-cell table:style-name="Таблица26.A2" table:number-rows-spanned="2" office:value-type="string">
                  <text:p text:style-name="P88">Перепел обыкновенный</text:p>
                </table:table-cell>
                <table:table-cell table:style-name="Таблица26.B2" office:value-type="string">
                  <text:p text:style-name="P85">численность </text:p>
                </table:table-cell>
                <table:table-cell table:style-name="Таблица26.B2" office:value-type="string">
                  <text:p text:style-name="P84">-</text:p>
                </table:table-cell>
                <table:table-cell table:style-name="Таблица26.B2" office:value-type="string">
                  <text:p text:style-name="P91">81</text:p>
                </table:table-cell>
                <table:table-cell table:style-name="Таблица26.B2" office:value-type="string">
                  <text:p text:style-name="P84">-</text:p>
                </table:table-cell>
                <table:table-cell table:style-name="Таблица26.F2" office:value-type="string">
                  <text:p text:style-name="P93">162</text:p>
                </table:table-cell>
              </table:table-row>
              <table:table-row table:style-name="Таблица26.13">
                <table:covered-table-cell table:style-name="Таблица26.A2"/>
                <table:table-cell table:style-name="Таблица26.B2" office:value-type="string">
                  <text:p text:style-name="P85">П/<text:span text:style-name="T14">1</text:span><text:span text:style-name="T15">000</text:span><text:span text:style-name="T14"> га</text:span></text:p>
                </table:table-cell>
                <table:table-cell table:style-name="Таблица26.B2" office:value-type="string">
                  <text:p text:style-name="P84">-</text:p>
                </table:table-cell>
                <table:table-cell table:style-name="Таблица26.B2" office:value-type="string">
                  <text:p text:style-name="P89">1,62</text:p>
                </table:table-cell>
                <table:table-cell table:style-name="Таблица26.B2" office:value-type="string">
                  <text:p text:style-name="P84">-</text:p>
                </table:table-cell>
                <table:table-cell table:style-name="Таблица26.F2" office:value-type="string">
                  <text:p text:style-name="P92">3,24</text:p>
                </table:table-cell>
              </table:table-row>
              <table:table-row table:style-name="Таблица26.13">
                <table:table-cell table:style-name="Таблица26.A2" table:number-rows-spanned="2" office:value-type="string">
                  <text:p text:style-name="P88">Бекас обыкновенный</text:p>
                </table:table-cell>
                <table:table-cell table:style-name="Таблица26.B2" office:value-type="string">
                  <text:p text:style-name="P85">численность </text:p>
                </table:table-cell>
                <table:table-cell table:style-name="Таблица26.B2" office:value-type="string">
                  <text:p text:style-name="P84">-</text:p>
                </table:table-cell>
                <table:table-cell table:style-name="Таблица26.B2" office:value-type="string">
                  <text:p text:style-name="P87">96</text:p>
                </table:table-cell>
                <table:table-cell table:style-name="Таблица26.B2" office:value-type="string">
                  <text:p text:style-name="P84">-</text:p>
                </table:table-cell>
                <table:table-cell table:style-name="Таблица26.F2" office:value-type="string">
                  <text:p text:style-name="P93">176</text:p>
                </table:table-cell>
              </table:table-row>
              <table:table-row table:style-name="Таблица26.13">
                <table:covered-table-cell table:style-name="Таблица26.A2"/>
                <table:table-cell table:style-name="Таблица26.B2" office:value-type="string">
                  <text:p text:style-name="P85">П/<text:span text:style-name="T14">1</text:span><text:span text:style-name="T15">000</text:span><text:span text:style-name="T14"> га</text:span></text:p>
                </table:table-cell>
                <table:table-cell table:style-name="Таблица26.B2" office:value-type="string">
                  <text:p text:style-name="P84">-</text:p>
                </table:table-cell>
                <table:table-cell table:style-name="Таблица26.B2" office:value-type="string">
                  <text:p text:style-name="P89">1,92</text:p>
                </table:table-cell>
                <table:table-cell table:style-name="Таблица26.B2" office:value-type="string">
                  <text:p text:style-name="P84">-</text:p>
                </table:table-cell>
                <table:table-cell table:style-name="Таблица26.F2" office:value-type="string">
                  <text:p text:style-name="P92">3,52</text:p>
                </table:table-cell>
              </table:table-row>
              <table:table-row table:style-name="Таблица26.13">
                <table:table-cell table:style-name="Таблица26.A2" table:number-rows-spanned="2" office:value-type="string">
                  <text:p text:style-name="P94">Гаршнеп</text:p>
                </table:table-cell>
                <table:table-cell table:style-name="Таблица26.B2" office:value-type="string">
                  <text:p text:style-name="P85">численность </text:p>
                </table:table-cell>
                <table:table-cell table:style-name="Таблица26.B2" office:value-type="string">
                  <text:p text:style-name="P84">-</text:p>
                </table:table-cell>
                <table:table-cell table:style-name="Таблица26.B2" office:value-type="string">
                  <text:p text:style-name="P95">146</text:p>
                </table:table-cell>
                <table:table-cell table:style-name="Таблица26.B2" office:value-type="string">
                  <text:p text:style-name="P84">-</text:p>
                </table:table-cell>
                <table:table-cell table:style-name="Таблица26.F2" office:value-type="string">
                  <text:p text:style-name="P96">116</text:p>
                </table:table-cell>
              </table:table-row>
              <table:table-row table:style-name="Таблица26.13">
                <table:covered-table-cell table:style-name="Таблица26.A2"/>
                <table:table-cell table:style-name="Таблица26.B2" office:value-type="string">
                  <text:p text:style-name="P85">П/<text:span text:style-name="T14">1</text:span><text:span text:style-name="T15">000</text:span><text:span text:style-name="T14"> га</text:span></text:p>
                </table:table-cell>
                <table:table-cell table:style-name="Таблица26.B2" office:value-type="string">
                  <text:p text:style-name="P84">-</text:p>
                </table:table-cell>
                <table:table-cell table:style-name="Таблица26.B2" office:value-type="string">
                  <text:p text:style-name="P89">2,92</text:p>
                </table:table-cell>
                <table:table-cell table:style-name="Таблица26.B2" office:value-type="string">
                  <text:p text:style-name="P84">-</text:p>
                </table:table-cell>
                <table:table-cell table:style-name="Таблица26.F2" office:value-type="string">
                  <text:p text:style-name="P92">2,32</text:p>
                </table:table-cell>
              </table:table-row>
              <table:table-row table:style-name="Таблица26.13">
                <table:table-cell table:style-name="Таблица26.A2" table:number-rows-spanned="2" office:value-type="string">
                  <text:p text:style-name="P94">Дупель обыкновенный</text:p>
                </table:table-cell>
                <table:table-cell table:style-name="Таблица26.B2" office:value-type="string">
                  <text:p text:style-name="P85">численность </text:p>
                </table:table-cell>
                <table:table-cell table:style-name="Таблица26.B2" office:value-type="string">
                  <text:p text:style-name="P84">-</text:p>
                </table:table-cell>
                <table:table-cell table:style-name="Таблица26.B2" office:value-type="string">
                  <text:p text:style-name="P95">88</text:p>
                </table:table-cell>
                <table:table-cell table:style-name="Таблица26.B2" office:value-type="string">
                  <text:p text:style-name="P84">-</text:p>
                </table:table-cell>
                <table:table-cell table:style-name="Таблица26.F2" office:value-type="string">
                  <text:p text:style-name="P96">58</text:p>
                </table:table-cell>
              </table:table-row>
              <table:table-row table:style-name="Таблица26.13">
                <table:covered-table-cell table:style-name="Таблица26.A2"/>
                <table:table-cell table:style-name="Таблица26.B2" office:value-type="string">
                  <text:p text:style-name="P85">П/<text:span text:style-name="T14">1</text:span><text:span text:style-name="T15">000</text:span><text:span text:style-name="T14"> га</text:span></text:p>
                </table:table-cell>
                <table:table-cell table:style-name="Таблица26.B2" office:value-type="string">
                  <text:p text:style-name="P84">-</text:p>
                </table:table-cell>
                <table:table-cell table:style-name="Таблица26.B2" office:value-type="string">
                  <text:p text:style-name="P89">1,76</text:p>
                </table:table-cell>
                <table:table-cell table:style-name="Таблица26.B2" office:value-type="string">
                  <text:p text:style-name="P84">-</text:p>
                </table:table-cell>
                <table:table-cell table:style-name="Таблица26.F2" office:value-type="string">
                  <text:p text:style-name="P92">1,16</text:p>
                </table:table-cell>
              </table:table-row>
              <table:table-row table:style-name="Таблица26.13">
                <table:table-cell table:style-name="Таблица26.A2" table:number-rows-spanned="2" office:value-type="string">
                  <text:p text:style-name="P94">Чибис</text:p>
                </table:table-cell>
                <table:table-cell table:style-name="Таблица26.B2" office:value-type="string">
                  <text:p text:style-name="P85">численность </text:p>
                </table:table-cell>
                <table:table-cell table:style-name="Таблица26.B2" office:value-type="string">
                  <text:p text:style-name="P84">-</text:p>
                </table:table-cell>
                <table:table-cell table:style-name="Таблица26.B2" office:value-type="string">
                  <text:p text:style-name="P87">57</text:p>
                </table:table-cell>
                <table:table-cell table:style-name="Таблица26.B2" office:value-type="string">
                  <text:p text:style-name="P84">-</text:p>
                </table:table-cell>
                <table:table-cell table:style-name="Таблица26.F2" office:value-type="string">
                  <text:p text:style-name="P96">22</text:p>
                </table:table-cell>
              </table:table-row>
              <table:table-row table:style-name="Таблица26.13">
                <table:covered-table-cell table:style-name="Таблица26.A2"/>
                <table:table-cell table:style-name="Таблица26.B2" office:value-type="string">
                  <text:p text:style-name="P85">П/<text:span text:style-name="T14">1</text:span><text:span text:style-name="T15">000</text:span><text:span text:style-name="T14"> га</text:span></text:p>
                </table:table-cell>
                <table:table-cell table:style-name="Таблица26.B2" office:value-type="string">
                  <text:p text:style-name="P84">-</text:p>
                </table:table-cell>
                <table:table-cell table:style-name="Таблица26.B2" office:value-type="string">
                  <text:p text:style-name="P89">1,14</text:p>
                </table:table-cell>
                <table:table-cell table:style-name="Таблица26.B2" office:value-type="string">
                  <text:p text:style-name="P84">-</text:p>
                </table:table-cell>
                <table:table-cell table:style-name="Таблица26.F2" office:value-type="string">
                  <text:p text:style-name="P92">0,44</text:p>
                </table:table-cell>
              </table:table-row>
              <table:table-row table:style-name="Таблица26.13">
                <table:table-cell table:style-name="Таблица26.A2" table:number-rows-spanned="2" office:value-type="string">
                  <text:p text:style-name="P94">Коростель</text:p>
                </table:table-cell>
                <table:table-cell table:style-name="Таблица26.B2" office:value-type="string">
                  <text:p text:style-name="P85">численность </text:p>
                </table:table-cell>
                <table:table-cell table:style-name="Таблица26.B2" office:value-type="string">
                  <text:p text:style-name="P84">-</text:p>
                </table:table-cell>
                <table:table-cell table:style-name="Таблица26.B2" office:value-type="string">
                  <text:p text:style-name="P87">63</text:p>
                </table:table-cell>
                <table:table-cell table:style-name="Таблица26.B2" office:value-type="string">
                  <text:p text:style-name="P84">-</text:p>
                </table:table-cell>
                <table:table-cell table:style-name="Таблица26.F2" office:value-type="string">
                  <text:p text:style-name="P96">58</text:p>
                </table:table-cell>
              </table:table-row>
              <table:table-row table:style-name="Таблица26.13">
                <table:covered-table-cell table:style-name="Таблица26.A2"/>
                <table:table-cell table:style-name="Таблица26.B2" office:value-type="string">
                  <text:p text:style-name="P85">П/<text:span text:style-name="T14">1</text:span><text:span text:style-name="T15">000</text:span><text:span text:style-name="T14"> га</text:span></text:p>
                </table:table-cell>
                <table:table-cell table:style-name="Таблица26.B2" office:value-type="string">
                  <text:p text:style-name="P84">-</text:p>
                </table:table-cell>
                <table:table-cell table:style-name="Таблица26.B2" office:value-type="string">
                  <text:p text:style-name="P89">1,26</text:p>
                </table:table-cell>
                <table:table-cell table:style-name="Таблица26.B2" office:value-type="string">
                  <text:p text:style-name="P84">-</text:p>
                </table:table-cell>
                <table:table-cell table:style-name="Таблица26.F2" office:value-type="string">
                  <text:p text:style-name="P92">1,16</text:p>
                </table:table-cell>
              </table:table-row>
              <table:table-row table:style-name="Таблица26.13">
                <table:table-cell table:style-name="Таблица26.A2" table:number-rows-spanned="2" office:value-type="string">
                  <text:p text:style-name="P94">Кряква</text:p>
                </table:table-cell>
                <table:table-cell table:style-name="Таблица26.B2" office:value-type="string">
                  <text:p text:style-name="P85">численность </text:p>
                </table:table-cell>
                <table:table-cell table:style-name="Таблица26.B2" office:value-type="string">
                  <text:p text:style-name="P84">-</text:p>
                </table:table-cell>
                <table:table-cell table:style-name="Таблица26.B2" office:value-type="string">
                  <text:p text:style-name="P95">30</text:p>
                </table:table-cell>
                <table:table-cell table:style-name="Таблица26.B2" office:value-type="string">
                  <text:p text:style-name="P97">10</text:p>
                </table:table-cell>
                <table:table-cell table:style-name="Таблица26.F2" office:value-type="string">
                  <text:p text:style-name="P98">50</text:p>
                </table:table-cell>
              </table:table-row>
              <table:table-row table:style-name="Таблица26.13">
                <table:covered-table-cell table:style-name="Таблица26.A2"/>
                <table:table-cell table:style-name="Таблица26.B2" office:value-type="string">
                  <text:p text:style-name="P85">П/<text:span text:style-name="T14">1</text:span><text:span text:style-name="T15">000</text:span><text:span text:style-name="T14"> га</text:span></text:p>
                </table:table-cell>
                <table:table-cell table:style-name="Таблица26.B2" office:value-type="string">
                  <text:p text:style-name="P84">-</text:p>
                </table:table-cell>
                <table:table-cell table:style-name="Таблица26.B2" office:value-type="string">
                  <text:p text:style-name="P89">0,6</text:p>
                </table:table-cell>
                <table:table-cell table:style-name="Таблица26.B2" office:value-type="string">
                  <text:p text:style-name="P89">0,2</text:p>
                </table:table-cell>
                <table:table-cell table:style-name="Таблица26.F2" office:value-type="string">
                  <text:p text:style-name="P92">1</text:p>
                </table:table-cell>
              </table:table-row>
              <table:table-row table:style-name="Таблица26.13">
                <table:table-cell table:style-name="Таблица26.A2" table:number-rows-spanned="2" office:value-type="string">
                  <text:p text:style-name="P94">Чурок-свистунок</text:p>
                </table:table-cell>
                <table:table-cell table:style-name="Таблица26.B2" office:value-type="string">
                  <text:p text:style-name="P85">численность </text:p>
                </table:table-cell>
                <table:table-cell table:style-name="Таблица26.B2" office:value-type="string">
                  <text:p text:style-name="P84">-</text:p>
                </table:table-cell>
                <table:table-cell table:style-name="Таблица26.B2" office:value-type="string">
                  <text:p text:style-name="P87">24</text:p>
                </table:table-cell>
                <table:table-cell table:style-name="Таблица26.B2" office:value-type="string">
                  <text:p text:style-name="P97">5</text:p>
                </table:table-cell>
                <table:table-cell table:style-name="Таблица26.F2" office:value-type="string">
                  <text:p text:style-name="P99">30</text:p>
                </table:table-cell>
              </table:table-row>
              <table:table-row table:style-name="Таблица26.13">
                <table:covered-table-cell table:style-name="Таблица26.A2"/>
                <table:table-cell table:style-name="Таблица26.B2" office:value-type="string">
                  <text:p text:style-name="P85">П/<text:span text:style-name="T14">1</text:span><text:span text:style-name="T15">000</text:span><text:span text:style-name="T14"> га</text:span></text:p>
                </table:table-cell>
                <table:table-cell table:style-name="Таблица26.B2" office:value-type="string">
                  <text:p text:style-name="P84">-</text:p>
                </table:table-cell>
                <table:table-cell table:style-name="Таблица26.B2" office:value-type="string">
                  <text:p text:style-name="P89">0,48</text:p>
                </table:table-cell>
                <table:table-cell table:style-name="Таблица26.B2" office:value-type="string">
                  <text:p text:style-name="P89">0,01</text:p>
                </table:table-cell>
                <table:table-cell table:style-name="Таблица26.F2" office:value-type="string">
                  <text:p text:style-name="P92">0,6</text:p>
                </table:table-cell>
              </table:table-row>
              <table:table-row table:style-name="Таблица26.13">
                <table:table-cell table:style-name="Таблица26.A2" table:number-rows-spanned="2" office:value-type="string">
                  <text:p text:style-name="P100">Чурок-трескунок</text:p>
                </table:table-cell>
                <table:table-cell table:style-name="Таблица26.B2" office:value-type="string">
                  <text:p text:style-name="P85">численность </text:p>
                </table:table-cell>
                <table:table-cell table:style-name="Таблица26.B2" office:value-type="string">
                  <text:p text:style-name="P84">-</text:p>
                </table:table-cell>
                <table:table-cell table:style-name="Таблица26.B2" office:value-type="string">
                  <text:p text:style-name="P84">-</text:p>
                </table:table-cell>
                <table:table-cell table:style-name="Таблица26.B2" office:value-type="string">
                  <text:p text:style-name="P84">-</text:p>
                </table:table-cell>
                <table:table-cell table:style-name="Таблица26.F2" office:value-type="string">
                  <text:p text:style-name="P99">30</text:p>
                </table:table-cell>
              </table:table-row>
              <table:table-row table:style-name="Таблица26.13">
                <table:covered-table-cell table:style-name="Таблица26.A2"/>
                <table:table-cell table:style-name="Таблица26.B2" office:value-type="string">
                  <text:p text:style-name="P85">П/<text:span text:style-name="T14">1</text:span><text:span text:style-name="T15">000</text:span><text:span text:style-name="T14"> га</text:span></text:p>
                </table:table-cell>
                <table:table-cell table:style-name="Таблица26.B2" office:value-type="string">
                  <text:p text:style-name="P84">-</text:p>
                </table:table-cell>
                <table:table-cell table:style-name="Таблица26.B2" office:value-type="string">
                  <text:p text:style-name="P84">-</text:p>
                </table:table-cell>
                <table:table-cell table:style-name="Таблица26.B2" office:value-type="string">
                  <text:p text:style-name="P84">-</text:p>
                </table:table-cell>
                <table:table-cell table:style-name="Таблица26.F2" office:value-type="string">
                  <text:p text:style-name="P92">0,6</text:p>
                </table:table-cell>
              </table:table-row>
              <table:table-row table:style-name="Таблица26.13">
                <table:table-cell table:style-name="Таблица26.A2" table:number-rows-spanned="2" office:value-type="string">
                  <text:p text:style-name="P100"><text:soft-page-break/>Серая утка</text:p>
                </table:table-cell>
                <table:table-cell table:style-name="Таблица26.B2" office:value-type="string">
                  <text:p text:style-name="P85">численность </text:p>
                </table:table-cell>
                <table:table-cell table:style-name="Таблица26.B2" office:value-type="string">
                  <text:p text:style-name="P84">-</text:p>
                </table:table-cell>
                <table:table-cell table:style-name="Таблица26.B2" office:value-type="string">
                  <text:p text:style-name="P95">15</text:p>
                </table:table-cell>
                <table:table-cell table:style-name="Таблица26.B2" office:value-type="string">
                  <text:p text:style-name="P84">-</text:p>
                </table:table-cell>
                <table:table-cell table:style-name="Таблица26.F2" office:value-type="string">
                  <text:p text:style-name="P99">42</text:p>
                </table:table-cell>
              </table:table-row>
              <table:table-row table:style-name="Таблица26.13">
                <table:covered-table-cell table:style-name="Таблица26.A2"/>
                <table:table-cell table:style-name="Таблица26.B2" office:value-type="string">
                  <text:p text:style-name="P85">П/<text:span text:style-name="T14">1</text:span><text:span text:style-name="T15">000</text:span><text:span text:style-name="T14"> га</text:span></text:p>
                </table:table-cell>
                <table:table-cell table:style-name="Таблица26.B2" office:value-type="string">
                  <text:p text:style-name="P89">*</text:p>
                </table:table-cell>
                <table:table-cell table:style-name="Таблица26.B2" office:value-type="string">
                  <text:p text:style-name="P89">0,29</text:p>
                </table:table-cell>
                <table:table-cell table:style-name="Таблица26.B2" office:value-type="string">
                  <text:p text:style-name="P84">-</text:p>
                </table:table-cell>
                <table:table-cell table:style-name="Таблица26.F2" office:value-type="string">
                  <text:p text:style-name="P92">0,84</text:p>
                </table:table-cell>
              </table:table-row>
              <table:table-row table:style-name="Таблица26.13">
                <table:table-cell table:style-name="Таблица26.A2" table:number-rows-spanned="2" office:value-type="string">
                  <text:p text:style-name="P101">Свиязь</text:p>
                </table:table-cell>
                <table:table-cell table:style-name="Таблица26.B2" office:value-type="string">
                  <text:p text:style-name="P85">численность </text:p>
                </table:table-cell>
                <table:table-cell table:style-name="Таблица26.B2" office:value-type="string">
                  <text:p text:style-name="P84">-</text:p>
                </table:table-cell>
                <table:table-cell table:style-name="Таблица26.B2" office:value-type="string">
                  <text:p text:style-name="P95">4</text:p>
                </table:table-cell>
                <table:table-cell table:style-name="Таблица26.B2" office:value-type="string">
                  <text:p text:style-name="P84">-</text:p>
                </table:table-cell>
                <table:table-cell table:style-name="Таблица26.F2" office:value-type="string">
                  <text:p text:style-name="P99">-</text:p>
                </table:table-cell>
              </table:table-row>
              <table:table-row table:style-name="Таблица26.13">
                <table:covered-table-cell table:style-name="Таблица26.A2"/>
                <table:table-cell table:style-name="Таблица26.B2" office:value-type="string">
                  <text:p text:style-name="P85">П/<text:span text:style-name="T14">1</text:span><text:span text:style-name="T15">000</text:span><text:span text:style-name="T14"> га</text:span></text:p>
                </table:table-cell>
                <table:table-cell table:style-name="Таблица26.B2" office:value-type="string">
                  <text:p text:style-name="P84"/>
                </table:table-cell>
                <table:table-cell table:style-name="Таблица26.B2" office:value-type="string">
                  <text:p text:style-name="P84"/>
                </table:table-cell>
                <table:table-cell table:style-name="Таблица26.B2" office:value-type="string">
                  <text:p text:style-name="P84"/>
                </table:table-cell>
                <table:table-cell table:style-name="Таблица26.F2" office:value-type="string">
                  <text:p text:style-name="P99"/>
                </table:table-cell>
              </table:table-row>
              <table:table-row table:style-name="Таблица26.13">
                <table:table-cell table:style-name="Таблица26.A2" table:number-rows-spanned="2" office:value-type="string">
                  <text:p text:style-name="P100">Широконоска</text:p>
                </table:table-cell>
                <table:table-cell table:style-name="Таблица26.B2" office:value-type="string">
                  <text:p text:style-name="P85">численность </text:p>
                </table:table-cell>
                <table:table-cell table:style-name="Таблица26.B2" office:value-type="string">
                  <text:p text:style-name="P84">-</text:p>
                </table:table-cell>
                <table:table-cell table:style-name="Таблица26.B2" office:value-type="string">
                  <text:p text:style-name="P95">25</text:p>
                </table:table-cell>
                <table:table-cell table:style-name="Таблица26.B2" office:value-type="string">
                  <text:p text:style-name="P84">-</text:p>
                </table:table-cell>
                <table:table-cell table:style-name="Таблица26.F2" office:value-type="string">
                  <text:p text:style-name="P99">50</text:p>
                </table:table-cell>
              </table:table-row>
              <table:table-row table:style-name="Таблица26.13">
                <table:covered-table-cell table:style-name="Таблица26.A2"/>
                <table:table-cell table:style-name="Таблица26.B2" office:value-type="string">
                  <text:p text:style-name="P85">П/<text:span text:style-name="T14">1</text:span><text:span text:style-name="T15">000</text:span><text:span text:style-name="T14"> га</text:span></text:p>
                </table:table-cell>
                <table:table-cell table:style-name="Таблица26.B2" office:value-type="string">
                  <text:p text:style-name="P84">-</text:p>
                </table:table-cell>
                <table:table-cell table:style-name="Таблица26.B2" office:value-type="string">
                  <text:p text:style-name="P89">0,5</text:p>
                </table:table-cell>
                <table:table-cell table:style-name="Таблица26.B2" office:value-type="string">
                  <text:p text:style-name="P84">-</text:p>
                </table:table-cell>
                <table:table-cell table:style-name="Таблица26.F2" office:value-type="string">
                  <text:p text:style-name="P92">1</text:p>
                </table:table-cell>
              </table:table-row>
            </table:table>
            <text:p text:style-name="P102"/>
          </table:table-cell>
        </table:table-row>
      </table:table>
      <table:table table:name="Таблица9" table:style-name="Таблица9">
        <table:table-column table:style-name="Таблица9.A"/>
        <table:table-column table:style-name="Таблица9.B"/>
        <table:table-column table:style-name="Таблица9.C"/>
        <table:table-row table:style-name="Таблица9.1">
          <table:table-cell table:style-name="Таблица9.A1" office:value-type="string">
            <text:p text:style-name="P103">и</text:p>
          </table:table-cell>
          <table:table-cell table:style-name="Таблица9.A1" office:value-type="string">
            <text:p text:style-name="P104">Редкие и находящиеся под угрозой исчезновения объекты животного и растительного мира</text:p>
          </table:table-cell>
          <table:table-cell table:style-name="Таблица9.A1" office:value-type="string">
            <text:p text:style-name="P105">Список видов занесенных в Красную Книгу РФ и Кузбасса (2021)</text:p>
            <text:p text:style-name="P106"><text:span text:style-name="T16">1.Желтушка торфяниковая, или желтушка торфяная – </text:span><text:span text:style-name="T17">Colias</text:span><text:span text:style-name="T16"> </text:span><text:span text:style-name="T17">palaeno</text:span><text:span text:style-name="T16"> (Linnaeus, 1761) </text:span></text:p>
            <text:p text:style-name="P106"><text:span text:style-name="T16">2. Аист черный – </text:span><text:span text:style-name="T17">Ciconia</text:span><text:span text:style-name="T16"> </text:span><text:span text:style-name="T17">nigra</text:span><text:span text:style-name="T16"> (Linnaeus, 1758) </text:span></text:p>
            <text:p text:style-name="P106"><text:span text:style-name="T16">3. Осоед обыкновенный – </text:span><text:span text:style-name="T17">Pernis</text:span><text:span text:style-name="T16"> </text:span><text:span text:style-name="T17">apivorus</text:span><text:span text:style-name="T16"> (Linnaeus, 1758) </text:span></text:p>
            <text:p text:style-name="P106"><text:span text:style-name="T16">4. Лунь луговой – </text:span><text:span text:style-name="T17">Cyrcus</text:span><text:span text:style-name="T16"> </text:span><text:span text:style-name="T17">pygargus</text:span><text:span text:style-name="T16"> (Linnaeus, 1758)</text:span></text:p>
            <text:p text:style-name="P106"><text:span text:style-name="T16">5. Дербник – </text:span><text:span text:style-name="T17">Falco</text:span><text:span text:style-name="T16"> </text:span><text:span text:style-name="T17">columbarius</text:span><text:span text:style-name="T16"> (Linnaeus, 1758) </text:span></text:p>
            <text:p text:style-name="P106"><text:span text:style-name="T16">6. Серый журавль – </text:span><text:span text:style-name="T17">Grus</text:span><text:span text:style-name="T16"> </text:span><text:span text:style-name="T17">grus</text:span><text:span text:style-name="T16"> (Linnaeus, 1758) </text:span></text:p>
            <text:p text:style-name="P106"><text:span text:style-name="T16">7. Чибис – </text:span><text:span text:style-name="T17">Vanellus</text:span><text:span text:style-name="T16"> </text:span><text:span text:style-name="T17">vanellus</text:span><text:span text:style-name="T16"> (Linnaeus, 1758) </text:span></text:p>
            <text:p text:style-name="P106"><text:span text:style-name="T16">8. Крачка черная – </text:span><text:span text:style-name="T17">Chlidonias</text:span><text:span text:style-name="T16"> </text:span><text:span text:style-name="T17">niger</text:span><text:span text:style-name="T16"> (Linnaeus, 1758) </text:span></text:p>
            <text:p text:style-name="P106"><text:span text:style-name="T16">9. Сова белая, или полярная – </text:span><text:span text:style-name="T17">Bubo</text:span><text:span text:style-name="T16"> </text:span><text:span text:style-name="T17">scandiacus</text:span><text:span text:style-name="T16"> (Linnaeus, 1758)  </text:span></text:p>
            <text:p text:style-name="P106"><text:span text:style-name="T16">10. Филин – </text:span><text:span text:style-name="T17">Bubo</text:span><text:span text:style-name="T16"> </text:span><text:span text:style-name="T17">bubo</text:span><text:span text:style-name="T16"> (Linnaeus, 1758). </text:span></text:p>
            <text:p text:style-name="P106"><text:span text:style-name="T16">11. Иглохвостый или колючехвостый стриж – </text:span><text:span text:style-name="T17">Hirundapus caudacutus</text:span><text:span text:style-name="T16"> (Latham, 1801) </text:span></text:p>
            <text:p text:style-name="P107">Все виды из списка, кроме Чибиса и Совы белой, или полярной, включены в Красный список МСОП, эти виды находятся в категории LC или LR/Ic, то есть вызывают наименьшее беспокойство.</text:p>
            <text:p text:style-name="P105">Виды растений занесенных в Красную Книгу РФ и Кемеровской области</text:p>
            <text:list text:style-name="WW8Num2">
              <text:list-item>
                <text:p text:style-name="P108" loext:marker-style-name="T18"><text:span text:style-name="T16">Мителла голая – </text:span><text:span text:style-name="T17">Mitella</text:span><text:span text:style-name="T16"> </text:span><text:span text:style-name="T17">nuda</text:span><text:span text:style-name="T16"> L.</text:span></text:p>
              </text:list-item>
              <text:list-item>
                <text:p text:style-name="P108" loext:marker-style-name="T18"><text:span text:style-name="T16">Венерин башмачок вздутый (Башмачок вздутый) – </text:span><text:span text:style-name="T17">Cypripedium</text:span><text:span text:style-name="T16"> </text:span><text:span text:style-name="T17">ventricosum</text:span><text:span text:style-name="T16"> Sw.</text:span></text:p>
              </text:list-item>
              <text:list-item>
                <text:p text:style-name="P108" loext:marker-style-name="T18"><text:span text:style-name="T16">Венерин башмачок настоящий (Башмачок настоящий, б. известняковый) – </text:span><text:span text:style-name="T17">Cypripedium</text:span><text:span text:style-name="T16"> </text:span><text:span text:style-name="T17">calceolus</text:span><text:span text:style-name="T16"> L.</text:span></text:p>
              </text:list-item>
              <text:list-item>
                <text:p text:style-name="P108" loext:marker-style-name="T18"><text:span text:style-name="T16">Венерин башмачок капельный (Башмачок капельный) – </text:span><text:span text:style-name="T17">Cypripedium</text:span><text:span text:style-name="T16"> </text:span><text:span text:style-name="T17">guttatum</text:span><text:span text:style-name="T16"> Sw.</text:span></text:p>
              </text:list-item>
              <text:list-item>
                <text:p text:style-name="P108" loext:marker-style-name="T18"><text:span text:style-name="T16">Венерин башмачок крупноцветковый (Башмачок крупноцветковый) – </text:span><text:span text:style-name="T17">Cypripedium</text:span><text:span text:style-name="T16"> </text:span><text:span text:style-name="T17">macranthon</text:span><text:span text:style-name="T16"> Sw. </text:span></text:p>
              </text:list-item>
              <text:list-item>
                <text:p text:style-name="P108" loext:marker-style-name="T18"><text:span text:style-name="T16">Дремлик болотный – </text:span><text:span text:style-name="T17">Epipactis</text:span><text:span text:style-name="T16"> </text:span><text:span text:style-name="T17">palustris</text:span><text:span text:style-name="T16"> (L.) Crantz. </text:span></text:p>
              </text:list-item>
              <text:list-item>
                <text:p text:style-name="P108" loext:marker-style-name="T18"><text:span text:style-name="T16">Ладьян трехраздельный (Л. трехнадрезный, л. трехнадрезанный) – </text:span><text:span text:style-name="T17">Corallorhiza</text:span><text:span text:style-name="T16"> </text:span><text:span text:style-name="T17">trifida</text:span><text:span text:style-name="T16"> Chatel.</text:span></text:p>
              </text:list-item>
              <text:list-item>
                <text:p text:style-name="P108" loext:marker-style-name="T18"><text:span text:style-name="T16">Тайник яйцевидный – </text:span><text:span text:style-name="T17">Listera</text:span><text:span text:style-name="T16"> </text:span><text:span text:style-name="T17">ovata</text:span><text:span text:style-name="T16"> (L.) R. Br. </text:span></text:p>
              </text:list-item>
              <text:list-item>
                <text:p text:style-name="P108" loext:marker-style-name="T18"><text:span text:style-name="T16">Осока белая – </text:span><text:span text:style-name="T17">Carex</text:span><text:span text:style-name="T16"> </text:span><text:span text:style-name="T17">alba</text:span><text:span text:style-name="T16"> Scop. </text:span></text:p>
              </text:list-item>
              <text:list-item>
                <text:p text:style-name="P108" loext:marker-style-name="T18"><text:span text:style-name="T16">Пузырчатка малая – </text:span><text:span text:style-name="T17">Utricularia</text:span><text:span text:style-name="T16"> </text:span><text:span text:style-name="T17">minor</text:span><text:span text:style-name="T16"> L.</text:span></text:p>
              </text:list-item>
              <text:list-item>
                <text:p text:style-name="P108" loext:marker-style-name="T18"><text:span text:style-name="T16">Ужовник обыкновенный – </text:span><text:span text:style-name="T17">Ophioglossum</text:span><text:span text:style-name="T16"> </text:span><text:span text:style-name="T17">vulgatum</text:span><text:span text:style-name="T16"> L. </text:span></text:p>
              </text:list-item>
              <text:list-item>
                <text:p text:style-name="P109" loext:marker-style-name="T18"><text:span text:style-name="T16">Очеретник белый – </text:span><text:span text:style-name="T17">Rhynchospora</text:span><text:span text:style-name="T16"> </text:span><text:span text:style-name="T17">alba</text:span><text:span text:style-name="T16"> (L.) </text:span><text:span text:style-name="T19">Vahl</text:span><text:span text:style-name="T16"> (1805) </text:span></text:p>
              </text:list-item>
            </text:list>
            <text:p text:style-name="P110">Венерин башмачок вздутый (Башмачок вздутый), венерин башмачок настоящий, венерин башмачок капельный, дремлик болотный, пузырчатка малая, очеретник белый – все эти виды включены в красный список МСОП и находятся в категории LC (Least Concern), то есть эти виды вызывают наименьшее беспокойство.</text:p>
          </table:table-cell>
        </table:table-row>
      </table:table>
      <table:table table:name="Таблица10" table:style-name="Таблица10">
        <table:table-column table:style-name="Таблица10.A"/>
        <table:table-column table:style-name="Таблица10.B"/>
        <table:table-column table:style-name="Таблица10.C"/>
        <text:soft-page-break/>
        <table:table-row table:style-name="Таблица10.1">
          <table:table-cell table:style-name="Таблица10.A1" office:value-type="string">
            <text:p text:style-name="P111">к</text:p>
          </table:table-cell>
          <table:table-cell table:style-name="Таблица10.A1" office:value-type="string">
            <text:p text:style-name="P112">Суммарные сведения о биологическом разнообразии</text:p>
          </table:table-cell>
          <table:table-cell table:style-name="Таблица10.A1" office:value-type="string">
            <text:p text:style-name="P113">По уточненным данным в заказнике обитает 355 видов животных: 193 вида беспозвоночных, из которых 3 вида поясковых червей, 1 вид иксодовых клещей, 189 видов насекомых; 162 вида позвоночных, из которых 12 видов лучеперых рыб, 2 вида рептилий, 109 видов птиц, 37 млекопитающих. Из них в Красную книгу РФ и Кузбасса (2021) занесено 11 животных.</text:p>
            <text:p text:style-name="P113">Флора представлена 518 видами сосудистых растений, 7 видами мхов и 57 видами грибов, из которых 12 видов охраняются Красной книгой РФ и Кузбасса.</text:p>
          </table:table-cell>
        </table:table-row>
        <table:table-row table:style-name="Таблица10.1">
          <table:table-cell table:style-name="Таблица10.A2" office:value-type="string">
            <text:p text:style-name="P114">к</text:p>
          </table:table-cell>
          <table:table-cell table:style-name="Таблица10.A2" office:value-type="string">
            <text:p text:style-name="P115">Особо ценные природные объекты</text:p>
          </table:table-cell>
          <table:table-cell table:style-name="Таблица10.A2" office:value-type="string">
            <text:p text:style-name="P116">На территории заказника, в бассейне р. Антибесс, находится уникальный островок реликтового ленточного соснового бора среди степной растительности, названный Баимо-Комиссаровская Лесная дача. Ленточные боры – одна из малочисленных групп лесов на территории России. Уникальные реликтовые боры образовались более 15 тыс. лет назад. Ленточные боры отностятся к категории ценных для экологии и науки лесов. В бору произрастает большое количество грибов и ягод, их сбор существенно увеличивает антропогенную нагрузку на территорию.</text:p>
            <text:p text:style-name="P117">В северо-западной части заказника, практически по всей его длине, простирается комплекс Антибесских болот. Болотные экосистемы такого типа и масштаба для Кемеровской области являются уникальными. В состав их сообществ входит большое количество представителей семейства орхидных, занесенных в Красную книгу Кемеровской области. Анализ распределения на территории заказника редких и исчезающих видов животных и растений, так же свидетельствует о их концентрации в районе болот Антибесского комплекса.</text:p>
          </table:table-cell>
        </table:table-row>
        <table:table-row table:style-name="Таблица10.1">
          <table:table-cell table:style-name="Таблица10.A2" office:value-type="string">
            <text:p text:style-name="P118">п</text:p>
          </table:table-cell>
          <table:table-cell table:style-name="Таблица10.A2" office:value-type="string">
            <text:p text:style-name="P104">Оценка современного состояния и вклада ООПТ в поддержание экологического баланса окружающих территорий</text:p>
          </table:table-cell>
          <table:table-cell table:style-name="Таблица10.A2" office:value-type="string">
            <text:p text:style-name="P116">Современное состояние заказника «Антибессий» характеризуется стабильностью экосистем, поддержанием биологического разнообразия и сохранением природных комплексов, характерных для Кемеровской области. Территория заказника играет важную роль в охране редких и исчезающих видов животных и растений, способствует сохранению мест обитания диких животных и обеспечению экологической устойчивости окружающей среды.</text:p>
            <text:p text:style-name="P117">На территории заказника имеется хорошо развитая сеть автомобильных дорог, что предопределяет сравнительно высокую посещаемость угодий населением и создает определенные сложности в обеспечении режима охраны заказника. По границам заказника расположен ряд сельских населенных пунктов, в непосредственной близости находиться г. Мариинск, наличие их внутри территорий, предопределяет сравнительно высокую посещаемость угодий населением. </text:p>
          </table:table-cell>
        </table:table-row>
      </table:table>
      <table:table table:name="Таблица13" table:style-name="Таблица13">
        <table:table-column table:style-name="Таблица13.A"/>
        <table:table-column table:style-name="Таблица13.B"/>
        <table:table-row table:style-name="Таблица13.1">
          <table:table-cell table:style-name="Таблица13.A1" office:value-type="string">
            <text:p text:style-name="P119">21</text:p>
          </table:table-cell>
          <table:table-cell table:style-name="Таблица13.B1" office:value-type="string">
            <text:p text:style-name="P120"><text:span text:style-name="T20">Э</text:span><text:span text:style-name="T21">кспликация земель ООПТ</text:span></text:p>
          </table:table-cell>
        </table:table-row>
        <table:table-row table:style-name="Таблица13.1">
          <table:table-cell table:style-name="Таблица13.A2" office:value-type="string">
            <text:p text:style-name="P119"/>
          </table:table-cell>
          <table:table-cell table:style-name="Таблица13.B2" office:value-type="string">
            <text:p text:style-name="P121">Информация отсутствует.</text:p>
          </table:table-cell>
        </table:table-row>
      </table:table>
      <table:table table:name="Таблица11" table:style-name="Таблица11">
        <table:table-column table:style-name="Таблица11.A"/>
        <table:table-column table:style-name="Таблица11.B"/>
        <table:table-column table:style-name="Таблица11.C"/>
        <table:table-column table:style-name="Таблица11.D"/>
        <table:table-column table:style-name="Таблица11.E"/>
        <table:table-row table:style-name="Таблица11.1">
          <table:table-cell table:style-name="Таблица11.A1" office:value-type="string">
            <text:p text:style-name="P122">22</text:p>
          </table:table-cell>
          <table:table-cell table:style-name="Таблица11.A1" table:number-columns-spanned="4" office:value-type="string">
            <text:p text:style-name="P123">Негативное воздействие</text:p>
          </table:table-cell>
          <table:covered-table-cell/>
          <table:covered-table-cell/>
          <table:covered-table-cell/>
        </table:table-row>
        <table:table-row table:style-name="Таблица11.1">
          <table:table-cell table:style-name="Таблица11.A2" table:number-rows-spanned="3" office:value-type="string">
            <text:p text:style-name="P124"/>
          </table:table-cell>
          <table:table-cell table:style-name="Таблица11.B2" office:value-type="string">
            <text:p text:style-name="P125">Фактор негативного воздействия</text:p>
          </table:table-cell>
          <table:table-cell table:style-name="Таблица11.B2" office:value-type="string">
            <text:p text:style-name="P125">Объект воздействия</text:p>
          </table:table-cell>
          <table:table-cell table:style-name="Таблица11.B2" office:value-type="string">
            <text:p text:style-name="P125">В чем проявляется воздействие</text:p>
          </table:table-cell>
          <table:table-cell table:style-name="Таблица11.B2" office:value-type="string">
            <text:p text:style-name="P125">Значимость (сила) воздействия</text:p>
          </table:table-cell>
        </table:table-row>
        <table:table-row table:style-name="Таблица11.1">
          <table:covered-table-cell table:style-name="Таблица11.A2"/>
          <table:table-cell table:style-name="Таблица11.B3" office:value-type="string">
            <text:p text:style-name="P126">Браконьерская охота </text:p>
          </table:table-cell>
          <table:table-cell table:style-name="Таблица11.B3" office:value-type="string">
            <text:p text:style-name="P126">Охотничьи виды животных</text:p>
          </table:table-cell>
          <table:table-cell table:style-name="Таблица11.B3" office:value-type="string">
            <text:p text:style-name="P126">Прямое уничтожение</text:p>
          </table:table-cell>
          <table:table-cell table:style-name="Таблица11.B3" office:value-type="string">
            <text:p text:style-name="P127">умеренная</text:p>
          </table:table-cell>
        </table:table-row>
        <table:table-row table:style-name="Таблица11.1">
          <table:covered-table-cell table:style-name="Таблица11.A2"/>
          <table:table-cell table:style-name="Таблица11.B3" office:value-type="string">
            <text:p text:style-name="P126">Нерациональные рубки леса</text:p>
          </table:table-cell>
          <table:table-cell table:style-name="Таблица11.B3" office:value-type="string">
            <text:p text:style-name="P126">Лесной фонд </text:p>
          </table:table-cell>
          <table:table-cell table:style-name="Таблица11.B3" office:value-type="string">
            <text:p text:style-name="P126">Прямое уничтожение, </text:p>
          </table:table-cell>
          <table:table-cell table:style-name="Таблица11.B3" office:value-type="string">
            <text:p text:style-name="P127">умеренная</text:p>
          </table:table-cell>
        </table:table-row>
        <table:table-row table:style-name="Таблица11.1">
          <table:table-cell table:style-name="Таблица11.A2" office:value-type="string">
            <text:p text:style-name="P128"/>
          </table:table-cell>
          <table:table-cell table:style-name="Таблица11.B3" office:value-type="string">
            <text:p text:style-name="P126">Нерациональные рубки леса</text:p>
          </table:table-cell>
          <table:table-cell table:style-name="Таблица11.B3" office:value-type="string">
            <text:p text:style-name="P126">Объекты животного мира</text:p>
          </table:table-cell>
          <table:table-cell table:style-name="Таблица11.B3" office:value-type="string">
            <text:p text:style-name="P126">Уничтожение среды обитания</text:p>
          </table:table-cell>
          <table:table-cell table:style-name="Таблица11.B3" office:value-type="string">
            <text:p text:style-name="P127">умеренная</text:p>
          </table:table-cell>
        </table:table-row>
        <table:table-row table:style-name="Таблица11.1">
          <table:table-cell table:style-name="Таблица11.A6" office:value-type="string">
            <text:p text:style-name="P128"/>
          </table:table-cell>
          <table:table-cell table:style-name="Таблица11.B6" office:value-type="string">
            <text:p text:style-name="P129">Бесконтрольный сбор грибов и ягод</text:p>
            <text:p text:style-name="P126"/>
          </table:table-cell>
          <table:table-cell table:style-name="Таблица11.B6" office:value-type="string">
            <text:p text:style-name="P129">Реликтовый ленточный бор</text:p>
            <text:p text:style-name="P126"/>
          </table:table-cell>
          <table:table-cell table:style-name="Таблица11.B6" office:value-type="string">
            <text:p text:style-name="P129">Повреждение почвы и молодых растений</text:p>
          </table:table-cell>
          <table:table-cell table:style-name="Таблица11.E6" office:value-type="string">
            <text:p text:style-name="P130">умеренная</text:p>
            <text:p text:style-name="P127"/>
          </table:table-cell>
        </table:table-row>
      </table:table>
      <table:table table:name="Таблица12" table:style-name="Таблица12">
        <table:table-column table:style-name="Таблица12.A"/>
        <table:table-column table:style-name="Таблица12.B"/>
        <table:table-column table:style-name="Таблица12.C"/>
        <table:table-row table:style-name="Таблица12.1">
          <table:table-cell table:style-name="Таблица12.A1" office:value-type="string">
            <text:p text:style-name="P131">23</text:p>
          </table:table-cell>
          <table:table-cell table:style-name="Таблица12.A1" table:number-columns-spanned="2" office:value-type="string">
            <text:p text:style-name="P132">Юридические лица, ответственные за обеспечение охраны и функционирование ООПТ</text:p>
          </table:table-cell>
          <table:covered-table-cell/>
        </table:table-row>
        <table:table-row table:style-name="Таблица12.1">
          <table:table-cell table:style-name="Таблица12.A1" office:value-type="string">
            <text:p text:style-name="P133"/>
          </table:table-cell>
          <table:table-cell table:style-name="Таблица12.A1" office:value-type="string">
            <text:p text:style-name="P134">Название организации, созданной для управления ООПТ или на которую возложено обязательство по охране</text:p>
          </table:table-cell>
          <table:table-cell table:style-name="Таблица12.A1" office:value-type="string">
            <text:p text:style-name="P135"/>
            <text:p text:style-name="P136"/>
            <text:p text:style-name="P137">Министерство лесного комплекса и охотничьего хозяйства Кузбасса</text:p>
            <text:p text:style-name="P138"/>
          </table:table-cell>
        </table:table-row>
        <table:table-row table:style-name="Таблица12.1">
          <table:table-cell table:style-name="Таблица12.A1" office:value-type="string">
            <text:p text:style-name="P133"/>
          </table:table-cell>
          <table:table-cell table:style-name="Таблица12.A1" office:value-type="string">
            <text:p text:style-name="P139">Юридический адрес</text:p>
          </table:table-cell>
          <table:table-cell table:style-name="Таблица12.A1" office:value-type="string">
            <text:p text:style-name="P140">г. Кемерово, Мирная, 5</text:p>
          </table:table-cell>
        </table:table-row>
        <table:table-row table:style-name="Таблица12.1">
          <table:table-cell table:style-name="Таблица12.A1" office:value-type="string">
            <text:p text:style-name="P133"/>
          </table:table-cell>
          <table:table-cell table:style-name="Таблица12.A1" office:value-type="string">
            <text:p text:style-name="P139">Почтовый адрес</text:p>
          </table:table-cell>
          <table:table-cell table:style-name="Таблица12.A1" office:value-type="string">
            <text:p text:style-name="P141">650036, Кемерово, ул. Мирная, 5</text:p>
          </table:table-cell>
        </table:table-row>
        <table:table-row table:style-name="Таблица12.1">
          <table:table-cell table:style-name="Таблица12.A1" office:value-type="string">
            <text:p text:style-name="P133"/>
          </table:table-cell>
          <table:table-cell table:style-name="Таблица12.A1" office:value-type="string">
            <text:p text:style-name="P139">телефон</text:p>
          </table:table-cell>
          <table:table-cell table:style-name="Таблица12.A1" office:value-type="string">
            <text:p text:style-name="P140">8(384-2) 34-04-64</text:p>
          </table:table-cell>
        </table:table-row>
        <table:table-row table:style-name="Таблица12.1">
          <table:table-cell table:style-name="Таблица12.A1" office:value-type="string">
            <text:p text:style-name="P133"/>
          </table:table-cell>
          <table:table-cell table:style-name="Таблица12.A1" office:value-type="string">
            <text:p text:style-name="P142"><text:span text:style-name="T22">e</text:span><text:span text:style-name="T16">-</text:span><text:span text:style-name="T22">mail</text:span></text:p>
          </table:table-cell>
          <table:table-cell table:style-name="Таблица12.A1" office:value-type="string">
            <text:p text:style-name="P143"><text:a xlink:type="simple" xlink:href="mailto:dlk@kemles.ru" text:style-name="Internet_20_link" text:visited-style-name="Visited_20_Internet_20_Link"><text:span text:style-name="Internet_20_link"><text:span text:style-name="T23">dlk@kemles.ako.ru</text:span></text:span></text:a></text:p>
          </table:table-cell>
        </table:table-row>
        <table:table-row table:style-name="Таблица12.1">
          <table:table-cell table:style-name="Таблица12.A1" office:value-type="string">
            <text:p text:style-name="P133"/>
          </table:table-cell>
          <table:table-cell table:style-name="Таблица12.A1" office:value-type="string">
            <text:p text:style-name="P139">Адрес сайта в сети интернет</text:p>
          </table:table-cell>
          <table:table-cell table:style-name="Таблица12.A1" office:value-type="string">
            <text:p text:style-name="P144">https://kemles.ru/</text:p>
          </table:table-cell>
        </table:table-row>
        <table:table-row table:style-name="Таблица12.1">
          <table:table-cell table:style-name="Таблица12.A1" office:value-type="string">
            <text:p text:style-name="P133"/>
          </table:table-cell>
          <table:table-cell table:style-name="Таблица12.A1" office:value-type="string">
            <text:p text:style-name="P139">Дата государственной регистрации юридического лица и регистрационный номер</text:p>
          </table:table-cell>
          <table:table-cell table:style-name="Таблица12.A1" office:value-type="string">
            <text:p text:style-name="P135"/>
            <text:p text:style-name="P145"><text:span text:style-name="T16">Зарегистрирован в Едином государственном реестре юридических лиц, государственный регистрационный номер </text:span><text:s/><text:span text:style-name="T16">1114205044711 <text:s/>от </text:span><text:s/><text:span text:style-name="T16">27.12.2011</text:span></text:p>
          </table:table-cell>
        </table:table-row>
        <table:table-row table:style-name="Таблица12.1">
          <table:table-cell table:style-name="Таблица12.A1" office:value-type="string">
            <text:p text:style-name="P133"/>
          </table:table-cell>
          <table:table-cell table:style-name="Таблица12.A1" office:value-type="string">
            <text:p text:style-name="P139">ФИО руководителя организации</text:p>
          </table:table-cell>
          <table:table-cell table:style-name="Таблица12.A1" office:value-type="string">
            <text:p text:style-name="P146">Бойко Евгений Васильевич</text:p>
            <text:p text:style-name="P147"/>
          </table:table-cell>
        </table:table-row>
        <table:table-row table:style-name="Таблица12.1">
          <table:table-cell table:style-name="Таблица12.A1" office:value-type="string">
            <text:p text:style-name="P133"/>
          </table:table-cell>
          <table:table-cell table:style-name="Таблица12.A1" office:value-type="string">
            <text:p text:style-name="P139">Служебный телефон</text:p>
          </table:table-cell>
          <table:table-cell table:style-name="Таблица12.A1" office:value-type="string">
            <text:p text:style-name="P143"><text:a xlink:type="simple" xlink:href="tel:+73842312137" text:style-name="Internet_20_link" text:visited-style-name="Visited_20_Internet_20_Link"><text:span text:style-name="Internet_20_link"><text:span text:style-name="T24">+7 (3842) 31-21-37</text:span></text:span></text:a></text:p>
          </table:table-cell>
        </table:table-row>
        <table:table-row table:style-name="Таблица12.1">
          <table:table-cell table:style-name="Таблица12.A1" office:value-type="string">
            <text:p text:style-name="P133"/>
          </table:table-cell>
          <table:table-cell table:style-name="Таблица12.A1" office:value-type="string">
            <text:p text:style-name="P148"><text:span text:style-name="T16">Начальник отдела </text:span><text:s/><text:span text:style-name="T16">сохранения биоразнообразия, мониторинга и экопросвещения</text:span></text:p>
          </table:table-cell>
          <table:table-cell table:style-name="Таблица12.A1" office:value-type="string">
            <text:p text:style-name="P136">Данилова Ольга Олеговна</text:p>
            <text:p text:style-name="P136"/>
          </table:table-cell>
        </table:table-row>
        <table:table-row table:style-name="Таблица12.1">
          <table:table-cell table:style-name="Таблица12.A1" office:value-type="string">
            <text:p text:style-name="P133"/>
          </table:table-cell>
          <table:table-cell table:style-name="Таблица12.A1" office:value-type="string">
            <text:p text:style-name="P139">Служебный телефон</text:p>
          </table:table-cell>
          <table:table-cell table:style-name="Таблица12.A1" office:value-type="string">
            <text:p text:style-name="P140">7(3842) 55-86-87</text:p>
          </table:table-cell>
        </table:table-row>
        <table:table-row table:style-name="Таблица12.1">
          <table:table-cell table:style-name="Таблица12.A1" office:value-type="string">
            <text:p text:style-name="P149">24</text:p>
          </table:table-cell>
          <table:table-cell table:style-name="Таблица12.A1" table:number-columns-spanned="2" office:value-type="string">
            <text:p text:style-name="P150"><text:span text:style-name="T25">С</text:span>ведения об иных лицах, на которых возложены обязательства по охране ООПТ</text:p>
          </table:table-cell>
          <table:covered-table-cell/>
        </table:table-row>
        <table:table-row table:style-name="Таблица12.1">
          <table:table-cell table:style-name="Таблица12.A1" office:value-type="string">
            <text:p text:style-name="P151"/>
          </table:table-cell>
          <table:table-cell table:style-name="Таблица12.A1" table:number-columns-spanned="2" office:value-type="string">
            <text:p text:style-name="P152">Отсутствуют.</text:p>
          </table:table-cell>
          <table:covered-table-cell/>
        </table:table-row>
      </table:table>
      <table:table table:name="Таблица14" table:style-name="Таблица14">
        <table:table-column table:style-name="Таблица14.A"/>
        <table:table-column table:style-name="Таблица14.B"/>
        <table:table-row table:style-name="Таблица14.1">
          <table:table-cell table:style-name="Таблица14.A1" office:value-type="string">
            <text:p text:style-name="P153">25</text:p>
          </table:table-cell>
          <table:table-cell table:style-name="Таблица14.A1" office:value-type="string">
            <text:p text:style-name="P154"><text:span text:style-name="T26">О</text:span>бщий режим охраны и использования ООПТ</text:p>
          </table:table-cell>
        </table:table-row>
        <table:table-row table:style-name="Таблица14.1">
          <table:table-cell table:style-name="Таблица14.A2" office:value-type="string">
            <text:p text:style-name="P153"/>
          </table:table-cell>
          <table:table-cell table:style-name="Таблица14.B2" office:value-type="string">
            <text:p text:style-name="P155"><text:span text:style-name="T27">Р</text:span>ежим охраны заказника утвержден Постановление<text:span text:style-name="T28">м</text:span> Коллегии Администрации Кемеровской области от 14.10.2009 № 412 "О государственных природных заказниках Кемеровской области — Кузбасса"</text:p>
            <text:p text:style-name="P155"><text:soft-page-break/>3.1. На всей территории заказника запрещается любая деятельность, если она противоречит целям создания заказника или причиняет вред природным комплексам и компонентам, в том числе:</text:p>
            <text:p text:style-name="P156"><text:bookmark text:name="p_11400"/>3.1.1. Охота на все виды объектов животного мира и иные виды пользования животным миром, за исключением охоты в целях осуществления научно-исследовательской деятельности, образовательной деятельности и охоты в целях регулирования численности охотничьих ресурсов.</text:p>
            <text:p text:style-name="P156">3.1.2. Передвижение самоходной гусеничной техники (за исключением передвижения на самоходной гусеничной технике работников организаций, индивидуальных предпринимателей и граждан при осуществлении ими сельскохозяйственного производства, строительства, реконструкции, эксплуатации объектов строительства и осуществления деятельности по рубке древесины), а также вездеходов на шинах низкого давления, снегоходов, квадроциклов (за исключением передвижения на вездеходах с шинами низкого давления, снегоходах, квадроциклах по дорогам общего пользования, на организованной в установленном порядке дорожно-тропиночной сети, учебно-туристических и снегоходных трассах и использования их работниками организаций и индивидуальными предпринимателями при осуществлении строительства, реконструкции, эксплуатации объектов строительства, оказания услуг гражданам и другим лицам, а также должностными лицами Департамента по охране объектов животного мира Кузбасса (далее - Департамент), Департамента лесного комплекса Кузбасса, полиции и других уполномоченных органов, аварийно-спасательных формирований при исполнении ими своих полномочий).</text:p>
            <text:p text:style-name="P157"><text:span text:style-name="T29">3.1.3. Сплошные рубки лесных насаждений, все виды рубок участков лесов в радиусе 300 м вокруг глухариных токов и все виды рубок по заготовке древесины, за исключением случаев, предусмотренных </text:span><text:a xlink:type="simple" xlink:href="https://internet.garant.ru/#/document/7513076/entry/25" text:style-name="Internet_20_link" text:visited-style-name="Visited_20_Internet_20_Link"><text:span text:style-name="T30">пунктом 3.4</text:span></text:a><text:span text:style-name="T29"> настоящего Положения.</text:span></text:p>
            <text:p text:style-name="P156">3.1.4. Геологическое изучение недр, разведка и добыча полезных ископаемых.</text:p>
            <text:p text:style-name="P156">3.1.5. Проведение взрывных работ.</text:p>
            <text:p text:style-name="P156">3.1.6. Сплав леса.</text:p>
            <text:p text:style-name="P156">3.1.7. Разрушение нор диких животных и гнезд птиц.</text:p>
            <text:p text:style-name="P156"><text:bookmark text:name="p_476"/>3.1.8. Пускание палов, выжигание растительности, за исключением контролируемых отжигов, проводимых в рамках проведения противопожарных мероприятий.</text:p>
            <text:p text:style-name="P156">3.1.9. Нахождение на территории заказника людей с оружием (за исключением должностных лиц Департамента, Департамента лесного комплекса Кузбасса, полиции и других уполномоченных органов при исполнении своих полномочий).</text:p>
            <text:p text:style-name="P156">3.1.10. Нахождение на территории заказника людей с собакой (за исключением собак, используемых при организации мероприятий по охране природных комплексов и объектов, а также при проведении оперативно-розыскных и аварийно-спасательных мероприятий).</text:p>
            <text:p text:style-name="P156">3.1.11. Хранение ядохимикатов, химических реагентов и других опасных для объектов животного мира и среды их обитания материалов, сырья и отходов производства (кроме мест, специально оборудованных для хранения опасных веществ), засорение территории бытовыми отходами.</text:p>
            <text:p text:style-name="P156">3.1.12. Применение ядохимикатов, химических реагентов и других опасных для объектов животного мира и среды их обитания материалов, за исключением случаев, когда применение ядохимикатов, химических реагентов и других действий направлено на ликвидацию стихийных бедствий, влекущих за собой непоправимые последствия для объектов животного мира или среды их обитания, борьбу с опасными вредителями леса и уход за лесными культурами.</text:p>
            <text:p text:style-name="P156">3.1.13. Предоставление на территории заказника земельных участков для ведения садоводства и огородничества, строительства гаражей для собственных нужд или индивидуального жилищного строительства;</text:p>
            <text:p text:style-name="P157"><text:span text:style-name="T29">строительство автомобильных дорог, трубопроводов, линий электропередачи и других коммуникаций в границах заказника в случаях, установленных законодательством (в случае зонирования заказника - в границах его функциональных зон, режим которых, </text:span><text:soft-page-break/><text:span text:style-name="T29">установленный в соответствии законодательством, запрещает размещение соответствующих объектов), а также строительство, реконструкция и эксплуатация промышленных, хозяйственных, жилых объектов и некапитальных строений, сооружений, не связанных с разрешенной на территории заказника деятельностью, за исключением случаев, предусмотренных </text:span><text:a xlink:type="simple" xlink:href="https://internet.garant.ru/#/document/7513076/entry/25" text:style-name="Internet_20_link" text:visited-style-name="Visited_20_Internet_20_Link"><text:span text:style-name="T30">пунктом 3.4</text:span></text:a><text:span text:style-name="T29"> настоящего Положения.</text:span></text:p>
            <text:p text:style-name="P156">3.1.14. Уничтожение или порча установленных предупредительных или информационных знаков (панно, аншлагов).</text:p>
            <text:p text:style-name="P156">3.1.15. Выкашивание травы в мае, июне, а также выкашивание травы вкруговую (по периферии к центру) во избежание гибели молодняка птиц и мелких животных.</text:p>
            <text:p text:style-name="P156">3.2. Проведение выборочных рубок лесных насаждений, расположенных на территории заказников, в лесохозяйственных целях должно обеспечивать сохранность целевого назначения лесов и выполняемых ими функций.</text:p>
            <text:p text:style-name="P156">3.3. На территории заказника хозяйственная и иная деятельность осуществляется с соблюдением действующего законодательства, настоящего Положения и требований в области охраны окружающей среды по предотвращению гибели объектов животного и растительного мира при осуществлении производственных процессов, а также при эксплуатации зданий, транспортных магистралей, трубопроводов, линий связи и электропередачи.</text:p>
            <text:p text:style-name="P156">3.4. На территории заказника в установленном порядке разрешается:</text:p>
            <text:p text:style-name="P156">3.4.1. Реконструкция и эксплуатация существующих объектов строительства, автомобильных дорог, трубопроводов, линий электропередачи и других коммуникаций по согласованию с департаментом.</text:p>
            <text:p text:style-name="P156">3.4.2. Реконструкция и эксплуатация существующих объектов строительства, а также строительство и размещение новых зданий, сооружений и некапитальных строений, сооружений, связанных с созданием лесной инфраструктуры и с выполнением задач, возложенных на заказник.</text:p>
            <text:p text:style-name="P156">3.4.3. Строительство, реконструкция и эксплуатация зданий, сооружений и некапитальных строений, сооружений в границах территории населенного пункта.</text:p>
            <text:p text:style-name="P156"><text:bookmark text:name="p_1876894"/>3.4.4. Проведение научно-исследовательских и производственных работ, использование природных ресурсов в научно-исследовательских целях, не разрушающих окружающую среду и не истощающих биологические ресурсы, в соответствии с научным обоснованием и соблюдением действующего законодательства с уведомлением Департамента до начала их проведения.</text:p>
            <text:p text:style-name="P156">3.4.5. Проведение санитарно-оздоровительных мероприятий, в том числе рубок погибших и поврежденных лесных насаждений, выборочных рубок, проводимых в целях ухода за лесными насаждениями, с уведомлением департамента до начала их проведения.</text:p>
            <text:p text:style-name="P156">3.4.6. Выборочные рубки лесных насаждений, на которые право их использования возникло на основании договора аренды лесных участков до дня вступления в силу настоящего постановления, на срок до момента окончания действия договора.</text:p>
            <text:p text:style-name="P156">3.4.7. Оказание платных услуг в соответствии с действующим законодательством по согласованию с Департаментом.</text:p>
            <text:p text:style-name="P156">3.5. Ведение лесного хозяйства (охрана, защита и воспроизводство лесов) на территории заказника осуществляется в соответствии с лесохозяйственными регламентами и в соответствии с установленным режимом охраны заказников.</text:p>
            <text:p text:style-name="P156">3.6. Любительское рыболовство, проход маломерных судов по акватории на территории заказника осуществляются в соответствии с действующим законодательством.</text:p>
            <text:p text:style-name="P156"><text:bookmark text:name="p_32500"/>3.7. Проведение научно-исследовательских работ сотрудниками специализированных научных организаций на территории заказника осуществляется в соответствии с действующим законодательством.</text:p>
            <text:p text:style-name="P157"><text:span text:style-name="T29">3.8. Рекреационная и иная не запрещенная деятельность на территории заказника должна осуществляться с соблюдением </text:span><text:a xlink:type="simple" xlink:href="https://internet.garant.ru/#/document/12154455/entry/1000" text:style-name="Internet_20_link" text:visited-style-name="Visited_20_Internet_20_Link"><text:span text:style-name="T30">Правил</text:span></text:a><text:span text:style-name="T29"> пожарной безопасности в лесах, </text:span><text:a xlink:type="simple" xlink:href="https://internet.garant.ru/#/document/71685642/entry/1000" text:style-name="Internet_20_link" text:visited-style-name="Visited_20_Internet_20_Link"><text:span text:style-name="T30">Правил</text:span></text:a><text:span text:style-name="T29"> санитарной безопасности в лесах, </text:span><text:a xlink:type="simple" xlink:href="https://internet.garant.ru/#/document/71540192/entry/1000" text:style-name="Internet_20_link" text:visited-style-name="Visited_20_Internet_20_Link"><text:span text:style-name="T30">Правил</text:span></text:a><text:span text:style-name="T29"> лесовосстановления, </text:span><text:a xlink:type="simple" xlink:href="https://internet.garant.ru/#/document/71843498/entry/1000" text:style-name="Internet_20_link" text:visited-style-name="Visited_20_Internet_20_Link"><text:span text:style-name="T30">Правил</text:span></text:a><text:span text:style-name="T29"> ухода </text:span><text:soft-page-break/><text:span text:style-name="T29">за лесами и других правил (порядков и нормативов), предусмотренных действующим законодательством.</text:span></text:p>
            <text:p text:style-name="P156">3.9. Установленный режим особой охраны заказника обязаны соблюдать все без исключения физические и юридические лица (водопользователи, пользователи, владельцы и собственники земельных участков (акваторий, участков лесного фонда), расположенных в границах заказника) и нести за его нарушение административную, уголовную или иную установленную законодательством Российской Федерации ответственность.</text:p>
            <text:p text:style-name="P156">3.10. В целях создания инфраструктуры для развития экологического туризма, иной деятельности, не противоречащей режиму особой охраны, на территории заказника допускается:</text:p>
            <text:p text:style-name="P156">3.10.1. В летний период - осуществление благоустройства, в том числе размещение дорожно-тропиночной сети, учебно-туристической трассы; проведение мероприятий, имеющих культурное, эстетическое, рекреационное, оздоровительное значение.</text:p>
            <text:p text:style-name="P156">3.10.2. В зимний период - организация снегоходной трассы, т.е. специально подготовленной полосы снега различной протяженности и сложности с плотным снежным покрытием, свободной от препятствий и обозначенной специальными знаками сезонного назначения.</text:p>
            <text:p text:style-name="P157"><text:span text:style-name="T29">3.11. Деятельность в соответствии с </text:span><text:a xlink:type="simple" xlink:href="https://internet.garant.ru/#/document/7513076/entry/1000000001" text:style-name="Internet_20_link" text:visited-style-name="Visited_20_Internet_20_Link"><text:span text:style-name="T30">пунктом 3.10</text:span></text:a><text:span text:style-name="T29"> настоящего Положения осуществляется учреждением или организациями, индивидуальными предпринимателями по согласованию с Департаментом.</text:span></text:p>
            <text:p text:style-name="P157"><text:span text:style-name="T29">3.12. Запреты, установленные </text:span><text:a xlink:type="simple" xlink:href="https://internet.garant.ru/#/document/7513076/entry/22" text:style-name="Internet_20_link" text:visited-style-name="Visited_20_Internet_20_Link"><text:span text:style-name="T30">пунктом 3.1</text:span></text:a><text:span text:style-name="T29"> настоящего Положения, не действуют в границах территории населенного пункта, за исключением случаев, предусмотренных </text:span><text:a xlink:type="simple" xlink:href="https://internet.garant.ru/#/document/7513076/entry/18" text:style-name="Internet_20_link" text:visited-style-name="Visited_20_Internet_20_Link"><text:span text:style-name="T30">подпунктами 3.1.11 - 3.1.13</text:span></text:a><text:span text:style-name="T29"> настоящего Положения.</text:span></text:p>
            <text:p text:style-name="P156"><text:bookmark text:name="p_32314"/>3.13. Проектная документация объектов, строительство, реконструкция которых на территории заказника допускаются настоящим Положением, подлежит государственной экологической экспертизе в соответствии с действующим законодательством.</text:p>
            <text:p text:style-name="P158">Государственная экспертиза и иная экспертиза любой документации также проводится в случае, если ее проведение предусмотрено действующим законодательством.</text:p>
          </table:table-cell>
        </table:table-row>
      </table:table>
      <table:table table:name="Таблица15" table:style-name="Таблица15">
        <table:table-column table:style-name="Таблица15.A"/>
        <table:table-column table:style-name="Таблица15.B"/>
        <table:table-row table:style-name="Таблица15.1">
          <table:table-cell table:style-name="Таблица15.A1" office:value-type="string">
            <text:p text:style-name="P159">26</text:p>
          </table:table-cell>
          <table:table-cell table:style-name="Таблица15.A1" office:value-type="string">
            <text:p text:style-name="P160"><text:span text:style-name="T26">З</text:span>онирование территории ООПТ</text:p>
          </table:table-cell>
        </table:table-row>
        <table:table-row table:style-name="Таблица15.1">
          <table:table-cell table:style-name="Таблица15.A1" office:value-type="string">
            <text:p text:style-name="P161"/>
          </table:table-cell>
          <table:table-cell table:style-name="Таблица15.A1" office:value-type="string">
            <text:p text:style-name="P162"><text:span text:style-name="T31">О</text:span>тсутствует.</text:p>
          </table:table-cell>
        </table:table-row>
        <table:table-row table:style-name="Таблица15.1">
          <table:table-cell table:style-name="Таблица15.A1" office:value-type="string">
            <text:p text:style-name="P159">27</text:p>
          </table:table-cell>
          <table:table-cell table:style-name="Таблица15.A1" office:value-type="string">
            <text:p text:style-name="P160"><text:span text:style-name="T26">Р</text:span>ежим охранной зоны ООПТ</text:p>
          </table:table-cell>
        </table:table-row>
        <table:table-row table:style-name="Таблица15.1">
          <table:table-cell table:style-name="Таблица15.A4" office:value-type="string">
            <text:p text:style-name="P161"/>
          </table:table-cell>
          <table:table-cell table:style-name="Таблица15.A4" office:value-type="string">
            <text:p text:style-name="P162"><text:span text:style-name="T31">О</text:span>тсутствует.</text:p>
          </table:table-cell>
        </table:table-row>
        <table:table-row table:style-name="Таблица15.1">
          <table:table-cell table:style-name="Таблица15.A4" office:value-type="string">
            <text:p text:style-name="P159">28</text:p>
          </table:table-cell>
          <table:table-cell table:style-name="Таблица15.A4" office:value-type="string">
            <text:p text:style-name="P160"><text:span text:style-name="T26">С</text:span>обственники, землепользователи, землевладельцы, арендаторы земельных участков, находящихся в границах ООПТ</text:p>
          </table:table-cell>
        </table:table-row>
        <table:table-row table:style-name="Таблица15.1">
          <table:table-cell table:style-name="Таблица15.A4" office:value-type="string">
            <text:p text:style-name="P161"/>
          </table:table-cell>
          <table:table-cell table:style-name="Таблица15.A4" office:value-type="string">
            <text:p text:style-name="P163">Информация отсутствует.</text:p>
          </table:table-cell>
        </table:table-row>
        <table:table-row table:style-name="Таблица15.7">
          <table:table-cell table:style-name="Таблица15.A4" office:value-type="string">
            <text:p text:style-name="P164">29</text:p>
          </table:table-cell>
          <table:table-cell table:style-name="Таблица15.A4" office:value-type="string">
            <text:p text:style-name="P165"><text:span text:style-name="T26">П</text:span>росветительские и рекреационные объекты на ООПТ</text:p>
          </table:table-cell>
        </table:table-row>
        <table:table-row table:style-name="Таблица15.1">
          <table:table-cell table:style-name="Таблица15.A4" office:value-type="string">
            <text:p text:style-name="P166"/>
          </table:table-cell>
          <table:table-cell table:style-name="Таблица15.A4" office:value-type="string">
            <text:p text:style-name="P163">Информация отсутствует.</text:p>
          </table:table-cell>
        </table:table-row>
        <table:table-row table:style-name="Таблица15.1">
          <table:table-cell table:style-name="Таблица15.A4" table:number-columns-spanned="2" office:value-type="string">
            <text:p text:style-name="P167">Морозова Снежана Евгеньевна, старший инспектор отдела особо охраняемых природных территорий Министерства лесного комплекса и охотничьего хозяйства Кемеровской области — Кузбасса, <text:a xlink:type="simple" xlink:href="mailto:morozova@kemles.ako.ru" text:style-name="Internet_20_link" text:visited-style-name="Visited_20_Internet_20_Link">morozova@kemles.ako.ru</text:a> </text:p>
            <text:p text:style-name="P167">Дата составления: 15.06.2026.</text:p>
          </table:table-cell>
          <table:covered-table-cell/>
        </table:table-row>
      </table:table>
      <text:p text:style-name="P168"/>
      <text:p text:style-name="P168"/>
      <text:p text:style-name="P168"/>
      <text:p text:style-name="P168"/>
      <text:p text:style-name="P168"/>
      <text:p text:style-name="P168"/>
      <text:p text:style-name="P168"/>
      <text:p text:style-name="P168"/>
      <text:p text:style-name="P168"/>
      <text:p text:style-name="P169">Приложение 1</text:p>
      <text:p text:style-name="P170">Список видов флоры ГПЗ «Антибесский»</text:p>
      <text:p text:style-name="P171"/>
      <text:p text:style-name="P171">Сосудистые растения</text:p>
      <text:p text:style-name="P172"><text:span text:style-name="T32">1. Плауновые (</text:span><text:span text:style-name="Emphasis"><text:span text:style-name="T33">Lycopodiaceae</text:span></text:span><text:span text:style-name="T32">)</text:span></text:p>
      <text:p text:style-name="P173"><text:span text:style-name="T34">1.1. Плаун годичный — </text:span><text:span text:style-name="Emphasis"><text:span text:style-name="T35">Lycopodium annotinum</text:span></text:span><text:span text:style-name="T34"> L.</text:span></text:p>
      <text:p text:style-name="P173"><text:span text:style-name="T34">2.2. Двурядник сплюснутый — </text:span><text:span text:style-name="Emphasis"><text:span text:style-name="T35">Diphasiastrum complanatum</text:span></text:span><text:span text:style-name="T34"> (L.) Holub <text:s/></text:span></text:p>
      <text:p text:style-name="P172"><text:span text:style-name="T32">2. Хвощевые (</text:span><text:span text:style-name="Emphasis"><text:span text:style-name="T33">Equisetaceae</text:span></text:span><text:span text:style-name="T32">)</text:span></text:p>
      <text:p text:style-name="P173"><text:span text:style-name="T34">3.1. Хвощ болотный — </text:span><text:span text:style-name="Emphasis"><text:span text:style-name="T35">Equisetum palustre</text:span></text:span><text:span text:style-name="T34"> L.</text:span></text:p>
      <text:p text:style-name="P173"><text:span text:style-name="T34">4.2. Хвощ зимующий — </text:span><text:span text:style-name="Emphasis"><text:span text:style-name="T35">Equisetum hyemale</text:span></text:span><text:span text:style-name="T34"> L.</text:span></text:p>
      <text:p text:style-name="P173"><text:span text:style-name="T34">5.3. Хвощ камышковый — </text:span><text:span text:style-name="Emphasis"><text:span text:style-name="T35">Equisetum scirpoides</text:span></text:span><text:span text:style-name="T34"> Michx.</text:span></text:p>
      <text:p text:style-name="P173"><text:span text:style-name="T34">6.4. Хвощ лесной — </text:span><text:span text:style-name="Emphasis"><text:span text:style-name="T35">Equisetum sylvaticum</text:span></text:span><text:span text:style-name="T34"> L.</text:span></text:p>
      <text:p text:style-name="P173"><text:span text:style-name="T34">7.5. Хвощ луговой — </text:span><text:span text:style-name="Emphasis"><text:span text:style-name="T35">Equisetum pratense</text:span></text:span><text:span text:style-name="T34"> Ehrh.</text:span></text:p>
      <text:p text:style-name="P173"><text:span text:style-name="T34">8.6. Хвощ полевой — </text:span><text:span text:style-name="Emphasis"><text:span text:style-name="T35">Equisetum arvense</text:span></text:span><text:span text:style-name="T34"> L.</text:span></text:p>
      <text:p text:style-name="P173"><text:span text:style-name="T34">9.7. Хвощ речной — </text:span><text:span text:style-name="Emphasis"><text:span text:style-name="T35">Equisetum fluviatile</text:span></text:span><text:span text:style-name="T34"> L. <text:s/></text:span></text:p>
      <text:p text:style-name="P172"><text:span text:style-name="T32">3. Ужовниковые (</text:span><text:span text:style-name="Emphasis"><text:span text:style-name="T33">Ophioglossaceae</text:span></text:span><text:span text:style-name="T32">)</text:span></text:p>
      <text:p text:style-name="P173"><text:span text:style-name="T34">10.1. Ужовник обыкновенный — </text:span><text:span text:style-name="Emphasis"><text:span text:style-name="T35">Ophioglossum vulgatum</text:span></text:span><text:span text:style-name="T34"> L. <text:s/></text:span></text:p>
      <text:p text:style-name="P172"><text:span text:style-name="T32">4. Гиполеписовые (</text:span><text:span text:style-name="Emphasis"><text:span text:style-name="T33">Hypolepidaceae</text:span></text:span><text:span text:style-name="T32">)</text:span></text:p>
      <text:p text:style-name="P173"><text:span text:style-name="T34">11.1. Орляк обыкновенный — </text:span><text:span text:style-name="Emphasis"><text:span text:style-name="T35">Pteridium aquilinum</text:span></text:span><text:span text:style-name="T34"> (L.) Kuhn <text:s/></text:span></text:p>
      <text:p text:style-name="P173"><text:span text:style-name="T32">5. Телиптерисовые (</text:span><text:span text:style-name="Emphasis"><text:span text:style-name="T33">Thelypteridaceae</text:span></text:span><text:span text:style-name="T32">)</text:span></text:p>
      <text:p text:style-name="P173"><text:span text:style-name="T34">12.1. Телиптерис болотный — </text:span><text:span text:style-name="Emphasis"><text:span text:style-name="T35">Thelypteris palustris</text:span></text:span><text:span text:style-name="T34"> Schott</text:span></text:p>
      <text:p text:style-name="P173"><text:span text:style-name="T34">13.2. Фегоптерис связывающий — </text:span><text:span text:style-name="Emphasis"><text:span text:style-name="T35">Phegopteris connectilis</text:span></text:span><text:span text:style-name="T34"> (Michx.) Watt <text:s/></text:span></text:p>
      <text:p text:style-name="P172"><text:span text:style-name="T32">6. Оноклеевые (</text:span><text:span text:style-name="Emphasis"><text:span text:style-name="T33">Onocleaceae</text:span></text:span><text:span text:style-name="T32">)</text:span></text:p>
      <text:p text:style-name="P173"><text:span text:style-name="T34">14.1. Страусник обыкновенный — </text:span><text:span text:style-name="Emphasis"><text:span text:style-name="T35">Matteuccia struthiopteris</text:span></text:span><text:span text:style-name="T34"> (L.) Tod. <text:s/></text:span></text:p>
      <text:p text:style-name="P172"><text:span text:style-name="T32">7. Кочедыжниковые (</text:span><text:span text:style-name="Emphasis"><text:span text:style-name="T33">Athyriaceae</text:span></text:span><text:span text:style-name="T32">)</text:span></text:p>
      <text:p text:style-name="P173"><text:span text:style-name="T34">15.1. Кочедыжник женский — </text:span><text:span text:style-name="Emphasis"><text:span text:style-name="T35">Athyrium filix-femina</text:span></text:span><text:span text:style-name="T34"> (L.) Roth <text:s/></text:span></text:p>
      <text:p text:style-name="P172"><text:span text:style-name="T32">8. Щитовниковые (</text:span><text:span text:style-name="Emphasis"><text:span text:style-name="T33">Dryopteridaceae</text:span></text:span><text:span text:style-name="T32">)</text:span></text:p>
      <text:p text:style-name="P173"><text:span text:style-name="T34">16.1. Голокучник трёхраздельный — </text:span><text:span text:style-name="Emphasis"><text:span text:style-name="T35">Gymnocarpium dryopteris</text:span></text:span><text:span text:style-name="T34"> (L.) Newman</text:span></text:p>
      <text:p text:style-name="P173"><text:span text:style-name="T34">17.2. Щитовник мужской — </text:span><text:span text:style-name="Emphasis"><text:span text:style-name="T35">Dryopteris filix-mas</text:span></text:span><text:span text:style-name="T34"> (L.) Schott</text:span></text:p>
      <text:p text:style-name="P173"><text:span text:style-name="T34">18.3. Щитовник шартрский — </text:span><text:span text:style-name="Emphasis"><text:span text:style-name="T35">Dryopteris carthusiana</text:span></text:span><text:span text:style-name="T34"> (Vill.) H.P. Fuchs</text:span></text:p>
      <text:p text:style-name="P173"><text:span text:style-name="T34">19.4. Щитовник распростёртый — </text:span><text:span text:style-name="Emphasis"><text:span text:style-name="T35">Dryopteris expansa</text:span></text:span><text:span text:style-name="T34"> (C. Presl) Fraser-Jenkins &amp; Jermy <text:s/></text:span></text:p>
      <text:p text:style-name="P172"><text:span text:style-name="T32">9. Сосновые (</text:span><text:span text:style-name="Emphasis"><text:span text:style-name="T33">Pinaceae</text:span></text:span><text:span text:style-name="T32">)</text:span></text:p>
      <text:p text:style-name="P173"><text:span text:style-name="T34">20.1. Ель сибирская — </text:span><text:span text:style-name="Emphasis"><text:span text:style-name="T35">Picea obovata</text:span></text:span><text:span text:style-name="T34"> Ledeb.</text:span></text:p>
      <text:p text:style-name="P173"><text:span text:style-name="T34">21.2. Лиственница сибирская — </text:span><text:span text:style-name="Emphasis"><text:span text:style-name="T35">Larix sibirica</text:span></text:span><text:span text:style-name="T34"> Ledeb.</text:span></text:p>
      <text:p text:style-name="P173"><text:span text:style-name="T34">22.3. Пихта сибирская — </text:span><text:span text:style-name="Emphasis"><text:span text:style-name="T35">Abies sibirica</text:span></text:span><text:span text:style-name="T34"> Ledeb.</text:span></text:p>
      <text:p text:style-name="P173"><text:span text:style-name="T34">23.4. Сосна обыкновенная — </text:span><text:span text:style-name="Emphasis"><text:span text:style-name="T35">Pinus sylvestris</text:span></text:span><text:span text:style-name="T34"> L.</text:span></text:p>
      <text:p text:style-name="P173"><text:span text:style-name="T34">24.5. Сосна сибирская (кедр сибирский) — </text:span><text:span text:style-name="Emphasis"><text:span text:style-name="T35">Pinus sibirica</text:span></text:span><text:span text:style-name="T34"> Du Tour <text:s/></text:span></text:p>
      <text:p text:style-name="P173"><text:span text:style-name="T32">10. Роголистниковые (</text:span><text:span text:style-name="Emphasis"><text:span text:style-name="T33">Ceratophyllaceae</text:span></text:span><text:span text:style-name="T32">)</text:span></text:p>
      <text:p text:style-name="P174"><text:span text:style-name="T34">25.1. Роголистник погружённый — </text:span><text:span text:style-name="Emphasis"><text:span text:style-name="T35">Ceratophyllum demersum</text:span></text:span><text:span text:style-name="T34"> L. <text:s/></text:span></text:p>
      <text:p text:style-name="P172"><text:span text:style-name="T32">11. Лютиковые (</text:span><text:span text:style-name="Emphasis"><text:span text:style-name="T33">Ranunculaceae</text:span></text:span><text:span text:style-name="T32">)</text:span></text:p>
      <text:p text:style-name="P174"><text:span text:style-name="T34">26.1. Борец вьющийся — </text:span><text:span text:style-name="Emphasis"><text:span text:style-name="T35">Aconitum volubile</text:span></text:span><text:span text:style-name="T34"> Pall. ex Koelle</text:span></text:p>
      <text:p text:style-name="P174"><text:span text:style-name="T34">27.2. Борец северный — </text:span><text:span text:style-name="Emphasis"><text:span text:style-name="T35">Aconitum septentrionale</text:span></text:span><text:span text:style-name="T34"> Koelle</text:span></text:p>
      <text:p text:style-name="P174"><text:span text:style-name="T34">28.3. Василисник малый — </text:span><text:span text:style-name="Emphasis"><text:span text:style-name="T35">Thalictrum minus</text:span></text:span><text:span text:style-name="T34"> L.</text:span></text:p>
      <text:p text:style-name="P174"><text:span text:style-name="T34">29.4. Василисник простой — </text:span><text:span text:style-name="Emphasis"><text:span text:style-name="T35">Thalictrum simplex</text:span></text:span><text:span text:style-name="T34"> L.</text:span></text:p>
      <text:p text:style-name="P174"><text:span text:style-name="T34">30.5. Ветреница алтайская (Анемоноидес алтайский) — </text:span><text:span text:style-name="Emphasis"><text:span text:style-name="T35">Anemone altaica</text:span></text:span><text:span text:style-name="T34"> Fisch. ex C.A. Mey. ((</text:span><text:span text:style-name="T36">Anemonoides altaica (Fisch. Ex C.A.Mey.) Holub)</text:span></text:p>
      <text:p text:style-name="P174"><text:span text:style-name="T34">31.6. Ветреница голубая (Анемоноидес голубой) — </text:span><text:span text:style-name="Emphasis"><text:span text:style-name="T35">Anemone caerulea</text:span></text:span><text:span text:style-name="T34"> DC.(</text:span><text:span text:style-name="T36">Anemonoides caerulea </text:span><text:span text:style-name="T37">(DC.) Holub</text:span><text:span text:style-name="T36">)</text:span></text:p>
      <text:p text:style-name="P174"><text:span text:style-name="T34">32.7. Ветреница лесная — </text:span><text:span text:style-name="Emphasis"><text:span text:style-name="T35">Anemone sylvestris</text:span></text:span><text:span text:style-name="T34"> L.</text:span></text:p>
      <text:p text:style-name="P174"><text:span text:style-name="T34">33.8. Воронец колосистый — </text:span><text:span text:style-name="Emphasis"><text:span text:style-name="T35">Actaea spicata</text:span></text:span><text:span text:style-name="T34"> L.</text:span></text:p>
      <text:p text:style-name="P174"><text:span text:style-name="T34">34.9. Воронец красноплодный — </text:span><text:span text:style-name="Emphasis"><text:span text:style-name="T35">Actaea erythrocarpa</text:span></text:span><text:span text:style-name="T34"> Fisch.</text:span></text:p>
      <text:p text:style-name="P174"><text:span text:style-name="T34">35.10. Живокость высокая — </text:span><text:span text:style-name="Emphasis"><text:span text:style-name="T35">Delphinium elatum</text:span></text:span><text:span text:style-name="T34"> L.</text:span></text:p>
      <text:p text:style-name="P174"><text:soft-page-break/><text:span text:style-name="T34">36.11. Живокость шерстистая — </text:span><text:span text:style-name="Emphasis"><text:span text:style-name="T35">Delphinium retropilosum</text:span></text:span><text:span text:style-name="T34"> (Huth) Sambuk</text:span></text:p>
      <text:p text:style-name="P174"><text:span text:style-name="T34">37.12. Калужница болотная — </text:span><text:span text:style-name="Emphasis"><text:span text:style-name="T35">Caltha palustris</text:span></text:span><text:span text:style-name="T34"> L.</text:span></text:p>
      <text:p text:style-name="P174"><text:span text:style-name="T34">38.13. Клопогон вонючий — </text:span><text:span text:style-name="Emphasis"><text:span text:style-name="T35">Cimicifuga foetida</text:span></text:span><text:span text:style-name="T34"> L.</text:span></text:p>
      <text:p text:style-name="P174"><text:span text:style-name="T34">39.14. Княжик сибирский — </text:span><text:span text:style-name="Emphasis"><text:span text:style-name="T35">Atragene sibirica</text:span></text:span><text:span text:style-name="T34"> L.</text:span></text:p>
      <text:p text:style-name="P174"><text:span text:style-name="T34">40.15. Купальница азиатская — </text:span><text:span text:style-name="Emphasis"><text:span text:style-name="T35">Trollius asiaticus</text:span></text:span><text:span text:style-name="T34"> L.</text:span></text:p>
      <text:p text:style-name="P174"><text:span text:style-name="T34">41.16. Лютик близкий — </text:span><text:span text:style-name="Emphasis"><text:span text:style-name="T35">Ranunculus propinquus</text:span></text:span><text:span text:style-name="T34"> C.A. Mey</text:span></text:p>
      <text:p text:style-name="P174"><text:span text:style-name="T34">42.17. Лютик волосолистный (Шелковник волосистый) <text:s/>— </text:span><text:span text:style-name="Emphasis"><text:span text:style-name="T35">Ranunculus trichophyllus</text:span></text:span><text:span text:style-name="T34"> Chaix (</text:span><text:span text:style-name="T36">Batrachium trichophyllum </text:span><text:span text:style-name="T34">(</text:span><text:span text:style-name="T37">Chaix) Bosch.</text:span><text:span text:style-name="T36">)</text:span></text:p>
      <text:p text:style-name="P174"><text:span text:style-name="T34">43.18. Лютик многоцветковый — </text:span><text:span text:style-name="Emphasis"><text:span text:style-name="T35">Ranunculus polyanthemos</text:span></text:span><text:span text:style-name="T34"> L.</text:span></text:p>
      <text:p text:style-name="P174"><text:span text:style-name="T34">44.19. Лютик однолистный — </text:span><text:span text:style-name="Emphasis"><text:span text:style-name="T35">Ranunculus monophyllus</text:span></text:span><text:span text:style-name="T34"> Ovcz.</text:span></text:p>
      <text:p text:style-name="P174"><text:span text:style-name="T34">45.20. Лютик ползучий — </text:span><text:span text:style-name="Emphasis"><text:span text:style-name="T35">Ranunculus repens</text:span></text:span><text:span text:style-name="T34"> L.</text:span></text:p>
      <text:p text:style-name="P174"><text:span text:style-name="T34">46.21. Лютик слабоокаймлённый — </text:span><text:span text:style-name="Emphasis"><text:span text:style-name="T35">Ranunculus submarginatus</text:span></text:span><text:span text:style-name="T34"> Ovcz.*</text:span></text:p>
      <text:p text:style-name="P174"><text:span text:style-name="T34">47.22. Лютик ядовитый — </text:span><text:span text:style-name="Emphasis"><text:span text:style-name="T35">Ranunculus sceleratus</text:span></text:span><text:span text:style-name="T34"> L.</text:span></text:p>
      <text:p text:style-name="P174"><text:span text:style-name="T34">48.23. Прострел сон-трава — </text:span><text:span text:style-name="Emphasis"><text:span text:style-name="T35">Pulsatilla patens</text:span></text:span><text:span text:style-name="T34"> (L.) Mill.</text:span></text:p>
      <text:p text:style-name="P174"><text:span text:style-name="T34">49.24. Стародубка апеннинская — </text:span><text:span text:style-name="Emphasis"><text:span text:style-name="T35">Adonis apennina</text:span></text:span><text:span text:style-name="T34"> L.</text:span></text:p>
      <text:p text:style-name="P174"><text:span text:style-name="T34">50.25. Шелковник неукореняющийся — </text:span><text:span text:style-name="Emphasis"><text:span text:style-name="T35">Ranunculus confervoides</text:span></text:span><text:span text:style-name="T34"> (Fr.) Fr. (</text:span><text:span text:style-name="T36">Batrachium eradicatum (</text:span><text:span text:style-name="T37">Laest.) Fr.</text:span><text:span text:style-name="T34"> <text:s/></text:span></text:p>
      <text:p text:style-name="P172"><text:span text:style-name="T32">12. Дымянковые (</text:span><text:span text:style-name="Emphasis"><text:span text:style-name="T33">Fumariaceae</text:span></text:span><text:span text:style-name="T32">)</text:span></text:p>
      <text:p text:style-name="P174"><text:span text:style-name="T34">51.1. Хохлатка крупноприцветниковая — </text:span><text:span text:style-name="Emphasis"><text:span text:style-name="T35">Corydalis 105issemina</text:span></text:span><text:span text:style-name="T34"> (Steph. Ex Willd.) Pers. <text:s/></text:span></text:p>
      <text:p text:style-name="P174"><text:span text:style-name="T32">13. Коноплевые (</text:span><text:span text:style-name="Emphasis"><text:span text:style-name="T33">Cannabaceae</text:span></text:span><text:span text:style-name="T32">)</text:span></text:p>
      <text:p text:style-name="P174"><text:span text:style-name="T34">52.1. Конопля посевная — </text:span><text:span text:style-name="Emphasis"><text:span text:style-name="T35">Cannabis sativa</text:span></text:span><text:span text:style-name="T34"> L.</text:span></text:p>
      <text:p text:style-name="P174"><text:span text:style-name="T34">53.2. Хмель обыкновенный — </text:span><text:span text:style-name="Emphasis"><text:span text:style-name="T35">Humulus lupulus</text:span></text:span><text:span text:style-name="T34"> L. <text:s/></text:span></text:p>
      <text:p text:style-name="P172"><text:span text:style-name="T32">14. Крапивные (</text:span><text:span text:style-name="Emphasis"><text:span text:style-name="T33">Urticaceae</text:span></text:span><text:span text:style-name="T32">)</text:span></text:p>
      <text:p text:style-name="P174"><text:span text:style-name="T34">54.1. Крапива двудомная — </text:span><text:span text:style-name="Emphasis"><text:span text:style-name="T35">Urtica dioica</text:span></text:span><text:span text:style-name="T34"> L.</text:span></text:p>
      <text:p text:style-name="P174"><text:span text:style-name="T34">55.2. Крапива жгучая — </text:span><text:span text:style-name="Emphasis"><text:span text:style-name="T35">Urtica urens</text:span></text:span><text:span text:style-name="T34"> L.</text:span></text:p>
      <text:p text:style-name="P174"><text:span text:style-name="T34">56.3. Крапива коноплёвая — </text:span><text:span text:style-name="Emphasis"><text:span text:style-name="T35">Urtica cannabina</text:span></text:span><text:span text:style-name="T34"> L. <text:s/></text:span></text:p>
      <text:p text:style-name="P172"><text:span text:style-name="T32">15. Березовые (</text:span><text:span text:style-name="Emphasis"><text:span text:style-name="T33">Betulaceae</text:span></text:span><text:span text:style-name="T32">)</text:span></text:p>
      <text:p text:style-name="P174"><text:span text:style-name="T34">57.1. Берёза карликовая — </text:span><text:span text:style-name="Emphasis"><text:span text:style-name="T35">Betula nana</text:span></text:span><text:span text:style-name="T34"> L.*</text:span></text:p>
      <text:p text:style-name="P174"><text:span text:style-name="T34">58.2. Берёза кустарниковая — </text:span><text:span text:style-name="Emphasis"><text:span text:style-name="T35">Betula 105issemina</text:span></text:span><text:span text:style-name="T34"> Pall*</text:span></text:p>
      <text:p text:style-name="P174"><text:span text:style-name="T34">59.3. Берёза приземистая — </text:span><text:span text:style-name="Emphasis"><text:span text:style-name="T35">Betula humilis </text:span></text:span><text:span text:style-name="Emphasis"><text:span text:style-name="T37">Schrank*</text:span></text:span></text:p>
      <text:p text:style-name="P174"><text:span text:style-name="Emphasis"><text:span text:style-name="T37">60.4. Берёза пушистая — </text:span></text:span><text:span text:style-name="Emphasis"><text:span text:style-name="T35">Betula pubescens </text:span></text:span><text:span text:style-name="Emphasis"><text:span text:style-name="T37">Ehrh.</text:span></text:span></text:p>
      <text:p text:style-name="P174"><text:span text:style-name="T34">61.5 Берёза повислая — </text:span><text:span text:style-name="Emphasis"><text:span text:style-name="T35">Betula pendula</text:span></text:span><text:span text:style-name="T34"> Roth</text:span></text:p>
      <text:p text:style-name="P174"><text:span text:style-name="T34">62.6.</text:span><text:span text:style-name="Emphasis"><text:span text:style-name="T35"> <text:s/>Ольховник ку</text:span></text:span><text:span text:style-name="T34">старниковый </text:span><text:span text:style-name="Emphasis"><text:span text:style-name="T35">Duschekia fruticosa</text:span></text:span><text:span text:style-name="T34"> (Rupr.) Pouzar (</text:span><text:span text:style-name="T36">Alnus Fruticosa </text:span><text:span text:style-name="T37">Rupr.) *</text:span></text:p>
      <text:p text:style-name="P172"><text:span text:style-name="T32">16. Гвоздичные (</text:span><text:span text:style-name="Emphasis"><text:span text:style-name="T33">Caryophyllaceae</text:span></text:span><text:span text:style-name="T32">)</text:span></text:p>
      <text:p text:style-name="P174"><text:span text:style-name="T34">63.1. Гвоздика бородатая — </text:span><text:span text:style-name="Emphasis"><text:span text:style-name="T35">Dianthus barbatus</text:span></text:span><text:span text:style-name="T34"> L.</text:span></text:p>
      <text:p text:style-name="P174"><text:span text:style-name="T34">64.2. Гвоздика пышная — </text:span><text:span text:style-name="Emphasis"><text:span text:style-name="T35">Dianthus superbus</text:span></text:span><text:span text:style-name="T34"> L.</text:span></text:p>
      <text:p text:style-name="P174"><text:span text:style-name="T34">65.3. Гвоздика разноцветная — </text:span><text:span text:style-name="Emphasis"><text:span text:style-name="T35">Dianthus versicolor</text:span></text:span><text:span text:style-name="T34"> Fisch. ex Link</text:span></text:p>
      <text:p text:style-name="P174"><text:span text:style-name="T34">66.4. Кукушкин цвет обыкновенный — </text:span><text:span text:style-name="Emphasis"><text:span text:style-name="T35">Lychnis flos-cuculi</text:span></text:span><text:span text:style-name="T34"> (L.) Fourr.</text:span></text:p>
      <text:p text:style-name="P174"><text:span text:style-name="T34">67.5. Дрема белая — </text:span><text:span text:style-name="Emphasis"><text:span text:style-name="T35">Melandrium album</text:span></text:span><text:span text:style-name="T34"> (Mill.) Garcke</text:span></text:p>
      <text:p text:style-name="P174"><text:span text:style-name="T34">68.6. Звёздчатка Бунге — </text:span><text:span text:style-name="Emphasis"><text:span text:style-name="T35">Stellaria bungeana</text:span></text:span><text:span text:style-name="T34"> Fenzl</text:span></text:p>
      <text:p text:style-name="P174"><text:span text:style-name="T34">69.7. Звёздчатка длиннолистная — </text:span><text:span text:style-name="Emphasis"><text:span text:style-name="T35">Stellaria longifolia</text:span></text:span><text:span text:style-name="T34"> H.L. Mühl. ex Willd.*</text:span></text:p>
      <text:p text:style-name="P174"><text:span text:style-name="T34">70.8. Звёздчатка злаковая — </text:span><text:span text:style-name="Emphasis"><text:span text:style-name="T35">Stellaria graminea</text:span></text:span><text:span text:style-name="T34"> L.</text:span></text:p>
      <text:p text:style-name="P174"><text:span text:style-name="T34">71.9. Звёздчатка средняя — </text:span><text:span text:style-name="Emphasis"><text:span text:style-name="T35">Stellaria media</text:span></text:span><text:span text:style-name="T34"> (L.) Vill.</text:span></text:p>
      <text:p text:style-name="P174"><text:span text:style-name="T34">72.10. Звёздчатка толстолистная — </text:span><text:span text:style-name="Emphasis"><text:span text:style-name="T35">Stellaria crassifolia</text:span></text:span><text:span text:style-name="T34"> Ehrh.*</text:span></text:p>
      <text:p text:style-name="P174"><text:span text:style-name="T34">73.11. Звёздчатка топяная — </text:span><text:span text:style-name="Emphasis"><text:span text:style-name="T35">Stellaria alsine</text:span></text:span><text:span text:style-name="T34"> Grimm*</text:span></text:p>
      <text:p text:style-name="P174"><text:span text:style-name="T34">74.12. Зорька калхедонская — </text:span><text:span text:style-name="Emphasis"><text:span text:style-name="T35">Lychnis chalcedonica</text:span></text:span><text:span text:style-name="T34"> L.</text:span></text:p>
      <text:p text:style-name="P174"><text:span text:style-name="T34">75.13. Куколь посевной — </text:span><text:span text:style-name="Emphasis"><text:span text:style-name="T35">Agrostemma githago</text:span></text:span><text:span text:style-name="T34"> L.</text:span></text:p>
      <text:p text:style-name="P174"><text:span text:style-name="T34">76.14. Мерингия бокоцветная — </text:span><text:span text:style-name="Emphasis"><text:span text:style-name="T35">Moehringia lateriflora</text:span></text:span><text:span text:style-name="T34"> (L.) Fenzl</text:span></text:p>
      <text:p text:style-name="P174"><text:span text:style-name="T34">77.15. Минуарция прямостоячая — </text:span><text:span text:style-name="Emphasis"><text:span text:style-name="T35">Minuartia stricta</text:span></text:span><text:span text:style-name="T34"> (Sw.) Hiern*</text:span></text:p>
      <text:p text:style-name="P174"><text:span text:style-name="T34">78.16. Смолевка поникшая — </text:span><text:span text:style-name="Emphasis"><text:span text:style-name="T35">Silene nutans</text:span></text:span><text:span text:style-name="T34"> L.</text:span></text:p>
      <text:p text:style-name="P174"><text:span text:style-name="T34">79.17. Хлопушка обыкновенная — </text:span><text:span text:style-name="Emphasis"><text:span text:style-name="T35">Oberna behen</text:span></text:span><text:span text:style-name="T34"> (L.) Ikonn.</text:span></text:p>
      <text:p text:style-name="P174"><text:span text:style-name="T34">80.18. Ясколка даурская — </text:span><text:span text:style-name="Emphasis"><text:span text:style-name="T35">Cerastium davuricum</text:span></text:span><text:span text:style-name="T34"> Fisch. ex Spreng. <text:s/></text:span></text:p>
      <text:p text:style-name="P172"><text:soft-page-break/><text:span text:style-name="T32">17. Маревые (</text:span><text:span text:style-name="Emphasis"><text:span text:style-name="T33">Chenopodiaceae</text:span></text:span><text:span text:style-name="T32">)</text:span></text:p>
      <text:p text:style-name="P174"><text:span text:style-name="T34">81.1. Марь белая — </text:span><text:span text:style-name="Emphasis"><text:span text:style-name="T35">Chenopodium album</text:span></text:span><text:span text:style-name="T34"> L.</text:span></text:p>
      <text:p text:style-name="P174"><text:span text:style-name="T34">82.2. Марь шведская — </text:span><text:span text:style-name="Emphasis"><text:span text:style-name="T35">Chenopodium suecicum</text:span></text:span><text:span text:style-name="T34"> J. Murr</text:span></text:p>
      <text:p text:style-name="P174"><text:span text:style-name="T34">83.3. Оксибазиз городской — </text:span><text:span text:style-name="Emphasis"><text:span text:style-name="T35">Oxybasis urbica</text:span></text:span><text:span text:style-name="T34"> (L.) S. Fuentes</text:span></text:p>
      <text:p text:style-name="P172"><text:span text:style-name="T32">18. Гречишные (</text:span><text:span text:style-name="Emphasis"><text:span text:style-name="T33">Polygonaceae</text:span></text:span><text:span text:style-name="T32">)</text:span></text:p>
      <text:p text:style-name="P174"><text:span text:style-name="T34">84.1. Безвкусица ширицевая — </text:span><text:span text:style-name="Emphasis"><text:span text:style-name="T35">Axyris amaranthoides</text:span></text:span><text:span text:style-name="T34"> L.</text:span></text:p>
      <text:p text:style-name="P174"><text:span text:style-name="T34">85.2. Горец земноводный — </text:span><text:span text:style-name="Emphasis"><text:span text:style-name="T35">Persicaria amphibia</text:span></text:span><text:span text:style-name="T34"> (L.) S.F. Gray</text:span></text:p>
      <text:p text:style-name="P174"><text:span text:style-name="T34">86.3. Горец перечный — </text:span><text:span text:style-name="Emphasis"><text:span text:style-name="T35">Persicaria hydropiper</text:span></text:span><text:span text:style-name="T34"> (L.) Spach</text:span></text:p>
      <text:p text:style-name="P174"><text:span text:style-name="T34">87.4. Горец развесистый — </text:span><text:span text:style-name="Emphasis"><text:span text:style-name="T35">Persicaria lapathifolia</text:span></text:span><text:span text:style-name="T34"> (L.) S.F. Gray</text:span></text:p>
      <text:p text:style-name="P174"><text:span text:style-name="T34">88.5. Горец шероховатый — </text:span><text:span text:style-name="Emphasis"><text:span text:style-name="T35">Persicaria scabra</text:span></text:span><text:span text:style-name="T34"> (Moench) Mold.</text:span></text:p>
      <text:p text:style-name="P174"><text:span text:style-name="T34">89.6. Гречишка вьюнковая — </text:span><text:span text:style-name="Emphasis"><text:span text:style-name="T35">Fallopia convolvulus</text:span></text:span><text:span text:style-name="T34"> (L.) A. Love</text:span></text:p>
      <text:p text:style-name="P174"><text:span text:style-name="T34">90.7.Змеевик большой — </text:span><text:span text:style-name="Emphasis"><text:span text:style-name="T35">Bistorta major</text:span></text:span><text:span text:style-name="T34"> S.F. Gray</text:span></text:p>
      <text:p text:style-name="P174"><text:span text:style-name="T34">91.8. Спорыш обыкновенный — </text:span><text:span text:style-name="Emphasis"><text:span text:style-name="T35">Polygonum arenastrum</text:span></text:span><text:span text:style-name="T34"> Boreau</text:span></text:p>
      <text:p text:style-name="P174"><text:span text:style-name="T34">92.9. Спорыш птичий — </text:span><text:span text:style-name="Emphasis"><text:span text:style-name="T35">Polygonum aviculare</text:span></text:span><text:span text:style-name="T34"> L.</text:span></text:p>
      <text:p text:style-name="P174"><text:span text:style-name="T34">93.10. Таран альпийский — </text:span><text:span text:style-name="Emphasis"><text:span text:style-name="T35">Aconogonon alpinum</text:span></text:span><text:span text:style-name="T34"> (All.) Schur</text:span></text:p>
      <text:p text:style-name="P174"><text:span text:style-name="T34">94.11. Щавель водяной — </text:span><text:span text:style-name="Emphasis"><text:span text:style-name="T35">Rumex aquaticus</text:span></text:span><text:span text:style-name="T34"> L.</text:span></text:p>
      <text:p text:style-name="P174"><text:span text:style-name="T34">95.12. Щавель водяной удлинённый — </text:span><text:span text:style-name="Emphasis"><text:span text:style-name="T35">Rumex protractus</text:span></text:span><text:span text:style-name="T34"> Rech. Fil.</text:span></text:p>
      <text:p text:style-name="P174"><text:span text:style-name="T34">96.13. Щавель воробьиный — </text:span><text:span text:style-name="Emphasis"><text:span text:style-name="T35">Rumex acetosella</text:span></text:span><text:span text:style-name="T34"> L.</text:span></text:p>
      <text:p text:style-name="P174"><text:span text:style-name="T34">97.14. Щавель конский — </text:span><text:span text:style-name="Emphasis"><text:span text:style-name="T35">Rumex confertus</text:span></text:span><text:span text:style-name="T34"> Willd.</text:span></text:p>
      <text:p text:style-name="P174"><text:span text:style-name="T34">98.15. Щавель пирамидальный — </text:span><text:span text:style-name="Emphasis"><text:span text:style-name="T35">Rumex thyrsiflorus</text:span></text:span><text:span text:style-name="T34"> Fingerh.</text:span></text:p>
      <text:p text:style-name="P174"><text:span text:style-name="T34">99.16. Щавель приморский — </text:span><text:span text:style-name="Emphasis"><text:span text:style-name="T35">Rumex maritimus</text:span></text:span><text:span text:style-name="T34"> L. <text:s/></text:span></text:p>
      <text:p text:style-name="P175"><text:span text:style-name="T38"><text:line-break/></text:span><text:span text:style-name="T32">19. Пионовые (</text:span><text:span text:style-name="Emphasis"><text:span text:style-name="T33">Paeoniaceae</text:span></text:span><text:span text:style-name="T32">)</text:span></text:p>
      <text:p text:style-name="P174"><text:span text:style-name="T34">100.1. Пион марьин корень — </text:span><text:span text:style-name="Emphasis"><text:span text:style-name="T35">Paeonia anomala</text:span></text:span><text:span text:style-name="T34"> L. <text:s/></text:span></text:p>
      <text:p text:style-name="P172"><text:span text:style-name="T32">20. Зверобойные (</text:span><text:span text:style-name="Emphasis"><text:span text:style-name="T33">Hypericaceae</text:span></text:span><text:span text:style-name="T32">)</text:span></text:p>
      <text:p text:style-name="P174"><text:span text:style-name="T34">101.1. Зверобой жёстковолосистый — </text:span><text:span text:style-name="Emphasis"><text:span text:style-name="T35">Hypericum hirsutum</text:span></text:span><text:span text:style-name="T34"> L.</text:span></text:p>
      <text:p text:style-name="P174"><text:span text:style-name="T34">102.2. Зверобой продырявленный — </text:span><text:span text:style-name="Emphasis"><text:span text:style-name="T35">Hypericum perforatum</text:span></text:span><text:span text:style-name="T34"> L. <text:s/></text:span></text:p>
      <text:p text:style-name="P172"><text:span text:style-name="T32">21. Фиалковые (</text:span><text:span text:style-name="Emphasis"><text:span text:style-name="T33">Violaceae</text:span></text:span><text:span text:style-name="T32">)</text:span></text:p>
      <text:p text:style-name="P174"><text:span text:style-name="T34">103.1. Фиалка Руппа — </text:span><text:span text:style-name="Emphasis"><text:span text:style-name="T35">Viola ruppii</text:span></text:span><text:span text:style-name="T34"> All.</text:span></text:p>
      <text:p text:style-name="P174"><text:span text:style-name="T34">104.2. Фиалка волосистая — </text:span><text:span text:style-name="Emphasis"><text:span text:style-name="T35">Viola hirta</text:span></text:span><text:span text:style-name="T34"> L.</text:span></text:p>
      <text:p text:style-name="P174"><text:span text:style-name="T34">105.3. Фиалка лысая — </text:span><text:span text:style-name="Emphasis"><text:span text:style-name="T35">Viola epipsila</text:span></text:span><text:span text:style-name="T34"> Ledeb.*</text:span></text:p>
      <text:p text:style-name="P174"><text:span text:style-name="T34">106.4. Фиалка одноцветковая — </text:span><text:span text:style-name="Emphasis"><text:span text:style-name="T35">Viola uniflora</text:span></text:span><text:span text:style-name="T34"> L.</text:span></text:p>
      <text:p text:style-name="P174"><text:span text:style-name="T34">107.5. Фиалка полевая — </text:span><text:span text:style-name="Emphasis"><text:span text:style-name="T35">Viola arvensis</text:span></text:span><text:span text:style-name="T34"> Murr.</text:span></text:p>
      <text:p text:style-name="P174"><text:span text:style-name="T34">108.6. Фиалка прудовая — </text:span><text:span text:style-name="Emphasis"><text:span text:style-name="T35">Viola stagnina</text:span></text:span><text:span text:style-name="T34"> Kit. ex Schult.</text:span></text:p>
      <text:p text:style-name="P174"><text:span text:style-name="T34">109.7. Фиалка собачья — </text:span><text:span text:style-name="Emphasis"><text:span text:style-name="T35">Viola canina</text:span></text:span><text:span text:style-name="T34"> L.</text:span></text:p>
      <text:p text:style-name="P174"><text:span text:style-name="T34">110.8. Фиалка трёхцветная — </text:span><text:span text:style-name="Emphasis"><text:span text:style-name="T35">Viola tricolor</text:span></text:span><text:span text:style-name="T34"> L.</text:span></text:p>
      <text:p text:style-name="P174"><text:span text:style-name="T34">111.9. Фиалка удивительная — </text:span><text:span text:style-name="Emphasis"><text:span text:style-name="T35">Viola mirabilis</text:span></text:span><text:span text:style-name="T34"> L.</text:span></text:p>
      <text:p text:style-name="P174"><text:span text:style-name="T34">112.10. Фиалка Селькирка — </text:span><text:span text:style-name="Emphasis"><text:span text:style-name="T35">Viola selkirkii</text:span></text:span><text:span text:style-name="T34"> Pursh ex Goldie <text:s/></text:span></text:p>
      <text:p text:style-name="P172"><text:span text:style-name="T32">22. Капустовые (</text:span><text:span text:style-name="Emphasis"><text:span text:style-name="T33">Cruciferae</text:span></text:span><text:span text:style-name="T32">)</text:span></text:p>
      <text:p text:style-name="P174"><text:span text:style-name="T34">113.1. Вечерница сибирская — </text:span><text:span text:style-name="Emphasis"><text:span text:style-name="T35">Hesperis sibirica</text:span></text:span><text:span text:style-name="T34"> L.</text:span></text:p>
      <text:p text:style-name="P174"><text:span text:style-name="T34">114.2. Горчица белая — </text:span><text:span text:style-name="Emphasis"><text:span text:style-name="T35">Sinapis alba</text:span></text:span><text:span text:style-name="T34"> L.</text:span></text:p>
      <text:p text:style-name="P174"><text:span text:style-name="T34">115.3. Горчица полевая — </text:span><text:span text:style-name="Emphasis"><text:span text:style-name="T35">Sinapis arvensis</text:span></text:span><text:span text:style-name="T34"> L.</text:span></text:p>
      <text:p text:style-name="P174"><text:span text:style-name="T34">116.4. Дескурения Софьи — </text:span><text:span text:style-name="Emphasis"><text:span text:style-name="T35">Descurainia sophia</text:span></text:span><text:span text:style-name="T34"> (L.) Webb ex Prantl</text:span></text:p>
      <text:p text:style-name="P174"><text:span text:style-name="T34">117.5. Желтушник лакфиолевидный — </text:span><text:span text:style-name="Emphasis"><text:span text:style-name="T35">Erysimum cheiranthoides</text:span></text:span><text:span text:style-name="T34"> L.</text:span></text:p>
      <text:p text:style-name="P174"><text:span text:style-name="T34">118.6. Жерушник болотный — </text:span><text:span text:style-name="Emphasis"><text:span text:style-name="T35">Rorippa palustris</text:span></text:span><text:span text:style-name="T34"> (L.) Bess.</text:span></text:p>
      <text:p text:style-name="P174"><text:span text:style-name="T34">119.7. Жерушник земноводный — </text:span><text:span text:style-name="Emphasis"><text:span text:style-name="T35">Rorippa amphibia</text:span></text:span><text:span text:style-name="T34"> (L.) Bess.</text:span></text:p>
      <text:p text:style-name="P174"><text:span text:style-name="T34">120.8. Икотник серо-зелёный — </text:span><text:span text:style-name="Emphasis"><text:span text:style-name="T35">Berteroa incana</text:span></text:span><text:span text:style-name="T34"> (L.) DC.</text:span></text:p>
      <text:p text:style-name="P174"><text:span text:style-name="T34">121.9. Капуста полевая — </text:span><text:span text:style-name="Emphasis"><text:span text:style-name="T35">Brassica campestris</text:span></text:span><text:span text:style-name="T34"> L.</text:span></text:p>
      <text:p text:style-name="P174"><text:span text:style-name="T34">122.10. Капуста ситниковая — </text:span><text:span text:style-name="Emphasis"><text:span text:style-name="T35">Brassica juncea</text:span></text:span><text:span text:style-name="T34"> (L.) Czern.</text:span></text:p>
      <text:p text:style-name="P174"><text:span text:style-name="T34">123.11. Клоповник мусорный — </text:span><text:span text:style-name="Emphasis"><text:span text:style-name="T35">Lepidium ruderale</text:span></text:span><text:span text:style-name="T34"> L.</text:span></text:p>
      <text:p text:style-name="P174"><text:span text:style-name="T34">124.12. Крупка перелесковая — </text:span><text:span text:style-name="Emphasis"><text:span text:style-name="T35">Draba nemorosa</text:span></text:span><text:span text:style-name="T34"> L.</text:span></text:p>
      <text:p text:style-name="P174"><text:span text:style-name="T34">125.13. Крупка сибирская — </text:span><text:span text:style-name="Emphasis"><text:span text:style-name="T35">Draba sibirica</text:span></text:span><text:span text:style-name="T34"> (Pall.) Thell.</text:span></text:p>
      <text:p text:style-name="P174"><text:soft-page-break/><text:span text:style-name="T34">126.14. Неслия метельчатая — </text:span><text:span text:style-name="Emphasis"><text:span text:style-name="T35">Neslia paniculata</text:span></text:span><text:span text:style-name="T34"> (L.) Desv.</text:span></text:p>
      <text:p text:style-name="P174"><text:span text:style-name="T34">127.15. Пастушья сумка обыкновенная — </text:span><text:span text:style-name="Emphasis"><text:span text:style-name="T35">Capsella bursa-pastoris</text:span></text:span><text:span text:style-name="T34"> (L.) Medik.</text:span></text:p>
      <text:p text:style-name="P174"><text:span text:style-name="T34">128.16. Резуха повислая — </text:span><text:span text:style-name="Emphasis"><text:span text:style-name="T35">Arabis pendula</text:span></text:span><text:span text:style-name="T34"> L.</text:span></text:p>
      <text:p text:style-name="P174"><text:span text:style-name="T34">129.17. Резуха стреловидная — </text:span><text:span text:style-name="Emphasis"><text:span text:style-name="T35">Arabis </text:span></text:span><text:span text:style-name="T36">107isse</text:span><text:span text:style-name="T34">mina (</text:span><text:span text:style-name="T37">Bertol</text:span><text:span text:style-name="T36">) </text:span><text:span text:style-name="T37">DC.</text:span></text:p>
      <text:p text:style-name="P174"><text:span text:style-name="T34">130.18. Рыжик посевной — </text:span><text:span text:style-name="Emphasis"><text:span text:style-name="T35">Camelina sativa</text:span></text:span><text:span text:style-name="T34"> (L.) Crantz</text:span></text:p>
      <text:p text:style-name="P174"><text:span text:style-name="T34">131.19. Свербига восточная — </text:span><text:span text:style-name="Emphasis"><text:span text:style-name="T35">Bunias orientalis</text:span></text:span><text:span text:style-name="T34"> L.</text:span></text:p>
      <text:p text:style-name="P174"><text:span text:style-name="T34">132.20. Сердечник крупнолистный — </text:span><text:span text:style-name="Emphasis"><text:span text:style-name="T35">Cardamine macrophylla</text:span></text:span><text:span text:style-name="T34"> Willd.</text:span></text:p>
      <text:p text:style-name="P174"><text:span text:style-name="T34">133.21. Сердечник луговой — </text:span><text:span text:style-name="Emphasis"><text:span text:style-name="T35">Cardamine pratensis</text:span></text:span><text:span text:style-name="T34"> L.</text:span></text:p>
      <text:p text:style-name="P174"><text:span text:style-name="T34">134.22. Сурепка прямая — </text:span><text:span text:style-name="Emphasis"><text:span text:style-name="T35">Barbarea stricta</text:span></text:span><text:span text:style-name="T34"> Andrz.*</text:span></text:p>
      <text:p text:style-name="P174"><text:span text:style-name="T34">135.23. Хрен деревенский — </text:span><text:span text:style-name="Emphasis"><text:span text:style-name="T35">Armoracia rusticana</text:span></text:span><text:span text:style-name="T34"> Gaertn, </text:span></text:p>
      <text:p text:style-name="P174"><text:span text:style-name="T34">136.24. Ярутка полевая — </text:span><text:span text:style-name="Emphasis"><text:span text:style-name="T35">Thlaspi arvense</text:span></text:span><text:span text:style-name="T34"> L. <text:s/></text:span></text:p>
      <text:p text:style-name="P172"><text:span text:style-name="T32">23. Липовые (</text:span><text:span text:style-name="Emphasis"><text:span text:style-name="T33">Tiliaceae</text:span></text:span><text:span text:style-name="T32">)</text:span></text:p>
      <text:p text:style-name="P174"><text:span text:style-name="T34">137.1. Липа сибирская — </text:span><text:span text:style-name="Emphasis"><text:span text:style-name="T35">Tilia sibirica</text:span></text:span><text:span text:style-name="T34"> Bayer <text:s/></text:span></text:p>
      <text:p text:style-name="P172"><text:span text:style-name="T32">24. Ильмовые (</text:span><text:span text:style-name="Emphasis"><text:span text:style-name="T33">Ulmaceae</text:span></text:span><text:span text:style-name="T32">)</text:span></text:p>
      <text:p text:style-name="P174"><text:span text:style-name="T34">138.1. Вяз гладкий — </text:span><text:span text:style-name="Emphasis"><text:span text:style-name="T35">Ulmus laevis</text:span></text:span><text:span text:style-name="T34"> Pall.</text:span></text:p>
      <text:p text:style-name="P174"><text:span text:style-name="T34">139.2. Вяз голый — </text:span><text:span text:style-name="Emphasis"><text:span text:style-name="T35">Ulmus glabra</text:span></text:span><text:span text:style-name="T34"> Huds.</text:span></text:p>
      <text:p text:style-name="P174"><text:span text:style-name="T34">140.3. Вяз низкий — </text:span><text:span text:style-name="Emphasis"><text:span text:style-name="T35">Ulmus pumila</text:span></text:span><text:span text:style-name="T34"> L. <text:s/></text:span></text:p>
      <text:p text:style-name="P172"><text:span text:style-name="T32">25. Ивовые (</text:span><text:span text:style-name="Emphasis"><text:span text:style-name="T33">Salicaceae</text:span></text:span><text:span text:style-name="T32">)</text:span></text:p>
      <text:p text:style-name="P174"><text:span text:style-name="T34">141.1. Ива Бебба — </text:span><text:span text:style-name="Emphasis"><text:span text:style-name="T35">Salix bebbiana</text:span></text:span><text:span text:style-name="T34"> Sarg.</text:span></text:p>
      <text:p text:style-name="P174"><text:span text:style-name="T34">142.2. Ива грушанколистная — </text:span><text:span text:style-name="Emphasis"><text:span text:style-name="T35">Salix pyrolifolia</text:span></text:span><text:span text:style-name="T34"> Ledeb.</text:span></text:p>
      <text:p text:style-name="P174"><text:span text:style-name="T34">143.3. Ива козья — </text:span><text:span text:style-name="Emphasis"><text:span text:style-name="T35">Salix caprea</text:span></text:span><text:span text:style-name="T34"> L.</text:span></text:p>
      <text:p text:style-name="P174"><text:span text:style-name="T34">144.4. Ива пепельная — </text:span><text:span text:style-name="Emphasis"><text:span text:style-name="T35">Salix cinerea</text:span></text:span><text:span text:style-name="T34"> L.</text:span></text:p>
      <text:p text:style-name="P174"><text:span text:style-name="T34">145.5. Ива прутовидная — </text:span><text:span text:style-name="Emphasis"><text:span text:style-name="T35">Salix viminalis</text:span></text:span><text:span text:style-name="T34"> L.</text:span></text:p>
      <text:p text:style-name="P174"><text:span text:style-name="T34">146.6. Ива пятитычинковая — </text:span><text:span text:style-name="Emphasis"><text:span text:style-name="T35">Salix pentandra</text:span></text:span><text:span text:style-name="T34"> L.</text:span></text:p>
      <text:p text:style-name="P174"><text:span text:style-name="T34">147.7. Ива розмаринолистная — </text:span><text:span text:style-name="Emphasis"><text:span text:style-name="T35">Salix rosmarinifolia</text:span></text:span><text:span text:style-name="T34"> L.</text:span></text:p>
      <text:p text:style-name="P174"><text:span text:style-name="T34">148.8. Ива трёхтычинковая — </text:span><text:span text:style-name="Emphasis"><text:span text:style-name="T35">Salix triandra</text:span></text:span><text:span text:style-name="T34"> L.</text:span></text:p>
      <text:p text:style-name="P174"><text:span text:style-name="T34">149.9. Осина обыкновенная — </text:span><text:span text:style-name="Emphasis"><text:span text:style-name="T35">Populus tremula</text:span></text:span><text:span text:style-name="T34"> L.</text:span></text:p>
      <text:p text:style-name="P174"><text:span text:style-name="T34">150.10. Тополь бальзамический — </text:span><text:span text:style-name="Emphasis"><text:span text:style-name="T35">Populus balsamifera</text:span></text:span><text:span text:style-name="T34"> L.</text:span></text:p>
      <text:p text:style-name="P174"><text:span text:style-name="T32">26. Вересковые (</text:span><text:span text:style-name="Emphasis"><text:span text:style-name="T33">Ericaceae</text:span></text:span><text:span text:style-name="T32">)</text:span></text:p>
      <text:p text:style-name="P174"><text:span text:style-name="T34">151.1. Багульник болотный — </text:span><text:span text:style-name="Emphasis"><text:span text:style-name="T35">Ledum palustre</text:span></text:span><text:span text:style-name="T34"> L.</text:span></text:p>
      <text:p text:style-name="P174"><text:span text:style-name="T34">152.2. Одноцветка обыкновенная — </text:span><text:span text:style-name="Emphasis"><text:span text:style-name="T35">Moneses uniflora</text:span></text:span><text:span text:style-name="T34"> (L.) A. Gray</text:span></text:p>
      <text:p text:style-name="P174"><text:span text:style-name="T34">153.3. Подбел обыкновенный — </text:span><text:span text:style-name="Emphasis"><text:span text:style-name="T35">Andromeda polifolia</text:span></text:span><text:span text:style-name="T34"> L.</text:span></text:p>
      <text:p text:style-name="P174"><text:span text:style-name="T34">154.4. Хамедафне болотная — </text:span><text:span text:style-name="Emphasis"><text:span text:style-name="T35">Chamaedaphne calyculata</text:span></text:span><text:span text:style-name="T34"> (L.) Moench <text:s/></text:span></text:p>
      <text:p text:style-name="P172"><text:span text:style-name="T32">27. Брусничные (</text:span><text:span text:style-name="Emphasis"><text:span text:style-name="T33">Vacciniaceae</text:span></text:span><text:span text:style-name="T32">)</text:span></text:p>
      <text:p text:style-name="P174"><text:span text:style-name="T34">155.1. Брусника обыкновенная — </text:span><text:span text:style-name="Emphasis"><text:span text:style-name="T35">Vaccinium vitis-idaea</text:span></text:span><text:span text:style-name="T34"> L.</text:span></text:p>
      <text:p text:style-name="P174"><text:span text:style-name="T34">156.2. Голубика обыкновенная — </text:span><text:span text:style-name="Emphasis"><text:span text:style-name="T35">Vaccinium uliginosum</text:span></text:span><text:span text:style-name="T34"> L.</text:span></text:p>
      <text:p text:style-name="P174"><text:span text:style-name="T34">157.3. Клюква болотная — </text:span><text:span text:style-name="Emphasis"><text:span text:style-name="T35">Oxycoccus palustris</text:span></text:span><text:span text:style-name="T34"> Pers.</text:span></text:p>
      <text:p text:style-name="P174"><text:span text:style-name="T34">158.4. Клюква мелкоплодная — </text:span><text:span text:style-name="Emphasis"><text:span text:style-name="T35">Oxycoccus microcarpus</text:span></text:span><text:span text:style-name="T34"> Turcz. ex Rupr.</text:span></text:p>
      <text:p text:style-name="P174"><text:span text:style-name="T34">159.5. Черника обыкновенная — </text:span><text:span text:style-name="Emphasis"><text:span text:style-name="T35">Vaccinium myrtillus</text:span></text:span><text:span text:style-name="T34"> L. <text:s/></text:span></text:p>
      <text:p text:style-name="P172"><text:span text:style-name="T32">28. Грушанковые (</text:span><text:span text:style-name="Emphasis"><text:span text:style-name="T33">Pyrolaceae</text:span></text:span><text:span text:style-name="T32">)</text:span></text:p>
      <text:p text:style-name="P174"><text:span text:style-name="T34">160.1. Грушанка круглолистная — </text:span><text:span text:style-name="Emphasis"><text:span text:style-name="T35">Pyrola rotundifolia</text:span></text:span><text:span text:style-name="T34"> L.</text:span></text:p>
      <text:p text:style-name="P174"><text:span text:style-name="T34">161.2. Грушанка малая — </text:span><text:span text:style-name="Emphasis"><text:span text:style-name="T35">Pyrola minor</text:span></text:span><text:span text:style-name="T34"> L.</text:span></text:p>
      <text:p text:style-name="P174"><text:span text:style-name="T34">163.3. Зимолюбка зонтичная — </text:span><text:span text:style-name="Emphasis"><text:span text:style-name="T35">Chimaphila umbellata</text:span></text:span><text:span text:style-name="T34"> (L.) W. Barton</text:span></text:p>
      <text:p text:style-name="P174"><text:span text:style-name="T34">164.4. Ортилия однобокая — </text:span><text:span text:style-name="Emphasis"><text:span text:style-name="T35">Orthilia secunda</text:span></text:span><text:span text:style-name="T34"> (L.) House</text:span></text:p>
      <text:p text:style-name="P174"><text:span text:style-name="T34">165.5. Ортилия притуплённая — </text:span><text:span text:style-name="Emphasis"><text:span text:style-name="T35">Orthilia obtusata</text:span></text:span><text:span text:style-name="T34"> (Turcz.) H. Hara* <text:s/></text:span></text:p>
      <text:p text:style-name="P172"><text:span text:style-name="T32">29. Первоцветные (</text:span><text:span text:style-name="Emphasis"><text:span text:style-name="T33">Primulaceae</text:span></text:span><text:span text:style-name="T32">)</text:span></text:p>
      <text:p text:style-name="P174"><text:span text:style-name="T34">166.1. Вербейник обыкновенный — </text:span><text:span text:style-name="Emphasis"><text:span text:style-name="T35">Lysimachia vulgaris</text:span></text:span><text:span text:style-name="T34"> L.</text:span></text:p>
      <text:p text:style-name="P174"><text:span text:style-name="T34">167.2. Наумбургия кистевидная — </text:span><text:span text:style-name="Emphasis"><text:span text:style-name="T35">Naumburgia thyrsiflora</text:span></text:span><text:span text:style-name="T34"> (L.) Reichb.</text:span></text:p>
      <text:p text:style-name="P174"><text:span text:style-name="T34">168.3. Первоцвет кортузовидный — </text:span><text:span text:style-name="Emphasis"><text:span text:style-name="T35">Primula cortusoides</text:span></text:span><text:span text:style-name="T34"> L.</text:span></text:p>
      <text:p text:style-name="P174"><text:span text:style-name="T34">169.4. Первоцвет крупночашечный — </text:span><text:span text:style-name="Emphasis"><text:span text:style-name="T35">Primula macrocalyx</text:span></text:span><text:span text:style-name="T34"> Bunge</text:span></text:p>
      <text:p text:style-name="P174"><text:span text:style-name="T34">170.5. Проломник молочноцветковый — </text:span><text:span text:style-name="Emphasis"><text:span text:style-name="T35">Androsace lactiflora</text:span></text:span><text:span text:style-name="T34"> Pallas</text:span></text:p>
      <text:p text:style-name="P174"><text:span text:style-name="T34">171.6. Проломник нитевидный — </text:span><text:span text:style-name="Emphasis"><text:span text:style-name="T35">Androsace filiformis</text:span></text:span><text:span text:style-name="T34"> Retz.</text:span></text:p>
      <text:p text:style-name="P174"><text:soft-page-break/><text:span text:style-name="T34">172.7. Седмичник европейский — </text:span><text:span text:style-name="Emphasis"><text:span text:style-name="T35">Trientalis europaea</text:span></text:span><text:span text:style-name="T34"> L. <text:s/></text:span></text:p>
      <text:p text:style-name="P172"><text:span text:style-name="T32">30. Молочайные (</text:span><text:span text:style-name="Emphasis"><text:span text:style-name="T33">Euphorbiaceae</text:span></text:span><text:span text:style-name="T32">)</text:span></text:p>
      <text:p text:style-name="P174"><text:span text:style-name="T34">173.1. Молочай волосистый — </text:span><text:span text:style-name="Emphasis"><text:span text:style-name="T35">Euphorbia pilosa</text:span></text:span><text:span text:style-name="T34"> L.</text:span></text:p>
      <text:p text:style-name="P174"><text:span text:style-name="T34">174.2. Молочай лозный — </text:span><text:span text:style-name="Emphasis"><text:span text:style-name="T35">Euphorbia virgata</text:span></text:span><text:span text:style-name="T34"> Waldst. et Kit.</text:span></text:p>
      <text:p text:style-name="P174"><text:span text:style-name="T34">175.3. Молочай острый — </text:span><text:span text:style-name="Emphasis"><text:span text:style-name="T35">Euphorbia esula</text:span></text:span><text:span text:style-name="T34"> L. <text:s/></text:span></text:p>
      <text:p text:style-name="P172"><text:span text:style-name="T32">31. Волчниковые (</text:span><text:span text:style-name="Emphasis"><text:span text:style-name="T33">Thymelaeaceae</text:span></text:span><text:span text:style-name="T32">)</text:span></text:p>
      <text:p text:style-name="P174"><text:span text:style-name="T34">176.1. Волчник обыкновенный — </text:span><text:span text:style-name="Emphasis"><text:span text:style-name="T35">Daphne mezereum</text:span></text:span><text:span text:style-name="T34"> L. <text:s/></text:span></text:p>
      <text:p text:style-name="P172"><text:span text:style-name="T32">32. Крыжовниковые (</text:span><text:span text:style-name="Emphasis"><text:span text:style-name="T33">Grossulariaceae</text:span></text:span><text:span text:style-name="T32">)</text:span></text:p>
      <text:p text:style-name="P174"><text:span text:style-name="T34">177.1. Смородина колосистая — </text:span><text:span text:style-name="Emphasis"><text:span text:style-name="T35">Ribes spicatum</text:span></text:span><text:span text:style-name="T34"> Robson</text:span></text:p>
      <text:p text:style-name="P174"><text:span text:style-name="T34">178.2. Смородина лежачая — </text:span><text:span text:style-name="Emphasis"><text:span text:style-name="T35">Ribes procumbens</text:span></text:span><text:span text:style-name="T34"> Pall.</text:span></text:p>
      <text:p text:style-name="P174"><text:span text:style-name="T34">179.3. Смородина тёмно-пурпурная — </text:span><text:span text:style-name="Emphasis"><text:span text:style-name="T35">Ribes atropurpureum</text:span></text:span><text:span text:style-name="T34"> C.A. Mey</text:span></text:p>
      <text:p text:style-name="P174"><text:span text:style-name="T34">180.4. Смородина чёрная — </text:span><text:span text:style-name="Emphasis"><text:span text:style-name="T35">Ribes nigrum</text:span></text:span><text:span text:style-name="T34"> L. <text:s/></text:span></text:p>
      <text:p text:style-name="P172"><text:span text:style-name="T32">33. Толстянковые (</text:span><text:span text:style-name="Emphasis"><text:span text:style-name="T33">Crassulaceae</text:span></text:span><text:span text:style-name="T32">)</text:span></text:p>
      <text:p text:style-name="P174"><text:span text:style-name="T34">181.1. Очитник трёхлистный — </text:span><text:span text:style-name="Emphasis"><text:span text:style-name="T35">Hylotelephium triphyllum</text:span></text:span><text:span text:style-name="T34"> (Haw.) Holub <text:s/></text:span></text:p>
      <text:p text:style-name="P172"><text:span text:style-name="T32">34. Камнеломковые (</text:span><text:span text:style-name="Emphasis"><text:span text:style-name="T33">Saxifragaceae</text:span></text:span><text:span text:style-name="T32">)</text:span></text:p>
      <text:p text:style-name="P174"><text:span text:style-name="T34">182.1. Мителла голая — </text:span><text:span text:style-name="Emphasis"><text:span text:style-name="T35">Mitella nuda</text:span></text:span><text:span text:style-name="T34"> L. <text:s/></text:span></text:p>
      <text:p text:style-name="P172"><text:span text:style-name="T32">35. Белозоровые (</text:span><text:span text:style-name="Emphasis"><text:span text:style-name="T33">Parnassiaceae</text:span></text:span><text:span text:style-name="T32">)</text:span></text:p>
      <text:p text:style-name="P174"><text:span text:style-name="T34">183.1. Белозор болотный — </text:span><text:span text:style-name="Emphasis"><text:span text:style-name="T35">Parnassia palustris</text:span></text:span><text:span text:style-name="T34"> L. <text:s/></text:span></text:p>
      <text:p text:style-name="P172"><text:span text:style-name="T32">36. Росянковые (</text:span><text:span text:style-name="Emphasis"><text:span text:style-name="T33">Droseraceae</text:span></text:span><text:span text:style-name="T32">)</text:span></text:p>
      <text:p text:style-name="P174"><text:span text:style-name="T34">184.1. Росянка английская — </text:span><text:span text:style-name="Emphasis"><text:span text:style-name="T35">Drosera anglica</text:span></text:span><text:span text:style-name="T34"> Huds.*</text:span></text:p>
      <text:p text:style-name="P174"><text:span text:style-name="T34">185.2. Росянка круглолистная — </text:span><text:span text:style-name="Emphasis"><text:span text:style-name="T35">Drosera rotundifolia</text:span></text:span><text:span text:style-name="T34"> L. <text:s/></text:span></text:p>
      <text:p text:style-name="P172"><text:span text:style-name="T32">37. Розоцветные (</text:span><text:span text:style-name="Emphasis"><text:span text:style-name="T33">Rosaceae</text:span></text:span><text:span text:style-name="T32">)</text:span></text:p>
      <text:p text:style-name="P174"><text:span text:style-name="T34">186.1. Боярышник кроваво-красный — </text:span><text:span text:style-name="Emphasis"><text:span text:style-name="T35">Crataegus sanguinea</text:span></text:span><text:span text:style-name="T34"> Pall.</text:span></text:p>
      <text:p text:style-name="P174"><text:span text:style-name="T34">187.2. Гравилат алеппский — </text:span><text:span text:style-name="Emphasis"><text:span text:style-name="T35">Geum aleppicum</text:span></text:span><text:span text:style-name="T34"> Jacq.</text:span></text:p>
      <text:p text:style-name="P174"><text:span text:style-name="T34">188.3. Гравилат речной — </text:span><text:span text:style-name="Emphasis"><text:span text:style-name="T35">Geum rivale</text:span></text:span><text:span text:style-name="T34"> L.</text:span></text:p>
      <text:p text:style-name="P174"><text:span text:style-name="T34">189.4. Земляника зелёная — </text:span><text:span text:style-name="Emphasis"><text:span text:style-name="T35">Fragaria viridis</text:span></text:span><text:span text:style-name="T34"> Duch.</text:span></text:p>
      <text:p text:style-name="P174"><text:span text:style-name="T34">190.5. Земляника лесная — </text:span><text:span text:style-name="Emphasis"><text:span text:style-name="T35">Fragaria vesca</text:span></text:span><text:span text:style-name="T34"> L.</text:span></text:p>
      <text:p text:style-name="P174"><text:span text:style-name="T34">191.6. Ирга колосистая — </text:span><text:span text:style-name="Emphasis"><text:span text:style-name="T35">Amelanchier spicata</text:span></text:span><text:span text:style-name="T34"> (Lam.) K. Koch</text:span></text:p>
      <text:p text:style-name="P174"><text:span text:style-name="T34">192.7. Княженика обыкновенная — </text:span><text:span text:style-name="Emphasis"><text:span text:style-name="T35">Rubus arcticus</text:span></text:span><text:span text:style-name="T34"> L.</text:span></text:p>
      <text:p text:style-name="P174"><text:span text:style-name="T34">193.8. Костяника — </text:span><text:span text:style-name="Emphasis"><text:span text:style-name="T35">Rubus saxatilis</text:span></text:span><text:span text:style-name="T34"> L.</text:span></text:p>
      <text:p text:style-name="P174"><text:span text:style-name="T34">194.9. Кровохлёбка лекарственная — </text:span><text:span text:style-name="Emphasis"><text:span text:style-name="T35">Sanguisorba officinalis</text:span></text:span><text:span text:style-name="T34"> L.</text:span></text:p>
      <text:p text:style-name="P174"><text:span text:style-name="T34">195.10. Лабазник вязолистный — </text:span><text:span text:style-name="Emphasis"><text:span text:style-name="T35">Filipendula ulmaria</text:span></text:span><text:span text:style-name="T34"> (L.) Maxim.</text:span></text:p>
      <text:p text:style-name="P174"><text:span text:style-name="T34">196.11. Лабазник обыкновенный — </text:span><text:span text:style-name="Emphasis"><text:span text:style-name="T35">Filipendula vulgaris</text:span></text:span><text:span text:style-name="T34"> Moench</text:span></text:p>
      <text:p text:style-name="P174"><text:span text:style-name="T34">197.12. Лапчатка гусиная — </text:span><text:span text:style-name="Emphasis"><text:span text:style-name="T35">Potentilla anserina</text:span></text:span><text:span text:style-name="T34"> L.</text:span></text:p>
      <text:p text:style-name="P174"><text:span text:style-name="T34">198.13. Лапчатка земляничная — </text:span><text:span text:style-name="Emphasis"><text:span text:style-name="T35">Potentilla fragarioides</text:span></text:span><text:span text:style-name="T34"> L.</text:span></text:p>
      <text:p text:style-name="P174"><text:span text:style-name="T34">199.14. Лапчатка золотистоцветковая — </text:span><text:span text:style-name="Emphasis"><text:span text:style-name="T35">Potentilla chrysantha</text:span></text:span><text:span text:style-name="T34"> Trev.</text:span></text:p>
      <text:p text:style-name="P174"><text:span text:style-name="T34">200.15. Лапчатка седоватая — </text:span><text:span text:style-name="Emphasis"><text:span text:style-name="T35">Potentilla canescens</text:span></text:span><text:span text:style-name="T34"> Bess.</text:span></text:p>
      <text:p text:style-name="P174"><text:span text:style-name="T34">201.16. Лапчатка серебристая — </text:span><text:span text:style-name="Emphasis"><text:span text:style-name="T35">Potentilla argentea</text:span></text:span><text:span text:style-name="T34"> L.</text:span></text:p>
      <text:p text:style-name="P174"><text:span text:style-name="T34">202.17. Малина обыкновенная — </text:span><text:span text:style-name="Emphasis"><text:span text:style-name="T35">Rubus idaeus</text:span></text:span><text:span text:style-name="T34"> L.</text:span></text:p>
      <text:p text:style-name="P174"><text:span text:style-name="T34">203.18. Манжетка жёлто-зелёная — </text:span><text:span text:style-name="Emphasis"><text:span text:style-name="T35">Alchemilla xanthochlora</text:span></text:span><text:span text:style-name="T34"> Rothm.</text:span></text:p>
      <text:p text:style-name="P174"><text:span text:style-name="T34">204.19. Морошка — </text:span><text:span text:style-name="Emphasis"><text:span text:style-name="T35">Rubus chamaemorus</text:span></text:span><text:span text:style-name="T34"> L.</text:span></text:p>
      <text:p text:style-name="P174"><text:span text:style-name="T34">205.20. Репейничек волосистый — </text:span><text:span text:style-name="Emphasis"><text:span text:style-name="T35">Agrimonia pilosa</text:span></text:span><text:span text:style-name="T34"> Ledeb.</text:span></text:p>
      <text:p text:style-name="P174"><text:span text:style-name="T34">206.21. Рябина сибирская — </text:span><text:span text:style-name="Emphasis"><text:span text:style-name="T35">Sorbus sibirica</text:span></text:span><text:span text:style-name="T34"> Hedl.</text:span></text:p>
      <text:p text:style-name="P174"><text:span text:style-name="T34">207.22. Сабельник болотный — </text:span><text:span text:style-name="Emphasis"><text:span text:style-name="T35">Comarum palustre</text:span></text:span><text:span text:style-name="T34"> L.</text:span></text:p>
      <text:p text:style-name="P174"><text:span text:style-name="T34">208.23. Таволга дубровколистная — </text:span><text:span text:style-name="Emphasis"><text:span text:style-name="T35">Spiraea chamaedrifolia</text:span></text:span><text:span text:style-name="T34"> L.</text:span></text:p>
      <text:p text:style-name="P174"><text:span text:style-name="T34">209.24. Таволга иволистная — </text:span><text:span text:style-name="Emphasis"><text:span text:style-name="T35">Spiraea salicifolia</text:span></text:span><text:span text:style-name="T34"> L.</text:span></text:p>
      <text:p text:style-name="P174"><text:span text:style-name="T34">210.25. Таволга средняя — </text:span><text:span text:style-name="Emphasis"><text:span text:style-name="T35">Spiraea media</text:span></text:span><text:span text:style-name="T34"> Franz Schmidt</text:span></text:p>
      <text:p text:style-name="P174"><text:span text:style-name="T34">211.26. Черёмуха обыкновенная — </text:span><text:span text:style-name="Emphasis"><text:span text:style-name="T35">Padus avium</text:span></text:span><text:span text:style-name="T34"> Mill.</text:span></text:p>
      <text:p text:style-name="P174"><text:span text:style-name="T34">212.27. Шиповник иглистый — </text:span><text:span text:style-name="Emphasis"><text:span text:style-name="T35">Rosa acicularis</text:span></text:span><text:span text:style-name="T34"> Lindl.</text:span></text:p>
      <text:p text:style-name="P174"><text:span text:style-name="T34">213.28. Шиповник коричный — </text:span><text:span text:style-name="Emphasis"><text:span text:style-name="T35">Rosa cinnamomea</text:span></text:span><text:span text:style-name="T34"> L.</text:span></text:p>
      <text:p text:style-name="P174"><text:span text:style-name="T34">214.29. Яблоня ягодная — </text:span><text:span text:style-name="Emphasis"><text:span text:style-name="T35">Malus baccata</text:span></text:span><text:span text:style-name="T34"> (L.) Borch. <text:s/></text:span></text:p>
      <text:p text:style-name="P176"/>
      <text:p text:style-name="P174"><text:soft-page-break/><text:span text:style-name="T34"><text:s text:c="2"/></text:span><text:span text:style-name="T32">38. Бобовые (</text:span><text:span text:style-name="Emphasis"><text:span text:style-name="T33">Fabaceae</text:span></text:span><text:span text:style-name="T32">)</text:span></text:p>
      <text:p text:style-name="P174"><text:span text:style-name="T34">215.1. Астрагал датский — </text:span><text:span text:style-name="Emphasis"><text:span text:style-name="T35">Astragalus danicus</text:span></text:span><text:span text:style-name="T34"> Retz.</text:span></text:p>
      <text:p text:style-name="P174"><text:span text:style-name="T34">216.2. Горошек заборный — </text:span><text:span text:style-name="Emphasis"><text:span text:style-name="T35">Vicia sepium</text:span></text:span><text:span text:style-name="T34"> L.</text:span></text:p>
      <text:p text:style-name="P174"><text:span text:style-name="T34">217.3. Горошек лесной — </text:span><text:span text:style-name="Emphasis"><text:span text:style-name="T35">Vicia sylvatica</text:span></text:span><text:span text:style-name="T34"> L.</text:span></text:p>
      <text:p text:style-name="P174"><text:span text:style-name="T34">218.4. Горошек мышиный — </text:span><text:span text:style-name="Emphasis"><text:span text:style-name="T35">Vicia cracca</text:span></text:span><text:span text:style-name="T34"> L.</text:span></text:p>
      <text:p text:style-name="P174"><text:span text:style-name="T34">219.5. Горошек однопарный — </text:span><text:span text:style-name="Emphasis"><text:span text:style-name="T35">Vicia unijuga</text:span></text:span><text:span text:style-name="T34"> A. Br.</text:span></text:p>
      <text:p text:style-name="P174"><text:span text:style-name="T34">220.6. Горошек приятный — </text:span><text:span text:style-name="Emphasis"><text:span text:style-name="T35">Vicia amoena</text:span></text:span><text:span text:style-name="T34"> Fisch.</text:span></text:p>
      <text:p text:style-name="P174"><text:span text:style-name="T34">221.7. Донник белый — </text:span><text:span text:style-name="Emphasis"><text:span text:style-name="T35">Melilotus albus</text:span></text:span><text:span text:style-name="T34"> Medik.</text:span></text:p>
      <text:p text:style-name="P174"><text:span text:style-name="T34">222.8. Донник лекарственный — </text:span><text:span text:style-name="Emphasis"><text:span text:style-name="T35">Melilotus officinalis</text:span></text:span><text:span text:style-name="T34"> (L.) Pall.</text:span></text:p>
      <text:p text:style-name="P174"><text:span text:style-name="T34">223.9. Карагана древовидная — </text:span><text:span text:style-name="Emphasis"><text:span text:style-name="T35">Caragana arborescens</text:span></text:span><text:span text:style-name="T34"> Lam.</text:span></text:p>
      <text:p text:style-name="P174"><text:span text:style-name="T34">224.10. Клевер гибридный — </text:span><text:span text:style-name="Emphasis"><text:span text:style-name="T35">Trifolium hybridum</text:span></text:span><text:span text:style-name="T34"> L.</text:span></text:p>
      <text:p text:style-name="P174"><text:span text:style-name="T34">225.11. Клевер горный — </text:span><text:span text:style-name="Emphasis"><text:span text:style-name="T35">Trifolium montanum</text:span></text:span><text:span text:style-name="T34"> L.</text:span></text:p>
      <text:p text:style-name="P174"><text:span text:style-name="T34">226.12. Клевер луговой — </text:span><text:span text:style-name="Emphasis"><text:span text:style-name="T35">Trifolium pratense</text:span></text:span><text:span text:style-name="T34"> L.</text:span></text:p>
      <text:p text:style-name="P174"><text:span text:style-name="T34">227.13. Клевер люпиновый — </text:span><text:span text:style-name="Emphasis"><text:span text:style-name="T35">Trifolium lupinaster</text:span></text:span><text:span text:style-name="T34"> L.</text:span></text:p>
      <text:p text:style-name="P174"><text:span text:style-name="T34">228.14. Клевер ползучий — </text:span><text:span text:style-name="Emphasis"><text:span text:style-name="T35">Trifolium repens</text:span></text:span><text:span text:style-name="T34"> L.</text:span></text:p>
      <text:p text:style-name="P174"><text:span text:style-name="T34">229.15. Люцерна посевная — </text:span><text:span text:style-name="Emphasis"><text:span text:style-name="T35">Medicago sativa</text:span></text:span><text:span text:style-name="T34"> L.</text:span></text:p>
      <text:p text:style-name="P174"><text:span text:style-name="T34">230.16. Люцерна серповидная — </text:span><text:span text:style-name="Emphasis"><text:span text:style-name="T35">Medicago falcata</text:span></text:span><text:span text:style-name="T34"> L.</text:span></text:p>
      <text:p text:style-name="P174"><text:span text:style-name="T34">231.17.Люцерна хмелевидная — </text:span><text:span text:style-name="Emphasis"><text:span text:style-name="T35">Medicago lupulina</text:span></text:span><text:span text:style-name="T34"> L.</text:span></text:p>
      <text:p text:style-name="P174"><text:span text:style-name="T34">232.18. Мелилотоидес плоскоплодный — </text:span><text:span text:style-name="Emphasis"><text:span text:style-name="T35">Melilotoides platycarpos</text:span></text:span><text:span text:style-name="T34"> (L.) Sojak</text:span></text:p>
      <text:p text:style-name="P174"><text:span text:style-name="T34">233.19. Чина весенняя — </text:span><text:span text:style-name="Emphasis"><text:span text:style-name="T35">Lathyrus vernus</text:span></text:span><text:span text:style-name="T34"> (L.) Bernh.</text:span></text:p>
      <text:p text:style-name="P174"><text:span text:style-name="T34">234.20. Чина Гмелина — </text:span><text:span text:style-name="Emphasis"><text:span text:style-name="T35">Lathyrus gmelinii</text:span></text:span><text:span text:style-name="T34"> Fritsch</text:span></text:p>
      <text:p text:style-name="P174"><text:span text:style-name="T34">235.21. Чина гороховидная — </text:span><text:span text:style-name="Emphasis"><text:span text:style-name="T35">Lathyrus pisiformis</text:span></text:span><text:span text:style-name="T34"> L.</text:span></text:p>
      <text:p text:style-name="P174"><text:span text:style-name="T34">236.22. Чина клубневая — </text:span><text:span text:style-name="Emphasis"><text:span text:style-name="T35">Lathyrus tuberosus</text:span></text:span><text:span text:style-name="T34"> L.</text:span></text:p>
      <text:p text:style-name="P174"><text:span text:style-name="T34">237.23. Чина луговая — </text:span><text:span text:style-name="Emphasis"><text:span text:style-name="T35">Lathyrus pratensis</text:span></text:span><text:span text:style-name="T34"> L. <text:s/></text:span></text:p>
      <text:p text:style-name="P174"><text:span text:style-name="T32">39. Кленовые (</text:span><text:span text:style-name="Emphasis"><text:span text:style-name="T33">Aceraceae</text:span></text:span><text:span text:style-name="T32">)</text:span></text:p>
      <text:p text:style-name="P174"><text:span text:style-name="T34">238.24. Клён татарский — </text:span><text:span text:style-name="Emphasis"><text:span text:style-name="T35">Acer tataricum</text:span></text:span><text:span text:style-name="T34"> L.</text:span></text:p>
      <text:p text:style-name="P174"><text:span text:style-name="T34">239.25. Клён ясенелистный — </text:span><text:span text:style-name="Emphasis"><text:span text:style-name="T35">Acer negundo</text:span></text:span><text:span text:style-name="T34"> L. <text:s/></text:span></text:p>
      <text:p text:style-name="P172"><text:span text:style-name="T32">40. Дербенниковые (</text:span><text:span text:style-name="Emphasis"><text:span text:style-name="T33">Lythraceae</text:span></text:span><text:span text:style-name="T32">)</text:span></text:p>
      <text:p text:style-name="P174"><text:span text:style-name="T34">240.1. Дербенник иволистный — </text:span><text:span text:style-name="Emphasis"><text:span text:style-name="T35">Lythrum salicaria</text:span></text:span><text:span text:style-name="T34"> L.</text:span></text:p>
      <text:p text:style-name="P174"><text:span text:style-name="T34">241.2. Дербенник прутовидный — </text:span><text:span text:style-name="Emphasis"><text:span text:style-name="T35">Lythrum virgatum</text:span></text:span><text:span text:style-name="T34"> L. <text:s/></text:span></text:p>
      <text:p text:style-name="P172"><text:span text:style-name="T32">41. Кипрейные (</text:span><text:span text:style-name="Emphasis"><text:span text:style-name="T33">Onagraceae</text:span></text:span><text:span text:style-name="T32">)</text:span></text:p>
      <text:p text:style-name="P174"><text:span text:style-name="T34">242.1. Двулепестник альпийский — </text:span><text:span text:style-name="Emphasis"><text:span text:style-name="T35">Circaea alpina</text:span></text:span><text:span text:style-name="T34"> L.</text:span></text:p>
      <text:p text:style-name="P174"><text:span text:style-name="T34">243.2. Иван-чай узколистный — </text:span><text:span text:style-name="Emphasis"><text:span text:style-name="T35">Chamerion angustifolium</text:span></text:span><text:span text:style-name="T34"> (L.) Holub</text:span></text:p>
      <text:p text:style-name="P174"><text:span text:style-name="T34">244.3. Кипрей болотный — </text:span><text:span text:style-name="Emphasis"><text:span text:style-name="T35">Epilobium palustre</text:span></text:span><text:span text:style-name="T34"> L.</text:span></text:p>
      <text:p text:style-name="P174"><text:span text:style-name="T34">245.4. Кипрей железистостебельный — </text:span><text:span text:style-name="Emphasis"><text:span text:style-name="T35">Epilobium adenocaulon</text:span></text:span><text:span text:style-name="T34"> Hausskn. <text:s/></text:span></text:p>
      <text:p text:style-name="P172"><text:span text:style-name="T32">42. Сланоягодниковые (</text:span><text:span text:style-name="Emphasis"><text:span text:style-name="T33">Haloragaceae</text:span></text:span><text:span text:style-name="T32">)</text:span></text:p>
      <text:p text:style-name="P174"><text:span text:style-name="T34">246.1. Уруть колосистая — </text:span><text:span text:style-name="Emphasis"><text:span text:style-name="T35">Myriophyllum spicatum</text:span></text:span><text:span text:style-name="T34"> L.</text:span></text:p>
      <text:p text:style-name="P174"><text:span text:style-name="T34">247.2. Уруть мутовчатая — </text:span><text:span text:style-name="Emphasis"><text:span text:style-name="T35">Myriophyllum verticillatum</text:span></text:span><text:span text:style-name="T34"> L.</text:span></text:p>
      <text:p text:style-name="P174"><text:span text:style-name="T34">248.3. Уруть сибирская — </text:span><text:span text:style-name="Emphasis"><text:span text:style-name="T35">Myriophyllum sibiricum</text:span></text:span><text:span text:style-name="T34"> Kom. <text:s/></text:span></text:p>
      <text:p text:style-name="P172"><text:span text:style-name="T32">43. Хвостниковые (</text:span><text:span text:style-name="Emphasis"><text:span text:style-name="T33">Hippuridaceae</text:span></text:span><text:span text:style-name="T32">)</text:span></text:p>
      <text:p text:style-name="P174"><text:span text:style-name="T34">249.1. Хвостник обыкновенный — </text:span><text:span text:style-name="Emphasis"><text:span text:style-name="T35">Hippuris vulgaris</text:span></text:span><text:span text:style-name="T34"> L. <text:s/></text:span></text:p>
      <text:p text:style-name="P172"><text:span text:style-name="T32">44. Кисличные (</text:span><text:span text:style-name="Emphasis"><text:span text:style-name="T33">Oxalidaceae</text:span></text:span><text:span text:style-name="T32">)</text:span></text:p>
      <text:p text:style-name="P174"><text:span text:style-name="T34">250.1. Кислица обыкновенная — </text:span><text:span text:style-name="Emphasis"><text:span text:style-name="T35">Oxalis acetosella</text:span></text:span><text:span text:style-name="T34"> L. <text:s/></text:span></text:p>
      <text:p text:style-name="P172"><text:span text:style-name="T32">45. Гераниевые (</text:span><text:span text:style-name="Emphasis"><text:span text:style-name="T33">Geraniaceae</text:span></text:span><text:span text:style-name="T32">)</text:span></text:p>
      <text:p text:style-name="P174"><text:span text:style-name="T34">251.1. Герань двулистная — </text:span><text:span text:style-name="Emphasis"><text:span text:style-name="T35">Geranium bifolium</text:span></text:span><text:span text:style-name="T34"> Patrin</text:span></text:p>
      <text:p text:style-name="P174"><text:span text:style-name="T34">252.2. Герань лесная — </text:span><text:span text:style-name="Emphasis"><text:span text:style-name="T35">Geranium sylvaticum</text:span></text:span><text:span text:style-name="T34"> L.</text:span></text:p>
      <text:p text:style-name="P174"><text:span text:style-name="T34">253.3. Герань ложносибирская — </text:span><text:span text:style-name="Emphasis"><text:span text:style-name="T35">Geranium pseudosibiricum</text:span></text:span><text:span text:style-name="T34"> J. Mayer</text:span></text:p>
      <text:p text:style-name="P174"><text:span text:style-name="T34">254.4. Герань луговая — </text:span><text:span text:style-name="Emphasis"><text:span text:style-name="T35">Geranium pratense</text:span></text:span><text:span text:style-name="T34"> L.</text:span></text:p>
      <text:p text:style-name="P174"><text:span text:style-name="T34">255.5. Герань сибирская — </text:span><text:span text:style-name="Emphasis"><text:span text:style-name="T35">Geranium sibiricum</text:span></text:span><text:span text:style-name="T34"> L.</text:span></text:p>
      <text:p text:style-name="P174"><text:span text:style-name="T34">256.6. Аистник цикутовый — </text:span><text:span text:style-name="Emphasis"><text:span text:style-name="T35">Erodium cicutarium</text:span></text:span><text:span text:style-name="T34"> (L.) L'Hér. <text:s/></text:span></text:p>
      <text:p text:style-name="P177"><text:span text:style-name="T39">46. Бальзаминовые (</text:span><text:span text:style-name="Emphasis"><text:span text:style-name="T40">Balsaminaceae</text:span></text:span><text:span text:style-name="T39">)</text:span></text:p>
      <text:p text:style-name="P174"><text:span text:style-name="T34">257.1. Недотрога обыкновенная — </text:span><text:span text:style-name="Emphasis"><text:span text:style-name="T35">Impatiens noli-tangere</text:span></text:span><text:span text:style-name="T34"> L. <text:s/></text:span></text:p>
      <text:p text:style-name="P172"><text:soft-page-break/><text:span text:style-name="T32">47. Кизиловые (</text:span><text:span text:style-name="Emphasis"><text:span text:style-name="T33">Cornaceae</text:span></text:span><text:span text:style-name="T32">)</text:span></text:p>
      <text:p text:style-name="P174"><text:span text:style-name="T34">258.1. Свидина белая — </text:span><text:span text:style-name="Emphasis"><text:span text:style-name="T35">Swida alba</text:span></text:span><text:span text:style-name="T34"> (L.) Opiz <text:s/></text:span></text:p>
      <text:p text:style-name="P172"><text:span text:style-name="T32">48. Сельдерейные (</text:span><text:span text:style-name="Emphasis"><text:span text:style-name="T33">Apiaceae</text:span></text:span><text:span text:style-name="T32">)</text:span></text:p>
      <text:p text:style-name="P174"><text:span text:style-name="T34">259.1. Бедренец камнеломковый — </text:span><text:span text:style-name="Emphasis"><text:span text:style-name="T35">Pimpinella 111issemina</text:span></text:span><text:span text:style-name="T34"> L.</text:span></text:p>
      <text:p text:style-name="P174"><text:span text:style-name="T34">260.2. Болиголов пятнистый — </text:span><text:span text:style-name="Emphasis"><text:span text:style-name="T35">Conium maculatum</text:span></text:span><text:span text:style-name="T34"> L.</text:span></text:p>
      <text:p text:style-name="P174"><text:span text:style-name="T34">261.3. Борщевик рассечённый — </text:span><text:span text:style-name="Emphasis"><text:span text:style-name="T35">Heracleum dissectum</text:span></text:span><text:span text:style-name="T34"> Ledeb.</text:span></text:p>
      <text:p text:style-name="P174"><text:span text:style-name="T34">262.4. Вех ядовитый — </text:span><text:span text:style-name="Emphasis"><text:span text:style-name="T35">Cicuta virosa</text:span></text:span><text:span text:style-name="T34"> L.</text:span></text:p>
      <text:p text:style-name="P174"><text:span text:style-name="T34">263.5. Володушка золотистая — </text:span><text:span text:style-name="Emphasis"><text:span text:style-name="T35">Bupleurum aureum</text:span></text:span><text:span text:style-name="T34"> Fisch. ex Hoffm.</text:span></text:p>
      <text:p text:style-name="P174"><text:span text:style-name="T34">264.6. Горичник Морисона — </text:span><text:span text:style-name="Emphasis"><text:span text:style-name="T35">Peucedanum morisonii</text:span></text:span><text:span text:style-name="T34"> Bess. ex Spreng.</text:span></text:p>
      <text:p text:style-name="P174"><text:span text:style-name="T34">265.7. Дудник лесной — </text:span><text:span text:style-name="Emphasis"><text:span text:style-name="T35">Angelica sylvestris</text:span></text:span><text:span text:style-name="T34"> L.</text:span></text:p>
      <text:p text:style-name="P174"><text:span text:style-name="T34">266.8. Дягиль низбегающий — </text:span><text:span text:style-name="Emphasis"><text:span text:style-name="T35">Angelica decurrens</text:span></text:span><text:span text:style-name="T34"> (Ledeb.) B. Fedtsch.</text:span></text:p>
      <text:p text:style-name="P174"><text:span text:style-name="T34">267.9. Кадения сомнительная — </text:span><text:span text:style-name="Emphasis"><text:span text:style-name="T35">Kadenia dubia</text:span></text:span><text:span text:style-name="T34"> (Schkuhr) Lavrova &amp; V.N. Tikhom.</text:span></text:p>
      <text:p text:style-name="P174"><text:span text:style-name="T34">268.10. Купырь лесной — </text:span><text:span text:style-name="Emphasis"><text:span text:style-name="T35">Anthriscus sylvestris</text:span></text:span><text:span text:style-name="T34"> (L.) Hoffm.</text:span></text:p>
      <text:p text:style-name="P174"><text:span text:style-name="T34">269.11. Маточник болотный — </text:span><text:span text:style-name="Emphasis"><text:span text:style-name="T35">Ostericum palustre</text:span></text:span><text:span text:style-name="T34"> (Besser) Besser*</text:span></text:p>
      <text:p text:style-name="P174"><text:span text:style-name="T34">270.12. Маточник тонколистный (</text:span><text:span text:style-name="Emphasis"><text:span text:style-name="T35">Дутник тонколистный) </text:span></text:span><text:span text:style-name="Emphasis"><text:span text:style-name="T34">— </text:span></text:span><text:span text:style-name="Emphasis"><text:span text:style-name="T35">Ostericum tenuifolium</text:span></text:span><text:span text:style-name="Emphasis"><text:span text:style-name="T34"> (Pall. ex Spreng.)*</text:span></text:span><text:span text:style-name="T34"> </text:span></text:p>
      <text:p text:style-name="P174"><text:span text:style-name="T34">271.13. Омежник водяной — </text:span><text:span text:style-name="Emphasis"><text:span text:style-name="T35">Oenanthe aquatica</text:span></text:span><text:span text:style-name="T34"> (L.) Poir.</text:span></text:p>
      <text:p text:style-name="P174"><text:span text:style-name="T34">272.14. Пастернак лесной — </text:span><text:span text:style-name="Emphasis"><text:span text:style-name="T35">Pastinaca sylvestris</text:span></text:span><text:span text:style-name="T34"> Mill.</text:span></text:p>
      <text:p text:style-name="P174"><text:span text:style-name="T34">273.15. Реброплодник уральский — </text:span><text:span text:style-name="Emphasis"><text:span text:style-name="T35">Pleurospermum uralense</text:span></text:span><text:span text:style-name="T34"> Hoffm.</text:span></text:p>
      <text:p text:style-name="P174"><text:span text:style-name="T34">274.16. Сныть обыкновенная — </text:span><text:span text:style-name="Emphasis"><text:span text:style-name="T35">Aegopodium podagraria</text:span></text:span><text:span text:style-name="T34"> L.</text:span></text:p>
      <text:p text:style-name="P174"><text:span text:style-name="T34">275.17. Тмин обыкновенный — </text:span><text:span text:style-name="Emphasis"><text:span text:style-name="T35">Carum carvi</text:span></text:span><text:span text:style-name="T34"> L. <text:s/></text:span></text:p>
      <text:p text:style-name="P177"><text:span text:style-name="T39">49. Крушиновые (</text:span><text:span text:style-name="Emphasis"><text:span text:style-name="T40">Rhamnaceae</text:span></text:span><text:span text:style-name="T39">)</text:span></text:p>
      <text:p text:style-name="P174"><text:span text:style-name="T34">276.1. Крушина ольховидная — </text:span><text:span text:style-name="Emphasis"><text:span text:style-name="T35">Frangula alnus</text:span></text:span><text:span text:style-name="T34"> Mill. <text:s/></text:span></text:p>
      <text:p text:style-name="P172"><text:span text:style-name="T32">50. Жимолостные (</text:span><text:span text:style-name="Emphasis"><text:span text:style-name="T33">Caprifoliaceae</text:span></text:span><text:span text:style-name="T32">)</text:span></text:p>
      <text:p text:style-name="P174"><text:span text:style-name="T34">277.1. Жимолость алтайская — </text:span><text:span text:style-name="Emphasis"><text:span text:style-name="T35">Lonicera altaica</text:span></text:span><text:span text:style-name="T34"> Pall.</text:span></text:p>
      <text:p text:style-name="P174"><text:span text:style-name="T34">278.2. Жимолость обыкновенная — </text:span><text:span text:style-name="Emphasis"><text:span text:style-name="T35">Lonicera xylosteum</text:span></text:span><text:span text:style-name="T34"> L.</text:span></text:p>
      <text:p text:style-name="P174"><text:span text:style-name="T34">279.3. Жимолость Палласа — </text:span><text:span text:style-name="Emphasis"><text:span text:style-name="T35">Lonicera pallasii</text:span></text:span><text:span text:style-name="T34"> Ledeb.</text:span></text:p>
      <text:p text:style-name="P174"><text:span text:style-name="T34">280.4. Линнея северная — </text:span><text:span text:style-name="Emphasis"><text:span text:style-name="T35">Linnaea borealis</text:span></text:span><text:span text:style-name="T34"> L. <text:s/></text:span></text:p>
      <text:p text:style-name="P172"><text:span text:style-name="T32">51. Калиновые (</text:span><text:span text:style-name="Emphasis"><text:span text:style-name="T33">Viburnaceae</text:span></text:span><text:span text:style-name="T32">)</text:span></text:p>
      <text:p text:style-name="P174"><text:span text:style-name="T34">281.1. Калина обыкновенная — </text:span><text:span text:style-name="Emphasis"><text:span text:style-name="T35">Viburnum opulus</text:span></text:span><text:span text:style-name="T34"> L. <text:s/></text:span></text:p>
      <text:p text:style-name="P172"><text:span text:style-name="T32">52. Бузиновые (</text:span><text:span text:style-name="Emphasis"><text:span text:style-name="T33">Sambucaceae</text:span></text:span><text:span text:style-name="T32">)</text:span></text:p>
      <text:p text:style-name="P174"><text:span text:style-name="T34">282.1. Бузина сибирская — </text:span><text:span text:style-name="Emphasis"><text:span text:style-name="T35">Sambucus sibirica</text:span></text:span><text:span text:style-name="T34"> Nakai <text:s/></text:span></text:p>
      <text:p text:style-name="P172"><text:span text:style-name="T32">53. Адоксовые (</text:span><text:span text:style-name="Emphasis"><text:span text:style-name="T33">Adoxaceae</text:span></text:span><text:span text:style-name="T32">)</text:span></text:p>
      <text:p text:style-name="P174"><text:span text:style-name="T34">283.1. Адокса мускусная — </text:span><text:span text:style-name="Emphasis"><text:span text:style-name="T35">Adoxa moschatellina</text:span></text:span><text:span text:style-name="T34"> L. <text:s/></text:span></text:p>
      <text:p text:style-name="P172"><text:span text:style-name="T32">54. Ворсянковые (</text:span><text:span text:style-name="Emphasis"><text:span text:style-name="T33">Dipsacaceae</text:span></text:span><text:span text:style-name="T32">)</text:span></text:p>
      <text:p text:style-name="P174"><text:span text:style-name="T34">284.1. Короставник полевой — </text:span><text:span text:style-name="Emphasis"><text:span text:style-name="T35">Knautia arvensis</text:span></text:span><text:span text:style-name="T34"> (L.) Coult. <text:s/></text:span></text:p>
      <text:p text:style-name="P172"><text:span text:style-name="T32">55. Вахтовые (</text:span><text:span text:style-name="Emphasis"><text:span text:style-name="T33">Menyanthaceae</text:span></text:span><text:span text:style-name="T32">)</text:span></text:p>
      <text:p text:style-name="P174"><text:span text:style-name="T34">285.1. Вахта трёхлистная — </text:span><text:span text:style-name="Emphasis"><text:span text:style-name="T35">Menyanthes trifoliata</text:span></text:span><text:span text:style-name="T34"> L. <text:s/></text:span></text:p>
      <text:p text:style-name="P172"><text:span text:style-name="T32">56. Мареновые (</text:span><text:span text:style-name="Emphasis"><text:span text:style-name="T33">Rubiaceae</text:span></text:span><text:span text:style-name="T32">)</text:span></text:p>
      <text:p text:style-name="P174"><text:span text:style-name="T34">286.1. Крестообразник Крылова — </text:span><text:span text:style-name="Emphasis"><text:span text:style-name="T35">Cruciata krylovii</text:span></text:span><text:span text:style-name="T34">(Iljin) Naumova</text:span></text:p>
      <text:p text:style-name="P174"><text:span text:style-name="T34">287.2. Подмаренник болотный — </text:span><text:span text:style-name="Emphasis"><text:span text:style-name="T35">Galium palustre</text:span></text:span><text:span text:style-name="T34"> L.</text:span></text:p>
      <text:p text:style-name="P174"><text:span text:style-name="T34">288.3. Подмаренник бореальный — </text:span><text:span text:style-name="Emphasis"><text:span text:style-name="T35">Galium boreale</text:span></text:span><text:span text:style-name="T34"> L.</text:span></text:p>
      <text:p text:style-name="P174"><text:span text:style-name="T34">289.4. Подмаренник Вайланта — </text:span><text:span text:style-name="Emphasis"><text:span text:style-name="T35">Galium vaillantii</text:span></text:span><text:span text:style-name="T34"> DC.</text:span></text:p>
      <text:p text:style-name="P174"><text:span text:style-name="T34">290.5. Подмаренник мягкий — </text:span><text:span text:style-name="Emphasis"><text:span text:style-name="T35">Galium mollugo</text:span></text:span><text:span text:style-name="T34"> L.</text:span></text:p>
      <text:p text:style-name="P174"><text:span text:style-name="T34">291.6. Подмаренник настоящий — </text:span><text:span text:style-name="Emphasis"><text:span text:style-name="T35">Galium verum</text:span></text:span><text:span text:style-name="T34"> L.</text:span></text:p>
      <text:p text:style-name="P174"><text:span text:style-name="T34">292.7. Подмаренник топяной — </text:span><text:span text:style-name="Emphasis"><text:span text:style-name="T35">Galium uliginosum</text:span></text:span><text:span text:style-name="T34"> L. <text:s/></text:span></text:p>
      <text:p text:style-name="P172"><text:span text:style-name="T32">57. Синюховые (</text:span><text:span text:style-name="Emphasis"><text:span text:style-name="T33">Polemoniaceae</text:span></text:span><text:span text:style-name="T32">)</text:span></text:p>
      <text:p text:style-name="P174"><text:span text:style-name="T34">293.1. Синюха голубая — </text:span><text:span text:style-name="Emphasis"><text:span text:style-name="T35">Polemonium coeruleum</text:span></text:span><text:span text:style-name="T34"> L. <text:s/></text:span></text:p>
      <text:p text:style-name="P172"><text:span text:style-name="T32">58. Вьюнковые (</text:span><text:span text:style-name="Emphasis"><text:span text:style-name="T33">Convolvulaceae</text:span></text:span><text:span text:style-name="T32">)</text:span></text:p>
      <text:p text:style-name="P174"><text:span text:style-name="T34">294.1. Вьюнок полевой — </text:span><text:span text:style-name="Emphasis"><text:span text:style-name="T35">Convolvulus arvensis</text:span></text:span><text:span text:style-name="T34"> L.</text:span></text:p>
      <text:p text:style-name="P174"><text:span text:style-name="T34">295.2. Повой заборный — </text:span><text:span text:style-name="Emphasis"><text:span text:style-name="T35">Calystegia sepium</text:span></text:span><text:span text:style-name="T34"> (L.) R. Br. <text:s/></text:span></text:p>
      <text:p text:style-name="P172"><text:soft-page-break/><text:span text:style-name="T32">59. Бурачниковые (</text:span><text:span text:style-name="Emphasis"><text:span text:style-name="T33">Boraginaceae</text:span></text:span><text:span text:style-name="T32">)</text:span></text:p>
      <text:p text:style-name="P174"><text:span text:style-name="T34">296.1. Воробейник лекарственный — </text:span><text:span text:style-name="Emphasis"><text:span text:style-name="T35">Lithospermum officinale</text:span></text:span><text:span text:style-name="T34"> L.</text:span></text:p>
      <text:p text:style-name="P174"><text:span text:style-name="T34">297.2. Липучка оттопыренная — </text:span><text:span text:style-name="Emphasis"><text:span text:style-name="T35">Lappula squarrosa</text:span></text:span><text:span text:style-name="T34"> (Retz.) Dumort.</text:span></text:p>
      <text:p text:style-name="P174"><text:span text:style-name="T34">298.3. Медуница мягкая — </text:span><text:span text:style-name="Emphasis"><text:span text:style-name="T35">Pulmonaria mollis</text:span></text:span><text:span text:style-name="T34"> Wulf ex Hornem.</text:span></text:p>
      <text:p text:style-name="P174"><text:span text:style-name="T34">299.4. Незабудка болотная — </text:span><text:span text:style-name="Emphasis"><text:span text:style-name="T35">Myosotis scorpioides</text:span></text:span><text:span text:style-name="T34"> L.</text:span></text:p>
      <text:p text:style-name="P174"><text:span text:style-name="T34">300.5. Незабудка дернистая — </text:span><text:span text:style-name="Emphasis"><text:span text:style-name="T35">Myosotis caespitosa</text:span></text:span><text:span text:style-name="T34"> K.F. Schultz</text:span></text:p>
      <text:p text:style-name="P174"><text:span text:style-name="T34">301.6. Незабудка Крылова — </text:span><text:span text:style-name="Emphasis"><text:span text:style-name="T35">Myosotis krylovii</text:span></text:span><text:span text:style-name="T34"> Serg.</text:span></text:p>
      <text:p text:style-name="P174"><text:span text:style-name="T34">302.7. Незабудка полевая — </text:span><text:span text:style-name="Emphasis"><text:span text:style-name="T35">Myosotis arvensis</text:span></text:span><text:span text:style-name="T34"> (L.) Hill</text:span></text:p>
      <text:p text:style-name="P174"><text:span text:style-name="T34">303.8. Нонея русская — </text:span><text:span text:style-name="Emphasis"><text:span text:style-name="T35">Nonea rossica</text:span></text:span><text:span text:style-name="T34"> Stev.</text:span></text:p>
      <text:p text:style-name="P174"><text:span text:style-name="T32">60. Паслёновые (</text:span><text:span text:style-name="Emphasis"><text:span text:style-name="T33">Solanaceae</text:span></text:span><text:span text:style-name="T32">)</text:span></text:p>
      <text:p text:style-name="P174"><text:span text:style-name="T34">304.1. Паслён Китагавы — </text:span><text:span text:style-name="Emphasis"><text:span text:style-name="T35">Solanum kitagawae</text:span></text:span><text:span text:style-name="T34"> Schonbeck-Temesy <text:s/></text:span></text:p>
      <text:p text:style-name="P172"><text:span text:style-name="T32">61. Норичниковые (</text:span><text:span text:style-name="Emphasis"><text:span text:style-name="T33">Scrophulariaceae</text:span></text:span><text:span text:style-name="T32">)</text:span></text:p>
      <text:p text:style-name="P174"><text:span text:style-name="T34">305.1. Вероника длиннолистная — </text:span><text:span text:style-name="Emphasis"><text:span text:style-name="T35">Veronica longifolia</text:span></text:span><text:span text:style-name="T34"> L.</text:span></text:p>
      <text:p text:style-name="P174"><text:span text:style-name="T34">306.2. Вероника дубравная — </text:span><text:span text:style-name="Emphasis"><text:span text:style-name="T35">Veronica chamaedrys</text:span></text:span><text:span text:style-name="T34"> L.</text:span></text:p>
      <text:p text:style-name="P174"><text:span text:style-name="T34">307.3. Вероника ключевая — </text:span><text:span text:style-name="Emphasis"><text:span text:style-name="T35">Veronica anagallis-aquatica</text:span></text:span><text:span text:style-name="T34"> L.</text:span></text:p>
      <text:p text:style-name="P174"><text:span text:style-name="T34">308.4. Вероника поточная — </text:span><text:span text:style-name="Emphasis"><text:span text:style-name="T35">Veronica beccabunga</text:span></text:span><text:span text:style-name="T34"> L.</text:span></text:p>
      <text:p text:style-name="P174"><text:span text:style-name="T34">309.5. Лужайник водный — </text:span><text:span text:style-name="Emphasis"><text:span text:style-name="T35">Limosella aquatica</text:span></text:span><text:span text:style-name="T34"> L.</text:span></text:p>
      <text:p text:style-name="P174"><text:span text:style-name="T34">310.6. Льнянка обыкновенная — </text:span><text:span text:style-name="Emphasis"><text:span text:style-name="T35">Linaria vulgaris</text:span></text:span><text:span text:style-name="T34"> Mill.</text:span></text:p>
      <text:p text:style-name="P174"><text:span text:style-name="T34">311.7. Мытник Каро — </text:span><text:span text:style-name="Emphasis"><text:span text:style-name="T35">Pedicularis karoi</text:span></text:span><text:span text:style-name="T34"> Freyn*</text:span></text:p>
      <text:p text:style-name="P174"><text:span text:style-name="T34">312.8. Мытник мясокрасный — </text:span><text:span text:style-name="Emphasis"><text:span text:style-name="T35">Pedicularis incarnata</text:span></text:span><text:span text:style-name="T34"> L.</text:span></text:p>
      <text:p text:style-name="P174"><text:span text:style-name="T34">313.9. Мытник перевернутый — </text:span><text:span text:style-name="Emphasis"><text:span text:style-name="T35">Pedicularis 113isseminat</text:span></text:span><text:span text:style-name="T34"> L.*</text:span></text:p>
      <text:p text:style-name="P174"><text:span text:style-name="T34">314.10. Мытник скипетровидный — </text:span><text:span text:style-name="Emphasis"><text:span text:style-name="T35">Pedicularis sceptrum-carolinum</text:span></text:span><text:span text:style-name="T34"> L.</text:span></text:p>
      <text:p text:style-name="P174"><text:span text:style-name="T34">315.11. Норичник узловатый — </text:span><text:span text:style-name="Emphasis"><text:span text:style-name="T35">Scrophularia nodosa</text:span></text:span><text:span text:style-name="T34"> L.</text:span></text:p>
      <text:p text:style-name="P174"><text:span text:style-name="T34">316.12. Очанка прямая — </text:span><text:span text:style-name="Emphasis"><text:span text:style-name="T35">Euphrasia stricta</text:span></text:span><text:span text:style-name="T34"> D.Wolff ex J.F. Lehm.</text:span></text:p>
      <text:p text:style-name="P174"><text:span text:style-name="T34">317.13. Погремок весенний — </text:span><text:span text:style-name="Emphasis"><text:span text:style-name="T35">Rhinanthus vernalis</text:span></text:span><text:span text:style-name="T34"> (N.W. Zinger) Schischk. &amp; Serg. <text:s/></text:span></text:p>
      <text:p text:style-name="P172"><text:span text:style-name="T32">62. Пузырчатковые (</text:span><text:span text:style-name="Emphasis"><text:span text:style-name="T33">Lentibulariaceae</text:span></text:span><text:span text:style-name="T32">)</text:span></text:p>
      <text:p text:style-name="P174"><text:span text:style-name="T34">318.1. Пузырчатка малая — </text:span><text:span text:style-name="Emphasis"><text:span text:style-name="T35">Utricularia minor</text:span></text:span><text:span text:style-name="T34"> L.</text:span></text:p>
      <text:p text:style-name="P174"><text:span text:style-name="T34">319.2. Пузырчатка обыкновенная — </text:span><text:span text:style-name="Emphasis"><text:span text:style-name="T35">Utricularia vulgaris</text:span></text:span><text:span text:style-name="T34"> L. <text:s/></text:span></text:p>
      <text:p text:style-name="P172"><text:span text:style-name="T32">63. Подорожниковые (</text:span><text:span text:style-name="Emphasis"><text:span text:style-name="T33">Plantaginaceae</text:span></text:span><text:span text:style-name="T32">)</text:span></text:p>
      <text:p text:style-name="P174"><text:span text:style-name="T34">320.1. Подорожник большой — </text:span><text:span text:style-name="Emphasis"><text:span text:style-name="T35">Plantago major</text:span></text:span><text:span text:style-name="T34"> L.</text:span></text:p>
      <text:p text:style-name="P174"><text:span text:style-name="T34">321.2. Подорожник ланцетный — </text:span><text:span text:style-name="Emphasis"><text:span text:style-name="T35">Plantago lanceolata</text:span></text:span><text:span text:style-name="T34"> L.*</text:span></text:p>
      <text:p text:style-name="P174"><text:span text:style-name="T34">322.3. Подорожник средний — </text:span><text:span text:style-name="Emphasis"><text:span text:style-name="T35">Plantago media</text:span></text:span><text:span text:style-name="T34"> L.</text:span></text:p>
      <text:p text:style-name="P174"><text:span text:style-name="T34">323.4. Подорожник Урвиллея — </text:span><text:span text:style-name="Emphasis"><text:span text:style-name="T35">Plantago urvillei</text:span></text:span><text:span text:style-name="T34"> Opiz <text:s/></text:span></text:p>
      <text:p text:style-name="P172"><text:span text:style-name="T32">63. Яснотковые (</text:span><text:span text:style-name="Emphasis"><text:span text:style-name="T33">Lamiaceae</text:span></text:span><text:span text:style-name="T32">)</text:span></text:p>
      <text:p text:style-name="P174"><text:span text:style-name="T34">324.1. Будра плющевидная — </text:span><text:span text:style-name="Emphasis"><text:span text:style-name="T35">Glechoma hederacea</text:span></text:span><text:span text:style-name="T34"> L.</text:span></text:p>
      <text:p text:style-name="P174"><text:span text:style-name="T34">325.2. Душица обыкновенная — </text:span><text:span text:style-name="Emphasis"><text:span text:style-name="T35">Origanum vulgare</text:span></text:span><text:span text:style-name="T34"> L.</text:span></text:p>
      <text:p text:style-name="P174"><text:span text:style-name="T34">326.3. Змееголовник поникающий — </text:span><text:span text:style-name="Emphasis"><text:span text:style-name="T35">Dracocephalum nutans</text:span></text:span><text:span text:style-name="T34"> L.</text:span></text:p>
      <text:p text:style-name="P174"><text:span text:style-name="T34">327.4. Змееголовник Рюйша — </text:span><text:span text:style-name="Emphasis"><text:span text:style-name="T35">Dracocephalum ruyschiana</text:span></text:span><text:span text:style-name="T34"> L.</text:span></text:p>
      <text:p text:style-name="P174"><text:span text:style-name="T34">328.5. Зопник клубненосный — </text:span><text:span text:style-name="Emphasis"><text:span text:style-name="T35">Phlomoides tuberosa</text:span></text:span><text:span text:style-name="T34"> (L.) Moench (Phlomis tuberosa L.)</text:span></text:p>
      <text:p text:style-name="P174"><text:span text:style-name="T34">329.6. Мята полевая — </text:span><text:span text:style-name="Emphasis"><text:span text:style-name="T35">Mentha arvensis</text:span></text:span><text:span text:style-name="T34"> L.</text:span></text:p>
      <text:p text:style-name="P174"><text:span text:style-name="T34">330.7. Пикульник двунадрезанный — </text:span><text:span text:style-name="Emphasis"><text:span text:style-name="T35">Galeopsis bifida</text:span></text:span><text:span text:style-name="T34"> Boenn.</text:span></text:p>
      <text:p text:style-name="P174"><text:span text:style-name="T34">331.8. Пикульник красивый — </text:span><text:span text:style-name="Emphasis"><text:span text:style-name="T35">Galeopsis speciosa</text:span></text:span><text:span text:style-name="T34"> Mill.</text:span></text:p>
      <text:p text:style-name="P174"><text:span text:style-name="T34">332.9. Пустырник татарский — </text:span><text:span text:style-name="Emphasis"><text:span text:style-name="T35">Leonurus tataricus</text:span></text:span><text:span text:style-name="T34"> L.</text:span></text:p>
      <text:p text:style-name="P174"><text:span text:style-name="T34">333.10. Черноголовка обыкновенная — </text:span><text:span text:style-name="Emphasis"><text:span text:style-name="T35">Prunella vulgaris</text:span></text:span><text:span text:style-name="T34"> L.</text:span></text:p>
      <text:p text:style-name="P174"><text:span text:style-name="T34">334.11. Чистец болотный — </text:span><text:span text:style-name="Emphasis"><text:span text:style-name="T35">Stachys palustris</text:span></text:span><text:span text:style-name="T34"> L.</text:span></text:p>
      <text:p text:style-name="P174"><text:span text:style-name="T34">335.12. Чистец лесной — </text:span><text:span text:style-name="Emphasis"><text:span text:style-name="T35">Stachys sylvatica</text:span></text:span><text:span text:style-name="T34"> L.</text:span></text:p>
      <text:p text:style-name="P174"><text:span text:style-name="T34">336.13. Яснотка белая — </text:span><text:span text:style-name="Emphasis"><text:span text:style-name="T35">Lamium album</text:span></text:span><text:span text:style-name="T34"> L. <text:s/></text:span></text:p>
      <text:p text:style-name="P172"><text:span text:style-name="T32">64. Колокольчиковые (</text:span><text:span text:style-name="Emphasis"><text:span text:style-name="T33">Campanulaceae</text:span></text:span><text:span text:style-name="T32">)</text:span></text:p>
      <text:p text:style-name="P174"><text:span text:style-name="T34">337.1. Бубенчик лилиелистный — </text:span><text:span text:style-name="Emphasis"><text:span text:style-name="T35">Adenophora liliifolia</text:span></text:span><text:span text:style-name="T34"> (L.) A.DC.</text:span></text:p>
      <text:p text:style-name="P174"><text:span text:style-name="T34">338.2. Колокольчик алтайский — </text:span><text:span text:style-name="Emphasis"><text:span text:style-name="T35">Campanula altaica</text:span></text:span><text:span text:style-name="T34"> Ledeb.</text:span></text:p>
      <text:p text:style-name="P174"><text:span text:style-name="T34">339.3. Колокольчик сибирский — </text:span><text:span text:style-name="Emphasis"><text:span text:style-name="T35">Campanula sibirica</text:span></text:span><text:span text:style-name="T34"> L.</text:span></text:p>
      <text:p text:style-name="P174"><text:span text:style-name="T34">340.4. Колокольчик скученный — </text:span><text:span text:style-name="Emphasis"><text:span text:style-name="T35">Campanula glomerata</text:span></text:span><text:span text:style-name="T34"> L. <text:s/></text:span></text:p>
      <text:p text:style-name="P176"><text:soft-page-break/></text:p>
      <text:p text:style-name="P177"><text:span text:style-name="T39">65. Сложноцветные (</text:span><text:span text:style-name="Emphasis"><text:span text:style-name="T40">Asteraceae</text:span></text:span><text:span text:style-name="T39">)</text:span></text:p>
      <text:p text:style-name="P174"><text:span text:style-name="T34">341.1. Белокопытник холодный — </text:span><text:span text:style-name="Emphasis"><text:span text:style-name="T35">Petasites frigidus</text:span></text:span><text:span text:style-name="T34"> (L.)</text:span></text:p>
      <text:p text:style-name="P174"><text:span text:style-name="T34">342.2. Бодяк беловойлочный — </text:span><text:span text:style-name="Emphasis"><text:span text:style-name="T35">Cirsium incanum</text:span></text:span><text:span text:style-name="T34"> (S.G. Gmel.) Fisch.</text:span></text:p>
      <text:p text:style-name="P174"><text:span text:style-name="T34">343.3. Бодяк девясиловидный — </text:span><text:span text:style-name="Emphasis"><text:span text:style-name="T35">Cirsium helenioides</text:span></text:span><text:span text:style-name="T34"> (L.) Hill</text:span></text:p>
      <text:p text:style-name="P174"><text:span text:style-name="T34">344.4. Бодяк разнолистный — </text:span><text:span text:style-name="Emphasis"><text:span text:style-name="T35">Cirsium heterophyllum</text:span></text:span><text:span text:style-name="T34"> (L.) Hill</text:span></text:p>
      <text:p text:style-name="P174"><text:span text:style-name="T34">345.5. Бодяк щетинистый — </text:span><text:span text:style-name="Emphasis"><text:span text:style-name="T35">Cirsium setosum</text:span></text:span><text:span text:style-name="T34"> (Willd.) Bess.</text:span></text:p>
      <text:p text:style-name="P174"><text:span text:style-name="T34">346.6. Бузульник сибирский — </text:span><text:span text:style-name="Emphasis"><text:span text:style-name="T35">Ligularia sibirica</text:span></text:span><text:span text:style-name="T34"> (L.) Cass.</text:span></text:p>
      <text:p text:style-name="P174"><text:span text:style-name="T34">347.7. Василёк шероховатый — </text:span><text:span text:style-name="Emphasis"><text:span text:style-name="T35">Centaurea scabiosa</text:span></text:span><text:span text:style-name="T34"> L.</text:span></text:p>
      <text:p text:style-name="P174"><text:span text:style-name="T34">348.8. Горлюха ястербинковидная — </text:span><text:span text:style-name="Emphasis"><text:span text:style-name="T35">Picris hieracioides</text:span></text:span><text:span text:style-name="T34"> L.</text:span></text:p>
      <text:p text:style-name="P174"><text:span text:style-name="T34">349.9. Девясил иволистный — </text:span><text:span text:style-name="Emphasis"><text:span text:style-name="T35">Inula salicina</text:span></text:span><text:span text:style-name="T34"> L.</text:span></text:p>
      <text:p text:style-name="P174"><text:span text:style-name="T34">350.10. Золотарник обыкновенный — </text:span><text:span text:style-name="Emphasis"><text:span text:style-name="T35">Solidago virgaurea</text:span></text:span><text:span text:style-name="T34"> L.</text:span></text:p>
      <text:p text:style-name="P174"><text:span text:style-name="T34">351.11. Крестовник дубравный — </text:span><text:span text:style-name="Emphasis"><text:span text:style-name="T35">Senecio nemorensis</text:span></text:span><text:span text:style-name="T34"> L.</text:span></text:p>
      <text:p text:style-name="P174"><text:span text:style-name="T34">352.12. Крестовник обыкновенный — </text:span><text:span text:style-name="Emphasis"><text:span text:style-name="T35">Senecio vulgaris</text:span></text:span><text:span text:style-name="T34"> L.</text:span></text:p>
      <text:p text:style-name="P174"><text:span text:style-name="T34">353.13. Крестовник Якова — </text:span><text:span text:style-name="Emphasis"><text:span text:style-name="T35">Senecio jacobaea</text:span></text:span><text:span text:style-name="T34"> L. (</text:span><text:span text:style-name="T36">Senecio ambraceus</text:span><text:span text:style-name="T34"> Turcz. Ex DC.)</text:span></text:p>
      <text:p text:style-name="P174"><text:span text:style-name="T34">354.14. Латук компасный — </text:span><text:span text:style-name="Emphasis"><text:span text:style-name="T35">Lactuca serriola</text:span></text:span><text:span text:style-name="T34"> L.</text:span></text:p>
      <text:p text:style-name="P174"><text:span text:style-name="T34">355.15. Латук сибирский — </text:span><text:span text:style-name="Emphasis"><text:span text:style-name="T35">Lactuca sibirica</text:span></text:span><text:span text:style-name="T34"> (L.) Benth. ex Maxim.</text:span></text:p>
      <text:p text:style-name="P174"><text:span text:style-name="T34">356.16. Лопух войлочный — </text:span><text:span text:style-name="Emphasis"><text:span text:style-name="T35">Arctium tomentosum</text:span></text:span><text:span text:style-name="T34"> Mill.</text:span></text:p>
      <text:p text:style-name="P174"><text:span text:style-name="T34">357.17. Мать-и-мачеха обыкновенная — </text:span><text:span text:style-name="Emphasis"><text:span text:style-name="T35">Tussilago farfara</text:span></text:span><text:span text:style-name="T34"> L.</text:span></text:p>
      <text:p text:style-name="P174"><text:span text:style-name="T34">358.18. Мелколепестник канадский — </text:span><text:span text:style-name="Emphasis"><text:span text:style-name="T35">Erigeron canadensis</text:span></text:span><text:span text:style-name="T34"> L.</text:span></text:p>
      <text:p text:style-name="P174"><text:span text:style-name="T34">359.19. Недоспелка копьевидная — </text:span><text:span text:style-name="Emphasis"><text:span text:style-name="T35">Cacalia hastata</text:span></text:span><text:span text:style-name="T34"> L.</text:span></text:p>
      <text:p text:style-name="P174"><text:span text:style-name="T34">360.20. Нивяник обыкновенный — </text:span><text:span text:style-name="Emphasis"><text:span text:style-name="T35">Leucanthemum vulgare</text:span></text:span><text:span text:style-name="T34"> Lam.</text:span></text:p>
      <text:p text:style-name="P174"><text:span text:style-name="T34">361.21. Одуванчик лекарственный — </text:span><text:span text:style-name="Emphasis"><text:span text:style-name="T35">Taraxacum officinale</text:span></text:span><text:span text:style-name="T34"> Wigg.</text:span></text:p>
      <text:p text:style-name="P174"><text:span text:style-name="T34">362.22. Осот полевой — </text:span><text:span text:style-name="Emphasis"><text:span text:style-name="T35">Sonchus arvensis</text:span></text:span><text:span text:style-name="T34"> L.</text:span></text:p>
      <text:p text:style-name="P174"><text:span text:style-name="T34">363.23. Пепельник цельнолистный — </text:span><text:span text:style-name="Emphasis"><text:span text:style-name="T35">Tephroseris integrifolia</text:span></text:span><text:span text:style-name="T34"> (L.) Holub*</text:span></text:p>
      <text:p text:style-name="P174"><text:span text:style-name="T34">364.24. Пижма обыкновенная — </text:span><text:span text:style-name="Emphasis"><text:span text:style-name="T35">Tanacetum vulgare</text:span></text:span><text:span text:style-name="T34"> L.</text:span></text:p>
      <text:p text:style-name="P174"><text:span text:style-name="T34">365.25. Полынь горькая — </text:span><text:span text:style-name="Emphasis"><text:span text:style-name="T35">Artemisia absinthium</text:span></text:span><text:span text:style-name="T34"> L.</text:span></text:p>
      <text:p text:style-name="P174"><text:span text:style-name="T34">366.26. Полынь обыкновенная — </text:span><text:span text:style-name="Emphasis"><text:span text:style-name="T35">Artemisia vulgaris</text:span></text:span><text:span text:style-name="T34"> L.</text:span></text:p>
      <text:p text:style-name="P174"><text:span text:style-name="T34">367.27. Полынь Сиверса — </text:span><text:span text:style-name="Emphasis"><text:span text:style-name="T35">Artemisia sieversiana</text:span></text:span><text:span text:style-name="T34"> Willd.</text:span></text:p>
      <text:p text:style-name="P174"><text:span text:style-name="T34">368.28. Пупавка красильная — </text:span><text:span text:style-name="Emphasis"><text:span text:style-name="T35">Anthemis tinctoria</text:span></text:span><text:span text:style-name="T34"> L.</text:span></text:p>
      <text:p text:style-name="P174"><text:span text:style-name="T34">369.29. Ромашка безъязычковая — </text:span><text:span text:style-name="Emphasis"><text:span text:style-name="T35">Matricaria discoidea</text:span></text:span><text:span text:style-name="T34"> DC.</text:span></text:p>
      <text:p text:style-name="P174"><text:span text:style-name="T34">370.30. Серпуха венценосная — </text:span><text:span text:style-name="Emphasis"><text:span text:style-name="T35">Serratula coronata</text:span></text:span><text:span text:style-name="T34"> L.</text:span></text:p>
      <text:p text:style-name="P174"><text:span text:style-name="T34">371.31. Скерда лировидная — </text:span><text:span text:style-name="Emphasis"><text:span text:style-name="T35">Crepis 114issem</text:span></text:span><text:span text:style-name="T34"> (L.) Froel.</text:span></text:p>
      <text:p text:style-name="P174"><text:span text:style-name="T34">372.32. Скерда сибирская — </text:span><text:span text:style-name="Emphasis"><text:span text:style-name="T35">Crepis sibirica</text:span></text:span><text:span text:style-name="T34"> L.</text:span></text:p>
      <text:p text:style-name="P174"><text:span text:style-name="T34">373.33. Скерда тупокорневищная — </text:span><text:span text:style-name="Emphasis"><text:span text:style-name="T35">Crepis praemorsa</text:span></text:span><text:span text:style-name="T34"> (L.) Walther</text:span></text:p>
      <text:p text:style-name="P174"><text:span text:style-name="T34">374.34. Сушеница лесная — </text:span><text:span text:style-name="Emphasis"><text:span text:style-name="T35">Gnaphalium sylvaticum</text:span></text:span><text:span text:style-name="T34"> L.</text:span></text:p>
      <text:p text:style-name="P174"><text:span text:style-name="T34">375.35. Сушеница топяная — </text:span><text:span text:style-name="Emphasis"><text:span text:style-name="T35">Gnaphalium uliginosum</text:span></text:span><text:span text:style-name="T34"> L.</text:span></text:p>
      <text:p text:style-name="P174"><text:span text:style-name="T34">376.36. Трехреберник непахучий — </text:span><text:span text:style-name="Emphasis"><text:span text:style-name="T35">Tripleurospermum inodorum</text:span></text:span><text:span text:style-name="T34"> (L.) Sch. Bip. (</text:span><text:span text:style-name="T36">Matricaria 114issemina</text:span><text:span text:style-name="T34"> Merat.)</text:span></text:p>
      <text:p text:style-name="P174"><text:span text:style-name="T34">377.37. Тромсдорфия крапчатая — </text:span><text:span text:style-name="Emphasis"><text:span text:style-name="T35">Trommsdorfia maculata</text:span></text:span><text:span text:style-name="T34"> (L.) Bernh. (</text:span><text:span text:style-name="T36">Achyrorus maculatus </text:span><text:span text:style-name="T37">(L.) Scop.)</text:span></text:p>
      <text:p text:style-name="P174"><text:span text:style-name="T34">378.38. Тысячелистник азиатский — </text:span><text:span text:style-name="Emphasis"><text:span text:style-name="T35">Achillea asiatica</text:span></text:span><text:span text:style-name="T34"> Serg.</text:span></text:p>
      <text:p text:style-name="P174"><text:span text:style-name="T34">379.39. Тысячелистник недотрога — </text:span><text:span text:style-name="Emphasis"><text:span text:style-name="T35">Achillea impatiens</text:span></text:span><text:span text:style-name="T34"> L.</text:span></text:p>
      <text:p text:style-name="P174"><text:span text:style-name="T34">380.40. Тысячелистник обыкновенный — </text:span><text:span text:style-name="Emphasis"><text:span text:style-name="T35">Achillea millefolium</text:span></text:span><text:span text:style-name="T34"> L.</text:span></text:p>
      <text:p text:style-name="P174"><text:span text:style-name="T34">381.41. Цикорий обыкновенный — </text:span><text:span text:style-name="Emphasis"><text:span text:style-name="T35">Cichorium intybus</text:span></text:span><text:span text:style-name="T34"> L.</text:span></text:p>
      <text:p text:style-name="P178"><text:span text:style-name="T41">382.42. Череда лучистая — </text:span><text:span text:style-name="T42">Bidens radiata </text:span><text:span text:style-name="T43">Thuill.</text:span></text:p>
      <text:p text:style-name="P178"><text:span text:style-name="T43">383.43. Череда поникающая — </text:span><text:span text:style-name="T42">Bidens cernua </text:span><text:span text:style-name="T43">L.</text:span></text:p>
      <text:p text:style-name="P178"><text:span text:style-name="T43">384.44. Череда трехраздельная - <text:s/></text:span><text:span text:style-name="T42">Bidens tripartita </text:span><text:span text:style-name="T43">L.</text:span></text:p>
      <text:p text:style-name="P178"><text:span text:style-name="T43">385.45. Чертополох курчавый — </text:span><text:span text:style-name="T42">Carduus crirus </text:span><text:span text:style-name="T43">L.</text:span></text:p>
      <text:p text:style-name="P178"><text:span text:style-name="T43">386.46. Чертополох поникший — </text:span><text:span text:style-name="T42">Carduus nutans </text:span><text:span text:style-name="T43">L.</text:span></text:p>
      <text:p text:style-name="P178"><text:span text:style-name="T43">387.47. Ястребинка зонтичная — </text:span><text:span text:style-name="T42">Hieracium umbellatum </text:span><text:span text:style-name="T43">L.</text:span></text:p>
      <text:p text:style-name="P178"><text:span text:style-name="T43">388.48. Ястребиночка Лидии — </text:span><text:span text:style-name="T42">Pilosella lydiae </text:span><text:span text:style-name="T43">(Schischk. &amp; Steinb.) Tupitz.</text:span></text:p>
      <text:p text:style-name="P172"><text:soft-page-break/><text:span text:style-name="T32">66. Сусаковые (</text:span><text:span text:style-name="Emphasis"><text:span text:style-name="T33">Butomaceae</text:span></text:span><text:span text:style-name="T32">)</text:span></text:p>
      <text:p text:style-name="P174"><text:span text:style-name="T34">389.1. Сусак зонтичный — </text:span><text:span text:style-name="Emphasis"><text:span text:style-name="T35">Butomus umbellatus</text:span></text:span><text:span text:style-name="T34"> L. <text:s/></text:span></text:p>
      <text:p text:style-name="P172"><text:span text:style-name="T32">67. Водокрасовые (</text:span><text:span text:style-name="Emphasis"><text:span text:style-name="T33">Hydrocharitaceae</text:span></text:span><text:span text:style-name="T32">)</text:span></text:p>
      <text:p text:style-name="P174"><text:span text:style-name="T34">390.1. Водокрас лягушачий — </text:span><text:span text:style-name="Emphasis"><text:span text:style-name="T35">Hydrocharis morsus-ranae</text:span></text:span><text:span text:style-name="T34"> L. <text:s/></text:span></text:p>
      <text:p text:style-name="P172"><text:span text:style-name="T32">68. Частуховые (</text:span><text:span text:style-name="Emphasis"><text:span text:style-name="T33">Alismataceae</text:span></text:span><text:span text:style-name="T32">)</text:span></text:p>
      <text:p text:style-name="P174"><text:span text:style-name="T34">391.1. Стрелолист стрелолистный — </text:span><text:span text:style-name="Emphasis"><text:span text:style-name="T35">Sagittaria sagittifolia</text:span></text:span><text:span text:style-name="T34"> L.</text:span></text:p>
      <text:p text:style-name="P174"><text:span text:style-name="T34">392.2. Частуха подорожниковая — </text:span><text:span text:style-name="Emphasis"><text:span text:style-name="T35">Alisma plantago-aquatica</text:span></text:span><text:span text:style-name="T34"> L. <text:s/></text:span></text:p>
      <text:p text:style-name="P172"><text:span text:style-name="T32">69. Шейхцериевые (</text:span><text:span text:style-name="Emphasis"><text:span text:style-name="T33">Scheuchzeriaceae</text:span></text:span><text:span text:style-name="T32">)</text:span></text:p>
      <text:p text:style-name="P174"><text:span text:style-name="T34">393.1. Шейхцерия болотная — </text:span><text:span text:style-name="Emphasis"><text:span text:style-name="T35">Scheuchzeria palustris</text:span></text:span><text:span text:style-name="T34"> L. <text:s/></text:span></text:p>
      <text:p text:style-name="P172"><text:span text:style-name="T32">70. Ситниковидные (</text:span><text:span text:style-name="Emphasis"><text:span text:style-name="T33">Juncaginaceae</text:span></text:span><text:span text:style-name="T32">)</text:span></text:p>
      <text:p text:style-name="P174"><text:span text:style-name="T34">394.1. Триостренник болотный — </text:span><text:span text:style-name="Emphasis"><text:span text:style-name="T35">Triglochin palustre</text:span></text:span><text:span text:style-name="T34"> L. </text:span></text:p>
      <text:p text:style-name="P173"><text:span text:style-name="T32">71. Рдестовые (</text:span><text:span text:style-name="Emphasis"><text:span text:style-name="T33">Potamogetonaceae</text:span></text:span><text:span text:style-name="T32">)</text:span></text:p>
      <text:p text:style-name="P174"><text:span text:style-name="T34">395.1. Рдест Берхтольда — </text:span><text:span text:style-name="Emphasis"><text:span text:style-name="T35">Potamogeton berchtoldii</text:span></text:span><text:span text:style-name="T34"> Fieb.</text:span></text:p>
      <text:p text:style-name="P174"><text:span text:style-name="T34">396.2. Рдест блестящий — </text:span><text:span text:style-name="Emphasis"><text:span text:style-name="T35">Potamogeton lucens</text:span></text:span><text:span text:style-name="T34"> L.</text:span></text:p>
      <text:p text:style-name="P174"><text:span text:style-name="T34">397.3. Рдест гребенчатый — </text:span><text:span text:style-name="Emphasis"><text:span text:style-name="T35">Potamogeton pectinatus</text:span></text:span><text:span text:style-name="T34"> L.</text:span></text:p>
      <text:p text:style-name="P174"><text:span text:style-name="T34">398.4. Рдест злаковый — </text:span><text:span text:style-name="Emphasis"><text:span text:style-name="T35">Potamogeton gramineus</text:span></text:span><text:span text:style-name="T34"> L.</text:span></text:p>
      <text:p text:style-name="P174"><text:span text:style-name="T34">399.5. Рдест маленький — </text:span><text:span text:style-name="Emphasis"><text:span text:style-name="T35">Potamogeton pusillus</text:span></text:span><text:span text:style-name="T34"> L.</text:span></text:p>
      <text:p text:style-name="P174"><text:span text:style-name="T34">400.6. Рдест плавающий — </text:span><text:span text:style-name="Emphasis"><text:span text:style-name="T35">Potamogeton natans</text:span></text:span><text:span text:style-name="T34"> L.</text:span></text:p>
      <text:p text:style-name="P174"><text:span text:style-name="T34">401.7. Рдест пронзеннолистный — </text:span><text:span text:style-name="Emphasis"><text:span text:style-name="T35">Potamogeton perfoliatus</text:span></text:span><text:span text:style-name="T34"> L.</text:span></text:p>
      <text:p text:style-name="P174"><text:span text:style-name="T34">402.8. Рдест тонколистный — </text:span><text:span text:style-name="Emphasis"><text:span text:style-name="T35">Potamogeton tenuifolius</text:span></text:span><text:span text:style-name="T34"> Raf. <text:s/></text:span></text:p>
      <text:p text:style-name="P172"><text:span text:style-name="T32">72. Осенниковые (</text:span><text:span text:style-name="Emphasis"><text:span text:style-name="T33">Melanthiaceae</text:span></text:span><text:span text:style-name="T32">)</text:span></text:p>
      <text:p text:style-name="P174"><text:span text:style-name="T34">403.1. Чемерица Лобеля — </text:span><text:span text:style-name="Emphasis"><text:span text:style-name="T35">Veratrum lobelianum</text:span></text:span><text:span text:style-name="T34"> Bernh.</text:span></text:p>
      <text:p text:style-name="P174"><text:span text:style-name="T34">404.2. Чемерица чёрная — </text:span><text:span text:style-name="Emphasis"><text:span text:style-name="T35">Veratrum nigrum</text:span></text:span><text:span text:style-name="T34"> L.</text:span></text:p>
      <text:p text:style-name="P179">73. Лилейные — Liliaceae</text:p>
      <text:p text:style-name="P178"><text:span text:style-name="T44">405.1. Кандык сибирский —</text:span><text:span text:style-name="T45"> Erythronium sibiricum</text:span><text:span text:style-name="T46"> (Fisch. Et C. A. Mey.) Kryl.</text:span></text:p>
      <text:p text:style-name="P178"><text:span text:style-name="T46">406.2. Лилия саранка —</text:span><text:span text:style-name="T45"> Lilium pilosiusculum</text:span><text:span text:style-name="T46"> (Freyn) Miscz.</text:span><text:span text:style-name="T43"> <text:s/></text:span></text:p>
      <text:p text:style-name="P172"><text:span text:style-name="T32">74. Луковичные (</text:span><text:span text:style-name="Emphasis"><text:span text:style-name="T33">Alliaceae</text:span></text:span><text:span text:style-name="T32">)</text:span></text:p>
      <text:p text:style-name="P174"><text:span text:style-name="T34">407.1. Лук скорода — </text:span><text:span text:style-name="Emphasis"><text:span text:style-name="T35">Allium schoenoprasum</text:span></text:span><text:span text:style-name="T34"> L.</text:span></text:p>
      <text:p text:style-name="P174"><text:span text:style-name="T34">408.2. Лук черемша — </text:span><text:span text:style-name="Emphasis"><text:span text:style-name="T35">Allium microdictyon</text:span></text:span><text:span text:style-name="T34"> Prokh. <text:s/></text:span></text:p>
      <text:p text:style-name="P172"><text:span text:style-name="T32">75. Ландышевые (</text:span><text:span text:style-name="Emphasis"><text:span text:style-name="T33">Convallariaceae</text:span></text:span><text:span text:style-name="T32">)</text:span></text:p>
      <text:p text:style-name="P174"><text:span text:style-name="T34">409.1. Купена душистая — </text:span><text:span text:style-name="Emphasis"><text:span text:style-name="T35">Polygonatum odoratum</text:span></text:span><text:span text:style-name="T34"> (Mill.) Druce</text:span></text:p>
      <text:p text:style-name="P174"><text:span text:style-name="T34">410.2. Купена низкая — </text:span><text:span text:style-name="Emphasis"><text:span text:style-name="T35">Polygonatum humile</text:span></text:span><text:span text:style-name="T34"> Fischer ex Maxim.</text:span></text:p>
      <text:p text:style-name="P174"><text:span text:style-name="T34">411.3. Майник двулистный — </text:span><text:span text:style-name="Emphasis"><text:span text:style-name="T35">Maianthemum bifolium</text:span></text:span><text:span text:style-name="T34"> (L.) F.W. Schmidt <text:s/></text:span></text:p>
      <text:p text:style-name="P172"><text:span text:style-name="T32">76. Красодневовые (</text:span><text:span text:style-name="Emphasis"><text:span text:style-name="T33">Hemerocallidaceae</text:span></text:span><text:span text:style-name="T32">)</text:span></text:p>
      <text:p text:style-name="P174"><text:span text:style-name="T34">412.1. Красоднев малый — </text:span><text:span text:style-name="Emphasis"><text:span text:style-name="T35">Hemerocallis minor</text:span></text:span><text:span text:style-name="T34"> Mill. <text:s/></text:span></text:p>
      <text:p text:style-name="P172"><text:span text:style-name="T32">77. Триллиевые (</text:span><text:span text:style-name="Emphasis"><text:span text:style-name="T33">Trilliaceae</text:span></text:span><text:span text:style-name="T32">)</text:span></text:p>
      <text:p text:style-name="P174"><text:span text:style-name="T34">413.1. Вороний глаз четырёхлистный — </text:span><text:span text:style-name="Emphasis"><text:span text:style-name="T35">Paris quadrifolia</text:span></text:span><text:span text:style-name="T34"> L. <text:s/></text:span></text:p>
      <text:p text:style-name="P172"><text:span text:style-name="T32">78. Касатиковые (</text:span><text:span text:style-name="Emphasis"><text:span text:style-name="T33">Iridaceae</text:span></text:span><text:span text:style-name="T32">)</text:span></text:p>
      <text:p text:style-name="P174"><text:span text:style-name="T34">414.1. Ирис русский — </text:span><text:span text:style-name="Emphasis"><text:span text:style-name="T35">Iris ruthenica</text:span></text:span><text:span text:style-name="T34"> Ker-Gawl. <text:s/></text:span></text:p>
      <text:p text:style-name="P172"><text:span text:style-name="T32">79. Ятрышниковые (</text:span><text:span text:style-name="Emphasis"><text:span text:style-name="T33">Orchidaceae</text:span></text:span><text:span text:style-name="T32">)</text:span></text:p>
      <text:p text:style-name="P174"><text:span text:style-name="T34">415.1. Венерин башмачок вздутый — </text:span><text:span text:style-name="Emphasis"><text:span text:style-name="T35">Cypripedium ventricosum</text:span></text:span><text:span text:style-name="T34"> Sw.</text:span></text:p>
      <text:p text:style-name="P174"><text:span text:style-name="T34">416.2. Венерин башмачок капельный — </text:span><text:span text:style-name="Emphasis"><text:span text:style-name="T35">Cypripedium guttatum</text:span></text:span><text:span text:style-name="T34"> Sw.</text:span></text:p>
      <text:p text:style-name="P174"><text:span text:style-name="T34">417.3. Венерин башмачок крупноцветковый — </text:span><text:span text:style-name="Emphasis"><text:span text:style-name="T35">Cypripedium macranthon</text:span></text:span><text:span text:style-name="T34"> Sw.</text:span></text:p>
      <text:p text:style-name="P174"><text:span text:style-name="T34">418.4. Венерин башмачок настоящий — </text:span><text:span text:style-name="Emphasis"><text:span text:style-name="T35">Cypripedium calceolus</text:span></text:span><text:span text:style-name="T34"> L.</text:span></text:p>
      <text:p text:style-name="P174"><text:span text:style-name="T34">419.5. Гнездоцветка клобучковая — </text:span><text:span text:style-name="Emphasis"><text:span text:style-name="T35">Neottianthe cucullata</text:span></text:span><text:span text:style-name="T34"> (L.) Schltr.</text:span></text:p>
      <text:p text:style-name="P174"><text:span text:style-name="T34">420.6. Дремлик болотный — </text:span><text:span text:style-name="Emphasis"><text:span text:style-name="T35">Epipactis palustris</text:span></text:span><text:span text:style-name="T34"> (L.) Crantz</text:span></text:p>
      <text:p text:style-name="P174"><text:span text:style-name="T34">421.7. Ладьян трёхраздельный — </text:span><text:span text:style-name="Emphasis"><text:span text:style-name="T35">Corallorhiza trifida</text:span></text:span><text:span text:style-name="T34"> Chatel.</text:span></text:p>
      <text:p text:style-name="P174"><text:span text:style-name="T34">422.8. Любка двулистная — </text:span><text:span text:style-name="Emphasis"><text:span text:style-name="T35">Platanthera bifolia</text:span></text:span><text:span text:style-name="T34"> (L.) Rich.</text:span></text:p>
      <text:p text:style-name="P174"><text:span text:style-name="T34">423.9. Пальчатокоренник Мейера — </text:span><text:span text:style-name="Emphasis"><text:span text:style-name="T35">Dactylorhiza meyeri</text:span></text:span><text:span text:style-name="T34"> (Reichenb.fil.) Aver.</text:span></text:p>
      <text:p text:style-name="P174"><text:span text:style-name="T34">424.10. Пальчатокоренник мясо-красный — </text:span><text:span text:style-name="Emphasis"><text:span text:style-name="T35">Dactylorhiza incarnata</text:span></text:span><text:span text:style-name="T34"> (L.) Soó</text:span></text:p>
      <text:p text:style-name="P174"><text:span text:style-name="T34">425.11. Пальчатокоренник Руссова — </text:span><text:span text:style-name="Emphasis"><text:span text:style-name="T35">Dactylorhiza russowii</text:span></text:span><text:span text:style-name="T34"> (Klinge) Holub</text:span></text:p>
      <text:p text:style-name="P174"><text:span text:style-name="T34">426.12. Пальчатокоренник сибирский — </text:span><text:span text:style-name="Emphasis"><text:span text:style-name="T35">Dactylorhiza sibirica</text:span></text:span><text:span text:style-name="T34"> Efimov</text:span></text:p>
      <text:p text:style-name="P174"><text:soft-page-break/><text:span text:style-name="T34">427.13. Пальчатокоренник Фукса — </text:span><text:span text:style-name="Emphasis"><text:span text:style-name="T35">Dactylorhiza fuchsii</text:span></text:span><text:span text:style-name="T34"> (Druce) Soó</text:span></text:p>
      <text:p text:style-name="P174"><text:span text:style-name="T34">428.14. Тайник яйцевидный — </text:span><text:span text:style-name="Emphasis"><text:span text:style-name="T35">Listera ovata</text:span></text:span><text:span text:style-name="T34"> (L.) R. Br.</text:span></text:p>
      <text:p text:style-name="P174"><text:span text:style-name="T34">429.15. Ятрышник шлемоносный — </text:span><text:span text:style-name="Emphasis"><text:span text:style-name="T35">Orchis militaris</text:span></text:span><text:span text:style-name="T34"> L.* <text:s/></text:span></text:p>
      <text:p text:style-name="P173"><text:span text:style-name="T32">80. Ситниковые (</text:span><text:span text:style-name="Emphasis"><text:span text:style-name="T33">Juncaceae</text:span></text:span><text:span text:style-name="T32">)</text:span></text:p>
      <text:p text:style-name="P174"><text:span text:style-name="T34">430.1. Ожика бледноватая — </text:span><text:span text:style-name="Emphasis"><text:span text:style-name="T35">Luzula pallescens</text:span></text:span><text:span text:style-name="T34"> Sw.</text:span></text:p>
      <text:p text:style-name="P174"><text:span text:style-name="T34">431.2. Ожика волосистая — </text:span><text:span text:style-name="Emphasis"><text:span text:style-name="T35">Luzula pilosa</text:span></text:span><text:span text:style-name="T34"> (L.) Willd.</text:span></text:p>
      <text:p text:style-name="P174"><text:span text:style-name="T34">432.3. Ситник жабий — </text:span><text:span text:style-name="Emphasis"><text:span text:style-name="T35">Juncus bufonius</text:span></text:span><text:span text:style-name="T34"> L.</text:span></text:p>
      <text:p text:style-name="P174"><text:span text:style-name="T34">433.4. Ситник нитевидный — </text:span><text:span text:style-name="Emphasis"><text:span text:style-name="T35">Juncus filiformis</text:span></text:span><text:span text:style-name="T34"> L.</text:span></text:p>
      <text:p text:style-name="P174"><text:span text:style-name="T34">434.5. Ситник сплюснутый — </text:span><text:span text:style-name="Emphasis"><text:span text:style-name="T35">Juncus compressus</text:span></text:span><text:span text:style-name="T34"> Jacq.</text:span></text:p>
      <text:p text:style-name="P174"><text:span text:style-name="T34">435.6. Ситник членистый — </text:span><text:span text:style-name="Emphasis"><text:span text:style-name="T35">Juncus articulatus</text:span></text:span><text:span text:style-name="T34"> L. <text:s/></text:span></text:p>
      <text:p text:style-name="P172"><text:span text:style-name="T32">81. Осоковые (</text:span><text:span text:style-name="Emphasis"><text:span text:style-name="T33">Сурегасеае</text:span></text:span><text:span text:style-name="T32">)</text:span></text:p>
      <text:p text:style-name="P174"><text:span text:style-name="T34">436.1. Болотница австрийская — </text:span><text:span text:style-name="Emphasis"><text:span text:style-name="T35">Eleocharis austriaca</text:span></text:span><text:span text:style-name="T34"> Hayek</text:span></text:p>
      <text:p text:style-name="P174"><text:span text:style-name="T34">437.2. Болотница болотная — </text:span><text:span text:style-name="Emphasis"><text:span text:style-name="T35">Eleocharis palustris</text:span></text:span><text:span text:style-name="T34"> (L.) Roem. et Schult.</text:span></text:p>
      <text:p text:style-name="P174"><text:span text:style-name="T34">438.3. Болотница сосочковая — </text:span><text:span text:style-name="Emphasis"><text:span text:style-name="T35">Eleocharis mamillata</text:span></text:span><text:span text:style-name="T34"> Lindb. Fil.</text:span></text:p>
      <text:p text:style-name="P174"><text:span text:style-name="T34">439.4. Камыш лесной — </text:span><text:span text:style-name="Emphasis"><text:span text:style-name="T35">Scirpus sylvaticus</text:span></text:span><text:span text:style-name="T34"> L.</text:span></text:p>
      <text:p text:style-name="P174"><text:span text:style-name="T34">440.5. Камыш озёрный — </text:span><text:span text:style-name="Emphasis"><text:span text:style-name="T35">Scirpus lacustris</text:span></text:span><text:span text:style-name="T34"> L.</text:span></text:p>
      <text:p text:style-name="P174"><text:span text:style-name="T34">441.6. Камыш укореняющийся — </text:span><text:span text:style-name="Emphasis"><text:span text:style-name="T35">Scirpus radicans</text:span></text:span><text:span text:style-name="T34"> Schkuhr</text:span></text:p>
      <text:p text:style-name="P174"><text:span text:style-name="T34">442.7. Осока амгунская — </text:span><text:span text:style-name="Emphasis"><text:span text:style-name="T35">Carex amgunensis</text:span></text:span><text:span text:style-name="T34"> Fr. Schmidt</text:span></text:p>
      <text:p text:style-name="P174"><text:span text:style-name="T34">443.8. Осока бедненькая — </text:span><text:span text:style-name="Emphasis"><text:span text:style-name="T35">Carex paupercula</text:span></text:span><text:span text:style-name="T34"> Michx.</text:span></text:p>
      <text:p text:style-name="P174"><text:span text:style-name="T34">444.9. Осока безжилковая — </text:span><text:span text:style-name="Emphasis"><text:span text:style-name="T35">Carex enervis</text:span></text:span><text:span text:style-name="T34"> C.A. Mey.</text:span></text:p>
      <text:p text:style-name="P174"><text:span text:style-name="T34">445.10. Осока белая — </text:span><text:span text:style-name="Emphasis"><text:span text:style-name="T35">Carex alba</text:span></text:span><text:span text:style-name="T34"> Scop.</text:span></text:p>
      <text:p text:style-name="P174"><text:span text:style-name="T34">446.11. Осока береговая — </text:span><text:span text:style-name="Emphasis"><text:span text:style-name="T35">Carex riparia</text:span></text:span><text:span text:style-name="T34"> Curt.</text:span></text:p>
      <text:p text:style-name="P174"><text:span text:style-name="T34">447.12. Осока бледноватая — </text:span><text:span text:style-name="Emphasis"><text:span text:style-name="T35">Carex pallescens</text:span></text:span><text:span text:style-name="T34"> L.</text:span></text:p>
      <text:p text:style-name="P174"><text:span text:style-name="T34">448.13. Осока большехвостая — </text:span><text:span text:style-name="Emphasis"><text:span text:style-name="T35">Carex macroura</text:span></text:span><text:span text:style-name="T34"> Meinsh.</text:span></text:p>
      <text:p text:style-name="P174"><text:span text:style-name="T34">449.14. Осока вздутоносая — </text:span><text:span text:style-name="Emphasis"><text:span text:style-name="T35">Carex rhynchophysa</text:span></text:span><text:span text:style-name="T34"> C.A. Mey.</text:span></text:p>
      <text:p text:style-name="P174"><text:span text:style-name="T34">450.15. Осока влагалищная — </text:span><text:span text:style-name="Emphasis"><text:span text:style-name="T35">Carex vaginata</text:span></text:span><text:span text:style-name="T34"> Tausch</text:span></text:p>
      <text:p text:style-name="P174"><text:span text:style-name="T34">451.16. Осока волосистоплодная — </text:span><text:span text:style-name="Emphasis"><text:span text:style-name="T35">Carex lasiocarpa</text:span></text:span><text:span text:style-name="T34"> Ehrh.</text:span></text:p>
      <text:p text:style-name="P174"><text:span text:style-name="T34">452.17. Осока волосовидная — </text:span><text:span text:style-name="Emphasis"><text:span text:style-name="T35">Carex capillaris</text:span></text:span><text:span text:style-name="T34"> L.</text:span></text:p>
      <text:p text:style-name="P174"><text:span text:style-name="T34">453.18. Осока двурядная — </text:span><text:span text:style-name="Emphasis"><text:span text:style-name="T35">Carex disticha</text:span></text:span><text:span text:style-name="T34"> Huds.</text:span></text:p>
      <text:p text:style-name="P174"><text:span text:style-name="T34">454.19. Осока двутычинковая — </text:span><text:span text:style-name="Emphasis"><text:span text:style-name="T35">Carex diandra</text:span></text:span><text:span text:style-name="T34"> Schrank</text:span></text:p>
      <text:p text:style-name="P174"><text:span text:style-name="T34">455.20. Осока дернистая — </text:span><text:span text:style-name="Emphasis"><text:span text:style-name="T35">Carex cespitosa</text:span></text:span><text:span text:style-name="T34"> L.</text:span></text:p>
      <text:p text:style-name="P174"><text:span text:style-name="T34">456.21. Осока лисья — </text:span><text:span text:style-name="Emphasis"><text:span text:style-name="T35">Carex 117issemi</text:span></text:span><text:span text:style-name="T34"> L.</text:span></text:p>
      <text:p text:style-name="P174"><text:span text:style-name="T34">457.22. Осока ложносытевая — </text:span><text:span text:style-name="Emphasis"><text:span text:style-name="T35">Carex pseudocyperus</text:span></text:span><text:span text:style-name="T34"> L.</text:span></text:p>
      <text:p text:style-name="P174"><text:span text:style-name="T34">458.23. Осока носатая — </text:span><text:span text:style-name="Emphasis"><text:span text:style-name="T35">Carex rostrata</text:span></text:span><text:span text:style-name="T34"> Stokes</text:span></text:p>
      <text:p text:style-name="P174"><text:span text:style-name="T34">459.24. Осока острая — </text:span><text:span text:style-name="Emphasis"><text:span text:style-name="T35">Carex acuta</text:span></text:span><text:span text:style-name="T34"> L.</text:span></text:p>
      <text:p text:style-name="P174"><text:span text:style-name="T34">460.25. Осока плевеловидная — </text:span><text:span text:style-name="Emphasis"><text:span text:style-name="T35">Carex loliacea</text:span></text:span><text:span text:style-name="T34"> L.</text:span></text:p>
      <text:p text:style-name="P174"><text:span text:style-name="T34">461.26. Осока прямоколосая — </text:span><text:span text:style-name="Emphasis"><text:span text:style-name="T35">Carex atherodes</text:span></text:span><text:span text:style-name="T34"> Spreng.</text:span></text:p>
      <text:p text:style-name="P174"><text:span text:style-name="T34">462.27. Осока пузырчатая — </text:span><text:span text:style-name="Emphasis"><text:span text:style-name="T35">Carex vesicaria</text:span></text:span><text:span text:style-name="T34"> L.</text:span></text:p>
      <text:p text:style-name="P174"><text:span text:style-name="T34">463.28. Осока ранняя — </text:span><text:span text:style-name="Emphasis"><text:span text:style-name="T35">Carex praecox</text:span></text:span><text:span text:style-name="T34"> Schreb.</text:span></text:p>
      <text:p text:style-name="P174"><text:span text:style-name="T34">464.29. Осока сближенная — </text:span><text:span text:style-name="Emphasis"><text:span text:style-name="T35">Carex 117isseminates117</text:span></text:span><text:span text:style-name="T34"> Schumach.</text:span></text:p>
      <text:p text:style-name="P174"><text:span text:style-name="T34">465.30. Осока седеющая — </text:span><text:span text:style-name="Emphasis"><text:span text:style-name="T35">Carex canescens</text:span></text:span><text:span text:style-name="T34"> L.*</text:span></text:p>
      <text:p text:style-name="P174"><text:span text:style-name="T34">466.31. Осока ситничковая — </text:span><text:span text:style-name="Emphasis"><text:span text:style-name="T35">Carex juncella</text:span></text:span><text:span text:style-name="T34"> (Fries) Th. Fr.</text:span></text:p>
      <text:p text:style-name="P174"><text:span text:style-name="T34">467.32. Осока топяная — </text:span><text:span text:style-name="Emphasis"><text:span text:style-name="T35">Carex limosa</text:span></text:span><text:span text:style-name="T34"> L.</text:span></text:p>
      <text:p text:style-name="P174"><text:span text:style-name="T34">468.33. Осока шаровидная — </text:span><text:span text:style-name="Emphasis"><text:span text:style-name="T35">Carex globularis</text:span></text:span><text:span text:style-name="T34"> L.</text:span></text:p>
      <text:p text:style-name="P174"><text:span text:style-name="T34">469.34. Очеретник белый — </text:span><text:span text:style-name="Emphasis"><text:span text:style-name="T35">Rhynchospora alba</text:span></text:span><text:span text:style-name="T34"> (L.) Vahl</text:span></text:p>
      <text:p text:style-name="P174"><text:span text:style-name="T34">470.35. Пушица влагалищная — </text:span><text:span text:style-name="Emphasis"><text:span text:style-name="T35">Eriophorum vaginatum</text:span></text:span><text:span text:style-name="T34"> L.</text:span></text:p>
      <text:p text:style-name="P174"><text:span text:style-name="T34">471.36. Пушица многоколосковая — </text:span><text:span text:style-name="Emphasis"><text:span text:style-name="T35">Eriophorum polystachyon</text:span></text:span><text:span text:style-name="T34"> L.</text:span></text:p>
      <text:p text:style-name="P174"><text:span text:style-name="T34">472.37. Пушица стройная — </text:span><text:span text:style-name="Emphasis"><text:span text:style-name="T35">Eriophorum gracile</text:span></text:span><text:span text:style-name="T34"> Koch <text:s/></text:span></text:p>
      <text:p text:style-name="P173"><text:span text:style-name="T32">82. Мятликовые (</text:span><text:span text:style-name="Emphasis"><text:span text:style-name="T33">Poaceae</text:span></text:span><text:span text:style-name="T32">)</text:span></text:p>
      <text:p text:style-name="P174"><text:span text:style-name="T34">473.1. Бекмания восточная — </text:span><text:span text:style-name="Emphasis"><text:span text:style-name="T35">Beckmannia syzigachne</text:span></text:span><text:span text:style-name="T34"> (Steudel) Fern.</text:span></text:p>
      <text:p text:style-name="P174"><text:span text:style-name="T34">474.2. Бекмания обыкновенная — </text:span><text:span text:style-name="Emphasis"><text:span text:style-name="T35">Beckmannia eruciformis</text:span></text:span><text:span text:style-name="T34"> (L.) Host</text:span></text:p>
      <text:p text:style-name="P174"><text:span text:style-name="T34">475.3. Бор развесистый — </text:span><text:span text:style-name="Emphasis"><text:span text:style-name="T35">Milium effusum</text:span></text:span><text:span text:style-name="T34"> L.</text:span></text:p>
      <text:p text:style-name="P174"><text:soft-page-break/><text:span text:style-name="T34">476.4. Вейник Лангсдорфа — </text:span><text:span text:style-name="Emphasis"><text:span text:style-name="T35">Calamagrostis langsdorfii</text:span></text:span><text:span text:style-name="T34"> (Link) Trin.</text:span></text:p>
      <text:p text:style-name="P174"><text:span text:style-name="T34">477.5. Вейник наземный — </text:span><text:span text:style-name="Emphasis"><text:span text:style-name="T35">Calamagrostis epigejos</text:span></text:span><text:span text:style-name="T34"> (L.) Roth</text:span></text:p>
      <text:p text:style-name="P174"><text:span text:style-name="T34">478.6. Вейник незамечаемый — </text:span><text:span text:style-name="Emphasis"><text:span text:style-name="T35">Calamagrostis neglecta</text:span></text:span><text:span text:style-name="T34"> (Ehrh.) Gaertn., Mey. et Scher.</text:span></text:p>
      <text:p text:style-name="P174"><text:span text:style-name="T34">479.7. Вейник притуплённый — </text:span><text:span text:style-name="Emphasis"><text:span text:style-name="T35">Calamagrostis obtusata</text:span></text:span><text:span text:style-name="T34"> Trin.</text:span></text:p>
      <text:p text:style-name="P174"><text:span text:style-name="T34">480.8. Вейник тростниковый — </text:span><text:span text:style-name="Emphasis"><text:span text:style-name="T35">Calamagrostis arundinacea</text:span></text:span><text:span text:style-name="T34"> (L.) Roth</text:span></text:p>
      <text:p text:style-name="P174"><text:span text:style-name="T34">481.9. Двукисточник тростниковый — </text:span><text:span text:style-name="Emphasis"><text:span text:style-name="T35">Phalaroides arundinacea</text:span></text:span><text:span text:style-name="T34"> L. </text:span></text:p>
      <text:p text:style-name="P174"><text:span text:style-name="T34">482.10. Ежа сборная — </text:span><text:span text:style-name="Emphasis"><text:span text:style-name="T35">Dactylis glomerata</text:span></text:span><text:span text:style-name="T34"> L.</text:span></text:p>
      <text:p text:style-name="P174"><text:span text:style-name="T34">483.11. Зубровка душистая — </text:span><text:span text:style-name="Emphasis"><text:span text:style-name="T35">Hierochloe odorata</text:span></text:span><text:span text:style-name="T34"> (L.) Beauv.</text:span></text:p>
      <text:p text:style-name="P174"><text:span text:style-name="T34">484.12. Коротконожка перистая — </text:span><text:span text:style-name="Emphasis"><text:span text:style-name="T35">Brachypodium pinnatum</text:span></text:span><text:span text:style-name="T34"> (L.) Beauv.</text:span></text:p>
      <text:p text:style-name="P174"><text:span text:style-name="T34">485.13. Кострец безостый — </text:span><text:span text:style-name="Emphasis"><text:span text:style-name="T35">Bromopsis inermis</text:span></text:span><text:span text:style-name="T34"> Leyss.</text:span></text:p>
      <text:p text:style-name="P174"><text:span text:style-name="T34">486.14. Лисохвост луговой — </text:span><text:span text:style-name="Emphasis"><text:span text:style-name="T35">Alopecurus pratensis</text:span></text:span><text:span text:style-name="T34"> L.</text:span></text:p>
      <text:p text:style-name="P174"><text:span text:style-name="T34">487.15. Лисохвост равный — </text:span><text:span text:style-name="Emphasis"><text:span text:style-name="T35">Alopecurus aequalis</text:span></text:span><text:span text:style-name="T34"> Sobol.</text:span></text:p>
      <text:p text:style-name="P174"><text:span text:style-name="T34">488.16. Манник трёхцветковый — </text:span><text:span text:style-name="Emphasis"><text:span text:style-name="T35">Glyceria 118issemina</text:span></text:span><text:span text:style-name="T34"> (Korsh.) Kom.</text:span></text:p>
      <text:p text:style-name="P174"><text:span text:style-name="T34">489.17. Мятлик болотный — </text:span><text:span text:style-name="Emphasis"><text:span text:style-name="T35">Poa palustris</text:span></text:span><text:span text:style-name="T34"> L.</text:span></text:p>
      <text:p text:style-name="P174"><text:span text:style-name="T34">490.18. Мятлик луговой — </text:span><text:span text:style-name="Emphasis"><text:span text:style-name="T35">Poa pratensis</text:span></text:span><text:span text:style-name="T34"> L.</text:span></text:p>
      <text:p text:style-name="P174"><text:span text:style-name="T34">491.19. Мятлик обыкновенный — </text:span><text:span text:style-name="Emphasis"><text:span text:style-name="T35">Poa trivialis</text:span></text:span><text:span text:style-name="T34"> L.</text:span></text:p>
      <text:p text:style-name="P174"><text:span text:style-name="T34">492.20. Мятлик расставленный — </text:span><text:span text:style-name="Emphasis"><text:span text:style-name="T35">Poa remota</text:span></text:span><text:span text:style-name="T34"> Forsell.</text:span></text:p>
      <text:p text:style-name="P174"><text:span text:style-name="T34">493.21. Мятлик сибирский — </text:span><text:span text:style-name="Emphasis"><text:span text:style-name="T35">Poa sibirica</text:span></text:span><text:span text:style-name="T34"> Roshev.</text:span></text:p>
      <text:p text:style-name="P174"><text:span text:style-name="T34">494.22. Овсец пушистый — </text:span><text:span text:style-name="Emphasis"><text:span text:style-name="T35">Helictotrichon pubescens</text:span></text:span><text:span text:style-name="T34"> (Hudson) Dumort.</text:span></text:p>
      <text:p text:style-name="P174"><text:span text:style-name="T34">495.23. Овсяница гигантская — </text:span><text:span text:style-name="Emphasis"><text:span text:style-name="T35">Festuca gigantea</text:span></text:span><text:span text:style-name="T34"> (L.) Vill.</text:span></text:p>
      <text:p text:style-name="P174"><text:span text:style-name="T34">496.24. Овсяница красная — </text:span><text:span text:style-name="Emphasis"><text:span text:style-name="T35">Festuca rubra</text:span></text:span><text:span text:style-name="T34"> L.</text:span></text:p>
      <text:p text:style-name="P174"><text:span text:style-name="T34">497.25. Овсяница луговая — </text:span><text:span text:style-name="Emphasis"><text:span text:style-name="T35">Festuca pratensis</text:span></text:span><text:span text:style-name="T34"> Huds.</text:span></text:p>
      <text:p text:style-name="P174"><text:span text:style-name="T34">498.26. Перловник поникающий — </text:span><text:span text:style-name="Emphasis"><text:span text:style-name="T35">Melica nutans</text:span></text:span><text:span text:style-name="T34"> L.</text:span></text:p>
      <text:p text:style-name="P174"><text:span text:style-name="T34">499.27. Полевица булавовидная — </text:span><text:span text:style-name="Emphasis"><text:span text:style-name="T35">Agrostis clavata</text:span></text:span><text:span text:style-name="T34"> Trin.</text:span></text:p>
      <text:p text:style-name="P174"><text:span text:style-name="T34">500.28. Полевица гигантская — </text:span><text:span text:style-name="Emphasis"><text:span text:style-name="T35">Agrostis gigantea</text:span></text:span><text:span text:style-name="T34"> Roth</text:span></text:p>
      <text:p text:style-name="P174"><text:span text:style-name="T34">501.29. Полевица тонкая — </text:span><text:span text:style-name="Emphasis"><text:span text:style-name="T35">Agrostis tenuis</text:span></text:span><text:span text:style-name="T34"> Sibth.</text:span></text:p>
      <text:p text:style-name="P174"><text:span text:style-name="T34">502.30. Пырей ползучий — </text:span><text:span text:style-name="Emphasis"><text:span text:style-name="T35">Elytrigia repens</text:span></text:span><text:span text:style-name="T34"> (L.) Beauv.</text:span></text:p>
      <text:p text:style-name="P174"><text:span text:style-name="T34">503.31. Тимофеевка луговая — </text:span><text:span text:style-name="Emphasis"><text:span text:style-name="T35">Phleum pratense</text:span></text:span><text:span text:style-name="T34"> L.</text:span></text:p>
      <text:p text:style-name="P174"><text:span text:style-name="T34">504.32. Трищетинник сибирский — </text:span><text:span text:style-name="Emphasis"><text:span text:style-name="T35">Trisetum sibiricum</text:span></text:span><text:span text:style-name="T34"> Rupr.</text:span></text:p>
      <text:p text:style-name="P174"><text:span text:style-name="T34">505.33. Тростник южный — </text:span><text:span text:style-name="Emphasis"><text:span text:style-name="T35">Phragmites australis</text:span></text:span><text:span text:style-name="T34"> (Cav.) Trin. ex Steud.</text:span></text:p>
      <text:p text:style-name="P174"><text:span text:style-name="T34">506.34. Тростянка овсяницевидная — </text:span><text:span text:style-name="Emphasis"><text:span text:style-name="T35">Scolochloa festucacea</text:span></text:span><text:span text:style-name="T34"> (Willd.) Link</text:span></text:p>
      <text:p text:style-name="P174"><text:span text:style-name="T34">507.35. Щетинник зелёный — </text:span><text:span text:style-name="Emphasis"><text:span text:style-name="T35">Setaria viridis</text:span></text:span><text:span text:style-name="T34"> (L.) P.B.</text:span></text:p>
      <text:p text:style-name="P174"><text:span text:style-name="T34">508.36. Щучка дернистая — </text:span><text:span text:style-name="Emphasis"><text:span text:style-name="T35">Deschampsia cespitosa</text:span></text:span><text:span text:style-name="T34"> (L.) P.Beauv. <text:s/></text:span></text:p>
      <text:p text:style-name="P173"><text:span text:style-name="T32">83. Ароидные (</text:span><text:span text:style-name="Emphasis"><text:span text:style-name="T33">Araceae</text:span></text:span><text:span text:style-name="T32">)</text:span></text:p>
      <text:p text:style-name="P174"><text:span text:style-name="T34">509.1. Аир болотный — </text:span><text:span text:style-name="Emphasis"><text:span text:style-name="T35">Acorus calamus</text:span></text:span><text:span text:style-name="T34"> L.</text:span></text:p>
      <text:p text:style-name="P174"><text:span text:style-name="T34">510.2. Белокрыльник болотный — </text:span><text:span text:style-name="Emphasis"><text:span text:style-name="T35">Calla palustris</text:span></text:span><text:span text:style-name="T34"> L. <text:s/></text:span></text:p>
      <text:p text:style-name="P172"><text:span text:style-name="T32">84. Рясковые (</text:span><text:span text:style-name="Emphasis"><text:span text:style-name="T33">Lemnaceae</text:span></text:span><text:span text:style-name="T32">)</text:span></text:p>
      <text:p text:style-name="P174"><text:span text:style-name="T34">511.1. Многокоренник обыкновенный — </text:span><text:span text:style-name="Emphasis"><text:span text:style-name="T35">Spirodela polyrhiza</text:span></text:span><text:span text:style-name="T34"> (L.) Schleid.</text:span></text:p>
      <text:p text:style-name="P174"><text:span text:style-name="T34">512.2. Ряска маленькая — </text:span><text:span text:style-name="Emphasis"><text:span text:style-name="T35">Lemna minor</text:span></text:span><text:span text:style-name="T34"> L.</text:span></text:p>
      <text:p text:style-name="P174"><text:span text:style-name="T34">513.3. Ряска тройчатая — </text:span><text:span text:style-name="Emphasis"><text:span text:style-name="T35">Lemna trisulca</text:span></text:span><text:span text:style-name="T34"> L.</text:span></text:p>
      <text:p text:style-name="P174"><text:span text:style-name="T34">514.4. Ряска туринообразующая — </text:span><text:span text:style-name="Emphasis"><text:span text:style-name="T35">Lemna turionifera</text:span></text:span><text:span text:style-name="T34"> Landolt <text:s/></text:span></text:p>
      <text:p text:style-name="P172"><text:span text:style-name="T32">85. Ежеголовниковые (</text:span><text:span text:style-name="Emphasis"><text:span text:style-name="T33">Sparganiaceae</text:span></text:span><text:span text:style-name="T32">)</text:span></text:p>
      <text:p text:style-name="P174"><text:span text:style-name="T34">515.1. Ежеголовник всплывший — </text:span><text:span text:style-name="Emphasis"><text:span text:style-name="T35">Sparganium emersum</text:span></text:span><text:span text:style-name="T34"> Rehm.</text:span></text:p>
      <text:p text:style-name="P174"><text:span text:style-name="T34">516.2. Ежеголовник прямой — </text:span><text:span text:style-name="Emphasis"><text:span text:style-name="T35">Sparganium erectum</text:span></text:span><text:span text:style-name="T34"> L. <text:s/></text:span></text:p>
      <text:p text:style-name="P172"><text:span text:style-name="T32">86. Рогозовые (</text:span><text:span text:style-name="Emphasis"><text:span text:style-name="T33">Typhaceae</text:span></text:span><text:span text:style-name="T32">)</text:span></text:p>
      <text:p text:style-name="P174"><text:span text:style-name="T34">517.1. Рогоз узколистный — </text:span><text:span text:style-name="Emphasis"><text:span text:style-name="T35">Typha angustifolia</text:span></text:span><text:span text:style-name="T34"> L.</text:span></text:p>
      <text:p text:style-name="P174"><text:span text:style-name="T34">518.2. Рогоз широколистный — </text:span><text:span text:style-name="Emphasis"><text:span text:style-name="T35">Typha latifolia</text:span></text:span><text:span text:style-name="T34"> L. <text:s/></text:span></text:p>
      <text:p text:style-name="P180"/>
      <text:p text:style-name="P173"><text:span text:style-name="T32">Отдел Мохообразные — </text:span><text:span text:style-name="Emphasis"><text:span text:style-name="T33">Bryophyta</text:span></text:span></text:p>
      <text:p text:style-name="P174"><text:span text:style-name="Emphasis"><text:span text:style-name="T47">Бриевые — </text:span></text:span><text:span text:style-name="Emphasis"><text:span text:style-name="T48">Bryaceae</text:span></text:span></text:p>
      <text:p text:style-name="P174"><text:span text:style-name="T34">Бриум — </text:span><text:span text:style-name="Emphasis"><text:span text:style-name="T35">Bryum sp.</text:span></text:span></text:p>
      <text:p text:style-name="P174"><text:span text:style-name="Emphasis"><text:span text:style-name="T49">Мниевые — </text:span></text:span><text:span text:style-name="Emphasis"><text:span text:style-name="T50">Mniaceae</text:span></text:span></text:p>
      <text:p text:style-name="P174"><text:soft-page-break/><text:span text:style-name="T34">Мниум — </text:span><text:span text:style-name="Emphasis"><text:span text:style-name="T35">Mnium sp.</text:span></text:span></text:p>
      <text:p text:style-name="P174"><text:span text:style-name="T49">Политриховые — </text:span><text:span text:style-name="Emphasis"><text:span text:style-name="T50">Polytrichaceae</text:span></text:span></text:p>
      <text:p text:style-name="P174"><text:span text:style-name="T34">Политрихум обыкновенный — </text:span><text:span text:style-name="Emphasis"><text:span text:style-name="T35">Polytrichum commune</text:span></text:span><text:span text:style-name="T34"> Hedw.</text:span></text:p>
      <text:p text:style-name="P174"><text:span text:style-name="T49">Сфагновые — </text:span><text:span text:style-name="Emphasis"><text:span text:style-name="T50">Sphagnaceae</text:span></text:span></text:p>
      <text:p text:style-name="P174"><text:span text:style-name="T34">Сфагнум бурый — </text:span><text:span text:style-name="Emphasis"><text:span text:style-name="T35">Sphagnum fuscum</text:span></text:span><text:span text:style-name="T34"> (Schimp.) H. Klinggr.</text:span></text:p>
      <text:p text:style-name="P174"><text:span text:style-name="T49">Фонтиналисовые — </text:span><text:span text:style-name="Emphasis"><text:span text:style-name="T50">Fontinalaceae</text:span></text:span></text:p>
      <text:p text:style-name="P174"><text:span text:style-name="T34">Фонтиналис противопожарный — </text:span><text:span text:style-name="Emphasis"><text:span text:style-name="T35">Fontinalis antipyretica</text:span></text:span><text:span text:style-name="T34"> Hedw.</text:span></text:p>
      <text:p text:style-name="P174"><text:span text:style-name="T49">Пилезиевые — </text:span><text:span text:style-name="Emphasis"><text:span text:style-name="T50">Pylaisiaceae</text:span></text:span></text:p>
      <text:p text:style-name="P174"><text:span text:style-name="T34">Птилиум гребенчатый — </text:span><text:span text:style-name="Emphasis"><text:span text:style-name="T35">Ptilium crista-castrensis</text:span></text:span><text:span text:style-name="T34"> (Hedw.) De Not.</text:span></text:p>
      <text:p text:style-name="P174"><text:span text:style-name="T49">Гилокомиевые — </text:span><text:span text:style-name="Emphasis"><text:span text:style-name="T50">Hylocomiaceae</text:span></text:span></text:p>
      <text:p text:style-name="P174"><text:span text:style-name="T34">Плевроциум Шребера — </text:span><text:span text:style-name="Emphasis"><text:span text:style-name="T35">Pleurozium schreberi</text:span></text:span><text:span text:style-name="T34"> (Willd. Ex Brid.) Mitt.</text:span></text:p>
      <text:p text:style-name="P181"/>
      <text:p text:style-name="P182">Грибы</text:p>
      <text:p text:style-name="P183"><text:span text:style-name="T32">Отдел Базидиомицеты, или базидиальные грибы — </text:span><text:span text:style-name="Emphasis"><text:span text:style-name="T33">Basidiomycota</text:span></text:span></text:p>
      <text:p text:style-name="P184"><text:span text:style-name="T49">Агариковые — </text:span><text:span text:style-name="Emphasis"><text:span text:style-name="T50">Agaricaceae</text:span></text:span></text:p>
      <text:p text:style-name="P184"><text:span text:style-name="T34">Навозник белый — </text:span><text:span text:style-name="Emphasis"><text:span text:style-name="T35">Coprinus comatus</text:span></text:span><text:span text:style-name="T34"> (O.F. Müll.) Pers.</text:span></text:p>
      <text:p text:style-name="P184"><text:span text:style-name="T49">Амилокортициевые — </text:span><text:span text:style-name="Emphasis"><text:span text:style-name="T50">Amylocorticiaceae</text:span></text:span></text:p>
      <text:p text:style-name="P184"><text:span text:style-name="T34">Пликатуропсис курчавый — </text:span><text:span text:style-name="Emphasis"><text:span text:style-name="T35">Plicaturopsis crispa</text:span></text:span><text:span text:style-name="T34"> (Pers.) D.A. Reid</text:span></text:p>
      <text:p text:style-name="P184"><text:span text:style-name="T49">Аурискаальпиевые — </text:span><text:span text:style-name="Emphasis"><text:span text:style-name="T50">Auriscalpiaceae</text:span></text:span></text:p>
      <text:p text:style-name="P184"><text:span text:style-name="T34">Аурискальпиум обыкновенный — </text:span><text:span text:style-name="Emphasis"><text:span text:style-name="T35">Auriscalpium vulgare</text:span></text:span><text:span text:style-name="T34"> Gray</text:span></text:p>
      <text:p text:style-name="P184"><text:span text:style-name="T49">Болетовые — </text:span><text:span text:style-name="Emphasis"><text:span text:style-name="T50">Boletaceae</text:span></text:span></text:p>
      <text:p text:style-name="P184"><text:span text:style-name="T34">Белый гриб — </text:span><text:span text:style-name="Emphasis"><text:span text:style-name="T35">Boletus edulis</text:span></text:span><text:span text:style-name="T34"> Bull.</text:span></text:p>
      <text:p text:style-name="P184"><text:span text:style-name="T34">Белый гриб сетчатый — </text:span><text:span text:style-name="Emphasis"><text:span text:style-name="T35">Boletus reticulatus</text:span></text:span><text:span text:style-name="T34"> Schaeff.</text:span></text:p>
      <text:p text:style-name="P184"><text:span text:style-name="T34">Подберёзовик обыкновенный — </text:span><text:span text:style-name="Emphasis"><text:span text:style-name="T35">Leccinum scabrum</text:span></text:span><text:span text:style-name="T34"> (Bull.) GrayПодосиновик жёлто-бурый — </text:span><text:span text:style-name="Emphasis"><text:span text:style-name="T35">Leccinum versipelle</text:span></text:span><text:span text:style-name="T34"> (Fr. &amp; Hök) Snell</text:span></text:p>
      <text:p text:style-name="P184"><text:span text:style-name="T49">Гиднангиевые — </text:span><text:span text:style-name="Emphasis"><text:span text:style-name="T50">Hydnangiaceae</text:span></text:span></text:p>
      <text:p text:style-name="P184"><text:span text:style-name="T34">Лаковица розовая — </text:span><text:span text:style-name="Emphasis"><text:span text:style-name="T35">Laccaria laccata</text:span></text:span><text:span text:style-name="T34"> (Scop.) Cooke</text:span></text:p>
      <text:p text:style-name="P184"><text:span text:style-name="T49">Гименохетовые — </text:span><text:span text:style-name="Emphasis"><text:span text:style-name="T50">Hymenochaetaceae</text:span></text:span></text:p>
      <text:p text:style-name="P184"><text:span text:style-name="T34">Гиднопория табачная — </text:span><text:span text:style-name="Emphasis"><text:span text:style-name="T35">Hydnoporia tabacina</text:span></text:span><text:span text:style-name="T34"> (Sowerby) Spirin, Miettinen &amp; K.H. Larss.</text:span></text:p>
      <text:p text:style-name="P184"><text:span text:style-name="T49">Дождевиковые — </text:span><text:span text:style-name="Emphasis"><text:span text:style-name="T50">Lycoperdaceae</text:span></text:span></text:p>
      <text:p text:style-name="P184"><text:span text:style-name="T34">Дождевик грушевидный — </text:span><text:span text:style-name="Emphasis"><text:span text:style-name="T35">Apioperdon pyriforme</text:span></text:span><text:span text:style-name="T34"> (Schaeff.) Vizzini</text:span></text:p>
      <text:p text:style-name="P184"><text:span text:style-name="T34">Дождевик шиповатый — </text:span><text:span text:style-name="Emphasis"><text:span text:style-name="T35">Lycoperdon perlatum</text:span></text:span><text:span text:style-name="T34"> Pers.</text:span></text:p>
      <text:p text:style-name="P184"><text:span text:style-name="T49">Ежовиковые — </text:span><text:span text:style-name="Emphasis"><text:span text:style-name="T50">Hydnaceae</text:span></text:span></text:p>
      <text:p text:style-name="P184"><text:span text:style-name="T34">Лисичка обыкновенная — </text:span><text:span text:style-name="Emphasis"><text:span text:style-name="T35">Cantharellus cibarius</text:span></text:span><text:span text:style-name="T34"> Fr.</text:span></text:p>
      <text:p text:style-name="P184"><text:span text:style-name="T49">Звездовиковые — </text:span><text:span text:style-name="Emphasis"><text:span text:style-name="T50">Geastraceae</text:span></text:span></text:p>
      <text:p text:style-name="P184"><text:span text:style-name="T34">Земляная звезда бахромчатая — </text:span><text:span text:style-name="Emphasis"><text:span text:style-name="T35">Geastrum fimbriatum</text:span></text:span><text:span text:style-name="T34"> Fr.</text:span></text:p>
      <text:p text:style-name="P184"><text:span text:style-name="T49">Ирпексовые — </text:span><text:span text:style-name="Emphasis"><text:span text:style-name="T50">Irpicaceae</text:span></text:span></text:p>
      <text:p text:style-name="P184"><text:span text:style-name="T34">Ирпекс молочно-белый — </text:span><text:span text:style-name="Emphasis"><text:span text:style-name="T35">Irpex lacteus</text:span></text:span><text:span text:style-name="T34"> (Fr.) Fr.</text:span></text:p>
      <text:p text:style-name="P184"><text:span text:style-name="T49">Крепидотовые — </text:span><text:span text:style-name="Emphasis"><text:span text:style-name="T50">Crepidotaceae</text:span></text:span></text:p>
      <text:p text:style-name="P184"><text:span text:style-name="T34">Крепидот мягкий — </text:span><text:span text:style-name="Emphasis"><text:span text:style-name="T35">Crepidotus mollis</text:span></text:span><text:span text:style-name="T34"> (Schaeff.) Staude</text:span></text:p>
      <text:p text:style-name="P184"><text:span text:style-name="T49">Масленковые — </text:span><text:span text:style-name="Emphasis"><text:span text:style-name="T50">Suillaceae</text:span></text:span></text:p>
      <text:p text:style-name="P184"><text:span text:style-name="T34">Маслёнок зернистый — </text:span><text:span text:style-name="Emphasis"><text:span text:style-name="T35">Suillus granulatus</text:span></text:span><text:span text:style-name="T34"> (L.) Roussel</text:span></text:p>
      <text:p text:style-name="P184"><text:span text:style-name="T49">Мерулиевые — </text:span><text:span text:style-name="Emphasis"><text:span text:style-name="T50">Meruliaceae</text:span></text:span></text:p>
      <text:p text:style-name="P184"><text:span text:style-name="T34">Флебия дрожащая — </text:span><text:span text:style-name="Emphasis"><text:span text:style-name="T35">Phlebia tremellosa</text:span></text:span><text:span text:style-name="T34"> (Schrad.) Nakasone &amp; Burds.</text:span></text:p>
      <text:p text:style-name="P184"><text:span text:style-name="T49">Миценовые — </text:span><text:span text:style-name="Emphasis"><text:span text:style-name="T50">Mycenaceae</text:span></text:span></text:p>
      <text:p text:style-name="P184"><text:span text:style-name="T34">Мицена кровавоножковая — </text:span><text:span text:style-name="Emphasis"><text:span text:style-name="T35">Mycena haematopus</text:span></text:span><text:span text:style-name="T34"> (Pers.) P. Kumm.</text:span></text:p>
      <text:p text:style-name="P184"><text:span text:style-name="T34">Мицена полосатоножковая — </text:span><text:span text:style-name="Emphasis"><text:span text:style-name="T35">Mycena polygramma</text:span></text:span><text:span text:style-name="T34"> (Bull.) Gray</text:span></text:p>
      <text:p text:style-name="P184"><text:span text:style-name="T34">Мицена чистая — </text:span><text:span text:style-name="Emphasis"><text:span text:style-name="T35">Mycena pura</text:span></text:span><text:span text:style-name="T34"> (Pers.) P. Kumm.</text:span></text:p>
      <text:p text:style-name="P184"><text:span text:style-name="T49">Мокруховые — </text:span><text:span text:style-name="Emphasis"><text:span text:style-name="T50">Gomphidiaceae</text:span></text:span></text:p>
      <text:p text:style-name="P184"><text:span text:style-name="T34">Мокруха пурпуровая — </text:span><text:span text:style-name="Emphasis"><text:span text:style-name="T35">Chroogomphus rutilus</text:span></text:span><text:span text:style-name="T34"> (Schaeff.) O.K. Mill.</text:span></text:p>
      <text:p text:style-name="P184"><text:span text:style-name="T49">Мухоморовые — </text:span><text:span text:style-name="Emphasis"><text:span text:style-name="T50">Amanitaceae</text:span></text:span></text:p>
      <text:p text:style-name="P184"><text:span text:style-name="T34">Мухомор красный — </text:span><text:span text:style-name="Emphasis"><text:span text:style-name="T35">Amanita muscaria</text:span></text:span><text:span text:style-name="T34"> (L.) Lam.</text:span></text:p>
      <text:p text:style-name="P184"><text:soft-page-break/><text:span text:style-name="T49">Паутинниковые — </text:span><text:span text:style-name="Emphasis"><text:span text:style-name="T50">Cortinariaceae</text:span></text:span></text:p>
      <text:p text:style-name="P184"><text:span text:style-name="T34">Паутинник триумфальный — </text:span><text:span text:style-name="Emphasis"><text:span text:style-name="T35">Cortinarius triumphans</text:span></text:span><text:span text:style-name="T34"> Fr.</text:span></text:p>
      <text:p text:style-name="P185"><text:span text:style-name="T51">Полипоровые — </text:span><text:span text:style-name="Emphasis"><text:span text:style-name="T52">Polyporaceae</text:span></text:span></text:p>
      <text:p text:style-name="P186"><text:span text:style-name="T53">Дедалеопсис бугристый — </text:span><text:span text:style-name="Emphasis"><text:span text:style-name="T54">Daedaleopsis confragosa</text:span></text:span><text:span text:style-name="T53"> (Bolton) J. Schröt.</text:span></text:p>
      <text:p text:style-name="P186"><text:span text:style-name="T53">Дедалеопсис трёхцветный — </text:span><text:span text:style-name="Emphasis"><text:span text:style-name="T54">Daedaleopsis tricolor</text:span></text:span><text:span text:style-name="T53"> (Bull.) Bondartsev &amp; Singer</text:span></text:p>
      <text:p text:style-name="P186"><text:span text:style-name="T53">Трутовик настоящий — </text:span><text:span text:style-name="Emphasis"><text:span text:style-name="T54">Fomes fomentarius</text:span></text:span><text:span text:style-name="T53"> (L.) Fr.</text:span></text:p>
      <text:p text:style-name="P186"><text:span text:style-name="T53">Трутовик плоский — </text:span><text:span text:style-name="Emphasis"><text:span text:style-name="T54">Ganoderma applanatum</text:span></text:span><text:span text:style-name="T53"> (Pers.) Pat.</text:span></text:p>
      <text:p text:style-name="P186"><text:span text:style-name="T53">Лензитес берёзовый — </text:span><text:span text:style-name="Emphasis"><text:span text:style-name="T54">Lenzites betulinus</text:span></text:span><text:span text:style-name="T53"> (L.) Fr.</text:span></text:p>
      <text:p text:style-name="P186"><text:span text:style-name="T53">Трутовик каштановый — </text:span><text:span text:style-name="Emphasis"><text:span text:style-name="T54">Picipes badius</text:span></text:span><text:span text:style-name="T53"> (Pers.) Zmitr. &amp; Kovalenko</text:span></text:p>
      <text:p text:style-name="P186"><text:span text:style-name="T53">Трутовик горбатый — </text:span><text:span text:style-name="Emphasis"><text:span text:style-name="T54">Trametes 120issemi</text:span></text:span><text:span text:style-name="T53"> (Pers.) Fr.</text:span></text:p>
      <text:p text:style-name="P186"><text:span text:style-name="T53">Траметес жестковолосистый — </text:span><text:span text:style-name="Emphasis"><text:span text:style-name="T54">Trametes </text:span></text:span><text:span text:style-name="T53"><text:s/></text:span><text:span text:style-name="Emphasis"><text:span text:style-name="T54">120issemi</text:span></text:span><text:span text:style-name="T53"> (Wulfen) Lloyd</text:span></text:p>
      <text:p text:style-name="P186"><text:span text:style-name="T53">Траметес разноцветный — </text:span><text:span text:style-name="Emphasis"><text:span text:style-name="T54">Trametes versicolor</text:span></text:span><text:span text:style-name="T53"> (L.) Lloyd</text:span></text:p>
      <text:p text:style-name="P186"><text:span text:style-name="T51">Псатирелловые — </text:span><text:span text:style-name="Emphasis"><text:span text:style-name="T52">Psathyrellaceae</text:span></text:span></text:p>
      <text:p text:style-name="P186"><text:span text:style-name="T53">Навозник рассеянный — </text:span><text:span text:style-name="Emphasis"><text:span text:style-name="T54">Coprinellus 120isseminates</text:span></text:span><text:span text:style-name="T53"> (Pers.) J.E. Lange</text:span></text:p>
      <text:p text:style-name="P186"><text:span text:style-name="T53">Псатирелла Кандолля — </text:span><text:span text:style-name="Emphasis"><text:span text:style-name="T54">Psathyrella candolleana</text:span></text:span><text:span text:style-name="T53"> (Fr.) Maire</text:span></text:p>
      <text:p text:style-name="P186"><text:span text:style-name="T51">Свинуховые — </text:span><text:span text:style-name="Emphasis"><text:span text:style-name="T52">Paxillaceae</text:span></text:span></text:p>
      <text:p text:style-name="P186"><text:span text:style-name="T53">Свинушка тонкая — </text:span><text:span text:style-name="Emphasis"><text:span text:style-name="T54">Paxillus involutus</text:span></text:span><text:span text:style-name="T53"> (Batsch) Fr.</text:span></text:p>
      <text:p text:style-name="P186"><text:span text:style-name="T51">Строфариевые — </text:span><text:span text:style-name="Emphasis"><text:span text:style-name="T52">Strophariaceae</text:span></text:span></text:p>
      <text:p text:style-name="P186"><text:span text:style-name="T53">Ложноопёнок серно-жёлтый — </text:span><text:span text:style-name="Emphasis"><text:span text:style-name="T54">Hypholoma fasciculare</text:span></text:span><text:span text:style-name="T53"> (Huds.) P. Kumm.</text:span></text:p>
      <text:p text:style-name="P186"><text:span text:style-name="T53">Опёнок летний — </text:span><text:span text:style-name="Emphasis"><text:span text:style-name="T54">Kuehneromyces mutabilis</text:span></text:span><text:span text:style-name="T53"> (Schaeff.) Singer &amp; A.H. Sm.</text:span></text:p>
      <text:p text:style-name="P186"><text:span text:style-name="T53">Чешуйчатка золотистая — </text:span><text:span text:style-name="Emphasis"><text:span text:style-name="T54">Pholiota aurivella</text:span></text:span><text:span text:style-name="T53"> (Batsch) P. Kumm.</text:span></text:p>
      <text:p text:style-name="P186"><text:span text:style-name="T51">Сыроежковые — </text:span><text:span text:style-name="Emphasis"><text:span text:style-name="T52">Russulaceae</text:span></text:span></text:p>
      <text:p text:style-name="P186"><text:span text:style-name="T53">Млечник извилистый — </text:span><text:span text:style-name="Emphasis"><text:span text:style-name="T54">Lactarius flexuosus</text:span></text:span><text:span text:style-name="T53"> Gray</text:span></text:p>
      <text:p text:style-name="P186"><text:span text:style-name="T53">Груздь чёрный — </text:span><text:span text:style-name="Emphasis"><text:span text:style-name="T54">Lactarius turpis</text:span></text:span><text:span text:style-name="T53"> (Weinm.) Fr. (</text:span><text:span text:style-name="T55">Lactarius necator </text:span><text:span text:style-name="T56">(Bull.) Pers.)</text:span></text:p>
      <text:p text:style-name="P186"><text:span text:style-name="T53">Подгруздок белый — </text:span><text:span text:style-name="Emphasis"><text:span text:style-name="T54">Russula delica</text:span></text:span><text:span text:style-name="T53"> Fr.</text:span></text:p>
      <text:p text:style-name="P186"><text:span text:style-name="T51">Фанерохетовые — </text:span><text:span text:style-name="Emphasis"><text:span text:style-name="T52">Phanerochaetaceae</text:span></text:span></text:p>
      <text:p text:style-name="P186"><text:span text:style-name="T53">Бьеркандера опалённая — </text:span><text:span text:style-name="Emphasis"><text:span text:style-name="T54">Bjerkandera adusta</text:span></text:span><text:span text:style-name="T53"> (Willd.) P. Karst.</text:span></text:p>
      <text:p text:style-name="P186"><text:span text:style-name="T53">Гапалопилус красноватый — </text:span><text:span text:style-name="Emphasis"><text:span text:style-name="T54">Hapalopilus rutilans</text:span></text:span><text:span text:style-name="T53"> (Pers.) Murrill</text:span></text:p>
      <text:p text:style-name="P186"><text:span text:style-name="T51">Физалакриевые — </text:span><text:span text:style-name="Emphasis"><text:span text:style-name="T52">Physalacriaceae</text:span></text:span></text:p>
      <text:p text:style-name="P186"><text:span text:style-name="T53">Опенок зимний — </text:span><text:span text:style-name="Emphasis"><text:span text:style-name="T54">Flammulina velutipes</text:span></text:span><text:span text:style-name="T53"> (Curtis) Singer</text:span></text:p>
      <text:p text:style-name="P186"><text:span text:style-name="T51">Фомитопсисовые — </text:span><text:span text:style-name="Emphasis"><text:span text:style-name="T52">Fomitopsidaceae</text:span></text:span></text:p>
      <text:p text:style-name="P186"><text:span text:style-name="T53">Трутовик берёзовый — </text:span><text:span text:style-name="Emphasis"><text:span text:style-name="T54">Fomitopsis betulina</text:span></text:span><text:span text:style-name="T53"> (Bull.) B.K. Cui, M.L. Han &amp; Y.C. Dai</text:span></text:p>
      <text:p text:style-name="P186"><text:span text:style-name="T53">Трутовик окаймлённый — </text:span><text:span text:style-name="Emphasis"><text:span text:style-name="T54">Fomitopsis pinicola</text:span></text:span><text:span text:style-name="T53"> (Sw.) P. Karst.</text:span></text:p>
      <text:p text:style-name="P186"><text:span text:style-name="T51">Щелелистниковые — </text:span><text:span text:style-name="Emphasis"><text:span text:style-name="T52">Schizophyllaceae</text:span></text:span></text:p>
      <text:p text:style-name="P186"><text:span text:style-name="T53">Щелелистник уховидный — </text:span><text:span text:style-name="Emphasis"><text:span text:style-name="T54">Schizophyllum amplum</text:span></text:span><text:span text:style-name="T53"> (Lév.) Nakasone</text:span></text:p>
      <text:p text:style-name="P186"><text:span text:style-name="T53">Щелелистник обыкновенный — </text:span><text:span text:style-name="Emphasis"><text:span text:style-name="T54">Schizophyllum commune</text:span></text:span><text:span text:style-name="T53"> Fr.</text:span></text:p>
      <text:p text:style-name="P184"><text:span text:style-name="T32">Грибы с неясным таксономическим положением — </text:span><text:span text:style-name="Emphasis"><text:span text:style-name="T33">Familia Incertae sedis</text:span></text:span></text:p>
      <text:p text:style-name="P184"><text:span text:style-name="T34">Бокальчик гладкий — </text:span><text:span text:style-name="Emphasis"><text:span text:style-name="T35">Crucibulum laeve</text:span></text:span><text:span text:style-name="T34"> (Huds.) Kambly</text:span></text:p>
      <text:p text:style-name="P184"><text:span text:style-name="T34">Трихаптум двоякий — </text:span><text:span text:style-name="Emphasis"><text:span text:style-name="T35">Trichaptum biforme</text:span></text:span><text:span text:style-name="T34"> (Fr.) Ryvarden</text:span></text:p>
      <text:p text:style-name="P184"><text:span text:style-name="T34">Рядовка желто-красная — </text:span><text:span text:style-name="Emphasis"><text:span text:style-name="T35">Tricholomopsis rutilans</text:span></text:span><text:span text:style-name="T34"> (Schaeff.) Singer</text:span></text:p>
      <text:p text:style-name="P184"><text:span text:style-name="T32">Отдел Аскомицеты, или сумчатые грибы — </text:span><text:span text:style-name="Emphasis"><text:span text:style-name="T33">Ascomycota</text:span></text:span></text:p>
      <text:p text:style-name="P184"><text:span text:style-name="T49">Гелатинодисковые — </text:span><text:span text:style-name="Emphasis"><text:span text:style-name="T50">Gelatinodiscaceae</text:span></text:span></text:p>
      <text:p text:style-name="P184"><text:span text:style-name="T34">Необулгария чистая — </text:span><text:span text:style-name="Emphasis"><text:span text:style-name="T35">Neobulgaria pura</text:span></text:span><text:span text:style-name="T34"> (Pers.) Petr.</text:span></text:p>
      <text:p text:style-name="P184"><text:span text:style-name="T49">Нектриевые — </text:span><text:span text:style-name="Emphasis"><text:span text:style-name="T50">Nectriaceae</text:span></text:span></text:p>
      <text:p text:style-name="P184"><text:span text:style-name="T34">Нектрия киноварно-красная — </text:span><text:span text:style-name="Emphasis"><text:span text:style-name="T35">Nectria cinnabarina</text:span></text:span><text:span text:style-name="T34"> (Tode) Fr.</text:span></text:p>
      <text:p text:style-name="P184"><text:span text:style-name="T49">Пецициевые — </text:span><text:span text:style-name="Emphasis"><text:span text:style-name="T50">Pezizellaceae</text:span></text:span></text:p>
      <text:p text:style-name="P184"><text:span text:style-name="T34">Биспорелла лимонная — </text:span><text:span text:style-name="Emphasis"><text:span text:style-name="T35">Calycina citrina</text:span></text:span><text:span text:style-name="T34"> (Hedw.) Gray (Bisporella citrina (Batsch) Korf&amp; S.E. Carp.)</text:span></text:p>
      <text:p text:style-name="P184"><text:span text:style-name="T49">Сморчковые — </text:span><text:span text:style-name="Emphasis"><text:span text:style-name="T50">Morchellaceae</text:span></text:span></text:p>
      <text:p text:style-name="P184"><text:span text:style-name="T34">Шапочка сморчковая — </text:span><text:span text:style-name="Emphasis"><text:span text:style-name="T35">Verpa bohemica</text:span></text:span><text:span text:style-name="T34"> (Krombh.) J. Schröt.</text:span></text:p>
      <text:p text:style-name="P184"><text:span text:style-name="T49">Хлороцибориевые — </text:span><text:span text:style-name="Emphasis"><text:span text:style-name="T50">Chlorociboriaceae</text:span></text:span></text:p>
      <text:p text:style-name="P184"><text:span text:style-name="T34">Хлороцибория сине-зелёная — </text:span><text:span text:style-name="Emphasis"><text:span text:style-name="T35">Chlorociboria aeruginosa</text:span></text:span><text:span text:style-name="T34"> (Oeder) Seaver</text:span></text:p>
      <text:p text:style-name="P184"><text:span text:style-name="T34">Хлороцибория сине-зеленоватая — </text:span><text:span text:style-name="Emphasis"><text:span text:style-name="T35">Chlorociboria aeruginascens</text:span></text:span><text:span text:style-name="T34"> (Nyl.) Kanouse</text:span></text:p>
      <text:p text:style-name="P187">Приложение 2</text:p>
      <text:p text:style-name="P188"/>
      <text:p text:style-name="P189">Список видов фауны ГПЗ «Антибесский»</text:p>
      <text:p text:style-name="P190"/>
      <text:p text:style-name="P191">Тип Кольчатые черви – Annelida</text:p>
      <text:p text:style-name="P192">Класс Поясковые – Clitellata</text:p>
      <text:p text:style-name="P192">Отряд Толстопоясковые – Crassiclitellata</text:p>
      <text:p text:style-name="P193">1. Семейство Люмбрициды, или Настоящие дождевые черви – Lumbricidae</text:p>
      <text:p text:style-name="P194"><text:span text:style-name="T57">1.1. Эйзения Норденшельда –</text:span><text:span text:style-name="T58"> Eisenia nordenskioldi</text:span><text:span text:style-name="T57"> (Eisen, 1879)</text:span></text:p>
      <text:p text:style-name="P194"><text:span text:style-name="T57">2.2. Червь белокончиковый – </text:span><text:span text:style-name="T58">Octolasion lacteum</text:span><text:span text:style-name="T57"> (Örley, 1885)</text:span></text:p>
      <text:p text:style-name="P194"><text:span text:style-name="T57">3.3. Дендробена восьмигранная – </text:span><text:span text:style-name="T58">Dendrobaena octaedra</text:span><text:span text:style-name="T57"> (Savigny, 1826)</text:span></text:p>
      <text:p text:style-name="P191">Тип Членистоногие – Arthropoda</text:p>
      <text:p text:style-name="P192">Класс Эухелицеровые – Euchelicerata</text:p>
      <text:p text:style-name="P192">Отряд Иксодиды – Ixodida</text:p>
      <text:p text:style-name="P193">2. Семейство Иксодовые — Ixodidae</text:p>
      <text:p text:style-name="P194"><text:span text:style-name="T57">4.1. Клещ таежный – </text:span><text:span text:style-name="T58">Ixodes persulcatus</text:span><text:span text:style-name="T57"> Schulze, 1930</text:span></text:p>
      <text:p text:style-name="P191">Класс Насекомые – Insecta</text:p>
      <text:p text:style-name="P192">Отряд Стрекозы – Odonata</text:p>
      <text:p text:style-name="P193">3. Семейство Коромысловые — Aeschnidae</text:p>
      <text:p text:style-name="P194"><text:span text:style-name="T57">5.1. Коромысло зубчатое (городчатое) – </text:span><text:span text:style-name="T58">Aeschna crenata</text:span><text:span text:style-name="T57"> Hagen, 1856</text:span></text:p>
      <text:p text:style-name="P194"><text:span text:style-name="T57">6.2. Коромысло пильчатое – </text:span><text:span text:style-name="T58">Aeschna serrata</text:span><text:span text:style-name="T57"> Hagen, 1856</text:span></text:p>
      <text:p text:style-name="P194"><text:span text:style-name="T57">7.3. Коромысло камышовое – </text:span><text:span text:style-name="T58">Aeschna juncea</text:span><text:span text:style-name="T57"> Linnaeus, 1758</text:span></text:p>
      <text:p text:style-name="P194"><text:span text:style-name="T57">8.4. Коромысло маленькое (спутанное) – </text:span><text:span text:style-name="T58">Aeschna coluberculus</text:span><text:span text:style-name="T57"> Harris, 1782 </text:span></text:p>
      <text:p text:style-name="P194"><text:span text:style-name="T57">9.5. Коромысло зеленобокое – </text:span><text:span text:style-name="T58">Aeschna affinis</text:span><text:span text:style-name="T57"> Vanderlinden, 1825</text:span></text:p>
      <text:p text:style-name="P193">4. Семейство Бабки – Corduliidae</text:p>
      <text:p text:style-name="P194"><text:span text:style-name="T57">10.1. Зеленотелка металлическая – </text:span><text:span text:style-name="T58">Somatochlora metallica</text:span><text:span text:style-name="T57"> Vanderlinden, 1825</text:span></text:p>
      <text:p text:style-name="P193">5. Семейство Стрекозы настоящие — Libellulidae</text:p>
      <text:p text:style-name="P194"><text:span text:style-name="T57">11.1. Стрекоза четырехпятнистая – </text:span><text:span text:style-name="T58">Libellula quadrimaculata</text:span><text:span text:style-name="T57"> Linnaeus, 1758</text:span></text:p>
      <text:p text:style-name="P194"><text:span text:style-name="T57">12.2. Стрекоза желтая – </text:span><text:span text:style-name="T58">Sympetrum flaveolum</text:span><text:span text:style-name="T57"> (Linnaeus, 1758)</text:span></text:p>
      <text:p text:style-name="P194"><text:span text:style-name="T57">13.3. Стрекоза чёрная – </text:span><text:span text:style-name="T58">Sympetrum danae</text:span><text:span text:style-name="T57"> Sulzer, 1776</text:span></text:p>
      <text:p text:style-name="P194"><text:span text:style-name="T57">14.4. Стрекоза кроваво-красная – </text:span><text:span text:style-name="T58">Sympetrum sanguineum</text:span><text:span text:style-name="T57"> Müller, 1764</text:span></text:p>
      <text:p text:style-name="P194"><text:span text:style-name="T57">15.5. Стрекоза обыкновенная – </text:span><text:span text:style-name="T58">Sympetrum vulgatum</text:span><text:span text:style-name="T57"> Linnaeus, 1758</text:span></text:p>
      <text:p text:style-name="P193">6. Семейство Стрелки — Coenagrionidae</text:p>
      <text:p text:style-name="P194"><text:span text:style-name="T57">16.1. Стрелка копьеносная – </text:span><text:span text:style-name="T58">Coenagrion hastulatum</text:span><text:span text:style-name="T57"> Charpentier, 1825</text:span></text:p>
      <text:p text:style-name="P194"><text:span text:style-name="T57">17.2. Стрелка ланцетоносная – </text:span><text:span text:style-name="T58">Coenagrion lanceolatum</text:span><text:span text:style-name="T57"> Selys, 1872</text:span></text:p>
      <text:p text:style-name="P194"><text:span text:style-name="T57">18.3. Красноглазка-наяда – </text:span><text:span text:style-name="T58">Erythromma naias</text:span><text:span text:style-name="T57"> Liansemann, 1823</text:span></text:p>
      <text:p text:style-name="P194"><text:span text:style-name="T57">19.4. Синестрелка (меняшка) кубконосная – </text:span><text:span text:style-name="T58">Enallagma cyathigerum </text:span><text:span text:style-name="T57">Charpentier, 1840</text:span></text:p>
      <text:p text:style-name="P193">7. Семейство Лютки — Lestidae</text:p>
      <text:p text:style-name="P194"><text:span text:style-name="T57">20.1. Лютка-дриада – </text:span><text:span text:style-name="T58">Lestes dryas</text:span><text:span text:style-name="T57"> Kirby, 1890</text:span></text:p>
      <text:p text:style-name="P194"><text:span text:style-name="T57">21.2. Лютка-невеста – </text:span><text:span text:style-name="T58">Lestes sponsa</text:span><text:span text:style-name="T57"> Hansemann, 1823</text:span></text:p>
      <text:p text:style-name="P191">Отряд Прямокрылые – Orthoptera</text:p>
      <text:p text:style-name="P193">8. Семейство Кузнечиковые — Tettigoniidae</text:p>
      <text:p text:style-name="P194"><text:span text:style-name="T57">22.1. Пилохвост восточный – </text:span><text:span text:style-name="T58">Poecilimon intermedius</text:span><text:span text:style-name="T57"> (Fieb.,1853)</text:span></text:p>
      <text:p text:style-name="P194"><text:span text:style-name="T57">23.2. Кузнечик певчий – </text:span><text:span text:style-name="T58">Tettigonia cantans</text:span><text:span text:style-name="T57"> (Fuess., 1775)</text:span></text:p>
      <text:p text:style-name="P194"><text:span text:style-name="T57">24.3. Кузнечик серый –</text:span><text:span text:style-name="T58"> Decticus verrucivorus</text:span><text:span text:style-name="T57"> (L., 1758)</text:span></text:p>
      <text:p text:style-name="P194"><text:span text:style-name="T57">25.4. Скачок двуцветный – </text:span><text:span text:style-name="T58">Bicolorana bicolor</text:span><text:span text:style-name="T57"> (Phil., 1830)</text:span></text:p>
      <text:p text:style-name="P194"><text:span text:style-name="T57">26.5. Скачок зеленый – </text:span><text:span text:style-name="T58">Bicolorana roeselii</text:span><text:span text:style-name="T57"> (Hagen., 1882)</text:span></text:p>
      <text:p text:style-name="P193">Семейство Саранчовые – Acrididae</text:p>
      <text:p text:style-name="P194"><text:span text:style-name="T57">27.1. Непарный зеленчук – </text:span><text:span text:style-name="T58">Chrysochraon dispar</text:span><text:span text:style-name="T57"> (Germ., 1853)</text:span></text:p>
      <text:p text:style-name="P194"><text:span text:style-name="T57">28.2. Короткокрылый зеленчук – </text:span><text:span text:style-name="T58">Euthystira brachyptera</text:span><text:span text:style-name="T57"> (Ocsk., 1826)</text:span></text:p>
      <text:p text:style-name="P194"><text:span text:style-name="T57">29.3. Изменчивый конек – </text:span><text:span text:style-name="T58">Glyptobothrus biguttulus</text:span><text:span text:style-name="T57"> (L., 1758)</text:span></text:p>
      <text:p text:style-name="P194"><text:span text:style-name="T57">30.4. Бурый конек – </text:span><text:span text:style-name="T58">Chorthippus apricarius</text:span><text:span text:style-name="T57"> (L., 1758)</text:span></text:p>
      <text:p text:style-name="P194"><text:soft-page-break/><text:span text:style-name="T57">31.5. Восточносибирский конек – </text:span><text:span text:style-name="T58">Chorthippus fallax</text:span><text:span text:style-name="T57"> (Zub., 1900)</text:span></text:p>
      <text:p text:style-name="P194"><text:span text:style-name="T57">32.6. Короткокрылый конек – </text:span><text:span text:style-name="T58">Chorthippus parallelus</text:span><text:span text:style-name="T57"> (Zett., 1821)</text:span></text:p>
      <text:p text:style-name="P194"><text:span text:style-name="T57">33.7. Лесной конек – </text:span><text:span text:style-name="T58">Chorthippus montanus</text:span><text:span text:style-name="T57"> (Charp., 1825)</text:span></text:p>
      <text:p text:style-name="P194"><text:span text:style-name="T57">34.8. Луговой конек – </text:span><text:span text:style-name="T58">Chorthippus dorsatus</text:span><text:span text:style-name="T57"> (Zett., 1821)</text:span></text:p>
      <text:p text:style-name="P194"><text:span text:style-name="T57">35.9. Белополосая кобылка – </text:span><text:span text:style-name="T58">Chorthippus albomarginatus</text:span><text:span text:style-name="T57"> (DeG., 1773)</text:span></text:p>
      <text:p text:style-name="P194"><text:span text:style-name="T57">36.10. Большая болотная кобылка – </text:span><text:span text:style-name="T58">Stethophyma grossum</text:span><text:span text:style-name="T57"> (Linnaeus, 1758)</text:span></text:p>
      <text:p text:style-name="P191">Отряд Узкокрылые, или Скорпионницы – Mecoptera</text:p>
      <text:p text:style-name="P193">10. Семейство Скорпионницы настоящие (Panorpidae)</text:p>
      <text:p text:style-name="P194"><text:span text:style-name="T57">37.1. Скорпионница обыкновенная – </text:span><text:span text:style-name="T58">Panorpa communis</text:span><text:span text:style-name="T57"> (Linnaeus, 1758)</text:span></text:p>
      <text:p text:style-name="P195">Отряд Сетчатокрылые – Neuroptera</text:p>
      <text:p text:style-name="P193">11. Семейство Златоглазки — Chrysopidae</text:p>
      <text:p text:style-name="P194"><text:span text:style-name="T57">38.1. Златоглазка обыкновенная – </text:span><text:span text:style-name="T58">Chrysoperla carnea</text:span><text:span text:style-name="T57"> (Stephens, 1836)</text:span></text:p>
      <text:p text:style-name="P194"><text:span text:style-name="T57">39.2. Златоглазка перламутровая – </text:span><text:span text:style-name="T58">Chrysopa perla</text:span><text:span text:style-name="T57"> (Linnaeus, 1758)</text:span></text:p>
      <text:p text:style-name="P195">Отряд Полужесткокрылые – Hemiptera</text:p>
      <text:p text:style-name="P193">12. Семейство Слепняки — Miridae</text:p>
      <text:p text:style-name="P194"><text:span text:style-name="T57">40.1. Клоп люцерновый – </text:span><text:span text:style-name="T58">Adelphocoris lineolatus</text:span><text:span text:style-name="T57"> Goeze, 1778</text:span></text:p>
      <text:p text:style-name="P193">13. Семейство Красноклопы — Pyrrhocoridae</text:p>
      <text:p text:style-name="P194"><text:span text:style-name="T57">41.1. Красноклоп бескрылый – </text:span><text:span text:style-name="T58">Pyrrhocoris apterus</text:span><text:span text:style-name="T57"> (Linnaeus, 1758)</text:span></text:p>
      <text:p text:style-name="P193">14. Семейство Краевики — Coreidae</text:p>
      <text:p text:style-name="P194"><text:span text:style-name="T57">42.1. Краевик щавелевый – </text:span><text:span text:style-name="T58">Coreus marginatus</text:span><text:span text:style-name="T57"> (Linnaeus, 1758)</text:span></text:p>
      <text:p text:style-name="P193">15. Семейство Подкорники — Aradidae</text:p>
      <text:p text:style-name="P194"><text:span text:style-name="T57">43.1. Подкорник берёзовый – </text:span><text:span text:style-name="T58">Aradus betulae</text:span><text:span text:style-name="T57"> (Linnaeus, 1758)</text:span></text:p>
      <text:p text:style-name="P193">16. Семейство Щитники настоящие — Pentatomidae</text:p>
      <text:p text:style-name="P194"><text:span text:style-name="T57">44.1. Элия остроголовая – </text:span><text:span text:style-name="T58">Aelia acuminata</text:span><text:span text:style-name="T57"> (Linnaeus, 1758)</text:span></text:p>
      <text:p text:style-name="P194"><text:span text:style-name="T57">45.2. Щитник корейский – </text:span><text:span text:style-name="T58">Carpocoris coreanus</text:span><text:span text:style-name="T57"> Distant, 1899</text:span></text:p>
      <text:p text:style-name="P194"><text:span text:style-name="T57">46.3. Щитник пурпурнокрылый – </text:span><text:span text:style-name="T58">Carpocoris purpureipennis</text:span><text:span text:style-name="T57"> (De Geer, 1773)</text:span></text:p>
      <text:p text:style-name="P194"><text:span text:style-name="T57">47.4. Щитник ягодный –</text:span><text:span text:style-name="T58"> Dolycoris baccarum</text:span><text:span text:style-name="T57"> (Linnaeus, 1758)</text:span></text:p>
      <text:p text:style-name="P194"><text:span text:style-name="T57">48.5. Клоп рапсовый – </text:span><text:span text:style-name="T58">Eurydema oleracea</text:span><text:span text:style-name="T57"> (Linnaeus, 1758)</text:span></text:p>
      <text:p text:style-name="P194"><text:span text:style-name="T57">49.6. Щитник линейчатый – </text:span><text:span text:style-name="T58">Graphosoma lineatum</text:span><text:span text:style-name="T57"> (Linnaeus, 1758)</text:span></text:p>
      <text:p text:style-name="P194"><text:span text:style-name="T57">50.7. Щитник зелёный древесный – </text:span><text:span text:style-name="T58">Palomena prasina</text:span><text:span text:style-name="T57"> (Linnaeus, 1761)51.8. Щитник двузубчатый –</text:span><text:span text:style-name="T58"> Picromerus bidens</text:span><text:span text:style-name="T57"> (Linnaeus, 1758)</text:span></text:p>
      <text:p text:style-name="P194"><text:span text:style-name="T57">52.9. Щитник люцерновый – </text:span><text:span text:style-name="T58">Piezodorus lituratus</text:span><text:span text:style-name="T57"> (Fabricius 1794)</text:span></text:p>
      <text:p text:style-name="P193">17. Семейство Древесные щитники – Acanthosomatidae</text:p>
      <text:p text:style-name="P194"><text:span text:style-name="T57">53.1. Щитник древесный Фибера – </text:span><text:span text:style-name="T58">Elasmucha fieberi </text:span><text:span text:style-name="T57">(Jakovlev, 1864)</text:span></text:p>
      <text:p text:style-name="P194"><text:span text:style-name="T57">54.2. Щитник древесный серый – </text:span><text:span text:style-name="T58">Elasmucha grisea</text:span><text:span text:style-name="T57"> (Linnaeus, 1758)</text:span></text:p>
      <text:p text:style-name="P192">Отряд Жесткокрылые – Coleoptera</text:p>
      <text:p text:style-name="P193">18. Семейство Жужелицы — Carabidae</text:p>
      <text:p text:style-name="P194"><text:span text:style-name="T57">55.1. Жужелица зернистая –</text:span><text:span text:style-name="T58"> Carabus granulatus</text:span><text:span text:style-name="T57"> Linnaeus, 1758</text:span></text:p>
      <text:p text:style-name="P194"><text:span text:style-name="T57">56.2. Жужелица царская –</text:span><text:span text:style-name="T58"> Carabus regalis</text:span><text:span text:style-name="T57"> Fischer von Waldheim, 1822</text:span></text:p>
      <text:p text:style-name="P194"><text:span text:style-name="T57">57.3. Жужелица ржавая – </text:span><text:span text:style-name="T58">Carabus aeruginosus</text:span><text:span text:style-name="T57"> Fischer von Waldheim, 1822</text:span></text:p>
      <text:p text:style-name="P194"><text:span text:style-name="T57">58.4. Жужелица Хеннинга – </text:span><text:span text:style-name="T58">Carabus henningi</text:span><text:span text:style-name="T57"> Fischer von Waldheim, 1817</text:span></text:p>
      <text:p text:style-name="P194"><text:span text:style-name="T57">59.5. Жужелица Шонхерра – </text:span><text:span text:style-name="T58">Carabus schoenherri</text:span><text:span text:style-name="T57"> Fischer von Waldheim, 1822</text:span></text:p>
      <text:p text:style-name="P194"><text:span text:style-name="T57">60.6. Птеростих чёрный – </text:span><text:span text:style-name="T58">Pterostichus niger</text:span><text:span text:style-name="T57"> Schall., 1783</text:span></text:p>
      <text:p text:style-name="P194"><text:span text:style-name="T57">61.7. Птеростих ямчатоточечный – </text:span><text:span text:style-name="T58">Pterostichus oblongopunctatus</text:span><text:span text:style-name="T57"> (Fabricius, 1787)</text:span></text:p>
      <text:p text:style-name="P194"><text:span text:style-name="T57">62.8. Птеростих обыкновенный – </text:span><text:span text:style-name="T58">Pterostichus melanarius</text:span><text:span text:style-name="T57"> (Illiger, 1798)</text:span></text:p>
      <text:p text:style-name="P194"><text:span text:style-name="T57">63.9. Пёцилюс разноцветный – </text:span><text:span text:style-name="T58">Poecilus versicolor</text:span><text:span text:style-name="T57"> (Sturm, 1824)</text:span></text:p>
      <text:p text:style-name="P194"><text:span text:style-name="T57">64.10. Пёцилюс быстроногий –</text:span><text:span text:style-name="T58"> Poecilus fortipes</text:span><text:span text:style-name="T57"> (Chaudoir, 1850)</text:span></text:p>
      <text:p text:style-name="P194"><text:span text:style-name="T57">65.11. Быстряк лесной – </text:span><text:span text:style-name="T58">Calathus erratus</text:span><text:span text:style-name="T57"> (C.Sahlb., 1827)</text:span></text:p>
      <text:p text:style-name="P194"><text:span text:style-name="T57">66.12. Быстряк черноголовый –</text:span><text:span text:style-name="T58"> Calathus melanocephalus</text:span><text:span text:style-name="T57"> (Linnaeus, 1758)</text:span></text:p>
      <text:p text:style-name="P194"><text:span text:style-name="T57">67.13. Скакун лесной – </text:span><text:span text:style-name="T58">Cicindela sylvatica</text:span><text:span text:style-name="T57"> Linnaeus, 1758</text:span></text:p>
      <text:p text:style-name="P194"><text:span text:style-name="T57">68.14. Тускляк блестящий –</text:span><text:span text:style-name="T58"> Amara aenea</text:span><text:span text:style-name="T57"> (De Geer, 1774)</text:span></text:p>
      <text:p text:style-name="P194"><text:span text:style-name="T57">69.15. Тускляк блестящий – </text:span><text:span text:style-name="T58">Amara communis</text:span><text:span text:style-name="T57"> (Panzer, 1797)</text:span></text:p>
      <text:p text:style-name="P194"><text:soft-page-break/><text:span text:style-name="T57">70.16. Бегун волосистый – </text:span><text:span text:style-name="T58">Harpalus rufipes</text:span><text:span text:style-name="T57"> (Degeer, 1774)</text:span></text:p>
      <text:p text:style-name="P194"><text:span text:style-name="T57">71.17. Бегун широкий – </text:span><text:span text:style-name="T58">Harpalus latus</text:span><text:span text:style-name="T57"> (Linnaeus, 1758)</text:span></text:p>
      <text:p text:style-name="P194"><text:span text:style-name="T57">72.18. Бегун золотистый – </text:span><text:span text:style-name="T58">Harpalus affinis</text:span><text:span text:style-name="T57"> (Schrank, 17891)</text:span></text:p>
      <text:p text:style-name="P193">19. Семейство Листоеды — Chrysomelidae</text:p>
      <text:p text:style-name="P194"><text:span text:style-name="T57">73.1. Радужница обыкновенная – </text:span><text:span text:style-name="T58">Donacia vulgaris</text:span><text:span text:style-name="T57"> Zschach, 1788</text:span></text:p>
      <text:p text:style-name="P194"><text:span text:style-name="T57">74.2. Осиновый листоед – </text:span><text:span text:style-name="T58">Melasoma tremulae</text:span><text:span text:style-name="T57"> Fabricius, 1787</text:span></text:p>
      <text:p text:style-name="P194"><text:span text:style-name="T57">75.3. Козявка ивовая – </text:span><text:span text:style-name="T58">Lochmaea caprea </text:span><text:span text:style-name="T57">Linnaeus, 1758</text:span></text:p>
      <text:p text:style-name="P194"><text:span text:style-name="T57">76.4. Листоед ясноточный – </text:span><text:span text:style-name="T58">Chrysolina fastuosa</text:span><text:span text:style-name="T57"> (Scopoli, 1763)</text:span></text:p>
      <text:p text:style-name="P193">20. Семейство Божьи коровки – Coccinellidae</text:p>
      <text:p text:style-name="P194"><text:span text:style-name="T57">77.1. Коровка семиточечная – </text:span><text:span text:style-name="T58">Coccinella septempunctata</text:span><text:span text:style-name="T57"> (Linnaeus, 1758)</text:span></text:p>
      <text:p text:style-name="P194"><text:span text:style-name="T57">78.2. Коровка двухточечная – </text:span><text:span text:style-name="T58">Adalia bipunctata</text:span><text:span text:style-name="T57"> (Linnaeus, 1758)</text:span></text:p>
      <text:p text:style-name="P194"><text:span text:style-name="T57">79.3. Коровка десятиточечная – </text:span><text:span text:style-name="T58">Adalia decempunctata</text:span><text:span text:style-name="T57"> (Linnaeus, 1758)</text:span></text:p>
      <text:p text:style-name="P194"><text:span text:style-name="T57">80.4. Коровка четырёхпятнистая – </text:span><text:span text:style-name="T58">Brumus quadripustulatus</text:span><text:span text:style-name="T57"> (Linnaeus, 1758)</text:span></text:p>
      <text:p text:style-name="P194"><text:span text:style-name="T57">81.5. Коровка четырнадцатипятнистая – </text:span><text:span text:style-name="T58">Calvia quatuordecimguttata</text:span><text:span text:style-name="T57"> (Linnaeus, 1758)</text:span></text:p>
      <text:p text:style-name="P193">21. Семейство Мертвоеды — Silphidae</text:p>
      <text:p text:style-name="P194"><text:span text:style-name="T57">82.1. Могильщик чернобулавый –</text:span><text:span text:style-name="T58"> Nicrophorus vespiloides</text:span><text:span text:style-name="T57"> Herbst, 1783</text:span></text:p>
      <text:p text:style-name="P194"><text:span text:style-name="T57">83.2. Мертвоед ребристый – </text:span><text:span text:style-name="T58">Silpha carinata</text:span><text:span text:style-name="T57"> Herbst,1783</text:span></text:p>
      <text:p text:style-name="P194"><text:span text:style-name="T57">84.3. Мертвоед тёмный – </text:span><text:span text:style-name="T58">Silpha obscura</text:span><text:span text:style-name="T57"> Linnaeus, 1758</text:span></text:p>
      <text:p text:style-name="P193">22. Семейство Узконадкрылки — Oedemeridae</text:p>
      <text:p text:style-name="P194"><text:span text:style-name="T57">85.1. Узконадкрылка жёлтая – </text:span><text:span text:style-name="T58">Oedemera femorata</text:span><text:span text:style-name="T57"> (Scopoli, 1763)</text:span></text:p>
      <text:p text:style-name="P194"><text:span text:style-name="T57">86.2. Узконадкрылка зелёная – </text:span><text:span text:style-name="T58">Oedemera virescens</text:span><text:span text:style-name="T57"> (Linnaeus, 1767)</text:span></text:p>
      <text:p text:style-name="P193">23. Семейство Мягкотелки — Cantharidae</text:p>
      <text:p text:style-name="P194"><text:span text:style-name="T57">87.1. Мягкотелка рыжая – </text:span><text:span text:style-name="T58">Cantharis rufa</text:span><text:span text:style-name="T57"> Linnaeus, 1758</text:span></text:p>
      <text:p text:style-name="P193">24. Семейство Усачи — Cerambycidae</text:p>
      <text:p text:style-name="P194"><text:span text:style-name="T57">88.1. Пахита четырехпятнистая – </text:span><text:span text:style-name="T58">Pachyta quadrimaculata</text:span><text:span text:style-name="T57"> (Linnaeus, 1758)</text:span></text:p>
      <text:p text:style-name="P194"><text:span text:style-name="T57">89.2. Усач цветочный – </text:span><text:span text:style-name="T58">Brachyta interrogationis</text:span><text:span text:style-name="T57"> (Linnaeus, 1758)</text:span></text:p>
      <text:p text:style-name="P194"><text:span text:style-name="T57">90.3. Четырёхполосая лептура – </text:span><text:span text:style-name="T58">Leptura quadrifasciata</text:span><text:span text:style-name="T57"> Fabricius, 1801</text:span></text:p>
      <text:p text:style-name="P193">25. Семейство Малашки — Malachiidae</text:p>
      <text:p text:style-name="P194"><text:span text:style-name="T57">91.1. Малашка двупятнистая – </text:span><text:span text:style-name="T58">Malachius bipustulatus</text:span><text:span text:style-name="T57"> (Linnaeus, 1758)</text:span></text:p>
      <text:p text:style-name="P193">26. Семейство Пластинчатоусые — Scarabaeidae</text:p>
      <text:p text:style-name="P194"><text:span text:style-name="T57">92.1. Навозник лесной – </text:span><text:span text:style-name="T58">Anoplotrupes stercorosus</text:span><text:span text:style-name="T57"> (Hartm. in Scriba)</text:span></text:p>
      <text:p text:style-name="P194"><text:span text:style-name="T57">93.2. Бронзовка золотистая – </text:span><text:span text:style-name="T58">Cetonia aurata</text:span><text:span text:style-name="T57"> L.</text:span></text:p>
      <text:p text:style-name="P194"><text:span text:style-name="T57">94.3. Восковик перевязанный – </text:span><text:span text:style-name="T58">Trichius fasciatus</text:span><text:span text:style-name="T57"> (Linnaeus, 1758)</text:span></text:p>
      <text:p text:style-name="P196">Отряд Чешуекрылые - Lepidoptera</text:p>
      <text:p text:style-name="P193">27. Семейство Толстоголовки — Hesperiidae</text:p>
      <text:p text:style-name="P194"><text:span text:style-name="T57">95.1. Толстоголовка мозаичная – </text:span><text:span text:style-name="T58">Syrichtus tessellum</text:span><text:span text:style-name="T57"> (Hübner, 1803)</text:span></text:p>
      <text:p text:style-name="P194"><text:span text:style-name="T57">96.2. Толстоголовка мальвовая –</text:span><text:span text:style-name="T58"> Pyrgus malvae</text:span><text:span text:style-name="T57"> (Linnaeus, 1758)</text:span></text:p>
      <text:p text:style-name="P194"><text:span text:style-name="T57">97.3. Толстоголовка палемон – </text:span><text:span text:style-name="T58">Carterocephalus palaemon</text:span><text:span text:style-name="T57"> (Pallas, 1771)</text:span></text:p>
      <text:p text:style-name="P194"><text:span text:style-name="T57">98.4. Толстоголовка лесная– </text:span><text:span text:style-name="T58">Сarterocephalus silvicola</text:span><text:span text:style-name="T57"> (Meigen, 1830)</text:span></text:p>
      <text:p text:style-name="P194"><text:span text:style-name="T57">99.5. Толстоголовка мордей– </text:span><text:span text:style-name="T58">Heteropterus morpheus</text:span><text:span text:style-name="T57"> (Pallas, 1771)</text:span></text:p>
      <text:p text:style-name="P194"><text:span text:style-name="T57">100.6. Толстоголовка тире– </text:span><text:span text:style-name="T58">Тhymelicus lineola</text:span><text:span text:style-name="T57"> (Ochsencheimer, 1808)</text:span></text:p>
      <text:p text:style-name="P194"><text:span text:style-name="T57">102.7. Толстоголовка симилис – </text:span><text:span text:style-name="T58">Ochlodes similis</text:span><text:span text:style-name="T57"> (Leech, 1894)</text:span></text:p>
      <text:p text:style-name="P193">28. Семейство Парусники – Papilionidae</text:p>
      <text:p text:style-name="P194"><text:span text:style-name="T57">103.1. Махаон обыкновенный –</text:span><text:span text:style-name="T58"> Papilio machaon</text:span><text:span text:style-name="T57"> (Linnaeus, 1758)</text:span></text:p>
      <text:p text:style-name="P193">29. Семейство Белянки — Pieridae</text:p>
      <text:p text:style-name="P194"><text:span text:style-name="T57">104.1. Боярышница – </text:span><text:span text:style-name="T58">Арoria сrataegi</text:span><text:span text:style-name="T57"> (Linnaeus, 1758)</text:span></text:p>
      <text:p text:style-name="P194"><text:span text:style-name="T57">105.2. Беляночка горошковая – </text:span><text:span text:style-name="T58">Leptidea sinapis</text:span><text:span text:style-name="T57"> (Linnaeus, 1758)</text:span></text:p>
      <text:p text:style-name="P194"><text:span text:style-name="T57">106.3. Белянка капустная – </text:span><text:span text:style-name="T58">Рieris brassicae</text:span><text:span text:style-name="T57"> (Linnaeus, 1758)</text:span></text:p>
      <text:p text:style-name="P194"><text:span text:style-name="T57">107.4. Белянка репная –</text:span><text:span text:style-name="T58"> Рieris rapae</text:span><text:span text:style-name="T57"> (Linnaeus, 1758)</text:span></text:p>
      <text:p text:style-name="P194"><text:span text:style-name="T57">108.5. Белянка брюквенная – </text:span><text:span text:style-name="T58">Pieris парі</text:span><text:span text:style-name="T57"> (Linnaeus, 1758)</text:span></text:p>
      <text:p text:style-name="P194"><text:span text:style-name="T57">109.6. Белянка рапсовая – </text:span><text:span text:style-name="T58">Роntia edusa</text:span><text:span text:style-name="T57"> (Fabricius, 1777)</text:span></text:p>
      <text:p text:style-name="P194"><text:span text:style-name="T57">110.7. Лимонница обыкновенная – </text:span><text:span text:style-name="T58">Gonepteryx rhamni</text:span><text:span text:style-name="T57"> (Linnaeus, 1758)</text:span></text:p>
      <text:p text:style-name="P194"><text:soft-page-break/><text:span text:style-name="T57">111.8. Желтушка луговая – </text:span><text:span text:style-name="T58">Colias hyale</text:span><text:span text:style-name="T57"> (Linnaeus, 1758)</text:span></text:p>
      <text:p text:style-name="P193">30. Семейство Сатириды — Satyridae</text:p>
      <text:p text:style-name="P194"><text:span text:style-name="T57">112.1. Краеглазка ахина –</text:span><text:span text:style-name="T58"> Lopinga achine</text:span><text:span text:style-name="T57"> (Scopoli, 1763)</text:span></text:p>
      <text:p text:style-name="P194"><text:span text:style-name="T57">113.2. Краеглазка дейдамия – </text:span><text:span text:style-name="T58">Lopinga deidamia</text:span><text:span text:style-name="T57"> (Eversmann, 1851)</text:span></text:p>
      <text:p text:style-name="P194"><text:span text:style-name="T57">114.3. Краеглазка мэра –</text:span><text:span text:style-name="T58"> Lasiommata maera</text:span><text:span text:style-name="T57"> (Linnaeus, 1758)</text:span></text:p>
      <text:p text:style-name="P194"><text:span text:style-name="T57">115.4. Сенница луговая – </text:span><text:span text:style-name="T58">Соепonympha glycerion</text:span><text:span text:style-name="T57"> (Borkhausen, 1788)</text:span></text:p>
      <text:p text:style-name="P194"><text:span text:style-name="T57">116.5. Сенница памфил –</text:span><text:span text:style-name="T58"> Соепonympha pamphilus</text:span><text:span text:style-name="T57"> (Linnaeus, 1758)</text:span></text:p>
      <text:p text:style-name="P194"><text:span text:style-name="T57">117.6. Сенница геро – </text:span><text:span text:style-name="T58">Coenonympha hero</text:span><text:span text:style-name="T57"> (Linnaeus, 1758)</text:span></text:p>
      <text:p text:style-name="P194"><text:span text:style-name="T57">118.7. Сенница эдип – </text:span><text:span text:style-name="T58">Coenonympha oedippus</text:span><text:span text:style-name="T57"> (Fabricius, 1787)</text:span></text:p>
      <text:p text:style-name="P194"><text:span text:style-name="T57">119.8. Бархатница ликaон – </text:span><text:span text:style-name="T58">Нурonephele lycaon</text:span><text:span text:style-name="T57"> (Kühn, 1774)</text:span></text:p>
      <text:p text:style-name="P194"><text:span text:style-name="T57">120.9. Глазок øветочный – </text:span><text:span text:style-name="T58">Арhanthopus hyperantus</text:span><text:span text:style-name="T57"> (Linnaeus, 1758)</text:span></text:p>
      <text:p text:style-name="P194"><text:span text:style-name="T57">121.10. Чернушка эдиоп – </text:span><text:span text:style-name="T58">Еrebia aethiops</text:span><text:span text:style-name="T57"> (Esper, 1777)</text:span></text:p>
      <text:p text:style-name="P194"><text:span text:style-name="T57">122.11. Чернушка Лигея –</text:span><text:span text:style-name="T58"> Еrebia ligea</text:span><text:span text:style-name="T57"> (Linnaeus, 1758)</text:span></text:p>
      <text:p text:style-name="P194"><text:span text:style-name="T57">123.12. Чернушка тано –</text:span><text:span text:style-name="T58"> Erebia theano </text:span><text:span text:style-name="T57">(Tauscher, 1806)</text:span></text:p>
      <text:p text:style-name="P194"><text:span text:style-name="T57">124.13. Бархатница дриада – </text:span><text:span text:style-name="T58">Minois dryas </text:span><text:span text:style-name="T57">(Scopoli, 1763)</text:span></text:p>
      <text:p text:style-name="P193">31. Семейство Нимфалиды — Nymphalidae</text:p>
      <text:p text:style-name="P194"><text:span text:style-name="T57">125.1. Ленточник тополевый – </text:span><text:span text:style-name="T58">Limenitis populi</text:span><text:span text:style-name="T57"> (Linnaeus, 1758)</text:span></text:p>
      <text:p text:style-name="P194"><text:span text:style-name="T57">126.2. Пеструшка обыкновенная – </text:span><text:span text:style-name="T58">Neptis rivularis</text:span><text:span text:style-name="T57"> (Scopoli, 1763)</text:span></text:p>
      <text:p text:style-name="P194"><text:span text:style-name="T57">127.3. Углокрыльница С-белое – </text:span><text:span text:style-name="T58">Polygonia C-album</text:span><text:span text:style-name="T57"> (Linnaeus, 1758)</text:span></text:p>
      <text:p text:style-name="P194"><text:span text:style-name="T57">128.4. Углокрыльница Т-белое – </text:span><text:span text:style-name="T58">Roddia L-album</text:span><text:span text:style-name="T57"> (Esper, 1780)</text:span></text:p>
      <text:p text:style-name="P194"><text:span text:style-name="T57">129.5. Крапивница –</text:span><text:span text:style-name="T58"> Aglais urticae</text:span><text:span text:style-name="T57"> (Linnaeus, 1758)</text:span></text:p>
      <text:p text:style-name="P194"><text:span text:style-name="T57">130.6. Павлиний глаз –</text:span><text:span text:style-name="T58"> Inachis io</text:span><text:span text:style-name="T57"> (Linnaeus, 1758)</text:span></text:p>
      <text:p text:style-name="P194"><text:span text:style-name="T57">131.7. Пестрокрыльница изменчивая –</text:span><text:span text:style-name="T58"> Arachnia levana</text:span><text:span text:style-name="T57"> (Linnaeus, 1758)</text:span></text:p>
      <text:p text:style-name="P194"><text:span text:style-name="T57">132.8. Шашечница Матурна –</text:span><text:span text:style-name="T58"> Euphydryas maturna</text:span><text:span text:style-name="T57"> (Linnaeus, 1758)</text:span></text:p>
      <text:p text:style-name="P194"><text:span text:style-name="T57">133.9. Шашечница аталия – </text:span><text:span text:style-name="T58">Melitaea athalia</text:span><text:span text:style-name="T57"> (Rottemburg, 1775)</text:span></text:p>
      <text:p text:style-name="P194"><text:span text:style-name="T57">134.10. Пашечница Бритомарта – </text:span><text:span text:style-name="T58">Melitaea britomartis</text:span><text:span text:style-name="T57"> Assman, 1848</text:span></text:p>
      <text:p text:style-name="P194"><text:span text:style-name="T57">135.11. Шашечница Менетрие – </text:span><text:span text:style-name="T58">Mellicta menetriesi</text:span><text:span text:style-name="T57"> Caradja, 1895</text:span></text:p>
      <text:p text:style-name="P194"><text:span text:style-name="T57">136.12. Шашечница дидима – </text:span><text:span text:style-name="T58">Melitaea didyma</text:span><text:span text:style-name="T57"> (Esper, 1779)</text:span></text:p>
      <text:p text:style-name="P194"><text:span text:style-name="T57">137.13. Перламутровка пафия – </text:span><text:span text:style-name="T58">Argynnis paphia</text:span><text:span text:style-name="T57"> (Linnaeus, 1758)</text:span></text:p>
      <text:p text:style-name="P194"><text:span text:style-name="T57">138.14. Перламутровка адиппа – </text:span><text:span text:style-name="T58">Fabriciana adippe</text:span><text:span text:style-name="T57"> (Linnaeus, 1767)</text:span></text:p>
      <text:p text:style-name="P194"><text:span text:style-name="T57">139.15. Перламутровка Аглая – </text:span><text:span text:style-name="T58">Mesoacidalia aglaja</text:span><text:span text:style-name="T57"> (Linnaeus, 1758)</text:span></text:p>
      <text:p text:style-name="P194"><text:span text:style-name="T57">140.17. Перламутровка Таволжанка – </text:span><text:span text:style-name="T58">Brenthis ino</text:span><text:span text:style-name="T57"> (Rottemburg, 1775)</text:span></text:p>
      <text:p text:style-name="P194"><text:span text:style-name="T57">141.18. Перламутровка полевая – </text:span><text:span text:style-name="T58">Issoria lathonia</text:span><text:span text:style-name="T57"> (Linnaeus, 1758)</text:span></text:p>
      <text:p text:style-name="P194"><text:span text:style-name="T57">142.19. Перламутровка селена – </text:span><text:span text:style-name="T58">Clossiana selene</text:span><text:span text:style-name="T57"> ([Denis et Schiffermüller], 1775)</text:span></text:p>
      <text:p text:style-name="P194"><text:span text:style-name="T57">143.20. Перламутровка Торá или Альпийская – </text:span><text:span text:style-name="T58">Clossiana thore</text:span><text:span text:style-name="T57"> (Hübner, 1806)</text:span></text:p>
      <text:p text:style-name="P194"><text:span text:style-name="T57">144.21. Перламутровка Диа – </text:span><text:span text:style-name="T58">Clossiana dia</text:span><text:span text:style-name="T57"> (Linnaeus, 1767)</text:span></text:p>
      <text:p text:style-name="P193">32. Семейство Голубянки — Lycaenidae</text:p>
      <text:p text:style-name="P194"><text:span text:style-name="T57">145.1. Хвостатка берёзовая – </text:span><text:span text:style-name="T58">Thecla betulae</text:span><text:span text:style-name="T57"> (Linnaeus, 1758)</text:span></text:p>
      <text:p text:style-name="P194"><text:span text:style-name="T57">146.2. Хвостатка сливовая – </text:span><text:span text:style-name="T58">Fixsenia pruni</text:span><text:span text:style-name="T57"> (Linnaeus, 1758)</text:span></text:p>
      <text:p text:style-name="P194"><text:span text:style-name="T57">147.3. Хвостатка спирейная – </text:span><text:span text:style-name="T58">Nordmannia prunoides</text:span><text:span text:style-name="T57"> (Staudinger, 1887)</text:span></text:p>
      <text:p text:style-name="P194"><text:span text:style-name="T57">148.4. Червонец обыкновенный –</text:span><text:span text:style-name="T58"> Heodes virgaureae</text:span><text:span text:style-name="T57"> (Linnaeus, 1758)</text:span></text:p>
      <text:p text:style-name="P194"><text:span text:style-name="T57">149.5. Червонец голубоватый – </text:span><text:span text:style-name="T58">Lycaena helle</text:span><text:span text:style-name="T57"> ([Denis et Schiffermüller], 1775)</text:span></text:p>
      <text:p text:style-name="P194"><text:span text:style-name="T57">150.6. Голубянка весенняя – </text:span><text:span text:style-name="T58">Сelastrina argiolus</text:span><text:span text:style-name="T57"> (Linnaeus, 1758)</text:span></text:p>
      <text:p text:style-name="P194"><text:span text:style-name="T57">151.7. Голубянка Аргиад – </text:span><text:span text:style-name="T58">Evéres argiades</text:span><text:span text:style-name="T57"> (Pallas, 1771)</text:span></text:p>
      <text:p text:style-name="P194"><text:span text:style-name="T57">152.8. Голубянка Наузитоус – </text:span><text:span text:style-name="T58">Maculinea nausithous</text:span><text:span text:style-name="T57"> (Bergstrasser, 1779)</text:span></text:p>
      <text:p text:style-name="P194"><text:span text:style-name="T57">153.9. Голубянка телеу́с – </text:span><text:span text:style-name="T58">Маculinea teleus</text:span><text:span text:style-name="T57"> (Bergstrasser, 1779)</text:span></text:p>
      <text:p text:style-name="P194"><text:span text:style-name="T57">154.10. Голубянка аргус –</text:span><text:span text:style-name="T58"> Plebejus argus</text:span><text:span text:style-name="T57"> (эвритопный)</text:span></text:p>
      <text:p text:style-name="P194"><text:span text:style-name="T57">155.11. Голубянка эвмедон – </text:span><text:span text:style-name="T58">Aricia eumedon</text:span><text:span text:style-name="T57"> (Esper, 1780)</text:span></text:p>
      <text:p text:style-name="P194"><text:span text:style-name="T57">156.12. Голубянка изменчивая – </text:span><text:span text:style-name="T58">Аricia artaxerxes</text:span><text:span text:style-name="T57"> (Fabricius, 1793)</text:span></text:p>
      <text:p text:style-name="P194"><text:span text:style-name="T57">157.13. Голубянка лесная – </text:span><text:span text:style-name="T58">Сyaniris semiargus</text:span><text:span text:style-name="T57"> (Rottemburg, 1775)</text:span></text:p>
      <text:p text:style-name="P194"><text:span text:style-name="T57">158.14. Голубянка Икар – </text:span><text:span text:style-name="T58">Polyommatus icarus</text:span><text:span text:style-name="T57"> (Rottemburg, 1775)</text:span></text:p>
      <text:p text:style-name="P194"><text:span text:style-name="T57">159.15. Голубянка аманда – </text:span><text:span text:style-name="T58">Polyommatus amanda</text:span><text:span text:style-name="T57"> (Schneider, 1792)</text:span></text:p>
      <text:p text:style-name="P194"><text:soft-page-break/><text:span text:style-name="T59">33. Семейство Медведицы — Arctiidae</text:span></text:p>
      <text:p text:style-name="P194"><text:span text:style-name="T57">160.1. Лишайница розовая – </text:span><text:span text:style-name="T58">Miltochrista miniata</text:span><text:span text:style-name="T57"> (Forster, 1771)</text:span></text:p>
      <text:p text:style-name="P194"><text:span text:style-name="T57">161.2. Лишайница сероватая – </text:span><text:span text:style-name="T58">Collita griseola </text:span><text:span text:style-name="T57">(Hübner, 1803)</text:span></text:p>
      <text:p text:style-name="P194"><text:span text:style-name="T57">162.3. Медведица Кайя – </text:span><text:span text:style-name="T58">Pericallia caja</text:span><text:span text:style-name="T57"> (Linnaeus, 1758)</text:span></text:p>
      <text:p text:style-name="P194"><text:span text:style-name="T57">163.4. Медведица-хозяйка – </text:span><text:span text:style-name="T58">Pericallia matronula</text:span><text:span text:style-name="T57"> (Linnaeus, 1758)</text:span></text:p>
      <text:p text:style-name="P194"><text:span text:style-name="T57">164.5. Медведица крапивная – </text:span><text:span text:style-name="T58">Diacrisia sannio (</text:span><text:span text:style-name="T57">Linnaeus, 1758)</text:span></text:p>
      <text:p text:style-name="P194"><text:span text:style-name="T57">165.6. Медведица крапивная – </text:span><text:span text:style-name="T58">Spilosoma urticae</text:span><text:span text:style-name="T57"> (Esper, 1789)</text:span></text:p>
      <text:p text:style-name="P193">34. Семейство Бражники — Sphingidae</text:p>
      <text:p text:style-name="P194"><text:span text:style-name="T57">166.1. Бражник слепой –</text:span><text:span text:style-name="T58"> Smеrinthus caecus</text:span><text:span text:style-name="T57"> Menetries, 1857</text:span></text:p>
      <text:p text:style-name="P193">35. Семейство Совки — Noctuidae</text:p>
      <text:p text:style-name="P194"><text:span text:style-name="T57">167.1. Совка зубчатокрылая – </text:span><text:span text:style-name="T58">Сcoliopteryx libatrix</text:span><text:span text:style-name="T57"> (Linnaeus, 1758)</text:span></text:p>
      <text:p text:style-name="P193">36. Семейство Пяденицы — Geometridae</text:p>
      <text:p text:style-name="P194"><text:span text:style-name="T57">168.1. Пяденица линейчатая – </text:span><text:span text:style-name="T58">Siona lineata</text:span><text:span text:style-name="T57"> (Scopoli, 1763)</text:span></text:p>
      <text:p text:style-name="P194"><text:span text:style-name="T57">169.2. Пяденица пёстрая вязовая – </text:span><text:span text:style-name="T58">Abraxas sylvata</text:span><text:span text:style-name="T57"> (Scopoli, 1763)</text:span></text:p>
      <text:p text:style-name="P194"><text:span text:style-name="T57">170.3. Пяденица решётчатая – </text:span><text:span text:style-name="T58">Chiasmia clathrata</text:span><text:span text:style-name="T57"> (Linnaeus, 1758)</text:span></text:p>
      <text:p text:style-name="P194"><text:span text:style-name="T57">171.4. Пяденица зелёная – </text:span><text:span text:style-name="T58">Геометра papilionaria</text:span><text:span text:style-name="T57"> (Linnaeus, 1758)</text:span></text:p>
      <text:p text:style-name="P194"><text:span text:style-name="T57">172.5. Пяденица окаймлённая – </text:span><text:span text:style-name="T58">Lomaspilis nigrita</text:span><text:span text:style-name="T57"> Heydemann, 1936</text:span></text:p>
      <text:p text:style-name="P194"><text:span text:style-name="T57">173.6. Пяденица осиновая жёлтая – </text:span><text:span text:style-name="T58">Stegania cararia</text:span><text:span text:style-name="T57"> (Hubner, 1790)</text:span></text:p>
      <text:p text:style-name="P194"><text:span text:style-name="T57">174.7. Пяденица углокрылая серая – </text:span><text:span text:style-name="T58">Macaria alternata</text:span><text:span text:style-name="T57"> ([Denis &amp; Schiffermüller], 1775)</text:span></text:p>
      <text:p text:style-name="P193">37. Семейство Хохлатки — Notodontidae</text:p>
      <text:p text:style-name="P194"><text:span text:style-name="T57">175.1. Хохлатка берёзовая – </text:span><text:span text:style-name="T58">Pheosia gnoma</text:span><text:span text:style-name="T57"> (Fabricius, 1776)</text:span></text:p>
      <text:p text:style-name="P194"><text:span text:style-name="T57">176.2. Лунка серебристая – </text:span><text:span text:style-name="T58">Phalera bucephala</text:span><text:span text:style-name="T57"> (Linnaeus, 1758)</text:span></text:p>
      <text:p text:style-name="P193">38. Семейство Травяные огнёвки – Crambidae</text:p>
      <text:p text:style-name="P194"><text:span text:style-name="T57">176.1. Луговой мотылёк – </text:span><text:span text:style-name="T58">Loxostege sticticalis</text:span><text:span text:style-name="T57"> Linnaeus, 1761</text:span></text:p>
      <text:p text:style-name="P196">Отряд Перепончатокрылые – Hymenoptera</text:p>
      <text:p text:style-name="P193">39. Семейство Пчелиные — Apidae</text:p>
      <text:p text:style-name="P194"><text:span text:style-name="T57">177.1. Шмель малый земляной или норовый – </text:span><text:span text:style-name="T58">Bombus lucorum</text:span><text:span text:style-name="T57"> Linnaeus, 1761</text:span></text:p>
      <text:p text:style-name="P194"><text:span text:style-name="T57">178.2. Шмель садовый – </text:span><text:span text:style-name="T58">Bombus hortorum</text:span><text:span text:style-name="T57"> (Linnaeus, 1761)</text:span></text:p>
      <text:p text:style-name="P194"><text:span text:style-name="T57">179.3. Шмель Шренка – </text:span><text:span text:style-name="T58">Bombus schrencki</text:span><text:span text:style-name="T57"> Morawitz, 1881</text:span></text:p>
      <text:p text:style-name="P194"><text:span text:style-name="T57">180.4. Шмель полевой – </text:span><text:span text:style-name="T58">Bombus pascuorum</text:span><text:span text:style-name="T57"> (Scopoli, 1763)</text:span></text:p>
      <text:p text:style-name="P193">40. Семейство Муравьи — Formicidae</text:p>
      <text:p text:style-name="P194"><text:span text:style-name="T57">181.1. Мирмика рыжая – </text:span><text:span text:style-name="T58">Myrmica rubra</text:span><text:span text:style-name="T57"> (Linnaeus, 1758)</text:span></text:p>
      <text:p text:style-name="P194"><text:span text:style-name="T57">182.2. Муравей черный садовый – </text:span><text:span text:style-name="T58">Lasius niger</text:span><text:span text:style-name="T57"> (Linnaeus, 1758)</text:span></text:p>
      <text:p text:style-name="P193">41. Семейство Настоящие осы — Vespidae</text:p>
      <text:p text:style-name="P194"><text:span text:style-name="T57">183.1. Шершень обыкновенный – </text:span><text:span text:style-name="T58">Vespa crabro</text:span><text:span text:style-name="T57"> Linnaeus, 1758</text:span></text:p>
      <text:p text:style-name="P194"><text:span text:style-name="T57">184.2. Оса германская – </text:span><text:span text:style-name="T58">Vespula germanica</text:span><text:span text:style-name="T57"> (Fabricius, 1793)</text:span></text:p>
      <text:p text:style-name="P194"><text:span text:style-name="T57">185.3. Оса обыкновенная – </text:span><text:span text:style-name="T58">Vespula vulgaris</text:span><text:span text:style-name="T57"> (Linnaeus 1758)</text:span></text:p>
      <text:p text:style-name="P196">Отряд Двукрылые - Diptera</text:p>
      <text:p text:style-name="P193">42. Семейство Мухи падальные — Calliphoridae</text:p>
      <text:p text:style-name="P194"><text:span text:style-name="T57">186.1. Муха зеленая падальная –</text:span><text:span text:style-name="T58"> Lucilia sericata</text:span><text:span text:style-name="T57"> (Meigen, 1826)</text:span></text:p>
      <text:p text:style-name="P193">43. Семейство Мясные мухи (Sarcophagidae)</text:p>
      <text:p text:style-name="P194"><text:span text:style-name="T57">187.1. Муха серая мясная – </text:span><text:span text:style-name="T58">Sarcophaga carnaria</text:span><text:span text:style-name="T57"> (Linnaeus, 1758)</text:span></text:p>
      <text:p text:style-name="P193">44. Семейство Muscidae - Настоящие мухи</text:p>
      <text:p text:style-name="P194"><text:span text:style-name="T57">188.1. Жигалка осенняя –</text:span><text:span text:style-name="T58"> Stomoxys calcitrans</text:span><text:span text:style-name="T57"> (Linnaeus, 1758)</text:span></text:p>
      <text:p text:style-name="P193">45. Семейство Журчалки — Syrphidae</text:p>
      <text:p text:style-name="P194"><text:span text:style-name="T57">189.1. Пчеловидка цепкая – </text:span><text:span text:style-name="T58">Eristalis tenax</text:span><text:span text:style-name="T57"> (Linnaeus, 1758)</text:span></text:p>
      <text:p text:style-name="P193">46. Семейство Слепни (Tabanidae)</text:p>
      <text:p text:style-name="P194"><text:span text:style-name="T57">190.1. Дождевка обыкновенная – </text:span><text:span text:style-name="T58">Haematopota pluvialis</text:span><text:span text:style-name="T57"> (Linnaeus, 1758)</text:span></text:p>
      <text:p text:style-name="P194"><text:span text:style-name="T57">191.2. Златоглазик (пестряк) лесной –</text:span><text:span text:style-name="T58"> Chrysops caecutiens</text:span><text:span text:style-name="T57"> (Linnaeus, 1758)</text:span></text:p>
      <text:p text:style-name="P193">47. Семейство Комары-долгоножки — Tipulidae</text:p>
      <text:p text:style-name="P194"><text:span text:style-name="T57">192.1. Долгоножка вредная – </text:span><text:span text:style-name="T58">Tipula paludosa </text:span><text:span text:style-name="T57">Meigen, 1830</text:span></text:p>
      <text:p text:style-name="P193">48. Семейство Детритницы или Почвенные комарики — Sciaridae</text:p>
      <text:p text:style-name="P194"><text:soft-page-break/><text:span text:style-name="T57">193.1. Темнокрылка стрекозкоподобная – </text:span><text:span text:style-name="T58">Sciara hemerobioides</text:span><text:span text:style-name="T57"> Scopoli, 1763</text:span></text:p>
      <text:p text:style-name="P197"/>
      <text:p text:style-name="P196">Тип Хордовые - Chordata</text:p>
      <text:p text:style-name="P198">Класс Лучеперые - Actinopterygii</text:p>
      <text:p text:style-name="P192">Отряд Лососеобразные - Salmoniformes</text:p>
      <text:p text:style-name="P193">1. Семейство Лососёвые — Salmonidae</text:p>
      <text:p text:style-name="P197">1.1. Хариус сибирский – Thymallus arcticus (Pallas. 1776)</text:p>
      <text:p text:style-name="P192">Отряд Щукообразные – Esociformes</text:p>
      <text:p text:style-name="P193">2. Семейство Щуковые — Esocidae</text:p>
      <text:p text:style-name="P194"><text:span text:style-name="T57">2.1. Щука – </text:span><text:span text:style-name="T58">Esox lucius</text:span><text:span text:style-name="T57"> Linnaeus, 1758</text:span></text:p>
      <text:p text:style-name="P196">Отряд Карпообразные - Cypriniformes</text:p>
      <text:p text:style-name="P193">3. Семейство Карповые — Cyprinidae</text:p>
      <text:p text:style-name="P194"><text:span text:style-name="T57">3.1. Карась серебряный –</text:span><text:span text:style-name="T58"> Carassius auratus</text:span><text:span text:style-name="T57"> (Linnaeus, 1758)</text:span></text:p>
      <text:p text:style-name="P194"><text:span text:style-name="T57">4.2. Сазан –</text:span><text:span text:style-name="T58"> Cyprinus carpio</text:span><text:span text:style-name="T57"> Linnaeus, 1758</text:span></text:p>
      <text:p text:style-name="P194"><text:span text:style-name="T57">5.3. Пескарь сибирский – </text:span><text:span text:style-name="T58">Gobio cynocephalus</text:span><text:span text:style-name="T57"> Dybowski 1869</text:span></text:p>
      <text:p text:style-name="P194"><text:span text:style-name="T57">6.4. Язь – </text:span><text:span text:style-name="T58">Leuciscus idus</text:span><text:span text:style-name="T57"> (Linnaeus, 1758)</text:span></text:p>
      <text:p text:style-name="P194"><text:span text:style-name="T57">7.5. Елец – </text:span><text:span text:style-name="T58">Leuciscus leuciscus</text:span><text:span text:style-name="T57"> (Linnaeus, 1758)</text:span></text:p>
      <text:p text:style-name="P194"><text:span text:style-name="T57">8.6. Плотва – </text:span><text:span text:style-name="T58">Rutilus rutilus</text:span><text:span text:style-name="T57"> (Linnaeus, 1758)</text:span></text:p>
      <text:p text:style-name="P194"><text:span text:style-name="T57">9.7. Гольян обыкновенный – </text:span><text:span text:style-name="T58">Phoxinus phoxinus </text:span><text:span text:style-name="T57">(Linnaeus, 1758)</text:span></text:p>
      <text:p text:style-name="P193">4. Семейство Балиторовые — Balitoridae</text:p>
      <text:p text:style-name="P194"><text:span text:style-name="T57">10.1. Голец, усач сибирский – </text:span><text:span text:style-name="T58">Barbatula toni</text:span><text:span text:style-name="T57"> (Dybowski, 1869)</text:span></text:p>
      <text:p text:style-name="P192">Отряд Окунеобразные - Perciformes</text:p>
      <text:p text:style-name="P193">5. Семейство Окуневые — Percidae</text:p>
      <text:p text:style-name="P194"><text:span text:style-name="T57">11.1. Окунь –</text:span><text:span text:style-name="T58"> Perca fluviatilis</text:span><text:span text:style-name="T57"> Linnaeus, 1758</text:span></text:p>
      <text:p text:style-name="P194"><text:span text:style-name="T57">12.2. Ерш обыкновенный –</text:span><text:span text:style-name="T58"> Gymnocephalus cernuus</text:span><text:span text:style-name="T57"> (Linnaeus, 1758)</text:span></text:p>
      <text:p text:style-name="P197"/>
      <text:p text:style-name="P199">Класс Земноводные - Amphibia</text:p>
      <text:p text:style-name="P192">Отряд Бесхвостые амфибии – Anura</text:p>
      <text:p text:style-name="P193">6. Семейство Жабы — Bufonidae</text:p>
      <text:p text:style-name="P194"><text:span text:style-name="T57">13.1. Жаба обыкновенная – </text:span><text:span text:style-name="T58">Bufo bufo</text:span><text:span text:style-name="T57"> (Linnaeus, 1758)</text:span></text:p>
      <text:p text:style-name="P193">7. Семейство Настоящие лягушки — Ranidae</text:p>
      <text:p text:style-name="P194"><text:span text:style-name="T57">14.1. Лягушка остромордая – </text:span><text:span text:style-name="T58">Rana arvalis</text:span><text:span text:style-name="T57"> Nilsson, 1842</text:span></text:p>
      <text:p text:style-name="P197"/>
      <text:p text:style-name="P199">Класс Пресмыкающиеся – Reptilia</text:p>
      <text:p text:style-name="P192">Отряд Чешуйчатые – Squamata</text:p>
      <text:p text:style-name="P193">8. Семейство Настоящие ящерицы – Lacertidae</text:p>
      <text:p text:style-name="P194"><text:span text:style-name="T57">15.1. Ящерица живородящая –</text:span><text:span text:style-name="T58"> Zootoca vivipara</text:span><text:span text:style-name="T57"> Vonjacquin, 1787</text:span></text:p>
      <text:p text:style-name="P193">9. Семейство Гадюковые — Viperidae</text:p>
      <text:p text:style-name="P194"><text:span text:style-name="T57">16.1. Гадюка обыкновенная – </text:span><text:span text:style-name="T58">Vipera berus</text:span><text:span text:style-name="T57"> Linnaeus, 1758</text:span></text:p>
      <text:p text:style-name="P199">Класс Птицы - Aves</text:p>
      <text:p text:style-name="P192">Отряд Аистообразные - Ciciniformes</text:p>
      <text:p text:style-name="P193">10. Семейство Аистовые — Ciconidae</text:p>
      <text:p text:style-name="P194"><text:span text:style-name="T57">17.1. Аист черный –</text:span><text:span text:style-name="T58"> Ciconia nigra</text:span><text:span text:style-name="T57"> (Linnaeus, 1758)</text:span></text:p>
      <text:p text:style-name="P192">Отряд Гусеобразные — Anseriformes</text:p>
      <text:p text:style-name="P193">11. Семейство Утиные — Anatidae</text:p>
      <text:p text:style-name="P194"><text:span text:style-name="T57">18.1. Кряква – </text:span><text:span text:style-name="T58">Anas platyrhynchos</text:span><text:span text:style-name="T57"> Linnaeus, 1758</text:span></text:p>
      <text:p text:style-name="P194"><text:span text:style-name="T57">19.2. Широконоска –</text:span><text:span text:style-name="T58"> Spatula clypeata</text:span><text:span text:style-name="T57"> Linnaeus, 1758</text:span></text:p>
      <text:p text:style-name="P194"><text:span text:style-name="T57">20.3. Шилохвость – </text:span><text:span text:style-name="T58">Anas acuta</text:span><text:span text:style-name="T57"> (Linnaeus, 1758)</text:span></text:p>
      <text:p text:style-name="P194"><text:span text:style-name="T57">21.4. Свиязь – </text:span><text:span text:style-name="T58">Mareca penelope</text:span><text:span text:style-name="T57"> (Linnaeus, 1758)</text:span></text:p>
      <text:p text:style-name="P194"><text:span text:style-name="T57">22.5. Чирок-трескунок – </text:span><text:span text:style-name="T58">Anas querquedula</text:span><text:span text:style-name="T57"> Linnaeus, 1758</text:span></text:p>
      <text:p text:style-name="P194"><text:span text:style-name="T57">23.6. Чирок-свистунок – </text:span><text:span text:style-name="T58">Anas crecca</text:span><text:span text:style-name="T57"> Linnaeus, 1758</text:span></text:p>
      <text:p text:style-name="P194"><text:span text:style-name="T57">24.7. Красноголовый нырок – </text:span><text:span text:style-name="T58">Aythya ferina</text:span><text:span text:style-name="T57"> (Linnaeus, 1758)</text:span></text:p>
      <text:p text:style-name="P194"><text:soft-page-break/><text:span text:style-name="T57">25.8. Хохлатая чернеть – </text:span><text:span text:style-name="T58">Aythya fuligula</text:span><text:span text:style-name="T57"> (Linnaeus, 1758)</text:span></text:p>
      <text:p text:style-name="P196">Отряд Ястребообразные - Accipitriformes</text:p>
      <text:p text:style-name="P193">12. Семейство Ястребиные – Accipitridae</text:p>
      <text:p text:style-name="P197">25.1. Коршун черный – Milvus migrans (Boddaert, 1783)</text:p>
      <text:p text:style-name="P197">26.2. Осоед обыкновенный, или европейский – Pernis apivorus (Linnaeus, 1758)</text:p>
      <text:p text:style-name="P194"><text:span text:style-name="T57">27.3. Полевой лунь – </text:span><text:span text:style-name="T58">Circus cyaneus</text:span><text:span text:style-name="T57"> (Linnaeus, 1766)</text:span></text:p>
      <text:p text:style-name="P194"><text:span text:style-name="T57">28.4. Лунь луговой – </text:span><text:span text:style-name="T58">Circur pygargus</text:span><text:span text:style-name="T57"> (Linnaeus, 1758)</text:span></text:p>
      <text:p text:style-name="P194"><text:span text:style-name="T57">29.5. Ястреб тетеревятник – </text:span><text:span text:style-name="T58">Accipiter gentilis </text:span><text:span text:style-name="T57">(Linnaeus, 1758)</text:span></text:p>
      <text:p text:style-name="P194"><text:span text:style-name="T57">30.6. Ястреб перепелятник – </text:span><text:span text:style-name="T58">Accipiter nisus</text:span><text:span text:style-name="T57"> (Linnaeus, 1758)</text:span></text:p>
      <text:p text:style-name="P194"><text:span text:style-name="T57">31.7. Канюк зимняк – </text:span><text:span text:style-name="T58">Buteo lagopus</text:span><text:span text:style-name="T57"> (Pontoppidan, 1763)</text:span></text:p>
      <text:p text:style-name="P194"><text:span text:style-name="T57">32.8. Канюк обыкновенный – </text:span><text:span text:style-name="T58">Buteo buteo</text:span><text:span text:style-name="T57"> (Linnaeus, 1758)</text:span></text:p>
      <text:p text:style-name="P196">Отряд Соколообразные - Falconiformes</text:p>
      <text:p text:style-name="P193">13. Семейство Соколиные — Falconidae</text:p>
      <text:p text:style-name="P194"><text:span text:style-name="T57">33.1. Пустельга обыкновенная –</text:span><text:span text:style-name="T58"> Falco tinnunculus</text:span><text:span text:style-name="T57"> Linnaeus, 1758</text:span></text:p>
      <text:p text:style-name="P194"><text:span text:style-name="T57">34.2. Дербник – </text:span><text:span text:style-name="T58">Falco columbarius</text:span><text:span text:style-name="T57"> Linnaeus, 1758</text:span></text:p>
      <text:p text:style-name="P192">Отряд Курообразные - Galliformes</text:p>
      <text:p text:style-name="P193">14. Семейство Фазановые — Phasianidae</text:p>
      <text:p text:style-name="P194"><text:span text:style-name="T57">35.1. Глухарь – </text:span><text:span text:style-name="T58">Tetrao urogallus</text:span><text:span text:style-name="T57"> Linnaeus, 1758</text:span></text:p>
      <text:p text:style-name="P194"><text:span text:style-name="T57">36.2. Тетерев – </text:span><text:span text:style-name="T58">Tetrao tetrix</text:span><text:span text:style-name="T57"> Linnaeus, 1758</text:span></text:p>
      <text:p text:style-name="P194"><text:span text:style-name="T57">37.3. Рябчик – </text:span><text:span text:style-name="T58">Tetrastes bonasia</text:span><text:span text:style-name="T57"> (Linnaeus, 1758)</text:span></text:p>
      <text:p text:style-name="P194"><text:span text:style-name="T57">38.4. Перепел – </text:span><text:span text:style-name="T58">Coturnix coturnix</text:span><text:span text:style-name="T57"> (Linnaeus, 1758)</text:span></text:p>
      <text:p text:style-name="P196">Отряд Журавлеобразные - Gruiformes</text:p>
      <text:p text:style-name="P193">15. Семейство Журавлиные — Gruidae</text:p>
      <text:p text:style-name="P194"><text:span text:style-name="T57">39.1. Журавль серый – </text:span><text:span text:style-name="T58">Grus grus</text:span><text:span text:style-name="T57"> (Linnaeus, 1758)</text:span></text:p>
      <text:p text:style-name="P193">16. Семейство Пастушковые – Rallidae</text:p>
      <text:p text:style-name="P194"><text:span text:style-name="T57">40.1. Коростель – </text:span><text:span text:style-name="T58">Crex crex </text:span><text:span text:style-name="T57">(Linnaeus, 1758)</text:span></text:p>
      <text:p text:style-name="P194"><text:span text:style-name="T57">41.2. Погоныш – </text:span><text:span text:style-name="T58">Porzana porzana</text:span><text:span text:style-name="T57"> (Linnaeus, 1766)</text:span></text:p>
      <text:p text:style-name="P192">Отряд Ржанкообразные - Charadriiformes</text:p>
      <text:p text:style-name="P193">17. Семейство Ржанковые — Charadriidae</text:p>
      <text:p text:style-name="P194"><text:span text:style-name="T57">42.1. Чибис – </text:span><text:span text:style-name="T58">Vanellus vanellus</text:span><text:span text:style-name="T57"> (Linnaeus, 1758)</text:span></text:p>
      <text:p text:style-name="P193">18. Семейство Бекасовые — Scolopacidae</text:p>
      <text:p text:style-name="P194"><text:span text:style-name="T57">43.1. Большой улит – </text:span><text:span text:style-name="T58">Tringa nebularia</text:span><text:span text:style-name="T57"> (Gunnerus, 1767)</text:span></text:p>
      <text:p text:style-name="P194"><text:span text:style-name="T57">44.2. Черныш –</text:span><text:span text:style-name="T58"> Tringa ochropus</text:span><text:span text:style-name="T57"> Linnaeus, 1758</text:span></text:p>
      <text:p text:style-name="P194"><text:span text:style-name="T57">45.3. Фифи – </text:span><text:span text:style-name="T58">Tringa glareola</text:span><text:span text:style-name="T57"> Linnaeus, 1758</text:span></text:p>
      <text:p text:style-name="P194"><text:span text:style-name="T57">46.4. Круглоносый плавунчик –</text:span><text:span text:style-name="T58"> Phalaropus lobatus</text:span><text:span text:style-name="T57"> (Linnaeus, 1758)</text:span></text:p>
      <text:p text:style-name="P194"><text:span text:style-name="T57">47.5. Бекас – </text:span><text:span text:style-name="T58">Gallinago gallinago</text:span><text:span text:style-name="T57"> (Linnaeus, 1758)</text:span></text:p>
      <text:p text:style-name="P194"><text:span text:style-name="T57">48.6. Лесной дупель –</text:span><text:span text:style-name="T58"> Gallinago megala</text:span><text:span text:style-name="T57"> Swinhoe, 1861</text:span></text:p>
      <text:p text:style-name="P194"><text:span text:style-name="T57">49.7. Вальдшнеп –</text:span><text:span text:style-name="T58"> Scolopax rusticola</text:span><text:span text:style-name="T57"> Linnaeus, 1758</text:span></text:p>
      <text:p text:style-name="P193">19. Семейство Чайковые — Laridaeе</text:p>
      <text:p text:style-name="P194"><text:span text:style-name="T57">50.1. Чайка сизая – </text:span><text:span text:style-name="T58">Larus canus</text:span><text:span text:style-name="T57"> Linnaeus, 1758</text:span></text:p>
      <text:p text:style-name="P194"><text:span text:style-name="T57">51.2. Чёрная крачка – </text:span><text:span text:style-name="T58">Chlidonias niger</text:span><text:span text:style-name="T57"> (Linnaeus, 1758)</text:span></text:p>
      <text:p text:style-name="P196">Отряд Голубеобразные - Columbiformes</text:p>
      <text:p text:style-name="P193">20. Семейство Голубиные – Columbidae</text:p>
      <text:p text:style-name="P194"><text:span text:style-name="T57">52.1. Голубь сизый – </text:span><text:span text:style-name="T58">Columba livi</text:span><text:span text:style-name="T57">a Gmelin, 1789</text:span></text:p>
      <text:p text:style-name="P194"><text:span text:style-name="T57">53.2. Клинтух – </text:span><text:span text:style-name="T58">Columba oenas</text:span><text:span text:style-name="T57"> Linnaeus, 1758</text:span></text:p>
      <text:p text:style-name="P194"><text:span text:style-name="T57">54.3. Горлица большая –</text:span><text:span text:style-name="T58"> Streptopelia orientalis</text:span><text:span text:style-name="T57"> (Latham, 1790)</text:span></text:p>
      <text:p text:style-name="P192">Отряд Кукушкообразные – Cuculiformes</text:p>
      <text:p text:style-name="P193">21. Семейство Кукушковые — Cuculidae</text:p>
      <text:p text:style-name="P194"><text:span text:style-name="T57">55.1. Кукушка обыкновенная – </text:span><text:span text:style-name="T58">Cuculus canorus</text:span><text:span text:style-name="T57"> Linnaeus, 1758</text:span></text:p>
      <text:p text:style-name="P192">Отряд Совообразные - Strigiformes</text:p>
      <text:p text:style-name="P193">22. Семейство Совиные — Strigidae</text:p>
      <text:p text:style-name="P194"><text:span text:style-name="T57">56.1. Белая полярная сова –</text:span><text:span text:style-name="T58"> Bubo scandiacus</text:span><text:span text:style-name="T57"> (Linnaeus, 1758)</text:span></text:p>
      <text:p text:style-name="P194"><text:soft-page-break/><text:span text:style-name="T57">57.2. Филин – </text:span><text:span text:style-name="T58">Bubo bubo</text:span><text:span text:style-name="T57"> (Linnaeus, 1758)</text:span></text:p>
      <text:p text:style-name="P194"><text:span text:style-name="T57">58.3. Сова ушастая – </text:span><text:span text:style-name="T58">Asio otus</text:span><text:span text:style-name="T57"> (Linnaeus, 1758)</text:span></text:p>
      <text:p text:style-name="P194"><text:span text:style-name="T57">59.4. Сова болотная – </text:span><text:span text:style-name="T58">Asio flammeus</text:span><text:span text:style-name="T57"> (Pontoppidan, 1763)</text:span></text:p>
      <text:p text:style-name="P194"><text:span text:style-name="T57">60.5. Сыч мохноногий – </text:span><text:span text:style-name="T58">Aegolius funereus</text:span><text:span text:style-name="T57"> (Linnaeus, 1758)</text:span></text:p>
      <text:p text:style-name="P194"><text:span text:style-name="T57">61.6. Ястребиная сова – </text:span><text:span text:style-name="T58">Surnia ulula </text:span><text:span text:style-name="T57">Linnaeus, 1758</text:span></text:p>
      <text:p text:style-name="P194"><text:span text:style-name="T57">62.7. Неясыть длиннохвостая – </text:span><text:span text:style-name="T58">Strix uralensis</text:span><text:span text:style-name="T57"> Pallas, 1771</text:span></text:p>
      <text:p text:style-name="P196">Отряд Стрижеобразные - Аpodiformes</text:p>
      <text:p text:style-name="P193">23. Семейство Стрижиные – Apodidae</text:p>
      <text:p text:style-name="P194"><text:span text:style-name="T57">63.1. Стриж иглохвостый, или колючехвостый – </text:span><text:span text:style-name="T58">Hirundapus caudacutus </text:span><text:span text:style-name="T57">(Latham, 1801)</text:span></text:p>
      <text:p text:style-name="P192">Отряд Дятлообразные - Piciformes</text:p>
      <text:p text:style-name="P193">24. Семейство Дятловые — Picidae</text:p>
      <text:p text:style-name="P194"><text:span text:style-name="T57">64.1. Вертишейка – </text:span><text:span text:style-name="T58">Jynx torquilla</text:span><text:span text:style-name="T57"> Linnaeus, 1758</text:span></text:p>
      <text:p text:style-name="P194"><text:span text:style-name="T57">65.2. Желна, или черный дятел – </text:span><text:span text:style-name="T58">Dryocopus martius</text:span><text:span text:style-name="T57"> (Linnaeus, 1758)</text:span></text:p>
      <text:p text:style-name="P194"><text:span text:style-name="T57">66.3. Большой пёстрый дятел – </text:span><text:span text:style-name="T58">Dendrocopos major</text:span><text:span text:style-name="T57"> (Linnaeus, 1758)</text:span></text:p>
      <text:p text:style-name="P194"><text:span text:style-name="T57">67.4. Белоспинный дятел – </text:span><text:span text:style-name="T58">Dendrocopos leucotos</text:span><text:span text:style-name="T57"> (Bechstein, 1802)</text:span></text:p>
      <text:p text:style-name="P196">Отряд Воробьинообразные - Passeriformes</text:p>
      <text:p text:style-name="P193">25. Семейство Ласточковые — Hirundinidae</text:p>
      <text:p text:style-name="P194"><text:span text:style-name="T57">68.1. Деревенская ласточка – </text:span><text:span text:style-name="T58">Hirundo rustica </text:span><text:span text:style-name="T57">Linnaeus, 1758</text:span></text:p>
      <text:p text:style-name="P193">26. Семейство Жаворонковые — Alaudidae</text:p>
      <text:p text:style-name="P194"><text:span text:style-name="T57">69.1. Жаворонок полевой – </text:span><text:span text:style-name="T58">Alauda</text:span><text:span text:style-name="T57"> </text:span><text:span text:style-name="T58">arvensis</text:span><text:span text:style-name="T57"> Linnaeus, 1758</text:span></text:p>
      <text:p text:style-name="P193">27. Семейство Трясогузковые – Motacillidae</text:p>
      <text:p text:style-name="P194"><text:span text:style-name="T57">70.1. Конек лесной – </text:span><text:span text:style-name="T58">Anthus trivialis</text:span><text:span text:style-name="T57"> (Linnaeus, 1758)</text:span></text:p>
      <text:p text:style-name="P194"><text:span text:style-name="T57">71.2. Конёк пятнистый, или зелёный – </text:span><text:span text:style-name="T58">Anthus hodgsoni</text:span><text:span text:style-name="T57"> (Richmond, 1907)</text:span></text:p>
      <text:p text:style-name="P194"><text:span text:style-name="T57">72.3. Трясогузка белая – </text:span><text:span text:style-name="T58">Motacilla alba</text:span><text:span text:style-name="T57"> Linnaeus, 1758</text:span></text:p>
      <text:p text:style-name="P194"><text:span text:style-name="T57">73.4. Трясогузка желтая – </text:span><text:span text:style-name="T58">Motacilla flava</text:span><text:span text:style-name="T57"> Linnaeus, 1758</text:span></text:p>
      <text:p text:style-name="P193">28. Семейство Иволговые — Oriolidae</text:p>
      <text:p text:style-name="P194"><text:span text:style-name="T57">74.1. Обыкновенная иволга – </text:span><text:span text:style-name="T58">Oriolus oriolus</text:span><text:span text:style-name="T57"> (Linnaeus, 1758)</text:span></text:p>
      <text:p text:style-name="P193">29. Семейство Скворцовые – Sturnidae</text:p>
      <text:p text:style-name="P194"><text:span text:style-name="T57">75.1. Обыкновенный скворец – </text:span><text:span text:style-name="T58">Sturnus vulgaris</text:span><text:span text:style-name="T57"> Linnaeus, 1758</text:span></text:p>
      <text:p text:style-name="P193">30. Семейство Врановые — Corvidae</text:p>
      <text:p text:style-name="P194"><text:span text:style-name="T57">76.1. Сорока –</text:span><text:span text:style-name="T58"> Pica pica</text:span><text:span text:style-name="T57"> (Linnaeus, 1758)</text:span></text:p>
      <text:p text:style-name="P194"><text:span text:style-name="T57">77.2. Галка – </text:span><text:span text:style-name="T58">Corvus monedula </text:span><text:span text:style-name="T57">Linnaeus, 1758</text:span></text:p>
      <text:p text:style-name="P194"><text:span text:style-name="T57">78.3. Грач –</text:span><text:span text:style-name="T58"> Corvus frugilegus</text:span><text:span text:style-name="T57"> Linnaeus, 1758</text:span></text:p>
      <text:p text:style-name="P194"><text:span text:style-name="T57">79.4. Серая ворона – </text:span><text:span text:style-name="T58">Corvus cornix</text:span><text:span text:style-name="T57"> Linnaeus, 1758</text:span></text:p>
      <text:p text:style-name="P194"><text:span text:style-name="T57">80.5. Ворон –</text:span><text:span text:style-name="T58"> Corvus corax </text:span><text:span text:style-name="T57">Linnaeus, 1758</text:span></text:p>
      <text:p text:style-name="P193">31. Семейство Славковые – Sylviidae</text:p>
      <text:p text:style-name="P194"><text:span text:style-name="T57">81.1. Сверчок обыкновенный – </text:span><text:span text:style-name="T58">Locustella naevia</text:span><text:span text:style-name="T57"> (Boddaert, 1783)</text:span></text:p>
      <text:p text:style-name="P194"><text:span text:style-name="T57">82.2. Сверчок пятнистый –</text:span><text:span text:style-name="T58"> Locustella lanceolata</text:span><text:span text:style-name="T57"> (Temminck, 1840)</text:span></text:p>
      <text:p text:style-name="P194"><text:span text:style-name="T57">83.3. Камышевка садовая – </text:span><text:span text:style-name="T58">Acrocephalu dumetorum</text:span><text:span text:style-name="T57"> Blyth, 1849</text:span></text:p>
      <text:p text:style-name="P194"><text:span text:style-name="T57">84.4. Камышевка толстоклювая –</text:span><text:span text:style-name="T58"> Acrocephalus aedon</text:span><text:span text:style-name="T57"> (Pallas, 1776)</text:span></text:p>
      <text:p text:style-name="P194"><text:span text:style-name="T57">85.5. Пересмешка зеленая – </text:span><text:span text:style-name="T58">Hippolais icterina (</text:span><text:span text:style-name="T57">Vieillot, 1817)</text:span></text:p>
      <text:p text:style-name="P194"><text:span text:style-name="T57">86.6. Бормотушка северная – </text:span><text:span text:style-name="T58">Hippolais caligata</text:span><text:span text:style-name="T57"> (Lichtenstein, 1823)</text:span></text:p>
      <text:p text:style-name="P194"><text:span text:style-name="T57">87.7. Славка садовая – </text:span><text:span text:style-name="T58">Sylvia borin</text:span><text:span text:style-name="T57"> (Boddaert, 1783)</text:span></text:p>
      <text:p text:style-name="P194"><text:span text:style-name="T57">88.8. Славка серая –</text:span><text:span text:style-name="T58"> Sylvia communis</text:span><text:span text:style-name="T57"> Latham, 1787</text:span></text:p>
      <text:p text:style-name="P194"><text:span text:style-name="T57">89.9. Славка-завирушка –</text:span><text:span text:style-name="T58"> Sylvia curruca</text:span><text:span text:style-name="T57"> (Linnaeus, 1758)</text:span></text:p>
      <text:p text:style-name="P194"><text:span text:style-name="T57">90.10. Пеночка-теньковка –</text:span><text:span text:style-name="T58"> Phylloscopus collybita</text:span><text:span text:style-name="T57"> (Vieillot, 1817)</text:span></text:p>
      <text:p text:style-name="P194"><text:span text:style-name="T57">91.11. Пеночка-весничка – </text:span><text:span text:style-name="T58">Phylloscopus trochilus</text:span><text:span text:style-name="T57"> (Linnaeus, 1758)</text:span></text:p>
      <text:p text:style-name="P194"><text:span text:style-name="T57">92.12. Пеночка зеленая – </text:span><text:span text:style-name="T58">Рhylloscopus trochiloides</text:span><text:span text:style-name="T57"> (Sundevall, 1837)</text:span></text:p>
      <text:p text:style-name="P194"><text:span text:style-name="T57">93.13. Пеночка бурая – </text:span><text:span text:style-name="T58">Phylloscopus fuscatus</text:span><text:span text:style-name="T57"> (Blyth, 1842)</text:span></text:p>
      <text:p text:style-name="P194"><text:span text:style-name="T57">94.14. Пеночка толстоклювая – </text:span><text:span text:style-name="T58">Phylloscopus schwarzi</text:span><text:span text:style-name="T57"> (Radde, 1863)</text:span></text:p>
      <text:p text:style-name="P193">32. Семейство Мухоловковые — Muscicapidae</text:p>
      <text:p text:style-name="P194"><text:span text:style-name="T57">95.1. Мухоловка-пеструшка – </text:span><text:span text:style-name="T58">Ficedula hypoleuca</text:span><text:span text:style-name="T57"> (Pallas, 1764)</text:span></text:p>
      <text:p text:style-name="P194"><text:soft-page-break/><text:span text:style-name="T57">96.2. Мухоловка серая – </text:span><text:span text:style-name="T58">Muscicapa striata</text:span><text:span text:style-name="T57"> (Pallas, 1764)</text:span></text:p>
      <text:p text:style-name="P193">33. Семейство Дроздовые — Turdidae</text:p>
      <text:p text:style-name="P194"><text:span text:style-name="T57">97.1. Дрозд рябинник – </text:span><text:span text:style-name="T58">Turdus pilaris</text:span><text:span text:style-name="T57"> Linnaeus, 1758</text:span></text:p>
      <text:p text:style-name="P194"><text:span text:style-name="T57">98.2. Дрозд певчий – </text:span><text:span text:style-name="T58">Турdus philomelos</text:span><text:span text:style-name="T57"> Brehm, 1831</text:span></text:p>
      <text:p text:style-name="P194"><text:span text:style-name="T57">99.3. Дрозд белобровик – </text:span><text:span text:style-name="T58">Турdus iliacus</text:span><text:span text:style-name="T57"> Linnaeus, 1766</text:span></text:p>
      <text:p text:style-name="P194"><text:span text:style-name="T57">100.4. Чекан черноголовый – </text:span><text:span text:style-name="T58">Saxicola maura</text:span><text:span text:style-name="T57"> Pallas, 1773</text:span></text:p>
      <text:p text:style-name="P194"><text:span text:style-name="T57">101.5. Чекан луговой –</text:span><text:span text:style-name="T58"> Saxicola rubetra</text:span><text:span text:style-name="T57"> (Linnaeus, 1758)</text:span></text:p>
      <text:p text:style-name="P194"><text:span text:style-name="T57">102.6. Соловей-красношейка – </text:span><text:span text:style-name="T58">Luscinia calliope</text:span><text:span text:style-name="T57"> (Pallas, 1776)</text:span></text:p>
      <text:p text:style-name="P194"><text:span text:style-name="T57">103.7. Варакушка –</text:span><text:span text:style-name="T58"> Luscinia svecica</text:span><text:span text:style-name="T57"> (Linnaeus, 1758)</text:span></text:p>
      <text:p text:style-name="P194"><text:span text:style-name="T57">104.8. Горихвостка обыкновенная, или садовая – </text:span><text:span text:style-name="T58">Phoenicurus phoenicurus </text:span><text:span text:style-name="T57">(Linæus, 1758)</text:span></text:p>
      <text:p text:style-name="P193">34. Семейство Длиннохвостые синицы — Aegithalidae</text:p>
      <text:p text:style-name="P194"><text:span text:style-name="T57">105.1. ДлинноХвостая синеглаза –</text:span><text:span text:style-name="T58"> Aegithalos caudatus</text:span><text:span text:style-name="T57"> (Linnaeus, 1758)</text:span></text:p>
      <text:p text:style-name="P193">35. Семейство Синицевые — Paridaе</text:p>
      <text:p text:style-name="P194"><text:span text:style-name="T57">106.1. Большая синица – </text:span><text:span text:style-name="T58">Parus major</text:span><text:span text:style-name="T57"> Linnaeus, 1758</text:span></text:p>
      <text:p text:style-name="P194"><text:span text:style-name="T57">107.2. Московка – </text:span><text:span text:style-name="T58">Periparus ater</text:span><text:span text:style-name="T57"> (Linnaeus, 1758)</text:span></text:p>
      <text:p text:style-name="P194"><text:span text:style-name="T57">108.3. Буроголовая гаичка –</text:span><text:span text:style-name="T58"> Poecile montana</text:span><text:span text:style-name="T57"> (Conrad von Baldenstein, 1827)</text:span></text:p>
      <text:p text:style-name="P193">36. Семейство Воробьиные — Passeridae</text:p>
      <text:p text:style-name="P194"><text:span text:style-name="T57">109.1. Полевой воробей – </text:span><text:span text:style-name="T58">Рasser montanus</text:span><text:span text:style-name="T57"> (Linnaeus, 1758)</text:span></text:p>
      <text:p text:style-name="P194"><text:span text:style-name="T57">110.2. Домовый воробей –</text:span><text:span text:style-name="T58"> Раsser domesticus</text:span><text:span text:style-name="T57"> (Linnaeus, 1758)</text:span></text:p>
      <text:p text:style-name="P193">37. Семейство Вьюрковые — Fringillidae</text:p>
      <text:p text:style-name="P194"><text:span text:style-name="T57">111.1. Зяблик – </text:span><text:span text:style-name="T58">Fringilla coelebs</text:span><text:span text:style-name="T57"> Linnaeus, 1758</text:span></text:p>
      <text:p text:style-name="P194"><text:span text:style-name="T57">112.2. Хорёк – </text:span><text:span text:style-name="T58">Fringilla montifringilla</text:span><text:span text:style-name="T57"> Linnaeus, 1758</text:span></text:p>
      <text:p text:style-name="P194"><text:span text:style-name="T57">113.3. Зеленушка обыкновенная – </text:span><text:span text:style-name="T58">Chloris chloris</text:span><text:span text:style-name="T57"> (Linnaeus, 1758)</text:span></text:p>
      <text:p text:style-name="P194"><text:span text:style-name="T57">114.4. Чиж –</text:span><text:span text:style-name="T58"> Chloris spinus</text:span><text:span text:style-name="T57"> (Linnaeus, 1758)</text:span></text:p>
      <text:p text:style-name="P194"><text:span text:style-name="T57">115.5. Щегол черноголовый –</text:span><text:span text:style-name="T58"> Carduelis carduelis</text:span><text:span text:style-name="T57"> (Linnaeus, 1758)</text:span></text:p>
      <text:p text:style-name="P194"><text:span text:style-name="T57">116.6. Коноплянка – </text:span><text:span text:style-name="T58">Carduelis cannabina</text:span><text:span text:style-name="T57"> (Linnaeus, 1758)</text:span></text:p>
      <text:p text:style-name="P194"><text:span text:style-name="T57">117.7. Чечетка обыкновенная – </text:span><text:span text:style-name="T58">Carduelis flamтеа</text:span><text:span text:style-name="T57"> (Linnaeus, 1758)</text:span></text:p>
      <text:p text:style-name="P194"><text:span text:style-name="T57">118.8. Чечётка обыкновенная – </text:span><text:span text:style-name="T58">Carpodacus erythrinus</text:span><text:span text:style-name="T57"> (Pallas, 1770)</text:span></text:p>
      <text:p text:style-name="P194"><text:span text:style-name="T57">119.9. Урагус, или длиннохвостый снегирь, длиннохвостая чечевица – </text:span><text:span text:style-name="T58">Uragus sibiricus</text:span><text:span text:style-name="T57"> (Pallas, 1773)</text:span></text:p>
      <text:p text:style-name="P194"><text:span text:style-name="T57">120.10. Снегирь обыкновенный –</text:span><text:span text:style-name="T58"> Pyrrhula pyrrhula</text:span><text:span text:style-name="T57"> (Linnaeus, 1758)</text:span></text:p>
      <text:p text:style-name="P194"><text:span text:style-name="T57">121.11. Обыкновенный дубонос – </text:span><text:span text:style-name="T58">Coccothraustes coccothraustes</text:span><text:span text:style-name="T57"> (Linnaeus, 1758)</text:span></text:p>
      <text:p text:style-name="P193">38. Семейство Овсянковые — Emberizidae</text:p>
      <text:p text:style-name="P197">122.1. Обыкновенная овсянка – Emberiza citrinella Linnaeus, 1758</text:p>
      <text:p text:style-name="P197">123.2. Белошапочная овсянка – Emberiza leucocephalos Gmelin, 1771</text:p>
      <text:p text:style-name="P197">124.3. Садовая овсянка – Emberiza hortulana Linnaeus, 1758</text:p>
      <text:p text:style-name="P197">125.4. Седоголовая овсянка – Emberiza spodocephala Pallas, 1776</text:p>
      <text:p text:style-name="P199">Класс Млекопитающие - Mammalia</text:p>
      <text:p text:style-name="P192">Отряд Насекомоядные - Eulipotyphla</text:p>
      <text:p text:style-name="P193">39. Семейство Землеройковые — Soricidae</text:p>
      <text:p text:style-name="P194"><text:span text:style-name="T57">126.1. Обыкновенная кутора – </text:span><text:span text:style-name="T58">Neomys fodiens </text:span><text:span text:style-name="T57">(Pennant, 1771)</text:span></text:p>
      <text:p text:style-name="P194"><text:span text:style-name="T57">127.2. Обыкновенная бурозубка – </text:span><text:span text:style-name="T58">Sorex araneus </text:span><text:span text:style-name="T57">Linnaeus, 1758</text:span></text:p>
      <text:p text:style-name="P194"><text:span text:style-name="T57">128.3. Средняя бурозубка – </text:span><text:span text:style-name="T58">Sorex caecutiens</text:span><text:span text:style-name="T57"> Laxmann, 1788</text:span></text:p>
      <text:p text:style-name="P194"><text:span text:style-name="T57">129.4. Плоскочерепная бурозубка – </text:span><text:span text:style-name="T58">Sorex roboratus</text:span><text:span text:style-name="T57"> Hollister, 1913</text:span></text:p>
      <text:p text:style-name="P194"><text:span text:style-name="T57">130.5. Малая бурозубка –</text:span><text:span text:style-name="T58"> Sorex minutus </text:span><text:span text:style-name="T57">Linnaeus, 1766</text:span></text:p>
      <text:p text:style-name="P194"><text:span text:style-name="T57">131.6. Тундряная бурозубка – </text:span><text:span text:style-name="T58">Sorex tundrensis</text:span><text:span text:style-name="T57"> Merriam, 1900</text:span></text:p>
      <text:p text:style-name="P192">Отряд Зайцеобразные - Lagomorpha</text:p>
      <text:p text:style-name="P193">40. Семейство Зайцевые — Leporidae</text:p>
      <text:p text:style-name="P194"><text:span text:style-name="T57">132.1. Заяц-беляк – </text:span><text:span text:style-name="T58">Lepus timidus</text:span><text:span text:style-name="T57"> Linneaus, 1758</text:span></text:p>
      <text:p text:style-name="P196">Отряд Грызуны - Rodentia</text:p>
      <text:p text:style-name="P193">41. Семейство Беличьи — Sciuridae</text:p>
      <text:p text:style-name="P194"><text:span text:style-name="T57">133.1. Белка обыкновенная –</text:span><text:span text:style-name="T58"> Sciurus vulgaris</text:span><text:span text:style-name="T57"> Linnaeus, 1758</text:span></text:p>
      <text:p text:style-name="P194"><text:soft-page-break/><text:span text:style-name="T57">134.2. Бурундук азиатский – </text:span><text:span text:style-name="T58">Tamias sibiricus </text:span><text:span text:style-name="T57">(Laxmann, 1769)</text:span></text:p>
      <text:p text:style-name="P193">42. Семейство Бобровые — Castoridae</text:p>
      <text:p text:style-name="P194"><text:span text:style-name="T57">135.1. Бобр речной, или обыкновенный – </text:span><text:span text:style-name="T58">Castor fiber</text:span><text:span text:style-name="T57"> Linnaeus, 1758</text:span></text:p>
      <text:p text:style-name="P193">43. Семейство Мышовковые — Sminthidae</text:p>
      <text:p text:style-name="P194"><text:span text:style-name="T57">136.1. Лесная мышовка –</text:span><text:span text:style-name="T58"> Sicista betulina</text:span><text:span text:style-name="T57"> (Pallas, 1779)</text:span></text:p>
      <text:p text:style-name="P193">44. Семейство Хомяковые — Cricetidae</text:p>
      <text:p text:style-name="P194"><text:span text:style-name="T57">137.1. Обыкновенный хомяк – </text:span><text:span text:style-name="T58">Cricetus cricetus</text:span><text:span text:style-name="T57"> (Linnaeus, 1758)</text:span></text:p>
      <text:p text:style-name="P194"><text:span text:style-name="T57">138.2. Рыжая полевка –</text:span><text:span text:style-name="T58"> Myodes glareolus</text:span><text:span text:style-name="T57"> (Schreber, 1780)</text:span></text:p>
      <text:p text:style-name="P194"><text:span text:style-name="T57">139.3. Красная полевка – </text:span><text:span text:style-name="T58">Clethrionomys rutilus</text:span><text:span text:style-name="T57"> (Pallas, 1779)</text:span></text:p>
      <text:p text:style-name="P194"><text:span text:style-name="T57">140.4. Красно-серая полевка – </text:span><text:span text:style-name="T58">Clethrionomys rufocanus</text:span><text:span text:style-name="T57"> (Sundevall, 1846)</text:span></text:p>
      <text:p text:style-name="P194"><text:span text:style-name="T57">141.5. Обыкновенная полевка –</text:span><text:span text:style-name="T58"> Microtus arvalis</text:span><text:span text:style-name="T57"> (Pallas, 1811)</text:span></text:p>
      <text:p text:style-name="P194"><text:span text:style-name="T57">142.6. Узкочерепная полевка – </text:span><text:span text:style-name="T58">Microtus gregalis</text:span><text:span text:style-name="T57"> (Pallas, 1779)</text:span></text:p>
      <text:p text:style-name="P194"><text:span text:style-name="T57">143.7. Полевка-экономка – </text:span><text:span text:style-name="T58">Microtus oeconomus</text:span><text:span text:style-name="T57"> (Pallas, 1776)</text:span></text:p>
      <text:p text:style-name="P194"><text:span text:style-name="T57">144.8. Водяная полевка – </text:span><text:span text:style-name="T58">Arvicola terrestris </text:span><text:span text:style-name="T57">(Linnaeus, 1758)</text:span></text:p>
      <text:p text:style-name="P194"><text:span text:style-name="T57">145.9. Ондатра – </text:span><text:span text:style-name="T58">Ondatra zibethicus</text:span><text:span text:style-name="T57"> (Linnaeus, 1766)</text:span></text:p>
      <text:p text:style-name="P193">45. Семейство Мышиные — Muridae</text:p>
      <text:p text:style-name="P194"><text:span text:style-name="T57">146.1. Мышь полевая – </text:span><text:span text:style-name="T58">Apodemus agrarius</text:span><text:span text:style-name="T57"> (Pallas, 1771)</text:span></text:p>
      <text:p text:style-name="P194"><text:span text:style-name="T57">147.2. Мышь домовая – </text:span><text:span text:style-name="T58">Mus musculus</text:span><text:span text:style-name="T57"> Linnaeus, 1758</text:span></text:p>
      <text:p text:style-name="P194"><text:span text:style-name="T57">148.3. Мышь восточно-азиатская –</text:span><text:span text:style-name="T58"> Apodemus peninsulae</text:span><text:span text:style-name="T57"> (Thomas, 1907)</text:span></text:p>
      <text:p text:style-name="P194"><text:span text:style-name="T57">149.4. Мышь-малютка – </text:span><text:span text:style-name="T58">Micromys minutus</text:span><text:span text:style-name="T57"> (Pallas, 1771)</text:span></text:p>
      <text:p text:style-name="P194"><text:span text:style-name="T57">150.5. Крыса серая –</text:span><text:span text:style-name="T58"> Rattus norvegicus</text:span><text:span text:style-name="T57"> (Berkenhout, 1769)</text:span></text:p>
      <text:p text:style-name="P194"><text:span text:style-name="T60"><text:s/></text:span><text:span text:style-name="T61">Отряд Хищные - Carnivora</text:span></text:p>
      <text:p text:style-name="P193">46. Семейство Кошачьи — Felidae</text:p>
      <text:p text:style-name="P194"><text:span text:style-name="T57">151.1. Обыкновенная рысь – </text:span><text:span text:style-name="T58">Lynx lynx</text:span><text:span text:style-name="T57"> (Linnaeus, 1758)</text:span></text:p>
      <text:p text:style-name="P193">47. Семейство Псовые — Canidae</text:p>
      <text:p text:style-name="P194"><text:span text:style-name="T57">152.1. Собака домашняя – </text:span><text:span text:style-name="T58">Canis lupus familiaris</text:span><text:span text:style-name="T57"> Linnaeus, 1758</text:span></text:p>
      <text:p text:style-name="P194"><text:span text:style-name="T57">153.2. Обыкновенная лисица – </text:span><text:span text:style-name="T58">Vulpes vulpes</text:span><text:span text:style-name="T57"> (Linnaeus, 1758)</text:span></text:p>
      <text:p text:style-name="P193">48. Семейство Медвежьи — Ursidae</text:p>
      <text:p text:style-name="P194"><text:span text:style-name="T57">154.1. Медведь бурый – </text:span><text:span text:style-name="T58">Ursus arctos</text:span><text:span text:style-name="T57"> Linnaeus, 1758</text:span></text:p>
      <text:p text:style-name="P193">49. Семейство Куньи – Mustelidae</text:p>
      <text:p text:style-name="P194"><text:span text:style-name="T57">155.1. Барсук восточный – </text:span><text:span text:style-name="T58">Meles leucurus</text:span><text:span text:style-name="T57"> Hodgsson, 1847</text:span></text:p>
      <text:p text:style-name="P194"><text:span text:style-name="T57">156.2. Соболь обыкновенный – </text:span><text:span text:style-name="T58">Martes zibellina</text:span></text:p>
      <text:p text:style-name="P194"><text:span text:style-name="T57">157.3. Степной хорек –</text:span><text:span text:style-name="T58"> Mustela eversmannii </text:span><text:span text:style-name="T57">Lesson, 1827</text:span></text:p>
      <text:p text:style-name="P194"><text:span text:style-name="T57">158.4. Ласка – </text:span><text:span text:style-name="T58">Mustela nivalis </text:span><text:span text:style-name="T57">Linnaeus, 1766</text:span></text:p>
      <text:p text:style-name="P194"><text:span text:style-name="T57">159.5. Американская норка – </text:span><text:span text:style-name="T58">Neovison vison</text:span><text:span text:style-name="T57"> (Schreber, 1777)</text:span></text:p>
      <text:p text:style-name="P194"><text:span text:style-name="T57">160.6. Выдра –</text:span><text:span text:style-name="T58"> Lutra lutra </text:span><text:span text:style-name="T57">(Linnaeus, 1758)</text:span></text:p>
      <text:p text:style-name="P192">Отряд Китопарнокопытные – Cetartiodactyla</text:p>
      <text:p text:style-name="P193">50. Семейство Оленевые — Cervidae</text:p>
      <text:p text:style-name="P194"><text:span text:style-name="T57">161.1. Европейский лось – </text:span><text:span text:style-name="T58">Alces alces</text:span><text:span text:style-name="T57"> (Linnaeus, 1758)</text:span></text:p>
      <text:p text:style-name="P194"><text:span text:style-name="T57">162.2. Сибирская косуля – </text:span><text:span text:style-name="T58">Capreolus pygargus</text:span><text:span text:style-name="T57"> (Pallas, 1771)</text:span></text:p>
      <text:p text:style-name="P197"/>
      <text:p text:style-name="P197"/>
      <text:p text:style-name="P197"/>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Liberation Mono" svg:font-family="'Liberation Mono'" style:font-family-generic="modern" style:font-pitch="fixed"/>
    <style:font-face style:name="Liberation Mono1" svg:font-family="'Liberation Mono'" style:font-family-generic="swiss"/>
    <style:font-face style:name="Liberation Mono2" svg:font-family="'Liberation Mono'" style:font-family-generic="system" style:font-pitch="variable"/>
    <style:font-face style:name="Liberation Mono3" svg:font-family="'Liberation Mono'" style:font-adornments="Обычный" style:font-family-generic="modern" style:font-pitch="fixed"/>
    <style:font-face style:name="Liberation Serif" svg:font-family="'Liberation Serif'" style:font-family-generic="roman" style:font-pitch="variable"/>
    <style:font-face style:name="Lohit Devanagari" svg:font-family="'Lohit Devanagari'" style:font-family-generic="system" style:font-pitch="variable"/>
    <style:font-face style:name="OpenSymbol" svg:font-family="OpenSymbol" style:font-charset="x-symbol"/>
    <style:font-face style:name="PT Astra Serif" svg:font-family="'PT Astra Serif'" style:font-adornments="Обычный" style:font-family-generic="roman" style:font-pitch="variable"/>
    <style:font-face style:name="PT Serif" svg:font-family="'PT Serif', serif"/>
    <style:font-face style:name="Source Han Sans CN Regular" svg:font-family="'Source Han Sans CN Regular'" style:font-family-generic="system" style:font-pitch="variable"/>
    <style:font-face style:name="Times New Roman" svg:font-family="'Times New Roman'" style:font-family-generic="roman" style:font-pitch="variable"/>
    <style:font-face style:name="TimesNewRomanPSMT" svg:font-family="TimesNewRomanPSMT, 'Times New Roman'" style:font-family-generic="roman"/>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none" fo:country="none" style:letter-kerning="true" style:font-name-asian="Source Han Sans CN Regular" style:font-size-asian="10.5pt" style:language-asian="none" style:country-asian="none" style:font-name-complex="Lohit Devanagari" style:font-size-complex="12pt" style:language-complex="none" style:country-complex="none"/>
    </style:default-style>
    <style:default-style style:family="paragraph">
      <style:paragraph-properties fo:hyphenation-ladder-count="no-limit" fo:hyphenation-keep="auto" loext:hyphenation-keep-type="column" style:text-autospace="ideograph-alpha" style:punctuation-wrap="hanging" style:line-break="strict" style:tab-stop-distance="1.251cm" style:writing-mode="page"/>
      <style:text-properties style:use-window-font-color="true" loext:opacity="0%" style:font-name="Liberation Serif" fo:font-size="12pt" fo:language="none" fo:country="none" style:letter-kerning="true" style:font-name-asian="Source Han Sans CN Regular" style:font-size-asian="10.5pt" style:language-asian="none" style:country-asian="none" style:font-name-complex="Lohit Devanagari" style:font-size-complex="12pt" style:language-complex="none"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fo:line-height="100%" fo:text-align="center" style:justify-single-word="false" style:page-number="auto"/>
      <style:text-properties style:font-name="PT Astra Serif" fo:font-family="'PT Astra Serif'" style:font-style-name="Обычный" style:font-family-generic="roman" style:font-pitch="variable" fo:font-size="14pt" style:font-size-asian="10.5pt"/>
    </style:style>
    <style:style style:name="Heading" style:family="paragraph" style:parent-style-name="Standard" style:next-style-name="First_20_line_20_indent" style:class="chapter" style:master-page-name="">
      <style:paragraph-properties fo:margin-top="0cm" fo:margin-bottom="0cm" style:contextual-spacing="false" fo:text-align="center" style:justify-single-word="false" style:page-number="auto" fo:keep-with-next="auto"/>
      <style:text-properties fo:font-weight="bold" style:font-size-asian="10.5pt"/>
    </style:style>
    <style:style style:name="Text_20_body" style:display-name="Text body" style:family="paragraph" style:parent-style-name="Standard" style:class="text" style:master-page-name="">
      <style:paragraph-properties fo:text-align="justify" style:justify-single-word="false" style:page-number="auto"/>
    </style:style>
    <style:style style:name="List" style:family="paragraph" loext:hidden="true" style:hidden="true" style:parent-style-name="Text_20_body" style:class="list" style:master-page-name="">
      <style:paragraph-properties style:page-number="auto"/>
      <style:text-properties style:font-size-asian="10.5pt" style:font-name-complex="Lohit Devanagari" style:font-family-complex="'Lohit Devanagari'" style:font-family-generic-complex="system" style:font-pitch-complex="variable"/>
    </style:style>
    <style:style style:name="Caption" style:family="paragraph" style:parent-style-name="Standard" style:class="extra" style:master-page-name="">
      <style:paragraph-properties fo:margin-top="0cm" fo:margin-bottom="0cm" style:contextual-spacing="false" style:page-number="auto" text:number-lines="true" text:line-number="0"/>
      <style:text-properties fo:font-size="14pt" fo:font-style="normal" style:font-size-asian="10.5pt" style:font-style-asian="normal" style:font-name-complex="Lohit Devanagari" style:font-family-complex="'Lohit Devanagari'" style:font-family-generic-complex="system" style:font-pitch-complex="variable" style:font-size-complex="12pt" style:font-style-complex="normal"/>
    </style:style>
    <style:style style:name="Index" style:family="paragraph" style:parent-style-name="Standard" style:class="index" style:master-page-name="">
      <style:paragraph-properties fo:text-align="start" style:justify-single-word="false" style:page-number="auto" text:number-lines="true" text:line-number="0"/>
      <style:text-properties style:font-size-asian="10.5pt" style:font-name-complex="Lohit Devanagari" style:font-family-complex="'Lohit Devanagari'" style:font-family-generic-complex="system" style:font-pitch-complex="variable"/>
    </style:style>
    <style:style style:name="Quotations" style:family="paragraph" loext:hidden="true" style:hidden="true" style:parent-style-name="Standard" style:class="html" style:master-page-name="">
      <style:paragraph-properties fo:margin-left="0cm" fo:margin-right="0cm" fo:margin-top="0cm" fo:margin-bottom="0cm" style:contextual-spacing="false" fo:text-indent="0cm" style:auto-text-indent="false" style:page-number="auto"/>
    </style:style>
    <style:style style:name="Title" style:family="paragraph" style:parent-style-name="Standard" style:next-style-name="First_20_line_20_indent" style:class="chapter" style:master-page-name="">
      <style:paragraph-properties fo:margin-top="0cm" fo:margin-bottom="0.3cm" style:contextual-spacing="false" style:page-number="auto"/>
      <style:text-properties fo:font-weight="bold" style:font-size-asian="10.5pt"/>
    </style:style>
    <style:style style:name="Subtitle" style:family="paragraph" style:parent-style-name="Standard" style:next-style-name="First_20_line_20_indent" style:class="chapter" style:master-page-name="">
      <style:paragraph-properties fo:margin-left="1.251cm" fo:margin-right="0cm" fo:margin-top="0cm" fo:margin-bottom="0cm" style:contextual-spacing="false" fo:text-align="justify" style:justify-single-word="false" fo:text-indent="0cm" style:auto-text-indent="false" style:page-number="auto"/>
      <style:text-properties fo:font-weight="bold" style:font-size-asian="10.5pt"/>
    </style:style>
    <style:style style:name="Heading_20_1" style:display-name="Heading 1" style:family="paragraph" style:parent-style-name="Heading" style:next-style-name="First_20_line_20_indent" style:default-outline-level="1" style:list-style-name="" style:class="chapter" style:master-page-name="">
      <style:paragraph-properties fo:margin-top="0cm" fo:margin-bottom="0cm" style:contextual-spacing="false" style:page-number="auto"/>
    </style:style>
    <style:style style:name="Heading_20_2" style:display-name="Heading 2" style:family="paragraph" loext:hidden="true" style:hidden="true" style:parent-style-name="Heading" style:next-style-name="Text_20_body" style:default-outline-level="2" style:list-style-name="" style:class="chapter" style:master-page-name="">
      <style:paragraph-properties fo:margin-top="0cm" fo:margin-bottom="0cm" style:contextual-spacing="false" style:page-number="auto"/>
      <style:text-properties style:font-size-asian="10.5pt"/>
    </style:style>
    <style:style style:name="Heading_20_3" style:display-name="Heading 3" style:family="paragraph" loext:hidden="true" style:hidden="true" style:parent-style-name="Heading" style:next-style-name="Text_20_body" style:default-outline-level="3" style:list-style-name="" style:class="chapter" style:master-page-name="">
      <style:paragraph-properties fo:margin-top="0cm" fo:margin-bottom="0cm" style:contextual-spacing="false" style:page-number="auto"/>
      <style:text-properties style:font-size-asian="10.5pt"/>
    </style:style>
    <style:style style:name="Heading_20_4" style:display-name="Heading 4" style:family="paragraph" loext:hidden="true" style:hidden="true" style:parent-style-name="Heading" style:next-style-name="Text_20_body" style:default-outline-level="" style:list-style-name="" style:class="chapter" style:master-page-name="">
      <style:paragraph-properties fo:margin-top="0cm" fo:margin-bottom="0cm" style:contextual-spacing="false" style:page-number="auto"/>
      <style:text-properties style:font-size-asian="10.5pt"/>
    </style:style>
    <style:style style:name="Heading_20_5" style:display-name="Heading 5" style:family="paragraph" loext:hidden="true" style:hidden="true" style:parent-style-name="Heading" style:next-style-name="Text_20_body" style:default-outline-level="" style:list-style-name="" style:class="chapter" style:master-page-name="">
      <style:paragraph-properties fo:margin-top="0cm" fo:margin-bottom="0cm" style:contextual-spacing="false" style:page-number="auto"/>
      <style:text-properties style:font-size-asian="10.5pt"/>
    </style:style>
    <style:style style:name="Heading_20_6" style:display-name="Heading 6" style:family="paragraph" loext:hidden="true" style:hidden="true" style:parent-style-name="Heading" style:next-style-name="Text_20_body" style:default-outline-level="" style:list-style-name="" style:class="chapter" style:master-page-name="">
      <style:paragraph-properties style:page-number="auto"/>
      <style:text-properties style:font-size-asian="10.5pt"/>
    </style:style>
    <style:style style:name="Heading_20_7" style:display-name="Heading 7" style:family="paragraph" loext:hidden="true" style:hidden="true" style:parent-style-name="Heading" style:next-style-name="Text_20_body" style:default-outline-level="" style:list-style-name="" style:class="chapter" style:master-page-name="">
      <style:paragraph-properties fo:margin-top="0cm" fo:margin-bottom="0cm" style:contextual-spacing="false" style:page-number="auto"/>
      <style:text-properties style:font-size-asian="10.5pt"/>
    </style:style>
    <style:style style:name="First_20_line_20_indent" style:display-name="First line indent" style:family="paragraph" style:parent-style-name="Standard" style:class="text" style:master-page-name="">
      <style:paragraph-properties fo:margin-left="0cm" fo:margin-right="0cm" fo:text-align="justify" style:justify-single-word="false" fo:text-indent="1.251cm" style:auto-text-indent="false" style:page-number="auto"/>
      <style:text-properties style:font-size-asian="10.5pt"/>
    </style:style>
    <style:style style:name="Hanging_20_indent" style:display-name="Hanging indent" style:family="paragraph" loext:hidden="true" style:hidden="true" style:parent-style-name="Text_20_body" style:class="text" style:master-page-name="">
      <style:paragraph-properties fo:margin-left="0cm" fo:margin-right="0cm" fo:text-indent="0cm" style:auto-text-indent="false" style:page-number="auto">
        <style:tab-stops>
          <style:tab-stop style:position="0cm"/>
        </style:tab-stops>
      </style:paragraph-properties>
    </style:style>
    <style:style style:name="Text_20_body_20_indent" style:display-name="Text body indent" style:family="paragraph" loext:hidden="true" style:hidden="true" style:parent-style-name="Text_20_body" style:class="text" style:master-page-name="">
      <style:paragraph-properties fo:margin-left="0cm" fo:margin-right="0cm" fo:text-indent="0cm" style:auto-text-indent="false" style:page-number="auto"/>
    </style:style>
    <style:style style:name="Salutation" style:family="paragraph" loext:hidden="true" style:hidden="true" style:parent-style-name="Standard" style:class="text" style:master-page-name="">
      <style:paragraph-properties style:page-number="auto" text:number-lines="true" text:line-number="0"/>
    </style:style>
    <style:style style:name="Signature" style:family="paragraph" style:parent-style-name="Standard" style:class="text" style:master-page-name="">
      <style:paragraph-properties fo:margin-left="0cm" fo:margin-right="0cm" fo:text-align="start" style:justify-single-word="false" fo:text-indent="0cm" style:auto-text-indent="false" style:page-number="auto" text:number-lines="true" text:line-number="0">
        <style:tab-stops>
          <style:tab-stop style:position="56cm" style:type="right"/>
        </style:tab-stops>
      </style:paragraph-properties>
    </style:style>
    <style:style style:name="List_20_Indent" style:display-name="List Indent" style:family="paragraph" loext:hidden="true" style:hidden="true" style:parent-style-name="Text_20_body" style:class="text" style:master-page-name="">
      <style:paragraph-properties fo:margin-left="0cm" fo:margin-right="0cm" fo:text-indent="0cm" style:auto-text-indent="false" style:page-number="auto">
        <style:tab-stops>
          <style:tab-stop style:position="0cm"/>
        </style:tab-stops>
      </style:paragraph-properties>
    </style:style>
    <style:style style:name="Marginalia" style:family="paragraph" loext:hidden="true" style:hidden="true" style:parent-style-name="Text_20_body" style:class="text" style:master-page-name="">
      <style:paragraph-properties fo:margin-left="0cm" fo:margin-right="0cm" fo:text-indent="0cm" style:auto-text-indent="false" style:page-number="auto"/>
    </style:style>
    <style:style style:name="Heading_20_8" style:display-name="Heading 8" style:family="paragraph" loext:hidden="true" style:hidden="true" style:parent-style-name="Heading" style:next-style-name="Text_20_body" style:default-outline-level="" style:list-style-name="" style:class="chapter" style:master-page-name="">
      <style:paragraph-properties fo:margin-top="0cm" fo:margin-bottom="0cm" style:contextual-spacing="false" style:page-number="auto"/>
      <style:text-properties style:font-size-asian="10.5pt"/>
    </style:style>
    <style:style style:name="Heading_20_9" style:display-name="Heading 9" style:family="paragraph" loext:hidden="true" style:hidden="true" style:parent-style-name="Heading" style:next-style-name="Text_20_body" style:default-outline-level="" style:list-style-name="" style:class="chapter" style:master-page-name="">
      <style:paragraph-properties fo:margin-top="0cm" fo:margin-bottom="0cm" style:contextual-spacing="false" style:page-number="auto"/>
      <style:text-properties style:font-size-asian="10.5pt"/>
    </style:style>
    <style:style style:name="Heading_20_10" style:display-name="Heading 10" style:family="paragraph" loext:hidden="true" style:hidden="true" style:parent-style-name="Heading" style:next-style-name="Text_20_body" style:default-outline-level="" style:list-style-name="" style:class="chapter" style:master-page-name="">
      <style:paragraph-properties fo:margin-top="0cm" fo:margin-bottom="0cm" style:contextual-spacing="false" style:page-number="auto"/>
      <style:text-properties style:font-size-asian="10.5pt"/>
    </style:style>
    <style:style style:name="Numbering_20_1_20_Start" style:display-name="Numbering 1 Start" style:family="paragraph" loext:hidden="true" style:hidden="true" style:parent-style-name="List" style:next-style-name="Numbering_20_1" style:class="list" style:master-page-name="">
      <style:paragraph-properties fo:margin-left="0cm" fo:margin-right="0cm" fo:margin-top="0cm" fo:margin-bottom="0cm" style:contextual-spacing="false" fo:text-indent="0cm" style:auto-text-indent="false" style:page-number="auto"/>
    </style:style>
    <style:style style:name="Numbering_20_1" style:display-name="Numbering 1" style:family="paragraph" loext:hidden="true" style:hidden="true" style:parent-style-name="List" style:list-style-name="Numbering_20_123" style:class="list" style:master-page-name="">
      <style:paragraph-properties fo:margin-top="0cm" fo:margin-bottom="0cm" style:contextual-spacing="false" style:page-number="auto"/>
    </style:style>
    <style:style style:name="Numbering_20_1_20_End" style:display-name="Numbering 1 End" style:family="paragraph" loext:hidden="true" style:hidden="true" style:parent-style-name="List" style:next-style-name="Numbering_20_1" style:class="list" style:master-page-name="">
      <style:paragraph-properties fo:margin-left="0cm" fo:margin-right="0cm" fo:margin-top="0cm" fo:margin-bottom="0cm" style:contextual-spacing="false" fo:text-indent="0cm" style:auto-text-indent="false" style:page-number="auto"/>
    </style:style>
    <style:style style:name="Numbering_20_1_20_Cont." style:display-name="Numbering 1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2_20_Start" style:display-name="Numbering 2 Start" style:family="paragraph" loext:hidden="true" style:hidden="true" style:parent-style-name="List" style:next-style-name="Numbering_20_2" style:class="list" style:master-page-name="">
      <style:paragraph-properties fo:margin-left="0cm" fo:margin-right="0cm" fo:margin-top="0cm" fo:margin-bottom="0cm" style:contextual-spacing="false" fo:text-indent="0cm" style:auto-text-indent="false" style:page-number="auto"/>
    </style:style>
    <style:style style:name="Numbering_20_2" style:display-name="Numbering 2"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2_20_End" style:display-name="Numbering 2 End" style:family="paragraph" loext:hidden="true" style:hidden="true" style:parent-style-name="List" style:next-style-name="Numbering_20_2" style:class="list" style:master-page-name="">
      <style:paragraph-properties fo:margin-left="0cm" fo:margin-right="0cm" fo:margin-top="0cm" fo:margin-bottom="0cm" style:contextual-spacing="false" fo:text-indent="0cm" style:auto-text-indent="false" style:page-number="auto"/>
    </style:style>
    <style:style style:name="Numbering_20_2_20_Cont." style:display-name="Numbering 2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3_20_Start" style:display-name="Numbering 3 Start" style:family="paragraph" loext:hidden="true" style:hidden="true" style:parent-style-name="List" style:next-style-name="Numbering_20_3" style:class="list" style:master-page-name="">
      <style:paragraph-properties fo:margin-left="0cm" fo:margin-right="0cm" fo:margin-top="0cm" fo:margin-bottom="0cm" style:contextual-spacing="false" fo:text-indent="0cm" style:auto-text-indent="false" style:page-number="auto"/>
    </style:style>
    <style:style style:name="Numbering_20_3" style:display-name="Numbering 3"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3_20_End" style:display-name="Numbering 3 End" style:family="paragraph" loext:hidden="true" style:hidden="true" style:parent-style-name="List" style:next-style-name="Numbering_20_3" style:class="list" style:master-page-name="">
      <style:paragraph-properties fo:margin-left="0cm" fo:margin-right="0cm" fo:margin-top="0cm" fo:margin-bottom="0cm" style:contextual-spacing="false" fo:text-indent="0cm" style:auto-text-indent="false" style:page-number="auto"/>
    </style:style>
    <style:style style:name="Numbering_20_3_20_Cont." style:display-name="Numbering 3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4_20_Start" style:display-name="Numbering 4 Start" style:family="paragraph" loext:hidden="true" style:hidden="true" style:parent-style-name="List" style:next-style-name="Numbering_20_4" style:class="list" style:master-page-name="">
      <style:paragraph-properties fo:margin-left="0cm" fo:margin-right="0cm" fo:margin-top="0cm" fo:margin-bottom="0cm" style:contextual-spacing="false" fo:text-indent="0cm" style:auto-text-indent="false" style:page-number="auto"/>
    </style:style>
    <style:style style:name="Numbering_20_4" style:display-name="Numbering 4"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4_20_End" style:display-name="Numbering 4 End" style:family="paragraph" loext:hidden="true" style:hidden="true" style:parent-style-name="List" style:next-style-name="Numbering_20_4" style:class="list" style:master-page-name="">
      <style:paragraph-properties fo:margin-left="0cm" fo:margin-right="0cm" fo:margin-top="0cm" fo:margin-bottom="0cm" style:contextual-spacing="false" fo:text-indent="0cm" style:auto-text-indent="false" style:page-number="auto"/>
    </style:style>
    <style:style style:name="Numbering_20_4_20_Cont." style:display-name="Numbering 4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5_20_Start" style:display-name="Numbering 5 Start" style:family="paragraph" loext:hidden="true" style:hidden="true" style:parent-style-name="List" style:next-style-name="Numbering_20_5" style:class="list" style:master-page-name="">
      <style:paragraph-properties fo:margin-left="0cm" fo:margin-right="0cm" fo:margin-top="0cm" fo:margin-bottom="0cm" style:contextual-spacing="false" fo:text-indent="0cm" style:auto-text-indent="false" style:page-number="auto"/>
    </style:style>
    <style:style style:name="Numbering_20_5" style:display-name="Numbering 5"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5_20_End" style:display-name="Numbering 5 End" style:family="paragraph" loext:hidden="true" style:hidden="true" style:parent-style-name="List" style:next-style-name="Numbering_20_5" style:class="list" style:master-page-name="">
      <style:paragraph-properties fo:margin-left="0cm" fo:margin-right="0cm" fo:margin-top="0cm" fo:margin-bottom="0cm" style:contextual-spacing="false" fo:text-indent="0cm" style:auto-text-indent="false" style:page-number="auto"/>
    </style:style>
    <style:style style:name="Numbering_20_5_20_Cont." style:display-name="Numbering 5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1_20_Start" style:display-name="List 1 Start" style:family="paragraph" loext:hidden="true" style:hidden="true" style:parent-style-name="List" style:next-style-name="List_20_1" style:class="list" style:master-page-name="">
      <style:paragraph-properties fo:margin-left="0cm" fo:margin-right="0cm" fo:margin-top="0cm" fo:margin-bottom="0cm" style:contextual-spacing="false" fo:text-indent="0cm" style:auto-text-indent="false" style:page-number="auto"/>
    </style:style>
    <style:style style:name="List_20_1" style:display-name="List 1" style:family="paragraph" loext:hidden="true" style:hidden="true" style:parent-style-name="List" style:list-style-name="List_20_1" style:class="list" style:master-page-name="">
      <style:paragraph-properties fo:margin-top="0cm" fo:margin-bottom="0cm" style:contextual-spacing="false" style:page-number="auto"/>
    </style:style>
    <style:style style:name="List_20_1_20_End" style:display-name="List 1 End" style:family="paragraph" loext:hidden="true" style:hidden="true" style:parent-style-name="List" style:next-style-name="List_20_1" style:class="list" style:master-page-name="">
      <style:paragraph-properties fo:margin-left="0cm" fo:margin-right="0cm" fo:margin-top="0cm" fo:margin-bottom="0cm" style:contextual-spacing="false" fo:text-indent="0cm" style:auto-text-indent="false" style:page-number="auto"/>
    </style:style>
    <style:style style:name="List_20_1_20_Cont." style:display-name="List 1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2_20_Start" style:display-name="List 2 Start" style:family="paragraph" loext:hidden="true" style:hidden="true" style:parent-style-name="List" style:next-style-name="List_20_2" style:class="list" style:master-page-name="">
      <style:paragraph-properties fo:margin-left="0cm" fo:margin-right="0cm" fo:margin-top="0cm" fo:margin-bottom="0cm" style:contextual-spacing="false" fo:text-indent="0cm" style:auto-text-indent="false" style:page-number="auto"/>
    </style:style>
    <style:style style:name="List_20_2" style:display-name="List 2"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2_20_End" style:display-name="List 2 End" style:family="paragraph" loext:hidden="true" style:hidden="true" style:parent-style-name="List" style:next-style-name="List_20_2" style:class="list" style:master-page-name="">
      <style:paragraph-properties fo:margin-left="0cm" fo:margin-right="0cm" fo:margin-top="0cm" fo:margin-bottom="0cm" style:contextual-spacing="false" fo:text-indent="0cm" style:auto-text-indent="false" style:page-number="auto"/>
    </style:style>
    <style:style style:name="List_20_2_20_Cont." style:display-name="List 2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3_20_Start" style:display-name="List 3 Start" style:family="paragraph" loext:hidden="true" style:hidden="true" style:parent-style-name="List" style:next-style-name="List_20_3" style:class="list" style:master-page-name="">
      <style:paragraph-properties fo:margin-left="0cm" fo:margin-right="0cm" fo:margin-top="0cm" fo:margin-bottom="0cm" style:contextual-spacing="false" fo:text-indent="0cm" style:auto-text-indent="false" style:page-number="auto"/>
    </style:style>
    <style:style style:name="List_20_3" style:display-name="List 3"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3_20_End" style:display-name="List 3 End" style:family="paragraph" loext:hidden="true" style:hidden="true" style:parent-style-name="List" style:next-style-name="List_20_3" style:class="list" style:master-page-name="">
      <style:paragraph-properties fo:margin-left="0cm" fo:margin-right="0cm" fo:margin-top="0cm" fo:margin-bottom="0cm" style:contextual-spacing="false" fo:text-indent="0cm" style:auto-text-indent="false" style:page-number="auto"/>
    </style:style>
    <style:style style:name="List_20_3_20_Cont." style:display-name="List 3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4_20_Start" style:display-name="List 4 Start" style:family="paragraph" loext:hidden="true" style:hidden="true" style:parent-style-name="List" style:next-style-name="List_20_4" style:class="list" style:master-page-name="">
      <style:paragraph-properties fo:margin-left="0cm" fo:margin-right="0cm" fo:margin-top="0cm" fo:margin-bottom="0cm" style:contextual-spacing="false" fo:text-indent="0cm" style:auto-text-indent="false" style:page-number="auto"/>
    </style:style>
    <style:style style:name="List_20_4" style:display-name="List 4"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4_20_End" style:display-name="List 4 End" style:family="paragraph" loext:hidden="true" style:hidden="true" style:parent-style-name="List" style:next-style-name="List_20_4" style:class="list" style:master-page-name="">
      <style:paragraph-properties fo:margin-left="0cm" fo:margin-right="0cm" fo:margin-top="0cm" fo:margin-bottom="0cm" style:contextual-spacing="false" fo:text-indent="0cm" style:auto-text-indent="false" style:page-number="auto"/>
    </style:style>
    <style:style style:name="List_20_4_20_Cont." style:display-name="List 4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5_20_Start" style:display-name="List 5 Start" style:family="paragraph" loext:hidden="true" style:hidden="true" style:parent-style-name="List" style:next-style-name="List_20_5" style:class="list" style:master-page-name="">
      <style:paragraph-properties fo:margin-left="0cm" fo:margin-right="0cm" fo:margin-top="0cm" fo:margin-bottom="0cm" style:contextual-spacing="false" fo:text-indent="0cm" style:auto-text-indent="false" style:page-number="auto"/>
    </style:style>
    <style:style style:name="List_20_5" style:display-name="List 5"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5_20_End" style:display-name="List 5 End" style:family="paragraph" loext:hidden="true" style:hidden="true" style:parent-style-name="List" style:next-style-name="List_20_5" style:class="list" style:master-page-name="">
      <style:paragraph-properties fo:margin-left="0cm" fo:margin-right="0cm" fo:margin-top="0cm" fo:margin-bottom="0cm" style:contextual-spacing="false" fo:text-indent="0cm" style:auto-text-indent="false" style:page-number="auto"/>
    </style:style>
    <style:style style:name="List_20_5_20_Cont." style:display-name="List 5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Index_20_Heading" style:display-name="Index Heading" style:family="paragraph" loext:hidden="true" style:hidden="true" style:parent-style-name="Heading" style:class="index" style:master-page-name="">
      <style:paragraph-properties fo:margin-left="0cm" fo:margin-right="0cm" fo:text-indent="0cm" style:auto-text-indent="false" style:page-number="auto" text:number-lines="true" text:line-number="0"/>
      <style:text-properties style:font-size-asian="10.5pt"/>
    </style:style>
    <style:style style:name="Index_20_1" style:display-name="Index 1" style:family="paragraph" loext:hidden="true" style:hidden="true" style:parent-style-name="Index" style:class="index" style:master-page-name="">
      <style:paragraph-properties fo:margin-left="0cm" fo:margin-right="0cm" fo:text-indent="0cm" style:auto-text-indent="false" style:page-number="auto"/>
    </style:style>
    <style:style style:name="Index_20_2" style:display-name="Index 2" style:family="paragraph" loext:hidden="true" style:hidden="true" style:parent-style-name="Index" style:class="index" style:master-page-name="">
      <style:paragraph-properties fo:margin-left="0cm" fo:margin-right="0cm" fo:text-indent="0cm" style:auto-text-indent="false" style:page-number="auto"/>
    </style:style>
    <style:style style:name="Index_20_3" style:display-name="Index 3" style:family="paragraph" loext:hidden="true" style:hidden="true" style:parent-style-name="Index" style:class="index" style:master-page-name="">
      <style:paragraph-properties fo:margin-left="0cm" fo:margin-right="0cm" fo:text-indent="0cm" style:auto-text-indent="false" style:page-number="auto"/>
    </style:style>
    <style:style style:name="Index_20_Separator" style:display-name="Index Separator" style:family="paragraph" loext:hidden="true" style:hidden="true" style:parent-style-name="Index" style:class="index" style:master-page-name="">
      <style:paragraph-properties fo:margin-left="0cm" fo:margin-right="0cm" fo:text-indent="0cm" style:auto-text-indent="false" style:page-number="auto"/>
    </style:style>
    <style:style style:name="Contents_20_Heading" style:display-name="Contents Heading" style:family="paragraph" style:parent-style-name="Heading" style:next-style-name="Contents_20_1" style:class="index" style:master-page-name="">
      <style:paragraph-properties fo:margin-left="0cm" fo:margin-right="0cm" fo:text-indent="0cm" style:auto-text-indent="false" style:page-number="auto" text:number-lines="true" text:line-number="0"/>
      <style:text-properties style:font-size-asian="10.5pt"/>
    </style:style>
    <style:style style:name="Contents_20_1" style:display-name="Contents 1" style:family="paragraph"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style>
    <style:style style:name="Contents_20_2" style:display-name="Contents 2" style:family="paragraph" style:parent-style-name="Index" style:class="index" style:master-page-name="">
      <style:paragraph-properties fo:margin-left="0cm" fo:margin-right="0cm" fo:text-indent="0cm" style:auto-text-indent="false" style:page-number="auto">
        <style:tab-stops>
          <style:tab-stop style:position="16.501cm" style:type="right" style:leader-style="dotted" style:leader-text="."/>
        </style:tab-stops>
      </style:paragraph-properties>
    </style:style>
    <style:style style:name="Contents_20_3" style:display-name="Contents 3" style:family="paragraph" loext:hidden="true" style:hidden="true" style:parent-style-name="Index" style:class="index" style:master-page-name="">
      <style:paragraph-properties fo:margin-left="0cm" fo:margin-right="0cm" fo:text-indent="0cm" style:auto-text-indent="false" style:page-number="auto">
        <style:tab-stops>
          <style:tab-stop style:position="16.002cm" style:type="right" style:leader-style="dotted" style:leader-text="."/>
        </style:tab-stops>
      </style:paragraph-properties>
    </style:style>
    <style:style style:name="Contents_20_4" style:display-name="Contents 4" style:family="paragraph" loext:hidden="true" style:hidden="true" style:parent-style-name="Index" style:class="index" style:master-page-name="">
      <style:paragraph-properties fo:margin-left="0cm" fo:margin-right="0cm" fo:text-indent="0cm" style:auto-text-indent="false" style:page-number="auto">
        <style:tab-stops>
          <style:tab-stop style:position="15.503cm" style:type="right" style:leader-style="dotted" style:leader-text="."/>
        </style:tab-stops>
      </style:paragraph-properties>
    </style:style>
    <style:style style:name="Contents_20_5" style:display-name="Contents 5" style:family="paragraph" loext:hidden="true" style:hidden="true" style:parent-style-name="Index" style:class="index" style:master-page-name="">
      <style:paragraph-properties fo:margin-left="0cm" fo:margin-right="0cm" fo:text-indent="0cm" style:auto-text-indent="false" style:page-number="auto">
        <style:tab-stops>
          <style:tab-stop style:position="15.004cm" style:type="right" style:leader-style="dotted" style:leader-text="."/>
        </style:tab-stops>
      </style:paragraph-properties>
    </style:style>
    <style:style style:name="User_20_Index_20_Heading" style:display-name="User Index Heading" style:family="paragraph" style:parent-style-name="Heading" style:class="index" style:master-page-name="">
      <style:paragraph-properties style:page-number="auto" text:number-lines="true" text:line-number="0"/>
      <style:text-properties style:font-size-asian="10.5pt"/>
    </style:style>
    <style:style style:name="User_20_Index_20_1" style:display-name="User Index 1" style:family="paragraph" loext:hidden="true" style:hidden="true"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style>
    <style:style style:name="User_20_Index_20_2" style:display-name="User Index 2" style:family="paragraph" loext:hidden="true" style:hidden="true" style:parent-style-name="Index" style:class="index" style:master-page-name="">
      <style:paragraph-properties fo:margin-left="0cm" fo:margin-right="0cm" fo:text-indent="0cm" style:auto-text-indent="false" style:page-number="auto">
        <style:tab-stops>
          <style:tab-stop style:position="16.501cm" style:type="right" style:leader-style="dotted" style:leader-text="."/>
        </style:tab-stops>
      </style:paragraph-properties>
    </style:style>
    <style:style style:name="User_20_Index_20_3" style:display-name="User Index 3" style:family="paragraph" loext:hidden="true" style:hidden="true" style:parent-style-name="Index" style:class="index" style:master-page-name="">
      <style:paragraph-properties fo:margin-left="0cm" fo:margin-right="0cm" fo:text-indent="0cm" style:auto-text-indent="false" style:page-number="auto">
        <style:tab-stops>
          <style:tab-stop style:position="16.002cm" style:type="right" style:leader-style="dotted" style:leader-text="."/>
        </style:tab-stops>
      </style:paragraph-properties>
    </style:style>
    <style:style style:name="User_20_Index_20_4" style:display-name="User Index 4" style:family="paragraph" loext:hidden="true" style:hidden="true" style:parent-style-name="Index" style:class="index" style:master-page-name="">
      <style:paragraph-properties fo:margin-left="0cm" fo:margin-right="0cm" fo:text-indent="0cm" style:auto-text-indent="false" style:page-number="auto">
        <style:tab-stops>
          <style:tab-stop style:position="15.503cm" style:type="right" style:leader-style="dotted" style:leader-text="."/>
        </style:tab-stops>
      </style:paragraph-properties>
    </style:style>
    <style:style style:name="User_20_Index_20_5" style:display-name="User Index 5" style:family="paragraph" loext:hidden="true" style:hidden="true" style:parent-style-name="Index" style:class="index" style:master-page-name="">
      <style:paragraph-properties fo:margin-left="0cm" fo:margin-right="0cm" fo:text-indent="0cm" style:auto-text-indent="false" style:page-number="auto">
        <style:tab-stops>
          <style:tab-stop style:position="15.004cm" style:type="right" style:leader-style="dotted" style:leader-text="."/>
        </style:tab-stops>
      </style:paragraph-properties>
    </style:style>
    <style:style style:name="Contents_20_6" style:display-name="Contents 6" style:family="paragraph" loext:hidden="true" style:hidden="true" style:parent-style-name="Index" style:class="index" style:master-page-name="">
      <style:paragraph-properties fo:margin-left="0cm" fo:margin-right="0cm" fo:text-indent="0cm" style:auto-text-indent="false" style:page-number="auto">
        <style:tab-stops>
          <style:tab-stop style:position="14.504cm" style:type="right" style:leader-style="dotted" style:leader-text="."/>
        </style:tab-stops>
      </style:paragraph-properties>
    </style:style>
    <style:style style:name="Contents_20_7" style:display-name="Contents 7" style:family="paragraph" loext:hidden="true" style:hidden="true" style:parent-style-name="Index" style:class="index" style:master-page-name="">
      <style:paragraph-properties fo:margin-left="0cm" fo:margin-right="0cm" fo:text-indent="0cm" style:auto-text-indent="false" style:page-number="auto">
        <style:tab-stops>
          <style:tab-stop style:position="14.005cm" style:type="right" style:leader-style="dotted" style:leader-text="."/>
        </style:tab-stops>
      </style:paragraph-properties>
    </style:style>
    <style:style style:name="Contents_20_8" style:display-name="Contents 8" style:family="paragraph" loext:hidden="true" style:hidden="true" style:parent-style-name="Index" style:class="index" style:master-page-name="">
      <style:paragraph-properties fo:margin-left="0cm" fo:margin-right="0cm" fo:text-indent="0cm" style:auto-text-indent="false" style:page-number="auto">
        <style:tab-stops>
          <style:tab-stop style:position="13.506cm" style:type="right" style:leader-style="dotted" style:leader-text="."/>
        </style:tab-stops>
      </style:paragraph-properties>
    </style:style>
    <style:style style:name="Contents_20_9" style:display-name="Contents 9" style:family="paragraph" loext:hidden="true" style:hidden="true" style:parent-style-name="Index" style:class="index" style:master-page-name="">
      <style:paragraph-properties fo:margin-left="0cm" fo:margin-right="0cm" fo:text-indent="0cm" style:auto-text-indent="false" style:page-number="auto">
        <style:tab-stops>
          <style:tab-stop style:position="13.007cm" style:type="right" style:leader-style="dotted" style:leader-text="."/>
        </style:tab-stops>
      </style:paragraph-properties>
    </style:style>
    <style:style style:name="Contents_20_10" style:display-name="Contents 10" style:family="paragraph" loext:hidden="true" style:hidden="true" style:parent-style-name="Index" style:class="index" style:master-page-name="">
      <style:paragraph-properties fo:margin-left="0cm" fo:margin-right="0cm" fo:text-indent="0cm" style:auto-text-indent="false" style:page-number="auto">
        <style:tab-stops>
          <style:tab-stop style:position="12.508cm" style:type="right" style:leader-style="dotted" style:leader-text="."/>
        </style:tab-stops>
      </style:paragraph-properties>
    </style:style>
    <style:style style:name="Illustration_20_Index_20_1" style:display-name="Illustration Index 1" style:family="paragraph" loext:hidden="true" style:hidden="true"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style>
    <style:style style:name="Object_20_index_20_heading" style:display-name="Object index heading" style:family="paragraph" loext:hidden="true" style:hidden="true" style:parent-style-name="Heading" style:class="index" style:master-page-name="">
      <style:paragraph-properties fo:margin-left="0cm" fo:margin-right="0cm" fo:text-indent="0cm" style:auto-text-indent="false" style:page-number="auto" text:number-lines="true" text:line-number="0"/>
      <style:text-properties style:font-size-asian="10.5pt"/>
    </style:style>
    <style:style style:name="Object_20_index_20_1" style:display-name="Object index 1" style:family="paragraph" loext:hidden="true" style:hidden="true"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style>
    <style:style style:name="Table_20_index_20_heading" style:display-name="Table index heading" style:family="paragraph" loext:hidden="true" style:hidden="true" style:parent-style-name="Heading" style:class="index" style:master-page-name="">
      <style:paragraph-properties fo:margin-left="0cm" fo:margin-right="0cm" fo:text-indent="0cm" style:auto-text-indent="false" style:page-number="auto" text:number-lines="true" text:line-number="0"/>
      <style:text-properties style:font-size-asian="10.5pt"/>
    </style:style>
    <style:style style:name="Table_20_index_20_1" style:display-name="Table index 1" style:family="paragraph" loext:hidden="true" style:hidden="true"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style>
    <style:style style:name="Bibliography_20_Heading" style:display-name="Bibliography Heading" style:family="paragraph" loext:hidden="true" style:hidden="true" style:parent-style-name="Heading" style:class="index" style:master-page-name="">
      <style:paragraph-properties fo:margin-left="0cm" fo:margin-right="0cm" fo:text-indent="0cm" style:auto-text-indent="false" style:page-number="auto" text:number-lines="true" text:line-number="0"/>
      <style:text-properties style:font-size-asian="10.5pt"/>
    </style:style>
    <style:style style:name="Bibliography_20_1" style:display-name="Bibliography 1" style:family="paragraph" loext:hidden="true" style:hidden="true"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style>
    <style:style style:name="User_20_Index_20_6" style:display-name="User Index 6" style:family="paragraph" loext:hidden="true" style:hidden="true" style:parent-style-name="Index" style:class="index" style:master-page-name="">
      <style:paragraph-properties fo:margin-left="0cm" fo:margin-right="0cm" fo:text-indent="0cm" style:auto-text-indent="false" style:page-number="auto">
        <style:tab-stops>
          <style:tab-stop style:position="14.504cm" style:type="right" style:leader-style="dotted" style:leader-text="."/>
        </style:tab-stops>
      </style:paragraph-properties>
    </style:style>
    <style:style style:name="User_20_Index_20_7" style:display-name="User Index 7" style:family="paragraph" loext:hidden="true" style:hidden="true" style:parent-style-name="Index" style:class="index" style:master-page-name="">
      <style:paragraph-properties fo:margin-left="0cm" fo:margin-right="0cm" fo:text-indent="0cm" style:auto-text-indent="false" style:page-number="auto">
        <style:tab-stops>
          <style:tab-stop style:position="14.005cm" style:type="right" style:leader-style="dotted" style:leader-text="."/>
        </style:tab-stops>
      </style:paragraph-properties>
    </style:style>
    <style:style style:name="User_20_Index_20_8" style:display-name="User Index 8" style:family="paragraph" loext:hidden="true" style:hidden="true" style:parent-style-name="Index" style:class="index" style:master-page-name="">
      <style:paragraph-properties fo:margin-left="0cm" fo:margin-right="0cm" fo:text-indent="0cm" style:auto-text-indent="false" style:page-number="auto">
        <style:tab-stops>
          <style:tab-stop style:position="13.506cm" style:type="right" style:leader-style="dotted" style:leader-text="."/>
        </style:tab-stops>
      </style:paragraph-properties>
    </style:style>
    <style:style style:name="User_20_Index_20_9" style:display-name="User Index 9" style:family="paragraph" loext:hidden="true" style:hidden="true" style:parent-style-name="Index" style:class="index" style:master-page-name="">
      <style:paragraph-properties fo:margin-left="0cm" fo:margin-right="0cm" fo:text-indent="0cm" style:auto-text-indent="false" style:page-number="auto">
        <style:tab-stops>
          <style:tab-stop style:position="13.007cm" style:type="right" style:leader-style="dotted" style:leader-text="."/>
        </style:tab-stops>
      </style:paragraph-properties>
    </style:style>
    <style:style style:name="User_20_Index_20_10" style:display-name="User Index 10" style:family="paragraph" loext:hidden="true" style:hidden="true" style:parent-style-name="Index" style:class="index" style:master-page-name="">
      <style:paragraph-properties fo:margin-left="0cm" fo:margin-right="0cm" fo:text-indent="0cm" style:auto-text-indent="false" style:page-number="auto">
        <style:tab-stops>
          <style:tab-stop style:position="12.508cm" style:type="right" style:leader-style="dotted" style:leader-text="."/>
        </style:tab-stops>
      </style:paragraph-properties>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master-page-name="">
      <style:paragraph-properties fo:text-align="center" style:justify-single-word="false" style:page-number="auto" text:number-lines="true" text:line-number="0">
        <style:tab-stops>
          <style:tab-stop style:position="8.5cm" style:type="center"/>
          <style:tab-stop style:position="17cm" style:type="right"/>
        </style:tab-stops>
      </style:paragraph-properties>
      <style:text-properties style:font-size-asian="10.5pt"/>
    </style:style>
    <style:style style:name="Header_20_left" style:display-name="Header left" style:family="paragraph" loext:hidden="true" style:hidden="true" style:parent-style-name="Standard" style:class="extra" style:master-page-name="">
      <style:paragraph-properties fo:text-align="start" style:justify-single-word="false" style:page-number="auto" text:number-lines="true" text:line-number="0">
        <style:tab-stops>
          <style:tab-stop style:position="8.5cm" style:type="center"/>
          <style:tab-stop style:position="17cm" style:type="right"/>
        </style:tab-stops>
      </style:paragraph-properties>
    </style:style>
    <style:style style:name="Header_20_right" style:display-name="Header right" style:family="paragraph" style:parent-style-name="Standard" style:class="extra" style:master-page-name="">
      <style:paragraph-properties fo:text-align="end" style:justify-single-word="false" style:page-number="auto" text:number-lines="true" text:line-number="0">
        <style:tab-stops>
          <style:tab-stop style:position="8.5cm" style:type="center"/>
          <style:tab-stop style:position="17cm" style:type="right"/>
        </style:tab-stops>
      </style:paragraph-properties>
    </style:style>
    <style:style style:name="Footer" style:family="paragraph" style:parent-style-name="Standard" style:class="extra" style:master-page-name="">
      <style:paragraph-properties fo:text-align="center" style:justify-single-word="false" style:page-number="auto" text:number-lines="true" text:line-number="0">
        <style:tab-stops>
          <style:tab-stop style:position="8.5cm" style:type="center"/>
          <style:tab-stop style:position="17cm" style:type="right"/>
        </style:tab-stops>
      </style:paragraph-properties>
    </style:style>
    <style:style style:name="Footer_20_left" style:display-name="Footer left" style:family="paragraph" style:parent-style-name="Standard" style:class="extra" style:master-page-name="">
      <style:paragraph-properties fo:text-align="start" style:justify-single-word="false" style:page-number="auto" text:number-lines="true" text:line-number="0">
        <style:tab-stops>
          <style:tab-stop style:position="8.5cm" style:type="center"/>
          <style:tab-stop style:position="17cm" style:type="right"/>
        </style:tab-stops>
      </style:paragraph-properties>
      <style:text-properties style:font-size-asian="10.5pt"/>
    </style:style>
    <style:style style:name="Footer_20_right" style:display-name="Footer right" style:family="paragraph" style:parent-style-name="Standard" style:class="extra" style:master-page-name="">
      <style:paragraph-properties fo:text-align="end" style:justify-single-word="false" style:page-number="auto" text:number-lines="true" text:line-number="0">
        <style:tab-stops>
          <style:tab-stop style:position="8.5cm" style:type="center"/>
          <style:tab-stop style:position="17cm" style:type="right"/>
        </style:tab-stops>
      </style:paragraph-properties>
    </style:style>
    <style:style style:name="Table_20_Contents" style:display-name="Table Contents" style:family="paragraph" style:parent-style-name="Standard" style:class="extra" style:master-page-name="">
      <style:paragraph-properties style:page-number="auto" text:number-lines="true" text:line-number="0"/>
    </style:style>
    <style:style style:name="Table_20_Heading" style:display-name="Table Heading" style:family="paragraph" style:parent-style-name="Table_20_Contents" style:class="extra" style:master-page-name="">
      <style:paragraph-properties fo:text-align="center" style:justify-single-word="false" style:page-number="auto" text:number-lines="true" text:line-number="0"/>
      <style:text-properties fo:font-weight="bold" style:font-size-asian="10.5pt"/>
    </style:style>
    <style:style style:name="Illustration" style:family="paragraph" style:parent-style-name="Caption" style:class="extra" style:master-page-name="">
      <style:paragraph-properties style:page-number="auto"/>
    </style:style>
    <style:style style:name="Table" style:family="paragraph" style:parent-style-name="Caption" style:class="extra" style:master-page-name="">
      <style:paragraph-properties style:page-number="auto"/>
    </style:style>
    <style:style style:name="Text" style:family="paragraph" style:parent-style-name="Caption" style:class="extra" style:master-page-name="">
      <style:paragraph-properties style:page-number="auto"/>
    </style:style>
    <style:style style:name="Frame_20_contents" style:display-name="Frame contents" style:family="paragraph" loext:hidden="true" style:hidden="true" style:parent-style-name="Standard" style:class="extra" style:master-page-name="">
      <style:paragraph-properties style:page-number="auto"/>
    </style:style>
    <style:style style:name="Footnote" style:family="paragraph" style:parent-style-name="Standard" style:class="extra" style:master-page-name="">
      <style:paragraph-properties fo:margin-left="0cm" fo:margin-right="0cm" fo:text-align="start" style:justify-single-word="false" fo:text-indent="0cm" style:auto-text-indent="false" style:page-number="auto" text:number-lines="true" text:line-number="0"/>
      <style:text-properties fo:font-size="14pt" style:font-size-asian="10.5pt" style:font-size-complex="12pt"/>
    </style:style>
    <style:style style:name="Addressee" style:family="paragraph" style:parent-style-name="Standard" style:class="extra" style:master-page-name="">
      <style:paragraph-properties fo:margin-top="0cm" fo:margin-bottom="0cm" style:contextual-spacing="false" style:page-number="auto" text:number-lines="true" text:line-number="0"/>
    </style:style>
    <style:style style:name="Sender" style:family="paragraph" style:parent-style-name="Standard" style:class="extra" style:master-page-name="">
      <style:paragraph-properties fo:margin-top="0cm" fo:margin-bottom="0cm" style:contextual-spacing="false" style:page-number="auto" text:number-lines="true" text:line-number="0"/>
    </style:style>
    <style:style style:name="Endnote" style:family="paragraph" loext:hidden="true" style:hidden="true" style:parent-style-name="Standard" style:class="extra" style:master-page-name="">
      <style:paragraph-properties fo:margin-left="0cm" fo:margin-right="0cm" fo:text-indent="0cm" style:auto-text-indent="false" style:page-number="auto" text:number-lines="true" text:line-number="0"/>
      <style:text-properties fo:font-size="14pt" style:font-size-asian="10.5pt" style:font-size-complex="12pt"/>
    </style:style>
    <style:style style:name="Drawing" style:family="paragraph" style:parent-style-name="Caption" style:class="extra" style:master-page-name="">
      <style:paragraph-properties style:page-number="auto"/>
    </style:style>
    <style:style style:name="Preformatted_20_Text" style:display-name="Preformatted Text" style:family="paragraph" style:parent-style-name="Standard" style:class="html" style:master-page-name="">
      <style:paragraph-properties fo:margin-top="0cm" fo:margin-bottom="0cm" style:contextual-spacing="false" style:page-number="auto"/>
      <style:text-properties style:font-name="PT Astra Serif" fo:font-family="'PT Astra Serif'" style:font-style-name="Обычный" style:font-family-generic="roman" style:font-pitch="variable" fo:font-size="14pt" style:font-name-asian="Source Han Sans CN Regular" style:font-family-asian="'Source Han Sans CN Regular'" style:font-family-generic-asian="system" style:font-pitch-asian="variable" style:font-size-asian="10.5pt" style:font-name-complex="Lohit Devanagari" style:font-family-complex="'Lohit Devanagari'" style:font-family-generic-complex="system" style:font-pitch-complex="variable" style:font-size-complex="12pt"/>
    </style:style>
    <style:style style:name="Horizontal_20_Line" style:display-name="Horizontal Line" style:family="paragraph" style:parent-style-name="Standard" style:next-style-name="Text_20_body" style:class="html" style:master-page-name="">
      <style:paragraph-properties fo:margin-top="0cm" fo:margin-bottom="0cm" style:contextual-spacing="false" style:page-number="auto" fo:padding="0cm" fo:border-left="none" fo:border-right="none" fo:border-top="none" fo:border-bottom="0.99pt solid #000000" style:shadow="none" text:number-lines="true" text:line-number="0" style:join-border="true"/>
      <style:text-properties fo:font-size="2pt" style:font-size-asian="10.5pt" style:font-size-complex="12pt"/>
    </style:style>
    <style:style style:name="List_20_Contents" style:display-name="List Contents" style:family="paragraph" loext:hidden="true" style:hidden="true" style:parent-style-name="Standard" style:class="html" style:master-page-name="">
      <style:paragraph-properties fo:margin-left="0cm" fo:margin-right="0cm" fo:text-indent="0cm" style:auto-text-indent="false" style:page-number="auto"/>
    </style:style>
    <style:style style:name="List_20_Heading" style:display-name="List Heading" style:family="paragraph" style:parent-style-name="Standard" style:next-style-name="List_20_Contents" style:class="html" style:master-page-name="">
      <style:paragraph-properties fo:margin-left="0cm" fo:margin-right="0cm" fo:text-indent="0cm" style:auto-text-indent="false" style:page-number="auto"/>
      <style:text-properties style:font-size-asian="10.5pt"/>
    </style:style>
    <style:style style:name="Гриф_5f_Экземпляр" style:display-name="Гриф_Экземпляр" style:family="paragraph" style:parent-style-name="Standard">
      <style:paragraph-properties fo:margin-left="0cm" fo:margin-right="0cm" fo:text-indent="0cm" style:auto-text-indent="false"/>
      <style:text-properties fo:font-size="12pt" style:font-size-asian="10.5pt"/>
    </style:style>
    <style:style style:name="Исполнитель_20_документа" style:display-name="Исполнитель документа" style:family="paragraph" style:parent-style-name="Standard">
      <style:paragraph-properties fo:text-align="start" style:justify-single-word="false"/>
      <style:text-properties fo:font-size="12pt" style:font-size-asian="10.5pt"/>
    </style:style>
    <style:style style:name="Figure_20_Index_20_Heading" style:display-name="Figure Index Heading" style:family="paragraph" style:parent-style-name="Heading" style:class="index">
      <style:paragraph-properties fo:margin-left="0cm" fo:margin-right="0cm" fo:text-align="center" style:justify-single-word="false" fo:text-indent="0cm" style:auto-text-indent="false" text:number-lines="false" text:line-number="0"/>
    </style:style>
    <style:style style:name="s_5f_16" style:display-name="s_16"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Основной_20_текст_20_с_20_отступом_20_3" style:display-name="Основной текст с отступом 3" style:family="paragraph" style:parent-style-name="Standard">
      <style:paragraph-properties fo:margin-left="0.499cm" fo:margin-right="0cm" fo:margin-top="0cm" fo:margin-bottom="0.212cm" style:contextual-spacing="false" fo:text-indent="0cm" style:auto-text-indent="false"/>
      <style:text-properties fo:font-size="8pt" fo:language="none" fo:country="none" style:font-size-asian="8pt" style:font-size-complex="8pt"/>
    </style:style>
    <style:style style:name="Текст_20_в_20_заданном_20_формате" style:display-name="Текст в заданном формате" style:family="paragraph" style:parent-style-name="Standard">
      <style:paragraph-properties fo:margin-top="0cm" fo:margin-bottom="0cm" style:contextual-spacing="false"/>
      <style:text-properties style:font-name="Liberation Mono1" fo:font-family="'Liberation Mono'" style:font-family-generic="swiss" fo:font-size="10pt" style:font-name-asian="Liberation Mono2" style:font-family-asian="'Liberation Mono'" style:font-family-generic-asian="system" style:font-pitch-asian="variable" style:font-size-asian="10pt" style:font-name-complex="Liberation Mono2" style:font-family-complex="'Liberation Mono'" style:font-family-generic-complex="system" style:font-pitch-complex="variable" style:font-size-complex="10pt"/>
    </style:style>
    <style:style style:name="Numbering_20_Symbols" style:display-name="Numbering Symbols"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Footnote_20_Symbol" style:display-name="Footnote Symbol" style:family="text"/>
    <style:style style:name="Footnote_20_anchor" style:display-name="Footnote anchor" style:family="text">
      <style:text-properties style:text-position="super 58%"/>
    </style:style>
    <style:style style:name="Page_20_Number" style:display-name="Page Number" style:family="text"/>
    <style:style style:name="Caption_20_characters" style:display-name="Caption characters" style:family="text"/>
    <style:style style:name="Drop_20_Caps" style:display-name="Drop Caps"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Placeholder" style:family="text">
      <style:text-properties fo:font-variant="small-caps" fo:color="#008080" loext:opacity="100%" style:text-underline-style="dotted" style:text-underline-width="auto" style:text-underline-color="font-color"/>
    </style:style>
    <style:style style:name="Index_20_Link" style:display-name="Index Link" style:family="text"/>
    <style:style style:name="Endnote_20_Symbol" style:display-name="Endnote Symbol" style:family="text"/>
    <style:style style:name="Line_20_numbering" style:display-name="Line numbering" style:family="text"/>
    <style:style style:name="Main_20_index_20_entry" style:display-name="Main index entry" style:family="text">
      <style:text-properties fo:font-weight="bold" style:font-weight-asian="bold" style:font-weight-complex="bold"/>
    </style:style>
    <style:style style:name="Endnote_20_anchor" style:display-name="Endnote anchor" style:family="text">
      <style:text-properties style:text-position="super 58%"/>
    </style:style>
    <style:style style:name="Rubies" style:family="text">
      <style:text-properties fo:font-size="6pt" style:text-underline-style="none" style:font-size-asian="6pt" style:font-size-complex="6pt" style:text-emphasize="none"/>
    </style:style>
    <style:style style:name="Vertical_20_Numbering_20_Symbols" style:display-name="Vertical Numbering Symbols" style:family="text">
      <style:text-properties style:text-rotation-angle="90" style:text-rotation-scale="line-height"/>
    </style:style>
    <style:style style:name="Emphasis" style:family="text">
      <style:text-properties fo:font-style="italic" style:font-style-asian="italic" style:font-style-complex="italic"/>
    </style:style>
    <style:style style:name="Citation"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Liberation Mono3" fo:font-family="'Liberation Mono'" style:font-style-name="Обычный" style:font-family-generic="modern" style:font-pitch="fixed" style:font-name-asian="Liberation Mono" style:font-family-asian="'Liberation Mono'" style:font-family-generic-asian="modern" style:font-pitch-asian="fixed" style:font-size-asian="10.5pt" style:font-name-complex="Liberation Mono" style:font-family-complex="'Liberation Mono'" style:font-family-generic-complex="modern" style:font-pitch-complex="fixed"/>
    </style:style>
    <style:style style:name="Example" style:family="text">
      <style:text-properties style:font-name="Liberation Mono3" fo:font-family="'Liberation Mono'" style:font-style-name="Обычный" style:font-family-generic="modern" style:font-pitch="fixed" style:font-name-asian="Liberation Mono" style:font-family-asian="'Liberation Mono'" style:font-family-generic-asian="modern" style:font-pitch-asian="fixed" style:font-size-asian="10.5pt" style:font-name-complex="Liberation Mono" style:font-family-complex="'Liberation Mono'" style:font-family-generic-complex="modern" style:font-pitch-complex="fixed"/>
    </style:style>
    <style:style style:name="User_20_Entry" style:display-name="User Entry" style:family="text">
      <style:text-properties style:font-name="Liberation Mono3" fo:font-family="'Liberation Mono'" style:font-style-name="Обычный" style:font-family-generic="modern" style:font-pitch="fixed" style:font-name-asian="Liberation Mono" style:font-family-asian="'Liberation Mono'" style:font-family-generic-asian="modern" style:font-pitch-asian="fixed" style:font-size-asian="10.5pt" style:font-name-complex="Liberation Mono" style:font-family-complex="'Liberation Mono'" style:font-family-generic-complex="modern" style:font-pitch-complex="fixed"/>
    </style:style>
    <style:style style:name="Variable" style:family="text">
      <style:text-properties fo:font-style="italic" style:font-style-asian="italic" style:font-style-complex="italic"/>
    </style:style>
    <style:style style:name="Definition" style:family="text"/>
    <style:style style:name="Teletype" style:family="text">
      <style:text-properties style:font-name="Liberation Mono" fo:font-family="'Liberation Mono'" style:font-family-generic="modern" style:font-pitch="fixed" style:font-name-asian="Liberation Mono" style:font-family-asian="'Liberation Mono'" style:font-family-generic-asian="modern" style:font-pitch-asian="fixed" style:font-name-complex="Liberation Mono" style:font-family-complex="'Liberation Mono'" style:font-family-generic-complex="modern" style:font-pitch-complex="fixed"/>
    </style:style>
    <style:style style:name="fontstyle01" style:family="text">
      <style:text-properties fo:color="#000000" loext:opacity="100%" style:font-name="TimesNewRomanPSMT" fo:font-family="TimesNewRomanPSMT, 'Times New Roman'" style:font-family-generic="roman" fo:font-size="14pt" fo:font-style="normal" fo:font-weight="normal" style:font-size-asian="14pt" style:font-style-asian="normal" style:font-weight-asian="normal" style:font-name-complex="TimesNewRomanPSMT" style:font-family-complex="TimesNewRomanPSMT, 'Times New Roman'" style:font-family-generic-complex="roman" style:font-size-complex="14pt" style:font-style-complex="normal" style:font-weight-complex="normal"/>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style:style style:name="Исполнитель_20_документа" style:display-name="Исполнитель документа" style:family="graphic" style:auto-update="true">
      <style:graphic-properties fo:min-width="4.001cm" fo:min-height="0.499cm" svg:x="0cm" svg:y="0cm" style:wrap="none" style:vertical-pos="bottom" style:vertical-rel="page" style:horizontal-pos="left" style:horizontal-rel="page-content" fo:background-color="transparent" draw:fill="none" draw:fill-color="#729fcf" fo:padding-left="0cm" fo:padding-right="0cm" fo:padding-top="0cm" fo:padding-bottom="1cm" fo:border="none" style:shadow="none" draw:shadow-opacity="100%" draw:textarea-vertical-align="bottom">
        <style:columns fo:column-count="1" fo:column-gap="0cm"/>
      </style:graphic-properties>
    </style:style>
    <style:style style:name="Watermark" style:family="graphic" loext:hidden="true" style:hidden="true">
      <style:graphic-properties text:anchor-type="page" svg:x="0cm" svg:y="0cm" style:run-through="background" style:wrap="run-through" style:number-wrapped-paragraphs="no-limit" style:vertical-pos="middle" style:vertical-rel="page" style:horizontal-pos="center" style:horizontal-rel="paragraph" fo:background-color="transparent" draw:fill="none" draw:fill-color="#729fcf"/>
    </style:style>
    <style:style style:name="OLE" style:family="graphic" loext:hidden="true" style:hidden="true">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Labels" style:family="graphic" style:auto-update="true">
      <style:graphic-properties text:anchor-type="as-char" svg:y="0cm" fo:margin-left="0.201cm" fo:margin-right="0.201cm" style:protect="size position" style:vertical-pos="top" style:vertical-rel="baseline" fo:background-color="transparent" draw:fill="none" draw:fill-color="#729fcf"/>
    </style:style>
    <style:style style:name="Marginalia" style:family="graphic">
      <style:graphic-properties svg:width="3.5cm" fo:min-height="0.499cm" text:anchor-type="paragraph" svg:x="0cm" svg:y="0cm" style:wrap="parallel" style:number-wrapped-paragraphs="no-limit" style:wrap-contour="false" style:vertical-pos="top" style:vertical-rel="paragraph" style:horizontal-pos="left" style:horizontal-rel="paragraph" fo:background-color="transparent" draw:fill="none" draw:fill-color="#729fcf"/>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Formula" style:family="graphic">
      <style:graphic-properties text:anchor-type="as-char" svg:y="0cm" fo:margin-left="0.201cm" fo:margin-right="0.201cm" style:vertical-pos="middle" style:vertical-rel="text"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Numbering_20_123" style:display-name="Numbering 123">
      <text:list-level-style-number text:level="1" text:style-name="Numbering_20_Symbols" loext:num-list-format="%1%." style:num-suffix="." style:num-format="1">
        <style:list-level-properties text:list-level-position-and-space-mode="label-alignment">
          <style:list-level-label-alignment text:label-followed-by="space" fo:text-indent="1.251cm"/>
        </style:list-level-properties>
      </text:list-level-style-number>
      <text:list-level-style-number text:level="2" text:style-name="Numbering_20_Symbols" loext:num-list-format="%1%.%2%." style:num-suffix="." style:num-format="1" text:display-levels="2">
        <style:list-level-properties text:list-level-position-and-space-mode="label-alignment">
          <style:list-level-label-alignment text:label-followed-by="space" fo:text-indent="1.251cm"/>
        </style:list-level-properties>
      </text:list-level-style-number>
      <text:list-level-style-number text:level="3" text:style-name="Numbering_20_Symbols" loext:num-list-format="%1%.%2%.%3%." style:num-suffix="." style:num-format="1" text:display-levels="3">
        <style:list-level-properties text:list-level-position-and-space-mode="label-alignment">
          <style:list-level-label-alignment text:label-followed-by="space" fo:text-indent="1.251cm"/>
        </style:list-level-properties>
      </text:list-level-style-number>
      <text:list-level-style-number text:level="4" text:style-name="Numbering_20_Symbols" loext:num-list-format="%1%.%2%.%3%.%4%." style:num-suffix="." style:num-format="1" text:display-levels="4">
        <style:list-level-properties text:list-level-position-and-space-mode="label-alignment">
          <style:list-level-label-alignment text:label-followed-by="space" fo:text-indent="1.251cm"/>
        </style:list-level-properties>
      </text:list-level-style-number>
      <text:list-level-style-number text:level="5" text:style-name="Numbering_20_Symbols" loext:num-list-format="%1%.%2%.%3%.%4%.%5%." style:num-suffix="." style:num-format="1" text:display-levels="5">
        <style:list-level-properties text:list-level-position-and-space-mode="label-alignment">
          <style:list-level-label-alignment text:label-followed-by="space" fo:text-indent="1.251cm"/>
        </style:list-level-properties>
      </text:list-level-style-number>
      <text:list-level-style-number text:level="6" text:style-name="Numbering_20_Symbols" loext:num-list-format="%1%.%2%.%3%.%4%.%5%.%6%." style:num-suffix="." style:num-format="1" text:display-levels="6">
        <style:list-level-properties text:list-level-position-and-space-mode="label-alignment">
          <style:list-level-label-alignment text:label-followed-by="space" fo:text-indent="1.251cm"/>
        </style:list-level-properties>
      </text:list-level-style-number>
      <text:list-level-style-number text:level="7" text:style-name="Numbering_20_Symbols" loext:num-list-format="%1%.%2%.%3%.%4%.%5%.%6%.%7%." style:num-suffix="." style:num-format="1" text:display-levels="7">
        <style:list-level-properties text:list-level-position-and-space-mode="label-alignment">
          <style:list-level-label-alignment text:label-followed-by="space" fo:text-indent="1.251cm"/>
        </style:list-level-properties>
      </text:list-level-style-number>
      <text:list-level-style-number text:level="8" text:style-name="Numbering_20_Symbols" loext:num-list-format="%1%.%2%.%3%.%4%.%5%.%6%.%7%.%8%." style:num-suffix="." style:num-format="1" text:display-levels="8">
        <style:list-level-properties text:list-level-position-and-space-mode="label-alignment">
          <style:list-level-label-alignment text:label-followed-by="space" fo:text-indent="1.251cm"/>
        </style:list-level-properties>
      </text:list-level-style-number>
      <text:list-level-style-number text:level="9" text:style-name="Numbering_20_Symbols" loext:num-list-format="%1%.%2%.%3%.%4%.%5%.%6%.%7%.%8%.%9%." style:num-suffix="." style:num-format="1" text:display-levels="9">
        <style:list-level-properties text:list-level-position-and-space-mode="label-alignment">
          <style:list-level-label-alignment text:label-followed-by="space" fo:text-indent="1.251cm"/>
        </style:list-level-properties>
      </text:list-level-style-number>
      <text:list-level-style-number text:level="10" text:style-name="Numbering_20_Symbols" loext:num-list-format="%1%.%2%.%3%.%4%.%5%.%6%.%7%.%8%.%9%.%10%." style:num-suffix="." style:num-format="1" text:display-levels="10">
        <style:list-level-properties text:list-level-position-and-space-mode="label-alignment">
          <style:list-level-label-alignment text:label-followed-by="space" fo:text-indent="1.251cm"/>
        </style:list-level-properties>
      </text:list-level-style-number>
    </text:list-style>
    <text:list-style style:name="Numbering_20_ABC" style:display-name="Numbering ABC" loext:hidden="true" style:hidden="true">
      <text:list-level-style-number text:level="1" text:style-name="Numbering_20_Symbols" loext:num-list-format="%1%." style:num-suffix="." style:num-format="A">
        <style:list-level-properties text:list-level-position-and-space-mode="label-alignment">
          <style:list-level-label-alignment text:label-followed-by="listtab" text:list-tab-stop-position="1.33cm" fo:text-indent="-0.7cm" fo:margin-left="1.33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2.03cm" fo:text-indent="-0.7cm" fo:margin-left="2.03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731cm" fo:text-indent="-0.7cm" fo:margin-left="2.731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431cm" fo:text-indent="-0.7cm" fo:margin-left="3.431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4.131cm" fo:text-indent="-0.7cm" fo:margin-left="4.13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831cm" fo:text-indent="-0.7cm" fo:margin-left="4.831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532cm" fo:text-indent="-0.7cm" fo:margin-left="5.532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6.232cm" fo:text-indent="-0.7cm" fo:margin-left="6.232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932cm" fo:text-indent="-0.7cm" fo:margin-left="6.932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7.632cm" fo:text-indent="-0.7cm" fo:margin-left="7.632cm"/>
        </style:list-level-properties>
      </text:list-level-style-number>
    </text:list-style>
    <text:list-style style:name="Numbering_20_abc" style:display-name="Numbering abc" loext:hidden="true" style:hidden="true">
      <text:list-level-style-number text:level="1" text:style-name="Numbering_20_Symbols" loext:num-list-format="%1%)" style:num-suffix=")" style:num-format="а, б, .., аа, аб, ... (ru)">
        <style:list-level-properties text:list-level-position-and-space-mode="label-alignment">
          <style:list-level-label-alignment text:label-followed-by="space" fo:text-indent="1.251cm"/>
        </style:list-level-properties>
      </text:list-level-style-number>
      <text:list-level-style-number text:level="2" text:style-name="Numbering_20_Symbols" loext:num-list-format="%1%.%2%)" style:num-suffix=")" style:num-format="а, б, .., аа, аб, ... (ru)" text:display-levels="2">
        <style:list-level-properties text:list-level-position-and-space-mode="label-alignment">
          <style:list-level-label-alignment text:label-followed-by="space" fo:text-indent="1.251cm"/>
        </style:list-level-properties>
      </text:list-level-style-number>
      <text:list-level-style-number text:level="3" text:style-name="Numbering_20_Symbols" loext:num-list-format="%1%.%2%.%3%)" style:num-suffix=")" style:num-format="а, б, .., аа, аб, ... (ru)" text:display-levels="3">
        <style:list-level-properties text:list-level-position-and-space-mode="label-alignment">
          <style:list-level-label-alignment text:label-followed-by="space" fo:text-indent="1.251cm"/>
        </style:list-level-properties>
      </text:list-level-style-number>
      <text:list-level-style-number text:level="4" text:style-name="Numbering_20_Symbols" loext:num-list-format="%1%.%2%.%3%.%4%)" style:num-suffix=")" style:num-format="а, б, .., аа, аб, ... (ru)" text:display-levels="4">
        <style:list-level-properties text:list-level-position-and-space-mode="label-alignment">
          <style:list-level-label-alignment text:label-followed-by="space" fo:text-indent="1.251cm"/>
        </style:list-level-properties>
      </text:list-level-style-number>
      <text:list-level-style-number text:level="5" text:style-name="Numbering_20_Symbols" loext:num-list-format="%1%.%2%.%3%.%4%.%5%)" style:num-suffix=")" style:num-format="а, б, .., аа, аб, ... (ru)" text:display-levels="5">
        <style:list-level-properties text:list-level-position-and-space-mode="label-alignment">
          <style:list-level-label-alignment text:label-followed-by="space" fo:text-indent="1.251cm"/>
        </style:list-level-properties>
      </text:list-level-style-number>
      <text:list-level-style-number text:level="6" text:style-name="Numbering_20_Symbols" loext:num-list-format="%1%.%2%.%3%.%4%.%5%.%6%)" style:num-suffix=")" style:num-format="а, б, .., аа, аб, ... (ru)" text:display-levels="6">
        <style:list-level-properties text:list-level-position-and-space-mode="label-alignment">
          <style:list-level-label-alignment text:label-followed-by="space" fo:text-indent="1.251cm"/>
        </style:list-level-properties>
      </text:list-level-style-number>
      <text:list-level-style-number text:level="7" text:style-name="Numbering_20_Symbols" loext:num-list-format="%1%.%2%.%3%.%4%.%5%.%6%.%7%)" style:num-suffix=")" style:num-format="а, б, .., аа, аб, ... (ru)" text:display-levels="7">
        <style:list-level-properties text:list-level-position-and-space-mode="label-alignment">
          <style:list-level-label-alignment text:label-followed-by="space" fo:text-indent="1.251cm"/>
        </style:list-level-properties>
      </text:list-level-style-number>
      <text:list-level-style-number text:level="8" text:style-name="Numbering_20_Symbols" loext:num-list-format="%1%.%2%.%3%.%4%.%5%.%6%.%7%.%8%)" style:num-suffix=")" style:num-format="а, б, .., аа, аб, ... (ru)" text:display-levels="8">
        <style:list-level-properties text:list-level-position-and-space-mode="label-alignment">
          <style:list-level-label-alignment text:label-followed-by="space" fo:text-indent="1.251cm"/>
        </style:list-level-properties>
      </text:list-level-style-number>
      <text:list-level-style-number text:level="9" text:style-name="Numbering_20_Symbols" loext:num-list-format="%1%.%2%.%3%.%4%.%5%.%6%.%7%.%8%.%9%)" style:num-suffix=")" style:num-format="а, б, .., аа, аб, ... (ru)" text:display-levels="9">
        <style:list-level-properties text:list-level-position-and-space-mode="label-alignment">
          <style:list-level-label-alignment text:label-followed-by="space" fo:text-indent="1.251cm"/>
        </style:list-level-properties>
      </text:list-level-style-number>
      <text:list-level-style-number text:level="10" text:style-name="Numbering_20_Symbols" loext:num-list-format="%1%.%2%.%3%.%4%.%5%.%6%.%7%.%8%.%9%.%10%)" style:num-suffix=")" style:num-format="а, б, .., аа, аб, ... (ru)" text:display-levels="10">
        <style:list-level-properties text:list-level-position-and-space-mode="label-alignment">
          <style:list-level-label-alignment text:label-followed-by="space" fo:text-indent="1.251cm"/>
        </style:list-level-properties>
      </text:list-level-style-number>
    </text:list-style>
    <text:list-style style:name="Numbering_20_IVX" style:display-name="Numbering IVX" loext:hidden="true" style:hidden="true">
      <text:list-level-style-number text:level="1" text:style-name="Numbering_20_Symbols" loext:num-list-format="%1%." style:num-suffix="." style:num-format="I">
        <style:list-level-properties text:list-level-position-and-space-mode="label-alignment" fo:text-align="end">
          <style:list-level-label-alignment text:label-followed-by="listtab" text:list-tab-stop-position="1.33cm" fo:text-indent="-0.307cm" fo:margin-left="1.33cm"/>
        </style:list-level-properties>
      </text:list-level-style-number>
      <text:list-level-style-number text:level="2" text:style-name="Numbering_20_Symbols" loext:num-list-format="%2%." style:num-suffix="." style:num-format="I">
        <style:list-level-properties text:list-level-position-and-space-mode="label-alignment" fo:text-align="end">
          <style:list-level-label-alignment text:label-followed-by="listtab" text:list-tab-stop-position="2.66cm" fo:text-indent="-0.307cm" fo:margin-left="2.66cm"/>
        </style:list-level-properties>
      </text:list-level-style-number>
      <text:list-level-style-number text:level="3" text:style-name="Numbering_20_Symbols" loext:num-list-format="%3%." style:num-suffix="." style:num-format="I">
        <style:list-level-properties text:list-level-position-and-space-mode="label-alignment" fo:text-align="end">
          <style:list-level-label-alignment text:label-followed-by="listtab" text:list-tab-stop-position="2.101cm" fo:text-indent="-0.307cm" fo:margin-left="2.101cm"/>
        </style:list-level-properties>
      </text:list-level-style-number>
      <text:list-level-style-number text:level="4" text:style-name="Numbering_20_Symbols" loext:num-list-format="%4%." style:num-suffix="." style:num-format="I">
        <style:list-level-properties text:list-level-position-and-space-mode="label-alignment" fo:text-align="end">
          <style:list-level-label-alignment text:label-followed-by="listtab" text:list-tab-stop-position="3.99cm" fo:text-indent="-0.307cm" fo:margin-left="3.99cm"/>
        </style:list-level-properties>
      </text:list-level-style-number>
      <text:list-level-style-number text:level="5" text:style-name="Numbering_20_Symbols" loext:num-list-format="%5%." style:num-suffix="." style:num-format="I">
        <style:list-level-properties text:list-level-position-and-space-mode="label-alignment" fo:text-align="end">
          <style:list-level-label-alignment text:label-followed-by="listtab" text:list-tab-stop-position="5.32cm" fo:text-indent="-0.307cm" fo:margin-left="5.32cm"/>
        </style:list-level-properties>
      </text:list-level-style-number>
      <text:list-level-style-number text:level="6" text:style-name="Numbering_20_Symbols" loext:num-list-format="%6%." style:num-suffix="." style:num-format="I">
        <style:list-level-properties text:list-level-position-and-space-mode="label-alignment" fo:text-align="end">
          <style:list-level-label-alignment text:label-followed-by="listtab" text:list-tab-stop-position="6.652cm" fo:text-indent="-0.307cm" fo:margin-left="6.652cm"/>
        </style:list-level-properties>
      </text:list-level-style-number>
      <text:list-level-style-number text:level="7" text:style-name="Numbering_20_Symbols" loext:num-list-format="%7%." style:num-suffix="." style:num-format="I">
        <style:list-level-properties text:list-level-position-and-space-mode="label-alignment" fo:text-align="end">
          <style:list-level-label-alignment text:label-followed-by="listtab" text:list-tab-stop-position="7.982cm" fo:text-indent="-0.307cm" fo:margin-left="7.982cm"/>
        </style:list-level-properties>
      </text:list-level-style-number>
      <text:list-level-style-number text:level="8" text:style-name="Numbering_20_Symbols" loext:num-list-format="%8%." style:num-suffix="." style:num-format="I">
        <style:list-level-properties text:list-level-position-and-space-mode="label-alignment" fo:text-align="end">
          <style:list-level-label-alignment text:label-followed-by="listtab" text:list-tab-stop-position="9.312cm" fo:text-indent="-0.307cm" fo:margin-left="9.312cm"/>
        </style:list-level-properties>
      </text:list-level-style-number>
      <text:list-level-style-number text:level="9" text:style-name="Numbering_20_Symbols" loext:num-list-format="%9%." style:num-suffix="." style:num-format="I">
        <style:list-level-properties text:list-level-position-and-space-mode="label-alignment" fo:text-align="end">
          <style:list-level-label-alignment text:label-followed-by="listtab" text:list-tab-stop-position="10.642cm" fo:text-indent="-0.307cm" fo:margin-left="10.642cm"/>
        </style:list-level-properties>
      </text:list-level-style-number>
      <text:list-level-style-number text:level="10" text:style-name="Numbering_20_Symbols" loext:num-list-format="%10%." style:num-suffix="." style:num-format="I">
        <style:list-level-properties text:list-level-position-and-space-mode="label-alignment" fo:text-align="end">
          <style:list-level-label-alignment text:label-followed-by="listtab" text:list-tab-stop-position="11.972cm" fo:text-indent="-0.307cm" fo:margin-left="11.972cm"/>
        </style:list-level-properties>
      </text:list-level-style-number>
    </text:list-style>
    <text:list-style style:name="Numbering_20_ivx" style:display-name="Numbering ivx" loext:hidden="true" style:hidden="true">
      <text:list-level-style-number text:level="1" text:style-name="Numbering_20_Symbols" loext:num-list-format="%1%." style:num-suffix="." style:num-format="i">
        <style:list-level-properties text:list-level-position-and-space-mode="label-alignment" fo:text-align="end">
          <style:list-level-label-alignment text:label-followed-by="listtab" text:list-tab-stop-position="1.33cm" fo:text-indent="-0.307cm" fo:margin-left="1.33cm"/>
        </style:list-level-properties>
      </text:list-level-style-number>
      <text:list-level-style-number text:level="2" text:style-name="Numbering_20_Symbols" loext:num-list-format="%2%." style:num-suffix="." style:num-format="i">
        <style:list-level-properties text:list-level-position-and-space-mode="label-alignment" fo:text-align="end">
          <style:list-level-label-alignment text:label-followed-by="listtab" text:list-tab-stop-position="2.03cm" fo:text-indent="-1cm" fo:margin-left="2.03cm"/>
        </style:list-level-properties>
      </text:list-level-style-number>
      <text:list-level-style-number text:level="3" text:style-name="Numbering_20_Symbols" loext:num-list-format="%3%)" style:num-suffix=")" style:num-format="a" text:start-value="3">
        <style:list-level-properties text:list-level-position-and-space-mode="label-alignment" fo:text-align="end">
          <style:list-level-label-alignment text:label-followed-by="listtab" text:list-tab-stop-position="2.731cm" fo:text-indent="-0.7cm" fo:margin-left="2.731cm"/>
        </style:list-level-properties>
      </text:list-level-style-number>
      <text:list-level-style-bullet text:level="4" text:style-name="Numbering_20_Symbols" loext:num-list-format="%4%" text:bullet-char="•">
        <style:list-level-properties text:list-level-position-and-space-mode="label-alignment" fo:text-align="end">
          <style:list-level-label-alignment text:label-followed-by="listtab" text:list-tab-stop-position="2cm" fo:text-indent="-0.395cm" fo:margin-left="2cm"/>
        </style:list-level-properties>
        <style:text-properties style:font-name="OpenSymbol"/>
      </text:list-level-style-bullet>
      <text:list-level-style-bullet text:level="5" text:style-name="Numbering_20_Symbols" loext:num-list-format="%5%" text:bullet-char="•">
        <style:list-level-properties text:list-level-position-and-space-mode="label-alignment" fo:text-align="end">
          <style:list-level-label-alignment text:label-followed-by="listtab" text:list-tab-stop-position="2.395cm" fo:text-indent="-0.395cm" fo:margin-left="2.395cm"/>
        </style:list-level-properties>
        <style:text-properties style:font-name="OpenSymbol"/>
      </text:list-level-style-bullet>
      <text:list-level-style-bullet text:level="6" text:style-name="Numbering_20_Symbols" loext:num-list-format="%6%" text:bullet-char="•">
        <style:list-level-properties text:list-level-position-and-space-mode="label-alignment" fo:text-align="end">
          <style:list-level-label-alignment text:label-followed-by="listtab" text:list-tab-stop-position="2.79cm" fo:text-indent="-0.395cm" fo:margin-left="2.79cm"/>
        </style:list-level-properties>
        <style:text-properties style:font-name="OpenSymbol"/>
      </text:list-level-style-bullet>
      <text:list-level-style-bullet text:level="7" text:style-name="Numbering_20_Symbols" loext:num-list-format="%7%" text:bullet-char="•">
        <style:list-level-properties text:list-level-position-and-space-mode="label-alignment" fo:text-align="end">
          <style:list-level-label-alignment text:label-followed-by="listtab" text:list-tab-stop-position="3.186cm" fo:text-indent="-0.395cm" fo:margin-left="3.186cm"/>
        </style:list-level-properties>
        <style:text-properties style:font-name="OpenSymbol"/>
      </text:list-level-style-bullet>
      <text:list-level-style-bullet text:level="8" text:style-name="Numbering_20_Symbols" loext:num-list-format="%8%" text:bullet-char="•">
        <style:list-level-properties text:list-level-position-and-space-mode="label-alignment" fo:text-align="end">
          <style:list-level-label-alignment text:label-followed-by="listtab" text:list-tab-stop-position="3.581cm" fo:text-indent="-0.395cm" fo:margin-left="3.581cm"/>
        </style:list-level-properties>
        <style:text-properties style:font-name="OpenSymbol"/>
      </text:list-level-style-bullet>
      <text:list-level-style-bullet text:level="9" text:style-name="Numbering_20_Symbols" loext:num-list-format="%9%" text:bullet-char="•">
        <style:list-level-properties text:list-level-position-and-space-mode="label-alignment" fo:text-align="end">
          <style:list-level-label-alignment text:label-followed-by="listtab" text:list-tab-stop-position="3.976cm" fo:text-indent="-0.395cm" fo:margin-left="3.976cm"/>
        </style:list-level-properties>
        <style:text-properties style:font-name="OpenSymbol"/>
      </text:list-level-style-bullet>
      <text:list-level-style-bullet text:level="10" text:style-name="Numbering_20_Symbols" loext:num-list-format="%10%" text:bullet-char="•">
        <style:list-level-properties text:list-level-position-and-space-mode="label-alignment" fo:text-align="end">
          <style:list-level-label-alignment text:label-followed-by="listtab" text:list-tab-stop-position="4.371cm" fo:text-indent="-0.395cm" fo:margin-left="4.371cm"/>
        </style:list-level-properties>
        <style:text-properties style:font-name="OpenSymbol"/>
      </text:list-level-style-bullet>
    </text:list-style>
    <text:list-style style:name="List_20_1" style:display-name="List 1">
      <text:list-level-style-bullet text:level="1" text:style-name="Bullet_20_Symbols" loext:num-list-format="%1%"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2" text:style-name="Bullet_20_Symbols" loext:num-list-format="%2%"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3" text:style-name="Bullet_20_Symbols" loext:num-list-format="%3%"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4" text:style-name="Bullet_20_Symbols" loext:num-list-format="%4%"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5" text:style-name="Bullet_20_Symbols" loext:num-list-format="%5%"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6" text:style-name="Bullet_20_Symbols" loext:num-list-format="%6%"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7" text:style-name="Bullet_20_Symbols" loext:num-list-format="%7%"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8" text:style-name="Bullet_20_Symbols" loext:num-list-format="%8%"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9" text:style-name="Bullet_20_Symbols" loext:num-list-format="%9%"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10" text:style-name="Bullet_20_Symbols" loext:num-list-format="%10%"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style>
    <text:list-style style:name="List_20_2" style:display-name="List 2" loext:hidden="true" style:hidden="true">
      <text:list-level-style-bullet text:level="1" text:style-name="Numbering_20_Symbols" loext:num-list-format="%1%" text:bullet-char="–">
        <style:list-level-properties text:list-level-position-and-space-mode="label-alignment">
          <style:list-level-label-alignment text:label-followed-by="listtab" text:list-tab-stop-position="0.3cm" fo:text-indent="-0.3cm" fo:margin-left="0.3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6cm" fo:text-indent="-0.3cm" fo:margin-left="0.6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0.9cm" fo:text-indent="-0.3cm" fo:margin-left="0.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199cm" fo:text-indent="-0.3cm" fo:margin-left="1.199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1.499cm" fo:text-indent="-0.3cm" fo:margin-left="1.499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1.799cm" fo:text-indent="-0.3cm" fo:margin-left="1.799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101cm" fo:text-indent="-0.3cm" fo:margin-left="2.101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2.401cm" fo:text-indent="-0.3cm" fo:margin-left="2.401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2.701cm" fo:text-indent="-0.3cm" fo:margin-left="2.701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3cm" fo:text-indent="-0.3cm" fo:margin-left="3cm"/>
        </style:list-level-properties>
        <style:text-properties style:font-name="OpenSymbol"/>
      </text:list-level-style-bullet>
    </text:list-style>
    <text:list-style style:name="List_20_3" style:display-name="List 3" loext:hidden="true" style:hidden="true">
      <text:list-level-style-bullet text:level="1" text:style-name="Numbering_20_Symbols" loext:num-list-format="%1%"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style>
    <text:list-style style:name="List_20_4" style:display-name="List 4" loext:hidden="true" style:hidden="true">
      <text:list-level-style-bullet text:level="1" text:style-name="Numbering_20_Symbols" loext:num-list-format="%1%" text:bullet-char="➢">
        <style:list-level-properties text:list-level-position-and-space-mode="label-alignment">
          <style:list-level-label-alignment text:label-followed-by="space"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space"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space"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space"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space"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space"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space"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space"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space"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space" fo:text-indent="-0.4cm" fo:margin-left="4.001cm"/>
        </style:list-level-properties>
        <style:text-properties style:font-name="OpenSymbol"/>
      </text:list-level-style-bullet>
    </text:list-style>
    <text:list-style style:name="List_20_5" style:display-name="List 5" loext:hidden="true" style:hidden="true">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Нумерованный_20_1_29_" style:display-name="Нумерованный 1)">
      <text:list-level-style-number text:level="1" loext:num-list-format="%1%)" style:num-suffix=")" style:num-format="1">
        <style:list-level-properties text:list-level-position-and-space-mode="label-alignment">
          <style:list-level-label-alignment text:label-followed-by="space" fo:text-indent="1.251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space" fo:text-indent="1.27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space" fo:text-indent="1.905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space" fo:text-indent="2.54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space" fo:text-indent="3.175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space" fo:text-indent="3.81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space" fo:text-indent="4.44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space" fo:text-indent="5.08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space" fo:text-indent="5.715cm"/>
        </style:list-level-properties>
      </text:list-level-style-number>
      <text:list-level-style-number text:level="10" loext:num-list-format="%1%.%2%.%3%.%4%.%5%.%6%.%7%.%8%.%9%.%10%)" style:num-suffix=")" style:num-format="1" text:display-levels="10">
        <style:list-level-properties text:list-level-position-and-space-mode="label-alignment">
          <style:list-level-label-alignment text:label-followed-by="space" fo:text-indent="6.35cm"/>
        </style:list-level-properties>
      </text:list-level-style-number>
    </text:list-style>
    <text:list-style style:name="Нумерованный_20_а_29_" style:display-name="Нумерованный а)">
      <text:list-level-style-number text:level="1" text:style-name="Numbering_20_Symbols" loext:num-list-format="%1%)" style:num-suffix=")" style:num-format="а, б, .., аа, бб, ... (ru)">
        <style:list-level-properties text:list-level-position-and-space-mode="label-alignment">
          <style:list-level-label-alignment text:label-followed-by="space" fo:text-indent="1.251cm"/>
        </style:list-level-properties>
      </text:list-level-style-number>
      <text:list-level-style-number text:level="2" text:style-name="Numbering_20_Symbols" loext:num-list-format="%1%.%2%)" style:num-suffix=")" style:num-format="а, б, .., аа, бб, ... (ru)" text:display-levels="2">
        <style:list-level-properties text:list-level-position-and-space-mode="label-alignment">
          <style:list-level-label-alignment text:label-followed-by="space" fo:text-indent="1.251cm"/>
        </style:list-level-properties>
      </text:list-level-style-number>
      <text:list-level-style-number text:level="3" text:style-name="Numbering_20_Symbols" loext:num-list-format="%1%.%2%.%3%)" style:num-suffix=")" style:num-format="а, б, .., аа, бб, ... (ru)" text:display-levels="3">
        <style:list-level-properties text:list-level-position-and-space-mode="label-alignment">
          <style:list-level-label-alignment text:label-followed-by="space" fo:text-indent="1.251cm"/>
        </style:list-level-properties>
      </text:list-level-style-number>
      <text:list-level-style-number text:level="4" text:style-name="Numbering_20_Symbols" loext:num-list-format="%1%.%2%.%3%.%4%)" style:num-suffix=")" style:num-format="а, б, .., аа, бб, ... (ru)" text:display-levels="4">
        <style:list-level-properties text:list-level-position-and-space-mode="label-alignment">
          <style:list-level-label-alignment text:label-followed-by="space" fo:text-indent="1.251cm"/>
        </style:list-level-properties>
      </text:list-level-style-number>
      <text:list-level-style-number text:level="5" text:style-name="Numbering_20_Symbols" loext:num-list-format="%1%.%2%.%3%.%4%.%5%)" style:num-suffix=")" style:num-format="а, б, .., аа, бб, ... (ru)" text:display-levels="5">
        <style:list-level-properties text:list-level-position-and-space-mode="label-alignment">
          <style:list-level-label-alignment text:label-followed-by="space" fo:text-indent="1.251cm"/>
        </style:list-level-properties>
      </text:list-level-style-number>
      <text:list-level-style-number text:level="6" text:style-name="Numbering_20_Symbols" loext:num-list-format="%1%.%2%.%3%.%4%.%5%.%6%)" style:num-suffix=")" style:num-format="а, б, .., аа, бб, ... (ru)" text:display-levels="6">
        <style:list-level-properties text:list-level-position-and-space-mode="label-alignment">
          <style:list-level-label-alignment text:label-followed-by="space" fo:text-indent="1.251cm"/>
        </style:list-level-properties>
      </text:list-level-style-number>
      <text:list-level-style-number text:level="7" text:style-name="Numbering_20_Symbols" loext:num-list-format="%1%.%2%.%3%.%4%.%5%.%6%.%7%)" style:num-suffix=")" style:num-format="а, б, .., аа, бб, ... (ru)" text:display-levels="7">
        <style:list-level-properties text:list-level-position-and-space-mode="label-alignment">
          <style:list-level-label-alignment text:label-followed-by="space" fo:text-indent="1.251cm"/>
        </style:list-level-properties>
      </text:list-level-style-number>
      <text:list-level-style-number text:level="8" text:style-name="Numbering_20_Symbols" loext:num-list-format="%1%.%2%.%3%.%4%.%5%.%6%.%7%.%8%)" style:num-suffix=")" style:num-format="а, б, .., аа, бб, ... (ru)" text:display-levels="8">
        <style:list-level-properties text:list-level-position-and-space-mode="label-alignment">
          <style:list-level-label-alignment text:label-followed-by="space" fo:text-indent="1.251cm"/>
        </style:list-level-properties>
      </text:list-level-style-number>
      <text:list-level-style-number text:level="9" text:style-name="Numbering_20_Symbols" loext:num-list-format="%1%.%2%.%3%.%4%.%5%.%6%.%7%.%8%.%9%)" style:num-suffix=")" style:num-format="а, б, .., аа, бб, ... (ru)" text:display-levels="9">
        <style:list-level-properties text:list-level-position-and-space-mode="label-alignment">
          <style:list-level-label-alignment text:label-followed-by="space" fo:text-indent="1.251cm"/>
        </style:list-level-properties>
      </text:list-level-style-number>
      <text:list-level-style-number text:level="10" text:style-name="Numbering_20_Symbols" loext:num-list-format="%1%.%2%.%3%.%4%.%5%.%6%.%7%.%8%.%9%.%10%)" style:num-suffix=")" style:num-format="а, б, .., аа, бб, ... (ru)" text:display-levels="10">
        <style:list-level-properties text:list-level-position-and-space-mode="label-alignment">
          <style:list-level-label-alignment text:label-followed-by="space" fo:text-indent="1.251cm"/>
        </style:list-level-properties>
      </text:list-level-style-number>
    </text:list-style>
    <text:list-style style:name="Нумерованный_20_для_20_таблиц" style:display-name="Нумерованный для таблиц">
      <text:list-level-style-number text:level="1" loext:num-list-format="%1%" style:num-format="1">
        <style:list-level-properties text:list-level-position-and-space-mode="label-alignment" fo:text-align="center">
          <style:list-level-label-alignment text:label-followed-by="nothing"/>
        </style:list-level-properties>
      </text:list-level-style-number>
      <text:list-level-style-number text:level="2" loext:num-list-format="%2%" style:num-format="1">
        <style:list-level-properties text:list-level-position-and-space-mode="label-alignment" fo:text-align="center">
          <style:list-level-label-alignment text:label-followed-by="nothing"/>
        </style:list-level-properties>
      </text:list-level-style-number>
      <text:list-level-style-number text:level="3" loext:num-list-format="%3%" style:num-format="1">
        <style:list-level-properties text:list-level-position-and-space-mode="label-alignment" fo:text-align="center">
          <style:list-level-label-alignment text:label-followed-by="nothing"/>
        </style:list-level-properties>
      </text:list-level-style-number>
      <text:list-level-style-number text:level="4" loext:num-list-format="%4%" style:num-format="1">
        <style:list-level-properties text:list-level-position-and-space-mode="label-alignment" fo:text-align="center">
          <style:list-level-label-alignment text:label-followed-by="nothing"/>
        </style:list-level-properties>
      </text:list-level-style-number>
      <text:list-level-style-number text:level="5" loext:num-list-format="%5%" style:num-format="1">
        <style:list-level-properties text:list-level-position-and-space-mode="label-alignment" fo:text-align="center">
          <style:list-level-label-alignment text:label-followed-by="nothing"/>
        </style:list-level-properties>
      </text:list-level-style-number>
      <text:list-level-style-number text:level="6" loext:num-list-format="%6%" style:num-format="1">
        <style:list-level-properties text:list-level-position-and-space-mode="label-alignment" fo:text-align="center">
          <style:list-level-label-alignment text:label-followed-by="nothing"/>
        </style:list-level-properties>
      </text:list-level-style-number>
      <text:list-level-style-number text:level="7" loext:num-list-format="%7%" style:num-format="1">
        <style:list-level-properties text:list-level-position-and-space-mode="label-alignment" fo:text-align="center">
          <style:list-level-label-alignment text:label-followed-by="nothing"/>
        </style:list-level-properties>
      </text:list-level-style-number>
      <text:list-level-style-number text:level="8" loext:num-list-format="%8%" style:num-format="1">
        <style:list-level-properties text:list-level-position-and-space-mode="label-alignment" fo:text-align="center">
          <style:list-level-label-alignment text:label-followed-by="nothing"/>
        </style:list-level-properties>
      </text:list-level-style-number>
      <text:list-level-style-number text:level="9" loext:num-list-format="%9%" style:num-format="1">
        <style:list-level-properties text:list-level-position-and-space-mode="label-alignment" fo:text-align="center">
          <style:list-level-label-alignment text:label-followed-by="nothing"/>
        </style:list-level-properties>
      </text:list-level-style-number>
      <text:list-level-style-number text:level="10" loext:num-list-format="%10%" style:num-format="1">
        <style:list-level-properties text:list-level-position-and-space-mode="label-alignment" fo:text-align="center">
          <style:list-level-label-alignment text:label-followed-by="nothing"/>
        </style:list-level-properties>
      </text:list-level-style-number>
    </text:list-style>
    <text:list-style style:name="WW8Num2">
      <text:list-level-style-number text:level="1" loext:num-list-format="%1%." style:num-suffix="." style:num-format="1">
        <style:list-level-properties text:list-level-position-and-space-mode="label-alignment">
          <style:list-level-label-alignment text:label-followed-by="space" fo:text-indent="-0.499cm" fo:margin-left="1.251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2.501cm" fo:text-indent="-0.499cm" fo:margin-left="2.501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3.752cm" fo:text-indent="-0.499cm" fo:margin-left="3.752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5.002cm" fo:text-indent="-0.499cm" fo:margin-left="5.002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6.253cm" fo:text-indent="-0.499cm" fo:margin-left="6.253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7.504cm" fo:text-indent="-0.499cm" fo:margin-left="7.504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8.754cm" fo:text-indent="-0.499cm" fo:margin-left="8.754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10.005cm" fo:text-indent="-0.499cm" fo:margin-left="10.00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11.255cm" fo:text-indent="-0.499cm" fo:margin-left="11.25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default-style-name="Footnote" text:citation-style-name="Footnote_20_Symbol" text:citation-body-style-name="Footnote_20_anchor" text:master-page-name="Footnote" style:num-format="1" text:start-value="0" text:footnotes-position="page" text:start-numbering-at="document"/>
    <text:notes-configuration text:note-class="endnote" text:default-style-name="Endnote" text:citation-style-name="Endnote_20_Symbol" text:citation-body-style-name="Endnote_20_anchor" text:master-page-name="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Таблица2" style:family="table">
      <style:table-properties table:align="margins"/>
    </style:style>
    <style:style style:name="Таблица2.A" style:family="table-column">
      <style:table-column-properties style:rel-column-width="41773*"/>
    </style:style>
    <style:style style:name="Таблица2.B" style:family="table-column">
      <style:table-column-properties style:rel-column-width="23762*"/>
    </style:style>
    <style:style style:name="MP1" style:family="paragraph" style:parent-style-name="Header_20_right">
      <style:text-properties style:text-rotation-angle="270" style:text-rotation-scale="line-height"/>
    </style:style>
    <style:style style:name="MP2" style:family="paragraph" style:parent-style-name="Footer_20_left" style:master-page-name="Обратная_20_сторона">
      <style:paragraph-properties style:page-number="auto"/>
    </style:style>
    <style:style style:name="MP3" style:family="paragraph" style:parent-style-name="Footer_20_left">
      <style:text-properties officeooo:rsid="005ffed0" officeooo:paragraph-rsid="005ffed0"/>
    </style:style>
    <style:style style:name="MP4" style:family="paragraph" style:parent-style-name="Гриф_5f_Экземпляр">
      <style:text-properties officeooo:paragraph-rsid="007cf328"/>
    </style:style>
    <style:style style:name="MP5" style:family="paragraph" style:parent-style-name="Гриф_5f_Экземпляр">
      <style:text-properties officeooo:rsid="005d3465" officeooo:paragraph-rsid="007cf328"/>
    </style:style>
    <style:style style:name="MP6" style:family="paragraph" style:parent-style-name="Standard">
      <style:text-properties fo:font-size="2pt" officeooo:paragraph-rsid="007cf328" style:font-size-asian="1.75pt" style:font-size-complex="2pt"/>
    </style:style>
    <style:style style:name="MT1" style:family="text">
      <style:text-properties officeooo:rsid="005ffed0"/>
    </style:style>
    <style:style style:name="Mfr1" style:family="graphic" style:parent-style-name="Frame">
      <style:graphic-properties style:protect="content size position" style:wrap="run-through" style:number-wrapped-paragraphs="no-limit" style:vertical-pos="middle" style:vertical-rel="page-content" style:horizontal-pos="from-left" style:horizontal-rel="page" fo:padding="0cm" fo:border="none" style:shadow="none" draw:shadow-opacity="100%" draw:textarea-vertical-align="middle">
        <style:columns fo:column-count="1" fo:column-gap="0cm"/>
      </style:graphic-properties>
    </style:style>
    <style:page-layout style:name="Mpm1">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header-footer-properties fo:min-height="1cm" fo:margin-left="0cm" fo:margin-right="0cm" fo:margin-bottom="0.101cm" fo:background-color="transparent" style:dynamic-spacing="false" draw:fill="none" draw:fill-color="#729fcf"/>
      </style:header-style>
      <style:footer-style>
        <style:header-footer-properties fo:min-height="1cm" fo:margin-left="0cm" fo:margin-right="0cm" fo:margin-top="0.4cm" fo:background-color="transparent" style:dynamic-spacing="false" draw:fill="none" draw:fill-color="#729fcf"/>
      </style:footer-style>
    </style:page-layout>
    <style:page-layout style:name="Mpm2">
      <style:page-layout-properties fo:page-width="21.001cm" fo:page-height="29.7cm" style:num-format="1" style:print-orientation="portrait" fo:margin-top="2cm" fo:margin-bottom="2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9.7cm" fo:page-height="21.001cm" style:num-format="1" style:print-orientation="landscape" fo:margin-top="1cm" fo:margin-bottom="1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svg:height="1cm" fo:margin-left="0cm" fo:margin-right="0cm" fo:margin-bottom="0.101cm" fo:background-color="transparent" style:dynamic-spacing="false" draw:fill="none" draw:fill-color="#729fcf"/>
      </style:header-style>
      <style:footer-style/>
    </style:page-layout>
    <style:page-layout style:name="Mpm4">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header-footer-properties fo:min-height="1.499cm" fo:margin-left="0cm" fo:margin-right="0cm" fo:margin-top="0.499cm" fo:background-color="transparent" style:dynamic-spacing="false" draw:fill="none" draw:fill-color="#729fcf"/>
      </style:footer-style>
    </style:page-layout>
    <style:page-layout style:name="Mpm5" style:page-usage="left">
      <style:page-layout-properties fo:page-width="21.001cm" fo:page-height="29.7cm" style:num-format="1" style:print-orientation="portrait" fo:margin-top="1cm" fo:margin-bottom="1cm" fo:margin-left="1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cm" fo:margin-left="0cm" fo:margin-right="0cm" fo:margin-bottom="0.101cm" fo:background-color="transparent" style:dynamic-spacing="false" draw:fill="none" draw:fill-color="#729fcf"/>
      </style:header-style>
      <style:footer-style>
        <style:header-footer-properties fo:min-height="1cm" fo:margin-left="0cm" fo:margin-right="0cm" fo:margin-top="0.4cm" fo:background-color="transparent" style:dynamic-spacing="false" draw:fill="none" draw:fill-color="#729fcf"/>
      </style:footer-style>
    </style:page-layout>
    <style:page-layout style:name="Mpm6" style:page-usage="right">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cm" fo:margin-left="0cm" fo:margin-right="0cm" fo:margin-bottom="0.101cm" fo:background-color="transparent" style:dynamic-spacing="false" draw:fill="none" draw:fill-color="#729fcf"/>
      </style:header-style>
      <style:footer-style>
        <style:header-footer-properties fo:min-height="1cm" fo:margin-left="0cm" fo:margin-right="0cm" fo:margin-top="0.4cm" fo:background-color="transparent" style:dynamic-spacing="false" draw:fill="none" draw:fill-color="#729fcf"/>
      </style:footer-style>
    </style:page-layout>
    <style:page-layout style:name="Mpm7">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8">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9">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10">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11">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cm" fo:margin-left="0cm" fo:margin-right="0cm" fo:margin-bottom="0.101cm" fo:background-color="transparent" style:dynamic-spacing="false" draw:fill="none" draw:fill-color="#729fcf"/>
      </style:header-style>
      <style:footer-style>
        <style:header-footer-properties fo:min-height="1cm" fo:margin-left="0cm" fo:margin-right="0cm" fo:margin-top="0.4cm" fo:background-color="transparent" style:dynamic-spacing="false" draw:fill="none" draw:fill-color="#729fcf"/>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text:page-number text:select-page="current">36</text:page-number></text:p>
      </style:header>
      <style:footer>
        <text:p text:style-name="Footer"/>
      </style:footer>
    </style:master-page>
    <style:master-page style:name="First_20_Page" style:display-name="First Page" style:page-layout-name="Mpm2" draw:style-name="Mdp1" style:next-style-name="Standard"/>
    <style:master-page style:name="Landscape" style:page-layout-name="Mpm3" draw:style-name="Mdp1">
      <style:header>
        <text:p text:style-name="Header"><draw:frame draw:style-name="Mfr1" draw:name="Номер страницы справа" text:anchor-type="paragraph" svg:x="28cm" svg:width="0.7cm" svg:height="1.499cm" draw:z-index="0"><draw:text-box><text:p text:style-name="MP1"><text:page-number text:select-page="current">0</text:page-number></text:p></draw:text-box></draw:frame></text:p>
      </style:header>
    </style:master-page>
    <style:master-page style:name="Обратная_20_сторона" style:display-name="Обратная сторона" style:page-layout-name="Mpm4" draw:style-name="Mdp1" style:next-style-name="First_20_Page">
      <style:header>
        <text:p text:style-name="Header"/>
      </style:header>
      <style:footer>
        <text:p text:style-name="MP2">Отп. в 3-х экз.</text:p>
        <text:p text:style-name="Footer_20_left">1 экз. в дело</text:p>
        <text:p text:style-name="Footer_20_left">2 и 3 в адрес</text:p>
        <text:p text:style-name="Footer_20_left">исп. И.О. Фамилия</text:p>
        <text:p text:style-name="Footer_20_left">тел. <text:span text:style-name="MT1">123-45-67</text:span></text:p>
        <text:p text:style-name="MP3">01.01.2019</text:p>
      </style:footer>
    </style:master-page>
    <style:master-page style:name="Left_20_Page" loext:hidden="true" style:hidden="true" style:display-name="Left Page" style:page-layout-name="Mpm5" draw:style-name="Mdp1" style:next-style-name="Right_20_Page">
      <style:header>
        <text:p text:style-name="Header"><text:page-number text:select-page="current">0</text:page-number></text:p>
      </style:header>
      <style:footer>
        <text:p text:style-name="Footer"/>
      </style:footer>
    </style:master-page>
    <style:master-page style:name="Right_20_Page" loext:hidden="true" style:hidden="true" style:display-name="Right Page" style:page-layout-name="Mpm6" draw:style-name="Mdp1" style:next-style-name="Left_20_Page">
      <style:header>
        <text:p text:style-name="Header"><text:page-number text:select-page="current">0</text:page-number></text:p>
      </style:header>
      <style:footer>
        <text:p text:style-name="Footer"/>
      </style:footer>
    </style:master-page>
    <style:master-page style:name="Envelope" loext:hidden="true" style:hidden="true" style:page-layout-name="Mpm7" draw:style-name="Mdp1">
      <style:header>
        <text:p text:style-name="Header"/>
      </style:header>
    </style:master-page>
    <style:master-page style:name="Index" loext:hidden="true" style:hidden="true" style:page-layout-name="Mpm8" draw:style-name="Mdp1">
      <style:header>
        <text:p text:style-name="Header"/>
      </style:header>
    </style:master-page>
    <style:master-page style:name="HTML" loext:hidden="true" style:hidden="true" style:page-layout-name="Mpm9" draw:style-name="Mdp1">
      <style:header>
        <text:p text:style-name="Header"/>
      </style:header>
    </style:master-page>
    <style:master-page style:name="Footnote" loext:hidden="true" style:hidden="true" style:page-layout-name="Mpm10" draw:style-name="Mdp1">
      <style:header>
        <text:p text:style-name="Header"/>
      </style:header>
    </style:master-page>
    <style:master-page style:name="Endnote" loext:hidden="true" style:hidden="true" style:page-layout-name="Mpm10" draw:style-name="Mdp1">
      <style:header>
        <text:p text:style-name="Header"/>
      </style:header>
    </style:master-page>
    <style:master-page style:name="Первая_20_страница_20_с_20_колонтитулами" style:display-name="Первая страница с колонтитулами" style:page-layout-name="Mpm11" draw:style-name="Mdp1" style:next-style-name="Standard">
      <style:header>
        <table:table table:name="Таблица2" table:style-name="Таблица2">
          <table:table-column table:style-name="Таблица2.A"/>
          <table:table-column table:style-name="Таблица2.B"/>
          <table:table-row>
            <table:table-cell office:value-type="string">
              <text:p text:style-name="MP4"/>
            </table:table-cell>
            <table:table-cell office:value-type="string">
              <text:p text:style-name="MP5"/>
            </table:table-cell>
          </table:table-row>
        </table:table>
        <text:p text:style-name="MP6"/>
      </style:header>
      <style:footer>
        <text:p text:style-name="Исполнитель_20_документа"/>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2026-05-07T09:10:58.809965986</meta:creation-date>
    <dc:title>Default</dc:title>
    <meta:editing-cycles>12</meta:editing-cycles>
    <meta:editing-duration>PT2H38S</meta:editing-duration>
    <meta:generator>LibreOffice/25.2.6.2$Linux_X86_64 LibreOffice_project/520$Build-2</meta:generator>
    <dc:date>2026-05-22T14:23:06.877181008</dc:date>
    <meta:document-statistic meta:table-count="17" meta:image-count="0" meta:object-count="0" meta:page-count="36" meta:paragraph-count="1873" meta:word-count="10893" meta:character-count="90059" meta:non-whitespace-character-count="79666"/>
  </office:meta>
</office:document-meta>
</file>