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ce style:name="Times New Roman1" svg:font-family="'Times New Roman'" style:font-family-generic="roman" style:font-pitch="variable"/>
  </office:font-face-decls>
  <office:automatic-styles>
    <style:style style:name="Таблица1" style:family="table">
      <style:table-properties style:width="18cm" table:align="margins" style:writing-mode="lr-tb"/>
    </style:style>
    <style:style style:name="Таблица1.A" style:family="table-column">
      <style:table-column-properties style:column-width="1.192cm" style:rel-column-width="4339*"/>
    </style:style>
    <style:style style:name="Таблица1.B" style:family="table-column">
      <style:table-column-properties style:column-width="4.872cm" style:rel-column-width="17739*"/>
    </style:style>
    <style:style style:name="Таблица1.C" style:family="table-column">
      <style:table-column-properties style:column-width="11.936cm" style:rel-column-width="43457*"/>
    </style:style>
    <style:style style:name="Таблица1.1" style:family="table-row">
      <style:table-row-properties fo:keep-together="auto"/>
    </style:style>
    <style:style style:name="Таблица1.A1" style:family="table-cell">
      <style:table-cell-properties style:vertical-align="top" fo:padding-left="0.191cm" fo:padding-right="0.191cm" fo:padding-top="0cm" fo:padding-bottom="0cm" fo:border="none" style:writing-mode="lr-tb"/>
    </style:style>
    <style:style style:name="Таблица1.C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C2"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Таблица1.C8" style:family="table-cell">
      <style:table-cell-properties style:vertical-align="top" fo:padding-left="0.191cm" fo:padding-right="0.191cm" fo:padding-top="0cm" fo:padding-bottom="0cm" fo:border-left="none" fo:border-right="none" fo:border-top="0.5pt solid #000000" fo:border-bottom="none" style:writing-mode="lr-tb"/>
    </style:style>
    <style:style style:name="Таблица3" style:family="table">
      <style:table-properties style:width="18.008cm" fo:margin-left="-0.016cm" table:align="left" table:display="true"/>
    </style:style>
    <style:style style:name="Таблица3.A" style:family="table-column">
      <style:table-column-properties style:column-width="0.953cm"/>
    </style:style>
    <style:style style:name="Таблица3.B" style:family="table-column">
      <style:table-column-properties style:column-width="3.598cm"/>
    </style:style>
    <style:style style:name="Таблица3.C" style:family="table-column">
      <style:table-column-properties style:column-width="3.625cm"/>
    </style:style>
    <style:style style:name="Таблица3.D" style:family="table-column">
      <style:table-column-properties style:column-width="2.699cm"/>
    </style:style>
    <style:style style:name="Таблица3.E" style:family="table-column">
      <style:table-column-properties style:column-width="7.133cm"/>
    </style:style>
    <style:style style:name="Таблица3.1" style:family="table-row">
      <style:table-row-properties style:min-row-height="0.635cm" style:use-optimal-row-height="true"/>
    </style:style>
    <style:style style:name="Таблица3.A1" style:family="table-cell">
      <style:table-cell-properties xmlns:co="http://ncloudtech.com" style:vertical-align="middle" fo:padding-left="0.191cm" fo:padding-right="0.191cm" fo:padding-top="0cm" fo:padding-bottom="0cm" fo:border="0.5pt solid #000000" fo:wrap-option="wrap" style:repeat-content="false" style:text-align-source="fix" co:border-horizontal="0.5pt solid #000000" co:border-vertical="0.5pt solid #000000"/>
    </style:style>
    <style:style style:name="Таблица3.A2" style:family="table-cell">
      <style:table-cell-properties xmlns:co="http://ncloudtech.com" style:vertical-align="top" fo:padding-left="0.191cm" fo:padding-right="0.191cm" fo:padding-top="0cm" fo:padding-bottom="0cm" fo:border="0.75pt solid #000000" fo:wrap-option="wrap" co:border-horizontal="0.5pt solid #000000" co:border-vertical="0.5pt solid #000000"/>
    </style:style>
    <style:style style:name="Таблица3.B2" style:family="table-cell">
      <style:table-cell-properties xmlns:co="http://ncloudtech.com" style:vertical-align="top" fo:padding-left="0.191cm" fo:padding-right="0.191cm" fo:padding-top="0cm" fo:padding-bottom="0cm" fo:border="0.5pt solid #000000" fo:wrap-option="wrap" style:repeat-content="false" style:text-align-source="fix" co:border-horizontal="0.5pt solid #000000" co:border-vertical="0.5pt solid #000000"/>
    </style:style>
    <style:style style:name="Таблица3.C2" style:family="table-cell">
      <style:table-cell-properties xmlns:co="http://ncloudtech.com" style:vertical-align="top" fo:padding-left="0.191cm" fo:padding-right="0.191cm" fo:padding-top="0cm" fo:padding-bottom="0cm" fo:border="0.75pt solid #000000" fo:wrap-option="wrap" style:repeat-content="false" style:text-align-source="fix" co:border-horizontal="0.5pt solid #000000" co:border-vertical="0.5pt solid #000000"/>
    </style:style>
    <style:style style:name="Таблица3.3" style:family="table-row">
      <style:table-row-properties style:min-row-height="2.237cm" style:use-optimal-row-height="true"/>
    </style:style>
    <style:style style:name="Таблица4" style:family="table">
      <style:table-properties style:width="17.992cm" table:align="left" table:display="true"/>
    </style:style>
    <style:style style:name="Таблица4.A" style:family="table-column">
      <style:table-column-properties style:column-width="0.933cm"/>
    </style:style>
    <style:style style:name="Таблица4.B" style:family="table-column">
      <style:table-column-properties style:column-width="3.565cm"/>
    </style:style>
    <style:style style:name="Таблица4.C" style:family="table-column">
      <style:table-column-properties style:column-width="13.494cm"/>
    </style:style>
    <style:style style:name="Таблица4.1" style:family="table-row">
      <style:table-row-properties style:min-row-height="1.773cm" style:use-optimal-row-height="true"/>
    </style:style>
    <style:style style:name="Таблица4.A1" style:family="table-cell">
      <style:table-cell-properties xmlns:co="http://ncloudtech.com" style:vertical-align="top" fo:padding-left="0.191cm" fo:padding-right="0.191cm" fo:padding-top="0cm" fo:padding-bottom="0cm" fo:border-left="none" fo:border-right="none" fo:border-top="0.75pt solid #000000" fo:border-bottom="0.75pt solid #000000" fo:wrap-option="wrap" style:repeat-content="false" style:text-align-source="fix" co:border-horizontal="0.5pt solid #000000" co:border-vertical="0.5pt solid #000000"/>
    </style:style>
    <style:style style:name="Таблица4.2" style:family="table-row">
      <style:table-row-properties style:min-row-height="1.505cm" style:use-optimal-row-height="true"/>
    </style:style>
    <style:style style:name="Таблица4.A2"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5" style:family="table">
      <style:table-properties style:width="17.992cm" table:align="left" table:display="true"/>
    </style:style>
    <style:style style:name="Таблица5.A" style:family="table-column">
      <style:table-column-properties style:column-width="0.933cm"/>
    </style:style>
    <style:style style:name="Таблица5.B" style:family="table-column">
      <style:table-column-properties style:column-width="3.565cm"/>
    </style:style>
    <style:style style:name="Таблица5.C" style:family="table-column">
      <style:table-column-properties style:column-width="13.494cm"/>
    </style:style>
    <style:style style:name="Таблица5.1" style:family="table-row">
      <style:table-row-properties style:min-row-height="0.635cm" style:use-optimal-row-height="true"/>
    </style:style>
    <style:style style:name="Таблица5.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6" style:family="table">
      <style:table-properties style:width="17.992cm" table:align="left" table:display="true"/>
    </style:style>
    <style:style style:name="Таблица6.A" style:family="table-column">
      <style:table-column-properties style:column-width="0.933cm"/>
    </style:style>
    <style:style style:name="Таблица6.B" style:family="table-column">
      <style:table-column-properties style:column-width="3.598cm"/>
    </style:style>
    <style:style style:name="Таблица6.C" style:family="table-column">
      <style:table-column-properties style:column-width="13.46cm"/>
    </style:style>
    <style:style style:name="Таблица6.1" style:family="table-row">
      <style:table-row-properties style:min-row-height="0.635cm" style:use-optimal-row-height="true"/>
    </style:style>
    <style:style style:name="Таблица6.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7" style:family="table">
      <style:table-properties style:width="17.992cm" table:align="left" table:display="true"/>
    </style:style>
    <style:style style:name="Таблица7.A" style:family="table-column">
      <style:table-column-properties style:column-width="0.933cm"/>
    </style:style>
    <style:style style:name="Таблица7.B" style:family="table-column">
      <style:table-column-properties style:column-width="3.598cm"/>
    </style:style>
    <style:style style:name="Таблица7.C" style:family="table-column">
      <style:table-column-properties style:column-width="13.46cm"/>
    </style:style>
    <style:style style:name="Таблица7.1" style:family="table-row">
      <style:table-row-properties style:min-row-height="0.635cm" style:use-optimal-row-height="true"/>
    </style:style>
    <style:style style:name="Таблица7.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7.2" style:family="table-row">
      <style:table-row-properties style:min-row-height="0.986cm" style:use-optimal-row-height="true"/>
    </style:style>
    <style:style style:name="Таблица7.6" style:family="table-row">
      <style:table-row-properties style:min-row-height="4.953cm" style:use-optimal-row-height="true"/>
    </style:style>
    <style:style style:name="Таблица8" style:family="table">
      <style:table-properties style:width="17.992cm" table:align="left" style:writing-mode="lr-tb"/>
    </style:style>
    <style:style style:name="Таблица8.A" style:family="table-column">
      <style:table-column-properties style:column-width="0.905cm"/>
    </style:style>
    <style:style style:name="Таблица8.B" style:family="table-column">
      <style:table-column-properties style:column-width="3.593cm"/>
    </style:style>
    <style:style style:name="Таблица8.C" style:family="table-column">
      <style:table-column-properties style:column-width="13.494cm"/>
    </style:style>
    <style:style style:name="Таблица8.1" style:family="table-row">
      <style:table-row-properties style:min-row-height="3.096cm" fo:keep-together="auto"/>
    </style:style>
    <style:style style:name="Таблица8.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9" style:family="table">
      <style:table-properties style:width="17.882cm" table:align="left" style:writing-mode="lr-tb"/>
    </style:style>
    <style:style style:name="Таблица9.A" style:family="table-column">
      <style:table-column-properties style:column-width="0.953cm"/>
    </style:style>
    <style:style style:name="Таблица9.B" style:family="table-column">
      <style:table-column-properties style:column-width="3.836cm"/>
    </style:style>
    <style:style style:name="Таблица9.C" style:family="table-column">
      <style:table-column-properties style:column-width="13.093cm"/>
    </style:style>
    <style:style style:name="Таблица9.1" style:family="table-row">
      <style:table-row-properties fo:keep-together="auto"/>
    </style:style>
    <style:style style:name="Таблица9.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9.7" style:family="table-row">
      <style:table-row-properties style:min-row-height="2.847cm" fo:keep-together="auto"/>
    </style:style>
    <style:style style:name="Таблица10" style:family="table">
      <style:table-properties style:width="17.872cm" fo:margin-left="-0.002cm" table:align="left" style:writing-mode="lr-tb"/>
    </style:style>
    <style:style style:name="Таблица10.A" style:family="table-column">
      <style:table-column-properties style:column-width="0.97cm"/>
    </style:style>
    <style:style style:name="Таблица10.B" style:family="table-column">
      <style:table-column-properties style:column-width="3.819cm"/>
    </style:style>
    <style:style style:name="Таблица10.C" style:family="table-column">
      <style:table-column-properties style:column-width="13.083cm"/>
    </style:style>
    <style:style style:name="Таблица10.1" style:family="table-row">
      <style:table-row-properties fo:keep-together="auto"/>
    </style:style>
    <style:style style:name="Таблица10.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5" style:family="table">
      <style:table-properties style:width="17.914cm" fo:margin-left="-0.004cm" table:align="left" table:display="true"/>
    </style:style>
    <style:style style:name="Таблица15.A" style:family="table-column">
      <style:table-column-properties style:column-width="2.813cm"/>
    </style:style>
    <style:style style:name="Таблица15.B" style:family="table-column">
      <style:table-column-properties style:column-width="3.344cm"/>
    </style:style>
    <style:style style:name="Таблица15.C" style:family="table-column">
      <style:table-column-properties style:column-width="2.124cm"/>
    </style:style>
    <style:style style:name="Таблица15.D" style:family="table-column">
      <style:table-column-properties style:column-width="2.011cm"/>
    </style:style>
    <style:style style:name="Таблица15.E" style:family="table-column">
      <style:table-column-properties style:column-width="2.196cm"/>
    </style:style>
    <style:style style:name="Таблица15.F" style:family="table-column">
      <style:table-column-properties style:column-width="2.713cm"/>
    </style:style>
    <style:style style:name="Таблица15.1" style:family="table-row">
      <style:table-row-properties style:min-row-height="0.353cm" style:use-optimal-row-height="true"/>
    </style:style>
    <style:style style:name="Таблица15.A1" style:family="table-cell">
      <style:table-cell-properties xmlns:co="http://ncloudtech.com" style:vertical-align="top" fo:padding-left="0.191cm" fo:padding-right="0.191cm" fo:padding-top="0cm" fo:padding-bottom="0cm" fo:border="0.5pt solid #000000" fo:wrap-option="wrap" co:border-horizontal="0.5pt solid #000000" co:border-vertical="0.5pt solid #000000"/>
    </style:style>
    <style:style style:name="Таблица15.A2" style:family="table-cell">
      <style:table-cell-properties xmlns:co="http://ncloudtech.com" style:vertical-align="top" fo:padding-left="0.191cm" fo:padding-right="0.191cm" fo:padding-top="0cm" fo:padding-bottom="0cm" fo:border-left="0.5pt solid #000000" fo:border-right="0.5pt solid #000000" fo:border-top="none" fo:border-bottom="0.5pt solid #000000" fo:wrap-option="wrap" co:border-horizontal="0.5pt solid #000000" co:border-vertical="0.5pt solid #000000"/>
    </style:style>
    <style:style style:name="Таблица15.F2" style:family="table-cell">
      <style:table-cell-properties xmlns:co="http://ncloudtech.com" style:vertical-align="top" fo:padding-left="0.191cm" fo:padding-right="0.191cm" fo:padding-top="0cm" fo:padding-bottom="0cm" fo:border-left="0.5pt solid #000000" fo:border-right="none" fo:border-top="none" fo:border-bottom="0.5pt solid #000000" fo:wrap-option="wrap" co:border-horizontal="0.5pt solid #000000" co:border-vertical="0.5pt solid #000000"/>
    </style:style>
    <style:style style:name="Таблица15.3" style:family="table-row">
      <style:table-row-properties style:min-row-height="0.51cm" style:use-optimal-row-height="true"/>
    </style:style>
    <style:style style:name="Таблица15.F3" style:family="table-cell">
      <style:table-cell-properties xmlns:co="http://ncloudtech.com" style:vertical-align="top" fo:padding-left="0.191cm" fo:padding-right="0.191cm" fo:padding-top="0cm" fo:padding-bottom="0cm" fo:border-left="0.5pt solid #000000" fo:border-right="none" fo:border-top="0.5pt solid #000000" fo:border-bottom="0.5pt solid #000000" fo:wrap-option="wrap" co:border-horizontal="0.5pt solid #000000" co:border-vertical="0.5pt solid #000000"/>
    </style:style>
    <style:style style:name="Таблица15.4" style:family="table-row">
      <style:table-row-properties style:min-row-height="0.573cm" style:use-optimal-row-height="true"/>
    </style:style>
    <style:style style:name="Таблица15.8" style:family="table-row">
      <style:table-row-properties style:min-row-height="0.635cm" style:use-optimal-row-height="true"/>
    </style:style>
    <style:style style:name="Таблица15.19" style:family="table-row">
      <style:table-row-properties style:min-row-height="0.709cm" style:use-optimal-row-height="true"/>
    </style:style>
    <style:style style:name="Таблица18" style:family="table">
      <style:table-properties style:width="17.914cm" fo:margin-left="-0.004cm" table:align="left" table:display="true"/>
    </style:style>
    <style:style style:name="Таблица18.A" style:family="table-column">
      <style:table-column-properties style:column-width="2.813cm"/>
    </style:style>
    <style:style style:name="Таблица18.B" style:family="table-column">
      <style:table-column-properties style:column-width="3.344cm"/>
    </style:style>
    <style:style style:name="Таблица18.C" style:family="table-column">
      <style:table-column-properties style:column-width="2.124cm"/>
    </style:style>
    <style:style style:name="Таблица18.D" style:family="table-column">
      <style:table-column-properties style:column-width="2.011cm"/>
    </style:style>
    <style:style style:name="Таблица18.E" style:family="table-column">
      <style:table-column-properties style:column-width="2.196cm"/>
    </style:style>
    <style:style style:name="Таблица18.F" style:family="table-column">
      <style:table-column-properties style:column-width="2.699cm"/>
    </style:style>
    <style:style style:name="Таблица18.G" style:family="table-column">
      <style:table-column-properties style:column-width="2.727cm"/>
    </style:style>
    <style:style style:name="Таблица18.1" style:family="table-row">
      <style:table-row-properties style:min-row-height="0.635cm" style:use-optimal-row-height="true"/>
    </style:style>
    <style:style style:name="Таблица18.A1" style:family="table-cell">
      <style:table-cell-properties xmlns:co="http://ncloudtech.com" style:vertical-align="top" fo:padding-left="0.191cm" fo:padding-right="0.191cm" fo:padding-top="0cm" fo:padding-bottom="0cm" fo:border="0.5pt solid #000000" fo:wrap-option="wrap" co:border-horizontal="0.5pt solid #000000" co:border-vertical="0.5pt solid #000000"/>
    </style:style>
    <style:style style:name="Таблица18.F1" style:family="table-cell">
      <style:table-cell-properties xmlns:co="http://ncloudtech.com" style:vertical-align="top" fo:padding-left="0.191cm" fo:padding-right="0.191cm" fo:padding-top="0cm" fo:padding-bottom="0cm" fo:border-left="0.5pt solid #000000" fo:border-right="none" fo:border-top="0.5pt solid #000000" fo:border-bottom="0.5pt solid #000000" fo:wrap-option="wrap" co:border-horizontal="0.5pt solid #000000" co:border-vertical="0.5pt solid #000000"/>
    </style:style>
    <style:style style:name="Таблица18.B2" style:family="table-cell">
      <style:table-cell-properties xmlns:co="http://ncloudtech.com" style:vertical-align="top" fo:padding-left="0.191cm" fo:padding-right="0.191cm" fo:padding-top="0cm" fo:padding-bottom="0cm" fo:border-left="0.5pt solid #000000" fo:border-right="0.5pt solid #000000" fo:border-top="none" fo:border-bottom="0.5pt solid #000000" fo:wrap-option="wrap" co:border-horizontal="0.5pt solid #000000" co:border-vertical="0.5pt solid #000000"/>
    </style:style>
    <style:style style:name="Таблица18.F2" style:family="table-cell">
      <style:table-cell-properties xmlns:co="http://ncloudtech.com" style:vertical-align="top" fo:padding-left="0.191cm" fo:padding-right="0.191cm" fo:padding-top="0cm" fo:padding-bottom="0cm" fo:border-left="0.5pt solid #000000" fo:border-right="none" fo:border-top="none" fo:border-bottom="0.5pt solid #000000" fo:wrap-option="wrap" co:border-horizontal="0.5pt solid #000000" co:border-vertical="0.5pt solid #000000"/>
    </style:style>
    <style:style style:name="Таблица19" style:family="table">
      <style:table-properties style:width="17.859cm" table:align="left"/>
    </style:style>
    <style:style style:name="Таблица19.A" style:family="table-column">
      <style:table-column-properties style:column-width="2.999cm"/>
    </style:style>
    <style:style style:name="Таблица19.B" style:family="table-column">
      <style:table-column-properties style:column-width="3cm"/>
    </style:style>
    <style:style style:name="Таблица19.F" style:family="table-column">
      <style:table-column-properties style:column-width="2.859cm"/>
    </style:style>
    <style:style style:name="Таблица19.A1" style:family="table-cell">
      <style:table-cell-properties fo:padding="0.049cm" fo:border="0.05pt solid #000000" style:writing-mode="page"/>
    </style:style>
    <style:style style:name="Таблица19.A2" style:family="table-cell">
      <style:table-cell-properties fo:padding="0.049cm" fo:border-left="0.05pt solid #000000" fo:border-right="none" fo:border-top="none" fo:border-bottom="0.05pt solid #000000" style:writing-mode="page"/>
    </style:style>
    <style:style style:name="Таблица19.F2" style:family="table-cell">
      <style:table-cell-properties fo:padding="0.049cm" fo:border-left="0.05pt solid #000000" fo:border-right="0.05pt solid #000000" fo:border-top="none" fo:border-bottom="0.05pt solid #000000" style:writing-mode="page"/>
    </style:style>
    <style:style style:name="Таблица20" style:family="table">
      <style:table-properties style:width="17.833cm" table:align="left"/>
    </style:style>
    <style:style style:name="Таблица20.A" style:family="table-column">
      <style:table-column-properties style:column-width="2.999cm"/>
    </style:style>
    <style:style style:name="Таблица20.B" style:family="table-column">
      <style:table-column-properties style:column-width="3cm"/>
    </style:style>
    <style:style style:name="Таблица20.F" style:family="table-column">
      <style:table-column-properties style:column-width="2.835cm"/>
    </style:style>
    <style:style style:name="Таблица20.A1" style:family="table-cell">
      <style:table-cell-properties fo:padding="0.049cm" fo:border="0.05pt solid #000000" style:writing-mode="page"/>
    </style:style>
    <style:style style:name="Таблица20.A2" style:family="table-cell">
      <style:table-cell-properties fo:padding="0cm" fo:border-left="0.05pt solid #000000" fo:border-right="none" fo:border-top="0.05pt solid #000000" fo:border-bottom="0.05pt solid #000000" style:writing-mode="page"/>
    </style:style>
    <style:style style:name="Таблица20.F2" style:family="table-cell">
      <style:table-cell-properties fo:padding="0cm" fo:border="0.05pt solid #000000" style:writing-mode="page"/>
    </style:style>
    <style:style style:name="Таблица20.A3" style:family="table-cell">
      <style:table-cell-properties fo:padding="0cm" fo:border-left="0.05pt solid #000000" fo:border-right="none" fo:border-top="none" fo:border-bottom="0.05pt solid #000000" style:writing-mode="page"/>
    </style:style>
    <style:style style:name="Таблица20.F3" style:family="table-cell">
      <style:table-cell-properties fo:padding="0cm" fo:border-left="0.05pt solid #000000" fo:border-right="0.05pt solid #000000" fo:border-top="none" fo:border-bottom="0.05pt solid #000000" style:writing-mode="page"/>
    </style:style>
    <style:style style:name="Таблица20.12" style:family="table-row">
      <style:table-row-properties style:min-row-height="0.45cm"/>
    </style:style>
    <style:style style:name="Таблица20.31" style:family="table-row">
      <style:table-row-properties style:min-row-height="0.748cm"/>
    </style:style>
    <style:style style:name="Таблица11" style:family="table">
      <style:table-properties style:width="17.872cm" fo:margin-left="-0.002cm" table:align="left" style:writing-mode="lr-tb"/>
    </style:style>
    <style:style style:name="Таблица11.A" style:family="table-column">
      <style:table-column-properties style:column-width="0.97cm"/>
    </style:style>
    <style:style style:name="Таблица11.B" style:family="table-column">
      <style:table-column-properties style:column-width="4.263cm"/>
    </style:style>
    <style:style style:name="Таблица11.C" style:family="table-column">
      <style:table-column-properties style:column-width="12.638cm"/>
    </style:style>
    <style:style style:name="Таблица11.1" style:family="table-row">
      <style:table-row-properties style:min-row-height="23.204cm" fo:keep-together="auto"/>
    </style:style>
    <style:style style:name="Таблица11.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1.2" style:family="table-row">
      <style:table-row-properties fo:keep-together="auto"/>
    </style:style>
    <style:style style:name="Таблица11.3" style:family="table-row">
      <style:table-row-properties fo:keep-together="auto"/>
    </style:style>
    <style:style style:name="Таблица11.4" style:family="table-row">
      <style:table-row-properties fo:keep-together="auto"/>
    </style:style>
    <style:style style:name="Таблица11.5" style:family="table-row">
      <style:table-row-properties fo:keep-together="auto"/>
    </style:style>
    <style:style style:name="Таблица11.6" style:family="table-row">
      <style:table-row-properties fo:keep-together="auto"/>
    </style:style>
    <style:style style:name="Таблица11.7" style:family="table-row">
      <style:table-row-properties fo:keep-together="auto"/>
    </style:style>
    <style:style style:name="Таблица13" style:family="table">
      <style:table-properties style:width="17.895cm" fo:margin-left="-0.002cm" table:align="left" style:writing-mode="lr-tb"/>
    </style:style>
    <style:style style:name="Таблица13.A" style:family="table-column">
      <style:table-column-properties style:column-width="0.97cm"/>
    </style:style>
    <style:style style:name="Таблица13.B" style:family="table-column">
      <style:table-column-properties style:column-width="16.925cm"/>
    </style:style>
    <style:style style:name="Таблица13.1" style:family="table-row">
      <style:table-row-properties style:min-row-height="0.45cm" fo:keep-together="auto"/>
    </style:style>
    <style:style style:name="Таблица13.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3.2" style:family="table-row">
      <style:table-row-properties style:min-row-height="0.337cm" fo:keep-together="auto"/>
    </style:style>
    <style:style style:name="Таблица16" style:family="table">
      <style:table-properties style:width="17.872cm" fo:margin-left="-0.002cm" table:align="left" style:writing-mode="lr-tb"/>
    </style:style>
    <style:style style:name="Таблица16.A" style:family="table-column">
      <style:table-column-properties style:column-width="0.97cm"/>
    </style:style>
    <style:style style:name="Таблица16.B" style:family="table-column">
      <style:table-column-properties style:column-width="16.902cm"/>
    </style:style>
    <style:style style:name="Таблица16.1" style:family="table-row">
      <style:table-row-properties style:min-row-height="0.582cm" fo:keep-together="auto"/>
    </style:style>
    <style:style style:name="Таблица16.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7" style:family="table">
      <style:table-properties style:width="17.895cm" table:align="left"/>
    </style:style>
    <style:style style:name="Таблица17.A" style:family="table-column">
      <style:table-column-properties style:column-width="4.514cm"/>
    </style:style>
    <style:style style:name="Таблица17.B" style:family="table-column">
      <style:table-column-properties style:column-width="4.491cm"/>
    </style:style>
    <style:style style:name="Таблица17.C" style:family="table-column">
      <style:table-column-properties style:column-width="4.493cm"/>
    </style:style>
    <style:style style:name="Таблица17.D" style:family="table-column">
      <style:table-column-properties style:column-width="4.397cm"/>
    </style:style>
    <style:style style:name="Таблица17.A1" style:family="table-cell">
      <style:table-cell-properties fo:padding="0.049cm" fo:border-left="0.05pt solid #000000" fo:border-right="none" fo:border-top="0.05pt solid #000000" fo:border-bottom="0.05pt solid #000000" style:writing-mode="page"/>
    </style:style>
    <style:style style:name="Таблица17.D1" style:family="table-cell">
      <style:table-cell-properties fo:padding="0.049cm" fo:border="0.05pt solid #000000" style:writing-mode="page"/>
    </style:style>
    <style:style style:name="Таблица17.A2" style:family="table-cell">
      <style:table-cell-properties fo:padding="0.049cm" fo:border-left="0.05pt solid #000000" fo:border-right="none" fo:border-top="none" fo:border-bottom="0.05pt solid #000000" style:writing-mode="page"/>
    </style:style>
    <style:style style:name="Таблица17.D2" style:family="table-cell">
      <style:table-cell-properties fo:padding="0.049cm" fo:border-left="0.05pt solid #000000" fo:border-right="0.05pt solid #000000" fo:border-top="none" fo:border-bottom="0.05pt solid #000000" style:writing-mode="page"/>
    </style:style>
    <style:style style:name="Таблица12" style:family="table">
      <style:table-properties style:width="18cm" style:rel-width="100%" table:align="left" style:writing-mode="lr-tb"/>
    </style:style>
    <style:style style:name="Таблица12.A" style:family="table-column">
      <style:table-column-properties style:column-width="0.894cm" style:rel-column-width="507*"/>
    </style:style>
    <style:style style:name="Таблица12.B" style:family="table-column">
      <style:table-column-properties style:column-width="4.343cm" style:rel-column-width="2462*"/>
    </style:style>
    <style:style style:name="Таблица12.C" style:family="table-column">
      <style:table-column-properties style:column-width="12.764cm" style:rel-column-width="7236*"/>
    </style:style>
    <style:style style:name="Таблица12.1" style:family="table-row">
      <style:table-row-properties fo:keep-together="auto"/>
    </style:style>
    <style:style style:name="Таблица12.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4" style:family="table">
      <style:table-properties style:width="18cm" style:rel-width="100%" table:align="left" style:writing-mode="lr-tb"/>
    </style:style>
    <style:style style:name="Таблица14.A" style:family="table-column">
      <style:table-column-properties style:column-width="0.894cm" style:rel-column-width="507*"/>
    </style:style>
    <style:style style:name="Таблица14.B" style:family="table-column">
      <style:table-column-properties style:column-width="17.106cm" style:rel-column-width="9698*"/>
    </style:style>
    <style:style style:name="Таблица14.1" style:family="table-row">
      <style:table-row-properties fo:keep-together="auto"/>
    </style:style>
    <style:style style:name="Таблица14.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4.9" style:family="table-row">
      <style:table-row-properties style:min-row-height="0.639cm" fo:keep-together="auto"/>
    </style:style>
    <style:style style:name="P1" style:family="paragraph" style:parent-style-name="Standard" style:master-page-name="First_20_Page">
      <style:paragraph-properties fo:line-height="100%" fo:text-align="center" style:justify-single-word="false" style:page-number="auto"/>
      <style:text-properties style:font-name="Times New Roman1" fo:font-size="12pt" fo:font-weight="bold" officeooo:paragraph-rsid="00841335" style:font-size-asian="12pt" style:font-weight-asian="bold" style:font-name-complex="Times New Roman1" style:font-size-complex="12pt"/>
    </style:style>
    <style:style style:name="P2" style:family="paragraph" style:parent-style-name="Standard">
      <style:paragraph-properties fo:line-height="100%" fo:text-align="justify" style:justify-single-word="false"/>
      <style:text-properties style:font-name="Times New Roman1" fo:font-size="12pt" fo:font-weight="bold" officeooo:paragraph-rsid="00841335" style:font-size-asian="12pt" style:font-weight-asian="bold" style:font-name-complex="Times New Roman1" style:font-size-complex="12pt"/>
    </style:style>
    <style:style style:name="P3" style:family="paragraph" style:parent-style-name="Standard">
      <style:paragraph-properties fo:margin-top="0.106cm" fo:margin-bottom="0.106cm" style:contextual-spacing="false" fo:line-height="100%" fo:text-align="justify" style:justify-single-word="false"/>
      <style:text-properties style:font-name="Times New Roman1" fo:font-size="12pt" fo:font-weight="bold" officeooo:paragraph-rsid="00841335" style:font-size-asian="12pt" style:font-weight-asian="bold" style:font-name-complex="Times New Roman1" style:font-size-complex="12pt"/>
    </style:style>
    <style:style style:name="P4" style:family="paragraph" style:parent-style-name="Standard">
      <style:paragraph-properties fo:margin-top="0.106cm" fo:margin-bottom="0.106cm" style:contextual-spacing="false" fo:line-height="100%" fo:text-align="justify" style:justify-single-word="false"/>
      <style:text-properties style:font-name="Times New Roman1" fo:font-size="12pt" officeooo:paragraph-rsid="00841335" style:font-size-asian="12pt" style:font-name-complex="Times New Roman1" style:font-size-complex="12pt"/>
    </style:style>
    <style:style style:name="P5"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rsid="0084bc8e" officeooo:paragraph-rsid="0084bc8e" style:font-size-asian="12pt" style:font-name-complex="Times New Roman1" style:font-size-complex="12pt"/>
    </style:style>
    <style:style style:name="P6" style:family="paragraph" style:parent-style-name="Standard">
      <style:paragraph-properties fo:margin-top="0.106cm" fo:margin-bottom="0cm" style:contextual-spacing="false" fo:line-height="100%" fo:text-align="justify" style:justify-single-word="false"/>
      <style:text-properties style:font-name="Times New Roman1" fo:font-size="12pt" officeooo:paragraph-rsid="00841335" style:font-size-asian="12pt" style:font-name-complex="Times New Roman1" style:font-size-complex="12pt"/>
    </style:style>
    <style:style style:name="P7"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41335" style:font-size-asian="12pt" style:font-name-complex="Times New Roman1" style:font-size-complex="12pt"/>
    </style:style>
    <style:style style:name="P8" style:family="paragraph" style:parent-style-name="Standard">
      <style:paragraph-properties fo:margin-top="0cm" fo:margin-bottom="0cm" style:contextual-spacing="false" fo:line-height="100%" fo:text-align="justify" style:justify-single-word="false"/>
      <style:text-properties fo:color="#22272f" loext:opacity="100%" style:font-name="Times New Roman1" fo:font-size="12pt" officeooo:paragraph-rsid="00841335" fo:background-color="#ffffff" style:font-size-asian="12pt" style:font-name-complex="Times New Roman1" style:font-size-complex="12pt"/>
    </style:style>
    <style:style style:name="P9" style:family="paragraph" style:parent-style-name="Standard">
      <style:paragraph-properties fo:margin-top="0.106cm" fo:margin-bottom="0.106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paragraph-rsid="00841335" fo:background-color="#ffffff" style:font-size-asian="12pt" style:font-name-complex="Times New Roman1" style:font-size-complex="12pt"/>
    </style:style>
    <style:style style:name="P10" style:family="paragraph" style:parent-style-name="Standard">
      <style:paragraph-properties fo:margin-top="0.106cm" fo:margin-bottom="0.106cm" style:contextual-spacing="false" fo:line-height="100%"/>
      <style:text-properties style:font-name="Times New Roman1" fo:font-size="12pt" fo:font-weight="bold" officeooo:paragraph-rsid="00841335" style:font-size-asian="12pt" style:font-weight-asian="bold" style:font-name-complex="Times New Roman1" style:font-size-complex="12pt"/>
    </style:style>
    <style:style style:name="P11" style:family="paragraph" style:parent-style-name="Standard">
      <style:paragraph-properties fo:line-height="100%" fo:text-align="center" style:justify-single-word="false" fo:orphans="2" fo:widows="2"/>
      <style:text-properties style:font-name="Times New Roman1" fo:font-size="12pt" officeooo:paragraph-rsid="0087ced6" style:font-size-asian="12pt" style:font-size-complex="12pt"/>
    </style:style>
    <style:style style:name="P12" style:family="paragraph" style:parent-style-name="Standard">
      <style:paragraph-properties fo:margin-top="0.106cm" fo:margin-bottom="0.106cm" style:contextual-spacing="false" fo:line-height="100%" fo:text-align="center" style:justify-single-word="false" fo:orphans="2" fo:widows="2"/>
      <style:text-properties style:font-name="Times New Roman1" fo:font-size="12pt" officeooo:paragraph-rsid="0087ced6" style:font-size-asian="12pt" style:font-size-complex="12pt"/>
    </style:style>
    <style:style style:name="P13" style:family="paragraph" style:parent-style-name="Standard">
      <style:text-properties style:font-name="Times New Roman1" fo:font-size="12pt" officeooo:rsid="0086d6c1" officeooo:paragraph-rsid="0087ced6" style:font-size-asian="12pt" style:font-size-complex="12pt"/>
    </style:style>
    <style:style style:name="P14" style:family="paragraph" style:parent-style-name="Standard">
      <style:paragraph-properties fo:margin-top="0.106cm" fo:margin-bottom="0.106cm" style:contextual-spacing="false" fo:line-height="100%" fo:text-align="justify" style:justify-single-word="false" fo:orphans="2" fo:widows="2"/>
      <style:text-properties fo:color="#000000" loext:opacity="100%" style:font-name="Times New Roman1" fo:font-size="12pt" officeooo:paragraph-rsid="0087ced6" style:font-size-asian="12pt" style:font-size-complex="12pt"/>
    </style:style>
    <style:style style:name="P15" style:family="paragraph" style:parent-style-name="Standard">
      <style:paragraph-properties fo:margin-top="0.106cm" fo:margin-bottom="0.106cm" style:contextual-spacing="false" fo:line-height="100%" fo:text-align="center" style:justify-single-word="false" fo:orphans="2" fo:widows="2"/>
      <style:text-properties fo:font-variant="normal" fo:text-transform="none" fo:color="#000000" loext:opacity="100%" style:font-name="Times New Roman1" fo:font-size="12pt" fo:letter-spacing="normal" fo:font-style="normal" fo:font-weight="normal" officeooo:rsid="00876a8c" officeooo:paragraph-rsid="0087ced6" style:font-size-asian="12pt" style:font-size-complex="12pt"/>
    </style:style>
    <style:style style:name="P16" style:family="paragraph" style:parent-style-name="Standard">
      <style:paragraph-properties fo:margin-top="0.106cm" fo:margin-bottom="0.106cm" style:contextual-spacing="false" fo:line-height="100%" fo:text-align="justify" style:justify-single-word="false" fo:orphans="2" fo:widows="2"/>
      <style:text-properties fo:color="#000000" loext:opacity="100%" style:font-name="Times New Roman1" fo:font-size="12pt" officeooo:rsid="0086d6c1" officeooo:paragraph-rsid="0087ced6" style:font-size-asian="12pt" style:font-size-complex="12pt"/>
    </style:style>
    <style:style style:name="P17" style:family="paragraph" style:parent-style-name="Standard">
      <style:paragraph-properties fo:margin-top="0.106cm" fo:margin-bottom="0.106cm" style:contextual-spacing="false" fo:line-height="100%" fo:text-align="center" style:justify-single-word="false" fo:orphans="2" fo:widows="2"/>
      <style:text-properties fo:font-variant="normal" fo:text-transform="none" fo:color="#000000" loext:opacity="100%" style:font-name="Times New Roman1" fo:font-size="12pt" fo:letter-spacing="normal" fo:font-style="normal" fo:font-weight="normal" officeooo:paragraph-rsid="0087ced6" style:font-size-asian="12pt" style:font-size-complex="12pt"/>
    </style:style>
    <style:style style:name="P18" style:family="paragraph" style:parent-style-name="Standard">
      <style:paragraph-properties fo:text-align="start" style:justify-single-word="false" fo:orphans="2" fo:widows="2"/>
      <style:text-properties fo:color="#000000" loext:opacity="100%" style:font-name="Times New Roman1" fo:font-size="12pt" fo:font-weight="bold" officeooo:paragraph-rsid="0087ced6" fo:background-color="transparent" style:font-size-asian="12pt" style:font-weight-asian="bold" style:font-size-complex="12pt" style:font-weight-complex="bold"/>
    </style:style>
    <style:style style:name="P19"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fo:font-weight="bold" officeooo:paragraph-rsid="0087ced6" fo:background-color="transparent" style:font-size-asian="12pt" style:font-weight-asian="bold" style:font-size-complex="12pt" style:font-weight-complex="bold"/>
    </style:style>
    <style:style style:name="P20" style:family="paragraph" style:parent-style-name="Standard">
      <style:paragraph-properties fo:margin-left="0cm" fo:margin-right="0cm" fo:margin-top="0.474cm" fo:margin-bottom="0cm" style:contextual-spacing="false" fo:text-align="center" style:justify-single-word="false" fo:orphans="2" fo:widows="2" fo:text-indent="0cm" style:auto-text-indent="false"/>
      <style:text-properties fo:color="#000000" loext:opacity="100%" style:font-name="Times New Roman1" fo:font-size="12pt" fo:font-weight="normal" officeooo:paragraph-rsid="0087ced6" fo:background-color="transparent" style:font-size-asian="12pt" style:font-weight-asian="normal" style:font-size-complex="12pt" style:font-weight-complex="normal"/>
    </style:style>
    <style:style style:name="P21" style:family="paragraph" style:parent-style-name="Standard">
      <style:paragraph-properties fo:text-align="center" style:justify-single-word="false" fo:orphans="2" fo:widows="2"/>
      <style:text-properties fo:color="#000000" loext:opacity="100%" style:font-name="Times New Roman1" fo:font-size="12pt" officeooo:paragraph-rsid="0087ced6" fo:background-color="transparent" style:font-size-asian="12pt" style:font-size-complex="12pt"/>
    </style:style>
    <style:style style:name="P22" style:family="paragraph" style:parent-style-name="Standard">
      <style:paragraph-properties fo:text-align="start" style:justify-single-word="false" fo:orphans="2" fo:widows="2"/>
      <style:text-properties style:font-name="Times New Roman1" fo:font-size="12pt" fo:font-weight="bold" officeooo:paragraph-rsid="0087ced6" style:font-size-asian="12pt" style:font-weight-asian="bold" style:font-size-complex="12pt" style:font-weight-complex="bold"/>
    </style:style>
    <style:style style:name="P23" style:family="paragraph" style:parent-style-name="Standard">
      <style:paragraph-properties fo:margin-top="0.106cm" fo:margin-bottom="0.106cm" style:contextual-spacing="false" fo:line-height="100%" fo:text-align="start" style:justify-single-word="false" fo:orphans="2" fo:widows="2"/>
      <style:text-properties style:font-name="Times New Roman1" fo:font-size="12pt" fo:font-weight="bold" officeooo:paragraph-rsid="0087ced6" style:font-size-asian="12pt" style:font-weight-asian="bold" style:font-size-complex="12pt" style:font-weight-complex="bold"/>
    </style:style>
    <style:style style:name="P24" style:family="paragraph" style:parent-style-name="Standard">
      <style:paragraph-properties fo:text-align="center" style:justify-single-word="false" fo:orphans="2" fo:widows="2"/>
      <style:text-properties style:font-name="Times New Roman1" fo:font-size="12pt" officeooo:paragraph-rsid="0087ced6" style:font-size-asian="12pt" style:font-size-complex="12pt"/>
    </style:style>
    <style:style style:name="P25" style:family="paragraph" style:parent-style-name="Text_20_body">
      <style:paragraph-properties fo:line-height="100%" fo:text-align="justify" style:justify-single-word="false" fo:orphans="2" fo:widows="2"/>
      <style:text-properties fo:font-variant="normal" fo:text-transform="none" fo:color="#000000" loext:opacity="100%" style:font-name="Times New Roman1" fo:font-size="12pt" fo:letter-spacing="normal" fo:font-style="normal" fo:font-weight="normal" officeooo:paragraph-rsid="0087ced6" fo:background-color="transparent" style:font-size-asian="12pt" style:font-size-complex="12pt"/>
    </style:style>
    <style:style style:name="P26" style:family="paragraph" style:parent-style-name="Standard">
      <style:paragraph-properties fo:text-align="start" style:justify-single-word="false" fo:orphans="2" fo:widows="2"/>
      <style:text-properties style:font-name="Times New Roman1" fo:font-size="12pt" fo:font-weight="bold" officeooo:paragraph-rsid="0087ced6" fo:background-color="transparent" style:font-size-asian="12pt" style:font-weight-asian="bold" style:font-size-complex="12pt" style:font-weight-complex="bold"/>
    </style:style>
    <style:style style:name="P27" style:family="paragraph" style:parent-style-name="Standard">
      <style:paragraph-properties fo:text-align="justify" style:justify-single-word="false" fo:orphans="2" fo:widows="2"/>
      <style:text-properties fo:font-variant="normal" fo:text-transform="none" fo:color="#000000" loext:opacity="100%" style:font-name="Times New Roman1" fo:font-size="12pt" fo:letter-spacing="normal" fo:font-style="normal" fo:font-weight="normal" officeooo:rsid="008a217c" officeooo:paragraph-rsid="0087ced6" fo:background-color="transparent" style:font-size-asian="12pt" style:font-size-complex="12pt"/>
    </style:style>
    <style:style style:name="P28" style:family="paragraph" style:parent-style-name="Standard">
      <style:paragraph-properties fo:margin-top="0.106cm" fo:margin-bottom="0.106cm" style:contextual-spacing="false" fo:line-height="100%" fo:text-align="start" style:justify-single-word="false" fo:orphans="2" fo:widows="2"/>
      <style:text-properties style:font-name="Times New Roman1" fo:font-size="12pt" fo:font-weight="bold" officeooo:paragraph-rsid="0087ced6" fo:background-color="transparent" style:font-size-asian="12pt" style:font-weight-asian="bold" style:font-size-complex="12pt" style:font-weight-complex="bold"/>
    </style:style>
    <style:style style:name="P29" style:family="paragraph" style:parent-style-name="Standard">
      <style:paragraph-properties fo:text-align="center" style:justify-single-word="false" fo:orphans="2" fo:widows="2"/>
      <style:text-properties fo:font-variant="normal" fo:text-transform="none" fo:color="#000000" loext:opacity="100%" style:font-name="Times New Roman1" fo:font-size="12pt" fo:letter-spacing="normal" fo:font-style="normal" fo:font-weight="normal" officeooo:rsid="008891ad" officeooo:paragraph-rsid="0088ed94" fo:background-color="transparent" style:font-size-asian="12pt" style:font-size-complex="12pt"/>
    </style:style>
    <style:style style:name="P30"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officeooo:paragraph-rsid="0087ced6" fo:background-color="transparent" style:font-size-asian="12pt" style:font-size-complex="12pt"/>
    </style:style>
    <style:style style:name="P31" style:family="paragraph" style:parent-style-name="Standard">
      <style:paragraph-properties fo:margin-top="0.106cm" fo:margin-bottom="0.106cm" style:contextual-spacing="false" fo:text-align="start" style:justify-single-word="false" fo:orphans="2" fo:widows="2"/>
      <style:text-properties fo:color="#000000" loext:opacity="100%" style:font-name="Times New Roman1" fo:font-size="12pt" officeooo:paragraph-rsid="0087ced6" fo:background-color="transparent" style:font-size-asian="12pt" style:font-size-complex="12pt"/>
    </style:style>
    <style:style style:name="P32" style:family="paragraph" style:parent-style-name="Standard">
      <style:paragraph-properties fo:text-align="center" style:justify-single-word="false" fo:orphans="2" fo:widows="2"/>
      <style:text-properties fo:color="#000000" loext:opacity="100%" style:font-name="Times New Roman1" fo:font-size="12pt" officeooo:rsid="008891ad" officeooo:paragraph-rsid="0087ced6" fo:background-color="transparent" style:font-size-asian="12pt" style:font-size-complex="12pt"/>
    </style:style>
    <style:style style:name="P33" style:family="paragraph" style:parent-style-name="Standard">
      <style:paragraph-properties fo:margin-top="0cm" fo:margin-bottom="0cm" style:contextual-spacing="false" fo:line-height="100%" fo:text-align="justify" style:justify-single-word="false"/>
      <style:text-properties fo:color="#000000" loext:opacity="100%" style:font-name="Times New Roman1" fo:font-size="12pt" officeooo:paragraph-rsid="0087ced6" fo:background-color="transparent" style:font-size-asian="12pt" style:font-size-complex="12pt"/>
    </style:style>
    <style:style style:name="P34"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rsid="0088122c" officeooo:paragraph-rsid="0087ced6" fo:background-color="transparent" style:font-size-asian="12pt" style:font-name-complex="Times New Roman1" style:font-size-complex="12pt"/>
    </style:style>
    <style:style style:name="P35"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rsid="0088122c" officeooo:paragraph-rsid="0087ced6" fo:background-color="transparent" style:font-size-asian="12pt" style:font-name-complex="Times New Roman1" style:font-size-complex="12pt"/>
    </style:style>
    <style:style style:name="P36" style:family="paragraph" style:parent-style-name="Text_20_body">
      <style:text-properties fo:font-variant="normal" fo:text-transform="none" fo:color="#000000" loext:opacity="100%" style:font-name="Times New Roman1" fo:font-size="12pt" fo:letter-spacing="normal" fo:font-style="normal" fo:font-weight="normal" officeooo:rsid="0088122c" fo:background-color="transparent" style:font-size-asian="12pt" style:font-name-complex="Times New Roman1" style:font-size-complex="12pt"/>
    </style:style>
    <style:style style:name="P37"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fo:font-weight="bold" officeooo:paragraph-rsid="0087ced6" fo:background-color="transparent" style:font-size-asian="12pt" style:font-weight-asian="bold" style:font-name-complex="Times New Roman1" style:font-size-complex="12pt"/>
    </style:style>
    <style:style style:name="P38" style:family="paragraph" style:parent-style-name="Standard">
      <style:paragraph-properties fo:margin-top="0.106cm" fo:margin-bottom="0.106cm" style:contextual-spacing="false" fo:line-height="100%" fo:text-align="start" style:justify-single-word="false"/>
      <style:text-properties fo:color="#000000" loext:opacity="100%" style:font-name="Times New Roman1" fo:font-size="12pt" fo:font-weight="bold" officeooo:paragraph-rsid="0087ced6" fo:background-color="transparent" style:font-size-asian="12pt" style:font-weight-asian="bold" style:font-name-complex="Times New Roman1" style:font-size-complex="12pt"/>
    </style:style>
    <style:style style:name="P39"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87ced6" fo:background-color="transparent" style:font-size-asian="12pt" style:font-name-complex="Times New Roman1" style:font-size-complex="12pt"/>
    </style:style>
    <style:style style:name="P40"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fo:font-weight="bold" officeooo:paragraph-rsid="008a8544" style:font-size-asian="12pt" style:font-weight-asian="bold" style:font-name-complex="Times New Roman1" style:font-size-complex="12pt"/>
    </style:style>
    <style:style style:name="P41"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fo:font-weight="bold" officeooo:paragraph-rsid="008a8544" style:font-size-asian="12pt" style:font-weight-asian="bold" style:font-name-complex="Times New Roman1" style:font-size-complex="12pt"/>
    </style:style>
    <style:style style:name="P42"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officeooo:paragraph-rsid="008a8544" fo:background-color="transparent" style:font-size-asian="12pt" style:font-name-complex="Times New Roman1" style:font-size-complex="12pt"/>
    </style:style>
    <style:style style:name="P4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paragraph-rsid="008a8544" fo:background-color="transparent" style:font-size-asian="12pt" style:font-name-complex="Times New Roman1" style:font-size-complex="12pt"/>
    </style:style>
    <style:style style:name="P44"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a8544" fo:background-color="transparent" style:font-size-asian="12pt" style:font-name-complex="Times New Roman1" style:font-size-complex="12pt"/>
    </style:style>
    <style:style style:name="P45" style:family="paragraph" style:parent-style-name="Text_20_body">
      <style:paragraph-properties fo:margin-left="0cm" fo:margin-right="0cm"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8a8544" fo:background-color="transparent" style:font-size-asian="12pt" style:language-asian="ru" style:country-asian="RU" style:font-size-complex="12pt"/>
    </style:style>
    <style:style style:name="P46"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000000" loext:opacity="100%" style:font-name="Times New Roman1" fo:font-size="12pt" fo:letter-spacing="normal" fo:language="ru" fo:country="RU" fo:font-style="normal" fo:font-weight="normal" fo:background-color="transparent" style:font-size-asian="12pt" style:language-asian="ru" style:country-asian="RU"/>
    </style:style>
    <style:style style:name="P47" style:family="paragraph" style:parent-style-name="Text_20_body">
      <style:paragraph-properties fo:margin-left="0cm" fo:margin-right="0cm" fo:margin-top="0cm" fo:margin-bottom="0cm" style:contextual-spacing="false" fo:text-indent="0cm" style:auto-text-indent="false"/>
      <style:text-properties fo:color="#000000" loext:opacity="100%" style:font-name="Times New Roman1" fo:font-size="12pt" fo:background-color="transparent" style:font-name-asian="Times New Roman1" style:font-size-asian="12pt" style:language-asian="ru" style:country-asian="RU" style:font-name-complex="Times New Roman1"/>
    </style:style>
    <style:style style:name="P48" style:family="paragraph" style:parent-style-name="Text_20_body">
      <style:paragraph-properties fo:margin-left="0cm" fo:margin-right="0cm" fo:margin-top="0cm" fo:margin-bottom="0cm" style:contextual-spacing="false" fo:text-align="justify" style:justify-single-word="false" fo:text-indent="0cm" style:auto-text-indent="false"/>
      <style:text-properties fo:color="#000000" loext:opacity="100%" style:font-name="Times New Roman1" fo:font-size="12pt" fo:background-color="transparent" style:font-name-asian="Times New Roman1" style:font-size-asian="12pt" style:language-asian="ru" style:country-asian="RU" style:font-name-complex="Times New Roman1"/>
    </style:style>
    <style:style style:name="P49"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style:text-underline-style="none" officeooo:paragraph-rsid="008a8544" fo:background-color="transparent" style:font-size-asian="12pt" style:font-name-complex="Times New Roman1" style:font-size-complex="12pt"/>
    </style:style>
    <style:style style:name="P50"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8a8544" fo:background-color="transparent" style:font-size-asian="12pt" style:font-name-complex="Times New Roman1" style:font-size-complex="12pt"/>
    </style:style>
    <style:style style:name="P51"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style:text-underline-style="none" fo:font-weight="normal" officeooo:paragraph-rsid="008a8544" fo:background-color="transparent" style:font-size-asian="12pt" style:font-name-complex="Times New Roman1" style:font-size-complex="12pt"/>
    </style:style>
    <style:style style:name="P52"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fo:background-color="transparent" style:font-size-asian="12pt" style:font-name-complex="Times New Roman1"/>
    </style:style>
    <style:style style:name="P53" style:family="paragraph" style:parent-style-name="Text_20_body_20_indent">
      <style:paragraph-properties fo:margin-left="0cm" fo:margin-right="0.249cm" fo:margin-top="0cm" fo:margin-bottom="0cm" style:contextual-spacing="false" fo:text-align="justify" style:justify-single-word="false" fo:text-indent="0cm" style:auto-text-indent="false">
        <style:tab-stops>
          <style:tab-stop style:position="0cm"/>
        </style:tab-stops>
      </style:paragraph-properties>
      <style:text-properties fo:font-variant="normal" fo:text-transform="none" fo:color="#000000" loext:opacity="100%" style:font-name="Times New Roman1" fo:font-size="12pt" fo:letter-spacing="normal" fo:language="ru" fo:country="RU" fo:font-style="normal" style:text-underline-style="none" fo:font-weight="normal" officeooo:rsid="00a0d6d3" officeooo:paragraph-rsid="008a8544" fo:background-color="transparent" style:font-size-asian="12pt" style:language-asian="ru" style:country-asian="RU" style:font-size-complex="12pt"/>
    </style:style>
    <style:style style:name="P54" style:family="paragraph" style:parent-style-name="Standard">
      <style:paragraph-properties fo:margin-top="0.106cm" fo:margin-bottom="0.106cm" style:contextual-spacing="false" fo:line-height="100%"/>
      <style:text-properties fo:color="#000000" loext:opacity="100%" style:font-name="Times New Roman1" fo:font-size="12pt" style:text-underline-style="none" officeooo:paragraph-rsid="008a8544" fo:background-color="transparent" style:font-size-asian="12pt" style:font-name-complex="Times New Roman1" style:font-size-complex="12pt"/>
    </style:style>
    <style:style style:name="P55" style:family="paragraph" style:parent-style-name="Standard">
      <style:paragraph-properties fo:line-height="100%" fo:text-align="justify" style:justify-single-word="false"/>
      <style:text-properties fo:font-variant="normal" fo:text-transform="none" fo:color="#000000" loext:opacity="100%" style:font-name="Times New Roman1" fo:font-size="12pt" fo:letter-spacing="normal" fo:font-style="normal" style:text-underline-style="none" fo:font-weight="normal" officeooo:paragraph-rsid="008a8544" fo:background-color="transparent" style:font-size-asian="12pt" style:font-name-complex="Times New Roman1" style:font-size-complex="12pt"/>
    </style:style>
    <style:style style:name="P56" style:family="paragraph" style:parent-style-name="Standard">
      <style:paragraph-properties fo:text-align="justify" style:justify-single-word="false" fo:orphans="2" fo:widows="2"/>
      <style:text-properties fo:color="#000000" loext:opacity="100%" style:font-name="Times New Roman1" fo:font-size="12pt" officeooo:paragraph-rsid="008cd1d2" fo:background-color="transparent" style:font-size-asian="12pt" style:font-size-complex="12pt"/>
    </style:style>
    <style:style style:name="P57" style:family="paragraph" style:parent-style-name="Standard">
      <style:paragraph-properties fo:margin-right="0cm" fo:line-height="100%" fo:text-align="center" style:justify-single-word="false" fo:text-indent="0.06cm" style:auto-text-indent="false"/>
      <style:text-properties style:font-name="Times New Roman1" fo:font-size="12pt" officeooo:paragraph-rsid="008cd1d2" fo:background-color="transparent" style:font-size-asian="12pt" style:font-name-complex="Times New Roman1" style:font-size-complex="12pt"/>
    </style:style>
    <style:style style:name="P58" style:family="paragraph" style:parent-style-name="Standard">
      <style:paragraph-properties fo:margin-top="0.106cm" fo:margin-bottom="0.106cm" style:contextual-spacing="false" fo:line-height="100%" fo:text-align="justify" style:justify-single-word="false"/>
      <style:text-properties style:font-name="Times New Roman1" fo:font-size="12pt" officeooo:paragraph-rsid="008cd1d2" fo:background-color="transparent" style:font-size-asian="12pt" style:font-name-complex="Times New Roman1" style:font-size-complex="12pt"/>
    </style:style>
    <style:style style:name="P59"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rsid="0098fbe5" officeooo:paragraph-rsid="008cd1d2" fo:background-color="transparent" style:font-size-asian="12pt" style:font-name-complex="Times New Roman1" style:font-size-complex="12pt"/>
    </style:style>
    <style:style style:name="P60" style:family="paragraph" style:parent-style-name="Text_20_body">
      <style:paragraph-properties fo:margin-left="0cm" fo:margin-right="0cm" fo:line-height="100%" fo:text-align="start" style:justify-single-word="false" fo:text-indent="0cm" style:auto-text-indent="false"/>
      <style:text-properties fo:font-variant="normal" fo:text-transform="none" fo:color="#34343c" loext:opacity="100%" style:font-name="Times New Roman1" fo:font-size="12pt" fo:letter-spacing="normal" fo:language="ru" fo:country="RU" fo:font-style="normal" fo:font-weight="normal" officeooo:paragraph-rsid="008cd1d2" fo:background-color="transparent" style:font-size-asian="12pt" style:font-name-complex="Times New Roman1" style:font-size-complex="12pt"/>
    </style:style>
    <style:style style:name="P61" style:family="paragraph" style:parent-style-name="Text_20_body">
      <style:paragraph-properties fo:margin-left="0cm" fo:margin-right="0cm" fo:margin-top="0cm" fo:margin-bottom="0cm" style:contextual-spacing="false" fo:text-align="start" style:justify-single-word="false" fo:orphans="2" fo:widows="2" fo:text-indent="0cm" style:auto-text-indent="false"/>
      <style:text-properties fo:font-variant="normal" fo:text-transform="none" fo:color="#000000" loext:opacity="100%" style:font-name="Times New Roman1" fo:font-size="12pt" fo:letter-spacing="normal" fo:language="ru" fo:country="RU" fo:font-style="normal" fo:font-weight="normal" fo:background-color="transparent" style:font-size-asian="12pt" style:font-name-complex="Times New Roman1"/>
    </style:style>
    <style:style style:name="P62"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000000" loext:opacity="100%" style:font-name="Times New Roman1" fo:font-size="12pt" fo:letter-spacing="normal" fo:language="ru" fo:country="RU" fo:font-style="normal" fo:font-weight="normal" fo:background-color="transparent" style:font-size-asian="12pt" style:font-name-complex="Times New Roman1"/>
    </style:style>
    <style:style style:name="P63"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color="#000000" loext:opacity="100%" style:font-name="Times New Roman1" fo:font-size="12pt" fo:language="ru" fo:country="RU" fo:background-color="transparent" style:font-size-asian="12pt" style:font-name-complex="Times New Roman1"/>
    </style:style>
    <style:style style:name="P64" style:family="paragraph" style:parent-style-name="Standard">
      <style:paragraph-properties fo:margin-right="0cm" fo:line-height="100%" fo:text-align="center" style:justify-single-word="false" fo:text-indent="0.06cm" style:auto-text-indent="false"/>
      <style:text-properties style:font-name="Times New Roman1" fo:font-size="12pt" officeooo:rsid="0084ab74" officeooo:paragraph-rsid="008cd1d2" fo:background-color="transparent" style:font-size-asian="12pt" style:font-name-complex="Times New Roman1" style:font-size-complex="12pt"/>
    </style:style>
    <style:style style:name="P65" style:family="paragraph" style:parent-style-name="Standard">
      <style:paragraph-properties fo:margin-top="0.106cm" fo:margin-bottom="0.106cm" style:contextual-spacing="false" fo:line-height="100%" fo:text-align="justify" style:justify-single-word="false"/>
      <style:text-properties style:font-name="Times New Roman1" fo:font-size="12pt" officeooo:rsid="0084ab74" officeooo:paragraph-rsid="008cd1d2" fo:background-color="transparent" style:font-size-asian="12pt" style:font-name-complex="Times New Roman1" style:font-size-complex="12pt"/>
    </style:style>
    <style:style style:name="P66" style:family="paragraph" style:parent-style-name="Text_20_body">
      <style:paragraph-properties fo:margin-top="0cm" fo:margin-bottom="0cm" style:contextual-spacing="false" fo:line-height="100%"/>
      <style:text-properties fo:color="#000000" loext:opacity="100%" style:font-name="Times New Roman1" fo:font-size="12pt" officeooo:paragraph-rsid="008cd1d2" fo:background-color="transparent" style:font-size-asian="12pt" style:font-name-complex="Times New Roman1" style:font-size-complex="12pt"/>
    </style:style>
    <style:style style:name="P67" style:family="paragraph" style:parent-style-name="Standard">
      <style:paragraph-properties fo:text-align="center" style:justify-single-word="false" fo:orphans="2" fo:widows="2"/>
      <style:text-properties style:font-name="Times New Roman1" fo:font-size="12pt" fo:font-weight="bold" officeooo:paragraph-rsid="0098ea69" fo:background-color="#ffffff" style:font-size-asian="12pt" style:font-weight-asian="bold" style:font-size-complex="12pt" style:font-weight-complex="bold"/>
    </style:style>
    <style:style style:name="P68" style:family="paragraph" style:parent-style-name="Standard">
      <style:text-properties style:font-name="Times New Roman1" fo:font-size="12pt" officeooo:paragraph-rsid="0098ea69" fo:background-color="#ffffff" style:font-size-asian="12pt" style:font-size-complex="12pt"/>
    </style:style>
    <style:style style:name="P69" style:family="paragraph" style:parent-style-name="Standard">
      <style:text-properties style:font-name="Times New Roman1" fo:font-size="12pt" officeooo:rsid="00992966" officeooo:paragraph-rsid="00992966" fo:background-color="#ffffff" style:font-size-asian="12pt" style:font-size-complex="12pt"/>
    </style:style>
    <style:style style:name="P70" style:family="paragraph" style:parent-style-name="Standard">
      <style:text-properties style:font-name="Times New Roman1" fo:font-size="12pt" officeooo:rsid="00851760" officeooo:paragraph-rsid="0098ea69" fo:background-color="#ffffff" style:font-size-asian="12pt" style:font-size-complex="12pt"/>
    </style:style>
    <style:style style:name="P71" style:family="paragraph" style:parent-style-name="Standard">
      <style:text-properties style:font-name="Times New Roman1" fo:font-size="12pt" officeooo:rsid="008ad891" officeooo:paragraph-rsid="0098ea69" fo:background-color="#ffffff" style:font-size-asian="12pt" style:font-size-complex="12pt"/>
    </style:style>
    <style:style style:name="P72" style:family="paragraph" style:parent-style-name="Standard">
      <style:text-properties style:font-name="Times New Roman1" fo:font-size="12pt" officeooo:rsid="008be9a6" officeooo:paragraph-rsid="0098ea69" fo:background-color="#ffffff" style:font-size-asian="12pt" style:font-size-complex="12pt"/>
    </style:style>
    <style:style style:name="P73" style:family="paragraph" style:parent-style-name="Standard">
      <style:text-properties style:font-name="Times New Roman1" fo:font-size="12pt" officeooo:rsid="009cb597" officeooo:paragraph-rsid="009cb597" fo:background-color="#ffffff" style:font-size-asian="12pt" style:font-size-complex="12pt"/>
    </style:style>
    <style:style style:name="P74" style:family="paragraph" style:parent-style-name="Standard">
      <style:text-properties style:font-name="Times New Roman1" fo:font-size="12pt" officeooo:rsid="00865a94" officeooo:paragraph-rsid="0098ea69" fo:background-color="#ffffff" style:font-size-asian="12pt" style:font-size-complex="12pt"/>
    </style:style>
    <style:style style:name="P75" style:family="paragraph" style:parent-style-name="Standard">
      <style:text-properties style:font-name="Times New Roman1" fo:font-size="12pt" officeooo:rsid="008be9a6" officeooo:paragraph-rsid="0098ea69" style:font-size-asian="12pt" style:font-size-complex="12pt"/>
    </style:style>
    <style:style style:name="P76" style:family="paragraph" style:parent-style-name="Standard">
      <style:text-properties style:font-name="Times New Roman1" fo:font-size="12pt" officeooo:rsid="009b2745" officeooo:paragraph-rsid="009b2745" fo:background-color="#ffffff" style:font-size-asian="12pt" style:font-size-complex="12pt"/>
    </style:style>
    <style:style style:name="P77" style:family="paragraph" style:parent-style-name="Standard">
      <style:text-properties style:font-name="Times New Roman1" fo:font-size="12pt" officeooo:rsid="008ad891" officeooo:paragraph-rsid="0098ea69" style:font-size-asian="12pt" style:font-size-complex="12pt"/>
    </style:style>
    <style:style style:name="P78" style:family="paragraph" style:parent-style-name="Standard">
      <style:text-properties style:font-name="Times New Roman1" fo:font-size="12pt" officeooo:rsid="0097e03e" officeooo:paragraph-rsid="0098ea69" fo:background-color="#ffffff" style:font-size-asian="12pt" style:font-size-complex="12pt"/>
    </style:style>
    <style:style style:name="P79" style:family="paragraph" style:parent-style-name="Standard">
      <style:text-properties style:font-name="Times New Roman1" fo:font-size="12pt" officeooo:rsid="009e651a" officeooo:paragraph-rsid="009e651a" fo:background-color="#ffffff" style:font-size-asian="12pt" style:font-size-complex="12pt"/>
    </style:style>
    <style:style style:name="P80" style:family="paragraph" style:parent-style-name="Standard">
      <style:text-properties style:font-name="Times New Roman1" fo:font-size="12pt" officeooo:rsid="0087ad1b" officeooo:paragraph-rsid="0098ea69" fo:background-color="#ffffff" style:font-size-asian="12pt" style:font-size-complex="12pt"/>
    </style:style>
    <style:style style:name="P81" style:family="paragraph" style:parent-style-name="Standard">
      <style:text-properties style:font-name="Times New Roman1" fo:font-size="12pt" officeooo:rsid="00896232" officeooo:paragraph-rsid="0098ea69" fo:background-color="#ffffff" style:font-size-asian="12pt" style:font-size-complex="12pt"/>
    </style:style>
    <style:style style:name="P82" style:family="paragraph" style:parent-style-name="Standard">
      <style:text-properties style:font-name="Times New Roman1" fo:font-size="12pt" officeooo:rsid="0086a4b8" officeooo:paragraph-rsid="0098ea69" style:font-size-asian="12pt" style:font-size-complex="12pt"/>
    </style:style>
    <style:style style:name="P83" style:family="paragraph" style:parent-style-name="Standard">
      <style:text-properties style:font-name="Times New Roman1" fo:font-size="12pt" officeooo:rsid="008d7e2a" officeooo:paragraph-rsid="0098ea69" fo:background-color="#ffffff" style:font-size-asian="12pt" style:font-size-complex="12pt"/>
    </style:style>
    <style:style style:name="P84" style:family="paragraph" style:parent-style-name="Standard">
      <style:text-properties style:font-name="Times New Roman1" fo:font-size="12pt" officeooo:rsid="0098a40f" officeooo:paragraph-rsid="0098a40f" fo:background-color="#ffffff" style:font-size-asian="12pt" style:font-size-complex="12pt"/>
    </style:style>
    <style:style style:name="P85" style:family="paragraph" style:parent-style-name="Standard">
      <style:text-properties style:font-name="Times New Roman1" fo:font-size="12pt" officeooo:rsid="009a0515" officeooo:paragraph-rsid="009a0515" fo:background-color="#ffffff" style:font-size-asian="12pt" style:font-size-complex="12pt"/>
    </style:style>
    <style:style style:name="P86" style:family="paragraph" style:parent-style-name="Standard">
      <style:text-properties style:font-name="Times New Roman1" fo:font-size="12pt" officeooo:paragraph-rsid="00992966" fo:background-color="#ffffff" style:font-size-asian="12pt" style:font-size-complex="12pt"/>
    </style:style>
    <style:style style:name="P87" style:family="paragraph" style:parent-style-name="Standard">
      <style:text-properties style:font-name="Times New Roman1" fo:font-size="12pt" officeooo:rsid="00896232" officeooo:paragraph-rsid="00896232" fo:background-color="#ffffff" style:font-size-asian="12pt" style:font-size-complex="12pt"/>
    </style:style>
    <style:style style:name="P88" style:family="paragraph" style:parent-style-name="Standard">
      <style:text-properties style:font-name="Times New Roman1" fo:font-size="12pt" officeooo:rsid="008be9a6" officeooo:paragraph-rsid="00992966" style:font-size-asian="12pt" style:font-size-complex="12pt"/>
    </style:style>
    <style:style style:name="P89" style:family="paragraph" style:parent-style-name="Standard">
      <style:text-properties style:font-name="Times New Roman1" fo:font-size="12pt" officeooo:rsid="008be9a6" officeooo:paragraph-rsid="00992966" fo:background-color="#ffffff" style:font-size-asian="12pt" style:font-size-complex="12pt"/>
    </style:style>
    <style:style style:name="P90" style:family="paragraph" style:parent-style-name="Standard">
      <style:text-properties style:font-name="Times New Roman1" fo:font-size="12pt" officeooo:rsid="008d7e2a" officeooo:paragraph-rsid="00992966" fo:background-color="#ffffff" style:font-size-asian="12pt" style:font-size-complex="12pt"/>
    </style:style>
    <style:style style:name="P91" style:family="paragraph" style:parent-style-name="Standard">
      <style:text-properties style:font-name="Times New Roman1" fo:font-size="12pt" officeooo:rsid="009888d5" officeooo:paragraph-rsid="00992966" fo:background-color="#ffffff" style:font-size-asian="12pt" style:font-size-complex="12pt"/>
    </style:style>
    <style:style style:name="P92" style:family="paragraph" style:parent-style-name="Standard">
      <style:text-properties style:font-name="Times New Roman1" fo:font-size="12pt" officeooo:rsid="008ad891" officeooo:paragraph-rsid="00992966" fo:background-color="#ffffff" style:font-size-asian="12pt" style:font-size-complex="12pt"/>
    </style:style>
    <style:style style:name="P93" style:family="paragraph" style:parent-style-name="Standard">
      <style:text-properties style:font-name="Times New Roman1" fo:font-size="12pt" officeooo:rsid="009a0515" officeooo:paragraph-rsid="00992966" style:font-size-asian="12pt" style:font-size-complex="12pt"/>
    </style:style>
    <style:style style:name="P94" style:family="paragraph" style:parent-style-name="Standard">
      <style:text-properties style:font-name="Times New Roman1" fo:font-size="12pt" officeooo:rsid="009a0515" officeooo:paragraph-rsid="00992966" fo:background-color="#ffffff" style:font-size-asian="12pt" style:font-size-complex="12pt"/>
    </style:style>
    <style:style style:name="P95" style:family="paragraph" style:parent-style-name="Standard">
      <style:text-properties fo:color="#000000" loext:opacity="100%" style:font-name="Times New Roman1" fo:font-size="12pt" fo:font-weight="bold" officeooo:rsid="008763cd" officeooo:paragraph-rsid="00bd0287" fo:background-color="transparent" style:font-size-asian="12pt" style:font-weight-asian="bold" style:font-size-complex="12pt" style:font-weight-complex="bold"/>
    </style:style>
    <style:style style:name="P96" style:family="paragraph" style:parent-style-name="Standard">
      <style:text-properties fo:color="#000000" loext:opacity="100%" style:font-name="Times New Roman1" fo:font-size="12pt" officeooo:paragraph-rsid="00bd0287" fo:background-color="transparent" style:font-size-asian="12pt" style:font-size-complex="12pt"/>
    </style:style>
    <style:style style:name="P97" style:family="paragraph" style:parent-style-name="Table_20_Contents">
      <style:text-properties fo:color="#000000" loext:opacity="100%" style:font-name="Times New Roman1" fo:font-size="12pt" officeooo:paragraph-rsid="00bd0287" fo:background-color="transparent" style:font-size-asian="12pt" style:font-size-complex="12pt"/>
    </style:style>
    <style:style style:name="P98" style:family="paragraph" style:parent-style-name="Table_20_Contents">
      <style:text-properties style:font-name="Times New Roman1" fo:font-size="12pt" officeooo:rsid="0082d911" officeooo:paragraph-rsid="00872856" style:font-size-asian="12pt" style:font-size-complex="12pt"/>
    </style:style>
    <style:style style:name="P99" style:family="paragraph" style:parent-style-name="Table_20_Contents">
      <style:text-properties style:font-name="Times New Roman1" fo:font-size="12pt" officeooo:rsid="00872856" officeooo:paragraph-rsid="00872856" style:font-size-asian="12pt" style:font-size-complex="12pt"/>
    </style:style>
    <style:style style:name="P100" style:family="paragraph" style:parent-style-name="Table_20_Contents">
      <style:text-properties style:font-name="Times New Roman1" fo:font-size="12pt" officeooo:rsid="0083c958" officeooo:paragraph-rsid="00872856" style:font-size-asian="12pt" style:font-size-complex="12pt"/>
    </style:style>
    <style:style style:name="P101" style:family="paragraph" style:parent-style-name="Table_20_Contents">
      <style:text-properties style:font-name="Times New Roman1" fo:font-size="12pt" officeooo:rsid="00857d35" officeooo:paragraph-rsid="00872856" style:font-size-asian="12pt" style:font-size-complex="12pt"/>
    </style:style>
    <style:style style:name="P102" style:family="paragraph" style:parent-style-name="Table_20_Contents">
      <style:text-properties style:font-name="Times New Roman1" fo:font-size="12pt" officeooo:rsid="008c0562" officeooo:paragraph-rsid="008c0562" style:font-size-asian="12pt" style:font-size-complex="12pt"/>
    </style:style>
    <style:style style:name="P103" style:family="paragraph" style:parent-style-name="Table_20_Contents">
      <style:text-properties style:font-name="Times New Roman1" fo:font-size="12pt" officeooo:rsid="0082d911" officeooo:paragraph-rsid="0083c958" style:font-size-asian="12pt" style:font-size-complex="12pt"/>
    </style:style>
    <style:style style:name="P104" style:family="paragraph" style:parent-style-name="Table_20_Contents">
      <style:text-properties style:font-name="Times New Roman1" fo:font-size="12pt" officeooo:rsid="0090b953" officeooo:paragraph-rsid="0090b953" style:font-size-asian="12pt" style:font-size-complex="12pt"/>
    </style:style>
    <style:style style:name="P105" style:family="paragraph" style:parent-style-name="Table_20_Contents">
      <style:text-properties style:font-name="Times New Roman1" fo:font-size="12pt" officeooo:rsid="008f7ab2" officeooo:paragraph-rsid="008f7ab2" style:font-size-asian="12pt" style:font-size-complex="12pt"/>
    </style:style>
    <style:style style:name="P106" style:family="paragraph" style:parent-style-name="Table_20_Contents">
      <style:text-properties style:font-name="Times New Roman1" fo:font-size="12pt" officeooo:rsid="008eb4dd" officeooo:paragraph-rsid="008eb4dd" style:font-size-asian="12pt" style:font-size-complex="12pt"/>
    </style:style>
    <style:style style:name="P107" style:family="paragraph" style:parent-style-name="Standard">
      <style:paragraph-properties fo:margin-top="0cm" fo:margin-bottom="0cm" style:contextual-spacing="false"/>
      <style:text-properties style:font-name="Times New Roman1" fo:font-size="12pt" fo:font-weight="bold" officeooo:rsid="00960468" officeooo:paragraph-rsid="009a0a28" style:font-size-asian="12pt" style:font-weight-asian="bold" style:font-size-complex="12pt" style:font-weight-complex="bold"/>
    </style:style>
    <style:style style:name="P108" style:family="paragraph" style:parent-style-name="Table_20_Contents">
      <style:text-properties style:font-name="Times New Roman1" fo:font-size="12pt" officeooo:rsid="0083eb47" officeooo:paragraph-rsid="009a0a28" style:font-size-asian="12pt" style:font-size-complex="12pt"/>
    </style:style>
    <style:style style:name="P109" style:family="paragraph" style:parent-style-name="Table_20_Contents">
      <style:text-properties style:font-name="Times New Roman1" fo:font-size="12pt" officeooo:rsid="0093839e" officeooo:paragraph-rsid="009a0a28" style:font-size-asian="12pt" style:font-size-complex="12pt"/>
    </style:style>
    <style:style style:name="P110" style:family="paragraph" style:parent-style-name="Table_20_Contents">
      <style:text-properties fo:color="#000000" loext:opacity="100%" style:font-name="Times New Roman1" fo:font-size="12pt" officeooo:rsid="0083eb47" officeooo:paragraph-rsid="008e8a74" style:font-size-asian="12pt" style:font-size-complex="12pt"/>
    </style:style>
    <style:style style:name="P111" style:family="paragraph" style:parent-style-name="Table_20_Contents">
      <style:text-properties style:font-name="Times New Roman1" fo:font-size="12pt" officeooo:paragraph-rsid="009a0a28" style:font-size-asian="12pt" style:font-size-complex="12pt"/>
    </style:style>
    <style:style style:name="P112" style:family="paragraph" style:parent-style-name="Table_20_Contents">
      <style:text-properties style:font-name="Times New Roman1" fo:font-size="12pt" officeooo:rsid="009a0a28" officeooo:paragraph-rsid="009a0a28" style:font-size-asian="12pt" style:font-size-complex="12pt"/>
    </style:style>
    <style:style style:name="P113" style:family="paragraph" style:parent-style-name="Table_20_Contents">
      <style:text-properties style:font-name="Times New Roman1" fo:font-size="12pt" officeooo:rsid="00ac8bae" officeooo:paragraph-rsid="009a0a28" style:font-size-asian="12pt" style:font-size-complex="12pt"/>
    </style:style>
    <style:style style:name="P114" style:family="paragraph" style:parent-style-name="Table_20_Contents">
      <style:text-properties style:font-name="Times New Roman1" fo:font-size="12pt" officeooo:rsid="00aade32" officeooo:paragraph-rsid="009a0a28" style:font-size-asian="12pt" style:font-size-complex="12pt"/>
    </style:style>
    <style:style style:name="P115" style:family="paragraph" style:parent-style-name="Table_20_Contents">
      <style:text-properties style:font-name="Times New Roman1" fo:font-size="12pt" officeooo:rsid="009f495b" officeooo:paragraph-rsid="009a0a28" style:font-size-asian="12pt" style:font-size-complex="12pt"/>
    </style:style>
    <style:style style:name="P116" style:family="paragraph" style:parent-style-name="Table_20_Contents">
      <style:text-properties style:font-name="Times New Roman1" fo:font-size="12pt" officeooo:rsid="008fb79a" officeooo:paragraph-rsid="009a0a28" style:font-size-asian="12pt" style:font-size-complex="12pt"/>
    </style:style>
    <style:style style:name="P117" style:family="paragraph" style:parent-style-name="Standard">
      <style:text-properties style:font-name="Times New Roman1" fo:font-size="12pt" officeooo:rsid="0093839e" officeooo:paragraph-rsid="009a0a28" style:font-size-asian="12pt" style:font-size-complex="12pt"/>
    </style:style>
    <style:style style:name="P118" style:family="paragraph" style:parent-style-name="Standard">
      <style:text-properties style:font-name="Times New Roman1" fo:font-size="12pt" officeooo:rsid="009a0a28" officeooo:paragraph-rsid="009a0a28" style:font-size-asian="12pt" style:font-size-complex="12pt"/>
    </style:style>
    <style:style style:name="P119" style:family="paragraph" style:parent-style-name="Table_20_Contents">
      <style:text-properties style:font-name="Times New Roman1" fo:font-size="12pt" officeooo:rsid="0084ade1" officeooo:paragraph-rsid="009a0a28" style:font-size-asian="12pt" style:font-size-complex="12pt"/>
    </style:style>
    <style:style style:name="P120" style:family="paragraph" style:parent-style-name="Standard">
      <style:text-properties style:font-name="Times New Roman1" fo:font-size="12pt" officeooo:rsid="009f495b" officeooo:paragraph-rsid="009a0a28" style:font-size-asian="12pt" style:font-size-complex="12pt"/>
    </style:style>
    <style:style style:name="P121" style:family="paragraph" style:parent-style-name="Standard">
      <style:text-properties style:font-name="Times New Roman1" fo:font-size="12pt" officeooo:paragraph-rsid="009a0a28" style:font-size-asian="12pt" style:font-size-complex="12pt"/>
    </style:style>
    <style:style style:name="P122" style:family="paragraph" style:parent-style-name="Standard">
      <style:paragraph-properties fo:line-height="100%" fo:text-align="center" style:justify-single-word="false"/>
      <style:text-properties style:font-name="Times New Roman1" fo:font-size="12pt" fo:font-weight="bold" officeooo:paragraph-rsid="009a0a28" style:font-size-asian="12pt" style:font-weight-asian="bold" style:font-name-complex="Times New Roman1" style:font-size-complex="12pt"/>
    </style:style>
    <style:style style:name="P123"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officeooo:rsid="0084ab74" officeooo:paragraph-rsid="008e6d93" fo:background-color="transparent" style:font-size-asian="12pt" style:font-name-complex="Times New Roman1" style:font-size-complex="12pt"/>
    </style:style>
    <style:style style:name="P124"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rsid="0084ab74" officeooo:paragraph-rsid="008e6d93" fo:background-color="transparent" style:font-size-asian="12pt" style:font-name-complex="Times New Roman1" style:font-size-complex="12pt"/>
    </style:style>
    <style:style style:name="P125" style:family="paragraph" style:parent-style-name="Основной_20_текст_20_с_20_отступом_20_3">
      <style:paragraph-properties fo:margin-left="0cm" fo:margin-right="0cm" fo:margin-top="0cm" fo:margin-bottom="0cm" style:contextual-spacing="false" fo:line-height="100%" fo:text-align="center" style:justify-single-word="false" fo:text-indent="0cm" style:auto-text-indent="false"/>
      <style:text-properties fo:color="#000000" loext:opacity="100%" style:font-name="Times New Roman1" fo:font-size="12pt" fo:language="ru" fo:country="RU" fo:font-weight="normal" officeooo:paragraph-rsid="00904e41" fo:background-color="transparent" style:font-size-asian="12pt" style:font-name-complex="Times New Roman1"/>
    </style:style>
    <style:style style:name="P126" style:family="paragraph" style:parent-style-name="Text_20_body">
      <style:paragraph-properties fo:margin-left="0.31cm" fo:margin-right="0cm" fo:margin-top="0cm" fo:margin-bottom="0cm" style:contextual-spacing="false" fo:text-align="center" style:justify-single-word="false" fo:text-indent="-0.31cm" style:auto-text-indent="false"/>
      <style:text-properties fo:color="#000000" loext:opacity="100%" style:font-name="Times New Roman1" fo:font-size="12pt" fo:language="ru" fo:country="RU" fo:font-weight="normal" officeooo:rsid="0090ce73" officeooo:paragraph-rsid="0090ce73" fo:background-color="transparent" style:font-size-asian="12pt" style:font-weight-asian="normal" style:font-name-complex="Times New Roman1" style:font-weight-complex="normal"/>
    </style:style>
    <style:style style:name="P127" style:family="paragraph" style:parent-style-name="Text_20_body">
      <style:paragraph-properties fo:margin-left="0.31cm" fo:margin-right="0cm" fo:margin-top="0cm" fo:margin-bottom="0cm" style:contextual-spacing="false" fo:text-align="start" style:justify-single-word="false" fo:text-indent="-0.31cm" style:auto-text-indent="false"/>
      <style:text-properties fo:color="#000000" loext:opacity="100%" style:font-name="Times New Roman1" fo:font-size="12pt" fo:language="ru" fo:country="RU" fo:background-color="transparent" style:font-size-asian="12pt" style:font-name-complex="Times New Roman1"/>
    </style:style>
    <style:style style:name="P128" style:family="paragraph" style:parent-style-name="Text_20_body">
      <style:paragraph-properties fo:margin-left="0.31cm" fo:margin-right="0cm" fo:margin-top="0cm" fo:margin-bottom="0cm" style:contextual-spacing="false" fo:text-align="justify" style:justify-single-word="false" fo:text-indent="-0.31cm" style:auto-text-indent="false"/>
      <style:text-properties fo:color="#000000" loext:opacity="100%" style:font-name="Times New Roman1" fo:font-size="12pt" fo:language="ru" fo:country="RU" fo:background-color="transparent" style:font-size-asian="12pt" style:font-name-complex="Times New Roman1"/>
    </style:style>
    <style:style style:name="P129" style:family="paragraph" style:parent-style-name="Основной_20_текст_20_с_20_отступом_20_3" style:list-style-name="L1">
      <style:paragraph-properties fo:margin-left="1cm" fo:margin-right="0cm" fo:margin-top="0cm" fo:margin-bottom="0cm" style:contextual-spacing="false" fo:line-height="100%" fo:text-align="start" style:justify-single-word="false" fo:text-indent="-0.801cm" style:auto-text-indent="false"/>
      <style:text-properties fo:font-variant="normal" fo:text-transform="none" fo:color="#000000" loext:opacity="100%" style:font-name="Times New Roman1" fo:font-size="12pt" fo:letter-spacing="normal" fo:language="ru" fo:country="RU" fo:font-style="normal" style:text-underline-style="solid" style:text-underline-width="auto" style:text-underline-color="font-color" fo:font-weight="normal" officeooo:rsid="00a2ad39" officeooo:paragraph-rsid="00904e41" fo:background-color="transparent" style:font-size-asian="12pt" style:font-name-complex="Times New Roman1" style:font-size-complex="12pt"/>
    </style:style>
    <style:style style:name="P130" style:family="paragraph" style:parent-style-name="Text_20_body">
      <style:paragraph-properties fo:margin-left="0cm" fo:margin-right="0cm" fo:margin-top="0cm" fo:margin-bottom="0cm" style:contextual-spacing="false" fo:text-align="start" style:justify-single-word="false" fo:text-indent="0cm" style:auto-text-indent="false"/>
      <style:text-properties fo:color="#000000" loext:opacity="100%" style:font-name="Times New Roman1" fo:font-size="12pt" fo:language="ru" fo:country="RU" fo:background-color="transparent" style:font-size-asian="12pt" style:font-name-complex="Times New Roman1"/>
    </style:style>
    <style:style style:name="P131" style:family="paragraph" style:parent-style-name="Text_20_body">
      <style:paragraph-properties fo:margin-left="0cm" fo:margin-right="0cm" fo:margin-top="0cm" fo:margin-bottom="0cm" style:contextual-spacing="false" fo:text-align="start" style:justify-single-word="false" fo:text-indent="0cm" style:auto-text-indent="false"/>
      <style:text-properties fo:color="#000000" loext:opacity="100%" style:font-name="Times New Roman1" fo:font-size="12pt" fo:language="ru" fo:country="RU" fo:font-style="normal" fo:font-weight="normal" fo:background-color="transparent" style:font-size-asian="12pt" style:font-style-asian="normal" style:font-weight-asian="normal" style:font-name-complex="Times New Roman1" style:font-style-complex="normal" style:font-weight-complex="normal"/>
    </style:style>
    <style:style style:name="P132" style:family="paragraph" style:parent-style-name="Text_20_body">
      <style:paragraph-properties fo:margin-left="0cm" fo:margin-right="0cm" fo:margin-top="0cm" fo:margin-bottom="0cm" style:contextual-spacing="false" fo:text-align="center" style:justify-single-word="false" fo:text-indent="0cm" style:auto-text-indent="false"/>
      <style:text-properties fo:color="#000000" loext:opacity="100%" style:font-name="Times New Roman1" fo:font-size="12pt" fo:language="ru" fo:country="RU" fo:font-weight="normal" officeooo:rsid="0090ce73" officeooo:paragraph-rsid="0090ce73" fo:background-color="transparent" style:font-size-asian="12pt" style:font-weight-asian="normal" style:font-name-complex="Times New Roman1" style:font-weight-complex="normal"/>
    </style:style>
    <style:style style:name="P133" style:family="paragraph" style:parent-style-name="Table_20_Contents">
      <style:paragraph-properties fo:margin-top="0cm" fo:margin-bottom="0cm" style:contextual-spacing="false" fo:line-height="100%" fo:text-align="justify" style:justify-single-word="false" fo:orphans="2" fo:widows="2"/>
      <style:text-properties fo:color="#000000" loext:opacity="100%" style:font-name="Times New Roman1" fo:font-size="12pt" officeooo:paragraph-rsid="0090ce73" fo:background-color="transparent" style:font-size-asian="12pt" style:font-size-complex="12pt"/>
    </style:style>
    <style:style style:name="P134" style:family="paragraph" style:parent-style-name="Основной_20_текст_20_с_20_отступом_20_3">
      <style:paragraph-properties fo:margin-left="0cm" fo:margin-right="0cm"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8e6d93" fo:background-color="transparent" style:font-size-asian="12pt" style:font-name-complex="Times New Roman1" style:font-size-complex="12pt"/>
    </style:style>
    <style:style style:name="P135" style:family="paragraph" style:parent-style-name="Основной_20_текст_20_с_20_отступом_20_3">
      <style:paragraph-properties fo:margin-left="0.083cm" fo:margin-right="0cm"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paragraph-rsid="008e6d93" fo:background-color="transparent" style:font-size-asian="12pt" style:font-name-complex="Times New Roman1" style:font-size-complex="12pt"/>
    </style:style>
    <style:style style:name="P136"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rsid="0084ab74" officeooo:paragraph-rsid="008e6d93" fo:background-color="transparent" style:font-size-asian="12pt" style:font-name-complex="Times New Roman1" style:font-size-complex="12pt"/>
    </style:style>
    <style:style style:name="P137" style:family="paragraph" style:parent-style-name="Text_20_body">
      <style:paragraph-properties fo:margin-left="0cm" fo:margin-right="0cm"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8e6d93" fo:background-color="transparent" style:font-size-asian="12pt" style:font-name-complex="Times New Roman1" style:font-size-complex="12pt"/>
    </style:style>
    <style:style style:name="P138"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fo:font-weight="bold" officeooo:rsid="008586a1" officeooo:paragraph-rsid="00945168" fo:background-color="transparent" style:font-size-asian="12pt" style:font-weight-asian="bold" style:font-name-complex="Times New Roman1" style:font-size-complex="12pt" style:font-weight-complex="bold"/>
    </style:style>
    <style:style style:name="P139"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loext:opacity="100%" style:font-name="Times New Roman1" fo:font-size="12pt" fo:letter-spacing="normal" officeooo:paragraph-rsid="00945168" fo:background-color="transparent" style:font-size-asian="12pt" style:font-size-complex="12pt"/>
    </style:style>
    <style:style style:name="P140" style:family="paragraph" style:parent-style-name="Standard">
      <style:paragraph-properties fo:margin-left="0cm" fo:margin-right="0cm" fo:text-align="center" style:justify-single-word="false" fo:orphans="2" fo:widows="2" fo:text-indent="0cm" style:auto-text-indent="false"/>
      <style:text-properties fo:font-variant="normal" fo:text-transform="none" fo:color="#000000" loext:opacity="100%" style:font-name="Times New Roman1" fo:font-size="12pt" fo:letter-spacing="normal" officeooo:rsid="00945168" officeooo:paragraph-rsid="00945168" fo:background-color="transparent" style:font-size-asian="12pt" style:font-size-complex="12pt"/>
    </style:style>
    <style:style style:name="P141"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rsid="0084ab74" officeooo:paragraph-rsid="00945168" fo:background-color="transparent" style:font-size-asian="12pt" style:font-weight-asian="bold" style:font-name-complex="Times New Roman1" style:font-size-complex="12pt" style:font-weight-complex="bold"/>
    </style:style>
    <style:style style:name="P142" style:family="paragraph" style:parent-style-name="Table_20_Contents">
      <style:text-properties fo:color="#000000" loext:opacity="100%" style:font-name="Times New Roman" fo:font-size="12pt" fo:letter-spacing="normal" fo:font-style="normal" fo:font-weight="normal" officeooo:paragraph-rsid="00945168" style:font-style-asian="normal" style:font-name-complex="Times New Roman1" style:font-size-complex="12pt" style:font-style-complex="normal"/>
    </style:style>
    <style:style style:name="P143" style:family="paragraph" style:parent-style-name="Table_20_Contents">
      <style:text-properties fo:font-variant="normal" fo:text-transform="none" fo:color="#000000" loext:opacity="100%" style:font-name="Times New Roman" fo:font-size="12pt" fo:letter-spacing="normal" fo:font-style="normal" fo:font-weight="normal" officeooo:paragraph-rsid="00945168" style:font-style-asian="normal" style:font-name-complex="Times New Roman1" style:font-size-complex="12pt" style:font-style-complex="normal"/>
    </style:style>
    <style:style style:name="P144" style:family="paragraph" style:parent-style-name="Table_20_Contents">
      <style:text-properties fo:font-variant="normal" fo:text-transform="none" fo:color="#000000" loext:opacity="100%" style:font-name="Times New Roman" fo:font-size="12pt" fo:letter-spacing="normal" fo:font-style="normal" fo:font-weight="normal" officeooo:rsid="00b6934e" officeooo:paragraph-rsid="00945168" style:font-style-asian="normal" style:font-name-complex="Times New Roman1" style:font-size-complex="12pt" style:font-style-complex="normal"/>
    </style:style>
    <style:style style:name="P145"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style:text-underline-style="none" fo:font-weight="bold" officeooo:paragraph-rsid="00945168" style:font-size-asian="12pt" style:font-weight-asian="bold" style:font-name-complex="Times New Roman1" style:font-size-complex="12pt"/>
    </style:style>
    <style:style style:name="P146"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fo:font-weight="bold" officeooo:paragraph-rsid="00945168" style:font-size-asian="12pt" style:font-weight-asian="bold" style:font-name-complex="Times New Roman1" style:font-size-complex="12pt"/>
    </style:style>
    <style:style style:name="P147" style:family="paragraph" style:parent-style-name="Standard">
      <style:paragraph-properties fo:line-height="100%" fo:text-align="justify" style:justify-single-word="false" style:snap-to-layout-grid="false"/>
      <style:text-properties fo:color="#000000" loext:opacity="100%" style:font-name="Times New Roman1" fo:font-size="12pt" style:text-underline-style="none" fo:font-weight="bold" officeooo:paragraph-rsid="00945168" style:font-size-asian="12pt" style:font-weight-asian="bold" style:font-name-complex="Times New Roman1" style:font-size-complex="12pt"/>
    </style:style>
    <style:style style:name="P148" style:family="paragraph" style:parent-style-name="Standard">
      <style:paragraph-properties fo:margin-top="0.106cm" fo:margin-bottom="0.106cm" style:contextual-spacing="false" fo:line-height="100%"/>
      <style:text-properties fo:color="#000000" loext:opacity="100%" style:font-name="Times New Roman1" fo:font-size="12pt" style:text-underline-style="none" officeooo:paragraph-rsid="00945168" style:font-size-asian="12pt" style:font-name-complex="Times New Roman1" style:font-size-complex="12pt"/>
    </style:style>
    <style:style style:name="P149" style:family="paragraph" style:parent-style-name="Standard">
      <style:paragraph-properties fo:margin-top="0.106cm" fo:margin-bottom="0.106cm" style:contextual-spacing="false" fo:line-height="100%" fo:text-align="justify" style:justify-single-word="false" style:snap-to-layout-grid="false"/>
      <style:text-properties fo:color="#000000" loext:opacity="100%" style:font-name="Times New Roman1" fo:font-size="12pt" style:text-underline-style="none" officeooo:paragraph-rsid="00945168" fo:background-color="#ffffff" style:font-size-asian="12pt" style:font-name-complex="Times New Roman1" style:font-size-complex="12pt"/>
    </style:style>
    <style:style style:name="P150"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945168" fo:background-color="#ffffff" style:font-size-asian="12pt" style:font-name-complex="Times New Roman1" style:font-size-complex="12pt"/>
    </style:style>
    <style:style style:name="P151" style:family="paragraph" style:parent-style-name="Text_20_body">
      <style:paragraph-properties fo:margin-top="0.106cm" fo:margin-bottom="0.106cm" style:contextual-spacing="false" fo:line-height="100%"/>
      <style:text-properties fo:color="#000000" loext:opacity="100%" style:font-name="Times New Roman1" fo:font-size="12pt" style:text-underline-style="none" officeooo:paragraph-rsid="00945168" fo:background-color="#ffffff" style:font-size-asian="12pt" style:font-name-complex="Times New Roman1" style:font-size-complex="12pt"/>
    </style:style>
    <style:style style:name="P152" style:family="paragraph" style:parent-style-name="Standard">
      <style:paragraph-properties fo:margin-top="0.106cm" fo:margin-bottom="0.106cm" style:contextual-spacing="false" fo:line-height="100%"/>
      <style:text-properties fo:color="#000000" loext:opacity="100%" style:font-name="Times New Roman1" fo:font-size="12pt" style:text-underline-style="none" officeooo:paragraph-rsid="00945168" fo:background-color="#ffffff" style:font-size-asian="12pt" style:font-name-complex="Times New Roman1" style:font-size-complex="12pt"/>
    </style:style>
    <style:style style:name="P15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945168" style:font-size-asian="12pt" style:font-name-complex="Times New Roman1" style:font-size-complex="12pt"/>
    </style:style>
    <style:style style:name="P154" style:family="paragraph" style:parent-style-name="Text_20_body">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945168" fo:background-color="#ffffff" style:font-size-asian="12pt" style:font-name-complex="Times New Roman1" style:font-size-complex="12pt"/>
    </style:style>
    <style:style style:name="P155" style:family="paragraph" style:parent-style-name="Text_20_body">
      <style:paragraph-properties fo:margin-top="0.106cm" fo:margin-bottom="0.106cm" style:contextual-spacing="false" fo:line-height="100%" fo:text-align="justify" style:justify-single-word="false" style:snap-to-layout-grid="false"/>
      <style:text-properties fo:color="#000000" loext:opacity="100%" style:font-name="Times New Roman1" fo:font-size="12pt" style:text-underline-style="none" officeooo:paragraph-rsid="00945168" fo:background-color="#ffffff" style:font-size-asian="12pt" style:font-name-complex="Times New Roman1" style:font-size-complex="12pt"/>
    </style:style>
    <style:style style:name="P156"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945168" style:font-size-asian="12pt" style:font-size-complex="12pt"/>
    </style:style>
    <style:style style:name="P157" style:family="paragraph" style:parent-style-name="Text_20_body">
      <style:paragraph-properties fo:margin-top="0.106cm" fo:margin-bottom="0.106cm" style:contextual-spacing="false" fo:line-height="100%" fo:text-align="justify" style:justify-single-word="false"/>
      <style:text-properties officeooo:paragraph-rsid="00945168"/>
    </style:style>
    <style:style style:name="P158" style:family="paragraph" style:parent-style-name="Text_20_body">
      <style:paragraph-properties fo:margin-top="0.106cm" fo:margin-bottom="0cm" style:contextual-spacing="false" fo:line-height="100%" fo:text-align="justify" style:justify-single-word="false"/>
      <style:text-properties fo:color="#000000" loext:opacity="100%" style:font-name="Times New Roman1" fo:font-size="12pt" fo:language="en" fo:country="US" style:text-underline-style="none" officeooo:paragraph-rsid="00945168" fo:background-color="#ffffff" style:font-size-asian="12pt" style:font-name-complex="Times New Roman1" style:font-size-complex="12pt"/>
    </style:style>
    <style:style style:name="P159"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945168" fo:background-color="#ffffff" style:font-size-asian="12pt" style:font-size-complex="12pt"/>
    </style:style>
    <style:style style:name="P160" style:family="paragraph" style:parent-style-name="Text_20_body">
      <style:paragraph-properties fo:margin-top="0.106cm" fo:margin-bottom="0cm" style:contextual-spacing="false" fo:line-height="100%" fo:text-align="justify" style:justify-single-word="false"/>
      <style:text-properties fo:color="#000000" loext:opacity="100%" style:font-name="Times New Roman1" fo:font-size="12pt" style:text-underline-style="none" officeooo:paragraph-rsid="00945168" fo:background-color="#ffffff" style:font-size-asian="12pt" style:font-name-complex="Times New Roman1" style:font-size-complex="12pt"/>
    </style:style>
    <style:style style:name="P161"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style:text-underline-style="none" officeooo:paragraph-rsid="00945168" fo:background-color="#ffffff" style:font-size-asian="12pt" style:font-name-complex="Times New Roman1" style:font-size-complex="12pt"/>
    </style:style>
    <style:style style:name="P162" style:family="paragraph" style:parent-style-name="Standard">
      <style:paragraph-properties fo:margin-top="0.106cm" fo:margin-bottom="0cm" style:contextual-spacing="false" fo:line-height="100%"/>
      <style:text-properties fo:color="#000000" loext:opacity="100%" style:font-name="Times New Roman1" fo:font-size="12pt" style:text-underline-style="none" officeooo:paragraph-rsid="00945168" style:font-size-asian="12pt" style:font-size-complex="12pt"/>
    </style:style>
    <style:style style:name="P163"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6f152" officeooo:paragraph-rsid="00945168" fo:background-color="transparent" style:font-size-asian="12pt" style:font-weight-asian="bold" style:font-name-complex="Times New Roman1" style:font-size-complex="12pt" style:font-weight-complex="bold"/>
    </style:style>
    <style:style style:name="P164"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945168" fo:background-color="transparent" style:font-size-asian="12pt" style:font-weight-asian="bold" style:font-name-complex="Times New Roman1" style:font-size-complex="12pt" style:font-weight-complex="bold"/>
    </style:style>
    <style:style style:name="P165"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paragraph-rsid="00945168" fo:background-color="transparent" style:font-size-asian="12pt" style:font-weight-asian="bold" style:font-name-complex="Times New Roman1" style:font-size-complex="12pt"/>
    </style:style>
    <style:style style:name="P166"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rsid="00ade803" officeooo:paragraph-rsid="00945168" fo:background-color="transparent" style:font-size-asian="12pt" style:font-name-complex="Times New Roman1" style:font-size-complex="12pt"/>
    </style:style>
    <style:style style:name="P167"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6f152" officeooo:paragraph-rsid="00945168" style:font-size-asian="12pt" style:font-weight-asian="bold" style:font-name-complex="Times New Roman1" style:font-size-complex="12pt"/>
    </style:style>
    <style:style style:name="P168"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945168" style:font-size-asian="12pt" style:font-weight-asian="bold" style:font-name-complex="Times New Roman1" style:font-size-complex="12pt" style:font-weight-complex="bold"/>
    </style:style>
    <style:style style:name="P169"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paragraph-rsid="00945168" style:font-size-asian="12pt" style:font-weight-asian="bold" style:font-name-complex="Times New Roman1" style:font-size-complex="12pt"/>
    </style:style>
    <style:style style:name="P170"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95e676" fo:background-color="transparent" style:font-size-asian="12pt" style:font-name-complex="Times New Roman1" style:font-size-complex="12pt"/>
    </style:style>
    <style:style style:name="P171"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945168" style:font-size-asian="12pt" style:font-name-complex="Times New Roman1" style:font-size-complex="12pt"/>
    </style:style>
    <style:style style:name="P172" style:family="paragraph" style:parent-style-name="Text_20_body">
      <style:paragraph-properties fo:margin-top="0cm" fo:margin-bottom="0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paragraph-rsid="00945168" style:font-size-asian="12pt" style:font-name-complex="Times New Roman1" style:font-size-complex="12pt"/>
    </style:style>
    <style:style style:name="P173"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945168" style:font-size-asian="12pt" style:font-name-complex="Times New Roman1" style:font-size-complex="12pt"/>
    </style:style>
    <style:style style:name="P174" style:family="paragraph" style:parent-style-name="Standard">
      <style:paragraph-properties fo:margin-top="0cm" fo:margin-bottom="0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paragraph-rsid="00945168" style:font-size-asian="12pt" style:font-name-complex="Times New Roman1" style:font-size-complex="12pt"/>
    </style:style>
    <style:style style:name="P175" style:family="paragraph" style:parent-style-name="Text_20_body">
      <style:paragraph-properties fo:margin-top="0cm" fo:margin-bottom="0cm" style:contextual-spacing="false" fo:line-height="100%" fo:text-align="justify" style:justify-single-word="false"/>
      <style:text-properties fo:font-variant="normal" fo:text-transform="none" fo:color="#22272f" loext:opacity="100%" style:font-name="PT Serif" fo:letter-spacing="normal" fo:font-style="normal" fo:font-weight="normal" officeooo:paragraph-rsid="00945168"/>
    </style:style>
    <style:style style:name="P176"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7d76b" officeooo:paragraph-rsid="00945168" style:font-size-asian="12pt" style:font-weight-asian="bold" style:font-name-complex="Times New Roman1" style:font-size-complex="12pt"/>
    </style:style>
    <style:style style:name="P177"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945168" style:font-size-asian="12pt" style:font-name-complex="Times New Roman1" style:font-size-complex="12pt"/>
    </style:style>
    <style:style style:name="P178"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95ba53" style:font-size-asian="12pt" style:font-name-complex="Times New Roman1" style:font-size-complex="12pt"/>
    </style:style>
    <style:style style:name="P179"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rsid="0095ba53" officeooo:paragraph-rsid="0095ba53" fo:background-color="transparent" style:font-size-asian="12pt" style:font-name-complex="Times New Roman1" style:font-size-complex="12pt"/>
    </style:style>
    <style:style style:name="P180"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7d76b" officeooo:paragraph-rsid="00945168" fo:background-color="transparent" style:font-size-asian="12pt" style:font-weight-asian="bold" style:font-name-complex="Times New Roman1" style:font-size-complex="12pt"/>
    </style:style>
    <style:style style:name="P181"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7d76b" officeooo:paragraph-rsid="00945168" fo:background-color="#ffff00" style:font-size-asian="12pt" style:font-weight-asian="bold" style:font-name-complex="Times New Roman1" style:font-size-complex="12pt"/>
    </style:style>
    <style:style style:name="P182" style:family="paragraph" style:parent-style-name="Standard">
      <style:paragraph-properties fo:line-height="100%" fo:text-align="justify" style:justify-single-word="false" style:snap-to-layout-grid="false"/>
      <style:text-properties fo:font-variant="normal" fo:text-transform="none" fo:color="#000000" loext:opacity="100%" style:font-name="Times New Roman1" fo:font-size="12pt" fo:letter-spacing="normal" fo:font-style="normal" fo:font-weight="normal" officeooo:rsid="00b10604" officeooo:paragraph-rsid="0095ba53" fo:background-color="transparent" style:font-size-asian="12pt" style:font-weight-asian="bold" style:font-name-complex="Times New Roman1" style:font-size-complex="12pt"/>
    </style:style>
    <style:style style:name="P183" style:family="paragraph" style:parent-style-name="Standard">
      <style:paragraph-properties fo:line-height="100%" fo:text-align="center" style:justify-single-word="false"/>
      <style:text-properties style:font-name="Times New Roman1" fo:font-size="12pt" fo:font-weight="bold" officeooo:paragraph-rsid="00945168" style:font-size-asian="12pt" style:font-weight-asian="bold" style:font-name-complex="Times New Roman1" style:font-size-complex="12pt"/>
    </style:style>
    <style:style style:name="P184" style:family="paragraph" style:parent-style-name="Standard">
      <style:paragraph-properties fo:line-height="100%" fo:text-align="end" style:justify-single-word="false" fo:break-before="page"/>
      <style:text-properties style:font-name="Times New Roman1" fo:font-size="12pt" fo:font-weight="normal" officeooo:rsid="009bf0bd" officeooo:paragraph-rsid="009bf0bd" style:font-size-asian="12pt" style:font-weight-asian="normal" style:font-name-complex="Times New Roman1" style:font-size-complex="12pt" style:font-weight-complex="normal"/>
    </style:style>
    <style:style style:name="P185" style:family="paragraph" style:parent-style-name="Text_20_body">
      <style:paragraph-properties fo:line-height="100%" fo:text-align="center" style:justify-single-word="false"/>
      <style:text-properties fo:font-variant="normal" fo:text-transform="none" fo:color="#34343c" loext:opacity="100%" style:font-name="Times New Roman" fo:font-size="12pt" fo:letter-spacing="normal" fo:font-style="normal" fo:font-weight="bold" officeooo:rsid="009bf0bd" officeooo:paragraph-rsid="009bf0bd" style:font-size-asian="12pt" style:font-weight-asian="normal" style:font-name-complex="Times New Roman1" style:font-size-complex="12pt" style:font-weight-complex="normal"/>
    </style:style>
    <style:style style:name="P186" style:family="paragraph" style:parent-style-name="Text_20_body">
      <style:paragraph-properties fo:line-height="100%" fo:text-align="justify" style:justify-single-word="false"/>
      <style:text-properties fo:font-variant="normal" fo:text-transform="none" fo:color="#34343c" loext:opacity="100%" style:font-name="Times New Roman" fo:font-size="12pt" fo:letter-spacing="normal" fo:font-style="normal" fo:font-weight="bold" officeooo:rsid="009bf0bd" officeooo:paragraph-rsid="009bf0bd" style:font-size-asian="12pt" style:font-weight-asian="normal" style:font-name-complex="Times New Roman1" style:font-size-complex="12pt" style:font-weight-complex="normal"/>
    </style:style>
    <style:style style:name="P187" style:family="paragraph" style:parent-style-name="Text_20_body">
      <style:paragraph-properties fo:margin-left="0cm" fo:margin-right="0cm" fo:margin-top="0cm" fo:margin-bottom="0cm" style:contextual-spacing="false" fo:line-height="100%" fo:text-align="justify" style:justify-single-word="false" fo:orphans="2" fo:widows="2" fo:text-indent="0cm" style:auto-text-indent="false"/>
      <style:text-properties fo:font-variant="normal" fo:text-transform="none" fo:color="#34343c" loext:opacity="100%" style:font-name="Times New Roman" fo:font-size="12pt" fo:letter-spacing="normal" fo:font-style="normal" fo:font-weight="normal" officeooo:rsid="009bf0bd" officeooo:paragraph-rsid="009e5567" style:font-size-asian="12pt" style:font-name-complex="Times New Roman1"/>
    </style:style>
    <style:style style:name="P188" style:family="paragraph" style:parent-style-name="Text_20_body">
      <style:paragraph-properties fo:margin-left="0.635cm" fo:margin-right="0cm" fo:margin-top="0cm" fo:margin-bottom="0cm" style:contextual-spacing="false" fo:line-height="100%" fo:text-align="center" style:justify-single-word="false" fo:orphans="2" fo:widows="2" fo:text-indent="0cm" style:auto-text-indent="false"/>
      <style:text-properties fo:font-variant="normal" fo:text-transform="none" fo:color="#34343c" loext:opacity="100%" style:font-name="Times New Roman" fo:font-size="12pt" fo:letter-spacing="normal" fo:font-style="normal" fo:font-weight="bold" officeooo:rsid="009bf0bd" officeooo:paragraph-rsid="009e5567" style:font-size-asian="12pt" style:font-name-complex="Times New Roman1"/>
    </style:style>
    <style:style style:name="P189" style:family="paragraph" style:parent-style-name="Text_20_body">
      <style:paragraph-properties fo:margin-left="0cm" fo:margin-right="0cm" fo:margin-top="0cm" fo:margin-bottom="0cm" style:contextual-spacing="false" fo:line-height="100%" fo:text-align="justify" style:justify-single-word="false" fo:orphans="2" fo:widows="2" fo:text-indent="0cm" style:auto-text-indent="false"/>
      <style:text-properties fo:font-variant="normal" fo:text-transform="none" fo:color="#34343c" loext:opacity="100%" style:font-name="Times New Roman" fo:font-size="12pt" fo:letter-spacing="normal" fo:font-style="normal" fo:font-weight="bold" officeooo:rsid="009bf0bd" officeooo:paragraph-rsid="009e5567" style:font-size-asian="12pt" style:font-name-complex="Times New Roman1"/>
    </style:style>
    <style:style style:name="P190" style:family="paragraph" style:parent-style-name="Text_20_body">
      <style:paragraph-properties fo:margin-left="0cm" fo:margin-right="0cm" fo:margin-top="0cm" fo:margin-bottom="0cm" style:contextual-spacing="false" fo:line-height="100%" fo:text-align="center" style:justify-single-word="false" fo:orphans="2" fo:widows="2" fo:text-indent="0cm" style:auto-text-indent="false"/>
      <style:text-properties fo:font-variant="normal" fo:text-transform="none" fo:color="#34343c" loext:opacity="100%" style:font-name="Times New Roman" fo:font-size="12pt" fo:letter-spacing="normal" fo:font-style="normal" fo:font-weight="bold" officeooo:rsid="009bf0bd" officeooo:paragraph-rsid="009e5567" style:font-size-asian="12pt" style:font-name-complex="Times New Roman1"/>
    </style:style>
    <style:style style:name="P191" style:family="paragraph" style:parent-style-name="Text_20_body">
      <style:paragraph-properties fo:margin-left="0cm" fo:margin-right="0cm" fo:margin-top="0cm" fo:margin-bottom="0cm" style:contextual-spacing="false" fo:line-height="100%" fo:text-align="justify" style:justify-single-word="false" fo:orphans="2" fo:widows="2" fo:text-indent="0cm" style:auto-text-indent="false"/>
      <style:text-properties fo:font-variant="normal" fo:text-transform="none" fo:color="#34343c" loext:opacity="100%" style:font-name="Times New Roman" fo:font-size="12pt" fo:letter-spacing="normal" fo:font-style="normal" fo:font-weight="normal" officeooo:rsid="009bf0bd" style:font-size-asian="12pt" style:font-name-complex="Times New Roman1"/>
    </style:style>
    <style:style style:name="P192" style:family="paragraph" style:parent-style-name="Text_20_body">
      <style:paragraph-properties fo:margin-left="0cm" fo:margin-right="0cm" fo:margin-top="0cm" fo:margin-bottom="0cm" style:contextual-spacing="false" fo:line-height="100%" fo:text-align="center" style:justify-single-word="false" fo:orphans="2" fo:widows="2" fo:text-indent="0cm" style:auto-text-indent="false"/>
      <style:text-properties fo:font-variant="normal" fo:text-transform="none" fo:color="#34343c" loext:opacity="100%" style:font-name="Times New Roman" fo:font-size="12pt" fo:letter-spacing="normal" fo:font-style="normal" fo:font-weight="bold" officeooo:rsid="009bf0bd" style:font-size-asian="12pt" style:font-name-complex="Times New Roman1"/>
    </style:style>
    <style:style style:name="P193" style:family="paragraph" style:parent-style-name="Text_20_body">
      <style:paragraph-properties fo:margin-left="0cm" fo:margin-right="0cm" fo:margin-top="0cm" fo:margin-bottom="0cm" style:contextual-spacing="false" fo:line-height="100%" fo:text-align="center" style:justify-single-word="false" fo:orphans="2" fo:widows="2" fo:text-indent="0cm" style:auto-text-indent="false"/>
      <style:text-properties fo:font-variant="normal" fo:text-transform="none" fo:color="#34343c" loext:opacity="100%" style:font-name="Times New Roman" fo:font-size="12pt" fo:letter-spacing="normal" fo:font-style="normal" fo:font-weight="normal" officeooo:rsid="009bf0bd" style:font-size-asian="12pt" style:font-name-complex="Times New Roman1"/>
    </style:style>
    <style:style style:name="P194" style:family="paragraph" style:parent-style-name="Text_20_body">
      <style:paragraph-properties fo:margin-left="0cm" fo:margin-right="0cm" fo:margin-top="0cm" fo:margin-bottom="0.499cm" style:contextual-spacing="false" fo:line-height="100%" fo:text-align="justify" style:justify-single-word="false" fo:orphans="2" fo:widows="2" fo:text-indent="0cm" style:auto-text-indent="false"/>
      <style:text-properties fo:font-variant="normal" fo:text-transform="none" fo:color="#34343c" loext:opacity="100%" style:font-name="Times New Roman" fo:font-size="12pt" fo:letter-spacing="normal" fo:font-style="normal" fo:font-weight="normal" officeooo:rsid="009bf0bd" style:font-size-asian="12pt" style:font-name-complex="Times New Roman1"/>
    </style:style>
    <style:style style:name="P195" style:family="paragraph" style:parent-style-name="Text_20_body">
      <style:paragraph-properties fo:margin-left="0cm" fo:margin-right="0cm" fo:margin-top="0cm" fo:margin-bottom="0.499cm" style:contextual-spacing="false" fo:line-height="100%" fo:orphans="2" fo:widows="2" fo:text-indent="0cm" style:auto-text-indent="false"/>
      <style:text-properties fo:font-variant="normal" fo:text-transform="none" fo:color="#34343c" loext:opacity="100%" style:font-name="Times New Roman" fo:font-size="12pt" fo:letter-spacing="normal" fo:font-style="normal" fo:font-weight="normal" officeooo:rsid="009bf0bd" style:font-size-asian="12pt" style:font-name-complex="Times New Roman1"/>
    </style:style>
    <style:style style:name="P196" style:family="paragraph" style:parent-style-name="Text_20_body">
      <style:paragraph-properties fo:margin-left="0cm" fo:margin-right="0cm" fo:margin-top="0cm" fo:margin-bottom="0.298cm" style:contextual-spacing="false" fo:line-height="100%" fo:text-align="justify" style:justify-single-word="false" fo:orphans="2" fo:widows="2" fo:text-indent="0cm" style:auto-text-indent="false"/>
      <style:text-properties fo:font-variant="normal" fo:text-transform="none" fo:color="#34343c" loext:opacity="100%" style:font-name="Times New Roman" fo:font-size="12pt" fo:letter-spacing="normal" fo:font-style="normal" fo:font-weight="normal" officeooo:rsid="009bf0bd" style:font-size-asian="12pt" style:font-name-complex="Times New Roman1"/>
    </style:style>
    <style:style style:name="P197" style:family="paragraph" style:parent-style-name="Text_20_body">
      <style:paragraph-properties fo:margin-left="0cm" fo:margin-right="0cm" fo:margin-top="0cm" fo:margin-bottom="0.198cm" style:contextual-spacing="false" fo:line-height="100%" fo:text-align="justify" style:justify-single-word="false" fo:orphans="2" fo:widows="2" fo:text-indent="0cm" style:auto-text-indent="false"/>
      <style:text-properties fo:font-variant="normal" fo:text-transform="none" fo:color="#34343c" loext:opacity="100%" style:font-name="Times New Roman" fo:font-size="12pt" fo:letter-spacing="normal" fo:font-style="normal" fo:font-weight="normal" officeooo:rsid="009bf0bd" style:font-size-asian="12pt" style:font-name-complex="Times New Roman1"/>
    </style:style>
    <style:style style:name="P198" style:family="paragraph" style:parent-style-name="Text_20_body">
      <style:paragraph-properties fo:margin-left="0cm" fo:margin-right="0cm" fo:margin-top="0cm" fo:margin-bottom="0cm" style:contextual-spacing="false" fo:line-height="100%" fo:orphans="2" fo:widows="2" fo:text-indent="0cm" style:auto-text-indent="false"/>
      <style:text-properties fo:font-variant="normal" fo:text-transform="none" fo:color="#34343c" loext:opacity="100%" style:font-name="Times New Roman" fo:font-size="12pt" fo:letter-spacing="normal" fo:font-style="normal" fo:font-weight="normal" officeooo:rsid="009bf0bd" style:font-size-asian="12pt" style:font-name-complex="Times New Roman1"/>
    </style:style>
    <style:style style:name="P199" style:family="paragraph" style:parent-style-name="Text_20_body">
      <style:paragraph-properties fo:margin-left="0cm" fo:margin-right="0cm" fo:margin-top="0cm" fo:margin-bottom="0.097cm" style:contextual-spacing="false" fo:line-height="100%" fo:text-align="justify" style:justify-single-word="false" fo:orphans="2" fo:widows="2" fo:text-indent="0cm" style:auto-text-indent="false"/>
      <style:text-properties fo:font-variant="normal" fo:text-transform="none" fo:color="#34343c" loext:opacity="100%" style:font-name="Times New Roman" fo:font-size="12pt" fo:letter-spacing="normal" fo:font-style="normal" fo:font-weight="normal" officeooo:rsid="009bf0bd" style:font-size-asian="12pt" style:font-name-complex="Times New Roman1"/>
    </style:style>
    <style:style style:name="P200" style:family="paragraph" style:parent-style-name="Text_20_body">
      <style:paragraph-properties fo:margin-left="0cm" fo:margin-right="0cm" fo:margin-top="0cm" fo:margin-bottom="0.499cm" style:contextual-spacing="false" fo:line-height="100%" fo:text-align="center" style:justify-single-word="false" fo:orphans="2" fo:widows="2" fo:text-indent="0cm" style:auto-text-indent="false"/>
      <style:text-properties fo:font-variant="normal" fo:text-transform="none" fo:color="#34343c" loext:opacity="100%" style:font-name="Times New Roman" fo:font-size="12pt" fo:letter-spacing="normal" fo:font-style="normal" fo:font-weight="normal" officeooo:rsid="009bf0bd" style:font-size-asian="12pt" style:font-name-complex="Times New Roman1"/>
    </style:style>
    <style:style style:name="P201" style:family="paragraph" style:parent-style-name="Text_20_body">
      <style:paragraph-properties fo:margin-left="0cm" fo:margin-right="0cm" fo:margin-top="0cm" fo:margin-bottom="0cm" style:contextual-spacing="false" fo:line-height="100%" fo:text-align="justify" style:justify-single-word="false" fo:orphans="2" fo:widows="2" fo:text-indent="0cm" style:auto-text-indent="false"/>
      <style:text-properties fo:font-variant="normal" fo:text-transform="none" fo:color="#34343c" loext:opacity="100%" style:font-name="Times New Roman" fo:font-size="12pt" fo:letter-spacing="normal" fo:font-style="normal" fo:font-weight="normal" officeooo:rsid="009bf0bd" officeooo:paragraph-rsid="009da5cf" style:font-size-asian="12pt" style:font-name-complex="Times New Roman1"/>
    </style:style>
    <style:style style:name="P202" style:family="paragraph" style:parent-style-name="Text_20_body">
      <style:paragraph-properties fo:margin-left="0cm" fo:margin-right="0cm" fo:margin-top="0cm" fo:margin-bottom="0.499cm" style:contextual-spacing="false" fo:line-height="100%" fo:text-align="justify" style:justify-single-word="false" fo:orphans="2" fo:widows="2" fo:text-indent="0cm" style:auto-text-indent="false"/>
      <style:text-properties style:font-name="Times New Roman" fo:font-size="12pt" fo:font-weight="normal" officeooo:rsid="009bf0bd" style:font-size-asian="12pt" style:font-name-complex="Times New Roman1"/>
    </style:style>
    <style:style style:name="P203" style:family="paragraph" style:parent-style-name="Text_20_body">
      <style:paragraph-properties fo:margin-left="0cm" fo:margin-right="0cm" fo:margin-top="0cm" fo:margin-bottom="0.499cm" style:contextual-spacing="false" fo:line-height="100%" fo:text-align="end" style:justify-single-word="false" fo:orphans="2" fo:widows="2" fo:text-indent="0cm" style:auto-text-indent="false" fo:break-before="page"/>
      <style:text-properties fo:font-variant="normal" fo:text-transform="none" fo:color="#34343c" loext:opacity="100%" style:font-name="Times New Roman" fo:font-size="12pt" fo:letter-spacing="normal" fo:font-style="normal" fo:font-weight="normal" officeooo:rsid="00a24ac4" officeooo:paragraph-rsid="00a24ac4" style:font-size-asian="12pt" style:font-name-complex="Times New Roman1"/>
    </style:style>
    <style:style style:name="P204" style:family="paragraph" style:parent-style-name="Text_20_body">
      <style:paragraph-properties fo:margin-left="0cm" fo:margin-right="0cm" fo:margin-top="0cm" fo:margin-bottom="0.499cm" style:contextual-spacing="false" fo:line-height="100%" fo:text-align="center" style:justify-single-word="false" fo:orphans="2" fo:widows="2" fo:text-indent="0cm" style:auto-text-indent="false"/>
      <style:text-properties fo:font-variant="normal" fo:text-transform="none" fo:color="#34343c" loext:opacity="100%" style:font-name="Times New Roman" fo:font-size="12pt" fo:letter-spacing="normal" fo:font-style="normal" fo:font-weight="bold" officeooo:rsid="00a24ac4" officeooo:paragraph-rsid="00a24ac4" style:font-size-asian="12pt" style:font-weight-asian="bold" style:font-name-complex="Times New Roman1" style:font-weight-complex="bold"/>
    </style:style>
    <style:style style:name="P205" style:family="paragraph" style:parent-style-name="Text_20_body">
      <style:paragraph-properties fo:margin-left="0cm" fo:margin-right="0cm" fo:margin-top="0cm" fo:margin-bottom="0cm" style:contextual-spacing="false" fo:line-height="100%" fo:text-align="start" style:justify-single-word="false" fo:orphans="2" fo:widows="2" fo:text-indent="0cm" style:auto-text-indent="false"/>
      <style:text-properties fo:font-variant="normal" fo:text-transform="none" fo:color="#34343c" loext:opacity="100%" style:font-name="Times New Roman" fo:font-size="12pt" fo:letter-spacing="normal" fo:font-style="normal" style:text-underline-style="solid" style:text-underline-width="auto" style:text-underline-color="font-color" fo:font-weight="bold" officeooo:rsid="00a24ac4" officeooo:paragraph-rsid="00a24ac4" style:font-size-asian="12pt" style:font-weight-asian="bold" style:font-name-complex="Times New Roman1" style:font-weight-complex="bold"/>
    </style:style>
    <style:style style:name="P206" style:family="paragraph" style:parent-style-name="Text_20_body">
      <style:paragraph-properties fo:margin-left="1.812cm" fo:margin-right="0cm" fo:margin-top="0.335cm" fo:margin-bottom="0.302cm" style:contextual-spacing="false" fo:text-align="start" style:justify-single-word="false" fo:orphans="2" fo:widows="2" fo:text-indent="-0.635cm" style:auto-text-indent="false"/>
      <style:text-properties fo:font-variant="normal" fo:text-transform="none" fo:color="#34343c" loext:opacity="100%" style:font-name="Times New Roman" fo:font-size="12pt" fo:letter-spacing="normal" fo:font-style="normal" fo:font-weight="normal" officeooo:rsid="00a24ac4" style:font-size-asian="12pt" style:font-weight-asian="bold" style:font-name-complex="Times New Roman1" style:font-weight-complex="bold"/>
    </style:style>
    <style:style style:name="P207" style:family="paragraph" style:parent-style-name="Text_20_body">
      <style:paragraph-properties fo:margin-left="1.812cm" fo:margin-right="0cm" fo:margin-top="0cm" fo:margin-bottom="0.499cm" style:contextual-spacing="false" fo:text-align="start" style:justify-single-word="false" fo:orphans="2" fo:widows="2" fo:text-indent="0.635cm" style:auto-text-indent="false"/>
      <style:text-properties fo:font-variant="normal" fo:text-transform="none" fo:color="#34343c" loext:opacity="100%" style:font-name="Times New Roman" fo:font-size="12pt" fo:letter-spacing="normal" fo:font-style="normal" style:text-underline-style="solid" style:text-underline-width="auto" style:text-underline-color="font-color" fo:font-weight="bold" officeooo:rsid="00a24ac4" style:font-size-asian="12pt" style:font-weight-asian="bold" style:font-name-complex="Times New Roman1" style:font-weight-complex="bold"/>
    </style:style>
    <style:style style:name="P208" style:family="paragraph" style:parent-style-name="Text_20_body">
      <style:paragraph-properties fo:margin-left="1.812cm" fo:margin-right="0cm" fo:margin-top="0.034cm" fo:margin-bottom="0cm" style:contextual-spacing="false" fo:text-align="start" style:justify-single-word="false" fo:orphans="2" fo:widows="2" fo:text-indent="-0.635cm" style:auto-text-indent="false"/>
      <style:text-properties fo:font-variant="normal" fo:text-transform="none" fo:color="#34343c" loext:opacity="100%" style:font-name="Times New Roman" fo:font-size="12pt" fo:letter-spacing="normal" fo:font-style="normal" fo:font-weight="normal" officeooo:rsid="00a24ac4" style:font-size-asian="12pt" style:font-weight-asian="bold" style:font-name-complex="Times New Roman1" style:font-weight-complex="bold"/>
    </style:style>
    <style:style style:name="P209" style:family="paragraph" style:parent-style-name="Text_20_body">
      <style:paragraph-properties fo:margin-left="1.812cm" fo:margin-right="0cm" fo:margin-top="0.019cm" fo:margin-bottom="0cm" style:contextual-spacing="false" fo:text-align="start" style:justify-single-word="false" fo:orphans="2" fo:widows="2" fo:text-indent="-0.635cm" style:auto-text-indent="false"/>
      <style:text-properties fo:font-variant="normal" fo:text-transform="none" fo:color="#34343c" loext:opacity="100%" style:font-name="Times New Roman" fo:font-size="12pt" fo:letter-spacing="normal" fo:font-style="normal" fo:font-weight="normal" officeooo:rsid="00a24ac4" style:font-size-asian="12pt" style:font-weight-asian="bold" style:font-name-complex="Times New Roman1" style:font-weight-complex="bold"/>
    </style:style>
    <style:style style:name="P210" style:family="paragraph" style:parent-style-name="Text_20_body">
      <style:paragraph-properties fo:margin-left="0cm" fo:margin-right="0cm" fo:margin-top="0cm" fo:margin-bottom="0.499cm" style:contextual-spacing="false" fo:line-height="100%" fo:text-align="start" style:justify-single-word="false" fo:orphans="2" fo:widows="2" fo:text-indent="0cm" style:auto-text-indent="false"/>
      <style:text-properties fo:font-variant="normal" fo:text-transform="none" fo:color="#34343c" loext:opacity="100%" style:font-name="Times New Roman" fo:font-size="12pt" fo:letter-spacing="normal" fo:font-style="normal" fo:font-weight="bold" officeooo:rsid="00a24ac4" officeooo:paragraph-rsid="00a24ac4" style:font-size-asian="12pt" style:font-weight-asian="bold" style:font-name-complex="Times New Roman1" style:font-weight-complex="bold"/>
    </style:style>
    <style:style style:name="P211" style:family="paragraph" style:parent-style-name="Header_20_right">
      <style:text-properties style:text-rotation-angle="270" style:text-rotation-scale="line-height"/>
    </style:style>
    <style:style style:name="T1" style:family="text">
      <style:text-properties officeooo:rsid="00841335"/>
    </style:style>
    <style:style style:name="T2" style:family="text">
      <style:text-properties fo:font-variant="normal" fo:text-transform="none" fo:color="#000000" loext:opacity="100%" fo:letter-spacing="normal" fo:font-style="normal" fo:font-weight="normal"/>
    </style:style>
    <style:style style:name="T3" style:family="text">
      <style:text-properties fo:font-variant="normal" fo:text-transform="none" fo:color="#000000" loext:opacity="100%" fo:letter-spacing="normal"/>
    </style:style>
    <style:style style:name="T4" style:family="text">
      <style:text-properties fo:color="#000000" loext:opacity="100%" style:font-name="Times New Roman1" fo:font-size="12pt"/>
    </style:style>
    <style:style style:name="T5" style:family="text">
      <style:text-properties fo:color="#000000" loext:opacity="100%" style:font-name="Times New Roman1" fo:font-size="12pt" fo:font-style="normal"/>
    </style:style>
    <style:style style:name="T6" style:family="text">
      <style:text-properties officeooo:rsid="0085f124"/>
    </style:style>
    <style:style style:name="T7" style:family="text">
      <style:text-properties style:font-name-complex="Times New Roman1"/>
    </style:style>
    <style:style style:name="T8" style:family="text">
      <style:text-properties style:language-asian="ru" style:country-asian="RU" style:font-name-complex="Times New Roman1"/>
    </style:style>
    <style:style style:name="T9" style:family="text">
      <style:text-properties style:font-weight-complex="bold"/>
    </style:style>
    <style:style style:name="T10" style:family="text">
      <style:text-properties officeooo:rsid="008b0c9a"/>
    </style:style>
    <style:style style:name="T11" style:family="text">
      <style:text-properties officeooo:rsid="009f4ad6"/>
    </style:style>
    <style:style style:name="T12" style:family="text">
      <style:text-properties officeooo:rsid="009ea36c"/>
    </style:style>
    <style:style style:name="T13" style:family="text">
      <style:text-properties officeooo:rsid="008cd1d2"/>
    </style:style>
    <style:style style:name="T14" style:family="text">
      <style:text-properties officeooo:rsid="00d467a6"/>
    </style:style>
    <style:style style:name="T15" style:family="text">
      <style:text-properties officeooo:rsid="009a9a50"/>
    </style:style>
    <style:style style:name="T16" style:family="text">
      <style:text-properties officeooo:rsid="009ef439"/>
    </style:style>
    <style:style style:name="T17" style:family="text">
      <style:text-properties officeooo:rsid="009ae26b"/>
    </style:style>
    <style:style style:name="T18" style:family="text">
      <style:text-properties officeooo:rsid="009aaa74"/>
    </style:style>
    <style:style style:name="T19" style:family="text">
      <style:text-properties fo:color="#000000" loext:opacity="100%"/>
    </style:style>
    <style:style style:name="T20" style:family="text">
      <style:text-properties style:text-underline-style="solid" style:text-underline-width="auto" style:text-underline-color="font-color"/>
    </style:style>
    <style:style style:name="T21" style:family="text">
      <style:text-properties fo:font-style="italic"/>
    </style:style>
    <style:style style:name="T22" style:family="text">
      <style:text-properties fo:font-variant="normal" fo:text-transform="none" fo:letter-spacing="normal" fo:font-style="normal" fo:font-weight="normal"/>
    </style:style>
    <style:style style:name="T23" style:family="text">
      <style:text-properties fo:font-variant="normal" fo:text-transform="none" fo:letter-spacing="normal" fo:font-style="italic" fo:font-weight="normal"/>
    </style:style>
    <style:style style:name="T24" style:family="text">
      <style:text-properties officeooo:rsid="0084796a"/>
    </style:style>
    <style:style style:name="T25" style:family="text">
      <style:text-properties officeooo:rsid="00896232"/>
    </style:style>
    <style:style style:name="T26" style:family="text">
      <style:text-properties officeooo:rsid="0094f20b"/>
    </style:style>
    <style:style style:name="T27" style:family="text">
      <style:text-properties officeooo:rsid="00958f47"/>
    </style:style>
    <style:style style:name="T28" style:family="text">
      <style:text-properties fo:font-variant="normal" fo:text-transform="none" fo:letter-spacing="normal" fo:font-style="normal" style:text-underline-style="solid" style:text-underline-width="auto" style:text-underline-color="font-color" officeooo:rsid="00a2ad39" style:font-size-complex="12pt"/>
    </style:style>
    <style:style style:name="T29" style:family="text">
      <style:text-properties fo:font-variant="normal" fo:text-transform="none" fo:letter-spacing="normal" fo:font-style="normal" style:text-underline-style="solid" style:text-underline-width="auto" style:text-underline-color="font-color" officeooo:rsid="00a000d0" style:font-size-complex="12pt"/>
    </style:style>
    <style:style style:name="T30" style:family="text">
      <style:text-properties fo:font-style="italic" style:font-style-asian="italic" style:font-style-complex="italic"/>
    </style:style>
    <style:style style:name="T31" style:family="text">
      <style:text-properties officeooo:rsid="0091a1e0"/>
    </style:style>
    <style:style style:name="T32" style:family="text">
      <style:text-properties officeooo:rsid="00a328c6"/>
    </style:style>
    <style:style style:name="T33" style:family="text">
      <style:text-properties officeooo:rsid="00b3a657"/>
    </style:style>
    <style:style style:name="T34" style:family="text">
      <style:text-properties officeooo:rsid="00acf940"/>
    </style:style>
    <style:style style:name="T35" style:family="text">
      <style:text-properties officeooo:rsid="00a000d0"/>
    </style:style>
    <style:style style:name="T36" style:family="text">
      <style:text-properties officeooo:rsid="0099b4d7"/>
    </style:style>
    <style:style style:name="T37" style:family="text">
      <style:text-properties officeooo:rsid="00afefbc"/>
    </style:style>
    <style:style style:name="T38" style:family="text">
      <style:text-properties officeooo:rsid="00a56677"/>
    </style:style>
    <style:style style:name="T39" style:family="text">
      <style:text-properties officeooo:rsid="00b56948"/>
    </style:style>
    <style:style style:name="T40" style:family="text">
      <style:text-properties fo:font-weight="bold" officeooo:rsid="008586a1" style:font-weight-asian="bold" style:font-weight-complex="bold"/>
    </style:style>
    <style:style style:name="T41" style:family="text">
      <style:text-properties fo:font-style="normal" fo:font-weight="bold" style:font-weight-asian="bold" style:font-weight-complex="bold"/>
    </style:style>
    <style:style style:name="T42" style:family="text">
      <style:text-properties officeooo:rsid="008586a1"/>
    </style:style>
    <style:style style:name="T43" style:family="text">
      <style:text-properties fo:language="en" fo:country="US" style:font-name-complex="Times New Roman1"/>
    </style:style>
    <style:style style:name="T44" style:family="text">
      <style:text-properties fo:color="#000000" loext:opacity="100%" style:font-name="Times New Roman1" fo:font-size="12pt" fo:language="en" fo:country="US" style:text-underline-style="none" fo:background-color="#ffffff" loext:char-shading-value="0" style:font-size-asian="12pt" style:font-name-complex="Times New Roman1" style:font-size-complex="12pt"/>
    </style:style>
    <style:style style:name="T45" style:family="text">
      <style:text-properties fo:color="#000000" loext:opacity="100%" style:font-name="Times New Roman1" fo:font-size="12pt" style:text-underline-style="none" fo:background-color="#ffffff" loext:char-shading-value="0" style:font-size-asian="12pt" style:font-name-complex="Times New Roman1" style:font-size-complex="12pt"/>
    </style:style>
    <style:style style:name="T46" style:family="text">
      <style:text-properties officeooo:rsid="0086f152"/>
    </style:style>
    <style:style style:name="T47" style:family="text">
      <style:text-properties officeooo:rsid="0087d76b"/>
    </style:style>
    <style:style style:name="T48" style:family="text">
      <style:text-properties officeooo:rsid="00b20a9e"/>
    </style:style>
    <style:style style:name="T49" style:family="text">
      <style:text-properties officeooo:rsid="00a5d6d2"/>
    </style:style>
    <style:style style:name="T50" style:family="text">
      <style:text-properties fo:color="#000000" loext:opacity="100%" style:text-line-through-style="none" style:text-line-through-type="none" style:font-name="Times New Roman1" fo:font-size="12pt" style:text-underline-style="none" style:text-blinking="false"/>
    </style:style>
    <style:style style:name="T51" style:family="text">
      <style:text-properties fo:color="#000000" loext:opacity="100%" style:font-name="Times New Roman1" fo:font-size="12pt" fo:font-style="normal" fo:background-color="#ffffff" loext:char-shading-value="0"/>
    </style:style>
    <style:style style:name="T52" style:family="text">
      <style:text-properties fo:color="#000000" loext:opacity="100%" style:text-line-through-style="none" style:text-line-through-type="none" style:font-name="Times New Roman1" fo:font-size="12pt" style:text-underline-style="none" style:text-blinking="false" loext:padding="0cm" loext:border="none"/>
    </style:style>
    <style:style style:name="T53" style:family="text">
      <style:text-properties fo:color="#000000" loext:opacity="100%" style:font-name="Times New Roman1" fo:font-size="12pt" style:font-size-asian="12pt" style:font-name-complex="Times New Roman1" style:font-size-complex="12pt"/>
    </style:style>
    <style:style style:name="T54" style:family="text">
      <style:text-properties fo:color="#000000" loext:opacity="100%" style:text-line-through-style="none" style:text-line-through-type="none" style:font-name="Times New Roman1" fo:font-size="12pt" style:text-underline-style="none" style:text-blinking="false" style:font-size-asian="12pt" style:font-name-complex="Times New Roman1" style:font-size-complex="12pt"/>
    </style:style>
    <style:style style:name="T55" style:family="text">
      <style:text-properties officeooo:rsid="0095ba53"/>
    </style:style>
    <style:style style:name="T56" style:family="text">
      <style:text-properties fo:font-style="italic" fo:font-weight="normal"/>
    </style:style>
    <style:style style:name="T57" style:family="text">
      <style:text-properties fo:font-weight="normal"/>
    </style:style>
    <style:style style:name="T58" style:family="text">
      <style:text-properties fo:font-weight="bold"/>
    </style:style>
    <style:style style:name="T59" style:family="text">
      <style:text-properties fo:font-style="italic" fo:font-weight="bold"/>
    </style:style>
    <style:style style:name="T60" style:family="text">
      <style:text-properties fo:font-variant="normal" fo:text-transform="none" fo:color="#34343c" loext:opacity="100%" fo:letter-spacing="normal" fo:font-style="italic"/>
    </style:style>
    <style:style style:name="T61" style:family="text">
      <style:text-properties fo:font-variant="normal" fo:text-transform="none" fo:color="#34343c" loext:opacity="100%" fo:letter-spacing="normal" fo:font-style="normal"/>
    </style:style>
    <style:style style:name="T62" style:family="text">
      <style:text-properties style:text-underline-style="none"/>
    </style:style>
    <style:style style:name="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space"/>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Государственный кадастр особо охраняемых природных территорий </text:p>
      <table:table table:name="Таблица1" table:style-name="Таблица1">
        <table:table-column table:style-name="Таблица1.A"/>
        <table:table-column table:style-name="Таблица1.B"/>
        <table:table-column table:style-name="Таблица1.C"/>
        <table:table-row table:style-name="Таблица1.1">
          <table:table-cell table:style-name="Таблица1.A1" office:value-type="string">
            <text:p text:style-name="P2">1</text:p>
          </table:table-cell>
          <table:table-cell table:style-name="Таблица1.A1" office:value-type="string">
            <text:p text:style-name="P3">Категория</text:p>
          </table:table-cell>
          <table:table-cell table:style-name="Таблица1.C1" office:value-type="string">
            <text:p text:style-name="P4">Государственный природный заказник</text:p>
          </table:table-cell>
        </table:table-row>
        <table:table-row table:style-name="Таблица1.1">
          <table:table-cell table:style-name="Таблица1.A1" office:value-type="string">
            <text:p text:style-name="P2">2</text:p>
          </table:table-cell>
          <table:table-cell table:style-name="Таблица1.A1" office:value-type="string">
            <text:p text:style-name="P3">Значение</text:p>
          </table:table-cell>
          <table:table-cell table:style-name="Таблица1.C2" office:value-type="string">
            <text:p text:style-name="P4">Региональный</text:p>
          </table:table-cell>
        </table:table-row>
        <table:table-row table:style-name="Таблица1.1">
          <table:table-cell table:style-name="Таблица1.A1" office:value-type="string">
            <text:p text:style-name="P2">3</text:p>
          </table:table-cell>
          <table:table-cell table:style-name="Таблица1.A1" office:value-type="string">
            <text:p text:style-name="P3">Название ООПТ</text:p>
          </table:table-cell>
          <table:table-cell table:style-name="Таблица1.C2" office:value-type="string">
            <text:p text:style-name="P5">Салтымаковский</text:p>
          </table:table-cell>
        </table:table-row>
        <table:table-row table:style-name="Таблица1.1">
          <table:table-cell table:style-name="Таблица1.A1" office:value-type="string">
            <text:p text:style-name="P2">4</text:p>
          </table:table-cell>
          <table:table-cell table:style-name="Таблица1.A1" office:value-type="string">
            <text:p text:style-name="P3">Порядковый номер кадастрового дела</text:p>
          </table:table-cell>
          <table:table-cell table:style-name="Таблица1.C2" office:value-type="string">
            <text:p text:style-name="P4">0<text:span text:style-name="T1">12</text:span></text:p>
            <text:p text:style-name="P6"/>
          </table:table-cell>
        </table:table-row>
        <table:table-row table:style-name="Таблица1.1">
          <table:table-cell table:style-name="Таблица1.A1" office:value-type="string">
            <text:p text:style-name="P2">5</text:p>
          </table:table-cell>
          <table:table-cell table:style-name="Таблица1.A1" office:value-type="string">
            <text:p text:style-name="P3">Профиль:</text:p>
          </table:table-cell>
          <table:table-cell table:style-name="Таблица1.C2" office:value-type="string">
            <text:p text:style-name="P4">комплексный</text:p>
          </table:table-cell>
        </table:table-row>
        <table:table-row table:style-name="Таблица1.1">
          <table:table-cell table:style-name="Таблица1.A1" office:value-type="string">
            <text:p text:style-name="P2">6</text:p>
          </table:table-cell>
          <table:table-cell table:style-name="Таблица1.A1" office:value-type="string">
            <text:p text:style-name="P3">Статус</text:p>
          </table:table-cell>
          <table:table-cell table:style-name="Таблица1.C2" office:value-type="string">
            <text:p text:style-name="P4">Действующий</text:p>
          </table:table-cell>
        </table:table-row>
        <table:table-row table:style-name="Таблица1.1">
          <table:table-cell table:style-name="Таблица1.A1" office:value-type="string">
            <text:p text:style-name="P2">7</text:p>
          </table:table-cell>
          <table:table-cell table:style-name="Таблица1.A1" office:value-type="string">
            <text:p text:style-name="P3">Дата создания</text:p>
          </table:table-cell>
          <table:table-cell table:style-name="Таблица1.C2" office:value-type="string">
            <text:p text:style-name="P7">20.04.2000 г.</text:p>
          </table:table-cell>
        </table:table-row>
        <table:table-row table:style-name="Таблица1.1">
          <table:table-cell table:style-name="Таблица1.A1" office:value-type="string">
            <text:p text:style-name="P2">8</text:p>
          </table:table-cell>
          <table:table-cell table:style-name="Таблица1.A1" office:value-type="string">
            <text:p text:style-name="P3">Цель создания</text:p>
          </table:table-cell>
          <table:table-cell table:style-name="Таблица1.C8" office:value-type="string">
            <text:p text:style-name="P8"><text:span text:style-name="T2">Заказник организован с целью сохранения биологического разнообразия Кемеровской области - Кузбасса, в том числе с целью охраны и воспроизводства объектов животного мира, отнесенных к объектам охоты, </text:span><text:span text:style-name="Emphasis"><text:span text:style-name="T2">охраны</text:span></text:span><text:span text:style-name="T3"> </text:span><text:span text:style-name="T2">мест их обитания, сохранения и восстановления численности редких и исчезающих видов животного и растительного мира, сохранения гидрологического </text:span><text:span text:style-name="Emphasis"><text:span text:style-name="T2">режима</text:span></text:span><text:span text:style-name="T3"> </text:span><text:span text:style-name="T2">водоемов бассейна реки Тайдон и поддержания целостности природного комплекса, сохранения водных и наземных компонентов биологического разнообразия.</text:span></text:p>
            <text:p text:style-name="P9"><text:span text:style-name="T4">На заказник возложены задачи поддержания целостности устоявшихся экосистем, </text:span><text:span text:style-name="Emphasis"><text:span text:style-name="T5">охраны</text:span></text:span><text:span text:style-name="T4"> типичных ландшафтов, сохранения, воспроизводства и восстановления запасов всех обитающих на его территории объектов животного мира, сохранение гидрологического </text:span><text:span text:style-name="Emphasis"><text:span text:style-name="T5">режима</text:span></text:span><text:span text:style-name="T4"> водоемов бассейна реки Тайдон, сохранение и воспроизводство рыбных запасов, нерестилищ, мест нагула и зимовки, поддержание оптимальных условий размножения и миграции видов животного мира, включая виды, занесенные в Красную книгу Российской Федерации и Красную книгу Кузбасса, мониторинг окружающей природной среды, животного мира и растительного мира, проведение научно-исследовательских работ, экологическое воспитание, образование и просвещение населения экологической информацией.</text:span></text:p>
          </table:table-cell>
        </table:table-row>
        <table:table-row table:style-name="Таблица1.1">
          <table:table-cell table:style-name="Таблица1.A1" office:value-type="string">
            <text:p text:style-name="P2">9</text:p>
          </table:table-cell>
          <table:table-cell table:style-name="Таблица1.A1" table:number-columns-spanned="2" office:value-type="string">
            <text:p text:style-name="P10">Нормативная основа функционирования</text:p>
          </table:table-cell>
          <table:covered-table-cell/>
        </table:table-row>
      </table:table>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row table:style-name="Таблица3.1">
          <table:table-cell table:style-name="Таблица3.A1" office:value-type="string">
            <text:p text:style-name="P11">№ п/п</text:p>
          </table:table-cell>
          <table:table-cell table:style-name="Таблица3.A1" office:value-type="string">
            <text:p text:style-name="P12">Категория правового акта</text:p>
          </table:table-cell>
          <table:table-cell table:style-name="Таблица3.A1" office:value-type="string">
            <text:p text:style-name="P12">Номер и дата</text:p>
          </table:table-cell>
          <table:table-cell table:style-name="Таблица3.A1" office:value-type="string">
            <text:p text:style-name="P12">Площадь, га</text:p>
          </table:table-cell>
          <table:table-cell table:style-name="Таблица3.A1" office:value-type="string">
            <text:p text:style-name="P12">Краткое содержание документа</text:p>
          </table:table-cell>
        </table:table-row>
        <table:table-row table:style-name="Таблица3.1">
          <table:table-cell table:style-name="Таблица3.A2" office:value-type="string">
            <text:p text:style-name="P13">1</text:p>
          </table:table-cell>
          <table:table-cell table:style-name="Таблица3.B2" office:value-type="string">
            <text:p text:style-name="P14">Распоряжение <text:span text:style-name="T6">а</text:span>дминистрации Кемеровской области </text:p>
          </table:table-cell>
          <table:table-cell table:style-name="Таблица3.C2" office:value-type="string">
            <text:p text:style-name="P14"><text:s/>20.04.2000 № 380-р</text:p>
          </table:table-cell>
          <table:table-cell table:style-name="Таблица3.C2" office:value-type="string">
            <text:p text:style-name="P15">31 795,4</text:p>
          </table:table-cell>
          <table:table-cell table:style-name="Таблица3.C2" office:value-type="string">
            <text:p text:style-name="P16">Об организации государственных заказников областного значения. Утверждено Положение о заказнике и границы.</text:p>
          </table:table-cell>
        </table:table-row>
        <table:table-row table:style-name="Таблица3.3">
          <table:table-cell table:style-name="Таблица3.A2" office:value-type="string">
            <text:p text:style-name="P13">2</text:p>
          </table:table-cell>
          <table:table-cell table:style-name="Таблица3.B2" office:value-type="string">
            <text:p text:style-name="P14">Постановление Коллегии Администрации Кемеровской области </text:p>
          </table:table-cell>
          <table:table-cell table:style-name="Таблица3.C2" office:value-type="string">
            <text:p text:style-name="P14">14.10.2009 № 412</text:p>
          </table:table-cell>
          <table:table-cell table:style-name="Таблица3.C2" office:value-type="string">
            <text:p text:style-name="P17">89,13 тыс</text:p>
          </table:table-cell>
          <table:table-cell table:style-name="Таблица3.C2" office:value-type="string">
            <text:p text:style-name="P16">Установлены положение, и границы с продлением срока действия заказника</text:p>
          </table:table-cell>
        </table:table-row>
      </table:table>
      <table:table table:name="Таблица4" table:style-name="Таблица4">
        <table:table-column table:style-name="Таблица4.A"/>
        <table:table-column table:style-name="Таблица4.B"/>
        <table:table-column table:style-name="Таблица4.C"/>
        <text:soft-page-break/>
        <table:table-row table:style-name="Таблица4.1">
          <table:table-cell table:style-name="Таблица4.A1" office:value-type="string">
            <text:p text:style-name="P18">10</text:p>
          </table:table-cell>
          <table:table-cell table:style-name="Таблица4.A1" office:value-type="string">
            <text:p text:style-name="P19">Ведомственная подчиненность</text:p>
          </table:table-cell>
          <table:table-cell table:style-name="Таблица4.A1" office:value-type="string">
            <text:p text:style-name="P20">Министерство лесного комплекса и охотничьего хозяйства Кузбасса</text:p>
          </table:table-cell>
        </table:table-row>
        <table:table-row table:style-name="Таблица4.2">
          <table:table-cell table:style-name="Таблица4.A2" office:value-type="string">
            <text:p text:style-name="P18">11</text:p>
          </table:table-cell>
          <table:table-cell table:style-name="Таблица4.A2" office:value-type="string">
            <text:p text:style-name="P19">Международный статус</text:p>
          </table:table-cell>
          <table:table-cell table:style-name="Таблица4.A2" office:value-type="string">
            <text:p text:style-name="P21">Отсутствует.</text:p>
          </table:table-cell>
        </table:table-row>
      </table:table>
      <table:table table:name="Таблица5" table:style-name="Таблица5">
        <table:table-column table:style-name="Таблица5.A"/>
        <table:table-column table:style-name="Таблица5.B"/>
        <table:table-column table:style-name="Таблица5.C"/>
        <table:table-row table:style-name="Таблица5.1">
          <table:table-cell table:style-name="Таблица5.A1" office:value-type="string">
            <text:p text:style-name="P22">12</text:p>
          </table:table-cell>
          <table:table-cell table:style-name="Таблица5.A1" office:value-type="string">
            <text:p text:style-name="P23">Категория ООПТ согласно классификации МСОП</text:p>
          </table:table-cell>
          <table:table-cell table:style-name="Таблица5.A1" office:value-type="string">
            <text:p text:style-name="P24">IV</text:p>
          </table:table-cell>
        </table:table-row>
      </table:table>
      <table:table table:name="Таблица6" table:style-name="Таблица6">
        <table:table-column table:style-name="Таблица6.A"/>
        <table:table-column table:style-name="Таблица6.B"/>
        <table:table-column table:style-name="Таблица6.C"/>
        <table:table-row table:style-name="Таблица6.1">
          <table:table-cell table:style-name="Таблица6.A1" office:value-type="string">
            <text:p text:style-name="P18">13</text:p>
          </table:table-cell>
          <table:table-cell table:style-name="Таблица6.A1" office:value-type="string">
            <text:p text:style-name="P18">Число кластеров</text:p>
          </table:table-cell>
          <table:table-cell table:style-name="Таблица6.A1" office:value-type="string">
            <text:p text:style-name="P21">1</text:p>
          </table:table-cell>
        </table:table-row>
        <table:table-row table:style-name="Таблица6.1">
          <table:table-cell table:style-name="Таблица6.A1" office:value-type="string">
            <text:p text:style-name="P18">14</text:p>
          </table:table-cell>
          <table:table-cell table:style-name="Таблица6.A1" office:value-type="string">
            <text:p text:style-name="P18">Месторасположение</text:p>
          </table:table-cell>
          <table:table-cell table:style-name="Таблица6.A1" office:value-type="string">
            <text:p text:style-name="P25">Кемеровская область - Кузбасс, Крапивинский муниципальный округ, Тисульский муниципальный округ</text:p>
          </table:table-cell>
        </table:table-row>
      </table:table>
      <table:table table:name="Таблица7" table:style-name="Таблица7">
        <table:table-column table:style-name="Таблица7.A"/>
        <table:table-column table:style-name="Таблица7.B"/>
        <table:table-column table:style-name="Таблица7.C"/>
        <table:table-row table:style-name="Таблица7.1">
          <table:table-cell table:style-name="Таблица7.A1" office:value-type="string">
            <text:p text:style-name="P26">15</text:p>
          </table:table-cell>
          <table:table-cell table:style-name="Таблица7.A1" office:value-type="string">
            <text:p text:style-name="P26">Географическое положение</text:p>
          </table:table-cell>
          <table:table-cell table:style-name="Таблица7.A1" office:value-type="string">
            <text:p text:style-name="P27">Территория заказника охватывает часть бассейна реки Тайдон и значительную часть Салтымаковского хребта.</text:p>
          </table:table-cell>
        </table:table-row>
        <table:table-row table:style-name="Таблица7.2">
          <table:table-cell table:style-name="Таблица7.A1" office:value-type="string">
            <text:p text:style-name="P26">16</text:p>
          </table:table-cell>
          <table:table-cell table:style-name="Таблица7.A1" office:value-type="string">
            <text:p text:style-name="P28">Общая площадь ООПТ</text:p>
            <text:p text:style-name="P26"/>
          </table:table-cell>
          <table:table-cell table:style-name="Таблица7.A1" office:value-type="string">
            <text:p text:style-name="P29">891391700±261200 кв. м</text:p>
          </table:table-cell>
        </table:table-row>
        <table:table-row table:style-name="Таблица7.1">
          <table:table-cell table:style-name="Таблица7.A1" office:value-type="string">
            <text:p text:style-name="P26">а</text:p>
          </table:table-cell>
          <table:table-cell table:style-name="Таблица7.A1" office:value-type="string">
            <text:p text:style-name="P30">в том числе морской акватории</text:p>
          </table:table-cell>
          <table:table-cell table:style-name="Таблица7.A1" office:value-type="string">
            <text:p text:style-name="P21">-</text:p>
          </table:table-cell>
        </table:table-row>
        <table:table-row table:style-name="Таблица7.1">
          <table:table-cell table:style-name="Таблица7.A1" office:value-type="string">
            <text:p text:style-name="P26">б</text:p>
          </table:table-cell>
          <table:table-cell table:style-name="Таблица7.A1" office:value-type="string">
            <text:p text:style-name="P31">в том числе без изъятия</text:p>
          </table:table-cell>
          <table:table-cell table:style-name="Таблица7.A1" office:value-type="string">
            <text:p text:style-name="P29">891391700±261200 кв. м</text:p>
          </table:table-cell>
        </table:table-row>
        <table:table-row table:style-name="Таблица7.1">
          <table:table-cell table:style-name="Таблица7.A1" office:value-type="string">
            <text:p text:style-name="P26">17</text:p>
          </table:table-cell>
          <table:table-cell table:style-name="Таблица7.A1" office:value-type="string">
            <text:p text:style-name="P28">Площадь охранной зоны</text:p>
          </table:table-cell>
          <table:table-cell table:style-name="Таблица7.A1" office:value-type="string">
            <text:p text:style-name="P32">0</text:p>
          </table:table-cell>
        </table:table-row>
        <table:table-row table:style-name="Таблица7.6">
          <table:table-cell table:style-name="Таблица7.A1" office:value-type="string">
            <text:p text:style-name="P26">18</text:p>
          </table:table-cell>
          <table:table-cell table:style-name="Таблица7.A1" office:value-type="string">
            <text:p text:style-name="P26">Границы ООПТ</text:p>
          </table:table-cell>
          <table:table-cell table:style-name="Таблица7.A1" office:value-type="string">
            <text:p text:style-name="P33"><text:span text:style-name="T7">Границы утверждены </text:span><text:span text:style-name="T8">Постановлением Коллегии Администрации Кемеровской области от 14.10.2009 № 412</text:span><text:span text:style-name="T7"> «О государственных природных заказниках Кемеровской области», в следующих границах:</text:span></text:p>
            <text:p text:style-name="P34">северо-западная - от села Салтымаково по дороге на север до реки Тайдон и от реки Тайдон вверх по течению реки Улуманда до устья ручья Колесова</text:p>
            <text:p text:style-name="P34">северная - по ручью Колесова вверх до истоков реки Елантова;</text:p>
            <text:p text:style-name="P34">восточная - по реке Елантова вниз по течению до реки Тайдон, далее вверх по течению реки Тайдон до устья реки Пегас (Тайдонский), далее вверх по нему до горы Апанаевский Разлом;</text:p>
            <text:p text:style-name="P35"><text:bookmark text:name="p_32658"/>южная - от горы Апанаевский Разлом по Салтымаковскому хребту до истоков реки Каменушка и далее по ней до реки Томь;</text:p>
            <text:p text:style-name="P36">западная - по правому берегу реки Томь вниз по течению до села Салтымаково.</text:p>
          </table:table-cell>
        </table:table-row>
      </table:table>
      <table:table table:name="Таблица8" table:style-name="Таблица8">
        <table:table-column table:style-name="Таблица8.A"/>
        <table:table-column table:style-name="Таблица8.B"/>
        <table:table-column table:style-name="Таблица8.C"/>
        <table:table-row table:style-name="Таблица8.1">
          <table:table-cell table:style-name="Таблица8.A1" office:value-type="string">
            <text:p text:style-name="P37">19</text:p>
          </table:table-cell>
          <table:table-cell table:style-name="Таблица8.A1" office:value-type="string">
            <text:p text:style-name="P38"><text:span text:style-name="T9">Наличие в границах ООПТ иных особо охраняемых природных территори</text:span>й</text:p>
          </table:table-cell>
          <table:table-cell table:style-name="Таблица8.A1" office:value-type="string">
            <text:p text:style-name="P39"><text:span text:style-name="T10">О</text:span>тсутствуют</text:p>
          </table:table-cell>
        </table:table-row>
      </table:table>
      <table:table table:name="Таблица9" table:style-name="Таблица9">
        <table:table-column table:style-name="Таблица9.A"/>
        <table:table-column table:style-name="Таблица9.B"/>
        <table:table-column table:style-name="Таблица9.C"/>
        <table:table-row table:style-name="Таблица9.1">
          <table:table-cell table:style-name="Таблица9.A1" office:value-type="string">
            <text:p text:style-name="P40">20</text:p>
          </table:table-cell>
          <table:table-cell table:style-name="Таблица9.A1" table:number-columns-spanned="2" office:value-type="string">
            <text:p text:style-name="P41">Природные особенности ООПТ</text:p>
          </table:table-cell>
          <table:covered-table-cell/>
        </table:table-row>
        <text:soft-page-break/>
        <table:table-row table:style-name="Таблица9.1">
          <table:table-cell table:style-name="Таблица9.A1" office:value-type="string">
            <text:p text:style-name="P42">а</text:p>
          </table:table-cell>
          <table:table-cell table:style-name="Таблица9.A1" office:value-type="string">
            <text:p text:style-name="P43">Нарушенность территории</text:p>
          </table:table-cell>
          <table:table-cell table:style-name="Таблица9.A1" office:value-type="string">
            <text:p text:style-name="P44"><text:span text:style-name="T11">Ст</text:span><text:span text:style-name="T12">епень нарушенности территории умеренная. </text:span></text:p>
          </table:table-cell>
        </table:table-row>
        <table:table-row table:style-name="Таблица9.1">
          <table:table-cell table:style-name="Таблица9.A1" office:value-type="string">
            <text:p text:style-name="P42">б</text:p>
          </table:table-cell>
          <table:table-cell table:style-name="Таблица9.A1" office:value-type="string">
            <text:p text:style-name="P43">Рельеф</text:p>
          </table:table-cell>
          <table:table-cell table:style-name="Таблица9.A1" office:value-type="string">
            <text:p text:style-name="P45">Территория заказника охватывает часть бассейна р. Тайдон и значительную часть Салтымаковского хребта и в низкогорьях хребта Кузнецкого Алатау граничит с охранной зоной государственного природного заповедника «Кузнецкий Алатау».</text:p>
            <text:p text:style-name="P46">Рельеф территории заказника гористый, максимальные высоты достигают 720 м над уровнем моря.</text:p>
          </table:table-cell>
        </table:table-row>
        <table:table-row table:style-name="Таблица9.1">
          <table:table-cell table:style-name="Таблица9.A1" office:value-type="string">
            <text:p text:style-name="P42">в</text:p>
          </table:table-cell>
          <table:table-cell table:style-name="Таблица9.A1" office:value-type="string">
            <text:p text:style-name="P43">Климат</text:p>
          </table:table-cell>
          <table:table-cell table:style-name="Таблица9.A1" office:value-type="string">
            <text:p text:style-name="P47">Климат континентальный (степень континентальности 66 - 68 %). Здесь отмечается холодная, продолжительная зима (до 5,5 месяцев) с сильными морозами и метелями. Среднемесячная температура января - минус 19,5 <text:span text:style-name="T13">º</text:span>С, минимальная температура в отдельные годы достигает -57 <text:span text:style-name="T13">º</text:span>С (Ильичев, Соловьев, 1989). Средняя температура воздуха в июле около +18 <text:span text:style-name="T13">º</text:span>С. Годовая сумма осадков около 600 мм. Средняя многолетняя мощность снежного покрова на низкогорных участках 0,3-0,6 м. Максимальная глубина промерзания почвы составляет 0,98 м.</text:p>
            <text:p text:style-name="P48">К неблагоприятным климатическим условиям следует отнести частые ветры, которые в теплое время повышают транспирационный коэффициент растений. Преобладающими ветрами в районе являются ветры южного и юго-западного направлений.</text:p>
          </table:table-cell>
        </table:table-row>
        <table:table-row table:style-name="Таблица9.1">
          <table:table-cell table:style-name="Таблица9.A1" office:value-type="string">
            <text:p text:style-name="P49">г</text:p>
          </table:table-cell>
          <table:table-cell table:style-name="Таблица9.A1" office:value-type="string">
            <text:p text:style-name="P50">Почвенный покров</text:p>
          </table:table-cell>
          <table:table-cell table:style-name="Таблица9.A1" office:value-type="string">
            <text:p text:style-name="P51">Среди геоморфологических формаций, распространенных на данной территории, преобладают отложения кольчугинской угленосной свиты. Участки предгорий Салтымаковского хребта сложены изверженными породами – диабазами и базальтами.</text:p>
            <text:p text:style-name="P52">В ряду материнских почвообразующих пород по правому берегу реки Томи преимущественно встречаются отложения суглинистых и глинистых бескарботнатных делювиальных наносов пояса нижней тайги.</text:p>
            <text:p text:style-name="P52">На западных склонах Кузнецкого Алатау обычны горно-таежные псевдоподзоленные почвы. В предгорных районах они соседствуют и сочетаются с лесными в различной степени оподзоленными почвами и непосредственно граничат и комплексируются с оподзоленными и выщелоченными черноземами.</text:p>
          </table:table-cell>
        </table:table-row>
        <table:table-row table:style-name="Таблица9.1">
          <table:table-cell table:style-name="Таблица9.A1" office:value-type="string">
            <text:p text:style-name="P49">д</text:p>
          </table:table-cell>
          <table:table-cell table:style-name="Таблица9.A1" office:value-type="string">
            <text:p text:style-name="P50">Гидрологическая сеть</text:p>
          </table:table-cell>
          <table:table-cell table:style-name="Таблица9.A1" office:value-type="string">
            <text:p text:style-name="P53">Гидрологическая сеть заказника хорошо развита. Основные водотоки - это правые притоки реки Томи. <text:span text:style-name="T13">Р</text:span>еки Тайдон и Ильмень, Сосновка, Салтымачиха. Протяженность рек, вместе с притоками второго порядка более 130 км. Все реки относятся к типу смешанного питания. Доля снегового стока составляет 35-55 %, дождевого 25-40 %. Зимой реки получают исключительно грунтовое питание.</text:p>
          </table:table-cell>
        </table:table-row>
        <table:table-row table:style-name="Таблица9.7">
          <table:table-cell table:style-name="Таблица9.A1" office:value-type="string">
            <text:p text:style-name="P49">е</text:p>
          </table:table-cell>
          <table:table-cell table:style-name="Таблица9.A1" office:value-type="string">
            <text:p text:style-name="P54">Флора и растительность</text:p>
          </table:table-cell>
          <table:table-cell table:style-name="Таблица9.A1" office:value-type="string">
            <text:p text:style-name="P55">Преобладают массивы смешанных лесов. Смешанные леса распространены по отрогам Салтымаковского хребта, на склонах низкогорного пояса Кузнецкого Алатау. Незначительную часть площади занимают угодья сельскохозяйственного производства и луговые сообщества.</text:p>
            <text:p text:style-name="P56"><text:span text:style-name="T14">С</text:span>писок<text:span text:style-name="T14"> </text:span><text:span text:style-name="T15">флоры</text:span> представлен в приложении 1.</text:p>
          </table:table-cell>
        </table:table-row>
      </table:table>
      <table:table table:name="Таблица10" table:style-name="Таблица10">
        <table:table-column table:style-name="Таблица10.A"/>
        <table:table-column table:style-name="Таблица10.B"/>
        <table:table-column table:style-name="Таблица10.C"/>
        <table:table-row table:style-name="Таблица10.1">
          <table:table-cell table:style-name="Таблица10.A1" office:value-type="string">
            <text:p text:style-name="P57">ж</text:p>
          </table:table-cell>
          <table:table-cell table:style-name="Таблица10.A1" office:value-type="string">
            <text:p text:style-name="P58">Лесной фонд</text:p>
          </table:table-cell>
          <table:table-cell table:style-name="Таблица10.A1" office:value-type="string">
            <text:p text:style-name="P59"><text:span text:style-name="T16">Т</text:span>ерритория заказника входит в соста<text:span text:style-name="T17">в</text:span> <text:span text:style-name="T13">Тисульского</text:span><text:span text:style-name="T18"> </text:span><text:span text:style-name="T17">лесничества Кемеровской области — Кузбасса.</text:span></text:p>
            <text:p text:style-name="P60"><text:span text:style-name="T19">Среди лесных фитоценозов преобладают пихтово-осиновые леса, меньшую площадь занимают осиново - пихтовые древостои. Значительные участки заняты вторичным березово-осиновым</text:span> <text:soft-page-break/><text:span text:style-name="T19">мелколесьем на зарастающих вырубках и гарях.</text:span></text:p>
            <text:p text:style-name="P61"><text:span text:style-name="T20">Пихтово-осиновые высокотравные леса.</text:span> Древостой формируют осина и пихта сибирская с примесью березы повислой среднего состава 7Ос3П+Б. Возраст осины 40 - 60 лет, пихта разновозрастная (20-60 лет).</text:p>
            <text:p text:style-name="P62">Подлесок образуют ива козья (<text:span text:style-name="T21">Salix caprea</text:span> L.), рябина сибирская (<text:span text:style-name="T21">Sorbus sibirica</text:span> Hedl.), черемуха обыкновенная (<text:span text:style-name="T21">Padus avium </text:span>Mill.), смородина колосистая (<text:span text:style-name="T21">Ribes spicatum</text:span> Robson), калина сибирская (<text:span text:style-name="T21">Viburnum opulus</text:span> L.).</text:p>
            <text:p text:style-name="P61"><text:span text:style-name="T20">Осиново-пихтовые высокотравные леса.</text:span> Преобладающая порода пихта сибирская (<text:span text:style-name="T21">Abies sibirica</text:span> Ledeb.) с различным участием осины (<text:span text:style-name="T21">Populus tremula </text:span>L.) и примесью березы повислой (<text:span text:style-name="T21">Betula pendula</text:span> Roth).</text:p>
            <text:p text:style-name="P61">Преобладает пихта в возрасте 100-120 лет, средней высоты 20 метров.</text:p>
            <text:p text:style-name="P63"><text:span text:style-name="T22">В подлеске отмечаются рябина сибирская (</text:span><text:span text:style-name="T23">Sorbus sibirica</text:span><text:span text:style-name="T22"> Hedl.), черемуха обыкновенная (</text:span><text:span text:style-name="T23">Betula pendula</text:span><text:span text:style-name="T22"> Roth), калина обыкновенная (</text:span><text:span text:style-name="T23">Viburnum opulus</text:span><text:span text:style-name="T22"> L.), бузина сибирская (</text:span><text:span text:style-name="T23">Sambucus sibirica </text:span><text:span text:style-name="T22">Nakai), спирея дубравколистная (</text:span><text:span text:style-name="T23">Spiraea chamaedrifolia</text:span><text:span text:style-name="T22"> L.), карагана древовидная (</text:span><text:span text:style-name="T23">Caragana arborescens</text:span><text:span text:style-name="T22"> Lam.).</text:span></text:p>
          </table:table-cell>
        </table:table-row>
        <table:table-row table:style-name="Таблица10.1">
          <table:table-cell table:style-name="Таблица10.A1" office:value-type="string">
            <text:p text:style-name="P64">з</text:p>
          </table:table-cell>
          <table:table-cell table:style-name="Таблица10.A1" office:value-type="string">
            <text:p text:style-name="P65">Животный мир </text:p>
          </table:table-cell>
          <table:table-cell table:style-name="Таблица10.A1" office:value-type="string">
            <text:p text:style-name="P66">Сведения по большинству охотничьих зверей и боровой дичи получают по результатам проведения зимних маршрутных учётов (ЗМУ), проводимых в конце зимы. При этом в ЗМУ не попадают зимоспящие виды, такие как медведь, барсук, сурок, а так же бобр и ондастра. Для их учёта используются, другие методики.</text:p>
          </table:table-cell>
        </table:table-row>
      </table:table>
      <table:table table:name="Таблица15" table:style-name="Таблица15">
        <table:table-column table:style-name="Таблица15.A"/>
        <table:table-column table:style-name="Таблица15.B"/>
        <table:table-column table:style-name="Таблица15.C"/>
        <table:table-column table:style-name="Таблица15.D"/>
        <table:table-column table:style-name="Таблица15.E"/>
        <table:table-column table:style-name="Таблица15.F" table:number-columns-repeated="2"/>
        <table:table-row table:style-name="Таблица15.1">
          <table:table-cell table:style-name="Таблица15.A1" table:number-columns-spanned="7" office:value-type="string">
            <text:p text:style-name="P67">Учёт промысловой фауны Млекопитающих по данным ЗМУ. <text:span text:style-name="T24">(</text:span><text:span text:style-name="T25">Салтымаковский</text:span><text:span text:style-name="T24">)</text:span></text:p>
          </table:table-cell>
          <table:covered-table-cell/>
          <table:covered-table-cell/>
          <table:covered-table-cell/>
          <table:covered-table-cell/>
          <table:covered-table-cell/>
          <table:covered-table-cell/>
        </table:table-row>
        <table:table-row table:style-name="Таблица15.1">
          <table:table-cell table:style-name="Таблица15.A2" office:value-type="string">
            <text:p text:style-name="P68">ВИД/ГОД</text:p>
          </table:table-cell>
          <table:table-cell table:style-name="Таблица15.A2" office:value-type="string">
            <text:p text:style-name="P68"/>
          </table:table-cell>
          <table:table-cell table:style-name="Таблица15.A2" office:value-type="string">
            <text:p text:style-name="P68">2022г.</text:p>
          </table:table-cell>
          <table:table-cell table:style-name="Таблица15.A2" office:value-type="string">
            <text:p text:style-name="P68">2023г.</text:p>
          </table:table-cell>
          <table:table-cell table:style-name="Таблица15.A2" office:value-type="string">
            <text:p text:style-name="P68">2024г.</text:p>
          </table:table-cell>
          <table:table-cell table:style-name="Таблица15.F2" office:value-type="string">
            <text:p text:style-name="P68">2025г.</text:p>
          </table:table-cell>
          <table:table-cell table:style-name="Таблица15.A2" office:value-type="string">
            <text:p text:style-name="P69">2026г.</text:p>
          </table:table-cell>
        </table:table-row>
        <table:table-row table:style-name="Таблица15.3">
          <table:table-cell table:style-name="Таблица15.A1" table:number-rows-spanned="2" office:value-type="string">
            <text:p text:style-name="P70">Белка</text:p>
          </table:table-cell>
          <table:table-cell table:style-name="Таблица15.A1" office:value-type="string">
            <text:p text:style-name="P68">численность</text:p>
          </table:table-cell>
          <table:table-cell table:style-name="Таблица15.A1" office:value-type="string">
            <text:p text:style-name="P71">0</text:p>
          </table:table-cell>
          <table:table-cell table:style-name="Таблица15.A1" office:value-type="string">
            <text:p text:style-name="P71">21</text:p>
          </table:table-cell>
          <table:table-cell table:style-name="Таблица15.A1" office:value-type="string">
            <text:p text:style-name="P72">244</text:p>
          </table:table-cell>
          <table:table-cell table:style-name="Таблица15.F3" office:value-type="string">
            <text:p text:style-name="P72">193</text:p>
          </table:table-cell>
          <table:table-cell table:style-name="Таблица15.A1" office:value-type="string">
            <text:p text:style-name="P73">48</text:p>
          </table:table-cell>
        </table:table-row>
        <table:table-row table:style-name="Таблица15.4">
          <table:covered-table-cell table:style-name="Таблица15.A1"/>
          <table:table-cell table:style-name="Таблица15.A2" office:value-type="string">
            <text:p text:style-name="P68">П/1000Га</text:p>
          </table:table-cell>
          <table:table-cell table:style-name="Таблица15.A2" office:value-type="string">
            <text:p text:style-name="P74">-</text:p>
          </table:table-cell>
          <table:table-cell table:style-name="Таблица15.A2" office:value-type="string">
            <text:p text:style-name="P71">0,68</text:p>
          </table:table-cell>
          <table:table-cell table:style-name="Таблица15.A2" office:value-type="string">
            <text:p text:style-name="P72">2,74</text:p>
          </table:table-cell>
          <table:table-cell table:style-name="Таблица15.F2" office:value-type="string">
            <text:p text:style-name="P72">2,16</text:p>
          </table:table-cell>
          <table:table-cell table:style-name="Таблица15.A2" office:value-type="string">
            <text:p text:style-name="P73">0,54</text:p>
          </table:table-cell>
        </table:table-row>
        <table:table-row table:style-name="Таблица15.4">
          <table:table-cell table:style-name="Таблица15.A2" table:number-rows-spanned="2" office:value-type="string">
            <text:p text:style-name="P75">Волк </text:p>
          </table:table-cell>
          <table:table-cell table:style-name="Таблица15.A2" office:value-type="string">
            <text:p text:style-name="P68">численность</text:p>
          </table:table-cell>
          <table:table-cell table:style-name="Таблица15.A2" office:value-type="string">
            <text:p text:style-name="P72">0</text:p>
          </table:table-cell>
          <table:table-cell table:style-name="Таблица15.A2" office:value-type="string">
            <text:p text:style-name="P72">0</text:p>
          </table:table-cell>
          <table:table-cell table:style-name="Таблица15.A2" office:value-type="string">
            <text:p text:style-name="P72">3</text:p>
          </table:table-cell>
          <table:table-cell table:style-name="Таблица15.F2" office:value-type="string">
            <text:p text:style-name="P72">3</text:p>
          </table:table-cell>
          <table:table-cell table:style-name="Таблица15.A2" office:value-type="string">
            <text:p text:style-name="P76">1</text:p>
          </table:table-cell>
        </table:table-row>
        <table:table-row table:style-name="Таблица15.4">
          <table:covered-table-cell table:style-name="Таблица15.A2"/>
          <table:table-cell table:style-name="Таблица15.A2" office:value-type="string">
            <text:p text:style-name="P68">П/1000Га</text:p>
          </table:table-cell>
          <table:table-cell table:style-name="Таблица15.A2" office:value-type="string">
            <text:p text:style-name="P74">-</text:p>
          </table:table-cell>
          <table:table-cell table:style-name="Таблица15.A2" office:value-type="string">
            <text:p text:style-name="P72">-</text:p>
          </table:table-cell>
          <table:table-cell table:style-name="Таблица15.A2" office:value-type="string">
            <text:p text:style-name="P72">0,03</text:p>
          </table:table-cell>
          <table:table-cell table:style-name="Таблица15.F2" office:value-type="string">
            <text:p text:style-name="P72">0,03</text:p>
          </table:table-cell>
          <table:table-cell table:style-name="Таблица15.A2" office:value-type="string">
            <text:p text:style-name="P76">0,01</text:p>
          </table:table-cell>
        </table:table-row>
        <table:table-row table:style-name="Таблица15.3">
          <table:table-cell table:style-name="Таблица15.A2" table:number-rows-spanned="2" office:value-type="string">
            <text:p text:style-name="P68">Заяц-беляк</text:p>
          </table:table-cell>
          <table:table-cell table:style-name="Таблица15.A2" office:value-type="string">
            <text:p text:style-name="P68">численность</text:p>
          </table:table-cell>
          <table:table-cell table:style-name="Таблица15.A2" office:value-type="string">
            <text:p text:style-name="P71">85</text:p>
          </table:table-cell>
          <table:table-cell table:style-name="Таблица15.A2" office:value-type="string">
            <text:p text:style-name="P71">70</text:p>
          </table:table-cell>
          <table:table-cell table:style-name="Таблица15.A2" office:value-type="string">
            <text:p text:style-name="P72">240</text:p>
          </table:table-cell>
          <table:table-cell table:style-name="Таблица15.F2" office:value-type="string">
            <text:p text:style-name="P72">176</text:p>
          </table:table-cell>
          <table:table-cell table:style-name="Таблица15.A2" office:value-type="string">
            <text:p text:style-name="P76">132</text:p>
          </table:table-cell>
        </table:table-row>
        <table:table-row table:style-name="Таблица15.8">
          <table:covered-table-cell table:style-name="Таблица15.A2"/>
          <table:table-cell table:style-name="Таблица15.A1" office:value-type="string">
            <text:p text:style-name="P68">П/1000Га</text:p>
          </table:table-cell>
          <table:table-cell table:style-name="Таблица15.A1" office:value-type="string">
            <text:p text:style-name="P71">2,73</text:p>
          </table:table-cell>
          <table:table-cell table:style-name="Таблица15.A1" office:value-type="string">
            <text:p text:style-name="P71">2,25</text:p>
          </table:table-cell>
          <table:table-cell table:style-name="Таблица15.A1" office:value-type="string">
            <text:p text:style-name="P72">2,69</text:p>
          </table:table-cell>
          <table:table-cell table:style-name="Таблица15.F3" office:value-type="string">
            <text:p text:style-name="P72">1,98</text:p>
          </table:table-cell>
          <table:table-cell table:style-name="Таблица15.A1" office:value-type="string">
            <text:p text:style-name="P76">1,48</text:p>
          </table:table-cell>
        </table:table-row>
        <table:table-row table:style-name="Таблица15.8">
          <table:table-cell table:style-name="Таблица15.A2" table:number-rows-spanned="2" office:value-type="string">
            <text:p text:style-name="P77">Росомаха</text:p>
          </table:table-cell>
          <table:table-cell table:style-name="Таблица15.A2" office:value-type="string">
            <text:p text:style-name="P68">численность</text:p>
          </table:table-cell>
          <table:table-cell table:style-name="Таблица15.A2" office:value-type="string">
            <text:p text:style-name="P71">1</text:p>
          </table:table-cell>
          <table:table-cell table:style-name="Таблица15.A2" office:value-type="string">
            <text:p text:style-name="P72">0</text:p>
          </table:table-cell>
          <table:table-cell table:style-name="Таблица15.A2" office:value-type="string">
            <text:p text:style-name="P72">1</text:p>
          </table:table-cell>
          <table:table-cell table:style-name="Таблица15.F2" office:value-type="string">
            <text:p text:style-name="P78">0</text:p>
          </table:table-cell>
          <table:table-cell table:style-name="Таблица15.A2" office:value-type="string">
            <text:p text:style-name="P79">1</text:p>
          </table:table-cell>
        </table:table-row>
        <table:table-row table:style-name="Таблица15.8">
          <table:covered-table-cell table:style-name="Таблица15.A2"/>
          <table:table-cell table:style-name="Таблица15.A2" office:value-type="string">
            <text:p text:style-name="P68">П/1000Га</text:p>
          </table:table-cell>
          <table:table-cell table:style-name="Таблица15.A2" office:value-type="string">
            <text:p text:style-name="P71">0,03</text:p>
          </table:table-cell>
          <table:table-cell table:style-name="Таблица15.A2" office:value-type="string">
            <text:p text:style-name="P80">-</text:p>
          </table:table-cell>
          <table:table-cell table:style-name="Таблица15.A2" office:value-type="string">
            <text:p text:style-name="P72">0,01</text:p>
          </table:table-cell>
          <table:table-cell table:style-name="Таблица15.F2" office:value-type="string">
            <text:p text:style-name="P81">-</text:p>
          </table:table-cell>
          <table:table-cell table:style-name="Таблица15.A2" office:value-type="string">
            <text:p text:style-name="P79">0,01</text:p>
          </table:table-cell>
        </table:table-row>
        <table:table-row table:style-name="Таблица15.8">
          <table:table-cell table:style-name="Таблица15.A2" table:number-rows-spanned="2" office:value-type="string">
            <text:p text:style-name="P82">Косуля</text:p>
          </table:table-cell>
          <table:table-cell table:style-name="Таблица15.A2" office:value-type="string">
            <text:p text:style-name="P68">численность</text:p>
          </table:table-cell>
          <table:table-cell table:style-name="Таблица15.A2" office:value-type="string">
            <text:p text:style-name="P71">8</text:p>
          </table:table-cell>
          <table:table-cell table:style-name="Таблица15.A2" office:value-type="string">
            <text:p text:style-name="P71">13</text:p>
          </table:table-cell>
          <table:table-cell table:style-name="Таблица15.A2" office:value-type="string">
            <text:p text:style-name="P72">47</text:p>
          </table:table-cell>
          <table:table-cell table:style-name="Таблица15.F2" office:value-type="string">
            <text:p text:style-name="P83">39</text:p>
          </table:table-cell>
          <table:table-cell table:style-name="Таблица15.A2" office:value-type="string">
            <text:p text:style-name="P84">19</text:p>
          </table:table-cell>
        </table:table-row>
        <table:table-row table:style-name="Таблица15.8">
          <table:covered-table-cell table:style-name="Таблица15.A2"/>
          <table:table-cell table:style-name="Таблица15.A2" office:value-type="string">
            <text:p text:style-name="P68">П/1000Га</text:p>
          </table:table-cell>
          <table:table-cell table:style-name="Таблица15.A2" office:value-type="string">
            <text:p text:style-name="P71">0,26</text:p>
          </table:table-cell>
          <table:table-cell table:style-name="Таблица15.A2" office:value-type="string">
            <text:p text:style-name="P71">0,42</text:p>
          </table:table-cell>
          <table:table-cell table:style-name="Таблица15.A2" office:value-type="string">
            <text:p text:style-name="P72">0,53</text:p>
          </table:table-cell>
          <table:table-cell table:style-name="Таблица15.F2" office:value-type="string">
            <text:p text:style-name="P83">0,44</text:p>
          </table:table-cell>
          <table:table-cell table:style-name="Таблица15.A2" office:value-type="string">
            <text:p text:style-name="P84">0,21</text:p>
          </table:table-cell>
        </table:table-row>
        <table:table-row table:style-name="Таблица15.3">
          <table:table-cell table:style-name="Таблица15.A1" table:number-rows-spanned="2" office:value-type="string">
            <text:p text:style-name="P71">Рысь</text:p>
          </table:table-cell>
          <table:table-cell table:style-name="Таблица15.A1" office:value-type="string">
            <text:p text:style-name="P68">численность</text:p>
          </table:table-cell>
          <table:table-cell table:style-name="Таблица15.A1" office:value-type="string">
            <text:p text:style-name="P71">2</text:p>
          </table:table-cell>
          <table:table-cell table:style-name="Таблица15.A1" office:value-type="string">
            <text:p text:style-name="P71">2</text:p>
          </table:table-cell>
          <table:table-cell table:style-name="Таблица15.A1" office:value-type="string">
            <text:p text:style-name="P72">5</text:p>
          </table:table-cell>
          <table:table-cell table:style-name="Таблица15.F3" office:value-type="string">
            <text:p text:style-name="P83">2</text:p>
          </table:table-cell>
          <table:table-cell table:style-name="Таблица15.A1" office:value-type="string">
            <text:p text:style-name="P79">1</text:p>
          </table:table-cell>
        </table:table-row>
        <table:table-row table:style-name="Таблица15.3">
          <table:covered-table-cell table:style-name="Таблица15.A1"/>
          <table:table-cell table:style-name="Таблица15.A1" office:value-type="string">
            <text:p text:style-name="P68">П/1000Га</text:p>
          </table:table-cell>
          <table:table-cell table:style-name="Таблица15.A1" office:value-type="string">
            <text:p text:style-name="P71">0,06</text:p>
          </table:table-cell>
          <table:table-cell table:style-name="Таблица15.A1" office:value-type="string">
            <text:p text:style-name="P71">0,06</text:p>
          </table:table-cell>
          <table:table-cell table:style-name="Таблица15.A1" office:value-type="string">
            <text:p text:style-name="P72">0,06</text:p>
          </table:table-cell>
          <table:table-cell table:style-name="Таблица15.F3" office:value-type="string">
            <text:p text:style-name="P83">0,02</text:p>
          </table:table-cell>
          <table:table-cell table:style-name="Таблица15.A1" office:value-type="string">
            <text:p text:style-name="P79">0,01</text:p>
          </table:table-cell>
        </table:table-row>
        <table:table-row table:style-name="Таблица15.8">
          <table:table-cell table:style-name="Таблица15.A1" table:number-rows-spanned="2" office:value-type="string">
            <text:p text:style-name="P68">Лисица</text:p>
          </table:table-cell>
          <table:table-cell table:style-name="Таблица15.A1" office:value-type="string">
            <text:p text:style-name="P68">численность</text:p>
          </table:table-cell>
          <table:table-cell table:style-name="Таблица15.A1" office:value-type="string">
            <text:p text:style-name="P71">6</text:p>
          </table:table-cell>
          <table:table-cell table:style-name="Таблица15.A1" office:value-type="string">
            <text:p text:style-name="P71">5</text:p>
          </table:table-cell>
          <table:table-cell table:style-name="Таблица15.A1" office:value-type="string">
            <text:p text:style-name="P72">9</text:p>
          </table:table-cell>
          <table:table-cell table:style-name="Таблица15.F3" office:value-type="string">
            <text:p text:style-name="P83">5</text:p>
          </table:table-cell>
          <table:table-cell table:style-name="Таблица15.A1" office:value-type="string">
            <text:p text:style-name="P85">4</text:p>
          </table:table-cell>
        </table:table-row>
        <table:table-row table:style-name="Таблица15.8">
          <table:covered-table-cell table:style-name="Таблица15.A1"/>
          <table:table-cell table:style-name="Таблица15.A1" office:value-type="string">
            <text:p text:style-name="P68">П/1000Га</text:p>
          </table:table-cell>
          <table:table-cell table:style-name="Таблица15.A1" office:value-type="string">
            <text:p text:style-name="P71">0,19</text:p>
          </table:table-cell>
          <table:table-cell table:style-name="Таблица15.A1" office:value-type="string">
            <text:p text:style-name="P71">0,16</text:p>
          </table:table-cell>
          <table:table-cell table:style-name="Таблица15.A1" office:value-type="string">
            <text:p text:style-name="P72">0,1</text:p>
          </table:table-cell>
          <table:table-cell table:style-name="Таблица15.F3" office:value-type="string">
            <text:p text:style-name="P83">0,06</text:p>
          </table:table-cell>
          <table:table-cell table:style-name="Таблица15.A1" office:value-type="string">
            <text:p text:style-name="P85">0,05</text:p>
          </table:table-cell>
        </table:table-row>
        <table:table-row table:style-name="Таблица15.8">
          <table:table-cell table:style-name="Таблица15.A1" table:number-rows-spanned="2" office:value-type="string">
            <text:p text:style-name="P68">Лось</text:p>
          </table:table-cell>
          <table:table-cell table:style-name="Таблица15.A1" office:value-type="string">
            <text:p text:style-name="P68">численность</text:p>
          </table:table-cell>
          <table:table-cell table:style-name="Таблица15.A1" office:value-type="string">
            <text:p text:style-name="P71">54</text:p>
          </table:table-cell>
          <table:table-cell table:style-name="Таблица15.A1" office:value-type="string">
            <text:p text:style-name="P71">42</text:p>
          </table:table-cell>
          <table:table-cell table:style-name="Таблица15.A1" office:value-type="string">
            <text:p text:style-name="P72">150</text:p>
          </table:table-cell>
          <table:table-cell table:style-name="Таблица15.F3" office:value-type="string">
            <text:p text:style-name="P83">147</text:p>
          </table:table-cell>
          <table:table-cell table:style-name="Таблица15.A1" office:value-type="string">
            <text:p text:style-name="P73">165</text:p>
          </table:table-cell>
        </table:table-row>
        <table:table-row table:style-name="Таблица15.8">
          <table:covered-table-cell table:style-name="Таблица15.A1"/>
          <table:table-cell table:style-name="Таблица15.A1" office:value-type="string">
            <text:p text:style-name="P68">П/1000Га</text:p>
          </table:table-cell>
          <table:table-cell table:style-name="Таблица15.A1" office:value-type="string">
            <text:p text:style-name="P71">1,74</text:p>
          </table:table-cell>
          <table:table-cell table:style-name="Таблица15.A1" office:value-type="string">
            <text:p text:style-name="P71">1,35</text:p>
          </table:table-cell>
          <table:table-cell table:style-name="Таблица15.A1" office:value-type="string">
            <text:p text:style-name="P72">1,68</text:p>
          </table:table-cell>
          <table:table-cell table:style-name="Таблица15.F3" office:value-type="string">
            <text:p text:style-name="P83">1,65</text:p>
          </table:table-cell>
          <table:table-cell table:style-name="Таблица15.A1" office:value-type="string">
            <text:p text:style-name="P73">1,85</text:p>
          </table:table-cell>
        </table:table-row>
        <table:table-row table:style-name="Таблица15.19">
          <table:table-cell table:style-name="Таблица15.A1" table:number-rows-spanned="2" office:value-type="string">
            <text:p text:style-name="P68">Соболь</text:p>
          </table:table-cell>
          <table:table-cell table:style-name="Таблица15.A1" office:value-type="string">
            <text:p text:style-name="P68">численность</text:p>
          </table:table-cell>
          <table:table-cell table:style-name="Таблица15.A1" office:value-type="string">
            <text:p text:style-name="P71">35</text:p>
          </table:table-cell>
          <table:table-cell table:style-name="Таблица15.A1" office:value-type="string">
            <text:p text:style-name="P71">26</text:p>
          </table:table-cell>
          <table:table-cell table:style-name="Таблица15.A1" office:value-type="string">
            <text:p text:style-name="P72">122</text:p>
          </table:table-cell>
          <table:table-cell table:style-name="Таблица15.F3" office:value-type="string">
            <text:p text:style-name="P83">83</text:p>
          </table:table-cell>
          <table:table-cell table:style-name="Таблица15.A1" office:value-type="string">
            <text:p text:style-name="P79">62</text:p>
          </table:table-cell>
        </table:table-row>
        <table:table-row table:style-name="Таблица15.8">
          <table:covered-table-cell table:style-name="Таблица15.A1"/>
          <table:table-cell table:style-name="Таблица15.A1" office:value-type="string">
            <text:p text:style-name="P68">П/1000Га</text:p>
          </table:table-cell>
          <table:table-cell table:style-name="Таблица15.A1" office:value-type="string">
            <text:p text:style-name="P71">1,13</text:p>
          </table:table-cell>
          <table:table-cell table:style-name="Таблица15.A1" office:value-type="string">
            <text:p text:style-name="P71">0,84</text:p>
          </table:table-cell>
          <table:table-cell table:style-name="Таблица15.A1" office:value-type="string">
            <text:p text:style-name="P72">1,37</text:p>
          </table:table-cell>
          <table:table-cell table:style-name="Таблица15.F3" office:value-type="string">
            <text:p text:style-name="P83">0,93</text:p>
          </table:table-cell>
          <table:table-cell table:style-name="Таблица15.A1" office:value-type="string">
            <text:p text:style-name="P79">0,7</text:p>
          </table:table-cell>
        </table:table-row>
        <table:table-row table:style-name="Таблица15.8">
          <table:table-cell table:style-name="Таблица15.A2" table:number-rows-spanned="2" office:value-type="string">
            <text:p text:style-name="P77">Марал</text:p>
          </table:table-cell>
          <table:table-cell table:style-name="Таблица15.A2" office:value-type="string">
            <text:p text:style-name="P68">численность</text:p>
          </table:table-cell>
          <table:table-cell table:style-name="Таблица15.A2" office:value-type="string">
            <text:p text:style-name="P71">0</text:p>
          </table:table-cell>
          <table:table-cell table:style-name="Таблица15.A2" office:value-type="string">
            <text:p text:style-name="P71">4</text:p>
          </table:table-cell>
          <table:table-cell table:style-name="Таблица15.A2" office:value-type="string">
            <text:p text:style-name="P72">0</text:p>
          </table:table-cell>
          <table:table-cell table:style-name="Таблица15.F2" office:value-type="string">
            <text:p text:style-name="P83">0</text:p>
          </table:table-cell>
          <table:table-cell table:style-name="Таблица15.A2" office:value-type="string">
            <text:p text:style-name="P69">0</text:p>
          </table:table-cell>
        </table:table-row>
        <table:table-row table:style-name="Таблица15.8">
          <table:covered-table-cell table:style-name="Таблица15.A2"/>
          <table:table-cell table:style-name="Таблица15.A2" office:value-type="string">
            <text:p text:style-name="P86">П/1000Га</text:p>
          </table:table-cell>
          <table:table-cell table:style-name="Таблица15.A2" office:value-type="string">
            <text:p text:style-name="P71">-</text:p>
          </table:table-cell>
          <table:table-cell table:style-name="Таблица15.A2" office:value-type="string">
            <text:p text:style-name="P69">0,13</text:p>
          </table:table-cell>
          <table:table-cell table:style-name="Таблица15.A2" office:value-type="string">
            <text:p text:style-name="P72">-</text:p>
          </table:table-cell>
          <table:table-cell table:style-name="Таблица15.F2" office:value-type="string">
            <text:p text:style-name="P83">-</text:p>
          </table:table-cell>
          <table:table-cell table:style-name="Таблица15.A2" office:value-type="string">
            <text:p text:style-name="P87">-</text:p>
          </table:table-cell>
        </table:table-row>
      </table:table>
      <table:table table:name="Таблица18" table:style-name="Таблица18">
        <table:table-column table:style-name="Таблица18.A"/>
        <table:table-column table:style-name="Таблица18.B"/>
        <table:table-column table:style-name="Таблица18.C"/>
        <table:table-column table:style-name="Таблица18.D"/>
        <table:table-column table:style-name="Таблица18.E"/>
        <table:table-column table:style-name="Таблица18.F"/>
        <table:table-column table:style-name="Таблица18.G"/>
        <table:table-row table:style-name="Таблица18.1">
          <table:table-cell table:style-name="Таблица18.A1" table:number-rows-spanned="2" office:value-type="string">
            <text:p text:style-name="P88">Колонок</text:p>
          </table:table-cell>
          <table:table-cell table:style-name="Таблица18.A1" office:value-type="string">
            <text:p text:style-name="P86">численность</text:p>
          </table:table-cell>
          <table:table-cell table:style-name="Таблица18.A1" office:value-type="string">
            <text:p text:style-name="P89">0</text:p>
          </table:table-cell>
          <table:table-cell table:style-name="Таблица18.A1" office:value-type="string">
            <text:p text:style-name="P89">0</text:p>
          </table:table-cell>
          <table:table-cell table:style-name="Таблица18.A1" office:value-type="string">
            <text:p text:style-name="P89">16</text:p>
          </table:table-cell>
          <table:table-cell table:style-name="Таблица18.F1" office:value-type="string">
            <text:p text:style-name="P90">12</text:p>
          </table:table-cell>
          <table:table-cell table:style-name="Таблица18.A1" office:value-type="string">
            <text:p text:style-name="P91">4</text:p>
          </table:table-cell>
        </table:table-row>
        <table:table-row table:style-name="Таблица18.1">
          <table:covered-table-cell table:style-name="Таблица18.A1"/>
          <table:table-cell table:style-name="Таблица18.B2" office:value-type="string">
            <text:p text:style-name="P86">П/1000Га</text:p>
          </table:table-cell>
          <table:table-cell table:style-name="Таблица18.B2" office:value-type="string">
            <text:p text:style-name="P92">-</text:p>
          </table:table-cell>
          <table:table-cell table:style-name="Таблица18.B2" office:value-type="string">
            <text:p text:style-name="P89">-</text:p>
          </table:table-cell>
          <table:table-cell table:style-name="Таблица18.B2" office:value-type="string">
            <text:p text:style-name="P89">0,18</text:p>
          </table:table-cell>
          <table:table-cell table:style-name="Таблица18.F2" office:value-type="string">
            <text:p text:style-name="P90">0,14</text:p>
          </table:table-cell>
          <table:table-cell table:style-name="Таблица18.B2" office:value-type="string">
            <text:p text:style-name="P91">0,04</text:p>
          </table:table-cell>
        </table:table-row>
        <table:table-row table:style-name="Таблица18.1">
          <table:table-cell table:style-name="Таблица18.B2" table:number-rows-spanned="2" office:value-type="string">
            <text:p text:style-name="P93">Куница лесная </text:p>
          </table:table-cell>
          <table:table-cell table:style-name="Таблица18.B2" office:value-type="string">
            <text:p text:style-name="P86">численность</text:p>
          </table:table-cell>
          <table:table-cell table:style-name="Таблица18.B2" office:value-type="string">
            <text:p text:style-name="P69">0</text:p>
          </table:table-cell>
          <table:table-cell table:style-name="Таблица18.B2" office:value-type="string">
            <text:p text:style-name="P69">0</text:p>
          </table:table-cell>
          <table:table-cell table:style-name="Таблица18.B2" office:value-type="string">
            <text:p text:style-name="P69">0</text:p>
          </table:table-cell>
          <table:table-cell table:style-name="Таблица18.F2" office:value-type="string">
            <text:p text:style-name="P69">0</text:p>
          </table:table-cell>
          <table:table-cell table:style-name="Таблица18.B2" office:value-type="string">
            <text:p text:style-name="P94">8</text:p>
          </table:table-cell>
        </table:table-row>
        <table:table-row table:style-name="Таблица18.1">
          <table:covered-table-cell table:style-name="Таблица18.B2"/>
          <table:table-cell table:style-name="Таблица18.B2" office:value-type="string">
            <text:p text:style-name="P86">П/1000Га</text:p>
          </table:table-cell>
          <table:table-cell table:style-name="Таблица18.B2" office:value-type="string">
            <text:p text:style-name="P92">-</text:p>
          </table:table-cell>
          <table:table-cell table:style-name="Таблица18.B2" office:value-type="string">
            <text:p text:style-name="P69">-</text:p>
          </table:table-cell>
          <table:table-cell table:style-name="Таблица18.B2" office:value-type="string">
            <text:p text:style-name="P89">-</text:p>
          </table:table-cell>
          <table:table-cell table:style-name="Таблица18.F2" office:value-type="string">
            <text:p text:style-name="P90">-</text:p>
          </table:table-cell>
          <table:table-cell table:style-name="Таблица18.B2" office:value-type="string">
            <text:p text:style-name="Standard">0,09</text:p>
          </table:table-cell>
        </table:table-row>
      </table:table>
      <table:table table:name="Таблица19" table:style-name="Таблица19">
        <table:table-column table:style-name="Таблица19.A"/>
        <table:table-column table:style-name="Таблица19.B" table:number-columns-repeated="4"/>
        <table:table-column table:style-name="Таблица19.F"/>
        <table:table-row>
          <table:table-cell table:style-name="Таблица19.A1" table:number-columns-spanned="6" office:value-type="string">
            <text:p text:style-name="P95">Учёт численности наблюдаемых видов.</text:p>
          </table:table-cell>
          <table:covered-table-cell/>
          <table:covered-table-cell/>
          <table:covered-table-cell/>
          <table:covered-table-cell/>
          <table:covered-table-cell/>
        </table:table-row>
        <table:table-row>
          <table:table-cell table:style-name="Таблица19.A2" office:value-type="string">
            <text:p text:style-name="P96">ВИД/ГОД</text:p>
          </table:table-cell>
          <table:table-cell table:style-name="Таблица19.A2" office:value-type="string">
            <text:p text:style-name="P97"/>
          </table:table-cell>
          <table:table-cell table:style-name="Таблица19.A2" office:value-type="string">
            <text:p text:style-name="P96">2022г.</text:p>
          </table:table-cell>
          <table:table-cell table:style-name="Таблица19.A2" office:value-type="string">
            <text:p text:style-name="P96">2023г.</text:p>
          </table:table-cell>
          <table:table-cell table:style-name="Таблица19.A2" office:value-type="string">
            <text:p text:style-name="P96">2024г.</text:p>
          </table:table-cell>
          <table:table-cell table:style-name="Таблица19.F2" office:value-type="string">
            <text:p text:style-name="P96">2025г.</text:p>
          </table:table-cell>
        </table:table-row>
        <table:table-row>
          <table:table-cell table:style-name="Таблица19.A2" table:number-rows-spanned="2" office:value-type="string">
            <text:p text:style-name="P98">Бурый медведь</text:p>
          </table:table-cell>
          <table:table-cell table:style-name="Таблица19.A2" office:value-type="string">
            <text:p text:style-name="P98">Численность</text:p>
          </table:table-cell>
          <table:table-cell table:style-name="Таблица19.A2" office:value-type="string">
            <text:p text:style-name="P99">19</text:p>
          </table:table-cell>
          <table:table-cell table:style-name="Таблица19.A2" office:value-type="string">
            <text:p text:style-name="P99">26</text:p>
          </table:table-cell>
          <table:table-cell table:style-name="Таблица19.A2" office:value-type="string">
            <text:p text:style-name="P99">53</text:p>
          </table:table-cell>
          <table:table-cell table:style-name="Таблица19.F2" office:value-type="string">
            <text:p text:style-name="P99">53</text:p>
          </table:table-cell>
        </table:table-row>
        <table:table-row>
          <table:covered-table-cell table:style-name="Таблица19.A2"/>
          <table:table-cell table:style-name="Таблица19.A2" office:value-type="string">
            <text:p text:style-name="P98">П/1 км</text:p>
          </table:table-cell>
          <table:table-cell table:style-name="Таблица19.A2" office:value-type="string">
            <text:p text:style-name="P99">0,06</text:p>
          </table:table-cell>
          <table:table-cell table:style-name="Таблица19.A2" office:value-type="string">
            <text:p text:style-name="P99">0,03</text:p>
          </table:table-cell>
          <table:table-cell table:style-name="Таблица19.A2" office:value-type="string">
            <text:p text:style-name="P99">0,06</text:p>
          </table:table-cell>
          <table:table-cell table:style-name="Таблица19.F2" office:value-type="string">
            <text:p text:style-name="P99">0,06</text:p>
          </table:table-cell>
        </table:table-row>
        <table:table-row>
          <table:table-cell table:style-name="Таблица19.A2" table:number-rows-spanned="2" office:value-type="string">
            <text:p text:style-name="P98">Норка</text:p>
          </table:table-cell>
          <table:table-cell table:style-name="Таблица19.A2" office:value-type="string">
            <text:p text:style-name="P98">Численность</text:p>
          </table:table-cell>
          <table:table-cell table:style-name="Таблица19.A2" office:value-type="string">
            <text:p text:style-name="P99">325</text:p>
          </table:table-cell>
          <table:table-cell table:style-name="Таблица19.A2" office:value-type="string">
            <text:p text:style-name="P99">385</text:p>
          </table:table-cell>
          <table:table-cell table:style-name="Таблица19.A2" office:value-type="string">
            <text:p text:style-name="P99">206</text:p>
          </table:table-cell>
          <table:table-cell table:style-name="Таблица19.F2" office:value-type="string">
            <text:p text:style-name="P99">396</text:p>
          </table:table-cell>
        </table:table-row>
        <table:table-row>
          <table:covered-table-cell table:style-name="Таблица19.A2"/>
          <table:table-cell table:style-name="Таблица19.A2" office:value-type="string">
            <text:p text:style-name="P98">П/10 км</text:p>
          </table:table-cell>
          <table:table-cell table:style-name="Таблица19.A2" office:value-type="string">
            <text:p text:style-name="P99">17,1</text:p>
          </table:table-cell>
          <table:table-cell table:style-name="Таблица19.A2" office:value-type="string">
            <text:p text:style-name="P99">20,3</text:p>
          </table:table-cell>
          <table:table-cell table:style-name="Таблица19.A2" office:value-type="string">
            <text:p text:style-name="P99">4,7</text:p>
          </table:table-cell>
          <table:table-cell table:style-name="Таблица19.F2" office:value-type="string">
            <text:p text:style-name="P99">9,0</text:p>
          </table:table-cell>
        </table:table-row>
        <table:table-row>
          <table:table-cell table:style-name="Таблица19.A2" table:number-rows-spanned="2" office:value-type="string">
            <text:p text:style-name="P98">Выдра</text:p>
          </table:table-cell>
          <table:table-cell table:style-name="Таблица19.A2" office:value-type="string">
            <text:p text:style-name="P98">Численность</text:p>
          </table:table-cell>
          <table:table-cell table:style-name="Таблица19.A2" office:value-type="string">
            <text:p text:style-name="P99">6</text:p>
          </table:table-cell>
          <table:table-cell table:style-name="Таблица19.A2" office:value-type="string">
            <text:p text:style-name="P99">15</text:p>
          </table:table-cell>
          <table:table-cell table:style-name="Таблица19.A2" office:value-type="string">
            <text:p text:style-name="P99">16</text:p>
          </table:table-cell>
          <table:table-cell table:style-name="Таблица19.F2" office:value-type="string">
            <text:p text:style-name="P99">24</text:p>
          </table:table-cell>
        </table:table-row>
        <table:table-row>
          <table:covered-table-cell table:style-name="Таблица19.A2"/>
          <table:table-cell table:style-name="Таблица19.A2" office:value-type="string">
            <text:p text:style-name="P98">П/10 км</text:p>
          </table:table-cell>
          <table:table-cell table:style-name="Таблица19.A2" office:value-type="string">
            <text:p text:style-name="P99">0,32</text:p>
          </table:table-cell>
          <table:table-cell table:style-name="Таблица19.A2" office:value-type="string">
            <text:p text:style-name="P99">0,79</text:p>
          </table:table-cell>
          <table:table-cell table:style-name="Таблица19.A2" office:value-type="string">
            <text:p text:style-name="P99">0,36</text:p>
          </table:table-cell>
          <table:table-cell table:style-name="Таблица19.F2" office:value-type="string">
            <text:p text:style-name="P99">0,55</text:p>
          </table:table-cell>
        </table:table-row>
        <table:table-row>
          <table:table-cell table:style-name="Таблица19.A2" table:number-rows-spanned="2" office:value-type="string">
            <text:p text:style-name="P100">Ондатра</text:p>
          </table:table-cell>
          <table:table-cell table:style-name="Таблица19.A2" office:value-type="string">
            <text:p text:style-name="P98">Численность</text:p>
          </table:table-cell>
          <table:table-cell table:style-name="Таблица19.A2" office:value-type="string">
            <text:p text:style-name="P99">24</text:p>
          </table:table-cell>
          <table:table-cell table:style-name="Таблица19.A2" office:value-type="string">
            <text:p text:style-name="P99">12</text:p>
          </table:table-cell>
          <table:table-cell table:style-name="Таблица19.A2" office:value-type="string">
            <text:p text:style-name="P101">-</text:p>
          </table:table-cell>
          <table:table-cell table:style-name="Таблица19.F2" office:value-type="string">
            <text:p text:style-name="P99">24</text:p>
          </table:table-cell>
        </table:table-row>
        <table:table-row>
          <table:covered-table-cell table:style-name="Таблица19.A2"/>
          <table:table-cell table:style-name="Таблица19.A2" office:value-type="string">
            <text:p text:style-name="P98">П/10 км</text:p>
          </table:table-cell>
          <table:table-cell table:style-name="Таблица19.A2" office:value-type="string">
            <text:p text:style-name="P99">0,54</text:p>
          </table:table-cell>
          <table:table-cell table:style-name="Таблица19.A2" office:value-type="string">
            <text:p text:style-name="P99">0,27</text:p>
          </table:table-cell>
          <table:table-cell table:style-name="Таблица19.A2" office:value-type="string">
            <text:p text:style-name="P100">-</text:p>
          </table:table-cell>
          <table:table-cell table:style-name="Таблица19.F2" office:value-type="string">
            <text:p text:style-name="P99">0,54</text:p>
          </table:table-cell>
        </table:table-row>
        <table:table-row>
          <table:table-cell table:style-name="Таблица19.A2" table:number-rows-spanned="2" office:value-type="string">
            <text:p text:style-name="P98">Барсук</text:p>
          </table:table-cell>
          <table:table-cell table:style-name="Таблица19.A2" office:value-type="string">
            <text:p text:style-name="P98">Численность</text:p>
          </table:table-cell>
          <table:table-cell table:style-name="Таблица19.A2" office:value-type="string">
            <text:p text:style-name="P99">35</text:p>
          </table:table-cell>
          <table:table-cell table:style-name="Таблица19.A2" office:value-type="string">
            <text:p text:style-name="P99">48</text:p>
          </table:table-cell>
          <table:table-cell table:style-name="Таблица19.A2" office:value-type="string">
            <text:p text:style-name="P99">48</text:p>
          </table:table-cell>
          <table:table-cell table:style-name="Таблица19.F2" office:value-type="string">
            <text:p text:style-name="P99">51</text:p>
          </table:table-cell>
        </table:table-row>
        <table:table-row>
          <table:covered-table-cell table:style-name="Таблица19.A2"/>
          <table:table-cell table:style-name="Таблица19.A2" office:value-type="string">
            <text:p text:style-name="P98">П/1000 га</text:p>
          </table:table-cell>
          <table:table-cell table:style-name="Таблица19.A2" office:value-type="string">
            <text:p text:style-name="P99">2,33</text:p>
          </table:table-cell>
          <table:table-cell table:style-name="Таблица19.A2" office:value-type="string">
            <text:p text:style-name="P99">3,2</text:p>
          </table:table-cell>
          <table:table-cell table:style-name="Таблица19.A2" office:value-type="string">
            <text:p text:style-name="P99">3,2</text:p>
          </table:table-cell>
          <table:table-cell table:style-name="Таблица19.F2" office:value-type="string">
            <text:p text:style-name="P99">3,4</text:p>
          </table:table-cell>
        </table:table-row>
        <table:table-row>
          <table:table-cell table:style-name="Таблица19.A2" table:number-rows-spanned="2" office:value-type="string">
            <text:p text:style-name="P102">Бобр</text:p>
          </table:table-cell>
          <table:table-cell table:style-name="Таблица19.A2" office:value-type="string">
            <text:p text:style-name="P103">Численность</text:p>
          </table:table-cell>
          <table:table-cell table:style-name="Таблица19.A2" office:value-type="string">
            <text:p text:style-name="P104">152</text:p>
          </table:table-cell>
          <table:table-cell table:style-name="Таблица19.A2" office:value-type="string">
            <text:p text:style-name="P105">868</text:p>
          </table:table-cell>
          <table:table-cell table:style-name="Таблица19.A2" office:value-type="string">
            <text:p text:style-name="P106">808</text:p>
          </table:table-cell>
          <table:table-cell table:style-name="Таблица19.F2" office:value-type="string">
            <text:p text:style-name="P102">243</text:p>
          </table:table-cell>
        </table:table-row>
        <table:table-row>
          <table:covered-table-cell table:style-name="Таблица19.A2"/>
          <table:table-cell table:style-name="Таблица19.A2" office:value-type="string">
            <text:p text:style-name="P103">П/1 км</text:p>
          </table:table-cell>
          <table:table-cell table:style-name="Таблица19.A2" office:value-type="string">
            <text:p text:style-name="P104">2,03</text:p>
          </table:table-cell>
          <table:table-cell table:style-name="Таблица19.A2" office:value-type="string">
            <text:p text:style-name="P105">11,57</text:p>
          </table:table-cell>
          <table:table-cell table:style-name="Таблица19.A2" office:value-type="string">
            <text:p text:style-name="P106">10,77</text:p>
          </table:table-cell>
          <table:table-cell table:style-name="Таблица19.F2" office:value-type="string">
            <text:p text:style-name="P102">0,8</text:p>
          </table:table-cell>
        </table:table-row>
      </table:table>
      <table:table table:name="Таблица20" table:style-name="Таблица20">
        <table:table-column table:style-name="Таблица20.A"/>
        <table:table-column table:style-name="Таблица20.B" table:number-columns-repeated="3"/>
        <table:table-column table:style-name="Таблица20.A"/>
        <table:table-column table:style-name="Таблица20.F"/>
        <table:table-row>
          <table:table-cell table:style-name="Таблица20.A1" table:number-columns-spanned="6" office:value-type="string">
            <text:p text:style-name="P107">Учёт численности наблюдаемых видов птиц.</text:p>
          </table:table-cell>
          <table:covered-table-cell/>
          <table:covered-table-cell/>
          <table:covered-table-cell/>
          <table:covered-table-cell/>
          <table:covered-table-cell/>
        </table:table-row>
        <table:table-row>
          <table:table-cell table:style-name="Таблица20.A2" office:value-type="string">
            <text:p text:style-name="P96">ВИД/ГОД</text:p>
          </table:table-cell>
          <table:table-cell table:style-name="Таблица20.A2" office:value-type="string">
            <text:p text:style-name="P97"/>
          </table:table-cell>
          <table:table-cell table:style-name="Таблица20.A2" office:value-type="string">
            <text:p text:style-name="P108">2022г.</text:p>
          </table:table-cell>
          <table:table-cell table:style-name="Таблица20.A2" office:value-type="string">
            <text:p text:style-name="P108">2023г.</text:p>
          </table:table-cell>
          <table:table-cell table:style-name="Таблица20.A2" office:value-type="string">
            <text:p text:style-name="P108">2024г.</text:p>
          </table:table-cell>
          <table:table-cell table:style-name="Таблица20.F2" office:value-type="string">
            <text:p text:style-name="P108">2025г.</text:p>
          </table:table-cell>
        </table:table-row>
        <table:table-row>
          <table:table-cell table:style-name="Таблица20.A3" table:number-rows-spanned="2" office:value-type="string">
            <text:p text:style-name="P109">Вальдшнеп</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F3" office:value-type="string">
            <text:p text:style-name="P109">252</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F3" office:value-type="string">
            <text:p text:style-name="P112">2,83</text:p>
          </table:table-cell>
        </table:table-row>
        <table:table-row>
          <table:table-cell table:style-name="Таблица20.A3" table:number-rows-spanned="2" office:value-type="string">
            <text:p text:style-name="P109">Рябчик</text:p>
          </table:table-cell>
          <table:table-cell table:style-name="Таблица20.A3" office:value-type="string">
            <text:p text:style-name="P110">численность </text:p>
          </table:table-cell>
          <table:table-cell table:style-name="Таблица20.A3" office:value-type="string">
            <text:p text:style-name="P113">1612</text:p>
          </table:table-cell>
          <table:table-cell table:style-name="Таблица20.A3" office:value-type="string">
            <text:p text:style-name="P114">1101</text:p>
          </table:table-cell>
          <table:table-cell table:style-name="Таблица20.A3" office:value-type="string">
            <text:p text:style-name="P111">-</text:p>
          </table:table-cell>
          <table:table-cell table:style-name="Таблица20.F3" office:value-type="string">
            <text:p text:style-name="P109">980</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2">18,09</text:p>
          </table:table-cell>
          <table:table-cell table:style-name="Таблица20.A3" office:value-type="string">
            <text:p text:style-name="P112">12,35</text:p>
          </table:table-cell>
          <table:table-cell table:style-name="Таблица20.A3" office:value-type="string">
            <text:p text:style-name="P111">-</text:p>
          </table:table-cell>
          <table:table-cell table:style-name="Таблица20.F3" office:value-type="string">
            <text:p text:style-name="P112">11</text:p>
          </table:table-cell>
        </table:table-row>
        <table:table-row>
          <table:table-cell table:style-name="Таблица20.A3" table:number-rows-spanned="2" office:value-type="string">
            <text:p text:style-name="P109">Тетерев обыкновенный</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F3" office:value-type="string">
            <text:p text:style-name="P109">180</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F3" office:value-type="string">
            <text:p text:style-name="P112">2,02</text:p>
          </table:table-cell>
        </table:table-row>
        <table:table-row>
          <table:table-cell table:style-name="Таблица20.A3" table:number-rows-spanned="2" office:value-type="string">
            <text:p text:style-name="P109">Горлица обыкновенная</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4">50</text:p>
          </table:table-cell>
          <table:table-cell table:style-name="Таблица20.A3" office:value-type="string">
            <text:p text:style-name="P115">50</text:p>
          </table:table-cell>
          <table:table-cell table:style-name="Таблица20.F3" office:value-type="string">
            <text:p text:style-name="P109">66</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2">0,56</text:p>
          </table:table-cell>
          <table:table-cell table:style-name="Таблица20.A3" office:value-type="string">
            <text:p text:style-name="P112">0,56</text:p>
          </table:table-cell>
          <table:table-cell table:style-name="Таблица20.F3" office:value-type="string">
            <text:p text:style-name="P112">0,74</text:p>
          </table:table-cell>
        </table:table-row>
        <table:table-row>
          <table:table-cell table:style-name="Таблица20.A3" table:number-rows-spanned="2" office:value-type="string">
            <text:p text:style-name="P109">Перепел обыкновенный</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4">41</text:p>
          </table:table-cell>
          <table:table-cell table:style-name="Таблица20.A3" office:value-type="string">
            <text:p text:style-name="P115">41</text:p>
          </table:table-cell>
          <table:table-cell table:style-name="Таблица20.F3" office:value-type="string">
            <text:p text:style-name="P109">35</text:p>
          </table:table-cell>
        </table:table-row>
        <table:table-row table:style-name="Таблица20.12">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2">0,46</text:p>
          </table:table-cell>
          <table:table-cell table:style-name="Таблица20.A3" office:value-type="string">
            <text:p text:style-name="P112">0,46</text:p>
          </table:table-cell>
          <table:table-cell table:style-name="Таблица20.F3" office:value-type="string">
            <text:p text:style-name="P112">0,39</text:p>
          </table:table-cell>
        </table:table-row>
        <table:table-row>
          <table:table-cell table:style-name="Таблица20.A3" table:number-rows-spanned="2" office:value-type="string">
            <text:p text:style-name="P109">Бекас обыкновенный</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4">15</text:p>
          </table:table-cell>
          <table:table-cell table:style-name="Таблица20.A3" office:value-type="string">
            <text:p text:style-name="P115">15</text:p>
          </table:table-cell>
          <table:table-cell table:style-name="Таблица20.F3" office:value-type="string">
            <text:p text:style-name="P109">57</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2">0,17</text:p>
          </table:table-cell>
          <table:table-cell table:style-name="Таблица20.A3" office:value-type="string">
            <text:p text:style-name="P112">0,17</text:p>
          </table:table-cell>
          <table:table-cell table:style-name="Таблица20.F3" office:value-type="string">
            <text:p text:style-name="P112">0,64</text:p>
          </table:table-cell>
        </table:table-row>
        <table:table-row>
          <table:table-cell table:style-name="Таблица20.A3" table:number-rows-spanned="2" office:value-type="string">
            <text:p text:style-name="P109">Дупель обыкновенный</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4">28</text:p>
          </table:table-cell>
          <table:table-cell table:style-name="Таблица20.A3" office:value-type="string">
            <text:p text:style-name="P115">28</text:p>
          </table:table-cell>
          <table:table-cell table:style-name="Таблица20.F3" office:value-type="string">
            <text:p text:style-name="P109">28</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2">0,31</text:p>
          </table:table-cell>
          <table:table-cell table:style-name="Таблица20.A3" office:value-type="string">
            <text:p text:style-name="P112">0,31</text:p>
          </table:table-cell>
          <table:table-cell table:style-name="Таблица20.F3" office:value-type="string">
            <text:p text:style-name="P112">0,31</text:p>
          </table:table-cell>
        </table:table-row>
        <table:table-row>
          <table:table-cell table:style-name="Таблица20.A3" table:number-rows-spanned="2" office:value-type="string">
            <text:p text:style-name="P116">Кряква</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4">41</text:p>
          </table:table-cell>
          <table:table-cell table:style-name="Таблица20.A3" office:value-type="string">
            <text:p text:style-name="P115">41</text:p>
          </table:table-cell>
          <table:table-cell table:style-name="Таблица20.F3" office:value-type="string">
            <text:p text:style-name="P117">52</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2">0,46</text:p>
          </table:table-cell>
          <table:table-cell table:style-name="Таблица20.A3" office:value-type="string">
            <text:p text:style-name="P112">0,46</text:p>
          </table:table-cell>
          <table:table-cell table:style-name="Таблица20.F3" office:value-type="string">
            <text:p text:style-name="P118">0,58</text:p>
          </table:table-cell>
        </table:table-row>
        <table:table-row>
          <table:table-cell table:style-name="Таблица20.A3" table:number-rows-spanned="2" office:value-type="string">
            <text:p text:style-name="P116">Чурок-свистунок</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4">25</text:p>
          </table:table-cell>
          <table:table-cell table:style-name="Таблица20.A3" office:value-type="string">
            <text:p text:style-name="P115">25</text:p>
          </table:table-cell>
          <table:table-cell table:style-name="Таблица20.F3" office:value-type="string">
            <text:p text:style-name="P117">15</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2">0,28</text:p>
          </table:table-cell>
          <table:table-cell table:style-name="Таблица20.A3" office:value-type="string">
            <text:p text:style-name="P112">0,28</text:p>
          </table:table-cell>
          <table:table-cell table:style-name="Таблица20.F3" office:value-type="string">
            <text:p text:style-name="P118">0,17</text:p>
          </table:table-cell>
        </table:table-row>
        <table:table-row>
          <table:table-cell table:style-name="Таблица20.A3" table:number-rows-spanned="2" office:value-type="string">
            <text:p text:style-name="P119">Чурок-трескунок</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4">14</text:p>
          </table:table-cell>
          <table:table-cell table:style-name="Таблица20.A3" office:value-type="string">
            <text:p text:style-name="P115">14</text:p>
          </table:table-cell>
          <table:table-cell table:style-name="Таблица20.F3" office:value-type="string">
            <text:p text:style-name="P117">15</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2">0,16</text:p>
          </table:table-cell>
          <table:table-cell table:style-name="Таблица20.A3" office:value-type="string">
            <text:p text:style-name="P112">0,16</text:p>
          </table:table-cell>
          <table:table-cell table:style-name="Таблица20.F3" office:value-type="string">
            <text:p text:style-name="P118">0,17</text:p>
          </table:table-cell>
        </table:table-row>
        <table:table-row>
          <table:table-cell table:style-name="Таблица20.A3" table:number-rows-spanned="2" office:value-type="string">
            <text:p text:style-name="P120">Серая утка</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4">5</text:p>
          </table:table-cell>
          <table:table-cell table:style-name="Таблица20.A3" office:value-type="string">
            <text:p text:style-name="P115">5</text:p>
          </table:table-cell>
          <table:table-cell table:style-name="Таблица20.F3" office:value-type="string">
            <text:p text:style-name="P121">-</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2">0,06</text:p>
          </table:table-cell>
          <table:table-cell table:style-name="Таблица20.A3" office:value-type="string">
            <text:p text:style-name="P112">0,06</text:p>
          </table:table-cell>
          <table:table-cell table:style-name="Таблица20.F3" office:value-type="string">
            <text:p text:style-name="P121">-</text:p>
          </table:table-cell>
        </table:table-row>
        <table:table-row>
          <table:table-cell table:style-name="Таблица20.A3" table:number-rows-spanned="2" office:value-type="string">
            <text:p text:style-name="P109">Гоголь обыкновенный</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F3" office:value-type="string">
            <text:p text:style-name="P117">12</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F3" office:value-type="string">
            <text:p text:style-name="P118">0,13</text:p>
          </table:table-cell>
        </table:table-row>
        <table:table-row>
          <table:table-cell table:style-name="Таблица20.A3" table:number-rows-spanned="2" office:value-type="string">
            <text:p text:style-name="P109">Красноголовый нырок</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F3" office:value-type="string">
            <text:p text:style-name="P117">4</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F3" office:value-type="string">
            <text:p text:style-name="P118">0,04</text:p>
          </table:table-cell>
        </table:table-row>
        <table:table-row>
          <table:table-cell table:style-name="Таблица20.A3" table:number-rows-spanned="2" office:value-type="string">
            <text:p text:style-name="P109">Хохлатая чернеть</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F3" office:value-type="string">
            <text:p text:style-name="P117">4</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A3" office:value-type="string">
            <text:p text:style-name="P111">-</text:p>
          </table:table-cell>
          <table:table-cell table:style-name="Таблица20.F3" office:value-type="string">
            <text:p text:style-name="P118">0,04</text:p>
          </table:table-cell>
        </table:table-row>
        <table:table-row table:style-name="Таблица20.31">
          <table:table-cell table:style-name="Таблица20.A3" table:number-rows-spanned="2" office:value-type="string">
            <text:p text:style-name="P109">Крохали (в том <text:soft-page-break/>числе луток)</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4">36</text:p>
          </table:table-cell>
          <table:table-cell table:style-name="Таблица20.A3" office:value-type="string">
            <text:p text:style-name="P115">36</text:p>
          </table:table-cell>
          <table:table-cell table:style-name="Таблица20.F3" office:value-type="string">
            <text:p text:style-name="P117">110</text:p>
          </table:table-cell>
        </table:table-row>
        <table:table-row>
          <table:covered-table-cell table:style-name="Таблица20.A3"/>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2">0,4</text:p>
          </table:table-cell>
          <table:table-cell table:style-name="Таблица20.A3" office:value-type="string">
            <text:p text:style-name="P112">0,4</text:p>
          </table:table-cell>
          <table:table-cell table:style-name="Таблица20.F3" office:value-type="string">
            <text:p text:style-name="P118">1,23</text:p>
          </table:table-cell>
        </table:table-row>
        <table:table-row>
          <table:table-cell table:style-name="Таблица20.F2" table:number-rows-spanned="2" office:value-type="string">
            <text:p text:style-name="P109">Шилохвость</text:p>
          </table:table-cell>
          <table:table-cell table:style-name="Таблица20.A3" office:value-type="string">
            <text:p text:style-name="P110">численность </text:p>
          </table:table-cell>
          <table:table-cell table:style-name="Таблица20.A3" office:value-type="string">
            <text:p text:style-name="P111">-</text:p>
          </table:table-cell>
          <table:table-cell table:style-name="Таблица20.A3" office:value-type="string">
            <text:p text:style-name="P114">15</text:p>
          </table:table-cell>
          <table:table-cell table:style-name="Таблица20.A3" office:value-type="string">
            <text:p text:style-name="P115">15</text:p>
          </table:table-cell>
          <table:table-cell table:style-name="Таблица20.F3" office:value-type="string">
            <text:p text:style-name="P117">4</text:p>
          </table:table-cell>
        </table:table-row>
        <table:table-row>
          <table:covered-table-cell table:style-name="Таблица20.F2"/>
          <table:table-cell table:style-name="Таблица20.A3" office:value-type="string">
            <text:p text:style-name="P110">П/<text:span text:style-name="T26">1</text:span><text:span text:style-name="T27">000</text:span><text:span text:style-name="T26"> га</text:span></text:p>
          </table:table-cell>
          <table:table-cell table:style-name="Таблица20.A3" office:value-type="string">
            <text:p text:style-name="P111">-</text:p>
          </table:table-cell>
          <table:table-cell table:style-name="Таблица20.A3" office:value-type="string">
            <text:p text:style-name="P112">0,17</text:p>
          </table:table-cell>
          <table:table-cell table:style-name="Таблица20.A3" office:value-type="string">
            <text:p text:style-name="P112">0,17</text:p>
          </table:table-cell>
          <table:table-cell table:style-name="Таблица20.F3" office:value-type="string">
            <text:p text:style-name="P118">0,04</text:p>
          </table:table-cell>
        </table:table-row>
      </table:table>
      <text:p text:style-name="P122"/>
      <table:table table:name="Таблица11" table:style-name="Таблица11">
        <table:table-column table:style-name="Таблица11.A"/>
        <table:table-column table:style-name="Таблица11.B"/>
        <table:table-column table:style-name="Таблица11.C"/>
        <table:table-row table:style-name="Таблица11.1">
          <table:table-cell table:style-name="Таблица11.A1" office:value-type="string">
            <text:p text:style-name="P123">и</text:p>
          </table:table-cell>
          <table:table-cell table:style-name="Таблица11.A1" office:value-type="string">
            <text:p text:style-name="P124">Редкие и находящиеся под угрозой исчезновения объекты животного и растительного мира</text:p>
          </table:table-cell>
          <table:table-cell table:style-name="Таблица11.A1" office:value-type="string">
            <text:p text:style-name="P125"><text:span text:style-name="T28">Виды </text:span><text:span text:style-name="T29">животных</text:span><text:span text:style-name="T28">, занесенных в Красную книгу Кузбасса:</text:span></text:p>
            <text:p text:style-name="P126">позвоночные животные</text:p>
            <text:p text:style-name="P127">1.​ Сибирский осетр — <text:span text:style-name="T30">Acipenser baerii</text:span> Brandt, 1869</text:p>
            <text:p text:style-name="P127">2.​ Нельма — <text:span text:style-name="T21">Stenodus leucichthys nelma</text:span> Pallas, 1773</text:p>
            <text:p text:style-name="P127">3.​ Ленок — <text:span text:style-name="T21">Brachmystax lenok</text:span> Pallas, 1773</text:p>
            <text:p text:style-name="P127">4.​ Обыкновенный уж — <text:span text:style-name="T21">Natrix natrix </text:span>Linnaeus, 1758</text:p>
            <text:p text:style-name="P127">5.​ Чомга — <text:span text:style-name="T21">Podiceps cristatus</text:span> (Linnaeus, 1758)</text:p>
            <text:p text:style-name="P127">6.​ Серая цапля — <text:span text:style-name="T21">Ardea cinerea</text:span> Linnaeus, 1758</text:p>
            <text:p text:style-name="P127">7.​ Выпь — <text:span text:style-name="T21">Botaurus stellaris</text:span> (Linnaeus, 1758)</text:p>
            <text:p text:style-name="P127">8.​ Черный аист — <text:span text:style-name="T21">Ciconia nigra </text:span>(Linnaeus, 1758)</text:p>
            <text:p text:style-name="P127">9.​ Лебедь-кликун — <text:span text:style-name="T21">Cygnus cygnus </text:span>(Linnaeus, 1758)</text:p>
            <text:p text:style-name="P127">10.​ Скопа — <text:span text:style-name="T21">Pandion haliaetus</text:span> (Linnaeus, 1758)</text:p>
            <text:p text:style-name="P127">11.​ Xоxлатый осоед — <text:span text:style-name="T21">Pernis ptilorhynchus </text:span>(Temminck, 1821)</text:p>
            <text:p text:style-name="P127">12.​ Луговой лунь — <text:span text:style-name="T21">Circus pygargus </text:span>(Linnaeus, 1758)</text:p>
            <text:p text:style-name="P127">13.​ Малый перепелятник — <text:span text:style-name="T21">Accipiter virgatus</text:span> (Temminck, 1822)</text:p>
            <text:p text:style-name="P127">14.​ Большой подорлик — <text:span text:style-name="T21">Aquila clanga</text:span> Pallas, 1811</text:p>
            <text:p text:style-name="P128">15.​ Беркут — <text:span text:style-name="T21">Aquila chrysaetos</text:span> (Linnaeus, 1758)</text:p>
            <text:p text:style-name="P128">16.​ Орел-карлик — <text:span text:style-name="T21">Aquila pennatus </text:span>Gmelin, 1788</text:p>
            <text:p text:style-name="P128">17.​ Кобчик — <text:span text:style-name="T21">Falco vespertinus</text:span> Linnaeus, 1766</text:p>
            <text:p text:style-name="P128">18.​ Дербник — <text:span text:style-name="T21">Falco columbarius</text:span> Linnaeus, 1758</text:p>
            <text:p text:style-name="P127">19.​ Балобан — <text:span text:style-name="T21">Falco cherrug </text:span>Gray, 1834</text:p>
            <text:p text:style-name="P128">20.​ Сапсан — <text:span text:style-name="T21">Falco peregrinus</text:span> Gmelin, 1788</text:p>
            <text:p text:style-name="P128">21.​ Серый журавль — <text:span text:style-name="T21">Grus grus</text:span> (Linnaeus, 1758)</text:p>
            <text:p text:style-name="P127">22.​ Черный журавль — <text:span text:style-name="T21">Grus monacha </text:span>Temminck, 1835</text:p>
            <text:p text:style-name="P127">23.​ Большой веретенник — <text:span text:style-name="T21">Limosa limosa</text:span> (Linnaeus, 1758)</text:p>
            <text:p text:style-name="P127">24.​ Поручейник — <text:span text:style-name="T21">Tringa stagnatilis </text:span>(Bechstein, 1803)</text:p>
            <text:p text:style-name="P127">25.​ Степная чайка — <text:span text:style-name="T21">Larus barabensis</text:span> Johansen, 1960</text:p>
            <text:p text:style-name="P127">26.​ Малая чайка — <text:span text:style-name="T21">Larus minutus </text:span>Pallas, 1776</text:p>
            <text:p text:style-name="P127">27.​ Филин — <text:span text:style-name="T21">Bubo bubo </text:span>(Linnaeus, 1758)</text:p>
            <text:p text:style-name="P127">28.​ Колючехвост — <text:span text:style-name="T21">Hirundapus caudacutus </text:span>(Latham, 1802)</text:p>
            <text:p text:style-name="P127">29.​ Сибирский дрозд — <text:span text:style-name="T21">Zoothera sibirica</text:span> (Pallas, 1776)</text:p>
            <text:p text:style-name="P127">30.​ Мухоловка-мугимаки — <text:span text:style-name="T21">Ficedula mugimaki </text:span>(Temminck, 1836)</text:p>
            <text:p text:style-name="P127">31.​ Ночница Брандта — <text:span text:style-name="T21">Myotis brandti</text:span> (Eversmann, 1845)</text:p>
            <text:p text:style-name="P127">32.​ Водяная ночница — <text:span text:style-name="T21">Myotis daubentoni</text:span> (Kuhl, 1817)</text:p>
            <text:p text:style-name="P127">33.​ Бурый ушан — <text:span text:style-name="T21">Plecotus auritus</text:span> (Linnaeus, 1758)</text:p>
            <text:p text:style-name="P127">34.​ Северный кожан — <text:span text:style-name="T21">Eptesicus nilssoni</text:span> Keyserling et Blasius, 1839</text:p>
            <text:p text:style-name="P127">35.​ Двуцветный кожанок — <text:span text:style-name="T21">Vespertilio murinus</text:span> Linnaeus, 1758</text:p>
            <text:p text:style-name="P127">36.​ Большой трубконос — <text:span text:style-name="T21">Murina leucogaster</text:span> Milne-Edwards, 1872</text:p>
            <text:p text:style-name="P128">37.​ Речная выдра — <text:span text:style-name="T21">Lutra lutra</text:span> (Linnaeus, 1758)</text:p>
            <text:p text:style-name="P126">беспозвоночные животные</text:p>
            <text:p text:style-name="P128">38.​ Цикада горная – <text:span text:style-name="T21">Cicadetta montana</text:span> Scopoli, 1772 (III)</text:p>
            <text:p text:style-name="P128">39.​ Шмель необычный — <text:span text:style-name="T21">Bombus paradoxus</text:span> Dalla Torre, 1882 (III)</text:p>
            <text:p text:style-name="P128">40.​  Шмель модестус — <text:span text:style-name="T21">Bombus modestus</text:span> Eversmann, 1852 (III)</text:p>
            <text:p text:style-name="P128">41.​ Шмель спорадикус — <text:span text:style-name="T21">Bombus sporadicus</text:span> Nylander, 1848 (II)</text:p>
            <text:list text:style-name="L1">
              <text:list-header>
                <text:p text:style-name="P129">Виды растений, занесенных в Красную книгу Кузбасса:</text:p>
              </text:list-header>
            </text:list>
            <text:p text:style-name="P130">1. Девясил высокий – <text:span text:style-name="T21">Inula helenium</text:span> L.</text:p>
            <text:p text:style-name="P130">2. Липа сибирская –<text:span text:style-name="T21">Tilia sibirica</text:span> Fischer ex Bayer</text:p>
            <text:p text:style-name="P130">4. Башмачок крупноцветковый – <text:span text:style-name="T21">Cypripedium macranthon</text:span> Sw.</text:p>
            <text:p text:style-name="P130"><text:soft-page-break/>5. Пальцекорник балтийский –<text:span text:style-name="T21">Dactylorhiza baltica</text:span> (Klinge) Orlova</text:p>
            <text:p text:style-name="P130">6. Осмориза остистая –<text:span text:style-name="T21">Osmorhiza aristata</text:span> (Thunb.) Rydb.</text:p>
            <text:p text:style-name="P130">7. Многорядник Брауна – <text:span text:style-name="T21">Polystichum braunii</text:span> (Spenn.) Fee</text:p>
            <text:p text:style-name="P131">Виды растений со статусом 3 (R) - редкие виды:</text:p>
            <text:p text:style-name="P130">8. Красоднев желтый – <text:span text:style-name="T21">Hemerocallis lilio-asphodelus</text:span> L.</text:p>
            <text:p text:style-name="P130">9. Мятлик расставленнй – <text:span text:style-name="T21">Poa remota</text:span> Forsell.</text:p>
            <text:p text:style-name="P130">10. Кубышка малая – <text:span text:style-name="T21">Nuphar pumila</text:span> (Timm) DC.</text:p>
            <text:p text:style-name="P130">11. Кувшинка четырехгранная – <text:span text:style-name="T21">Nemphaea tetragona</text:span> Georgi</text:p>
            <text:p text:style-name="P130">12. Башмачок капельный – <text:span text:style-name="T21">Cypripedium guttatum</text:span> Sw.</text:p>
            <text:p text:style-name="P130">13. Дремлик болотный – <text:span text:style-name="T21">Epipactis palustris</text:span> (L.) Crantz</text:p>
            <text:p text:style-name="P130">14. Любка двулистная – <text:span text:style-name="T21">Platanthera bifolia</text:span> (L. ) Rich.</text:p>
            <text:p text:style-name="P130">15. Мякотница однолистная – <text:span text:style-name="T21">Malaxis monophyllos</text:span> (L.) Sw.</text:p>
            <text:p text:style-name="P130">16. Пальцекорник кровавый – <text:span text:style-name="T21">Dactylorhiza cruenta</text:span> (Muell.) Soo</text:p>
            <text:p text:style-name="P130">17. Пальцекорник мясокрасный – <text:span text:style-name="T21">Dactylorhiza incarnata</text:span> (L.) Soo</text:p>
            <text:p text:style-name="P130">18. Пальцекорник Фукса – <text:span text:style-name="T21">Dactyloriza fuchsii</text:span> (Druce) Soo</text:p>
            <text:p text:style-name="P130">19. Тайник яйцевидный – <text:span text:style-name="T21">Listera ovata</text:span> (L. ) R.Br.</text:p>
            <text:p text:style-name="P130">20. Подлесник европейский – <text:span text:style-name="T21">Sanicula europaea</text:span> L.</text:p>
            <text:p text:style-name="P130">21. Сальвиния плавающая – <text:span text:style-name="T21">Salvinia natans</text:span> (L.) All.</text:p>
            <text:p text:style-name="P130">22. Гроздовник полулунный - <text:span text:style-name="T21">Botrychium lunaria</text:span> (L.) Sw.</text:p>
            <text:p text:style-name="P132">Отдел мохообразные</text:p>
            <text:p text:style-name="P130">23. Фискомитриум широкоустьевый – <text:span text:style-name="T21">Physcomitrium eurystomum</text:span> Sendth.</text:p>
          </table:table-cell>
        </table:table-row>
        <table:table-row table:style-name="Таблица11.2">
          <table:table-cell table:style-name="Таблица11.A1" office:value-type="string">
            <text:p text:style-name="P123">к</text:p>
          </table:table-cell>
          <table:table-cell table:style-name="Таблица11.A1" office:value-type="string">
            <text:p text:style-name="P124">Суммарные сведения о биологическогом разнообразии</text:p>
          </table:table-cell>
          <table:table-cell table:style-name="Таблица11.A1" office:value-type="string">
            <text:p text:style-name="P133">По уточненным данным в заказнике обитает <text:span text:style-name="T31">262</text:span><text:span text:style-name="T32"> вид</text:span><text:span text:style-name="T31">а</text:span><text:span text:style-name="T32"> </text:span><text:span text:style-name="T31">позвоночных </text:span><text:span text:style-name="T32">животных</text:span>, из которых <text:span text:style-name="T31">2</text:span><text:span text:style-name="T33">0</text:span> видов рыб, <text:span text:style-name="T31">1 вид круглоротых,</text:span> <text:span text:style-name="T31">2</text:span> вида амфибий, <text:span text:style-name="T31">5</text:span> вида рептилий, 1<text:span text:style-name="T31">84</text:span> видов птиц и <text:span text:style-name="T33">5</text:span><text:span text:style-name="T31">0</text:span> вид млекопитающих. <text:span text:style-name="T34">В Красной книге Кемеровской области — Кузбасса </text:span><text:span text:style-name="T35">находится </text:span><text:span text:style-name="T31">37</text:span><text:span text:style-name="T34"> вид</text:span><text:span text:style-name="T36">ов</text:span><text:span text:style-name="T37"> </text:span><text:span text:style-name="T33">позвоночных </text:span><text:span text:style-name="T31">и 6 </text:span><text:span text:style-name="T32"><text:s/>вид</text:span><text:span text:style-name="T33">ов</text:span><text:span text:style-name="T32"> </text:span><text:span text:style-name="T31">беспозвоночных.</text:span></text:p>
            <text:p text:style-name="P133"><text:span text:style-name="T38">Ф</text:span>лора заказника включает <text:s/><text:span text:style-name="T31">546</text:span> вид<text:span text:style-name="T33">а</text:span> <text:span text:style-name="T31">высших </text:span><text:span text:style-name="T39">сосудистых растений </text:span><text:span text:style-name="T33">и </text:span><text:span text:style-name="T31">21</text:span><text:span text:style-name="T33"> вид </text:span><text:span text:style-name="T31">сосудистых споровых растений</text:span>. <text:s/><text:span text:style-name="T34">В Красн</text:span><text:span text:style-name="T38">ую</text:span><text:span text:style-name="T34"> книг</text:span><text:span text:style-name="T38">у</text:span><text:span text:style-name="T34"> Кемеровской области — Кузбасса </text:span><text:span text:style-name="T38">включено </text:span><text:span text:style-name="T31">21</text:span><text:span text:style-name="T39"> </text:span><text:span text:style-name="T34"><text:s/>вид</text:span><text:span text:style-name="T33">ов</text:span><text:span text:style-name="T39"> растений. </text:span></text:p>
          </table:table-cell>
        </table:table-row>
        <table:table-row table:style-name="Таблица11.3">
          <table:table-cell table:style-name="Таблица11.A1" office:value-type="string">
            <text:p text:style-name="P123">л</text:p>
          </table:table-cell>
          <table:table-cell table:style-name="Таблица11.A1" office:value-type="string">
            <text:p text:style-name="P124">Основные экосистемы ООПТ</text:p>
          </table:table-cell>
          <table:table-cell table:style-name="Таблица11.A1" office:value-type="string">
            <text:p text:style-name="P134">Хвойные, лиственные и смешанные леса, луга, болота.</text:p>
          </table:table-cell>
        </table:table-row>
        <table:table-row table:style-name="Таблица11.4">
          <table:table-cell table:style-name="Таблица11.A1" office:value-type="string">
            <text:p text:style-name="P123">м</text:p>
          </table:table-cell>
          <table:table-cell table:style-name="Таблица11.A1" office:value-type="string">
            <text:p text:style-name="P124">Особо ценные для региона и ООПТ природные объекты</text:p>
          </table:table-cell>
          <table:table-cell table:style-name="Таблица11.A1" office:value-type="string">
            <text:p text:style-name="P134">Информация отсутствует</text:p>
          </table:table-cell>
        </table:table-row>
        <table:table-row table:style-name="Таблица11.5">
          <table:table-cell table:style-name="Таблица11.A1" office:value-type="string">
            <text:p text:style-name="P123">н</text:p>
          </table:table-cell>
          <table:table-cell table:style-name="Таблица11.A1" office:value-type="string">
            <text:p text:style-name="P124">Лечебные и рекреационные ресурсы</text:p>
          </table:table-cell>
          <table:table-cell table:style-name="Таблица11.A1" office:value-type="string">
            <text:p text:style-name="P135">Отсутствуют</text:p>
          </table:table-cell>
        </table:table-row>
        <table:table-row table:style-name="Таблица11.6">
          <table:table-cell table:style-name="Таблица11.A1" office:value-type="string">
            <text:p text:style-name="P123">о</text:p>
          </table:table-cell>
          <table:table-cell table:style-name="Таблица11.A1" office:value-type="string">
            <text:p text:style-name="P124">Историко-культурные объекты на территории ООПТ</text:p>
          </table:table-cell>
          <table:table-cell table:style-name="Таблица11.A1" office:value-type="string">
            <text:p text:style-name="P135">Отсутствуют</text:p>
          </table:table-cell>
        </table:table-row>
        <table:table-row table:style-name="Таблица11.7">
          <table:table-cell table:style-name="Таблица11.A1" office:value-type="string">
            <text:p text:style-name="P123">п</text:p>
          </table:table-cell>
          <table:table-cell table:style-name="Таблица11.A1" office:value-type="string">
            <text:p text:style-name="P136">Оценка современного состояния и вклада ООПТ в поддержание экологического баланса окружающих <text:soft-page-break/>территорий</text:p>
          </table:table-cell>
          <table:table-cell table:style-name="Таблица11.A1" office:value-type="string">
            <text:p text:style-name="P137">Населенных пунктов на территории заказника нет, на границе – п. Салтымаково. сельскохозяйственное производство развито слабо. Дорого достаточно много, территория заказника доступна, но в условиях удаленности от крупных населенных пунктов обеспечение контроля за соблюдением режима заказника возможно.</text:p>
            <text:p text:style-name="P62">Заказник оказывает благоприятное воздействие на компоненты окружающей среды Кемеровской области и обеспечивает <text:soft-page-break/>сохранение целостности природного комплекса, устойчивое воспроизводство и восстановление растительного и животного мира.</text:p>
          </table:table-cell>
        </table:table-row>
      </table:table>
      <table:table table:name="Таблица13" table:style-name="Таблица13">
        <table:table-column table:style-name="Таблица13.A"/>
        <table:table-column table:style-name="Таблица13.B"/>
        <table:table-row table:style-name="Таблица13.1">
          <table:table-cell table:style-name="Таблица13.A1" office:value-type="string">
            <text:p text:style-name="P138">21</text:p>
          </table:table-cell>
          <table:table-cell table:style-name="Таблица13.A1" office:value-type="string">
            <text:p text:style-name="P139"><text:span text:style-name="T40">Э</text:span><text:span text:style-name="T41">кспликация земель ООПТ</text:span></text:p>
          </table:table-cell>
        </table:table-row>
        <table:table-row table:style-name="Таблица13.2">
          <table:table-cell table:style-name="Таблица13.A1" office:value-type="string">
            <text:p text:style-name="P138"/>
          </table:table-cell>
          <table:table-cell table:style-name="Таблица13.A1" office:value-type="string">
            <text:p text:style-name="P140">Информация отсутствует.</text:p>
          </table:table-cell>
        </table:table-row>
      </table:table>
      <table:table table:name="Таблица16" table:style-name="Таблица16">
        <table:table-column table:style-name="Таблица16.A"/>
        <table:table-column table:style-name="Таблица16.B"/>
        <table:table-row table:style-name="Таблица16.1">
          <table:table-cell table:style-name="Таблица16.A1" office:value-type="string">
            <text:p text:style-name="P138">22</text:p>
          </table:table-cell>
          <table:table-cell table:style-name="Таблица16.A1" office:value-type="string">
            <text:p text:style-name="P141"><text:span text:style-name="T42">Н</text:span>егативное воздействие на ООПТ (факторы и угрозы)</text:p>
          </table:table-cell>
        </table:table-row>
      </table:table>
      <table:table table:name="Таблица17" table:style-name="Таблица17">
        <table:table-column table:style-name="Таблица17.A"/>
        <table:table-column table:style-name="Таблица17.B"/>
        <table:table-column table:style-name="Таблица17.C"/>
        <table:table-column table:style-name="Таблица17.D"/>
        <table:table-row>
          <table:table-cell table:style-name="Таблица17.A1" office:value-type="string">
            <text:p text:style-name="P142">Фактор негативного воздействия</text:p>
          </table:table-cell>
          <table:table-cell table:style-name="Таблица17.A1" office:value-type="string">
            <text:p text:style-name="P142">Объект воздействия</text:p>
          </table:table-cell>
          <table:table-cell table:style-name="Таблица17.A1" office:value-type="string">
            <text:p text:style-name="P142">В чем проявляется воздействие</text:p>
          </table:table-cell>
          <table:table-cell table:style-name="Таблица17.D1" office:value-type="string">
            <text:p text:style-name="P142">Значимость (сила) воздействия</text:p>
          </table:table-cell>
        </table:table-row>
        <table:table-row>
          <table:table-cell table:style-name="Таблица17.A2" office:value-type="string">
            <text:p text:style-name="P143">Браконьерская охота</text:p>
          </table:table-cell>
          <table:table-cell table:style-name="Таблица17.A2" office:value-type="string">
            <text:p text:style-name="P143">Охотничьи виды животных</text:p>
          </table:table-cell>
          <table:table-cell table:style-name="Таблица17.A2" office:value-type="string">
            <text:p text:style-name="P143">Прямое уничтожение</text:p>
          </table:table-cell>
          <table:table-cell table:style-name="Таблица17.D2" office:value-type="string">
            <text:p text:style-name="P143">Умеренная</text:p>
          </table:table-cell>
        </table:table-row>
        <table:table-row>
          <table:table-cell table:style-name="Таблица17.A2" office:value-type="string">
            <text:p text:style-name="P143">Нерациональные рубки леса</text:p>
          </table:table-cell>
          <table:table-cell table:style-name="Таблица17.A2" office:value-type="string">
            <text:p text:style-name="P143">Лесной фонд</text:p>
          </table:table-cell>
          <table:table-cell table:style-name="Таблица17.A2" office:value-type="string">
            <text:p text:style-name="P143">Прямое уничтожение</text:p>
          </table:table-cell>
          <table:table-cell table:style-name="Таблица17.D2" office:value-type="string">
            <text:p text:style-name="P143">Умеренная</text:p>
          </table:table-cell>
        </table:table-row>
        <table:table-row>
          <table:table-cell table:style-name="Таблица17.A2" office:value-type="string">
            <text:p text:style-name="P143">Нерациональные рубки леса</text:p>
          </table:table-cell>
          <table:table-cell table:style-name="Таблица17.A2" office:value-type="string">
            <text:p text:style-name="P143">Объекты животного мира</text:p>
          </table:table-cell>
          <table:table-cell table:style-name="Таблица17.A2" office:value-type="string">
            <text:p text:style-name="P144">Уничтожение среды обитания</text:p>
          </table:table-cell>
          <table:table-cell table:style-name="Таблица17.D2" office:value-type="string">
            <text:p text:style-name="P143">Умеренная</text:p>
          </table:table-cell>
        </table:table-row>
      </table:table>
      <table:table table:name="Таблица12" table:style-name="Таблица12">
        <table:table-column table:style-name="Таблица12.A"/>
        <table:table-column table:style-name="Таблица12.B"/>
        <table:table-column table:style-name="Таблица12.C"/>
        <table:table-row table:style-name="Таблица12.1">
          <table:table-cell table:style-name="Таблица12.A1" office:value-type="string">
            <text:p text:style-name="P145">23</text:p>
          </table:table-cell>
          <table:table-cell table:style-name="Таблица12.A1" table:number-columns-spanned="2" office:value-type="string">
            <text:p text:style-name="P146">Юридические лица, ответственные за обеспечение охраны и функционирование ООПТ</text:p>
          </table:table-cell>
          <table:covered-table-cell/>
        </table:table-row>
        <table:table-row table:style-name="Таблица12.1">
          <table:table-cell table:style-name="Таблица12.A1" office:value-type="string">
            <text:p text:style-name="P147"/>
          </table:table-cell>
          <table:table-cell table:style-name="Таблица12.A1" office:value-type="string">
            <text:p text:style-name="P148">Название организации, созданной для управления ООПТ или на которую возложено обязательство по охране</text:p>
          </table:table-cell>
          <table:table-cell table:style-name="Таблица12.A1" office:value-type="string">
            <text:p text:style-name="P149"/>
            <text:p text:style-name="P150"/>
            <text:p text:style-name="P151">Министерство лесного комплекса и охотничьего хозяйства Кузбасса</text:p>
            <text:p text:style-name="P152"/>
          </table:table-cell>
        </table:table-row>
        <table:table-row table:style-name="Таблица12.1">
          <table:table-cell table:style-name="Таблица12.A1" office:value-type="string">
            <text:p text:style-name="P147"/>
          </table:table-cell>
          <table:table-cell table:style-name="Таблица12.A1" office:value-type="string">
            <text:p text:style-name="P153">Юридический адрес</text:p>
          </table:table-cell>
          <table:table-cell table:style-name="Таблица12.A1" office:value-type="string">
            <text:p text:style-name="P154">г. Кемерово, Мирная, 5</text:p>
          </table:table-cell>
        </table:table-row>
        <table:table-row table:style-name="Таблица12.1">
          <table:table-cell table:style-name="Таблица12.A1" office:value-type="string">
            <text:p text:style-name="P147"/>
          </table:table-cell>
          <table:table-cell table:style-name="Таблица12.A1" office:value-type="string">
            <text:p text:style-name="P153">Почтовый адрес</text:p>
          </table:table-cell>
          <table:table-cell table:style-name="Таблица12.A1" office:value-type="string">
            <text:p text:style-name="P155">650036, Кемерово, ул. Мирная, 5</text:p>
          </table:table-cell>
        </table:table-row>
        <table:table-row table:style-name="Таблица12.1">
          <table:table-cell table:style-name="Таблица12.A1" office:value-type="string">
            <text:p text:style-name="P147"/>
          </table:table-cell>
          <table:table-cell table:style-name="Таблица12.A1" office:value-type="string">
            <text:p text:style-name="P153">телефон</text:p>
          </table:table-cell>
          <table:table-cell table:style-name="Таблица12.A1" office:value-type="string">
            <text:p text:style-name="P154">8(384-2) 34-04-64</text:p>
          </table:table-cell>
        </table:table-row>
        <table:table-row table:style-name="Таблица12.1">
          <table:table-cell table:style-name="Таблица12.A1" office:value-type="string">
            <text:p text:style-name="P147"/>
          </table:table-cell>
          <table:table-cell table:style-name="Таблица12.A1" office:value-type="string">
            <text:p text:style-name="P156"><text:span text:style-name="T43">e</text:span><text:span text:style-name="T7">-</text:span><text:span text:style-name="T43">mail</text:span></text:p>
          </table:table-cell>
          <table:table-cell table:style-name="Таблица12.A1" office:value-type="string">
            <text:p text:style-name="P157"><text:a xlink:type="simple" xlink:href="mailto:dlk@kemles.ru" text:style-name="Internet_20_link" text:visited-style-name="Visited_20_Internet_20_Link"><text:span text:style-name="Internet_20_link"><text:span text:style-name="T44">dlk@kemles.ako.ru</text:span></text:span></text:a></text:p>
          </table:table-cell>
        </table:table-row>
        <table:table-row table:style-name="Таблица12.1">
          <table:table-cell table:style-name="Таблица12.A1" office:value-type="string">
            <text:p text:style-name="P147"/>
          </table:table-cell>
          <table:table-cell table:style-name="Таблица12.A1" office:value-type="string">
            <text:p text:style-name="P153">Адрес сайта в сети интернет</text:p>
          </table:table-cell>
          <table:table-cell table:style-name="Таблица12.A1" office:value-type="string">
            <text:p text:style-name="P158">https://kemles.ru/</text:p>
          </table:table-cell>
        </table:table-row>
        <table:table-row table:style-name="Таблица12.1">
          <table:table-cell table:style-name="Таблица12.A1" office:value-type="string">
            <text:p text:style-name="P147"/>
          </table:table-cell>
          <table:table-cell table:style-name="Таблица12.A1" office:value-type="string">
            <text:p text:style-name="P153">Дата государственной регистрации юридического лица и регистрационный номер</text:p>
          </table:table-cell>
          <table:table-cell table:style-name="Таблица12.A1" office:value-type="string">
            <text:p text:style-name="P149"/>
            <text:p text:style-name="P159"><text:span text:style-name="T7">Зарегистрирован в Едином государственном реестре юридических лиц, государственный регистрационный номер </text:span><text:s/><text:span text:style-name="T7">1114205044711 <text:s/>от </text:span><text:s/><text:span text:style-name="T7">27.12.2011</text:span></text:p>
          </table:table-cell>
        </table:table-row>
        <table:table-row table:style-name="Таблица12.1">
          <table:table-cell table:style-name="Таблица12.A1" office:value-type="string">
            <text:p text:style-name="P147"/>
          </table:table-cell>
          <table:table-cell table:style-name="Таблица12.A1" office:value-type="string">
            <text:p text:style-name="P153">ФИО руководителя организации</text:p>
          </table:table-cell>
          <table:table-cell table:style-name="Таблица12.A1" office:value-type="string">
            <text:p text:style-name="P160">Бойко Евгений Васильевич</text:p>
            <text:p text:style-name="P161"/>
          </table:table-cell>
        </table:table-row>
        <table:table-row table:style-name="Таблица12.1">
          <table:table-cell table:style-name="Таблица12.A1" office:value-type="string">
            <text:p text:style-name="P147"/>
          </table:table-cell>
          <table:table-cell table:style-name="Таблица12.A1" office:value-type="string">
            <text:p text:style-name="P153">Служебный телефон</text:p>
          </table:table-cell>
          <table:table-cell table:style-name="Таблица12.A1" office:value-type="string">
            <text:p text:style-name="P157"><text:a xlink:type="simple" xlink:href="tel:+73842312137" text:style-name="Internet_20_link" text:visited-style-name="Visited_20_Internet_20_Link"><text:span text:style-name="Internet_20_link"><text:span text:style-name="T45">+7 (3842) 31-21-37</text:span></text:span></text:a></text:p>
          </table:table-cell>
        </table:table-row>
        <table:table-row table:style-name="Таблица12.1">
          <table:table-cell table:style-name="Таблица12.A1" office:value-type="string">
            <text:p text:style-name="P147"/>
          </table:table-cell>
          <table:table-cell table:style-name="Таблица12.A1" office:value-type="string">
            <text:p text:style-name="P162"><text:span text:style-name="T7">Начальник отдела </text:span><text:s/><text:span text:style-name="T7">сохранения биоразнообразия, мониторинга и экопросвещения</text:span></text:p>
          </table:table-cell>
          <table:table-cell table:style-name="Таблица12.A1" office:value-type="string">
            <text:p text:style-name="P150">Данилова Ольга Олеговна</text:p>
            <text:p text:style-name="P150"/>
          </table:table-cell>
        </table:table-row>
        <table:table-row table:style-name="Таблица12.1">
          <table:table-cell table:style-name="Таблица12.A1" office:value-type="string">
            <text:p text:style-name="P147"/>
          </table:table-cell>
          <table:table-cell table:style-name="Таблица12.A1" office:value-type="string">
            <text:p text:style-name="P153">Служебный телефон</text:p>
          </table:table-cell>
          <table:table-cell table:style-name="Таблица12.A1" office:value-type="string">
            <text:p text:style-name="P154">7(3842) 55-86-87</text:p>
          </table:table-cell>
        </table:table-row>
        <table:table-row table:style-name="Таблица12.1">
          <table:table-cell table:style-name="Таблица12.A1" office:value-type="string">
            <text:p text:style-name="P163">24</text:p>
          </table:table-cell>
          <table:table-cell table:style-name="Таблица12.A1" table:number-columns-spanned="2" office:value-type="string">
            <text:p text:style-name="P164"><text:span text:style-name="T46">С</text:span>ведения об иных лицах, на которых возложены обязательства по охране ООПТ</text:p>
          </table:table-cell>
          <table:covered-table-cell/>
        </table:table-row>
        <text:soft-page-break/>
        <table:table-row table:style-name="Таблица12.1">
          <table:table-cell table:style-name="Таблица12.A1" office:value-type="string">
            <text:p text:style-name="P165"/>
          </table:table-cell>
          <table:table-cell table:style-name="Таблица12.A1" table:number-columns-spanned="2" office:value-type="string">
            <text:p text:style-name="P166">Отсутствуют.</text:p>
          </table:table-cell>
          <table:covered-table-cell/>
        </table:table-row>
      </table:table>
      <table:table table:name="Таблица14" table:style-name="Таблица14">
        <table:table-column table:style-name="Таблица14.A"/>
        <table:table-column table:style-name="Таблица14.B"/>
        <table:table-row table:style-name="Таблица14.1">
          <table:table-cell table:style-name="Таблица14.A1" office:value-type="string">
            <text:p text:style-name="P167">25</text:p>
          </table:table-cell>
          <table:table-cell table:style-name="Таблица14.A1" office:value-type="string">
            <text:p text:style-name="P168"><text:span text:style-name="T47">О</text:span>бщий режим охраны и использования ООПТ</text:p>
          </table:table-cell>
        </table:table-row>
        <table:table-row table:style-name="Таблица14.1">
          <table:table-cell table:style-name="Таблица14.A1" office:value-type="string">
            <text:p text:style-name="P169"/>
          </table:table-cell>
          <table:table-cell table:style-name="Таблица14.A1" office:value-type="string">
            <text:p text:style-name="P170"><text:span text:style-name="T48">Р</text:span>ежим охраны заказника утвержден Постановление<text:span text:style-name="T49">м</text:span> Коллегии Администрации Кемеровской области от 14.10.2009 № 412 "О государственных природных заказниках Кемеровской области — Кузбасса"</text:p>
            <text:p text:style-name="P171"><text:bookmark text:name="p_32133"/>3.1. На всей территории заказника запрещается любая деятельность, если она противоречит целям создания заказника или причиняет вред природным комплексам и компонентам, в том числе:</text:p>
            <text:p text:style-name="P171">3.1.1. Охота на все виды объектов животного мира и иные виды пользования животным миром, за исключением охоты в целях осуществления научно-исследовательской деятельности, образовательной деятельности и охоты в целях регулирования численности охотничьих ресурсов.</text:p>
            <text:p text:style-name="P171">3.1.2. Передвижение самоходной гусеничной техники (за исключением передвижения на самоходной гусеничной технике работников организаций, индивидуальных предпринимателей и граждан при осуществлении ими сельскохозяйственного производства, строительства, реконструкции, эксплуатации объектов строительства и осуществления деятельности по рубке древесины), а также вездеходов на шинах низкого давления, снегоходов, квадроциклов (за исключением передвижения на вездеходах с шинами низкого давления, снегоходах, квадроциклах по существующим дорогам, на организованной в установленном порядке дорожно-тропиночной сети, учебно-туристических и снегоходных трассах и использования их работниками организаций и индивидуальными предпринимателями при осуществлении строительства, реконструкции, эксплуатации объектов строительства, оказания услуг гражданам и другим лицам, а также должностными лицами Департамента по охране объектов животного мира Кузбасса (далее - Департамент), Департамента лесного комплекса Кузбасса, Управления государственной инспекции по надзору за техническим состоянием самоходных машин и других видов техники Кузбасса, работниками Федерального государственного бюджетного учреждения "Государственный природный заповедник "Кузнецкий Алатау" (в границах охранной зоны государственного заповедника "Кузнецкий Алатау"), юридическими лицами и индивидуальными предпринимателями, осуществляющими пользование охотничьими ресурсами (охотпользователи), полиции и аварийно-спасательных служб при исполнении своих полномочий).</text:p>
            <text:p text:style-name="P172"><text:span text:style-name="T4">3.1.3. Сплошные рубки лесных насаждений, все виды рубок участков лесов в радиусе 300 м вокруг глухариных токов и все виды рубок по заготовке древесины, за исключением случаев, предусмотренных </text:span><text:a xlink:type="simple" xlink:href="https://internet.garant.ru/#/document/7513076/entry/441" text:style-name="Internet_20_link" text:visited-style-name="Visited_20_Internet_20_Link"><text:span text:style-name="T50">пунктом 3.4</text:span></text:a><text:span text:style-name="T4"> настоящего Положения.</text:span></text:p>
            <text:p text:style-name="P171">3.1.4. Геологическое изучение недр, разведка и добыча полезных ископаемых.</text:p>
            <text:p text:style-name="P173">3.1.5. Проведение взрывных работ.</text:p>
            <text:p text:style-name="P171"><text:bookmark text:name="p_33"/>3.1.6. Сплав леса.</text:p>
            <text:p text:style-name="P171">3.1.7. Разрушение нор диких животных и гнезд птиц.</text:p>
            <text:p text:style-name="P173">3.1.8. Пускание палов, выжигание растительности, за исключением контролируемых отжигов, проводимых в рамках проведения противопожарных мероприятий.</text:p>
            <text:p text:style-name="P173">3.1.9. Нахождение на территории заказника людей с оружием (за исключением должностных лиц Департамента, должностных лиц Департамента лесного комплекса Кузбасса, работников Федерального государственного бюджетного учреждения "Государственный природный заповедник "Кузнецкий Алатау" (в границах охранной зоны государственного заповедника "Кузнецкий Алатау"), юридических лиц и индивидуальных предпринимателей, осуществляющих пользование охотничьими ресурсами (охотпользователи), полиции и аварийно-спасательных служб при исполнении своих полномочий.</text:p>
            <text:p text:style-name="P173">3.1.10. Нахождение на территории заказника людей с собакой (за исключением собак, используемых при организации мероприятий по охране природных комплексов и объектов, <text:soft-page-break/>а также при проведении оперативно-розыскных и аварийно-спасательных мероприятий).</text:p>
            <text:p text:style-name="P171"><text:bookmark text:name="p_87"/>3.1.11. Хранение ядохимикатов, химических реагентов и других опасных для объектов животного мира и среды их обитания материалов, сырья и отходов производства (кроме мест, специально оборудованных для хранения опасных веществ), засорение территории бытовыми отходами.</text:p>
            <text:p text:style-name="P171"><text:bookmark text:name="entry_435"/>3.1.12. Применение ядохимикатов, химических реагентов и других опасных для объектов животного мира и среды их обитания материалов, за исключением случаев, когда применение ядохимикатов, химических реагентов и других действий направлено на ликвидацию стихийных бедствий, влекущих за собой непоправимые последствия для объектов животного мира или среды их обитания, борьбу с опасными вредителями леса и уход за лесными культурами.</text:p>
            <text:p text:style-name="P171">3.1.13. Предоставление на территории заказника земельных участков для ведения садоводства и огородничества, строительства гаражей для собственных нужд или индивидуального жилищного строительства;</text:p>
            <text:p text:style-name="P174"><text:span text:style-name="T4">строительство автомобильных дорог, трубопроводов, линий электропередачи и других коммуникаций в границах заказника в случаях, установленных законодательством (в случае зонирования заказника - в границах его функциональных зон, режим которых, установленный в соответствии законодательством, запрещает размещение соответствующих объектов), а также строительство, реконструкция и эксплуатация промышленных, хозяйственных, жилых объектов и некапитальных строений, сооружений, не связанных с разрешенной на территории заказника деятельностью, за исключением случаев, предусмотренных </text:span><text:a xlink:type="simple" xlink:href="https://internet.garant.ru/#/document/7513076/entry/441" text:style-name="Internet_20_link" text:visited-style-name="Visited_20_Internet_20_Link"><text:span text:style-name="T50">пунктом 3.4</text:span></text:a><text:span text:style-name="T4"> настоящего Положения.</text:span></text:p>
            <text:p text:style-name="P173">3.1.14. Уничтожение или порча установленных предупредительных или информационных знаков (панно, аншлагов).</text:p>
            <text:p text:style-name="P173">3.1.15. Выкашивание травы в мае, июне, а также выкашивание травы вкруговую (по периферии к центру) во избежание гибели молодняка птиц и мелких животных.</text:p>
            <text:p text:style-name="P173">3.1.16. Передвижение на маломерных судах по водным объектам, расположенным в границах заказника (за исключением должностных лиц Департамента, должностных лиц Департамента лесного комплекса Кузбасса, работников Федерального государственного бюджетного учреждения "Государственный природный заповедник "Кузнецкий Алатау" (в границах охранной зоны государственного заповедника "Кузнецкий Алатау"), работников полиции и аварийно-спасательных служб при исполнении своих полномочий, юридических лиц и индивидуальных предпринимателей, осуществляющих пользование охотничьими ресурсами (охотпользователи), физических лиц, являющихся собственниками, владельцами, пользователями, арендаторами земельных и лесных участков, которые расположены в границах заказника).</text:p>
            <text:p text:style-name="P174"><text:span text:style-name="T4">Передвижение на маломерных судах по водным объектам, расположенным в границах заказника в период нереста и осенней миграции рыб в соответствии с </text:span><text:a xlink:type="simple" xlink:href="https://internet.garant.ru/#/document/400453923/entry/1000" text:style-name="Internet_20_link" text:visited-style-name="Visited_20_Internet_20_Link"><text:span text:style-name="T50">правилами</text:span></text:a><text:span text:style-name="T4"> рыболовства для Западно-Сибирского рыбохозяйственного бассейна, утвержденных </text:span><text:a xlink:type="simple" xlink:href="https://internet.garant.ru/#/document/400453923/entry/0" text:style-name="Internet_20_link" text:visited-style-name="Visited_20_Internet_20_Link"><text:span text:style-name="T50">приказом</text:span></text:a><text:span text:style-name="T4"> Минсельхоза России от 30.10.2020 N 646, а также действующими нормативными правовыми документами Кемеровской области - Кузбасса запрещено (за исключением должностных лиц Департамента, должностных лиц Департамента лесного комплекса Кузбасса, работников Федерального государственного бюджетного учреждения "Государственный природный заповедник "Кузнецкий Алатау" (в границах охранной зоны государственного заповедника "Кузнецкий Алатау"), работников полиции и аварийно-спасательных служб при исполнении своих полномочий).</text:span></text:p>
            <text:p text:style-name="P173">3.1.17. Любительское рыболовство на реке Тайдон и ее притоках, а также нахождение на территории заказника людей с орудиями добычи (вылова) водных биологических ресурсов до 01.01.2028.</text:p>
            <text:p text:style-name="P173">3.2. Проведение выборочных рубок лесных насаждений, расположенных на территории заказников, в лесохозяйственных целях должно обеспечивать сохранность целевого назначения лесов и выполняемых ими функций.</text:p>
            <text:p text:style-name="P173"><text:soft-page-break/>3.3. На территории заказника хозяйственная и иная деятельность осуществляется с соблюдением действующего законодательства,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 а также при эксплуатации зданий, транспортных магистралей, трубопроводов, линий связи и электропередачи.</text:p>
            <text:p text:style-name="P173">3.4. На территории заказника в установленном порядке разрешается:</text:p>
            <text:p text:style-name="P173">3.4.1. Реконструкция и эксплуатация существующих объектов строительства, автомобильных дорог, трубопроводов, линий электропередачи и других коммуникаций по согласованию с Департаментом.</text:p>
            <text:p text:style-name="P173">3.4.2. Реконструкция и эксплуатация существующих объектов строительства, а также строительство и размещение новых зданий, сооружений и некапитальных строений, сооружений, связанных с созданием лесной инфраструктуры и с выполнением задач, возложенных на заказник.</text:p>
            <text:p text:style-name="P173">3.4.3. Строительство, реконструкция и эксплуатация зданий, сооружений и некапитальных строений, сооружений в границах территории населенных пунктов, расположенных в границах заказника.</text:p>
            <text:p text:style-name="P173">3.4.4. Проведение научно-исследовательских и производственных работ, использование природных ресурсов в научно-исследовательских целях, не разрушающих окружающую среду и не истощающих биологические ресурсы, в соответствии с научным обоснованием и соблюдением действующего законодательства с уведомлением Департамента до начала их проведения.</text:p>
            <text:p text:style-name="P171"><text:bookmark text:name="p_32593"/>3.4.5. Проведение санитарно-оздоровительных мероприятий, в том числе рубок погибших и поврежденных лесных насаждений, выборочных рубок, проводимых в целях ухода за лесными насаждениями, с уведомлением Департамента до начала их проведения.</text:p>
            <text:p text:style-name="P171">3.4.6. Выборочные рубки лесных насаждений, на которые право их использования возникло на основании договора аренды лесных участков до дня вступления в силу настоящего постановления, на срок до момента окончания действия договора.</text:p>
            <text:p text:style-name="P171">3.4.7. Оказание платных услуг в соответствии с действующим законодательством по согласованию с Департамента и Федеральным государственным бюджетным учреждением "Государственный природный заповедник "Кузнецкий Алатау" (в границах охранной зоны государственного заповедника "Кузнецкий Алатау").</text:p>
            <text:p text:style-name="P172"><text:span text:style-name="T4">3.5. Ведение лесного хозяйства (охрана, защита и воспроизводство лесов) на территории заказника осуществляется в соответствии с лесохозяйственными регламентами и в соответствии с установленным </text:span><text:span text:style-name="Emphasis"><text:span text:style-name="T51">режимом</text:span></text:span><text:span text:style-name="T4"> </text:span><text:span text:style-name="Emphasis"><text:span text:style-name="T51">охраны</text:span></text:span><text:span text:style-name="T4"> заказников, а также </text:span><text:span text:style-name="Emphasis"><text:span text:style-name="T51">режимом</text:span></text:span><text:span text:style-name="T4"> охранной зоны заповедника "Кузнецкий Алатау".</text:span></text:p>
            <text:p text:style-name="P172"><text:span text:style-name="T4">3.6. Исключен с 20 апреля 2023 г. - </text:span><text:a xlink:type="simple" xlink:href="https://internet.garant.ru/#/document/406764649/entry/14" text:style-name="Internet_20_link" text:visited-style-name="Visited_20_Internet_20_Link"><text:span text:style-name="T52">Постановление</text:span></text:a><text:span text:style-name="T4"> Правительства Кемеровской области - Кузбасса от 19 апреля 2023 г. N 234</text:span></text:p>
            <text:p text:style-name="P171"><text:bookmark text:name="p_32255"/>3.7. Проведение научно-исследовательских работ сотрудниками специализированных научных организаций на территории заказника осуществляется в соответствии с действующим законодательством.</text:p>
            <text:p text:style-name="P172"><text:span text:style-name="T4">3.8. Рекреационная и иная не запрещенная деятельность на территории заказника должна осуществляться по согласованию с Федеральным государственным бюджетным учреждением "Государственный природный заповедник "Кузнецкий Алатау" (в границах охранной зоны государственного заповедника "Кузнецкий Алатау"), с соблюдением </text:span><text:a xlink:type="simple" xlink:href="https://internet.garant.ru/#/document/12154455/entry/1000" text:style-name="Internet_20_link" text:visited-style-name="Visited_20_Internet_20_Link"><text:span text:style-name="T50">Правил</text:span></text:a><text:span text:style-name="T4"> пожарной безопасности в лесах, </text:span><text:a xlink:type="simple" xlink:href="https://internet.garant.ru/#/document/71685642/entry/1000" text:style-name="Internet_20_link" text:visited-style-name="Visited_20_Internet_20_Link"><text:span text:style-name="T50">Правил</text:span></text:a><text:span text:style-name="T4"> санитарной безопасности в лесах, </text:span><text:a xlink:type="simple" xlink:href="https://internet.garant.ru/#/document/71540192/entry/1000" text:style-name="Internet_20_link" text:visited-style-name="Visited_20_Internet_20_Link"><text:span text:style-name="T50">Правил</text:span></text:a><text:span text:style-name="T4"> лесовосстановления, </text:span><text:a xlink:type="simple" xlink:href="https://internet.garant.ru/#/document/71843498/entry/1000" text:style-name="Internet_20_link" text:visited-style-name="Visited_20_Internet_20_Link"><text:span text:style-name="T50">Правил</text:span></text:a><text:span text:style-name="T4"> ухода за лесами и других правил (порядков и нормативов), предусмотренных действующим законодательством.</text:span></text:p>
            <text:p text:style-name="P172"><text:span text:style-name="T4">3.9. Установленный </text:span><text:span text:style-name="Emphasis"><text:span text:style-name="T51">режим</text:span></text:span><text:span text:style-name="T4"> особой </text:span><text:span text:style-name="Emphasis"><text:span text:style-name="T51">охраны</text:span></text:span><text:span text:style-name="T4"> заказника обязаны соблюдать все без исключения физические и юридические лица (водопользователи, пользователи, владельцы и собственники земельных участков (акваторий, участков лесного фонда), расположенных в границах заказника) и нести за его нарушение административную, уголовную или иную </text:span><text:soft-page-break/><text:span text:style-name="T4">установленную законодательством Российской Федерации ответственность.</text:span></text:p>
            <text:p text:style-name="P172"><text:span text:style-name="T4">3.10. В целях создания инфраструктуры для развития экологического туризма, иной деятельности, не противоречащей </text:span><text:span text:style-name="Emphasis"><text:span text:style-name="T51">режиму</text:span></text:span><text:span text:style-name="T4"> особой </text:span><text:span text:style-name="Emphasis"><text:span text:style-name="T51">охраны</text:span></text:span><text:span text:style-name="T4">, на территории заказника допускается:</text:span></text:p>
            <text:p text:style-name="P171">3.10.1. В летний период - осуществление благоустройства, в том числе размещение дорожно-тропиночной сети, учебно-туристической трассы; проведение мероприятий, имеющих культурное, эстетическое, рекреационное, оздоровительное значение.</text:p>
            <text:p text:style-name="P171">3.10.2. В зимний период - организация снегоходной трассы, т.е. специально подготовленной полосы снега различной протяженности и сложности с плотным снежным покрытием, свободной от препятствий и обозначенной специальными знаками сезонного назначения.</text:p>
            <text:p text:style-name="P175"><text:bookmark text:name="p_1877116"/><text:span text:style-name="T53">3.11. Деятельность в соответствии с </text:span><text:a xlink:type="simple" xlink:href="https://internet.garant.ru/#/document/7513076/entry/1000000041" text:style-name="Internet_20_link" text:visited-style-name="Visited_20_Internet_20_Link"><text:span text:style-name="T54">пунктом 3.10</text:span></text:a><text:span text:style-name="T53"> настоящего Положения осуществляется Департаментом или организациями, индивидуальными предпринимателями по согласованию с Департаментом, а также по согласованию с Федеральным государственным бюджетным учреждением "Государственный природный заповедник "Кузнецкий Алатау" (в границах охранной зоны государственного заповедника "Кузнецкий Алатау").</text:span></text:p>
            <text:p text:style-name="P171">3.12. Запреты, установленные настоящим Положением, не действуют в границах территории населенных пунктов, расположенных в границах заказника.</text:p>
            <text:p text:style-name="P171">3.13. Проектная документация объектов, строительство, реконструкция которых на территории заказника допускаются настоящим Положением, подлежит государственной экологической экспертизе в соответствии с действующим законодательством.</text:p>
            <text:p text:style-name="P173">Государственная экспертиза и иная экспертиза любой документации также проводится в случае, если ее проведение предусмотрено действующим законодательством.</text:p>
          </table:table-cell>
        </table:table-row>
        <table:table-row table:style-name="Таблица14.1">
          <table:table-cell table:style-name="Таблица14.A1" office:value-type="string">
            <text:p text:style-name="P176">26</text:p>
          </table:table-cell>
          <table:table-cell table:style-name="Таблица14.A1" office:value-type="string">
            <text:p text:style-name="P168"><text:span text:style-name="T47">З</text:span>онирование территории ООПТ</text:p>
          </table:table-cell>
        </table:table-row>
        <table:table-row table:style-name="Таблица14.1">
          <table:table-cell table:style-name="Таблица14.A1" office:value-type="string">
            <text:p text:style-name="P169"/>
          </table:table-cell>
          <table:table-cell table:style-name="Таблица14.A1" office:value-type="string">
            <text:p text:style-name="P177"><text:span text:style-name="T55">О</text:span>тсутствует.</text:p>
          </table:table-cell>
        </table:table-row>
        <table:table-row table:style-name="Таблица14.1">
          <table:table-cell table:style-name="Таблица14.A1" office:value-type="string">
            <text:p text:style-name="P176">27</text:p>
          </table:table-cell>
          <table:table-cell table:style-name="Таблица14.A1" office:value-type="string">
            <text:p text:style-name="P168"><text:span text:style-name="T47">Р</text:span>ежим охранной зоны ООПТ</text:p>
          </table:table-cell>
        </table:table-row>
        <table:table-row table:style-name="Таблица14.1">
          <table:table-cell table:style-name="Таблица14.A1" office:value-type="string">
            <text:p text:style-name="P169"/>
          </table:table-cell>
          <table:table-cell table:style-name="Таблица14.A1" office:value-type="string">
            <text:p text:style-name="P178"><text:span text:style-name="T55">О</text:span>тсутствует.</text:p>
          </table:table-cell>
        </table:table-row>
        <table:table-row table:style-name="Таблица14.1">
          <table:table-cell table:style-name="Таблица14.A1" office:value-type="string">
            <text:p text:style-name="P176">28</text:p>
          </table:table-cell>
          <table:table-cell table:style-name="Таблица14.A1" office:value-type="string">
            <text:p text:style-name="P168"><text:span text:style-name="T47">С</text:span>обственники, землепользователи, землевладельцы, арендаторы земельных участков, находящихся в границах ООПТ<text:line-break/></text:p>
          </table:table-cell>
        </table:table-row>
        <table:table-row table:style-name="Таблица14.1">
          <table:table-cell table:style-name="Таблица14.A1" office:value-type="string">
            <text:p text:style-name="P169"/>
          </table:table-cell>
          <table:table-cell table:style-name="Таблица14.A1" office:value-type="string">
            <text:p text:style-name="P179">Информация отсутствует.</text:p>
          </table:table-cell>
        </table:table-row>
        <table:table-row table:style-name="Таблица14.9">
          <table:table-cell table:style-name="Таблица14.A1" office:value-type="string">
            <text:p text:style-name="P180">29</text:p>
          </table:table-cell>
          <table:table-cell table:style-name="Таблица14.A1" office:value-type="string">
            <text:p text:style-name="P164"><text:span text:style-name="T47">П</text:span>росветительские и рекреационные объекты на ООПТ</text:p>
          </table:table-cell>
        </table:table-row>
        <table:table-row table:style-name="Таблица14.1">
          <table:table-cell table:style-name="Таблица14.A1" office:value-type="string">
            <text:p text:style-name="P181"/>
          </table:table-cell>
          <table:table-cell table:style-name="Таблица14.A1" office:value-type="string">
            <text:p text:style-name="P179">Информация отсутствует.</text:p>
          </table:table-cell>
        </table:table-row>
        <table:table-row table:style-name="Таблица14.1">
          <table:table-cell table:style-name="Таблица14.A1" table:number-columns-spanned="2" office:value-type="string">
            <text:p text:style-name="P182">Морозова Снежана Евгеньевна, старший инспектор отдела особо охраняемых природных территорий Министерства лесного комплекса и охотничьего хозяйства Кемеровской области — Кузбасса, <text:a xlink:type="simple" xlink:href="mailto:morozova@kemles.ako.ru" text:style-name="Internet_20_link" text:visited-style-name="Visited_20_Internet_20_Link">morozova@kemles.ako.ru</text:a> </text:p>
            <text:p text:style-name="P182">Дата составления: 15.06.2026.</text:p>
          </table:table-cell>
          <table:covered-table-cell/>
        </table:table-row>
      </table:table>
      <text:p text:style-name="P183"/>
      <text:p text:style-name="P183"/>
      <text:p text:style-name="P183"/>
      <text:p text:style-name="P183"/>
      <text:p text:style-name="P183"/>
      <text:p text:style-name="P184">Приложение 1</text:p>
      <text:p text:style-name="P185">Список фролы ГПЗ «Салтымаковский»</text:p>
      <text:p text:style-name="P186"/>
      <text:p text:style-name="P185">Семейство - Lycopodiaceae</text:p>
      <text:p text:style-name="P187"><text:span text:style-name="T21">Lycopodium annotinum</text:span> L. – Плаун сомнительный</text:p>
      <text:p text:style-name="P188">Семейство — Equisetaceae</text:p>
      <text:p text:style-name="P189"><text:span text:style-name="T56">Equisetum arvense</text:span><text:span text:style-name="T57"> L. – Хвощ полевой</text:span></text:p>
      <text:p text:style-name="P189"><text:span text:style-name="T56">Equisetum fluviatile</text:span><text:span text:style-name="T57"> L</text:span><text:span text:style-name="T56">. (E. heleocharis </text:span><text:span text:style-name="T57">Ehrh</text:span><text:span text:style-name="T56">.) </text:span><text:span text:style-name="T57">– Хвощ речной</text:span></text:p>
      <text:p text:style-name="P189"><text:span text:style-name="T56">Equisetum hyemale</text:span><text:span text:style-name="T57"> L. – Хвощ зимующий</text:span></text:p>
      <text:p text:style-name="P187"><text:span text:style-name="T21">Equisetum palustre</text:span> L. – Хвощ болотный</text:p>
      <text:p text:style-name="P187"><text:span text:style-name="T21">Equisetum pratense</text:span> Ehrh. – Хвощ луговой</text:p>
      <text:p text:style-name="P187"><text:span text:style-name="T21">Equisetum sylvaticum</text:span> L. – Хвощ лесной</text:p>
      <text:p text:style-name="P190">Семейство - Ophioglossaceae</text:p>
      <text:p text:style-name="P187"><text:span text:style-name="T21">Botrychium lunaria</text:span> (L.) Sw. – Гроздовник полулунный</text:p>
      <text:p text:style-name="P190">Семейство - Onocleaceae</text:p>
      <text:p text:style-name="P191"><text:span text:style-name="T21">Matteuccia struthiopteris</text:span> (L.) Tod. – Страусник обыкновенный, черная сарана</text:p>
      <text:p text:style-name="P192">Семейство - Athyriaceae</text:p>
      <text:p text:style-name="P191"><text:span text:style-name="T21">Athyrium filix-femina</text:span> (L.) Roth – Кочедыжник женский</text:p>
      <text:p text:style-name="P191"><text:span text:style-name="T21">Diplasium sibiricum</text:span> (Turcz. ex G. Kunze) Kurata – Диплазиум сибирский</text:p>
      <text:p text:style-name="P192">Семейство - Woodsiaceae</text:p>
      <text:p text:style-name="P191"><text:span text:style-name="T21">Woodsia ilvensis</text:span> (L.) R. Br. – Вудсия эльбская</text:p>
      <text:p text:style-name="P192">Семейство - Dryopteridaceae (Aspidiaceae)</text:p>
      <text:p text:style-name="P191"><text:span text:style-name="T21">Dryopteris carthusiana</text:span> (Vill.) H.P. Fuchs – Щитовник шартрский</text:p>
      <text:p text:style-name="P191"><text:span text:style-name="T21">Dryopteris expansa</text:span> (C. Presl) Fraser – Jenkins et Jermy - Щитовник захватывающий</text:p>
      <text:p text:style-name="P191"><text:span text:style-name="T21">Dryopteris filix-mas</text:span> (L.) Schott – Щитовник мужской</text:p>
      <text:p text:style-name="P191"><text:span text:style-name="T21">Polystichum braunii</text:span> (Spenn.) Fee – Многорядник Брауна</text:p>
      <text:p text:style-name="P191"><text:span text:style-name="T21">Gymnocarpium dryopteris</text:span> (L.) Newm. – Голокучник трехраздельный</text:p>
      <text:p text:style-name="P192">Семейство - Thelypteridaceae</text:p>
      <text:p text:style-name="P191"><text:span text:style-name="T21">Phegopteris connectilis</text:span> (Michx.) Watt – Фегоптерис связывающий</text:p>
      <text:p text:style-name="P191"><text:span text:style-name="T21">Thelypteris palustris</text:span> Schott – Телиптерис болотный</text:p>
      <text:p text:style-name="P191"><text:span text:style-name="T21">Pteridium aquilinum</text:span> (L.) Kuhn. – Орляк обыкновенный</text:p>
      <text:p text:style-name="P192">Семейство - Salviniaceae</text:p>
      <text:p text:style-name="P191"><text:span text:style-name="T21">Salvinia natans</text:span> (L.) All. – Сальвиния плавающая</text:p>
      <text:p text:style-name="P193"><text:span text:style-name="T58">Семейство</text:span> - <text:span text:style-name="T58">Pinaceae</text:span></text:p>
      <text:p text:style-name="P191"><text:span text:style-name="T21">Abies sibirica</text:span> Ledeb. – Пихта сибирская</text:p>
      <text:p text:style-name="P191"><text:span text:style-name="T21">Picea obovata</text:span> Ledeb. – Ель сибирская</text:p>
      <text:p text:style-name="P191"><text:span text:style-name="T21">Larix sibirica</text:span> Ledeb. – Лиственница сибирская</text:p>
      <text:p text:style-name="P191"><text:span text:style-name="T21">Pinus sibirica</text:span> Du Tour – Сосна сибирская, кедр сибирский</text:p>
      <text:p text:style-name="P191"><text:span text:style-name="T21">Pinus sylvestris</text:span> L. – Сосна обыкновенная</text:p>
      <text:p text:style-name="P192">Семейство - Typhaceae</text:p>
      <text:p text:style-name="P191"><text:span text:style-name="T21">Typha latifolia</text:span> L. – Рогоз широколистный</text:p>
      <text:p text:style-name="P192">Семейство - Sparganiaceae</text:p>
      <text:p text:style-name="P191"><text:span text:style-name="T21">Sparganium еmersum</text:span> Rehm. – Ежеголовник всплывший</text:p>
      <text:p text:style-name="P191"><text:span text:style-name="T21">Sparganium erectum</text:span> L. – Ежеголовник прямой</text:p>
      <text:p text:style-name="P191"><text:span text:style-name="T21">Sparganium glomeratum</text:span> ( Laest.) Neum. – Ежеголовник скученный</text:p>
      <text:p text:style-name="P191"><text:span text:style-name="T21">Sparganium rothertii</text:span> Tzvel. – Ежеголовник Ротерта</text:p>
      <text:p text:style-name="P192">Семейство-Potamogetonaceae</text:p>
      <text:p text:style-name="P191"><text:span text:style-name="T21">Potamogeton alpinus</text:span> Balb. – Рдест альпийский</text:p>
      <text:p text:style-name="P191"><text:span text:style-name="T21">Potamogeton crispus</text:span> L. – Рдест курчавый</text:p>
      <text:p text:style-name="P194"><text:span text:style-name="T21">Potamogeton lucens</text:span> L. – Рдест блестящий</text:p>
      <text:p text:style-name="P195"/>
      <text:p text:style-name="P191"><text:soft-page-break/><text:span text:style-name="T21">Potamogeton natans</text:span> L. – Рдест плавающий</text:p>
      <text:p text:style-name="P191"><text:span text:style-name="T21">Potamogeton pectinatus</text:span> L. – Рдест гребенчатый</text:p>
      <text:p text:style-name="P191"><text:span text:style-name="T21">Potamogeton perfoliatus</text:span> L. – Рдест пронзеннолистный</text:p>
      <text:p text:style-name="P191"><text:span text:style-name="T21">Potamogeton praelongus</text:span> Wulf. - – Рдест длиннейший</text:p>
      <text:p text:style-name="P193"><text:span text:style-name="T58">Семейство</text:span> -<text:span text:style-name="T58">Juncaginaceae</text:span></text:p>
      <text:p text:style-name="P191"><text:span text:style-name="T21">Triglochin palustre</text:span> L. – Триостренник болотный</text:p>
      <text:p text:style-name="P192">Семейство - Alismataceae</text:p>
      <text:p text:style-name="P191"><text:span text:style-name="T21">Alisma plantago-aqatica</text:span> L. – Частуха подорожниковая</text:p>
      <text:p text:style-name="P191"><text:span text:style-name="T21">Sagittaria natans</text:span> Pall. – Стрелолист плавающий</text:p>
      <text:p text:style-name="P191"><text:span text:style-name="T21">Sagittaria sagittifolia</text:span> L. – Стрелолист стрелолистный</text:p>
      <text:p text:style-name="P192">Семейство - Butomaceae</text:p>
      <text:p text:style-name="P191"><text:span text:style-name="T21">Butomus umbellatus</text:span> L. – Сусак зонтичный</text:p>
      <text:p text:style-name="P192">Семейство - Hydtrocharitaceae</text:p>
      <text:p text:style-name="P191"><text:span text:style-name="T21">Hydrilla verticillata</text:span> (L. fil.) Royle – Гидрилла мутовчатая</text:p>
      <text:p text:style-name="P191"><text:span text:style-name="T21">Stratiotes aloides</text:span> L. – Телорез обыкновенный</text:p>
      <text:p text:style-name="P191"><text:span text:style-name="T21">Hydrocharis morus-ranae</text:span> L. – Водокрас обыкновенный</text:p>
      <text:p text:style-name="P192">Семейство - Poaceae</text:p>
      <text:p text:style-name="P191"><text:span text:style-name="T21">Agrostis clavata </text:span>Trin. – Полевица булавовидная</text:p>
      <text:p text:style-name="P191"><text:span text:style-name="T21">Agrostis gigantea</text:span> Roth – Полевица гигантская</text:p>
      <text:p text:style-name="P191"><text:span text:style-name="T21">Agrostis stolonifera</text:span> L. – Полевица побегообразующая</text:p>
      <text:p text:style-name="P191"><text:span text:style-name="T21">Agrostis tenuis</text:span> Sibth. – Полевица тонкая</text:p>
      <text:p text:style-name="P191"><text:span text:style-name="T21">Alopecurus aequalis</text:span> Sobol. – Лисохвост равный</text:p>
      <text:p text:style-name="P191"><text:span text:style-name="T21">Alopecurus pratensis</text:span> L. – Лисохвост луговой</text:p>
      <text:p text:style-name="P191"><text:span text:style-name="T21">Brachypodium pinnatum</text:span> (L.) Beauv. – Коротконожка перистая</text:p>
      <text:p text:style-name="P191"><text:span text:style-name="T21">Brachypodium sylvaticum</text:span> (Huds.) Beauv. – Коротконожка лесная</text:p>
      <text:p text:style-name="P191"><text:span text:style-name="T21">Bromopsis inermis</text:span> (Leyss.) Holub– Кострец безостый</text:p>
      <text:p text:style-name="P191"><text:span text:style-name="T21">Calamagrostis arundinacea</text:span> (L.) Roth – Вейник тростниковый</text:p>
      <text:p text:style-name="P191"><text:span text:style-name="T21">Calamagrostis epigeios</text:span> (L.) Roth – Вейник наземный</text:p>
      <text:p text:style-name="P191"><text:span text:style-name="T21">Calamagrostis obtusata</text:span> Trin. – Вейник притупленный</text:p>
      <text:p text:style-name="P191"><text:span text:style-name="T21">Calamagrostis pavlovii</text:span> Roshev. – Вейник Павлова</text:p>
      <text:p text:style-name="P191"><text:span text:style-name="T21">Calamagrostis purpurea</text:span> (Trin.) Trin. – Вейник пурпурный</text:p>
      <text:p text:style-name="P191"><text:span text:style-name="T21">Dactylis glomerata</text:span> L. – Ежа сборная</text:p>
      <text:p text:style-name="P191"><text:span text:style-name="T21">Deschampsia caespitosa</text:span> (L.) Beauv. – Щучка дернистая</text:p>
      <text:p text:style-name="P191"><text:span text:style-name="T21">Echinochloa crus-galli</text:span> (L.) Beauv. - Ежовник обыкновенный</text:p>
      <text:p text:style-name="P191"><text:span text:style-name="T21">Elymus caninus</text:span> (L.) L. – Пырейник собачий</text:p>
      <text:p text:style-name="P191"><text:span text:style-name="T21">Elymus mutabilis</text:span> (Drob.) Tzvel.- Пырейникик изменчивый</text:p>
      <text:p text:style-name="P191"><text:span text:style-name="T21">Elymus sibiricus</text:span> L. – Пырейник сибирский</text:p>
      <text:p text:style-name="P191"><text:span text:style-name="T21">Elytrigia repens</text:span> (L.) Beauv. <text:span text:style-name="T21">(Agropyron repens </text:span>(L.) Beauv<text:span text:style-name="T21">.)</text:span> – Пырей ползучий</text:p>
      <text:p text:style-name="P191"><text:span text:style-name="T21">Festuca altissima</text:span> All. – Овсяница высочайшая</text:p>
      <text:p text:style-name="P191"><text:span text:style-name="T21">Festuca gigantea</text:span> (L.) Villar – Овсяница гигантская</text:p>
      <text:p text:style-name="P191"><text:span text:style-name="T21">Festuca pratensis</text:span> Huds. – Овсяница луговая</text:p>
      <text:p text:style-name="P191"><text:span text:style-name="T21">Festuca rubra</text:span> L. – Овсяница красная</text:p>
      <text:p text:style-name="P191"><text:span text:style-name="T21">Glyceria notata</text:span> Chevall.( <text:span text:style-name="T21">G. plicata</text:span> (Fries) Fries )– Манник отмеченный складчатый</text:p>
      <text:p text:style-name="P191"><text:span text:style-name="T21">Glyceria triflora</text:span> (Korsh.) Kom. – Манник трехцветковый</text:p>
      <text:p text:style-name="P191"><text:span text:style-name="T21">Helictotrichon pubescens</text:span> (Huds.) Pilg. - Овсец пушистый</text:p>
      <text:p text:style-name="P191"><text:span text:style-name="T21">Hierochloe sibirica</text:span> (Tzvelev) Czer. – Зубровка сибирская</text:p>
      <text:p text:style-name="P191"><text:span text:style-name="T21">Melica nutans</text:span> L. – Перловник поникающий</text:p>
      <text:p text:style-name="P191"><text:span text:style-name="T21">Milium effusum</text:span> L. – Бор развесистый</text:p>
      <text:p text:style-name="P191"><text:span text:style-name="T21">Phalaroides arundinacea</text:span> (L.) Rausch. <text:span text:style-name="T21">(Digraphis arundinacea (L.) Trin.) </text:span>– Двукисточник тростниковый</text:p>
      <text:p text:style-name="P191"><text:span text:style-name="T21">Phleum рratense</text:span> L. – Тимофеевка луговая</text:p>
      <text:p text:style-name="P191"><text:span text:style-name="T21">Phragmites australis</text:span> (Cav.) Trin. ex Steud. <text:span text:style-name="T21">(Ph. communis </text:span>Trin.) – Тростник южный</text:p>
      <text:p text:style-name="P191"><text:soft-page-break/><text:span text:style-name="T21">Poa nemoralis</text:span> L. – Мятлик лесной</text:p>
      <text:p text:style-name="P191"><text:span text:style-name="T21">Poa palustris</text:span> L. – Мятлик болотный</text:p>
      <text:p text:style-name="P191"><text:span text:style-name="T21">Poa pratensis</text:span> L. – Мятлик луговой</text:p>
      <text:p text:style-name="P191"><text:span text:style-name="T21">Poa remota </text:span>Forsell. – Мятлик расставленный</text:p>
      <text:p text:style-name="P191"><text:span text:style-name="T21">Poa sibirica</text:span> Roshev. – Мятлик сибирский</text:p>
      <text:p text:style-name="P191"><text:span text:style-name="T21">Рoa supina</text:span> Schrader – Мятлик приземистый</text:p>
      <text:p text:style-name="P191"><text:span text:style-name="T21">Poa trivialis</text:span> L – Мятлик. обыкновенный</text:p>
      <text:p text:style-name="P191"><text:span text:style-name="T21">Scolochloa festucacea</text:span> (Willd.) Link – Тростянка овсяницевидная</text:p>
      <text:p text:style-name="P191"><text:span text:style-name="T21">Setaria viridis</text:span> (L.) P.B. – Щетинник зеленый</text:p>
      <text:p text:style-name="P191"><text:span text:style-name="T21">Trisetum sibiricum</text:span> Rupr. – Трищетинник сибирский</text:p>
      <text:p text:style-name="P192">Семейство - Cyperaceae</text:p>
      <text:p text:style-name="P191"><text:span text:style-name="T21">Carex acuta</text:span> L. – Осока острая</text:p>
      <text:p text:style-name="P191"><text:span text:style-name="T21">Carex appropinquata</text:span> Schum. – Осока сближенная</text:p>
      <text:p text:style-name="P191"><text:span text:style-name="T21">Carex arnellii</text:span> Christ - Осока Арнелля</text:p>
      <text:p text:style-name="P191"><text:span text:style-name="T21">Carex atherodes</text:span> Spreng. <text:span text:style-name="T21">(Carex orthostachys </text:span>C.A. Mey<text:span text:style-name="T21">.) </text:span>– Осока остистая</text:p>
      <text:p text:style-name="P191"><text:span text:style-name="T21">Carex canescens</text:span> L. – Осока седеющая</text:p>
      <text:p text:style-name="P191"><text:span text:style-name="T21">Carex cespitosa</text:span> L. – Осока дернистая</text:p>
      <text:p text:style-name="P191"><text:span text:style-name="T21">Carex curaica</text:span> Kunth – Осока курайская</text:p>
      <text:p text:style-name="P191"><text:span text:style-name="T21">Carex elongata</text:span> L. – Осока удлиненная</text:p>
      <text:p text:style-name="P191"><text:span text:style-name="T21">Carex enervis</text:span> C.A. Mey. – Осока безжилковая</text:p>
      <text:p text:style-name="P191"><text:span text:style-name="T21">Сarex juncella</text:span> (Fries) Th. Fries – Осока ситничек</text:p>
      <text:p text:style-name="P191"><text:span text:style-name="T21">Carex lasiocarpa</text:span> Ehrh. – Осока волосистоплодная</text:p>
      <text:p text:style-name="P191"><text:span text:style-name="T21">Carex macroura</text:span> Meinsh. – Осока большехвостая</text:p>
      <text:p text:style-name="P191"><text:span text:style-name="T21">Carex muricata</text:span> L. <text:span text:style-name="T21">(Carex polyphylla </text:span>Kar. et Kir<text:span text:style-name="T21">.) </text:span>– Осока колючковатая</text:p>
      <text:p text:style-name="P191"><text:span text:style-name="T21">Carex pallescens</text:span> L. – Осока бледнеющая</text:p>
      <text:p text:style-name="P191"><text:span text:style-name="T21">Carex praecox</text:span> Schreb. – Осока ранняя</text:p>
      <text:p text:style-name="P191"><text:span text:style-name="T21">Carex pseudocyperus</text:span> L. – Осока ложносытевая</text:p>
      <text:p text:style-name="P191"><text:span text:style-name="T21">Carex rhynchophysa</text:span> C.A.Mey. – Осока вздутоносая</text:p>
      <text:p text:style-name="P191"><text:span text:style-name="T21">Carex rostrata</text:span> Stokes – Осока кругловатая</text:p>
      <text:p text:style-name="P191"><text:span text:style-name="T21">Carex vesicaria</text:span> L. <text:span text:style-name="T21">(Carex inflata </text:span>Huds.) – Осока пузырчатая</text:p>
      <text:p text:style-name="P191"><text:span text:style-name="T21">Carex vulpina</text:span> L. – Осока лисья</text:p>
      <text:p text:style-name="P191"><text:span text:style-name="T21">Eleocharis acicularis</text:span> (L.) Roem. et Schult. – Болотница игольчатая</text:p>
      <text:p text:style-name="P191"><text:span text:style-name="T21">Eleocharis austriaca</text:span> Hayek – Болотница австрийская</text:p>
      <text:p text:style-name="P191"><text:span text:style-name="T21">Eleocharis mamillata</text:span> Lindb. fil. – Болотница сосочковая</text:p>
      <text:p text:style-name="P191"><text:span text:style-name="T21">Eleocharis palustris</text:span> (L.) Roem. et Schult. – Болотница болотная</text:p>
      <text:p text:style-name="P191"><text:span text:style-name="T21">Scirpus lacustris</text:span> L. – Камыш озерный</text:p>
      <text:p text:style-name="P191"><text:span text:style-name="T21">Scirpus radicans</text:span> Schkuhr – Камыш укореняющийся</text:p>
      <text:p text:style-name="P191"><text:span text:style-name="T21">Scirpus sylvaticus</text:span> L. – Камыш лесной</text:p>
      <text:p text:style-name="P192">Семейство - Araceae</text:p>
      <text:p text:style-name="P191"><text:span text:style-name="T21">Acorus calamus</text:span> L. – Аир болотный</text:p>
      <text:p text:style-name="P191"><text:span text:style-name="T21">Calla palustris</text:span> L. – Белокрыльник болотный</text:p>
      <text:p text:style-name="P192">Семейство - Lemnaceae</text:p>
      <text:p text:style-name="P191"><text:span text:style-name="T21">Spirodela polyrhiza</text:span> (L.) Schleid. – Многокоренник обыкновенный</text:p>
      <text:p text:style-name="P191"><text:span text:style-name="T21">Lemna minor</text:span> L. – Ряска маленькая</text:p>
      <text:p text:style-name="P191"><text:span text:style-name="T21">Lemna trisulca</text:span> L. – Ряска тройчатая</text:p>
      <text:p text:style-name="P192">Семейство - Juncaceae</text:p>
      <text:p text:style-name="P191"><text:span text:style-name="T21">Juncus alpino-articulatus</text:span> Chaix <text:span text:style-name="T21">(J. alpinus </text:span>Vill<text:span text:style-name="T21">.)</text:span> – Ситник альпийско-членистый</text:p>
      <text:p text:style-name="P191"><text:span text:style-name="T21">Juncus articulatus</text:span> L. – Ситник членистый</text:p>
      <text:p text:style-name="P191"><text:span text:style-name="T21">Juncus bufonius</text:span> L. – Ситник жабий</text:p>
      <text:p text:style-name="P191"><text:span text:style-name="T21">Juncus compressus</text:span> Jacq. – Ситник сплюснутый</text:p>
      <text:p text:style-name="P191"><text:span text:style-name="T21">Juncus filiformis</text:span> L. – Ситник нитевидный</text:p>
      <text:p text:style-name="P196"><text:span text:style-name="T21">Luzula pallescens</text:span> Sw. - Ожика бледноватая</text:p>
      <text:p text:style-name="P192"><text:soft-page-break/>Семейство - Alliaceae</text:p>
      <text:p text:style-name="P191"><text:span text:style-name="T21">Allium microdictyon</text:span> Prokh. – Лук черемша</text:p>
      <text:p text:style-name="P191"><text:span text:style-name="T21">Allium obliquum</text:span> L. – Лук косой</text:p>
      <text:p text:style-name="P191"><text:span text:style-name="T21">Allium schoenoprasum</text:span> L. – Лук скорода</text:p>
      <text:p text:style-name="P192">Семейство – Liliaceae</text:p>
      <text:p text:style-name="P191"><text:span text:style-name="T21">Erythronium sibiricum</text:span> (Fisch. et C.A. Mey.) Kryl. – Кандык сибирский</text:p>
      <text:p text:style-name="P191"><text:span text:style-name="T21">Gagea granulosa</text:span> Turcz. – Гусинолук зернистый</text:p>
      <text:p text:style-name="P191"><text:span text:style-name="T21">Lilium pilosiusculum</text:span> (Freyn) Miscz. – Лилия саранка</text:p>
      <text:p text:style-name="P192">Семейство – Hemerocallidaceae</text:p>
      <text:p text:style-name="P191"><text:span text:style-name="T21">Hemerocallis lilioasphodelus</text:span> L. – Красоднев малый</text:p>
      <text:p text:style-name="P192">Семейство – Melanthiaceae</text:p>
      <text:p text:style-name="P191"><text:span text:style-name="T21">Veratrum lobelianum</text:span> Bernh. – Чемерица Лобеля</text:p>
      <text:p text:style-name="P191"><text:span text:style-name="T21">Veratrum nigrum</text:span> L. Чемерица черная</text:p>
      <text:p text:style-name="P192">Семейство – Convallariaceae</text:p>
      <text:p text:style-name="P191"><text:span text:style-name="T21">Maianthemum bifolium</text:span> (L.) F. W. Schmidt – Майник двулистный</text:p>
      <text:p text:style-name="P191"><text:span text:style-name="T21">Polygonatum humile</text:span> Fisch. ex Maxim. – Купена низкая</text:p>
      <text:p text:style-name="P191"><text:span text:style-name="T21">Polygonatum odoratum</text:span> (Mill.) Druce <text:span text:style-name="T21">(P. officinale All.)</text:span> – Купена душистая</text:p>
      <text:p text:style-name="P192">Семейство – Trilliaceae</text:p>
      <text:p text:style-name="P191"><text:span text:style-name="T21">Paris quadrifolia</text:span> L. – Вороний глаз четырехлистный</text:p>
      <text:p text:style-name="P192">Семейство – Iridaceae</text:p>
      <text:p text:style-name="P191"><text:span text:style-name="T21">Iris ruthenica</text:span> Ker-Gawl. – Касатик русский</text:p>
      <text:p text:style-name="P192">Семейство – Orchidaceae</text:p>
      <text:p text:style-name="P191"><text:span text:style-name="T21">Cypripedium guttatum</text:span> Sw. – Башмачок капельный</text:p>
      <text:p text:style-name="P191"><text:span text:style-name="T21">Cypripedium macranthоn</text:span> Sw. – Башмачок крупноцветковый</text:p>
      <text:p text:style-name="P191"><text:span text:style-name="T21">Dactylorhiza baltica</text:span> (Klinge) Orlova – Пальцекорник балтийский</text:p>
      <text:p text:style-name="P191"><text:span text:style-name="T21">Dactylorhiza cruenta</text:span> (O.F.Muell.) Soo – Пальцекорник кровавый</text:p>
      <text:p text:style-name="P191"><text:span text:style-name="T21">Dactylorhiza fuchsii</text:span> (Druce) Soo – Пальцекорник Фукса</text:p>
      <text:p text:style-name="P191"><text:span text:style-name="T21">Dactylorhiza incarnata</text:span> (L.) Soo – Пальцекорник мясо-красный</text:p>
      <text:p text:style-name="P191"><text:span text:style-name="T21">Dactylorhiza meyeri</text:span> (Reichenb.fil.) Aver – Пальцекорник Мейера</text:p>
      <text:p text:style-name="P191"><text:span text:style-name="T21">Epipactis palustris</text:span> (L.) Crantz – Дремлик болотный</text:p>
      <text:p text:style-name="P191"><text:span text:style-name="T21">Gymnadenia conopsea</text:span> (L.) R. Br. – Кокушник длиннорогий</text:p>
      <text:p text:style-name="P191"><text:span text:style-name="T21">Listera ovata (</text:span>L.) R. Br. – Тайник яйцевидный</text:p>
      <text:p text:style-name="P191"><text:span text:style-name="T21">Malaxis monophyllos</text:span> (L.) Sw (<text:span text:style-name="T21">Microtylis monophyllos (L.) Lindl.) </text:span>– Мякотница однолистная</text:p>
      <text:p text:style-name="P191"><text:span text:style-name="T21">Platanthera bifolia</text:span> (L.) Rich. – Любка двулистная</text:p>
      <text:p text:style-name="P193"><text:span text:style-name="T58">Семейств</text:span><text:span text:style-name="T59">о - </text:span><text:span text:style-name="T58">Salicaceae</text:span></text:p>
      <text:p text:style-name="P191"><text:span text:style-name="T21">Populus laurifolia</text:span> Ledeb. – Тополь лавролистный</text:p>
      <text:p text:style-name="P191"><text:span text:style-name="T21">Populus nigra</text:span> L. – Тополь черный</text:p>
      <text:p text:style-name="P191"><text:span text:style-name="T21">Populus tremula</text:span> L. - Осина</text:p>
      <text:p text:style-name="P191"><text:span text:style-name="T21">Salix bebbiana</text:span> Sarg. – Ива Бэбба</text:p>
      <text:p text:style-name="P191"><text:span text:style-name="T21">Salix caprea</text:span> L. – Ива козья</text:p>
      <text:p text:style-name="P191"><text:span text:style-name="T21">Salix cinerea</text:span> L. – Ива пепельно-серая</text:p>
      <text:p text:style-name="P191"><text:span text:style-name="T21">Salix dasyclados</text:span> Wimm. – Ива шерстистопобеговая</text:p>
      <text:p text:style-name="P191"><text:span text:style-name="T21">Salix pentandra</text:span> L. – Ива пятитычинковая</text:p>
      <text:p text:style-name="P191"><text:span text:style-name="T21">Salix pyrolifolia</text:span> Ledeb. – Ива грушанколистная</text:p>
      <text:p text:style-name="P191"><text:span text:style-name="T21">Salix rorida</text:span> Laksch. – Ива росистая</text:p>
      <text:p text:style-name="P191"><text:span text:style-name="T21">Salix rosmarinifolia</text:span> L. – Ива розмаринолистная</text:p>
      <text:p text:style-name="P191"><text:span text:style-name="T21">Salix triandra</text:span> L. – Ива трехтычинковая</text:p>
      <text:p text:style-name="P191"><text:span text:style-name="T21">Salix viminalis</text:span> L. <text:span text:style-name="T21">(Salix rossica Nas.) </text:span>– Ива прутовидная (корзиночная)</text:p>
      <text:p text:style-name="P192">Семейство - Betulaceae</text:p>
      <text:p text:style-name="P191"><text:span text:style-name="T21">Betula alba</text:span> L. <text:span text:style-name="T21">(Betula pubescens Ehrh., Betula tortuosa Ledeb.)</text:span> – Береза белая</text:p>
      <text:p text:style-name="P191"><text:span text:style-name="T21">Betula pendula</text:span> Roth – Береза повислая</text:p>
      <text:p text:style-name="P197"><text:span text:style-name="T21">Duschekia fruticosa</text:span> (Rupr.) Pouzar – Ольховник кустарниковый</text:p>
      <text:p text:style-name="P193"><text:soft-page-break/><text:span text:style-name="T58">Семейство -</text:span> <text:span text:style-name="T58">Cannabaceae</text:span></text:p>
      <text:p text:style-name="P191"><text:span text:style-name="T21">Cannabis sativa</text:span> L. (Cannabis ruderalis Janisch.) – Конопля посевная</text:p>
      <text:p text:style-name="P191"><text:span text:style-name="T21">Humulus lupulus</text:span> L. – Хмель обыкновенный</text:p>
      <text:p text:style-name="P193"><text:span text:style-name="T58">Семейство -</text:span> <text:span text:style-name="T58">Urticaceae</text:span></text:p>
      <text:p text:style-name="P191"><text:span text:style-name="T21">Urtica dioica</text:span> L. – Крапива двудомная</text:p>
      <text:p text:style-name="P198"><text:span text:style-name="T21">Urtica urens</text:span> L. – Крапива жгучая.</text:p>
      <text:p text:style-name="P192">Семейство - Santalaceae</text:p>
      <text:p text:style-name="P191"><text:span text:style-name="T21">Thesium repens</text:span> Ledeb. – Ленец ползучий</text:p>
      <text:p text:style-name="P193"><text:span text:style-name="T58">Семейство -</text:span> <text:span text:style-name="T58">Polygonaceae</text:span></text:p>
      <text:p text:style-name="P191"><text:span text:style-name="T21">Aconogonon alpinum</text:span> (All.) Schur <text:span text:style-name="T21">(Polygonum undulatum </text:span>Murr<text:span text:style-name="T21">., Polygonum alpinum </text:span>All<text:span text:style-name="T21">.)</text:span> – Таран альпийский</text:p>
      <text:p text:style-name="P191"><text:span text:style-name="T21">Bistorta major</text:span> S.F. Gray <text:span text:style-name="T21">(Polygonum bistorta </text:span>L<text:span text:style-name="T21">.)</text:span> – Змеевик большой</text:p>
      <text:p text:style-name="P191"><text:span text:style-name="T21">Bistorta vivipara</text:span> (L.) S.F. Gray <text:span text:style-name="T21">(Polygonum viviparum </text:span>L.) – Змеевик живородящий</text:p>
      <text:p text:style-name="P191"><text:span text:style-name="T21">Fallopia convolvulus</text:span> (L.) A. Love <text:span text:style-name="T21">(Polygonum convolvulus </text:span>L<text:span text:style-name="T21">.)</text:span> – Гречишка вьюнковая</text:p>
      <text:p text:style-name="P191"><text:span text:style-name="T21">Persicaria amphibia</text:span> (L.) S.F. Gray <text:span text:style-name="T21">(Polygonum amphibolium </text:span>L<text:span text:style-name="T21">.) </text:span>– Горец земноводный</text:p>
      <text:p text:style-name="P191"><text:span text:style-name="T21">Persicaria hydropiper</text:span> (L.) Spach (<text:span text:style-name="T21">Polygonum hydropiper </text:span>L.) – Горец перечный</text:p>
      <text:p text:style-name="P191"><text:span text:style-name="T21">Persicaria lapathifolia</text:span> (L.) S.F. Gray <text:span text:style-name="T21">(Polygonum lapathifolium </text:span>L<text:span text:style-name="T21">.) </text:span>– Горец развесистый</text:p>
      <text:p text:style-name="P191"><text:span text:style-name="T21">Persicaria scabra</text:span> (Moench) Mold. – Горец шероховатый</text:p>
      <text:p text:style-name="P191"><text:span text:style-name="T21">Polygonum aviculare</text:span> L. – Спорыш птичий</text:p>
      <text:p text:style-name="P191"><text:span text:style-name="T21">Rumex acetosella</text:span> L. – Щавель воробьиный, щавелек</text:p>
      <text:p text:style-name="P191"><text:span text:style-name="T21">Rumex aquaticus</text:span> L. – Щавель водяной</text:p>
      <text:p text:style-name="P191"><text:span text:style-name="T21">Rumex maritimus</text:span> L. – Щавель приморский</text:p>
      <text:p text:style-name="P191"><text:span text:style-name="T21">Rumex pseudonatronatus</text:span> (Borb.) Borb. ex Murb. – Щавель ложносолончаковый</text:p>
      <text:p text:style-name="P191"><text:span text:style-name="T21">Rumex thyrsiflorus</text:span> Fingerh. – Щавель пирамидальный</text:p>
      <text:p text:style-name="P192">Семейство - Chenopodiaceae</text:p>
      <text:p text:style-name="P191"><text:span text:style-name="T21">Atriplex patula</text:span> L. – Лебеда раскидистая</text:p>
      <text:p text:style-name="P191"><text:span text:style-name="T21">Atriplex sagittata</text:span> Borkh. – Лебеда стреловидная</text:p>
      <text:p text:style-name="P191"><text:span text:style-name="T21">Urtica urens</text:span> L. – Крапива жгучая</text:p>
      <text:p text:style-name="P191"><text:span text:style-name="T21">Chenopodium album</text:span> L. – Марь белая</text:p>
      <text:p text:style-name="P191"><text:span text:style-name="T21">Chenopodium glaucum</text:span> L. - Марь сизая</text:p>
      <text:p text:style-name="P191"><text:span text:style-name="T21">Chenopodium polyspermum</text:span> L. – Марь многосемянная</text:p>
      <text:p text:style-name="P192">Семейство - Amaranthaceae</text:p>
      <text:p text:style-name="P191"><text:span text:style-name="T21">Amaranthus retroflexus</text:span> L. – Щирица запрокинутая, колосистая</text:p>
      <text:p text:style-name="P192">Семейство - Caryophyllaceae</text:p>
      <text:p text:style-name="P191"><text:span text:style-name="T21">Cerastium davuricum</text:span> Fisch. ex Spreng. – Ясколка даурская</text:p>
      <text:p text:style-name="P191"><text:span text:style-name="T21">Cerastium holosteoides</text:span> Fries - Ясколка костенецевидная</text:p>
      <text:p text:style-name="P191"><text:span text:style-name="T21">Cerastium pauciflorum</text:span> Stev. Ex Ser. – Ясколка малоцветковая</text:p>
      <text:p text:style-name="P191"><text:span text:style-name="T21">Cocciganthe flos-cuculi</text:span> (L.) Fourr. (<text:span text:style-name="T21">Coronaria flos-cuculi </text:span>(L.) R. Br<text:span text:style-name="T21">.)</text:span> – Кукушник обыкновенный</text:p>
      <text:p text:style-name="P191"><text:span text:style-name="T21">Dianthus superbus</text:span> L. – Гвоздика пышная</text:p>
      <text:p text:style-name="P191"><text:span text:style-name="T21">Lychnis chalcedonica</text:span> L. – Зорька калхедонская, татарское мыло</text:p>
      <text:p text:style-name="P191"><text:span text:style-name="T21">Melandrium album</text:span> (Mill.) Garcke – Дрема беловатая</text:p>
      <text:p text:style-name="P191"><text:span text:style-name="T21">Moehringia lateriflora</text:span> (L.) Fenzl - Мерингия бокоцветная</text:p>
      <text:p text:style-name="P191"><text:span text:style-name="T21">Oberna behen</text:span> (L.) Ikonn. <text:span text:style-name="T21">(Silene latifolia </text:span>(Mill.) Rendle et Britt<text:span text:style-name="T21">.)</text:span> – Хлопушка обыкновенная</text:p>
      <text:p text:style-name="P191"><text:span text:style-name="T21">Silene nutans</text:span> L. – Смолевка поникшая</text:p>
      <text:p text:style-name="P191"><text:span text:style-name="T21">Silene repens</text:span> Patr. – Смолевка ползучая</text:p>
      <text:p text:style-name="P191"><text:span text:style-name="T21">Spergula sativa</text:span> Boenn. – Торица посевная</text:p>
      <text:p text:style-name="P191">Stellaria bungeana Fenzl – Звездчатка Бунге</text:p>
      <text:p text:style-name="P191"><text:span text:style-name="T21">Stellaria graminea</text:span> L. – Звездчатка злаковая</text:p>
      <text:p text:style-name="P191"><text:span text:style-name="T21">Stellaria media</text:span> (L.) Vill. – Звездчатка средняя, мокрец</text:p>
      <text:p text:style-name="P191"><text:span text:style-name="T21">Stellaria palustris</text:span> Retz – Звездчатка болотная</text:p>
      <text:p text:style-name="P192">Семейство - Nymphaeaceae</text:p>
      <text:p text:style-name="P191"><text:span text:style-name="T21">Nymphaea tetragona</text:span> Georgi – Кувшинка четырехугольная</text:p>
      <text:p text:style-name="P191"><text:soft-page-break/><text:span text:style-name="T21">Nuphar lutea</text:span> (L.) Smith – Кубышка желтая</text:p>
      <text:p text:style-name="P191"><text:span text:style-name="T21">Nuphar pumilа</text:span> (Timm) DC. – Кубышка малая</text:p>
      <text:p text:style-name="P191"><text:span text:style-name="T58">Семейство </text:span><text:span text:style-name="T59">- </text:span><text:span text:style-name="T58">Ceratophyllacea</text:span><text:span text:style-name="T59">e</text:span></text:p>
      <text:p text:style-name="P191"><text:span text:style-name="T21">Ceratophyllum demersum</text:span> L. – Роголистник погруженный</text:p>
      <text:p text:style-name="P193"><text:span text:style-name="T58">Семейство -</text:span> <text:span text:style-name="T58">Paeoniaceae</text:span></text:p>
      <text:p text:style-name="P191"><text:span text:style-name="T21">Paeonia anomala</text:span> L. – Пион марьин корень</text:p>
      <text:p text:style-name="P193"><text:span text:style-name="T58">Семейство -</text:span> <text:span text:style-name="T58">Ranunculaceae</text:span></text:p>
      <text:p text:style-name="P191"><text:span text:style-name="T21">Aconitum septentrionale</text:span> Koelle – Борец северный</text:p>
      <text:p text:style-name="P191"><text:span text:style-name="T21">Aconitum volubile</text:span> Pall. ex Koelle <text:span text:style-name="T21">(A. villosum </text:span>Reichenb<text:span text:style-name="T21">.) </text:span>– Борец вьщийся</text:p>
      <text:p text:style-name="P191"><text:span text:style-name="T21">Actaea erythrocarpa</text:span> Fisch. – Воронец красноплодный</text:p>
      <text:p text:style-name="P191"><text:span text:style-name="T21">Actaea spicata</text:span> L. – Воронец колосовидный</text:p>
      <text:p text:style-name="P191"><text:span text:style-name="T21">Anemonoides altaica</text:span> (Fisch. ex C.A. Mey.) Holub (<text:span text:style-name="T21">Anemone altaica </text:span>Fisch. ex C.A. Mey.) – Анемоноидес алтайский</text:p>
      <text:p text:style-name="P191"><text:span text:style-name="T21">Anemonoides caerulea</text:span> (DC.) Holub (Anemone caerulea DC.) - Анемоноидес голубой</text:p>
      <text:p text:style-name="P191"><text:span text:style-name="T21">Anemonoides reflexa</text:span> (Stephan) Holub – Анемоноидес отогнутый</text:p>
      <text:p text:style-name="P191"><text:span text:style-name="T21">Atragene speciosa</text:span> Weinm. (<text:span text:style-name="T21">Atragene sibirica L.</text:span>) – Княжик сибирский</text:p>
      <text:p text:style-name="P191"><text:span text:style-name="T21">Batrachium divaricatum</text:span> (Schrank) Schur – Шелковник расходящийся</text:p>
      <text:p text:style-name="P191"><text:span text:style-name="T21">Batrachium mongolicum</text:span> (Kryl.) Krecz. – Шелковник монгольский</text:p>
      <text:p text:style-name="P191"><text:span text:style-name="T21">Batrachium peltatum</text:span> (Schrank) C. Presl – Шелковник щитовидный</text:p>
      <text:p text:style-name="P191"><text:span text:style-name="T21">Caltha palustris</text:span> L. – Калужница болотная</text:p>
      <text:p text:style-name="P191"><text:span text:style-name="T21">Cimicifuga foetida</text:span> L. – Клопогон вонючий</text:p>
      <text:p text:style-name="P191"><text:span text:style-name="T21">Delphinium elatum</text:span> L. – Шпорник высокий</text:p>
      <text:p text:style-name="P191"><text:span text:style-name="T21">Delphinium retropilosum</text:span> (Huth) Sambuk – Шпорник шерстистый</text:p>
      <text:p text:style-name="P191"><text:span text:style-name="T21">Ranunculus acris</text:span> L (<text:span text:style-name="T21">Ranunculus acer </text:span>L<text:span text:style-name="T21">.)</text:span> - Лютик едкий</text:p>
      <text:p text:style-name="P191"><text:span text:style-name="T21">Ranunculus gmelinii</text:span> DC. – Лютик Гмелина</text:p>
      <text:p text:style-name="P191"><text:span text:style-name="T21">Ranunculus monophyllus</text:span> Ovcz. – Лютик однолистный</text:p>
      <text:p text:style-name="P191"><text:span text:style-name="T21">Ranunculus poluanthemos</text:span> L. – Лютик многоцветковый</text:p>
      <text:p text:style-name="P191"><text:span text:style-name="T21">Ranunculus propinquus</text:span> C.A. Mey. - Лютик близкий</text:p>
      <text:p text:style-name="P191"><text:span text:style-name="T21">Ranunculus repens</text:span> L. – Лютик ползучий</text:p>
      <text:p text:style-name="P191"><text:span text:style-name="T21">Ranunculus sceleratus</text:span> L. – Лютик ядовитый</text:p>
      <text:p text:style-name="P191"><text:span text:style-name="T21">Thalictrum flavum</text:span> L. – Василисник желтый</text:p>
      <text:p text:style-name="P191"><text:span text:style-name="T21">Thalictrum minus</text:span> L.– Василисник малый</text:p>
      <text:p text:style-name="P191"><text:span text:style-name="T21">Thalictrum simplex</text:span> L. – Василисник простой</text:p>
      <text:p text:style-name="P191"><text:span text:style-name="T21">Trollius asiaticus</text:span> L. – Жарок азиатский</text:p>
      <text:p text:style-name="P193"><text:span text:style-name="T58">Семейство - </text:span><text:span text:style-name="T59">Papaveracae</text:span></text:p>
      <text:p text:style-name="P191"><text:span text:style-name="T21">Chelidonium majus</text:span> L. – Чистотел большой</text:p>
      <text:p text:style-name="P193"><text:span text:style-name="T58">Семейство -</text:span> <text:span text:style-name="T58">Fumariaceae</text:span></text:p>
      <text:p text:style-name="P191"><text:span text:style-name="T21">Corydalis bracteata</text:span> (Steph.) Pars. – Хохлатка прицветниковая</text:p>
      <text:p text:style-name="P193"><text:span text:style-name="T58">Семейство -</text:span> <text:span text:style-name="T58">Brassicaceae</text:span></text:p>
      <text:p text:style-name="P191"><text:span text:style-name="T21">Arabis pendula</text:span> L. – Резуха повислая</text:p>
      <text:p text:style-name="P191"><text:span text:style-name="T21">Arabis sagittata</text:span> (Bertd.) DC. ( <text:span text:style-name="T21">A. hirsuta </text:span>(L.)Scop<text:span text:style-name="T21">.)</text:span> – Резуха стреловидная</text:p>
      <text:p text:style-name="P191"><text:span text:style-name="T21">Armoracia rusticana </text:span>Gaertn. – Хрен деревенский</text:p>
      <text:p text:style-name="P191"><text:span text:style-name="T21">Barbarea arcuata</text:span> (Opiz ex J. et C.Presl) Reiche – Сурепка дуговидная</text:p>
      <text:p text:style-name="P191"><text:span text:style-name="T21">Barbarea stricta</text:span> Andrz. – Сурепка сжатая</text:p>
      <text:p text:style-name="P191"><text:span text:style-name="T21">Berteroa incana</text:span> (L.) DC. – Икотник седой</text:p>
      <text:p text:style-name="P191"><text:span text:style-name="T21">Brassica campestris</text:span> L. – Капуста полевая</text:p>
      <text:p text:style-name="P191"><text:span text:style-name="T21">Bunias orientalis</text:span> L. – Свербига восточная</text:p>
      <text:p text:style-name="P191"><text:span text:style-name="T21">Capsella bursa-pastoris</text:span> (L.) Medic. – Пастушья сумка обыкновенная</text:p>
      <text:p text:style-name="P191"><text:span text:style-name="T21">Cardamine macrophylla</text:span> Willd. – Сердечник крупнолистный</text:p>
      <text:p text:style-name="P191"><text:span text:style-name="T21">Cardamine pratensis</text:span> L. – Сердечник луговой</text:p>
      <text:p text:style-name="P191"><text:span text:style-name="T21">Descurania sophia</text:span> (L.) Webb ex Prantl – Дескурения София</text:p>
      <text:p text:style-name="P191"><text:span text:style-name="T21">Draba nemorosa</text:span> L. – Крупка перелесковая</text:p>
      <text:p text:style-name="P191"><text:soft-page-break/><text:span text:style-name="T21">Erysimum cheiranthoides</text:span> L. – Желтушник лакфиолевидный</text:p>
      <text:p text:style-name="P191"><text:span text:style-name="T21">Hesperis sibirica</text:span> L. – Вечерница сибирская</text:p>
      <text:p text:style-name="P191"><text:span text:style-name="T21">Lepidium ruderale</text:span> L. – Клоповник мусорный</text:p>
      <text:p text:style-name="P191"><text:span text:style-name="T21">Neslia paniculata</text:span> (L.) Desv. – Неслия метельчатая</text:p>
      <text:p text:style-name="P191"><text:span text:style-name="T21">Rorippa armoracioides</text:span> (Tausch) Fuss - Жерушник хреновидный</text:p>
      <text:p text:style-name="P191"><text:span text:style-name="T21">Rorippa amphibia</text:span> (L.) Bess. – Жерушник земноводный</text:p>
      <text:p text:style-name="P191"><text:span text:style-name="T21">Rorippa palustris</text:span> (L.) Bess. – Жерушник болотный</text:p>
      <text:p text:style-name="P191"><text:span text:style-name="T21">Sisymbrium loeselii</text:span> L. – Гулявник Лёзеля</text:p>
      <text:p text:style-name="P191"><text:span text:style-name="T21">Sisymbrium officinale</text:span> (L.) Scop. – Гулявник лекарственный</text:p>
      <text:p text:style-name="P191"><text:span text:style-name="T21">Thlaspi arvense</text:span> L. – Ярутка полевая</text:p>
      <text:p text:style-name="P192">Семейство - Crassulaceae</text:p>
      <text:p text:style-name="P191"><text:span text:style-name="T21">Sedum aizoon</text:span> L. – Очиток живучий</text:p>
      <text:p text:style-name="P191"><text:span text:style-name="T21">Sedum telephium</text:span> L. <text:span text:style-name="T21">(Sedum purpureum (L) Schult.)</text:span> – Очиток обыкновенный</text:p>
      <text:p text:style-name="P192">Семейство - Saxifragaceae</text:p>
      <text:p text:style-name="P191"><text:span text:style-name="T21">Chrysosplenium sibiricum</text:span> (Ser.) Charcev. (<text:span text:style-name="T21">Ch. alternifolium subsp. sibiricum </text:span>(Ser.) Hult<text:span text:style-name="T21">.)</text:span> - Селезеночник сибирский</text:p>
      <text:p text:style-name="P191"><text:span text:style-name="T21">Saxifraga aestivalis</text:span> Fischer et Meyer <text:span text:style-name="T21">(S. nelsoviana subsp. aestivalis </text:span>(Fischer et Meyer) D.Webb) – Камнеломка летняя</text:p>
      <text:p text:style-name="P191"><text:span text:style-name="T21">Saxifraga cernua</text:span> L. – Камнеломка поникающая</text:p>
      <text:p text:style-name="P193"><text:span text:style-name="T58">Семейство -</text:span> <text:span text:style-name="T58">Parnassiaceae</text:span></text:p>
      <text:p text:style-name="P191"><text:span text:style-name="T21">Parnassia palustris</text:span> L. – Белозор болотный</text:p>
      <text:p text:style-name="P193"><text:span text:style-name="T58">Семейство -</text:span> <text:span text:style-name="T58">Grossulariaceae</text:span></text:p>
      <text:p text:style-name="P191"><text:span text:style-name="T21">Ribes atropurpureum</text:span> C.A. Mey. – Смородина темно-пурпуровая</text:p>
      <text:p text:style-name="P191"><text:span text:style-name="T21">Ribes nigrum</text:span> L. – Смородина черная</text:p>
      <text:p text:style-name="P191"><text:span text:style-name="T21">Ribes spicatum</text:span> Robson <text:span text:style-name="T21">(Ribes hispidulum </text:span>(Jancz.) Rojark) - Смородина колосистая</text:p>
      <text:p text:style-name="P193"><text:span text:style-name="T58">Семейство -</text:span> <text:span text:style-name="T58">Rosaceae</text:span></text:p>
      <text:p text:style-name="P191"><text:span text:style-name="T21">Agrimonia pilosa</text:span> Ledeb. – Репейничек волосистый</text:p>
      <text:p text:style-name="P191"><text:span text:style-name="T21">Alchemilla vulgaris</text:span> L. – Манжетка обыкновенная</text:p>
      <text:p text:style-name="P191"><text:span text:style-name="T21">Comarum palustre</text:span> L. – Сабельник болотный</text:p>
      <text:p text:style-name="P191"><text:span text:style-name="T21">Cotoneaster melanocarpus</text:span> Fisch. ex Blytt – Кизильник черноплодный</text:p>
      <text:p text:style-name="P191"><text:span text:style-name="T21">Crataegus sanguinea</text:span> Pall. – Боярышник кроваво-красный</text:p>
      <text:p text:style-name="P191"><text:span text:style-name="T21">Filipendula ulmaria</text:span> (L.) Maxim. – Лабазник вязолистный</text:p>
      <text:p text:style-name="P191"><text:span text:style-name="T21">Filipendula vulgaris</text:span> Moench (<text:span text:style-name="T21">F. hexapetala </text:span>Gilib<text:span text:style-name="T21">.)</text:span> – Лабазник обыкновенный</text:p>
      <text:p text:style-name="P191"><text:span text:style-name="T21">Fragaria vesca</text:span> L. – Земляника лесная</text:p>
      <text:p text:style-name="P191"><text:span text:style-name="T21">Fragaria viridis </text:span>(Duch.) Weston - Клубника</text:p>
      <text:p text:style-name="P191"><text:span text:style-name="T21">Geum allepicum</text:span> Jacq. – Гравилат алеппский</text:p>
      <text:p text:style-name="P191"><text:span text:style-name="T21">Geum rivale</text:span> L. – Гравилат речной</text:p>
      <text:p text:style-name="P191"><text:span text:style-name="T21">Padus avium</text:span> Mill. (<text:span text:style-name="T21">P. racemosa </text:span>(Lam.) Gilib.) – Черемуха обыкновенная</text:p>
      <text:p text:style-name="P191"><text:span text:style-name="T21">Potentilla anserina</text:span> L. – Лапчатка гусиная</text:p>
      <text:p text:style-name="P191"><text:span text:style-name="T21">Potentilla argentea</text:span> L. – Лапчатка серебристая</text:p>
      <text:p text:style-name="P191"><text:span text:style-name="T21">Potentilla canescens</text:span> Bess. – Лапчатка седоватая</text:p>
      <text:p text:style-name="P191"><text:span text:style-name="T21">Potentilla chrysantha</text:span> Trev. – Лапчатка золотистоцветковая</text:p>
      <text:p text:style-name="P191"><text:span text:style-name="T21">Potentilla fragarioides</text:span> L. – Лапчатка земляничная</text:p>
      <text:p text:style-name="P191"><text:span text:style-name="T21">Potentilla norvegica</text:span> L. – Лапчатка норвежская</text:p>
      <text:p text:style-name="P191"><text:span text:style-name="T21">Rosa acicularis</text:span> Lindl. – Шиповник иглистый</text:p>
      <text:p text:style-name="P199"><text:span text:style-name="T21">Rosa majalis</text:span> Herrm. (R<text:span text:style-name="T21">. cinnamomea </text:span>L<text:span text:style-name="T21">.</text:span>) – Шиповник майский</text:p>
      <text:p text:style-name="P191"><text:span text:style-name="T21">Rubus arcticus</text:span> L. - Княженика</text:p>
      <text:p text:style-name="P191"><text:span text:style-name="T21">Rubus caesius</text:span> L. – Ежевика сизая</text:p>
      <text:p text:style-name="P191"><text:span text:style-name="T21">Rubus idaeus</text:span> L. – Малина обыкновенная</text:p>
      <text:p text:style-name="P191"><text:span text:style-name="T21">Rubus saxatilis</text:span> L. - Костяника</text:p>
      <text:p text:style-name="P191"><text:span text:style-name="T21">Sanguisorba officinalis</text:span> L. – Кровохлебка лекарственная</text:p>
      <text:p text:style-name="P191"><text:span text:style-name="T21">Sorbus sibirica</text:span> Hedl. – Рябина сибирская</text:p>
      <text:p text:style-name="P191"><text:soft-page-break/><text:span text:style-name="T21">Spiraea chamaedryfolia</text:span> L. – Таволга дубровколистная</text:p>
      <text:p text:style-name="P191"><text:span text:style-name="T21">Spiraea media</text:span> Franz Schmidt – Таволга средняя</text:p>
      <text:p text:style-name="P192">Семейство - Fabaceae</text:p>
      <text:p text:style-name="P191"><text:span text:style-name="T21">Astragalus danicus</text:span> Retz. – Астрагал датский</text:p>
      <text:p text:style-name="P191"><text:span text:style-name="T21">Astragalus uliginosus</text:span> L. – Астрагал болотный</text:p>
      <text:p text:style-name="P191"><text:span text:style-name="T21">Caragana arborescens</text:span> Lam. – Карагана древовидная</text:p>
      <text:p text:style-name="P191"><text:span text:style-name="T21">Lathyrus gmelinii</text:span> Fritsch – Чина Гмелина</text:p>
      <text:p text:style-name="P191"><text:span text:style-name="T21">Lathyrus palustris</text:span> L. subsp. pilosus (Cham.) Hult. – Чина волосистая</text:p>
      <text:p text:style-name="P191"><text:span text:style-name="T21">Lathyrus pisiformis</text:span> L. – Чина гороховидная</text:p>
      <text:p text:style-name="P191"><text:span text:style-name="T21">Lathyrus pratensis</text:span> L. – Чина луговая</text:p>
      <text:p text:style-name="P191"><text:span text:style-name="T21">Lathyrus sylvestris</text:span> L. – Чина лесная</text:p>
      <text:p text:style-name="P191"><text:span text:style-name="T21">Lathyrus vernus</text:span> (L.) Bernh. – Чина весенняя</text:p>
      <text:p text:style-name="P191"><text:span text:style-name="T21">Medicago falcata</text:span> L. – Люцерна серповидная</text:p>
      <text:p text:style-name="P191"><text:span text:style-name="T21">Medicago lupulina</text:span> L. – Люцерна хмелевидная</text:p>
      <text:p text:style-name="P191"><text:span text:style-name="T21">Medicago sativa</text:span> L. – Люцерна посевная</text:p>
      <text:p text:style-name="P191"><text:span text:style-name="T21">Melilotoides platycarpos</text:span> (L.) Sojak <text:span text:style-name="T21">(Melissitus platycarpos </text:span>(L.) Golosk.<text:span text:style-name="T21">, Medicago platycarpos </text:span>(L.) Ledeb.) – Мелилотоидес плоскоплодный</text:p>
      <text:p text:style-name="P191"><text:span text:style-name="T21">Melilotus albus</text:span> Medik. – Донник белый</text:p>
      <text:p text:style-name="P191"><text:span text:style-name="T21">Melilotus officinalis</text:span> (L.) Pall. – Донник лекарственный</text:p>
      <text:p text:style-name="P191"><text:span text:style-name="T21">Onobrychis arenaria</text:span> (Kit.) DC. – Эспарцет песчаный</text:p>
      <text:p text:style-name="P191"><text:span text:style-name="T21">Oxytropis campanulata</text:span> Vass. – Остролодочник колокольчатый</text:p>
      <text:p text:style-name="P191"><text:span text:style-name="T21">Trifolium hybridum</text:span> L. – Клевер гибридный</text:p>
      <text:p text:style-name="P191"><text:span text:style-name="T21">Trifolium lupinaster</text:span> L. (Lupinaster pentaphyllus Moench )– Клевер люпиновый</text:p>
      <text:p text:style-name="P191"><text:span text:style-name="T21">Trifolium pratense</text:span> L. – Клевер луговой</text:p>
      <text:p text:style-name="P191"><text:span text:style-name="T21">Trifolium repens</text:span> L. – Клевер ползучий</text:p>
      <text:p text:style-name="P191"><text:span text:style-name="T21">Vicia amoena</text:span> Fisch. – Горошек приятный</text:p>
      <text:p text:style-name="P191"><text:span text:style-name="T21">Vicia cracca</text:span> L. – Горошек мышиный</text:p>
      <text:p text:style-name="P191"><text:span text:style-name="T21">Vicia lilacina</text:span> Ledeb. – Горошек лиловый</text:p>
      <text:p text:style-name="P191"><text:span text:style-name="T21">Vicia megalotropis</text:span> Ledeb. – Горошек крупнолодочковый</text:p>
      <text:p text:style-name="P191"><text:span text:style-name="T21">Vicia sepium</text:span> L. – Горошек заборный</text:p>
      <text:p text:style-name="P191"><text:span text:style-name="T21">Vicia sylvatica</text:span> L. – Горошек лесной</text:p>
      <text:p text:style-name="P191"><text:span text:style-name="T21">Vicia unijuga</text:span> A.Br. – Горошек однопарный</text:p>
      <text:p text:style-name="P192">Семейство - Geraniaceae</text:p>
      <text:p text:style-name="P191"><text:span text:style-name="T21">Erodium cicutarium</text:span> (L.) L'Her. – Журавельник цикутовый</text:p>
      <text:p text:style-name="P191"><text:span text:style-name="T21">Geranium bifolium</text:span> Patrin – Герань двулистная</text:p>
      <text:p text:style-name="P191"><text:span text:style-name="T21">Geranium krylovii</text:span> Tzvelev – Герань Крылова</text:p>
      <text:p text:style-name="P191"><text:span text:style-name="T21">Geranium pratense</text:span> L. – Герань луговая</text:p>
      <text:p text:style-name="P191"><text:span text:style-name="T21">Geranium pseudosibiricum</text:span> J. Mayer. – Герань ложносибирская</text:p>
      <text:p text:style-name="P191"><text:span text:style-name="T21">Geranium sibiricum</text:span> L. – Герань сибирская</text:p>
      <text:p text:style-name="P191"><text:span text:style-name="T21">Geranium sylvaticum</text:span> L. – Герань лесная</text:p>
      <text:p text:style-name="P192">Семейство - Oxalidaceae</text:p>
      <text:p text:style-name="P191"><text:span text:style-name="T21">Oxlis acetosella</text:span> L. – Кислица обыкновенная</text:p>
      <text:p text:style-name="P192">Семейство - Polygalaceae</text:p>
      <text:p text:style-name="P191"><text:span text:style-name="T21">Polygala hybrida</text:span> DC. (<text:span text:style-name="T21">Polygala comosa </text:span>Schkuhr<text:span text:style-name="T21">.)</text:span> – Истод гибридный</text:p>
      <text:p text:style-name="P192">Семейство - Euphorbiacea</text:p>
      <text:p text:style-name="P191"><text:span text:style-name="T21">Euphorbia esula</text:span> L. – Молочай острый</text:p>
      <text:p text:style-name="P191"><text:span text:style-name="T21">Euphorbia lutescens</text:span> C.A.Mey. – Молочай желтеющий</text:p>
      <text:p text:style-name="P191"><text:span text:style-name="T21">Euphorbia virgata</text:span> Waldst. Et Kit. – Молочай лозный</text:p>
      <text:p text:style-name="P192">Семейство - Сallitrichacea</text:p>
      <text:p text:style-name="P191"><text:span text:style-name="T21">Callitriche palustris</text:span> L. (<text:span text:style-name="T21">C. verna </text:span>L<text:span text:style-name="T21">.)</text:span> – Болотник болотный</text:p>
      <text:p text:style-name="P200"><text:span text:style-name="T58">Семейство -</text:span> <text:span text:style-name="T58">Balsaminaceae</text:span></text:p>
      <text:p text:style-name="P191"><text:soft-page-break/><text:span text:style-name="T21">Impatiens glandulifera</text:span> Royle – Недотрога железистая</text:p>
      <text:p text:style-name="P191"><text:span text:style-name="T21">Impatiens noli-tangere</text:span> L. – Недотрога обыкновенная</text:p>
      <text:p text:style-name="P192">Семейство - Rhamnaceae</text:p>
      <text:p text:style-name="P191"><text:span text:style-name="T21">Frangula alnus</text:span> Mill. – Крушина ольховая</text:p>
      <text:p text:style-name="P192">Семейство - Tiliaceae</text:p>
      <text:p text:style-name="P191"><text:span text:style-name="T21">Tilia sibirica</text:span> Bayer – Липа сибирская</text:p>
      <text:p text:style-name="P193"><text:span text:style-name="T58">Семейство -</text:span> <text:span text:style-name="T58">Malvaceae</text:span></text:p>
      <text:p text:style-name="P191"><text:span text:style-name="T21">Malva pusilla</text:span> Smith – Мальва низкая (калачики)</text:p>
      <text:p text:style-name="P193"><text:span text:style-name="T58">Семейство -</text:span> <text:span text:style-name="T58">Hypericaceae</text:span></text:p>
      <text:p text:style-name="P191"><text:span text:style-name="T21">Hypericum ascуron</text:span> L. – Зверобой большой</text:p>
      <text:p text:style-name="P191"><text:span text:style-name="T21">Hypericum hirsutum</text:span> L. – Зверобой пушистый</text:p>
      <text:p text:style-name="P191"><text:span text:style-name="T21">Hypericum perforatum</text:span> L. – Зверобой продырявленный</text:p>
      <text:p text:style-name="P192">Семейство - Violaceae</text:p>
      <text:p text:style-name="P191"><text:span text:style-name="T21">Viola biflora</text:span> L. – Фиалка двухцветковая</text:p>
      <text:p text:style-name="P191"><text:span text:style-name="T21">Viola canina</text:span> L. – Фиалка собачья</text:p>
      <text:p text:style-name="P191"><text:span text:style-name="T21">Viola hirta</text:span> L. – Фиалка волосистая</text:p>
      <text:p text:style-name="P191"><text:span text:style-name="T21">Viola mirabilis</text:span> L. – Фиалка удивительная</text:p>
      <text:p text:style-name="P191"><text:span text:style-name="T21">Viola selkirkii</text:span> Pursh ex Goldie – Фиалка Селькирка</text:p>
      <text:p text:style-name="P191"><text:span text:style-name="T21">Viola uniflora</text:span> L. – Фиалка одноцветковая</text:p>
      <text:p text:style-name="P192">Семейство - Thymelaeaceae</text:p>
      <text:p text:style-name="P191"><text:span text:style-name="T21">Daphne mesereum</text:span> L. – Волчник обыкновенный</text:p>
      <text:p text:style-name="P192">Семейство - Lythraceae</text:p>
      <text:p text:style-name="P191"><text:span text:style-name="T21">Lythrum virgatum</text:span> L. – Дербенник прутовидный</text:p>
      <text:p text:style-name="P192">Семейство - Onagraceae</text:p>
      <text:p text:style-name="P191"><text:span text:style-name="T21">Chamaenerion angustifolium</text:span> (L.) Scop. – Иван-чай узколистный</text:p>
      <text:p text:style-name="P191"><text:span text:style-name="T21">Circaea alpina</text:span> L. – Двулепестник альпийский</text:p>
      <text:p text:style-name="P191"><text:span text:style-name="T21">Circaea lutetiana</text:span> L. – Двулепестник парижский</text:p>
      <text:p text:style-name="P191"><text:span text:style-name="T21">Epilobium hirsutum</text:span> L. – Кипрей мохнатый</text:p>
      <text:p text:style-name="P191"><text:span text:style-name="T21">Epilobium montanum</text:span> L. – Кипрей горный</text:p>
      <text:p text:style-name="P191"><text:span text:style-name="T21">Epilobium palustre</text:span> L. – Кипрей болотный</text:p>
      <text:p text:style-name="P191"><text:span text:style-name="T21">Epilobium tetragonum</text:span> L. <text:span text:style-name="T21">(E. adnatum Griseb.)</text:span> – Кипрей четырехгранный</text:p>
      <text:p text:style-name="P192">Семейство - Haloragaceae</text:p>
      <text:p text:style-name="P191"><text:span text:style-name="T21">Myriophyllum sibiricum</text:span> Kom. – Уруть сибирская</text:p>
      <text:p text:style-name="P191"><text:span text:style-name="T21">Myriophyllum spicatum</text:span> L. – Уруть колосистая</text:p>
      <text:p text:style-name="P191"><text:span text:style-name="T21">Myriophyllum verticillatum</text:span> L. – Уруть мутовчатая</text:p>
      <text:p text:style-name="P192">Семейство - Hippuridaceae</text:p>
      <text:p text:style-name="P191"><text:span text:style-name="T21">Hippuris vulgaris</text:span> L. – Хвостник обыкновенный (Водяная сосенка)</text:p>
      <text:p text:style-name="P192">Семейство - Apiaceae</text:p>
      <text:p text:style-name="P191"><text:span text:style-name="T21">Aegopodium podagraria</text:span> L. – Сныть обыкновенная</text:p>
      <text:p text:style-name="P191"><text:span text:style-name="T21">Angelica decurens</text:span> (Ledeb.) B. Fedtsch. <text:span text:style-name="T21">(Archangelica decurens </text:span>Ledeb<text:span text:style-name="T21">.)</text:span> – Дудник низбегающий</text:p>
      <text:p text:style-name="P191"><text:span text:style-name="T21">Angelica sylvestris</text:span> L. – Дудник лесной</text:p>
      <text:p text:style-name="P191"><text:span text:style-name="T21">Angelica tenuifolia</text:span> (Pallas ex Sprengel) Pimenov <text:span text:style-name="T21">(Peucedanum salinum </text:span>Pall. Ex Spreng<text:span text:style-name="T21">.) –</text:span> Дудник тонколистный</text:p>
      <text:p text:style-name="P191"><text:span text:style-name="T21">Anthriscus sylvestris</text:span> (L.) Hoffm. - Купырь лесной</text:p>
      <text:p text:style-name="P191"><text:span text:style-name="T21">Bupleurum aureum</text:span> Fisch. ex Hoffm. <text:span text:style-name="T21">(B. longifolium subsp. aureum </text:span>(Fisch. ex Hoffm.) Soo.) – Володушка золотистая</text:p>
      <text:p text:style-name="P191"><text:span text:style-name="T21">Carum carvi</text:span> L. – Тмин обыкновенный</text:p>
      <text:p text:style-name="P191"><text:span text:style-name="T21">Cenolophium denudatum</text:span> (Hornem.) Tutin <text:span text:style-name="T21">(C. fischeri (</text:span>Spreng) Koch<text:span text:style-name="T21">)</text:span> – Пустореберник обнаженный</text:p>
      <text:p text:style-name="P191"><text:span text:style-name="T21">Chaerophyllum prescottii</text:span> DC. – Бутень Прескотта</text:p>
      <text:p text:style-name="P191"><text:span text:style-name="T21">Cicuta virosa</text:span> L. – Вех ядовитый</text:p>
      <text:p text:style-name="P191"><text:span text:style-name="T21">Conioselinum tataricum</text:span> Hoffm. <text:span text:style-name="T21">(C. vaginatum </text:span>(Spreng.) Thell.<text:span text:style-name="T21">) </text:span>– Гирчовник татарский</text:p>
      <text:p text:style-name="P191"><text:span text:style-name="T21">Conium maculatum</text:span> L. – Болиголов пятнистый</text:p>
      <text:p text:style-name="P191"><text:soft-page-break/><text:span text:style-name="T21">Heracleum dissectum</text:span> Ledeb. – Борщевик рассеченный</text:p>
      <text:p text:style-name="P191"><text:span text:style-name="T21">Kadeniа dubia</text:span> (Schkuhr) Lavrova et V. Tichomirov <text:span text:style-name="T21">(Cnidium dubium </text:span>(Schkuhr) <text:span text:style-name="T21">Thel)</text:span> – Кадения сомнительная</text:p>
      <text:p text:style-name="P191"><text:span text:style-name="T21">Osmorhiza aristata</text:span> (Thunb.) Rydb. – Осмориза остистая</text:p>
      <text:p text:style-name="P191"><text:span text:style-name="T21">Pastinaca sylvestris</text:span> Mill. – Пастернак лесной</text:p>
      <text:p text:style-name="P191"><text:span text:style-name="T21">Pimpinella saxifraga</text:span> L. – Бедренец камнеломковый</text:p>
      <text:p text:style-name="P191"><text:span text:style-name="T21">Pleurospermum uralense</text:span> Hoffm. – Реброплодник уральский</text:p>
      <text:p text:style-name="P191"><text:span text:style-name="T21">Sanicula europaea</text:span> L. – Подлесник европейский</text:p>
      <text:p text:style-name="P191"><text:span text:style-name="T21">Seseli libanotis</text:span> (L.) Koch – Жабрица порезниковая</text:p>
      <text:p text:style-name="P192">Семейство - Cornaceae</text:p>
      <text:p text:style-name="P191"><text:span text:style-name="T21">Swida alba</text:span> (L.) Opiz – Свидина белая</text:p>
      <text:p text:style-name="P193"><text:span text:style-name="T58">Семейство -</text:span> <text:span text:style-name="T58">Pyrolaceae</text:span></text:p>
      <text:p text:style-name="P191"><text:span text:style-name="T21">Orthilia secunda</text:span> (L.) House <text:span text:style-name="T21">(Ramischia secunda </text:span>(L.) Garce<text:span text:style-name="T21">)</text:span> – Ортилия однобокая</text:p>
      <text:p text:style-name="P191"><text:span text:style-name="T21">Pyrola minor</text:span> L. – Грушанка малая</text:p>
      <text:p text:style-name="P192">Семейство - Monotropaceae</text:p>
      <text:p text:style-name="P191"><text:span text:style-name="T21">Hypopitis monotropa</text:span> Crantz. – Подъельник обыкновенный</text:p>
      <text:p text:style-name="P192">Семейство - Primulaceae</text:p>
      <text:p text:style-name="P191"><text:span text:style-name="T21">Аndrosace filiformis</text:span> Retz. – Проломник нитевидный</text:p>
      <text:p text:style-name="P191"><text:span text:style-name="T21">Androsace lactiflora</text:span> Fisher ex Duby – Проломник молочноцветковый</text:p>
      <text:p text:style-name="P191"><text:span text:style-name="T21">Lysimachia vulgaris</text:span> L. – Вербейник обыкновенный</text:p>
      <text:p text:style-name="P191"><text:span text:style-name="T21">Naumburgia thyrsiflora</text:span> (L.) Reichb. – Наумбургия кистевидная</text:p>
      <text:p text:style-name="P191"><text:span text:style-name="T21">Primula cortusoides</text:span> L. – Первоцвет кортузовидный</text:p>
      <text:p text:style-name="P191"><text:span text:style-name="T21">Primula pallasii</text:span> Lehm. – Первоцвет Палласа</text:p>
      <text:p text:style-name="P191"><text:span text:style-name="T21">Trientalis europaea</text:span> L. – Седмичник европейский</text:p>
      <text:p text:style-name="P192">Cемейство - Gentianaceae</text:p>
      <text:p text:style-name="P191"><text:span text:style-name="T21">Dasystephana macrophylla</text:span> (Pallas) Zuev <text:span text:style-name="T21">(Gentiana macrophylla </text:span>Pall.) - Сокольница крупнолистная</text:p>
      <text:p text:style-name="P191"><text:span text:style-name="T21">Dasystephana pneumonanthe</text:span> (L.) Zuev <text:span text:style-name="T21">(Gentiana pneumonanthe </text:span>L<text:span text:style-name="T21">.) </text:span>- Сокольница легочная</text:p>
      <text:p text:style-name="P191"><text:span text:style-name="T21">Halenia corniculata</text:span> (L.) Cornaz – Галения рогатая</text:p>
      <text:p text:style-name="P193"><text:span text:style-name="T58">Семейство - </text:span><text:span text:style-name="T59">Menyanthaceae</text:span></text:p>
      <text:p text:style-name="P191"><text:span text:style-name="T21">Menyanthes trifoliata</text:span> L. – Вахта трехлистная</text:p>
      <text:p text:style-name="P192">Семейство - Convolvulaceae</text:p>
      <text:p text:style-name="P191"><text:span text:style-name="T21">Calystegia sepium</text:span> (L.) R.Br. – Повой заборный</text:p>
      <text:p text:style-name="P191"><text:span text:style-name="T21">Convolvulus arvensis</text:span> L. –Вьюнок полевой</text:p>
      <text:p text:style-name="P193"><text:span text:style-name="T58">Семейство -</text:span> <text:span text:style-name="T58">Cuscutaceae</text:span></text:p>
      <text:p text:style-name="P191"><text:span text:style-name="T21">Cuscuta europaea</text:span> L. – Повилика европейская</text:p>
      <text:p text:style-name="P191"><text:span text:style-name="T21">Cuscuta lupuliformis</text:span> Krock. – Повилика хмелевидная</text:p>
      <text:p text:style-name="P192">Семейство - Polemoniaceae</text:p>
      <text:p text:style-name="P191"><text:span text:style-name="T21">Polemonium coeruleum</text:span> L. – Синюха голубая</text:p>
      <text:p text:style-name="P192">Семейство - Boraginaceae</text:p>
      <text:p text:style-name="P191"><text:span text:style-name="T21">Brunnera sibirica</text:span> Stev. – Бруннера сибирская</text:p>
      <text:p text:style-name="P191"><text:span text:style-name="T21">Echium vulgare</text:span> L. – Синяк обыкновенный</text:p>
      <text:p text:style-name="P191"><text:span text:style-name="T21">Lappula squarrosa</text:span> (Retz.) Dumort. <text:span text:style-name="T21">(L. echinata </text:span>Gilib<text:span text:style-name="T21">.) </text:span>– Липучка оттопыренная</text:p>
      <text:p text:style-name="P191"><text:span text:style-name="T21">Lithospermum officinale</text:span> L. – Воробейник лекарственный</text:p>
      <text:p text:style-name="P191"><text:span text:style-name="T21">Myosotis caespitosa</text:span> K.F. Schultz – Незабудка дернистая</text:p>
      <text:p text:style-name="P191"><text:span text:style-name="T21">Myosotis imitata</text:span> Serg. <text:span text:style-name="T21">(Myosotis suaveolens auct. non </text:span>Waldst. et Kit<text:span text:style-name="T21">.)</text:span> – Незабудка подражающая</text:p>
      <text:p text:style-name="P191"><text:span text:style-name="T21">Myosotis krylovii</text:span> Serg. – Незабудка Крылова</text:p>
      <text:p text:style-name="P191"><text:span text:style-name="T21">Myosotis scorpioides</text:span> L. – Незабудка скорпионовидная</text:p>
      <text:p text:style-name="P191"><text:span text:style-name="T21">Pulmonaria mollis</text:span> Wulf ex Hornem. <text:span text:style-name="T21">(P. mollissima </text:span>A. Kerner<text:span text:style-name="T21">) </text:span>– Медуница мягенькая</text:p>
      <text:p text:style-name="P192">Семейство - Lamiaceae</text:p>
      <text:p text:style-name="P191"><text:span text:style-name="T21">Dracocephalum nutans</text:span> L. – Змееголовник поникший</text:p>
      <text:p text:style-name="P191">Dracocephalum ruyschiana L. – Змееголовник Руйша</text:p>
      <text:p text:style-name="P191"><text:span text:style-name="T21">Galeopsis bifida</text:span> Boenn. – Пикульник двунадрезанный (жабрей)</text:p>
      <text:p text:style-name="P191"><text:soft-page-break/><text:span text:style-name="T21">Glechoma hederacea</text:span> L. – Будра плющевидная</text:p>
      <text:p text:style-name="P191"><text:span text:style-name="T21">Lamium album</text:span> L. – Яснотка белая</text:p>
      <text:p text:style-name="P191"><text:span text:style-name="T21">Leonurus quinquelobatus</text:span> Gilib. – Пустырник пятилопастной</text:p>
      <text:p text:style-name="P191"><text:span text:style-name="T21">Leonurus tataricus</text:span> L. – Пустырник татарский</text:p>
      <text:p text:style-name="P191"><text:span text:style-name="T21">Lycopus europaeus</text:span> L. – Зюзник европейский</text:p>
      <text:p text:style-name="P191"><text:span text:style-name="T21">Mentha arvensis</text:span> L. – Мята полевая</text:p>
      <text:p text:style-name="P191"><text:span text:style-name="T21">Origanum vulgare</text:span> L. – Душица обыкновенная</text:p>
      <text:p text:style-name="P191"><text:span text:style-name="T21">Phlomis tuberosa</text:span> L. (<text:span text:style-name="T21">Phlomoides tuberosa</text:span> (L.) Moench) – Зопник клубневой</text:p>
      <text:p text:style-name="P191"><text:span text:style-name="T21">Prunella vulgaris</text:span> L. – Черноголовка обыкновенная</text:p>
      <text:p text:style-name="P191"><text:span text:style-name="T21">Scutellaria galericulata</text:span> L. – Шлемник обыкновенный</text:p>
      <text:p text:style-name="P191"><text:span text:style-name="T21">Stachys palustris</text:span> L. – Чистец болотный</text:p>
      <text:p text:style-name="P191"><text:span text:style-name="T21">Stachys sylvatica</text:span> L. – Чистец лесной</text:p>
      <text:p text:style-name="P191"><text:span text:style-name="T21">Thymus jenisseensis</text:span> Iljin – Тимьян енисейский</text:p>
      <text:p text:style-name="P192">Семейство - Solanaceae</text:p>
      <text:p text:style-name="P191"><text:span text:style-name="T21">Hyoscyamus niger</text:span> L. – Белена черная</text:p>
      <text:p text:style-name="P191"><text:span text:style-name="T21">Solanum kitagawae</text:span> Schonbeck-Temesy <text:span text:style-name="T21">(S. depilatum </text:span>Kitag<text:span text:style-name="T21">.)</text:span> – Паслен Китагавы</text:p>
      <text:p text:style-name="P191"><text:span text:style-name="T21">Solanum nigrum</text:span> L. – Паслен черный</text:p>
      <text:p text:style-name="P192">Семейство - Scrophulariaceae</text:p>
      <text:p text:style-name="P191"><text:span text:style-name="T21">Euphrasia pectinata</text:span> Ten<text:span text:style-name="T21">. (Euphrasia tatarica </text:span>Fisch. ex Spreng<text:span text:style-name="T21">.) –</text:span> Очанка гребенчатая.</text:p>
      <text:p text:style-name="P191"><text:span text:style-name="T21">Euphrasia stricta</text:span> D.Wolff ex J.F. Lehm. <text:span text:style-name="T21">(Euphrasia brevipilia </text:span>Burn. Et Greml<text:span text:style-name="T21">.)</text:span> – Очанка прямая.</text:p>
      <text:p text:style-name="P191">Limosella aquatica L. – Лужница водяная</text:p>
      <text:p text:style-name="P191"><text:span text:style-name="T21">Linaria vulgaris</text:span> Mill. – Льнянка обыкновенная</text:p>
      <text:p text:style-name="P191"><text:span text:style-name="T21">Odontites vulgaris</text:span> Moench <text:span text:style-name="T21">(O. serotina </text:span>(Lam<text:span text:style-name="T21">.)</text:span> Dumart.) – Зубчатка обыкновенная</text:p>
      <text:p text:style-name="P191"><text:span text:style-name="T21">Pedicularis incarnata</text:span> L. - Мытник мясокрасный</text:p>
      <text:p text:style-name="P191"><text:span text:style-name="T21">Pedicularis karoi</text:span> Freyn – Мытник Каро</text:p>
      <text:p text:style-name="P191"><text:span text:style-name="T21">Pedicularis resupinata</text:span> L. – Мытник перевернутый</text:p>
      <text:p text:style-name="P191"><text:span text:style-name="T21">Pedicularis sibirica</text:span> Vved. – Мытник сибирский</text:p>
      <text:p text:style-name="P191"><text:span text:style-name="T21">Rhinanthus serotinus</text:span> (Schoenh.) Oborny – Погремок поздний</text:p>
      <text:p text:style-name="P191"><text:span text:style-name="T21">Rhinanthus atstivalis</text:span> (N.Zing.) Schischk. et Serg. – Погремок летний</text:p>
      <text:p text:style-name="P191"><text:span text:style-name="T21">Scrophularia nodosa</text:span> L. – Норичник узловатый</text:p>
      <text:p text:style-name="P191"><text:span text:style-name="T21">Verbascum thapsus</text:span> L. – Коровяк обыкновенный (медвежье ухо)</text:p>
      <text:p text:style-name="P191"><text:span text:style-name="T21">Veronica anagallis-aquiatica</text:span> L. <text:span text:style-name="T21">(V. anagallidiformis </text:span>Boreau<text:span text:style-name="T21">.)</text:span> – Вероника ключевая</text:p>
      <text:p text:style-name="P191"><text:span text:style-name="T21">Veronica beccabunga</text:span> L. – Вероника поточная</text:p>
      <text:p text:style-name="P191"><text:span text:style-name="T21">Veronica chamaedrys</text:span> L. – Вероника дубравная</text:p>
      <text:p text:style-name="P191"><text:span text:style-name="T21">Veronica krylovii</text:span> Schischk. – Вероника Крылова</text:p>
      <text:p text:style-name="P191"><text:span text:style-name="T21">Veronica longifolia</text:span> L. – Вероника длиннолистная</text:p>
      <text:p text:style-name="P191"><text:span text:style-name="T21">Veronica scutellata</text:span> L. – Вероника щитковая</text:p>
      <text:p text:style-name="P191"><text:span text:style-name="T21">Veronica serpyllifolia</text:span> L. – Вероника тимьянолистная</text:p>
      <text:p text:style-name="P193"><text:span text:style-name="T58">Семейство - </text:span><text:span text:style-name="T59">Orobanchaceae</text:span></text:p>
      <text:p text:style-name="P191"><text:span text:style-name="T21">Orobanche alsatica</text:span> Kirschl. – Заразиха эльзасская</text:p>
      <text:p text:style-name="P192">Семейство - Lentibulariaceae</text:p>
      <text:p text:style-name="P191"><text:span text:style-name="T21">Utricularia vulgaris</text:span> L. – Пузырчатка обыкновенная</text:p>
      <text:p text:style-name="P192">Семейство - Plantaginaceae</text:p>
      <text:p text:style-name="P191"><text:span text:style-name="T21">Plantago lanceolata</text:span> L. – Подорожник ланцетный</text:p>
      <text:p text:style-name="P191"><text:span text:style-name="T21">Plantago major</text:span> L. – Подорожник большой</text:p>
      <text:p text:style-name="P191"><text:span text:style-name="T21">Plantago media</text:span> L. – Подорожник средний</text:p>
      <text:p text:style-name="P191"><text:span text:style-name="T21">Plantago urvillei</text:span> Opiz (<text:span text:style-name="T21">P. stepposa</text:span> Kuprian.) – Подорожник Урвиллея</text:p>
      <text:p text:style-name="P192">Семейство - Rubiaceae</text:p>
      <text:p text:style-name="P191"><text:span text:style-name="T21">Cruciata krylovii</text:span> (Iljin) Naumova <text:span text:style-name="T21">(Galium krylovii </text:span>Iljin<text:span text:style-name="T21">)</text:span> – Крестообразник Крылова</text:p>
      <text:p text:style-name="P191"><text:span text:style-name="T21">Galium boreale</text:span> L. <text:span text:style-name="T21">(G. septentrionale </text:span>Roem. et Schult<text:span text:style-name="T21">.)</text:span> – Подмаренник северный</text:p>
      <text:p text:style-name="P191"><text:span text:style-name="T21">Galium mollugo</text:span> L. – Подмаренник мягкий</text:p>
      <text:p text:style-name="P191"><text:span text:style-name="T21">Galium odoratum </text:span>(L.) Scop. (<text:span text:style-name="T21">Asperula odorata</text:span> L.) – Подмаренник душистый</text:p>
      <text:p text:style-name="P191"><text:soft-page-break/><text:span text:style-name="T21">Galium palustre</text:span> L. – Подмаренник болотный</text:p>
      <text:p text:style-name="P198"><text:span text:style-name="T21">Galium uliginosum</text:span> L. – Подмаренник топяной</text:p>
      <text:p text:style-name="P191"><text:span text:style-name="T21">Galium vaillantii</text:span> DC. – Подмаренник Вайланта</text:p>
      <text:p text:style-name="P191"><text:span text:style-name="T21">Galium verum</text:span> L. – Подмаренник настоящий</text:p>
      <text:p text:style-name="P192">Семейство - Caprifoliaceae</text:p>
      <text:p text:style-name="P191"><text:span text:style-name="T21">Sambucus sibirica</text:span> Nakai. – Бузина сибирская</text:p>
      <text:p text:style-name="P191"><text:span text:style-name="T21">Viburnum opulis</text:span> L. – Калина обыкновенная</text:p>
      <text:p text:style-name="P191"><text:span text:style-name="T21">Linnaea borealis</text:span> L. – Линнея северная</text:p>
      <text:p text:style-name="P191"><text:span text:style-name="T21">Lonicera tatarica</text:span> L. – Жимолость татарская</text:p>
      <text:p text:style-name="P191"><text:span text:style-name="T21">Lonicera xylosteum</text:span> L. – Жимолость обыкновенная</text:p>
      <text:p text:style-name="P193"><text:span text:style-name="T58">Семейство -</text:span> <text:span text:style-name="T58">Adoxaceae</text:span></text:p>
      <text:p text:style-name="P191"><text:span text:style-name="T21">Adoxa moschatellina</text:span> L. – Адокса мускусная</text:p>
      <text:p text:style-name="P192">Семейство - Valerianaceae</text:p>
      <text:p text:style-name="P191"><text:span text:style-name="T21">Valeriana rossica</text:span> P.Smirn. – Валериана русская</text:p>
      <text:p text:style-name="P192">Семейство - Dipsacaceae</text:p>
      <text:p text:style-name="P191"><text:span text:style-name="T21">Knautia arvensis</text:span> (L.) Coult. – Короставник полевой</text:p>
      <text:p text:style-name="P192">Семейство - Cucurbitaceae</text:p>
      <text:p text:style-name="P191"><text:span text:style-name="T21">Echinocystis lobata</text:span> (Michaux) Torrey et Gray – Эхиноцистис лопастной</text:p>
      <text:p text:style-name="P192">Семейство - Campanulaceae</text:p>
      <text:p text:style-name="P191"><text:span text:style-name="T21">Adenophora liliifolia</text:span> (L.) A. DC. – Бубенчик лилиелистный</text:p>
      <text:p text:style-name="P191"><text:span text:style-name="T21">Adenophora lamarckii</text:span> Fischer - Бубенчик Ламарка</text:p>
      <text:p text:style-name="P191"><text:span text:style-name="T21">Campanula cervicaria</text:span> L. – Колокольчик олений</text:p>
      <text:p text:style-name="P191"><text:span text:style-name="T21">Campanula glomerata</text:span> L. – Колокольчик скученный</text:p>
      <text:p text:style-name="P192">Семейство - Asteraceae</text:p>
      <text:p text:style-name="P191"><text:span text:style-name="T21">Achillea asiatica</text:span> Serg. – Тысячелистник азиатский</text:p>
      <text:p text:style-name="P191"><text:span text:style-name="T21">Achillea millefolium</text:span> L. – Тысячелистник обыкновенный</text:p>
      <text:p text:style-name="P191"><text:span text:style-name="T21">Alfredia cernua</text:span> (L.) Cass. – Альфредия поникшая</text:p>
      <text:p text:style-name="P191"><text:span text:style-name="T21">Arctium tomentosum</text:span> Mill. – Лопух войлочный</text:p>
      <text:p text:style-name="P191"><text:span text:style-name="T21">Artemisia dracunculus</text:span> L. – Полынь эстрагон</text:p>
      <text:p text:style-name="P191"><text:span text:style-name="T21">Artemisia laciniata</text:span> Willd. – Полынь рассеченная</text:p>
      <text:p text:style-name="P191"><text:span text:style-name="T21">Artemisia sieversiana</text:span> Willd. – Полынь Сиверса</text:p>
      <text:p text:style-name="P191"><text:span text:style-name="T21">Artemisia vulgaris</text:span> L. – Полынь обыкновенная (чернобыльник)</text:p>
      <text:p text:style-name="P201"><text:span text:style-name="T21">Bidens cernua</text:span> L. – Череда поникшая</text:p>
      <text:p text:style-name="P191"><text:span text:style-name="T21">Bidens radiata</text:span> Thuill. – Череда лучевая</text:p>
      <text:p text:style-name="P191"><text:span text:style-name="T21">Bidens tripartita</text:span> L. – Череда трехраздельная</text:p>
      <text:p text:style-name="P191"><text:span text:style-name="T21">Cacalia hastata</text:span> L. – Недоспелка копьевидная</text:p>
      <text:p text:style-name="P191"><text:span text:style-name="T21">Carduus crispus</text:span> L. – Чертополох курчавый</text:p>
      <text:p text:style-name="P191"><text:span text:style-name="T21">Centaurea scabiosa</text:span> L. – Василек шероховатый</text:p>
      <text:p text:style-name="P191"><text:span text:style-name="T21">Chamomilla suaveolens</text:span> (Pursсh) Rydb. (<text:span text:style-name="T21">Matricaria matricarioides (</text:span>Less.) Porter ex Britton<text:span text:style-name="T21">)</text:span> – Хамомилла пахучая</text:p>
      <text:p text:style-name="P191"><text:span text:style-name="T21">Cichorium intibus</text:span> L. – Цикорий обыкновенный</text:p>
      <text:p text:style-name="P191"><text:span text:style-name="T21">Cirsium helenioides</text:span> (L.) Hill – Бодяк девясиловидный</text:p>
      <text:p text:style-name="P191"><text:span text:style-name="T21">Cirsium heterophyllum</text:span> (L.) Hill – Бодяк разнолистный</text:p>
      <text:p text:style-name="P191"><text:span text:style-name="T21">Cirsium serratuloides</text:span> (L.) Hill. – Бодяк серпуховидный</text:p>
      <text:p text:style-name="P191"><text:span text:style-name="T21">Cirsium setosum</text:span> (Willd.) Bess. – Бодяк щетинистый (осот розовый)</text:p>
      <text:p text:style-name="P191"><text:span text:style-name="T21">Cirsium vulgare</text:span> L. – Бодяк обыкновенный</text:p>
      <text:p text:style-name="P191"><text:span text:style-name="T21">Crepis lyrata</text:span> (L.) Froel. – Скерда лировидная</text:p>
      <text:p text:style-name="P191"><text:span text:style-name="T21">Crepis praemorsa</text:span> (L.) Tausch – Скерда тупокорневищная</text:p>
      <text:p text:style-name="P191"><text:span text:style-name="T21">Crepis sibirica</text:span> L. – Скерда сибирская</text:p>
      <text:p text:style-name="P191"><text:span text:style-name="T21">Crepis tectorum</text:span> L. – Скерда кровельная</text:p>
      <text:p text:style-name="P191"><text:span text:style-name="T21">Erigeron acris</text:span> L. – Мелколепестник едкий</text:p>
      <text:p text:style-name="P191"><text:span text:style-name="T21">Gnaphalium sylvaticum</text:span> L. <text:span text:style-name="T21">(Omalotheca </text:span>sylvatica (L.) Sch. Bip et F. Schultz <text:span text:style-name="T21">) </text:span>– Сушеница лесная</text:p>
      <text:p text:style-name="P191"><text:soft-page-break/><text:span text:style-name="T21">Gnaphalium uliginosum</text:span> L. – Сушеница топяная</text:p>
      <text:p text:style-name="P191"><text:span text:style-name="T21">Hieracium krylovii</text:span> Nevski et Schljak – Ястребинка Крылова</text:p>
      <text:p text:style-name="P191"><text:span text:style-name="T21">Hieracium umbellatum</text:span> L. – Ястребинка зонтичная</text:p>
      <text:p text:style-name="P191"><text:span text:style-name="T21">Inula britannica</text:span> L. – Девясил британский</text:p>
      <text:p text:style-name="P191"><text:span text:style-name="T21">Inula helenium</text:span> L. – Девясил высокий</text:p>
      <text:p text:style-name="P191"><text:span text:style-name="T21">Inula salicina</text:span> L. – Девясил иволистный</text:p>
      <text:p text:style-name="P191"><text:span text:style-name="T21">Lactuca serriola</text:span> L. – Латук (салат) компасный (дикий)</text:p>
      <text:p text:style-name="P191"><text:span text:style-name="T21">Lactuca sibirica</text:span> (L.) Benth. ex Maxim. – Латук сибирский</text:p>
      <text:p text:style-name="P191"><text:span text:style-name="T21">Leontodon autumnalis</text:span> L. – Кульбаба осенняя</text:p>
      <text:p text:style-name="P191"><text:span text:style-name="T21">Leucanthemum vulgare</text:span> Lam. – Нивяник обыкновенный</text:p>
      <text:p text:style-name="P191"><text:span text:style-name="T21">Ligularia glauca</text:span> (L.) O. Hoffm. – Бузульник сизый</text:p>
      <text:p text:style-name="P191"><text:span text:style-name="T21">Ligularia sibirica</text:span> (L.) Cass. – Бузульник сибирский</text:p>
      <text:p text:style-name="P191"><text:span text:style-name="T21">Matricaria perforata</text:span> Merat. – Ромашка непахучая</text:p>
      <text:p text:style-name="P191"><text:span text:style-name="T21">Petasites radiatus</text:span> (J.F. Gmel.) Toman <text:span text:style-name="T21">(Nardosmia laevigata </text:span>(Willd.) DC.) – Белокопытник гладкий</text:p>
      <text:p text:style-name="P191"><text:span text:style-name="T21">Picris hieracioides</text:span> L. – Горлюха ястербинковидная</text:p>
      <text:p text:style-name="P191"><text:span text:style-name="T21">Ptarmica impatiens</text:span> (L.) DC. (<text:span text:style-name="T21">Achillea impatiens </text:span>L.) – Чихотник недотрога</text:p>
      <text:p text:style-name="P191"><text:span text:style-name="T21">Ptarmica salicifolia</text:span> (Bess.) Serg. <text:span text:style-name="T21">(Achillea salicifolia </text:span>Bess<text:span text:style-name="T21">.) </text:span>– Чихотник иволистный</text:p>
      <text:p text:style-name="P191"><text:span text:style-name="T21">Saussurea controversa</text:span> DC. – Соссюрея (горькуша) спорная</text:p>
      <text:p text:style-name="P191"><text:span text:style-name="T21">Saussurea latifolia</text:span> Ledeb. – Соссюрея (горькуша) широколистная</text:p>
      <text:p text:style-name="P191"><text:span text:style-name="T21">Senecio erucifolius</text:span> L. – Крестовник эруколистный</text:p>
      <text:p text:style-name="P191"><text:span text:style-name="T21">Senecio fluviatilis</text:span> Wallr. – Крестовник речной</text:p>
      <text:p text:style-name="P191"><text:span text:style-name="T21">Senecio nemorensis</text:span> L. – Крестовник дубравный</text:p>
      <text:p text:style-name="P191"><text:span text:style-name="T21">Serratula coronata</text:span> L. – Серпуха венценосная</text:p>
      <text:p text:style-name="P191"><text:span text:style-name="T21">Solidago virgaurea</text:span> L. – Золотарник обыкновенный (золотая розга)</text:p>
      <text:p text:style-name="P191"><text:span text:style-name="T21">Sonchus arvensis</text:span> L. – Осот полевой</text:p>
      <text:p text:style-name="P191"><text:span text:style-name="T21">Sonchus oleraceus</text:span> L. – Осот огородный</text:p>
      <text:p text:style-name="P191"><text:span text:style-name="T21">Tanacetum vulgare</text:span> L. – Пижма обыкновенная</text:p>
      <text:p text:style-name="P191"><text:span text:style-name="T21">Taraxacum officinale</text:span> Wigg. – Одуванчик лекарственный</text:p>
      <text:p text:style-name="P191"><text:span text:style-name="T21">Tephroseris integrifolia</text:span> (L.) Holub – Пепельник цельнолистный</text:p>
      <text:p text:style-name="P191"><text:span text:style-name="T21">Tragopogon orientalis</text:span> L. – Козлобородник восточный</text:p>
      <text:p text:style-name="P191"><text:span text:style-name="T21">Trommsdorfia maculata</text:span> (L.) Bernh. <text:span text:style-name="T21">(Achyrophorus maculatus </text:span>(L.) Scop<text:span text:style-name="T21">.) </text:span>– Тромсдорфия крапчатая</text:p>
      <text:p text:style-name="P202"><text:span text:style-name="T60">Tussilaga farfara</text:span><text:span text:style-name="T61"> L. – Мать-и-мачеха обыкновенная</text:span></text:p>
      <text:p text:style-name="P203">Приложение 2 </text:p>
      <text:p text:style-name="P204">Список позвоночных животных ГПЗ «Салтымаковский»</text:p>
      <text:p text:style-name="P205"><text:span text:style-name="T62"><text:s text:c="23"/></text:span>Семейство МИНОГОВЫЕ PETROMYZONTIDAE</text:p>
      <text:p text:style-name="P206">1Сибирская минога <text:span text:style-name="T21">- Lethenteron kessleri </text:span>(Anikin, 1905)</text:p>
      <text:p text:style-name="P207">Семейство ОСЕТРОВЫЕ ACIPENSERIDAE</text:p>
      <text:p text:style-name="P208">2Сибирский осетр-<text:span text:style-name="T21">Acipenser baerii </text:span>Brandt, 1869</text:p>
      <text:p text:style-name="P209">3Стерлядь <text:span text:style-name="T21">- A. ruthenus </text:span>Linnaeus, 1758</text:p>
      <text:p text:style-name="P207">Семейство КАРПОВЫЕ CYPRINIDAE</text:p>
      <text:p text:style-name="P208">4Лещ <text:span text:style-name="T21">- Abramis brama </text:span>(Linnaeus, 1758)</text:p>
      <text:p text:style-name="P209">5Уклейка <text:span text:style-name="T21">- Alburnus alburnus </text:span>(Linnaeus, 1758)</text:p>
      <text:p text:style-name="P209">6Серебряный карась <text:span text:style-name="T21">- Carassius auratus </text:span>(Linnaeus, 1758)</text:p>
      <text:p text:style-name="P209">7Сибирский пескарь <text:span text:style-name="T21">- Gobio cynocephalus </text:span>Dybowski, 1869</text:p>
      <text:p text:style-name="P209">8Язь <text:span text:style-name="T21">- Leuciscus idus </text:span>(Linnaeus, 1758)</text:p>
      <text:p text:style-name="P209">9Елец -<text:span text:style-name="T21">L. leuciscus </text:span>(Linnaeus, 1758)</text:p>
      <text:p text:style-name="P209">10Озерный гольян <text:span text:style-name="T21">- Phoxinus perenurus </text:span>(Pallas, 1814)</text:p>
      <text:p text:style-name="P209">11Обыкновенный гольян -<text:span text:style-name="T21">P. phoxinus </text:span>(Linnaeus, 1758)</text:p>
      <text:p text:style-name="P207">Семейство ЩИПОВКОВЫЕ COBITIDAE</text:p>
      <text:p text:style-name="P208">12Сибирская щиповка -<text:span text:style-name="T21">Cobitis melanoleuca </text:span>Linnaeus, 1758</text:p>
      <text:p text:style-name="P207">Семейство ЩУКОВЫЕ ESOCIDAE</text:p>
      <text:p text:style-name="P208">13Щука -<text:span text:style-name="T21">Esox lucius </text:span>Linnaeus, 1758</text:p>
      <text:p text:style-name="P207">Семейство ЛОСОСЕВЫЕ SALMONIDAE</text:p>
      <text:p text:style-name="P208">14Ленок <text:span text:style-name="T21">- Brachymystax lenok </text:span>(Pallas, 1773)</text:p>
      <text:p text:style-name="P208">15Таймень -<text:span text:style-name="T21">Hucho taimen</text:span> (Pallas,1773)</text:p>
      <text:p text:style-name="P209">16Сибирский хариус <text:span text:style-name="T21">- Thymallus arcticus </text:span>(Pallas, 1776)</text:p>
      <text:p text:style-name="P207">Семейство НАЛИМОВЫЕ LOTIDAE</text:p>
      <text:p text:style-name="P208">17Налим <text:span text:style-name="T21">- Lota lota </text:span>(Linnaeus, 1758)</text:p>
      <text:p text:style-name="P207">Семейство ПОДКАМЕНЩИКОВЫЕ COTTIDAE</text:p>
      <text:p text:style-name="P208">18Пестроногий подкаменщик <text:span text:style-name="T21">- Cottus poecilopus </text:span>Heckel, 1837</text:p>
      <text:p text:style-name="P207">Семейство ОКУНЕВЫЕ PERCIDAE</text:p>
      <text:p text:style-name="P208">19Обыкновенный ерш <text:span text:style-name="T21">- Gymnocephalus cernuus </text:span>(Linnaeus, 1758)</text:p>
      <text:p text:style-name="P209">20Обыкновенный окунь - <text:span text:style-name="T21">Perca fluviatilis </text:span>Linnaeus, 1758</text:p>
      <text:p text:style-name="P209">21Судак <text:span text:style-name="T21">- Sander lucioperca </text:span>(Linnaeus, 1758)</text:p>
      <text:p text:style-name="P207">Семейство ЖАБОВЫЕ BUFONIDAE</text:p>
      <text:p text:style-name="P208">22Обыкновенная жаба - <text:span text:style-name="T21">Bufo bufo </text:span>(Linnaeus, 1758)</text:p>
      <text:p text:style-name="P207">Семейство ЛЯГУШКОВЫЕ RANIDAE</text:p>
      <text:p text:style-name="P208">23Остромордая лягушка - <text:span text:style-name="T21">Rana arvalis </text:span>Nilsson, 1842</text:p>
      <text:p text:style-name="P207">Семейство ЯЩЕРИЦЕВЫЕ LACERTIDAE</text:p>
      <text:p text:style-name="P208"><text:soft-page-break/>24Прыткая ящерица <text:span text:style-name="T21">- Lacerta agilis </text:span>Linnaeus, 1758</text:p>
      <text:p text:style-name="P209">25Живородящая ящерица <text:span text:style-name="T21">- L. vivipara </text:span>Vonjacquin, 1787</text:p>
      <text:p text:style-name="P207">Семейство УЖОВЫЕ COLUBRIDAE</text:p>
      <text:p text:style-name="P208">26Обыкновенный уж <text:span text:style-name="T21">- Natrix natrix </text:span>Linnaeus, 1758</text:p>
      <text:p text:style-name="P207">Семейство ГАДЮКОВЫЕ VIPERIDAE</text:p>
      <text:p text:style-name="P208">27Обыкновенный щитомордник <text:span text:style-name="T21">- Gloydius halys </text:span>Pallas, 1776</text:p>
      <text:p text:style-name="P209">28Обыкновенная гадюка <text:span text:style-name="T21">- Vipera berus </text:span>Linnaeus, 1758</text:p>
      <text:p text:style-name="P207">Семейство ЧОМГОВЫЕ PODICIPEDIDAE</text:p>
      <text:p text:style-name="P208">29Чомга - <text:span text:style-name="T21">Podiceps cristatus </text:span>(Linnaeus, 1758)</text:p>
      <text:p text:style-name="P207">Семейство ЦАПЛЕВЫЕ ARDEIDAE</text:p>
      <text:p text:style-name="P208">30Серая цапля <text:span text:style-name="T21">- Ardea cinerea </text:span>Linnaeus, 1758</text:p>
      <text:p text:style-name="P209">31Выпь <text:span text:style-name="T21">- Botaurus stellaris </text:span>(Linnaeus, 1758)</text:p>
      <text:p text:style-name="P207">Семейство АИСТОВЫЕ CICONIIDAE</text:p>
      <text:p text:style-name="P208">32Черный аист <text:span text:style-name="T21">- Ciconia nigra </text:span>(Linnaeus, 1758)</text:p>
      <text:p text:style-name="P207">Семейство УТИНЫЕ ANATIDAE</text:p>
      <text:p text:style-name="P208">33Шилохвость <text:span text:style-name="T21">- Anas acuta </text:span>Linnaeus, 1758</text:p>
      <text:p text:style-name="P209">34Широконоска <text:span text:style-name="T21">- A. clypeata </text:span>Linnaeus, 1758</text:p>
      <text:p text:style-name="P209">35Чирок-свистунок <text:span text:style-name="T21">- A. crecca </text:span>Linnaeus, 1758</text:p>
      <text:p text:style-name="P209">36Свиязь - <text:span text:style-name="T21">A. penelope </text:span>Linnaeus, 1758</text:p>
      <text:p text:style-name="P209">37Кряква <text:span text:style-name="T21">- A. platyrhynchos </text:span>Linnaeus, 1758</text:p>
      <text:p text:style-name="P209">38Чирок-трескунок <text:span text:style-name="T21">- A. querquedula </text:span>Linnaeus, 1758</text:p>
      <text:p text:style-name="P209">39Серая утка <text:span text:style-name="T21">- A. strepera </text:span>Linnaeus, 1758</text:p>
      <text:p text:style-name="P209">40Серый гусь <text:span text:style-name="T21">- Anser anser </text:span>(Linnaeus, 1758)</text:p>
      <text:p text:style-name="P209">41Хохлатая чернеть <text:span text:style-name="T21">- Aythya fuligula </text:span>(Linnaeus, 1758)</text:p>
      <text:p text:style-name="P209">42Гоголь - <text:span text:style-name="T21">Bucephala clangula </text:span>(Linnaeus, 1758)</text:p>
      <text:p text:style-name="P209">43Морянка <text:span text:style-name="T21">- Clangula hyemalis </text:span>(Linnaeus, 1758)</text:p>
      <text:p text:style-name="P209">44Лебедь-кликун <text:span text:style-name="T21">- Cygnus cygnus </text:span>(Linnaeus, 1758)</text:p>
      <text:p text:style-name="P209">45Турпан <text:span text:style-name="T21">- Melanitta fusca </text:span>(Linnaeus, 1758)</text:p>
      <text:p text:style-name="P209">46Луток - <text:span text:style-name="T21">Mergellus ellus </text:span>(Linnaeus, 1758)</text:p>
      <text:p text:style-name="P209">47Большой крохаль <text:span text:style-name="T21">- Mergus merganser </text:span>Linnaeus, 1758</text:p>
      <text:p text:style-name="P207">Семейство СКОПИНЫЕ PANDIONIDAE</text:p>
      <text:p text:style-name="P208">48Скопа <text:span text:style-name="T21">- Pandion haliaetus </text:span>(Linnaeus, 1758)</text:p>
      <text:p text:style-name="P207">Семейство ЯСТРЕБИНЫЕ ACCIPITRIDAE</text:p>
      <text:p text:style-name="P208">49Тетеревятник <text:span text:style-name="T21">- Accipiter gentilis </text:span>(Linnaeus, 1758)</text:p>
      <text:p text:style-name="P209">50Перепелятник <text:span text:style-name="T21">- A. nisus </text:span>(Linnaeus, 1758)</text:p>
      <text:p text:style-name="P209">51Малый перепелятник - <text:span text:style-name="T21">A. virgatus </text:span>(Temminck, 1822)</text:p>
      <text:p text:style-name="P209">52Беркут <text:span text:style-name="T21">- Aquila chrysaetos </text:span>(Linnaeus, 1758)</text:p>
      <text:p text:style-name="P209">53Большой подорлик <text:span text:style-name="T21">- A. clanga </text:span>Pallas, 1811</text:p>
      <text:p text:style-name="P209">54Орел-карлик - <text:span text:style-name="T21">A. pennatus </text:span>Gmelin, 1788</text:p>
      <text:p text:style-name="P209">55Канюк <text:span text:style-name="T21">- Buteo buteo </text:span>(Linnaeus, 1758)</text:p>
      <text:p text:style-name="P209">56Зимняк <text:span text:style-name="T21">- B. lagopus </text:span>(Pontoppidan, 1763)</text:p>
      <text:p text:style-name="P209">57Болотный лунь <text:span text:style-name="T21">- Circus aeruginosus </text:span>(Linnaeus, 1758)</text:p>
      <text:p text:style-name="P209">58Полевой лунь <text:span text:style-name="T21">- C. cyaneus </text:span>(Linnaeus, 1766)</text:p>
      <text:p text:style-name="P209"><text:soft-page-break/>59Луговой лунь <text:span text:style-name="T21">- C. pygargus </text:span>(Linnaeus, 1758)</text:p>
      <text:p text:style-name="P209">60Черный коршун <text:span text:style-name="T21">- Milvus migrans </text:span>(Boddaert, 1783)</text:p>
      <text:p text:style-name="P209">61Xоxлатый осоед <text:span text:style-name="T21">- Pernis ptilorhynchus </text:span>(Temminck, 1821)</text:p>
      <text:p text:style-name="P207">Семейство СОКОЛИНЫЕ FALCONIDAE</text:p>
      <text:p text:style-name="P208">62Балобан <text:span text:style-name="T21">- Falco cherrug </text:span>Gray, 1834</text:p>
      <text:p text:style-name="P209">63Дербник <text:span text:style-name="T21">- F. columbarius </text:span>Linnaeus, 1758</text:p>
      <text:p text:style-name="P209">64Сапсан - <text:span text:style-name="T21">F. peregrinus </text:span>Gmelin, 1788</text:p>
      <text:p text:style-name="P209">65Чеглок <text:span text:style-name="T21">- F. subbuteo </text:span>Linnaeus, 1758</text:p>
      <text:p text:style-name="P209">66Пустельга <text:span text:style-name="T21">- F. tinnunculus </text:span>Linnaeus, 1758</text:p>
      <text:p text:style-name="P209">67Кобчик - <text:span text:style-name="T21">F. vespertinus </text:span>Linnaeus, 1766</text:p>
      <text:p text:style-name="P207">Семейство ТЕТЕРЕВИНЫЕ TETRAONIDAE</text:p>
      <text:p text:style-name="P208">68Рябчик - <text:span text:style-name="T21">Bonasa bonasia </text:span>(Linnaeus, 1758)</text:p>
      <text:p text:style-name="P209">69Тетерев <text:span text:style-name="T21">- Tetrao tetrix </text:span>Linnaeus, 1758</text:p>
      <text:p text:style-name="P209">70Глуxарь <text:span text:style-name="T21">- T. urogallus </text:span>Linnaeus, 1758</text:p>
      <text:p text:style-name="P207">Семейство ФАЗАНОВЫЕ PHASIANIDAE</text:p>
      <text:p text:style-name="P208">71Перепел <text:span text:style-name="T21">- Coturnix coturnix </text:span>(Linnaeus, 1758)</text:p>
      <text:p text:style-name="P207">Семейство ЖУРАВЛИНЫЕ GRUIDAE</text:p>
      <text:p text:style-name="P208">72Серый журавль - <text:span text:style-name="T21">Grus grus </text:span>(Linnaeus, 1758)</text:p>
      <text:p text:style-name="P209">73Черный журавль <text:span text:style-name="T21">- G. monacha </text:span>Temminck, 1835</text:p>
      <text:p text:style-name="P207">Семейство ПАСТУШКОВЫЕ RALLIDAE</text:p>
      <text:p text:style-name="P208">74Коростель <text:span text:style-name="T21">- Crex crex </text:span>(Linnaeus, 1758)</text:p>
      <text:p text:style-name="P209">75Лысуха <text:span text:style-name="T21">- Fulica atra </text:span>Linnaeus, 1758</text:p>
      <text:p text:style-name="P207">Семейство РЖАНКОВЫЕ CHARADRIIDAE</text:p>
      <text:p text:style-name="P208">76Малый зуек <text:span text:style-name="T21">- Charadrius dubius </text:span>Scopoli, 1786</text:p>
      <text:p text:style-name="P209">77Чибис <text:span text:style-name="T21">- Vanellus vanellus </text:span>(Linnaeus, 1758)</text:p>
      <text:p text:style-name="P207">Семейство БЕКАСОВЫЕ SCOLOPACIDAE</text:p>
      <text:p text:style-name="P208">78Перевозчик <text:span text:style-name="T21">- Actitis hypoleucos </text:span>(Linnaeus, 1758)</text:p>
      <text:p text:style-name="P209">79Белохвостый песочник - <text:span text:style-name="T21">Calidris temminckii </text:span>(Leisler, 1812)</text:p>
      <text:p text:style-name="P209">80Бекас <text:span text:style-name="T21">- Gallinago gallinago </text:span>(Linnaeus, 1758)</text:p>
      <text:p text:style-name="P209">81Лесной дупель <text:span text:style-name="T21">- G. megala </text:span>Swinhoe, 1861</text:p>
      <text:p text:style-name="P209">82Большой веретенник <text:span text:style-name="T21">- Limosa limosa </text:span>(Linnaeus, 1758)</text:p>
      <text:p text:style-name="P209">83Большой кроншнеп <text:span text:style-name="T21">- Numenius arquata </text:span>(Linnaeus, 1758)</text:p>
      <text:p text:style-name="P209">84Вальдшнеп <text:span text:style-name="T21">- Scolopax rusticola </text:span>Linnaeus, 1758</text:p>
      <text:p text:style-name="P209">85Фифи <text:span text:style-name="T21">- Tringa glareola </text:span>Linnaeus, 1758</text:p>
      <text:p text:style-name="P209">86Большой улит <text:span text:style-name="T21">- T. nebularia </text:span>(Gunnerus, 1767)</text:p>
      <text:p text:style-name="P209">87Черныш- - <text:span text:style-name="T21">T. ochropus </text:span>Linnaeus, 1758</text:p>
      <text:p text:style-name="P209">88Поручейник <text:span text:style-name="T21">- T. stagnatilis </text:span>(Bechstein, 1803)</text:p>
      <text:p text:style-name="P209">89Травник <text:span text:style-name="T21">- T. totanus </text:span>(Linnaeus, 1758)</text:p>
      <text:p text:style-name="P207">Семейство ЧАЙКОВЫЕ LARIDAE</text:p>
      <text:p text:style-name="P208">90Степная чайка <text:span text:style-name="T21">- Larus barabensis </text:span>Johansen, 1960</text:p>
      <text:p text:style-name="P209">91Сизая чайка <text:span text:style-name="T21">- L. canus </text:span>Linnaeus, 1758</text:p>
      <text:p text:style-name="P209">92Малая чайка <text:span text:style-name="T21">- L. minutus </text:span>Pallas, 1776</text:p>
      <text:p text:style-name="P209">93Озерная чайка <text:span text:style-name="T21">- L. ridibundus </text:span>Linnaeus, 1766</text:p>
      <text:p text:style-name="P207"><text:soft-page-break/>Семейство КРАЧКОВЫЕ STERNIDAE</text:p>
      <text:p text:style-name="P208">94Речная крачка <text:span text:style-name="T21">- Sterna hirundo </text:span>Linnaeus, 1758</text:p>
      <text:p text:style-name="P207">Семейство ГОЛУБИНЫЕ COLUMBIDAE</text:p>
      <text:p text:style-name="P208">95Клинтух - <text:span text:style-name="T21">Columba oenas </text:span>Linnaeus, 1758</text:p>
      <text:p text:style-name="P209">96Вяхирь <text:span text:style-name="T21">- C. palumbus </text:span>Linnaeus, 1758</text:p>
      <text:p text:style-name="P209">97Большая горлица - <text:span text:style-name="T21">Streptopelia orientalis </text:span>(Latham, 1790)</text:p>
      <text:p text:style-name="P209">98Горлица <text:span text:style-name="T21">- S. turtur </text:span>(Linnaeus, 1758)</text:p>
      <text:p text:style-name="P207">Семейство КУКУШКОВЫЕ CUCULIDAE</text:p>
      <text:p text:style-name="P208">99Обыкновенная кукушка <text:span text:style-name="T21">- Cuculus canorus </text:span>Linnaeus, 1758</text:p>
      <text:p text:style-name="P209">100Глухая кукушка - <text:span text:style-name="T21">C. horsfieldi </text:span>Moore, 1858</text:p>
      <text:p text:style-name="P207">Семейство СОВИНЫЕ STRIGIDAE</text:p>
      <text:p text:style-name="P208">101Мохноногий сыч <text:span text:style-name="T21">- Aegolius funereus </text:span>(Linnaeus, 1758)</text:p>
      <text:p text:style-name="P209">102Болотная сова <text:span text:style-name="T21">- Asio flammeus </text:span>(Pontoppidan, 1763)</text:p>
      <text:p text:style-name="P209">103Ушастая сова <text:span text:style-name="T21">- A. otus </text:span>(Linnaeus, 1758)</text:p>
      <text:p text:style-name="P209">104Филин - <text:span text:style-name="T21">Bubo bubo </text:span>(Linnaeus, 1758)</text:p>
      <text:p text:style-name="P209">105Белая сова <text:span text:style-name="T21">- B. scandiacus </text:span>(Linnaeus, 1758)</text:p>
      <text:p text:style-name="P209">106Воробьиный сыч <text:span text:style-name="T21">- Glaucidium passerinum </text:span>(Linnaeus, 1758)</text:p>
      <text:p text:style-name="P209">107Бородатая неясыть <text:span text:style-name="T21">- Strix nebulosa </text:span>Forster, 1772</text:p>
      <text:p text:style-name="P209">108Длиннохвостая неясыть <text:span text:style-name="T21">- S. uralensis </text:span>Pallas, 1771</text:p>
      <text:p text:style-name="P209">109Ястребиная сова <text:span text:style-name="T21">- Surnia ulula </text:span>(Linnaeus, 1758)</text:p>
      <text:p text:style-name="P207">Семейство КОЗОДОЕВЫЕ CAPRIMULGIDAE</text:p>
      <text:p text:style-name="P208">110Козодой <text:span text:style-name="T21">- Caprimulgus europaeus </text:span>Linnaeus, 1758</text:p>
      <text:p text:style-name="P207">Семейство СТРИЖИНЫЕ APODIDAE</text:p>
      <text:p text:style-name="P208">111Колючехвост <text:span text:style-name="T21">- Hirundapus caudacutus </text:span>(Latham, 1802)</text:p>
      <text:p text:style-name="P207">Семейство ЗИМОРОДКОВЫЕ ALCEDINIDAE</text:p>
      <text:p text:style-name="P208">112Зимородок <text:span text:style-name="T21">- Alcedo atthis </text:span>Linnaeus, 1758</text:p>
      <text:p text:style-name="P207">Семейство УДОДОВЫЕ UPUPIDAE</text:p>
      <text:p text:style-name="P208">113Удод <text:span text:style-name="T21">- Upupa epops </text:span>Linnaeus, 1758</text:p>
      <text:p text:style-name="P207">Семейство ДЯТЛОВЫЕ PICIDAE</text:p>
      <text:p text:style-name="P208">114Белоспинный дятел - <text:span text:style-name="T21">Dendrocopos leucotos </text:span>(Bechstein, 1802)</text:p>
      <text:p text:style-name="P209">115Пестрый дятел <text:span text:style-name="T21">- D. major </text:span>(Linnaeus, 1758)</text:p>
      <text:p text:style-name="P209">116Малый дятел <text:span text:style-name="T21">- D. minor </text:span>(Linnaeus, 1758)</text:p>
      <text:p text:style-name="P209">117Желна, или черный дятел <text:span text:style-name="T21">- Dryocopus martius </text:span>(Linnaeus, 1758)</text:p>
      <text:p text:style-name="P209">118Вертишейка <text:span text:style-name="T21">- Jynx torquilla </text:span>Linnaeus, 1758</text:p>
      <text:p text:style-name="P209">119Трехпалый дятел <text:span text:style-name="T21">- Picoides tridactylus </text:span>(Linnaeus, 1758)</text:p>
      <text:p text:style-name="P209">120Седой дятел <text:span text:style-name="T21">- Picus canus </text:span>Gmelin, 1788</text:p>
      <text:p text:style-name="P207">Семейство ЖАВОРОНКОВЫЕ ALAUDIDAE</text:p>
      <text:p text:style-name="P208">121Рогатый жаворонок <text:span text:style-name="T21">- Eremophila alpestris </text:span>(Linnaeus, 1758)</text:p>
      <text:p text:style-name="P207">Семейство ЛАСТОЧКОВЫЕ HIRUNDINIDAE</text:p>
      <text:p text:style-name="P208">122Деревенская ласточка <text:span text:style-name="T21">- Hirundo rustica </text:span>Linnaeus, 1758</text:p>
      <text:p text:style-name="P209"><text:soft-page-break/>123Бледная ласточка <text:span text:style-name="T21">- Riparia diluta </text:span>(SharpeWyatt,1893)</text:p>
      <text:p text:style-name="P207">Семейство ТРЯСОГУЗКОВЫЕ MOTACILLIDAE</text:p>
      <text:p text:style-name="P208">124Зеленый конек <text:span text:style-name="T21">- Anthus hodgsoni </text:span>(Richmond, 1907)</text:p>
      <text:p text:style-name="P209">125Горный конек - <text:span text:style-name="T21">A. spinoletta </text:span>(Linnaeus, 1758)</text:p>
      <text:p text:style-name="P209">126Лесной конек <text:span text:style-name="T21">- A. trivialis </text:span>(Linnaeus, 1758)</text:p>
      <text:p text:style-name="P208">127Белая трясогузка <text:span text:style-name="T21">- Motacilla alba </text:span>Linnaeus, 1758</text:p>
      <text:p text:style-name="P209">128Горная трясогузка <text:span text:style-name="T21">- M. cinerea </text:span>Tunstall, 1771</text:p>
      <text:p text:style-name="P209">129Желтоголовая трясогузка <text:span text:style-name="T21">- M. citreola </text:span>Pallas, 1776</text:p>
      <text:p text:style-name="P209">130Желтая трясогузка -<text:span text:style-name="T20"> </text:span><text:span text:style-name="T21">M. flava </text:span>Linnaeus, 1758</text:p>
      <text:p text:style-name="P209">131Маскированная трясогузка <text:span text:style-name="T21">- M. personata </text:span>Gould, 1861</text:p>
      <text:p text:style-name="P207">Семейство КОРОЛЬКОВЫЕ REGULIDAE</text:p>
      <text:p text:style-name="P208">132Желтоголовый королек <text:span text:style-name="T21">- Regulus regulus </text:span>(Linnaeus, 1758)</text:p>
      <text:p text:style-name="P207">Семейство СВИРИСТЕЛЕВЫЕ BOMBYCILLIDAE</text:p>
      <text:p text:style-name="P208">133Свиристель <text:span text:style-name="T21">- Bombycilla garrulus </text:span>(Linnaeus, 1758)</text:p>
      <text:p text:style-name="P207">Семейство ДРОЗДОВЫЕ TURDIDAE</text:p>
      <text:p text:style-name="P208">134Чернозобый дрозд <text:span text:style-name="T21">- Turdus atrogularis </text:span>Jarocki, 1819</text:p>
      <text:p text:style-name="P209">135Белобровик <text:span text:style-name="T21">- T. iliacus </text:span>Linnaeus, 1766</text:p>
      <text:p text:style-name="P209">136Оливковый дрозд <text:span text:style-name="T21">- T. obscurus </text:span>Gmelin, 1789</text:p>
      <text:p text:style-name="P209">137Певчий дрозд - <text:span text:style-name="T21">T. philomelos </text:span>Brehm, 1831</text:p>
      <text:p text:style-name="P209">138Рябинник <text:span text:style-name="T21">- T. pilaris </text:span>Linnaeus, 1758</text:p>
      <text:p text:style-name="P209">139Деряба <text:span text:style-name="T21">- T. viscivorus </text:span>Linnaeus, 1758</text:p>
      <text:p text:style-name="P209">140Пестрый дрозд <text:span text:style-name="T21">- Zoothera dauma </text:span>(Latham, 1790)</text:p>
      <text:p text:style-name="P209">141Сибирский дрозд <text:span text:style-name="T21">- Z. sibirica </text:span>(Pallas, 1776)</text:p>
      <text:p text:style-name="P207">Семейство СЛАВКОВЫЕ SYLVIIDAE</text:p>
      <text:p text:style-name="P208">142Толстоклювая камышевка <text:span text:style-name="T21">- Acrocephalus aedon </text:span>(Pallas, 1776)</text:p>
      <text:p text:style-name="P209">143Дроздовидная камышевка <text:span text:style-name="T21">- A. arundinaceus </text:span>(Linnaeus, 1758)</text:p>
      <text:p text:style-name="P209">144Садовая камышевка <text:span text:style-name="T21">- A. dumetorum </text:span>Blyth, 1849</text:p>
      <text:p text:style-name="P209">145Пересмешка - <text:span text:style-name="T21">Hippolais icterina </text:span>(Vieillot, 1817)</text:p>
      <text:p text:style-name="P209">146Певчий сверчок <text:span text:style-name="T21">- Locustella certhiola </text:span>(Pallas, 1811)</text:p>
      <text:p text:style-name="P209">147Таежный сверчок - <text:span text:style-name="T21">L. fasciolata </text:span>(Gray, 1861)</text:p>
      <text:p text:style-name="P209">148Таловка <text:span text:style-name="T21">- Phylloscopus borealis </text:span>(Blasius, 1858)</text:p>
      <text:p text:style-name="P209">149Теньковка <text:span text:style-name="T21">- P. collybita </text:span>(Vieillot, 1817)</text:p>
      <text:p text:style-name="P209">150Бурая пеночка - <text:span text:style-name="T21">P. fuscatus </text:span>(Blyth, 1842)</text:p>
      <text:p text:style-name="P209">151Корольковая пеночка <text:span text:style-name="T21">- P. proregulus </text:span>(Pallas, 1811)</text:p>
      <text:p text:style-name="P209">152Толстоклювая пеночка <text:span text:style-name="T21">- P. schwarzi </text:span>(Radde, 1863)</text:p>
      <text:p text:style-name="P209">153Зеленая пеночка <text:span text:style-name="T21">- P. trochiloides </text:span>(Sundevall, 1837)</text:p>
      <text:p text:style-name="P209">154Весничка <text:span text:style-name="T21">- P. trochilus </text:span>(Linnaeus, 1758)</text:p>
      <text:p text:style-name="P209">155Садовая славка <text:span text:style-name="T21">- Sylvia borin </text:span>(Boddaert, 1783)</text:p>
      <text:p text:style-name="P209">156Серая славка <text:span text:style-name="T21">- S. communis </text:span>Latham, 1787</text:p>
      <text:p text:style-name="P209">157Славка-завирушка <text:span text:style-name="T21">- S. curruca </text:span>(Linnaeus, 1758)</text:p>
      <text:p text:style-name="P207">Семейство МУХОЛОВКОВЫЕ MUSCICAPIDAE</text:p>
      <text:p text:style-name="P208">158Зарянка <text:span text:style-name="T21">- Erithacus rubecula </text:span>(Linnaeus, 1758)</text:p>
      <text:p text:style-name="P209">159Мухоловка-пеструшка <text:span text:style-name="T21">- Ficedula hypoleuca </text:span>(Pallas, 1764)</text:p>
      <text:p text:style-name="P209">160Мухоловка-мугимаки <text:span text:style-name="T21">- F. mugimaki </text:span>(Temminck, 1836)</text:p>
      <text:p text:style-name="P209"><text:soft-page-break/>161Малая мухоловка <text:span text:style-name="T21">- F. parva </text:span>(Bechstein, 1792)</text:p>
      <text:p text:style-name="P209">162Соловей-красношейка <text:span text:style-name="T21">- Luscinia calliope </text:span>(Pallas, 1776)</text:p>
      <text:p text:style-name="P209">163Синий соловей <text:span text:style-name="T21">- L. cyane </text:span>(Pallas, 1776)</text:p>
      <text:p text:style-name="P209">164Соловей <text:span text:style-name="T21">- L. luscinia </text:span>(Linnaeus, 1758)</text:p>
      <text:p text:style-name="P209">165Варакушка <text:span text:style-name="T21">- L. svecica </text:span>(Linnaeus, 1758)</text:p>
      <text:p text:style-name="P209">166Серая мухоловка <text:span text:style-name="T21">- Muscicapa striata </text:span>(Pallas, 1764)</text:p>
      <text:p text:style-name="P209">167Горихвостка-лысушка - <text:span text:style-name="T21">Phoenicurus phoenicurus </text:span>(Linnaeus, 1758)</text:p>
      <text:p text:style-name="P209">168Черноголовый чекан <text:span text:style-name="T21">- Saxicola maura </text:span>Pallas, 1773</text:p>
      <text:p text:style-name="P209">169Луговой чекан <text:span text:style-name="T21">- S. rubetra </text:span>(Linnaeus, 1758)</text:p>
      <text:p text:style-name="P209">170Синехвостка <text:span text:style-name="T21">- Tarsiger cyanurus </text:span>(Pallas, 1773)</text:p>
      <text:p text:style-name="P207">Семейство ДЛИННОХВОСТЫЕ СИНИЦЫ AEGITHALIDAE</text:p>
      <text:p text:style-name="P208">171Ополовник <text:span text:style-name="T21">- Aegithalos caudatus </text:span>(Linnaeus, 1758)</text:p>
      <text:p text:style-name="P207">Семейство СИНИЦЕВЫЕ PARIDAE</text:p>
      <text:p text:style-name="P208">172Князек <text:span text:style-name="T21">- Cyanistes cyanus </text:span>(Pallas, 1770)</text:p>
      <text:p text:style-name="P209">173Большая синица - <text:span text:style-name="T21">Parus major </text:span>Linnaeus, 1758</text:p>
      <text:p text:style-name="P209">174Московка <text:span text:style-name="T21">- Periparus ater </text:span>(Linnaeus, 1758)</text:p>
      <text:p text:style-name="P209">175Пухляк <text:span text:style-name="T21">- Poecile montana </text:span>(Conradvon, Baldenstein, 1827)</text:p>
      <text:p text:style-name="P207">Семейство ПОПОЛЗНЕВЫЕ SITTIDAE</text:p>
      <text:p text:style-name="P208">176Поползень <text:span text:style-name="T21">- Sitta europaea </text:span>Linnaeus, 1758</text:p>
      <text:p text:style-name="P207">Семейство ПИЩУХОВЫЕ CERTHIIDAE</text:p>
      <text:p text:style-name="P208">177Пищуха <text:span text:style-name="T21">- Certhia familiaris </text:span>Linnaeus, 1758</text:p>
      <text:p text:style-name="P207">Семейство ИВОЛГОВЫЕ ORIOLIDAE</text:p>
      <text:p text:style-name="P208">178Иволга <text:span text:style-name="T21">- Oriolus oriolus </text:span>(Linnaeus, 1758)</text:p>
      <text:p text:style-name="P207">Семейство СОРОКОПУТОВЫЕ LANIIDAE</text:p>
      <text:p text:style-name="P208">179Сибирский жулан - <text:span text:style-name="T21">Lanius cristatus </text:span>Linnaeus, 1758</text:p>
      <text:p text:style-name="P209">180Большой сорокопут <text:span text:style-name="T21">- L. excubitor </text:span>Linnaeus, 1758</text:p>
      <text:p text:style-name="P207">Семейство ВОРОНОВЫЕ CORVIDAE</text:p>
      <text:p text:style-name="P208">181Ворон <text:span text:style-name="T21">- Corvus corax </text:span>Linnaeus, 1758</text:p>
      <text:p text:style-name="P209">182Серая ворона <text:span text:style-name="T21">- C. cornix </text:span>Linnaeus, 1758</text:p>
      <text:p text:style-name="P209">183Черная ворона - <text:span text:style-name="T21">C. corone </text:span>Linnaeus, 1758</text:p>
      <text:p text:style-name="P209">184Грач <text:span text:style-name="T21">- C. frugilegus </text:span>Linnaeus, 1758</text:p>
      <text:p text:style-name="P209">185Галка <text:span text:style-name="T21">- C. monedula </text:span>Linnaeus, 1758</text:p>
      <text:p text:style-name="P209">186Кедровка <text:span text:style-name="T21">- Nucifraga caryocatactes </text:span>(Linnaeus, 1758)</text:p>
      <text:p text:style-name="P209">187Кукша - <text:span text:style-name="T21">Perisoreus infaustus </text:span>(Linnaeus, 1758)</text:p>
      <text:p text:style-name="P209">188Сорока <text:span text:style-name="T21">- Pica pica </text:span>(Linnaeus, 1758)</text:p>
      <text:p text:style-name="P207">Семейство СКВОРЦОВЫЕ 0 STURNIDAE</text:p>
      <text:p text:style-name="P208">189Скворец <text:span text:style-name="T21">- Sturnus vulgaris </text:span>Linnaeus, 1758</text:p>
      <text:p text:style-name="P207">Семейство ВОРОБЬИНЫЕ PASSERIDAE</text:p>
      <text:p text:style-name="P208">190Полевой воробей <text:span text:style-name="T21">- Passer montanus </text:span>(Linnaeus, 1758)</text:p>
      <text:p text:style-name="P207">Семейство ВЬЮРКОВЫЕ FRINGILLIDAE</text:p>
      <text:p text:style-name="P208">191Коноплянка <text:span text:style-name="T21">- Carduelis cannabina </text:span>(Linnaeus, 1758)</text:p>
      <text:p text:style-name="P209"><text:soft-page-break/>192Зеленушка <text:span text:style-name="T21">- C. chloris </text:span>(Linnaeus, 1758)</text:p>
      <text:p text:style-name="P209">193Чечетка <text:span text:style-name="T21">- C. flammea </text:span>(Linnaeus, 1758)</text:p>
      <text:p text:style-name="P209">194Чиж <text:span text:style-name="T21">- C. spinus </text:span>(Linnaeus, 1758)</text:p>
      <text:p text:style-name="P208">195Чечевица <text:span text:style-name="T21">- Carpodacus erythrinus </text:span>(Pallas, 1770)</text:p>
      <text:p text:style-name="P209">196Дубонос <text:span text:style-name="T21">- Coccothraustes coccothraustes </text:span>(Linnaeus, 1758)</text:p>
      <text:p text:style-name="P209">197Зяблик <text:span text:style-name="T21">- Fringilla coelebs </text:span>Linnaeus, 1758</text:p>
      <text:p text:style-name="P209">198Юрок <text:span text:style-name="T21">- F. montifringilla </text:span>Linnaeus, 1758</text:p>
      <text:p text:style-name="P209">199Клест-еловик -<text:span text:style-name="T21">Loxia curvirostra </text:span>Linnaeus, 1758</text:p>
      <text:p text:style-name="P209">200Белокрылый клест <text:span text:style-name="T21">- L. leucoptera </text:span>Gmelin, 1789</text:p>
      <text:p text:style-name="P209">201Щур <text:span text:style-name="T21">- Pinicola enucleator </text:span>(Linnaeus, 1758)</text:p>
      <text:p text:style-name="P209">202Серый снегирь <text:span text:style-name="T21">- Pyrrhula cineracea </text:span>Cabanis, 1872</text:p>
      <text:p text:style-name="P209">203Снегирь <text:span text:style-name="T21">- P. pyrrhula </text:span>(Linnaeus, 1758)</text:p>
      <text:p text:style-name="P209">204Урагус <text:span text:style-name="T21">- Uragus sibiricus </text:span>(Pallas, 1773)</text:p>
      <text:p text:style-name="P207">Семейство ОВСЯНКОВЫЕ EMBERIZIDAE</text:p>
      <text:p text:style-name="P208">205Лапландский подорожник <text:span text:style-name="T21">- Calcarius lapponicus </text:span>Linnaeus, 1758</text:p>
      <text:p text:style-name="P209">206Дубровник <text:span text:style-name="T21">- Emberiza aureola </text:span>Pallas, 1773</text:p>
      <text:p text:style-name="P209">207Обыкновенная овсянка <text:span text:style-name="T21">- E. citrinella </text:span>Linnaeus, 1758</text:p>
      <text:p text:style-name="P209">208Белошапочная овсянка <text:span text:style-name="T21">- E. leucocephalos </text:span>Gmelin, 1771</text:p>
      <text:p text:style-name="P209">209Овсянка-крошка <text:span text:style-name="T21">- E. pusilla </text:span>Pallas, 1776</text:p>
      <text:p text:style-name="P209">210Овсянка-ремез - <text:span text:style-name="T21">E. rustica </text:span>Pallas, 1776</text:p>
      <text:p text:style-name="P209">211Камышевая овсянка <text:span text:style-name="T21">- E. schoeniclus </text:span>(Linnaeus, 1758)</text:p>
      <text:p text:style-name="P209">212Седоголовая овсянка <text:span text:style-name="T21">- E. spodocephala </text:span>Pallas, 1776</text:p>
      <text:p text:style-name="P207">Семейство ЗЕМЛЕРОЙКОВЫЕ SORICIDAE</text:p>
      <text:p text:style-name="P208">213Сибирская белозубка <text:span text:style-name="T21">- Crocidura sibirica </text:span>Dukelsky, 1930</text:p>
      <text:p text:style-name="P209">214Обыкновенная кутора <text:span text:style-name="T21">- Neomys fodiens </text:span>(Pennant, 1771)</text:p>
      <text:p text:style-name="P209">215Обыкновенная бурозубка <text:span text:style-name="T21">- Sorex araneus </text:span>Linnaeus, 1758</text:p>
      <text:p text:style-name="P209">216Средняя бурозубка <text:span text:style-name="T21">- S. caecutiens </text:span>Laxmann, 1788</text:p>
      <text:p text:style-name="P209">217Равнозубая бурозубка <text:span text:style-name="T21">- S. isodon </text:span>Turov, 1924</text:p>
      <text:p text:style-name="P209">218Крошечная бурозубка <text:span text:style-name="T21">- S. minutissimus </text:span>Zimmermann, 1780</text:p>
      <text:p text:style-name="P209">219Малая бурозубка <text:span text:style-name="T21">- S. minutus </text:span>Linnaeus, 1766</text:p>
      <text:p text:style-name="P209">220Плоскочерепная бурозубка <text:span text:style-name="T21">- S. roboratus </text:span>Hollister, 1913</text:p>
      <text:p text:style-name="P209">221Тундряная бурозубка <text:span text:style-name="T21">- S. tundrensis </text:span>Merriam, 1900</text:p>
      <text:p text:style-name="P207">Семейство КРОТОВЫЕ TALPIDAE</text:p>
      <text:p text:style-name="P208">222Сибирский крот <text:span text:style-name="T21">- Talpa altaica </text:span>Nikolsky, 1883</text:p>
      <text:p text:style-name="P207">Семейство ЗАЙЦЕВЫЕ LEPORIDAE</text:p>
      <text:p text:style-name="P208">223Заяц-беляк <text:span text:style-name="T21">- Lepus timidus </text:span>Linneaus, 1758</text:p>
      <text:p text:style-name="P207">Семейство БЕЛИЧЬИ SCIURIDAE</text:p>
      <text:p text:style-name="P208">224Летяга <text:span text:style-name="T21">- Pteromys volans </text:span>(Linnaeus, 1758)</text:p>
      <text:p text:style-name="P209">225Обыкновенная белка <text:span text:style-name="T21">- Sciurus vulgaris </text:span>Linnaeus, 1758</text:p>
      <text:p text:style-name="P209">226Азиатский бурундук - <text:span text:style-name="T21">Tamias sibiricus </text:span>(Laxmann, 1769)</text:p>
      <text:p text:style-name="P207">Семейство БОБРОВЫЕ CASTORIDAE</text:p>
      <text:p text:style-name="P208">227Обыкновенный бобр <text:span text:style-name="T21">- Castor fiber </text:span>Linnaeus, 1758</text:p>
      <text:p text:style-name="P207">Семейство МЫШОВКОВЫЕ SMINTHIDAE</text:p>
      <text:p text:style-name="P208"><text:soft-page-break/>228Лесная мышовка <text:span text:style-name="T21">- Sicista betulina </text:span>(Pallas, 1779)</text:p>
      <text:p text:style-name="P207">Семейство ХОМЯКОВЫЕ CRICETIDAE</text:p>
      <text:p text:style-name="P208">229Водяная полевка <text:span text:style-name="T21">- Arvicola terrestris </text:span>(Linnaeus, 1758)</text:p>
      <text:p text:style-name="P209">230Обыкновенный хомяк <text:span text:style-name="T21">- Cricetus cricetus </text:span>(Linnaeus, 1758)</text:p>
      <text:p text:style-name="P209">231Пашенная полевка <text:span text:style-name="T21">- Microtus agrestis </text:span>(Linnaeus, 1761)</text:p>
      <text:p text:style-name="P209">232Обыкновенная полевка <text:span text:style-name="T21">- M. arvalis </text:span>(Pallas, 1778)</text:p>
      <text:p text:style-name="P209">233Узкочерепная полевка <text:span text:style-name="T21">- M. gregalis </text:span>(Pallas, 1779)</text:p>
      <text:p text:style-name="P209">234Полевка-экономка <text:span text:style-name="T21">- M. oeconomus </text:span>(Pallas, 1776)</text:p>
      <text:p text:style-name="P209">235Рыжая полевка <text:span text:style-name="T21">- Myodes glareolus </text:span>(Schreber, 1780)</text:p>
      <text:p text:style-name="P209">236Красно-серая полевка <text:span text:style-name="T21">- M. rufocanus </text:span>(Sundevall, 1846)</text:p>
      <text:p text:style-name="P209">237Красная полевка <text:span text:style-name="T21">- M. rutilus </text:span>(Pallas, 1779)</text:p>
      <text:p text:style-name="P209">238Ондатра - <text:span text:style-name="T21">Ondatra zibethicus </text:span>(Linnaeus, 1766)</text:p>
      <text:p text:style-name="P207">Семейство МЫШИНЫЕ MURIDAE</text:p>
      <text:p text:style-name="P208">239Полевая мышь - <text:span text:style-name="T21">Apodemus agrarius </text:span>(Pallas, 1771)</text:p>
      <text:p text:style-name="P209">240Восточно-азиатская мышь <text:span text:style-name="T21">- A. peninsulae </text:span>(Thomas, 1907)</text:p>
      <text:p text:style-name="P209">241Мышь-малютка - <text:span text:style-name="T21">Micromys minutus </text:span>(Pallas, 1771)</text:p>
      <text:p text:style-name="P209">242Серая крыса <text:span text:style-name="T21">- Rattus norvegicus </text:span>(Berkenhout, 1769)</text:p>
      <text:p text:style-name="P207">Семейство КОЖАНОВЫЕ VESPERTILIONIDAE</text:p>
      <text:p text:style-name="P208">243Северный кожан <text:span text:style-name="T21">- Eptesicus nilssoni </text:span>(Keyserling, Blasius, 1839)</text:p>
      <text:p text:style-name="P209">244Большой трубконос <text:span text:style-name="T21">- Murina leucogaster </text:span>Milne-Edwards, 1872</text:p>
      <text:p text:style-name="P209">245Ночница Брандта - <text:span text:style-name="T21">Myotis brandti </text:span>(Eversmann, 1845)</text:p>
      <text:p text:style-name="P209">246Водяная ночница <text:span text:style-name="T21">- M. daubentoni </text:span>(Kuhl, 1817)</text:p>
      <text:p text:style-name="P209">247Бурый ушан - <text:span text:style-name="T21">Plecotus auritus </text:span>(Linnaeus, 1758)</text:p>
      <text:p text:style-name="P209">248Двуцветный кожанок <text:span text:style-name="T21">- Vespertilio murinus </text:span>Linnaeus, 1758</text:p>
      <text:p text:style-name="P207">Семейство ПСОВЫЕ CA CANIDAE</text:p>
      <text:p text:style-name="P208">249Волк <text:span text:style-name="T21">- Canis lupus </text:span>Linnaeus, 1758</text:p>
      <text:p text:style-name="P209">250Обыкновенная лисица <text:span text:style-name="T21">- Vulpes vulpes </text:span>(Linnaeus, 1758)</text:p>
      <text:p text:style-name="P207">Семейство КУНЬИ MUSTELIDAE</text:p>
      <text:p text:style-name="P208">251Росомаха <text:span text:style-name="T21">- Gulo gulo </text:span>(Linnaeus, 1758)</text:p>
      <text:p text:style-name="P209">252Речная выдра <text:span text:style-name="T21">- Lutra lutra </text:span>(Linnaeus, 1758)</text:p>
      <text:p text:style-name="P209">253Соболь <text:span text:style-name="T21">- Martes zibellina </text:span>(Linnaeus, 1758)</text:p>
      <text:p text:style-name="P209">254Барсук восточный <text:span text:style-name="T21">- Meles leucurus </text:span>Hodgsson, 1847</text:p>
      <text:p text:style-name="P209">255Степной хорек <text:span text:style-name="T21">- Mustela eversmannii </text:span>Lesson, 1827</text:p>
      <text:p text:style-name="P209">256Ласка <text:span text:style-name="T21">- M. nivalis </text:span>Linnaeus, 1766</text:p>
      <text:p text:style-name="P209">257Колонок <text:span text:style-name="T21">- M. sibirica </text:span>Pallas, 1773</text:p>
      <text:p text:style-name="P209">258Американская норка <text:span text:style-name="T21">- Neovison vison </text:span>(Schreber, 1777)</text:p>
      <text:p text:style-name="P207">Семейство МЕДВЕЖЬИ URURSIDAE</text:p>
      <text:p text:style-name="P208">259Бурый медведь <text:span text:style-name="T21">- Ursus arctos </text:span>Linnaeus, 1758</text:p>
      <text:p text:style-name="P207">Семейство ОЛЕНЬИ CCERVIDAE</text:p>
      <text:p text:style-name="P208">260Лось <text:span text:style-name="T21">- Alces alces </text:span>(Linnaeus, 1758)</text:p>
      <text:p text:style-name="P209">261Сибирская косуля <text:span text:style-name="T21">- Capreolus pygargus </text:span>(Pallas, 1771)</text:p>
      <text:p text:style-name="P209">262Благородный олень(марал) <text:span text:style-name="T21">- Cervus elaphus </text:span>(Linnaeus, 1758)</text:p>
      <text:p text:style-name="P210"/>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ce style:name="Times New Roman1"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00%" fo:text-align="center" style:justify-single-word="false" style:page-number="auto"/>
      <style:text-properties style:font-name="PT Astra Serif" fo:font-family="'PT Astra Serif'" style:font-style-name="Обычный" style:font-family-generic="roman" style:font-pitch="variable" fo:font-size="14pt" style:font-size-asian="10.5pt"/>
    </style:style>
    <style:style style:name="Heading" style:family="paragraph" style:parent-style-name="Standard" style:next-style-name="First_20_line_20_indent" style:class="chapter" style:master-page-name="">
      <style:paragraph-properties fo:margin-top="0cm" fo:margin-bottom="0cm" style:contextual-spacing="false" fo:text-align="center" style:justify-single-word="false" style:page-number="auto" fo:keep-with-next="auto"/>
      <style:text-properties fo:font-weight="bold" style:font-size-asian="10.5pt"/>
    </style:style>
    <style:style style:name="Text_20_body" style:display-name="Text body" style:family="paragraph" style:parent-style-name="Standard" style:class="text" style:master-page-name="">
      <style:paragraph-properties fo:text-align="justify" style:justify-single-word="false" style:page-number="auto"/>
    </style:style>
    <style:style style:name="List" style:family="paragraph" loext:hidden="true" style:hidden="true" style:parent-style-name="Text_20_body" style:class="list" style:master-page-name="">
      <style:paragraph-properties style:page-number="auto"/>
      <style:text-properties style:font-size-asian="10.5pt" style:font-name-complex="Lohit Devanagari" style:font-family-complex="'Lohit Devanagari'" style:font-family-generic-complex="system" style:font-pitch-complex="variable"/>
    </style:style>
    <style:style style:name="Caption" style:family="paragraph" style:parent-style-name="Standard" style:class="extra" style:master-page-name="">
      <style:paragraph-properties fo:margin-top="0cm" fo:margin-bottom="0cm" style:contextual-spacing="false" style:page-number="auto" text:number-lines="true" text:line-number="0"/>
      <style:text-properties fo:font-size="14pt" fo:font-style="normal" style:font-size-asian="10.5pt" style:font-style-asian="normal" style:font-name-complex="Lohit Devanagari" style:font-family-complex="'Lohit Devanagari'" style:font-family-generic-complex="system" style:font-pitch-complex="variable" style:font-size-complex="12pt" style:font-style-complex="normal"/>
    </style:style>
    <style:style style:name="Index" style:family="paragraph" style:parent-style-name="Standard" style:class="index" style:master-page-name="">
      <style:paragraph-properties fo:text-align="start" style:justify-single-word="false" style:page-number="auto" text:number-lines="true" text:line-number="0"/>
      <style:text-properties style:font-size-asian="10.5pt" style:font-name-complex="Lohit Devanagari" style:font-family-complex="'Lohit Devanagari'" style:font-family-generic-complex="system" style:font-pitch-complex="variable"/>
    </style:style>
    <style:style style:name="Quotations" style:family="paragraph" loext:hidden="true" style:hidden="true" style:parent-style-name="Standard" style:class="html" style:master-page-name="">
      <style:paragraph-properties fo:margin-left="0cm" fo:margin-right="0cm" fo:margin-top="0cm" fo:margin-bottom="0cm" style:contextual-spacing="false" fo:text-indent="0cm" style:auto-text-indent="false" style:page-number="auto"/>
    </style:style>
    <style:style style:name="Title" style:family="paragraph" style:parent-style-name="Standard" style:next-style-name="First_20_line_20_indent" style:class="chapter" style:master-page-name="">
      <style:paragraph-properties fo:margin-top="0cm" fo:margin-bottom="0.3cm" style:contextual-spacing="false" style:page-number="auto"/>
      <style:text-properties fo:font-weight="bold" style:font-size-asian="10.5pt"/>
    </style:style>
    <style:style style:name="Subtitle" style:family="paragraph" style:parent-style-name="Standard" style:next-style-name="First_20_line_20_indent" style:class="chapter" style:master-page-name="">
      <style:paragraph-properties fo:margin-left="1.251cm" fo:margin-right="0cm" fo:margin-top="0cm" fo:margin-bottom="0cm" style:contextual-spacing="false" fo:text-align="justify" style:justify-single-word="false" fo:text-indent="0cm" style:auto-text-indent="false" style:page-number="auto"/>
      <style:text-properties fo:font-weight="bold" style:font-size-asian="10.5pt"/>
    </style:style>
    <style:style style:name="Heading_20_1" style:display-name="Heading 1" style:family="paragraph" style:parent-style-name="Heading" style:next-style-name="First_20_line_20_indent" style:default-outline-level="1" style:list-style-name="" style:class="chapter" style:master-page-name="">
      <style:paragraph-properties fo:margin-top="0cm" fo:margin-bottom="0cm" style:contextual-spacing="false" style:page-number="auto"/>
    </style:style>
    <style:style style:name="Heading_20_2" style:display-name="Heading 2" style:family="paragraph" loext:hidden="true" style:hidden="true" style:parent-style-name="Heading" style:next-style-name="Text_20_body" style:default-outline-level="2" style:list-style-name="" style:class="chapter" style:master-page-name="">
      <style:paragraph-properties fo:margin-top="0cm" fo:margin-bottom="0cm" style:contextual-spacing="false" style:page-number="auto"/>
      <style:text-properties style:font-size-asian="10.5pt"/>
    </style:style>
    <style:style style:name="Heading_20_3" style:display-name="Heading 3" style:family="paragraph" loext:hidden="true" style:hidden="true" style:parent-style-name="Heading" style:next-style-name="Text_20_body" style:default-outline-level="3" style:list-style-name="" style:class="chapter" style:master-page-name="">
      <style:paragraph-properties fo:margin-top="0cm" fo:margin-bottom="0cm" style:contextual-spacing="false" style:page-number="auto"/>
      <style:text-properties style:font-size-asian="10.5pt"/>
    </style:style>
    <style:style style:name="Heading_20_4" style:display-name="Heading 4"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5" style:display-name="Heading 5"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6" style:display-name="Heading 6" style:family="paragraph" loext:hidden="true" style:hidden="true" style:parent-style-name="Heading" style:next-style-name="Text_20_body" style:default-outline-level="" style:list-style-name="" style:class="chapter" style:master-page-name="">
      <style:paragraph-properties style:page-number="auto"/>
      <style:text-properties style:font-size-asian="10.5pt"/>
    </style:style>
    <style:style style:name="Heading_20_7" style:display-name="Heading 7"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First_20_line_20_indent" style:display-name="First line indent" style:family="paragraph" style:parent-style-name="Standard" style:class="text" style:master-page-name="">
      <style:paragraph-properties fo:margin-left="0cm" fo:margin-right="0cm" fo:text-align="justify" style:justify-single-word="false" fo:text-indent="1.251cm" style:auto-text-indent="false" style:page-number="auto"/>
      <style:text-properties style:font-size-asian="10.5pt"/>
    </style:style>
    <style:style style:name="Hanging_20_indent" style:display-name="Hanging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Text_20_body_20_indent" style:display-name="Text body indent" style:family="paragraph" loext:hidden="true" style:hidden="true" style:parent-style-name="Text_20_body" style:class="text" style:master-page-name="">
      <style:paragraph-properties fo:margin-left="0cm" fo:margin-right="0cm" fo:text-indent="0cm" style:auto-text-indent="false" style:page-number="auto"/>
    </style:style>
    <style:style style:name="Salutation" style:family="paragraph" loext:hidden="true" style:hidden="true" style:parent-style-name="Standard" style:class="text" style:master-page-name="">
      <style:paragraph-properties style:page-number="auto" text:number-lines="true" text:line-number="0"/>
    </style:style>
    <style:style style:name="Signature" style:family="paragraph" style:parent-style-name="Standard" style:class="text" style:master-page-name="">
      <style:paragraph-properties fo:margin-left="0cm" fo:margin-right="0cm" fo:text-align="start" style:justify-single-word="false" fo:text-indent="0cm" style:auto-text-indent="false" style:page-number="auto" text:number-lines="true" text:line-number="0">
        <style:tab-stops>
          <style:tab-stop style:position="56cm" style:type="right"/>
        </style:tab-stops>
      </style:paragraph-properties>
    </style:style>
    <style:style style:name="List_20_Indent" style:display-name="List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Marginalia" style:family="paragraph" loext:hidden="true" style:hidden="true" style:parent-style-name="Text_20_body" style:class="text" style:master-page-name="">
      <style:paragraph-properties fo:margin-left="0cm" fo:margin-right="0cm" fo:text-indent="0cm" style:auto-text-indent="false" style:page-number="auto"/>
    </style:style>
    <style:style style:name="Heading_20_8" style:display-name="Heading 8"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9" style:display-name="Heading 9"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10" style:display-name="Heading 10"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Numbering_20_1_20_Start" style:display-name="Numbering 1 Start"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 style:display-name="Numbering 1" style:family="paragraph" loext:hidden="true" style:hidden="true" style:parent-style-name="List" style:list-style-name="Numbering_20_123" style:class="list" style:master-page-name="">
      <style:paragraph-properties fo:margin-top="0cm" fo:margin-bottom="0cm" style:contextual-spacing="false" style:page-number="auto"/>
    </style:style>
    <style:style style:name="Numbering_20_1_20_End" style:display-name="Numbering 1 End"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_20_Cont." style:display-name="Numbering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Start" style:display-name="Numbering 2 Start"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 style:display-name="Numbering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End" style:display-name="Numbering 2 End"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_20_Cont." style:display-name="Numbering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Start" style:display-name="Numbering 3 Start"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 style:display-name="Numbering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End" style:display-name="Numbering 3 End"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_20_Cont." style:display-name="Numbering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Start" style:display-name="Numbering 4 Start"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 style:display-name="Numbering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End" style:display-name="Numbering 4 End"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_20_Cont." style:display-name="Numbering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Start" style:display-name="Numbering 5 Start"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 style:display-name="Numbering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End" style:display-name="Numbering 5 End"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_20_Cont." style:display-name="Numbering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1_20_Start" style:display-name="List 1 Start"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 style:display-name="List 1" style:family="paragraph" loext:hidden="true" style:hidden="true" style:parent-style-name="List" style:list-style-name="List_20_1" style:class="list" style:master-page-name="">
      <style:paragraph-properties fo:margin-top="0cm" fo:margin-bottom="0cm" style:contextual-spacing="false" style:page-number="auto"/>
    </style:style>
    <style:style style:name="List_20_1_20_End" style:display-name="List 1 End"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_20_Cont." style:display-name="List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Start" style:display-name="List 2 Start"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 style:display-name="List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End" style:display-name="List 2 End"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_20_Cont." style:display-name="List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Start" style:display-name="List 3 Start"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 style:display-name="List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End" style:display-name="List 3 End"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_20_Cont." style:display-name="List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Start" style:display-name="List 4 Start"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 style:display-name="List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End" style:display-name="List 4 End"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_20_Cont." style:display-name="List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Start" style:display-name="List 5 Start"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 style:display-name="List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End" style:display-name="List 5 End"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_20_Cont." style:display-name="List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Index_20_Heading" style:display-name="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Index_20_1" style:display-name="Index 1" style:family="paragraph" loext:hidden="true" style:hidden="true" style:parent-style-name="Index" style:class="index" style:master-page-name="">
      <style:paragraph-properties fo:margin-left="0cm" fo:margin-right="0cm" fo:text-indent="0cm" style:auto-text-indent="false" style:page-number="auto"/>
    </style:style>
    <style:style style:name="Index_20_2" style:display-name="Index 2" style:family="paragraph" loext:hidden="true" style:hidden="true" style:parent-style-name="Index" style:class="index" style:master-page-name="">
      <style:paragraph-properties fo:margin-left="0cm" fo:margin-right="0cm" fo:text-indent="0cm" style:auto-text-indent="false" style:page-number="auto"/>
    </style:style>
    <style:style style:name="Index_20_3" style:display-name="Index 3" style:family="paragraph" loext:hidden="true" style:hidden="true" style:parent-style-name="Index" style:class="index" style:master-page-name="">
      <style:paragraph-properties fo:margin-left="0cm" fo:margin-right="0cm" fo:text-indent="0cm" style:auto-text-indent="false" style:page-number="auto"/>
    </style:style>
    <style:style style:name="Index_20_Separator" style:display-name="Index Separator" style:family="paragraph" loext:hidden="true" style:hidden="true" style:parent-style-name="Index" style:class="index" style:master-page-name="">
      <style:paragraph-properties fo:margin-left="0cm" fo:margin-right="0cm" fo:text-indent="0cm" style:auto-text-indent="false" style:page-number="auto"/>
    </style:style>
    <style:style style:name="Contents_20_Heading" style:display-name="Contents Heading" style:family="paragraph" style:parent-style-name="Heading" style:next-style-name="Contents_20_1" style:class="index" style:master-page-name="">
      <style:paragraph-properties fo:margin-left="0cm" fo:margin-right="0cm" fo:text-indent="0cm" style:auto-text-indent="false" style:page-number="auto" text:number-lines="true" text:line-number="0"/>
      <style:text-properties style:font-size-asian="10.5pt"/>
    </style:style>
    <style:style style:name="Contents_20_1" style:display-name="Contents 1" style:family="paragraph"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Contents_20_2" style:display-name="Contents 2" style:family="paragraph"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Contents_20_3" style:display-name="Contents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Contents_20_4" style:display-name="Contents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Contents_20_5" style:display-name="Contents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User_20_Index_20_Heading" style:display-name="User Index Heading" style:family="paragraph" style:parent-style-name="Heading" style:class="index" style:master-page-name="">
      <style:paragraph-properties style:page-number="auto" text:number-lines="true" text:line-number="0"/>
      <style:text-properties style:font-size-asian="10.5pt"/>
    </style:style>
    <style:style style:name="User_20_Index_20_1" style:display-name="User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User_20_Index_20_4" style:display-name="User Index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User_20_Index_20_5" style:display-name="User Index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Contents_20_6" style:display-name="Contents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Contents_20_7" style:display-name="Contents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Contents_20_8" style:display-name="Contents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Contents_20_9" style:display-name="Contents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Contents_20_10" style:display-name="Contents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Illustration_20_Index_20_1" style:display-name="Illustration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Object_20_index_20_heading" style:display-name="Object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Object_20_index_20_1" style:display-name="Object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Table_20_index_20_heading" style:display-name="Table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Table_20_index_20_1" style:display-name="Table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Bibliography_20_Heading" style:display-name="Bibliography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Bibliography_20_1" style:display-name="Bibliography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6" style:display-name="User Index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User_20_Index_20_7" style:display-name="User Index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User_20_Index_20_8" style:display-name="User Index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User_20_Index_20_9" style:display-name="User Index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User_20_Index_20_10" style:display-name="User Index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Header_20_left" style:display-name="Header left" style:family="paragraph" loext:hidden="true" style:hidden="true"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style>
    <style:style style:name="Header_20_right" style:display-name="Head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style>
    <style:style style:name="Footer_20_left" style:display-name="Footer left" style:family="paragraph"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Footer_20_right" style:display-name="Foot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master-page-name="">
      <style:paragraph-properties style:page-number="auto" text:number-lines="true" text:line-number="0"/>
    </style:style>
    <style:style style:name="Table_20_Heading" style:display-name="Table Heading" style:family="paragraph" style:parent-style-name="Table_20_Contents" style:class="extra" style:master-page-name="">
      <style:paragraph-properties fo:text-align="center" style:justify-single-word="false" style:page-number="auto" text:number-lines="true" text:line-number="0"/>
      <style:text-properties fo:font-weight="bold" style:font-size-asian="10.5pt"/>
    </style:style>
    <style:style style:name="Illustration" style:family="paragraph" style:parent-style-name="Caption" style:class="extra" style:master-page-name="">
      <style:paragraph-properties style:page-number="auto"/>
    </style:style>
    <style:style style:name="Table" style:family="paragraph" style:parent-style-name="Caption" style:class="extra" style:master-page-name="">
      <style:paragraph-properties style:page-number="auto"/>
    </style:style>
    <style:style style:name="Text" style:family="paragraph" style:parent-style-name="Caption" style:class="extra" style:master-page-name="">
      <style:paragraph-properties style:page-number="auto"/>
    </style:style>
    <style:style style:name="Frame_20_contents" style:display-name="Frame contents" style:family="paragraph" loext:hidden="true" style:hidden="true" style:parent-style-name="Standard" style:class="extra" style:master-page-name="">
      <style:paragraph-properties style:page-number="auto"/>
    </style:style>
    <style:style style:name="Footnote" style:family="paragraph" style:parent-style-name="Standard" style:class="extra" style:master-page-name="">
      <style:paragraph-properties fo:margin-left="0cm" fo:margin-right="0cm" fo:text-align="start" style:justify-single-word="false" fo:text-indent="0cm" style:auto-text-indent="false" style:page-number="auto" text:number-lines="true" text:line-number="0"/>
      <style:text-properties fo:font-size="14pt" style:font-size-asian="10.5pt" style:font-size-complex="12pt"/>
    </style:style>
    <style:style style:name="Addressee" style:family="paragraph" style:parent-style-name="Standard" style:class="extra" style:master-page-name="">
      <style:paragraph-properties fo:margin-top="0cm" fo:margin-bottom="0cm" style:contextual-spacing="false" style:page-number="auto" text:number-lines="true" text:line-number="0"/>
    </style:style>
    <style:style style:name="Sender" style:family="paragraph" style:parent-style-name="Standard" style:class="extra" style:master-page-name="">
      <style:paragraph-properties fo:margin-top="0cm" fo:margin-bottom="0cm" style:contextual-spacing="false" style:page-number="auto" text:number-lines="true" text:line-number="0"/>
    </style:style>
    <style:style style:name="Endnote" style:family="paragraph" loext:hidden="true" style:hidden="true" style:parent-style-name="Standard" style:class="extra" style:master-page-name="">
      <style:paragraph-properties fo:margin-left="0cm" fo:margin-right="0cm" fo:text-indent="0cm" style:auto-text-indent="false" style:page-number="auto" text:number-lines="true" text:line-number="0"/>
      <style:text-properties fo:font-size="14pt" style:font-size-asian="10.5pt" style:font-size-complex="12pt"/>
    </style:style>
    <style:style style:name="Drawing" style:family="paragraph" style:parent-style-name="Caption" style:class="extra" style:master-page-name="">
      <style:paragraph-properties style:page-number="auto"/>
    </style:style>
    <style:style style:name="Preformatted_20_Text" style:display-name="Preformatted Text" style:family="paragraph" style:parent-style-name="Standard" style:class="html" style:master-page-name="">
      <style:paragraph-properties fo:margin-top="0cm" fo:margin-bottom="0cm" style:contextual-spacing="false" style:page-number="auto"/>
      <style:text-properties style:font-name="PT Astra Serif" fo:font-family="'PT Astra Serif'" style:font-style-name="Обычный" style:font-family-generic="roman" style:font-pitch="variable" fo:font-size="14pt" style:font-name-asian="Source Han Sans CN Regular" style:font-family-asian="'Source Han Sans CN Regular'" style:font-family-generic-asian="system" style:font-pitch-asian="variable" style:font-size-asian="10.5pt" style:font-name-complex="Lohit Devanagari" style:font-family-complex="'Lohit Devanagari'" style:font-family-generic-complex="system" style:font-pitch-complex="variable" style:font-size-complex="12pt"/>
    </style:style>
    <style:style style:name="Horizontal_20_Line" style:display-name="Horizontal Line" style:family="paragraph" style:parent-style-name="Standard" style:next-style-name="Text_20_body" style:class="html" style:master-page-name="">
      <style:paragraph-properties fo:margin-top="0cm" fo:margin-bottom="0cm" style:contextual-spacing="false" style:page-number="auto" fo:padding="0cm" fo:border-left="none" fo:border-right="none" fo:border-top="none" fo:border-bottom="0.99pt solid #000000" style:shadow="none" text:number-lines="true" text:line-number="0" style:join-border="true"/>
      <style:text-properties fo:font-size="2pt" style:font-size-asian="10.5pt" style:font-size-complex="12pt"/>
    </style:style>
    <style:style style:name="List_20_Contents" style:display-name="List Contents" style:family="paragraph" loext:hidden="true" style:hidden="true" style:parent-style-name="Standard" style:class="html" style:master-page-name="">
      <style:paragraph-properties fo:margin-left="0cm" fo:margin-right="0cm" fo:text-indent="0cm" style:auto-text-indent="false" style:page-number="auto"/>
    </style:style>
    <style:style style:name="List_20_Heading" style:display-name="List Heading" style:family="paragraph" style:parent-style-name="Standard" style:next-style-name="List_20_Contents" style:class="html" style:master-page-name="">
      <style:paragraph-properties fo:margin-left="0cm" fo:margin-right="0cm" fo:text-indent="0cm" style:auto-text-indent="false" style:page-number="auto"/>
      <style:text-properties style:font-size-asian="10.5pt"/>
    </style:style>
    <style:style style:name="Гриф_5f_Экземпляр" style:display-name="Гриф_Экземпляр" style:family="paragraph" style:parent-style-name="Standard">
      <style:paragraph-properties fo:margin-left="0cm" fo:margin-right="0cm" fo:text-indent="0cm" style:auto-text-indent="false"/>
      <style:text-properties fo:font-size="12pt" style:font-size-asian="10.5pt"/>
    </style:style>
    <style:style style:name="Исполнитель_20_документа" style:display-name="Исполнитель документа" style:family="paragraph" style:parent-style-name="Standard">
      <style:paragraph-properties fo:text-align="start" style:justify-single-word="false"/>
      <style:text-properties fo:font-size="12pt" style:font-size-asian="10.5pt"/>
    </style:style>
    <style:style style:name="Figure_20_Index_20_Heading" style:display-name="Figure Index Heading" style:family="paragraph" style:parent-style-name="Heading" style:class="index">
      <style:paragraph-properties fo:margin-left="0cm" fo:margin-right="0cm" fo:text-align="center" style:justify-single-word="false" fo:text-indent="0cm" style:auto-text-indent="false" text:number-lines="false" text:line-number="0"/>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text-indent="0cm" style:auto-text-indent="false"/>
      <style:text-properties fo:font-size="8pt" fo:language="none" fo:country="none" style:font-size-asian="8pt" style:font-size-complex="8pt"/>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Page_20_Number" style:display-name="Page Number" style:family="text"/>
    <style:style style:name="Caption_20_characters" style:display-name="Caption characters" style:family="text"/>
    <style:style style:name="Drop_20_Caps" style:display-name="Drop Cap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Placeholder" style:family="text">
      <style:text-properties fo:font-variant="small-caps" fo:color="#008080" loext:opacity="100%" style:text-underline-style="dotte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Example"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User_20_Entry" style:display-name="User Entry"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Исполнитель_20_документа" style:display-name="Исполнитель документа" style:family="graphic" style:auto-update="true">
      <style:graphic-properties fo:min-width="4.001cm" fo:min-height="0.499cm" svg:x="0cm" svg:y="0cm" style:wrap="none" style:vertical-pos="bottom" style:vertical-rel="page" style:horizontal-pos="left" style:horizontal-rel="page-content" fo:background-color="transparent" draw:fill="none" draw:fill-color="#729fcf" fo:padding-left="0cm" fo:padding-right="0cm" fo:padding-top="0cm" fo:padding-bottom="1cm" fo:border="none" style:shadow="none" draw:shadow-opacity="100%" draw:textarea-vertical-align="bottom">
        <style:columns fo:column-count="1" fo:column-gap="0cm"/>
      </style:graphic-properties>
    </style:style>
    <style:style style:name="Watermark" style:family="graphic" loext:hidden="true" style:hidden="true">
      <style:graphic-properties text:anchor-type="page" svg:x="0cm" svg:y="0cm" style:run-through="background" style:wrap="run-through" style:number-wrapped-paragraphs="no-limit" style:vertical-pos="middle" style:vertical-rel="page" style:horizontal-pos="center" style:horizontal-rel="paragraph" fo:background-color="transparent" draw:fill="none" draw:fill-color="#729fcf"/>
    </style:style>
    <style:style style:name="OLE" style:family="graphic" loext:hidden="true" style:hidden="true">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Labels" style:family="graphic" style:auto-update="true">
      <style:graphic-properties text:anchor-type="as-char" svg:y="0cm" fo:margin-left="0.201cm" fo:margin-right="0.201cm" style:protect="size position" style:vertical-pos="top" style:vertical-rel="baseline" fo:background-color="transparent" draw:fill="none" draw:fill-color="#729fcf"/>
    </style:style>
    <style:style style:name="Marginalia" style:family="graphic">
      <style:graphic-properties svg:width="3.5cm" fo:min-height="0.499cm" text:anchor-type="paragraph" svg:x="0cm" svg:y="0cm" style:wrap="parallel" style:number-wrapped-paragraphs="no-limit" style:wrap-contour="false" style:vertical-pos="top" style:vertical-rel="paragraph" style:horizontal-pos="left" style:horizontal-rel="paragraph"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ormula" style:family="graphic">
      <style:graphic-properties text:anchor-type="as-char" svg:y="0cm" fo:margin-left="0.201cm" fo:margin-right="0.201cm" style:vertical-pos="middle" style:vertical-rel="tex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1"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1"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1"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1"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1"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1"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1"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1" text:display-levels="10">
        <style:list-level-properties text:list-level-position-and-space-mode="label-alignment">
          <style:list-level-label-alignment text:label-followed-by="space" fo:text-indent="1.251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а, б, .., аа, а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а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а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а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а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а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а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а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а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аб, ... (ru)" text:display-levels="10">
        <style:list-level-properties text:list-level-position-and-space-mode="label-alignment">
          <style:list-level-label-alignment text:label-followed-by="space" fo:text-indent="1.251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loext:num-list-format="%3%." style:num-suffix="." style:num-format="I">
        <style:list-level-properties text:list-level-position-and-space-mode="label-alignment" fo:text-align="end">
          <style:list-level-label-alignment text:label-followed-by="listtab" text:list-tab-stop-position="2.101cm" fo:text-indent="-0.307cm" fo:margin-left="2.101cm"/>
        </style:list-level-properties>
      </text:list-level-style-number>
      <text:list-level-style-number text:level="4" text:style-name="Numbering_20_Symbols" loext:num-list-format="%4%." style:num-suffix="." style:num-format="I">
        <style:list-level-properties text:list-level-position-and-space-mode="label-alignment" fo:text-align="end">
          <style:list-level-label-alignment text:label-followed-by="listtab" text:list-tab-stop-position="3.99cm" fo:text-indent="-0.307cm" fo:margin-left="3.99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6" text:style-name="Numbering_20_Symbols" loext:num-list-format="%6%."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7" text:style-name="Numbering_20_Symbols" loext:num-list-format="%7%."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8" text:style-name="Numbering_20_Symbols" loext:num-list-format="%8%."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9" text:style-name="Numbering_20_Symbols" loext:num-list-format="%9%."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10" text:style-name="Numbering_20_Symbols" loext:num-list-format="%10%."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03cm" fo:text-indent="-1cm" fo:margin-left="2.03cm"/>
        </style:list-level-properties>
      </text:list-level-style-number>
      <text:list-level-style-number text:level="3" text:style-name="Numbering_20_Symbols" loext:num-list-format="%3%)" style:num-suffix=")" style:num-format="a" text:start-value="3">
        <style:list-level-properties text:list-level-position-and-space-mode="label-alignment" fo:text-align="end">
          <style:list-level-label-alignment text:label-followed-by="listtab" text:list-tab-stop-position="2.731cm" fo:text-indent="-0.7cm" fo:margin-left="2.731cm"/>
        </style:list-level-properties>
      </text:list-level-style-number>
      <text:list-level-style-bullet text:level="4" text:style-name="Numbering_20_Symbols" loext:num-list-format="%4%" text:bullet-char="•">
        <style:list-level-properties text:list-level-position-and-space-mode="label-alignment" fo:text-align="end">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fo:text-align="end">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fo:text-align="end">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fo:text-align="end">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fo:text-align="end">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fo:text-align="end">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fo:text-align="end">
          <style:list-level-label-alignment text:label-followed-by="listtab" text:list-tab-stop-position="4.371cm" fo:text-indent="-0.395cm" fo:margin-left="4.371cm"/>
        </style:list-level-properties>
        <style:text-properties style:font-name="OpenSymbol"/>
      </text:list-level-style-bullet>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2" text:style-name="Bullet_20_Symbols" loext:num-list-format="%2%"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3" text:style-name="Bullet_20_Symbols" loext:num-list-format="%3%"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4" text:style-name="Bullet_20_Symbols" loext:num-list-format="%4%"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5" text:style-name="Bullet_20_Symbols" loext:num-list-format="%5%"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6" text:style-name="Bullet_20_Symbols" loext:num-list-format="%6%"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7" text:style-name="Bullet_20_Symbols" loext:num-list-format="%7%"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8" text:style-name="Bullet_20_Symbols" loext:num-list-format="%8%"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9" text:style-name="Bullet_20_Symbols" loext:num-list-format="%9%"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10" text:style-name="Bullet_20_Symbols" loext:num-list-format="%10%"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style>
    <text:list-style style:name="List_20_2" style:display-name="List 2"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loext:hidden="true" style:hidden="true">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Нумерованный_20_1_29_" style:display-name="Нумерованный 1)">
      <text:list-level-style-number text:level="1"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space" fo:text-indent="1.2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space" fo:text-inden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space" fo:text-indent="2.5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space" fo:text-indent="3.17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space" fo:text-indent="3.8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space" fo:text-indent="4.44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space" fo:text-indent="5.0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space" fo:text-indent="5.715cm"/>
        </style:list-level-properties>
      </text:list-level-style-number>
      <text:list-level-style-number text:level="10" loext:num-list-format="%1%.%2%.%3%.%4%.%5%.%6%.%7%.%8%.%9%.%10%)" style:num-suffix=")" style:num-format="1" text:display-levels="10">
        <style:list-level-properties text:list-level-position-and-space-mode="label-alignment">
          <style:list-level-label-alignment text:label-followed-by="space" fo:text-indent="6.35cm"/>
        </style:list-level-properties>
      </text:list-level-style-number>
    </text:list-style>
    <text:list-style style:name="Нумерованный_20_а_29_" style:display-name="Нумерованный а)">
      <text:list-level-style-number text:level="1" text:style-name="Numbering_20_Symbols" loext:num-list-format="%1%)" style:num-suffix=")" style:num-format="а, б, .., аа, б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б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б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б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б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б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б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б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б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бб, ... (ru)" text:display-levels="10">
        <style:list-level-properties text:list-level-position-and-space-mode="label-alignment">
          <style:list-level-label-alignment text:label-followed-by="space" fo:text-indent="1.251cm"/>
        </style:list-level-properties>
      </text:list-level-style-number>
    </text:list-style>
    <text:list-style style:name="Нумерованный_20_для_20_таблиц" style:display-name="Нумерованный для таблиц">
      <text:list-level-style-number text:level="1" loext:num-list-format="%1%" style:num-format="1">
        <style:list-level-properties text:list-level-position-and-space-mode="label-alignment" fo:text-align="center">
          <style:list-level-label-alignment text:label-followed-by="nothing"/>
        </style:list-level-properties>
      </text:list-level-style-number>
      <text:list-level-style-number text:level="2" loext:num-list-format="%2%" style:num-format="1">
        <style:list-level-properties text:list-level-position-and-space-mode="label-alignment" fo:text-align="center">
          <style:list-level-label-alignment text:label-followed-by="nothing"/>
        </style:list-level-properties>
      </text:list-level-style-number>
      <text:list-level-style-number text:level="3" loext:num-list-format="%3%" style:num-format="1">
        <style:list-level-properties text:list-level-position-and-space-mode="label-alignment" fo:text-align="center">
          <style:list-level-label-alignment text:label-followed-by="nothing"/>
        </style:list-level-properties>
      </text:list-level-style-number>
      <text:list-level-style-number text:level="4" loext:num-list-format="%4%" style:num-format="1">
        <style:list-level-properties text:list-level-position-and-space-mode="label-alignment" fo:text-align="center">
          <style:list-level-label-alignment text:label-followed-by="nothing"/>
        </style:list-level-properties>
      </text:list-level-style-number>
      <text:list-level-style-number text:level="5" loext:num-list-format="%5%" style:num-format="1">
        <style:list-level-properties text:list-level-position-and-space-mode="label-alignment" fo:text-align="center">
          <style:list-level-label-alignment text:label-followed-by="nothing"/>
        </style:list-level-properties>
      </text:list-level-style-number>
      <text:list-level-style-number text:level="6" loext:num-list-format="%6%" style:num-format="1">
        <style:list-level-properties text:list-level-position-and-space-mode="label-alignment" fo:text-align="center">
          <style:list-level-label-alignment text:label-followed-by="nothing"/>
        </style:list-level-properties>
      </text:list-level-style-number>
      <text:list-level-style-number text:level="7" loext:num-list-format="%7%" style:num-format="1">
        <style:list-level-properties text:list-level-position-and-space-mode="label-alignment" fo:text-align="center">
          <style:list-level-label-alignment text:label-followed-by="nothing"/>
        </style:list-level-properties>
      </text:list-level-style-number>
      <text:list-level-style-number text:level="8" loext:num-list-format="%8%" style:num-format="1">
        <style:list-level-properties text:list-level-position-and-space-mode="label-alignment" fo:text-align="center">
          <style:list-level-label-alignment text:label-followed-by="nothing"/>
        </style:list-level-properties>
      </text:list-level-style-number>
      <text:list-level-style-number text:level="9" loext:num-list-format="%9%" style:num-format="1">
        <style:list-level-properties text:list-level-position-and-space-mode="label-alignment" fo:text-align="center">
          <style:list-level-label-alignment text:label-followed-by="nothing"/>
        </style:list-level-properties>
      </text:list-level-style-number>
      <text:list-level-style-number text:level="10" loext:num-list-format="%10%" style:num-format="1">
        <style:list-level-properties text:list-level-position-and-space-mode="label-alignment" fo:text-align="center">
          <style:list-level-label-alignment text:label-followed-by="nothing"/>
        </style:list-level-properties>
      </text:list-level-style-number>
    </text:list-style>
    <text:notes-configuration text:note-class="footnote" text:default-style-name="Footnote" text:citation-style-name="Footnote_20_Symbol" text:citation-body-style-name="Footnote_20_anchor" text:master-page-name="Footnote" style:num-format="1"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Таблица2" style:family="table">
      <style:table-properties table:align="margins"/>
    </style:style>
    <style:style style:name="Таблица2.A" style:family="table-column">
      <style:table-column-properties style:rel-column-width="41773*"/>
    </style:style>
    <style:style style:name="Таблица2.B" style:family="table-column">
      <style:table-column-properties style:rel-column-width="23762*"/>
    </style:style>
    <style:style style:name="MP1" style:family="paragraph" style:parent-style-name="Header_20_right">
      <style:text-properties style:text-rotation-angle="270" style:text-rotation-scale="line-height"/>
    </style:style>
    <style:style style:name="MP2" style:family="paragraph" style:parent-style-name="Footer_20_left" style:master-page-name="Обратная_20_сторона">
      <style:paragraph-properties style:page-number="auto"/>
    </style:style>
    <style:style style:name="MP3" style:family="paragraph" style:parent-style-name="Footer_20_left">
      <style:text-properties officeooo:rsid="005ffed0" officeooo:paragraph-rsid="005ffed0"/>
    </style:style>
    <style:style style:name="MP4" style:family="paragraph" style:parent-style-name="Гриф_5f_Экземпляр">
      <style:text-properties officeooo:paragraph-rsid="007cf328"/>
    </style:style>
    <style:style style:name="MP5" style:family="paragraph" style:parent-style-name="Гриф_5f_Экземпляр">
      <style:text-properties officeooo:rsid="005d3465" officeooo:paragraph-rsid="007cf328"/>
    </style:style>
    <style:style style:name="MP6" style:family="paragraph" style:parent-style-name="Standard">
      <style:text-properties fo:font-size="2pt" officeooo:paragraph-rsid="007cf328" style:font-size-asian="1.75pt" style:font-size-complex="2pt"/>
    </style:style>
    <style:style style:name="MT1" style:family="text">
      <style:text-properties officeooo:rsid="005ffed0"/>
    </style:style>
    <style:style style:name="M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style:page-layout style:name="Mpm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1cm" fo:margin-left="0cm" fo:margin-right="0cm" fo:margin-bottom="0.101cm" fo:background-color="transparent" style:dynamic-spacing="false" draw:fill="none" draw:fill-color="#729fcf"/>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1.499cm" fo:margin-left="0cm" fo:margin-right="0cm" fo:margin-top="0.499cm" fo:background-color="transparent" style:dynamic-spacing="false" draw:fill="none" draw:fill-color="#729fcf"/>
      </style:footer-style>
    </style:page-layout>
    <style:page-layout style:name="Mpm5" style:page-usage="left">
      <style:page-layout-properties fo:page-width="21.001cm" fo:page-height="29.7cm" style:num-format="1" style:print-orientation="portrait" fo:margin-top="1cm" fo:margin-bottom="1cm" fo:margin-left="1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6" style:page-usage="right">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9">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0">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page-number text:select-page="current">27</text:page-number></text:p>
      </style:header>
      <style:footer>
        <text:p text:style-name="Footer"/>
      </style:footer>
    </style:master-page>
    <style:master-page style:name="First_20_Page" style:display-name="First Page" style:page-layout-name="Mpm2" draw:style-name="Mdp1" style:next-style-name="Standard"/>
    <style:master-page style:name="Landscape" style:page-layout-name="Mpm3" draw:style-name="Mdp1">
      <style:header>
        <text:p text:style-name="Header"><draw:frame draw:style-name="Mfr1" draw:name="Номер страницы справа" text:anchor-type="paragraph" svg:x="28cm" svg:width="0.7cm" svg:height="1.499cm" draw:z-index="0"><draw:text-box><text:p text:style-name="MP1"><text:page-number text:select-page="current">0</text:page-number></text:p></draw:text-box></draw:frame></text:p>
      </style:header>
    </style:master-page>
    <style:master-page style:name="Обратная_20_сторона" style:display-name="Обратная сторона" style:page-layout-name="Mpm4" draw:style-name="Mdp1" style:next-style-name="First_20_Page">
      <style:header>
        <text:p text:style-name="Header"/>
      </style:header>
      <style:footer>
        <text:p text:style-name="MP2">Отп. в 3-х экз.</text:p>
        <text:p text:style-name="Footer_20_left">1 экз. в дело</text:p>
        <text:p text:style-name="Footer_20_left">2 и 3 в адрес</text:p>
        <text:p text:style-name="Footer_20_left">исп. И.О. Фамилия</text:p>
        <text:p text:style-name="Footer_20_left">тел. <text:span text:style-name="MT1">123-45-67</text:span></text:p>
        <text:p text:style-name="MP3">01.01.2019</text:p>
      </style:footer>
    </style:master-page>
    <style:master-page style:name="Left_20_Page" loext:hidden="true" style:hidden="true" style:display-name="Left Page" style:page-layout-name="Mpm5" draw:style-name="Mdp1" style:next-style-name="Right_20_Page">
      <style:header>
        <text:p text:style-name="Header"><text:page-number text:select-page="current">0</text:page-number></text:p>
      </style:header>
      <style:footer>
        <text:p text:style-name="Footer"/>
      </style:footer>
    </style:master-page>
    <style:master-page style:name="Right_20_Page" loext:hidden="true" style:hidden="true" style:display-name="Right Page" style:page-layout-name="Mpm6" draw:style-name="Mdp1" style:next-style-name="Left_20_Page">
      <style:header>
        <text:p text:style-name="Header"><text:page-number text:select-page="current">0</text:page-number></text:p>
      </style:header>
      <style:footer>
        <text:p text:style-name="Footer"/>
      </style:footer>
    </style:master-page>
    <style:master-page style:name="Envelope" loext:hidden="true" style:hidden="true" style:page-layout-name="Mpm7" draw:style-name="Mdp1">
      <style:header>
        <text:p text:style-name="Header"/>
      </style:header>
    </style:master-page>
    <style:master-page style:name="Index" loext:hidden="true" style:hidden="true" style:page-layout-name="Mpm8" draw:style-name="Mdp1">
      <style:header>
        <text:p text:style-name="Header"/>
      </style:header>
    </style:master-page>
    <style:master-page style:name="HTML" loext:hidden="true" style:hidden="true" style:page-layout-name="Mpm9" draw:style-name="Mdp1">
      <style:header>
        <text:p text:style-name="Header"/>
      </style:header>
    </style:master-page>
    <style:master-page style:name="Footnote" loext:hidden="true" style:hidden="true" style:page-layout-name="Mpm10" draw:style-name="Mdp1">
      <style:header>
        <text:p text:style-name="Header"/>
      </style:header>
    </style:master-page>
    <style:master-page style:name="Endnote" loext:hidden="true" style:hidden="true" style:page-layout-name="Mpm10" draw:style-name="Mdp1">
      <style:header>
        <text:p text:style-name="Header"/>
      </style:header>
    </style:master-page>
    <style:master-page style:name="Первая_20_страница_20_с_20_колонтитулами" style:display-name="Первая страница с колонтитулами" style:page-layout-name="Mpm11" draw:style-name="Mdp1" style:next-style-name="Standard">
      <style:header>
        <table:table table:name="Таблица2" table:style-name="Таблица2">
          <table:table-column table:style-name="Таблица2.A"/>
          <table:table-column table:style-name="Таблица2.B"/>
          <table:table-row>
            <table:table-cell office:value-type="string">
              <text:p text:style-name="MP4"/>
            </table:table-cell>
            <table:table-cell office:value-type="string">
              <text:p text:style-name="MP5"/>
            </table:table-cell>
          </table:table-row>
        </table:table>
        <text:p text:style-name="MP6"/>
      </style:header>
      <style:footer>
        <text:p text:style-name="Исполнитель_20_документа"/>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4-07T09:59:27.832819013</meta:creation-date>
    <dc:title>Default</dc:title>
    <meta:editing-cycles>15</meta:editing-cycles>
    <meta:editing-duration>PT6H40M31S</meta:editing-duration>
    <meta:generator>LibreOffice/25.2.6.2$Linux_X86_64 LibreOffice_project/520$Build-2</meta:generator>
    <dc:date>2026-05-26T13:32:11.232108465</dc:date>
    <meta:document-statistic meta:table-count="20" meta:image-count="0" meta:object-count="0" meta:page-count="33" meta:paragraph-count="1721" meta:word-count="9013" meta:character-count="73258" meta:non-whitespace-character-count="63388"/>
  </office:meta>
</office:document-meta>
</file>