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/>
    <style:font-face style:name="Courier New" svg:font-family="'Courier New'" style:font-family-generic="swiss"/>
    <style:font-face style:name="Courier New1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ystem" style:font-pitch="variable"/>
  </office:font-face-decls>
  <office:automatic-styles>
    <style:style style:name="Таблица1" style:family="table">
      <style:table-properties style:width="18cm" table:align="margins" style:writing-mode="lr-tb"/>
    </style:style>
    <style:style style:name="Таблица1.A" style:family="table-column">
      <style:table-column-properties style:column-width="1.189cm" style:rel-column-width="4328*"/>
    </style:style>
    <style:style style:name="Таблица1.B" style:family="table-column">
      <style:table-column-properties style:column-width="4.895cm" style:rel-column-width="17820*"/>
    </style:style>
    <style:style style:name="Таблица1.C" style:family="table-column">
      <style:table-column-properties style:column-width="11.917cm" style:rel-column-width="43387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3" style:family="table">
      <style:table-properties style:width="18.008cm" fo:margin-left="-0.016cm" table:align="left" table:display="true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3.598cm"/>
    </style:style>
    <style:style style:name="Таблица3.C" style:family="table-column">
      <style:table-column-properties style:column-width="4.075cm"/>
    </style:style>
    <style:style style:name="Таблица3.D" style:family="table-column">
      <style:table-column-properties style:column-width="2.249cm"/>
    </style:style>
    <style:style style:name="Таблица3.E" style:family="table-column">
      <style:table-column-properties style:column-width="7.133cm"/>
    </style:style>
    <style:style style:name="Таблица3.1" style:family="table-row">
      <style:table-row-properties style:min-row-height="0.635cm" style:use-optimal-row-height="true"/>
    </style:style>
    <style:style style:name="Таблица3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2" style:family="table-row">
      <style:table-row-properties style:min-row-height="2.237cm" style:use-optimal-row-height="true"/>
    </style:style>
    <style:style style:name="Таблица3.A2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3.B2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C2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4" style:family="table">
      <style:table-properties style:width="17.992cm" table:align="left" table:display="true"/>
    </style:style>
    <style:style style:name="Таблица4.A" style:family="table-column">
      <style:table-column-properties style:column-width="0.933cm"/>
    </style:style>
    <style:style style:name="Таблица4.B" style:family="table-column">
      <style:table-column-properties style:column-width="3.565cm"/>
    </style:style>
    <style:style style:name="Таблица4.C" style:family="table-column">
      <style:table-column-properties style:column-width="13.494cm"/>
    </style:style>
    <style:style style:name="Таблица4.1" style:family="table-row">
      <style:table-row-properties style:min-row-height="1.773cm" style:use-optimal-row-height="true"/>
    </style:style>
    <style:style style:name="Таблица4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4.2" style:family="table-row">
      <style:table-row-properties style:min-row-height="1.505cm" style:use-optimal-row-height="true"/>
    </style:style>
    <style:style style:name="Таблица5" style:family="table">
      <style:table-properties style:width="17.992cm" table:align="left" table:display="true"/>
    </style:style>
    <style:style style:name="Таблица5.A" style:family="table-column">
      <style:table-column-properties style:column-width="0.933cm"/>
    </style:style>
    <style:style style:name="Таблица5.B" style:family="table-column">
      <style:table-column-properties style:column-width="3.565cm"/>
    </style:style>
    <style:style style:name="Таблица5.C" style:family="table-column">
      <style:table-column-properties style:column-width="13.494cm"/>
    </style:style>
    <style:style style:name="Таблица5.1" style:family="table-row">
      <style:table-row-properties style:min-row-height="2.672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7.992cm" table:align="left" table:display="true"/>
    </style:style>
    <style:style style:name="Таблица6.A" style:family="table-column">
      <style:table-column-properties style:column-width="0.933cm"/>
    </style:style>
    <style:style style:name="Таблица6.B" style:family="table-column">
      <style:table-column-properties style:column-width="3.565cm"/>
    </style:style>
    <style:style style:name="Таблица6.C" style:family="table-column">
      <style:table-column-properties style:column-width="13.494cm"/>
    </style:style>
    <style:style style:name="Таблица6.1" style:family="table-row">
      <style:table-row-properties style:min-row-height="0.873cm" style:use-optimal-row-height="true"/>
    </style:style>
    <style:style style:name="Таблица6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.2" style:family="table-row">
      <style:table-row-properties style:min-row-height="1.487cm" style:use-optimal-row-height="true"/>
    </style:style>
    <style:style style:name="Таблица7" style:family="table">
      <style:table-properties style:width="17.992cm" table:align="left" table:display="true"/>
    </style:style>
    <style:style style:name="Таблица7.A" style:family="table-column">
      <style:table-column-properties style:column-width="0.933cm"/>
    </style:style>
    <style:style style:name="Таблица7.B" style:family="table-column">
      <style:table-column-properties style:column-width="3.535cm"/>
    </style:style>
    <style:style style:name="Таблица7.C" style:family="table-column">
      <style:table-column-properties style:column-width="13.524cm"/>
    </style:style>
    <style:style style:name="Таблица7.1" style:family="table-row">
      <style:table-row-properties style:min-row-height="1.588cm" style:use-optimal-row-height="true"/>
    </style:style>
    <style:style style:name="Таблица7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7.2" style:family="table-row">
      <style:table-row-properties style:min-row-height="0.986cm" style:use-optimal-row-height="true"/>
    </style:style>
    <style:style style:name="Таблица7.3" style:family="table-row">
      <style:table-row-properties style:min-row-height="1.609cm" style:use-optimal-row-height="true"/>
    </style:style>
    <style:style style:name="Таблица7.4" style:family="table-row">
      <style:table-row-properties style:min-row-height="0.635cm" style:use-optimal-row-height="true"/>
    </style:style>
    <style:style style:name="Таблица7.6" style:family="table-row">
      <style:table-row-properties style:min-row-height="1.783cm" style:use-optimal-row-height="true"/>
    </style:style>
    <style:style style:name="Таблица8" style:family="table">
      <style:table-properties style:width="17.992cm" table:align="left" style:writing-mode="lr-tb"/>
    </style:style>
    <style:style style:name="Таблица8.A" style:family="table-column">
      <style:table-column-properties style:column-width="0.905cm"/>
    </style:style>
    <style:style style:name="Таблица8.B" style:family="table-column">
      <style:table-column-properties style:column-width="3.593cm"/>
    </style:style>
    <style:style style:name="Таблица8.C" style:family="table-column">
      <style:table-column-properties style:column-width="13.494cm"/>
    </style:style>
    <style:style style:name="Таблица8.1" style:family="table-row">
      <style:table-row-properties style:min-row-height="3.096cm"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7.882cm" table:align="left" style:writing-mode="lr-tb"/>
    </style:style>
    <style:style style:name="Таблица9.A" style:family="table-column">
      <style:table-column-properties style:column-width="0.953cm"/>
    </style:style>
    <style:style style:name="Таблица9.B" style:family="table-column">
      <style:table-column-properties style:column-width="4.288cm"/>
    </style:style>
    <style:style style:name="Таблица9.C" style:family="table-column">
      <style:table-column-properties style:column-width="12.642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" style:family="table">
      <style:table-properties style:width="17.872cm" fo:margin-left="-0.002cm" table:align="left" style:writing-mode="lr-tb"/>
    </style:style>
    <style:style style:name="Таблица10.A" style:family="table-column">
      <style:table-column-properties style:column-width="0.97cm"/>
    </style:style>
    <style:style style:name="Таблица10.B" style:family="table-column">
      <style:table-column-properties style:column-width="4.263cm"/>
    </style:style>
    <style:style style:name="Таблица10.C" style:family="table-column">
      <style:table-column-properties style:column-width="12.638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1" style:family="table">
      <style:table-properties style:width="17.872cm" fo:margin-left="-0.002cm" table:align="left" style:writing-mode="lr-tb"/>
    </style:style>
    <style:style style:name="Таблица11.A" style:family="table-column">
      <style:table-column-properties style:column-width="0.97cm"/>
    </style:style>
    <style:style style:name="Таблица11.B" style:family="table-column">
      <style:table-column-properties style:column-width="4.263cm"/>
    </style:style>
    <style:style style:name="Таблица11.C" style:family="table-column">
      <style:table-column-properties style:column-width="12.638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" style:family="table">
      <style:table-properties style:width="17.912cm" fo:margin-left="-0.002cm" table:align="left" style:writing-mode="lr-tb"/>
    </style:style>
    <style:style style:name="Таблица12.A" style:family="table-column">
      <style:table-column-properties style:column-width="0.979cm"/>
    </style:style>
    <style:style style:name="Таблица12.B" style:family="table-column">
      <style:table-column-properties style:column-width="16.933cm"/>
    </style:style>
    <style:style style:name="Таблица12.1" style:family="table-row">
      <style:table-row-properties style:min-row-height="0.397cm"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.2" style:family="table-row">
      <style:table-row-properties style:min-row-height="0.37cm" fo:keep-together="auto"/>
    </style:style>
    <style:style style:name="Таблица16" style:family="table">
      <style:table-properties style:width="17.992cm" fo:margin-left="-0.002cm" table:align="left" style:writing-mode="lr-tb"/>
    </style:style>
    <style:style style:name="Таблица16.A" style:family="table-column">
      <style:table-column-properties style:column-width="0.905cm"/>
    </style:style>
    <style:style style:name="Таблица16.B" style:family="table-column">
      <style:table-column-properties style:column-width="17.087cm"/>
    </style:style>
    <style:style style:name="Таблица16.1" style:family="table-row">
      <style:table-row-properties style:min-row-height="0.582cm"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3" style:family="table">
      <style:table-properties style:width="17.948cm" table:align="left"/>
    </style:style>
    <style:style style:name="Таблица13.A" style:family="table-column">
      <style:table-column-properties style:column-width="4.514cm"/>
    </style:style>
    <style:style style:name="Таблица13.B" style:family="table-column">
      <style:table-column-properties style:column-width="4.491cm"/>
    </style:style>
    <style:style style:name="Таблица13.C" style:family="table-column">
      <style:table-column-properties style:column-width="4.493cm"/>
    </style:style>
    <style:style style:name="Таблица13.D" style:family="table-column">
      <style:table-column-properties style:column-width="4.45cm"/>
    </style:style>
    <style:style style:name="Таблица13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3.D1" style:family="table-cell">
      <style:table-cell-properties fo:padding="0.049cm" fo:border="0.05pt solid #000000" style:writing-mode="page"/>
    </style:style>
    <style:style style:name="Таблица13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3.D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4" style:family="table">
      <style:table-properties style:width="18cm" style:rel-width="100%" table:align="left" style:writing-mode="lr-tb"/>
    </style:style>
    <style:style style:name="Таблица14.A" style:family="table-column">
      <style:table-column-properties style:column-width="0.894cm" style:rel-column-width="507*"/>
    </style:style>
    <style:style style:name="Таблица14.B" style:family="table-column">
      <style:table-column-properties style:column-width="4.343cm" style:rel-column-width="2462*"/>
    </style:style>
    <style:style style:name="Таблица14.C" style:family="table-column">
      <style:table-column-properties style:column-width="12.764cm" style:rel-column-width="7236*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" style:family="table">
      <style:table-properties style:width="18cm" style:rel-width="100%" table:align="left" style:writing-mode="lr-tb"/>
    </style:style>
    <style:style style:name="Таблица15.A" style:family="table-column">
      <style:table-column-properties style:column-width="0.894cm" style:rel-column-width="507*"/>
    </style:style>
    <style:style style:name="Таблица15.B" style:family="table-column">
      <style:table-column-properties style:column-width="17.106cm" style:rel-column-width="9698*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7" style:family="table">
      <style:table-properties style:width="18cm" style:rel-width="100%" table:align="left" style:writing-mode="lr-tb"/>
    </style:style>
    <style:style style:name="Таблица17.A" style:family="table-column">
      <style:table-column-properties style:column-width="0.894cm" style:rel-column-width="507*"/>
    </style:style>
    <style:style style:name="Таблица17.B" style:family="table-column">
      <style:table-column-properties style:column-width="17.106cm" style:rel-column-width="9698*"/>
    </style:style>
    <style:style style:name="Таблица17.1" style:family="table-row">
      <style:table-row-properties fo:keep-together="auto"/>
    </style:style>
    <style:style style:name="Таблица1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7.7" style:family="table-row">
      <style:table-row-properties style:min-row-height="0.639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2" fo:font-size="12pt" fo:font-weight="bold" officeooo:paragraph-rsid="008329a9" style:font-size-asian="12pt" style:font-weight-asian="bold" style:font-name-complex="Times New Roman2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style:font-name="Times New Roman2" fo:font-size="12pt" fo:font-weight="bold" officeooo:paragraph-rsid="008329a9" style:font-size-asian="12pt" style:font-weight-asian="bold" style:font-name-complex="Times New Roman2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2" fo:font-size="12pt" fo:font-weight="bold" officeooo:paragraph-rsid="008329a9" style:font-size-asian="12pt" style:font-weight-asian="bold" style:font-name-complex="Times New Roman2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officeooo:paragraph-rsid="008329a9" style:font-size-asian="12pt" style:font-name-complex="Times New Roman2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rsid="008329a9" officeooo:paragraph-rsid="008329a9" style:font-size-asian="12pt" style:font-name-complex="Times New Roman2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officeooo:paragraph-rsid="008329a9" style:font-size-asian="12pt" style:font-name-complex="Times New Roman2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329a9" style:font-size-asian="12pt" style:font-name-complex="Times New Roman2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329a9" fo:background-color="#ffffff" style:font-size-asian="12pt" style:font-name-complex="Times New Roman2" style:font-size-complex="12pt"/>
    </style:style>
    <style:style style:name="P9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329a9" fo:background-color="#ffffff" style:font-size-asian="12pt" style:font-name-complex="Times New Roman2" style:font-size-complex="12pt"/>
    </style:style>
    <style:style style:name="P10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fo:font-style="normal" fo:font-weight="normal" fo:background-color="#ffffff" style:font-size-asian="12pt" style:font-name-complex="Times New Roman2" style:font-size-complex="12pt"/>
    </style:style>
    <style:style style:name="P11" style:family="paragraph" style:parent-style-name="Standard">
      <style:paragraph-properties fo:margin-top="0.106cm" fo:margin-bottom="0.106cm" style:contextual-spacing="false" fo:line-height="100%"/>
      <style:text-properties style:font-name="Times New Roman2" fo:font-size="12pt" fo:font-weight="bold" officeooo:paragraph-rsid="008329a9" style:font-size-asian="12pt" style:font-weight-asian="bold" style:font-name-complex="Times New Roman2" style:font-size-complex="12pt"/>
    </style:style>
    <style:style style:name="P12" style:family="paragraph" style:parent-style-name="Standard">
      <style:paragraph-properties fo:line-height="100%" fo:text-align="center" style:justify-single-word="false" fo:orphans="2" fo:widows="2"/>
      <style:text-properties fo:color="#000000" loext:opacity="100%" style:font-name="Times New Roman2" fo:font-size="12pt" officeooo:paragraph-rsid="00866bf6" style:font-size-asian="12pt" style:font-size-complex="12pt"/>
    </style:style>
    <style:style style:name="P13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2" fo:font-size="12pt" officeooo:paragraph-rsid="00866bf6" style:font-size-asian="12pt" style:font-size-complex="12pt"/>
    </style:style>
    <style:style style:name="P14" style:family="paragraph" style:parent-style-name="Standard">
      <style:text-properties fo:color="#000000" loext:opacity="100%" style:font-name="Times New Roman2" fo:font-size="12pt" officeooo:rsid="008712b1" officeooo:paragraph-rsid="00866bf6" style:font-size-asian="12pt" style:font-size-complex="12pt"/>
    </style:style>
    <style:style style:name="P15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2" fo:font-size="12pt" officeooo:paragraph-rsid="00866bf6" style:font-size-asian="12pt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79746" style:font-size-asian="12pt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66bf6" style:font-size-asian="12pt" style:font-size-complex="12pt"/>
    </style:style>
    <style:style style:name="P18" style:family="paragraph" style:parent-style-name="Standard">
      <style:paragraph-properties fo:text-align="start" style:justify-single-word="false" fo:orphans="2" fo:widows="2"/>
      <style:text-properties style:font-name="Times New Roman2" fo:font-size="12pt" fo:font-weight="bold" officeooo:paragraph-rsid="00866bf6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2" fo:font-size="12pt" fo:font-weight="bold" officeooo:paragraph-rsid="00866bf6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left="0cm" fo:margin-right="0cm" fo:margin-top="0.474cm" fo:margin-bottom="0cm" style:contextual-spacing="false" fo:text-align="center" style:justify-single-word="false" fo:orphans="2" fo:widows="2" fo:text-indent="0cm" style:auto-text-indent="false"/>
      <style:text-properties fo:color="#000000" loext:opacity="100%" style:font-name="Times New Roman2" fo:font-size="12pt" fo:font-weight="normal" officeooo:paragraph-rsid="00866bf6" fo:background-color="transparent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text-align="center" style:justify-single-word="false" fo:orphans="2" fo:widows="2"/>
      <style:text-properties style:font-name="Times New Roman2" fo:font-size="12pt" officeooo:paragraph-rsid="00866bf6" style:font-size-asian="12pt" style:font-size-complex="12pt"/>
    </style:style>
    <style:style style:name="P22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2" fo:font-size="12pt" fo:font-weight="bold" officeooo:paragraph-rsid="00866bf6" fo:background-color="transparent" style:font-size-asian="12pt" style:font-weight-asian="bold" style:font-size-complex="12pt" style:font-weight-complex="bold"/>
    </style:style>
    <style:style style:name="P23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2" fo:font-size="12pt" officeooo:rsid="00866bf6" officeooo:paragraph-rsid="00866bf6" fo:background-color="transparent" style:font-size-asian="12pt" style:font-size-complex="12pt"/>
    </style:style>
    <style:style style:name="P24" style:family="paragraph" style:parent-style-name="Text_20_body">
      <style:paragraph-properties fo:line-height="100%" fo:text-align="justify" style:justify-single-word="false" fo:orphans="2" fo:widows="2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66bf6" fo:background-color="transparent" style:font-size-asian="12pt" style:font-size-complex="12pt"/>
    </style:style>
    <style:style style:name="P2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rsid="00896e8c" officeooo:paragraph-rsid="00896e8c" fo:background-color="transparent" style:font-size-asian="12pt" style:font-name-complex="Times New Roman2" style:font-size-complex="12pt"/>
    </style:style>
    <style:style style:name="P26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2" fo:font-size="12pt" fo:font-weight="bold" officeooo:paragraph-rsid="00866bf6" fo:background-color="transparent" style:font-size-asian="12pt" style:font-weight-asian="bold" style:font-size-complex="12pt" style:font-weight-complex="bold"/>
    </style:style>
    <style:style style:name="P27" style:family="paragraph" style:parent-style-name="Standard">
      <style:paragraph-properties fo:text-align="center" style:justify-single-word="false" fo:orphans="2" fo:widows="2"/>
      <style:text-properties fo:font-variant="normal" fo:text-transform="none" fo:color="#000000" loext:opacity="100%" style:font-name="Times New Roman2" fo:font-size="12pt" fo:letter-spacing="normal" fo:font-style="normal" fo:font-weight="normal" officeooo:rsid="008891ad" officeooo:paragraph-rsid="00879746" fo:background-color="transparent" style:font-size-asian="12pt" style:font-size-complex="12pt"/>
    </style:style>
    <style:style style:name="P28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2" fo:font-size="12pt" officeooo:paragraph-rsid="00866bf6" fo:background-color="transparent" style:font-size-asian="12pt" style:font-size-complex="12pt"/>
    </style:style>
    <style:style style:name="P29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2" fo:font-size="12pt" officeooo:paragraph-rsid="00866bf6" fo:background-color="transparent" style:font-size-asian="12pt" style:font-size-complex="12pt"/>
    </style:style>
    <style:style style:name="P30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2" fo:font-size="12pt" officeooo:paragraph-rsid="00866bf6" fo:background-color="transparent" style:font-size-asian="12pt" style:font-size-complex="12pt"/>
    </style:style>
    <style:style style:name="P31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2" fo:font-size="12pt" officeooo:rsid="008891ad" officeooo:paragraph-rsid="00866bf6" fo:background-color="transparent" style:font-size-asian="12pt" style:font-size-complex="12pt"/>
    </style:style>
    <style:style style:name="P3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2" fo:font-size="12pt" officeooo:paragraph-rsid="00866bf6" fo:background-color="transparent" style:font-size-asian="12pt" style:font-size-complex="12pt"/>
    </style:style>
    <style:style style:name="P3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2" fo:font-size="12pt" fo:font-weight="bold" officeooo:paragraph-rsid="00866bf6" style:font-size-asian="12pt" style:font-weight-asian="bold" style:font-name-complex="Times New Roman2" style:font-size-complex="12pt"/>
    </style:style>
    <style:style style:name="P34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2" fo:font-size="12pt" fo:font-weight="bold" officeooo:paragraph-rsid="00866bf6" style:font-size-asian="12pt" style:font-weight-asian="bold" style:font-name-complex="Times New Roman2" style:font-size-complex="12pt"/>
    </style:style>
    <style:style style:name="P35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66bf6" style:font-size-asian="12pt" style:font-name-complex="Times New Roman2" style:font-size-complex="12pt"/>
    </style:style>
    <style:style style:name="P3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fo:font-weight="bold" officeooo:paragraph-rsid="00890597" style:font-size-asian="12pt" style:font-weight-asian="bold" style:font-name-complex="Times New Roman2" style:font-size-complex="12pt"/>
    </style:style>
    <style:style style:name="P3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fo:font-weight="bold" officeooo:paragraph-rsid="00890597" style:font-size-asian="12pt" style:font-weight-asian="bold" style:font-name-complex="Times New Roman2" style:font-size-complex="12pt"/>
    </style:style>
    <style:style style:name="P3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officeooo:paragraph-rsid="00890597" style:font-size-asian="12pt" style:font-name-complex="Times New Roman2" style:font-size-complex="12pt"/>
    </style:style>
    <style:style style:name="P3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officeooo:paragraph-rsid="00890597" style:font-size-asian="12pt" style:font-name-complex="Times New Roman2" style:font-size-complex="12pt"/>
    </style:style>
    <style:style style:name="P4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90597" fo:background-color="#ffffff" style:font-size-asian="12pt" style:font-name-complex="Times New Roman2" style:font-size-complex="12pt"/>
    </style:style>
    <style:style style:name="P41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896e8c" officeooo:paragraph-rsid="00896e8c" fo:background-color="#ffffff" style:font-size-asian="12pt" style:language-asian="ru" style:country-asian="RU" style:font-size-complex="12pt"/>
    </style:style>
    <style:style style:name="P42" style:family="paragraph" style:parent-style-name="Standard">
      <style:paragraph-properties fo:margin-left="0cm" fo:line-height="100%" fo:text-align="justify" style:justify-single-word="false" fo:orphans="0" fo:widows="0" fo:text-indent="0cm" style:auto-text-indent="false"/>
      <style:text-properties fo:color="#000000" loext:opacity="100%" style:font-name="Times New Roman2" fo:font-size="12pt" officeooo:paragraph-rsid="008c1426" style:font-size-asian="12pt" style:font-size-complex="12pt"/>
    </style:style>
    <style:style style:name="P43" style:family="paragraph" style:parent-style-name="Text_20_body_20_indent">
      <style:paragraph-properties fo:text-indent="0cm" style:auto-text-indent="false"/>
      <style:text-properties fo:color="#000000" loext:opacity="100%" style:font-name="Times New Roman2" fo:font-size="12pt" officeooo:paragraph-rsid="008c1426" style:font-size-asian="12pt" style:font-size-complex="12pt"/>
    </style:style>
    <style:style style:name="P44" style:family="paragraph" style:parent-style-name="Text_20_body_20_indent">
      <style:paragraph-properties fo:margin-left="0cm" fo:text-indent="0cm" style:auto-text-indent="false"/>
      <style:text-properties fo:color="#000000" loext:opacity="100%" style:font-name="Times New Roman2" fo:font-size="12pt" officeooo:paragraph-rsid="008c1426" style:font-size-asian="12pt" style:font-size-complex="12pt"/>
    </style:style>
    <style:style style:name="P4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style:text-underline-style="none" officeooo:paragraph-rsid="00890597" style:font-size-asian="12pt" style:font-name-complex="Times New Roman2" style:font-size-complex="12pt"/>
    </style:style>
    <style:style style:name="P4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890597" style:font-size-asian="12pt" style:font-name-complex="Times New Roman2" style:font-size-complex="12pt"/>
    </style:style>
    <style:style style:name="P47" style:family="paragraph" style:parent-style-name="Standard">
      <style:paragraph-properties fo:margin-left="0cm" fo:line-height="100%" fo:text-align="justify" style:justify-single-word="false" fo:orphans="0" fo:widows="0" fo:hyphenation-ladder-count="no-limit" fo:hyphenation-keep="auto" loext:hyphenation-keep-type="column" fo:text-indent="0cm" style:auto-text-indent="false">
        <style:tab-stops>
          <style:tab-stop style:position="1cm"/>
        </style:tab-stops>
      </style:paragraph-properties>
      <style:text-properties fo:color="#000000" loext:opacity="100%" style:font-name="Times New Roman2" fo:font-size="12pt" officeooo:paragraph-rsid="008d59bd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8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2" fo:font-size="12pt" style:text-underline-style="none" officeooo:paragraph-rsid="00890597" style:font-size-asian="12pt" style:font-name-complex="Times New Roman2" style:font-size-complex="12pt"/>
    </style:style>
    <style:style style:name="P49" style:family="paragraph" style:parent-style-name="Standard">
      <style:paragraph-properties fo:margin-left="0cm" fo:margin-right="-0.191cm" fo:line-height="100%" fo:text-align="justify" style:justify-single-word="false" fo:orphans="0" fo:widows="0" fo:text-indent="0cm" style:auto-text-indent="false"/>
      <style:text-properties fo:color="#000000" loext:opacity="100%" style:font-name="Times New Roman2" fo:font-size="12pt" officeooo:paragraph-rsid="008f66ee" style:font-size-asian="12pt" style:font-size-complex="12pt"/>
    </style:style>
    <style:style style:name="P50" style:family="paragraph" style:parent-style-name="Standard">
      <style:paragraph-properties fo:line-height="100%" fo:text-align="justify" style:justify-single-word="false" fo:orphans="0" fo:widows="0"/>
      <style:text-properties fo:color="#000000" loext:opacity="100%" style:font-name="Times New Roman2" fo:font-size="12pt" officeooo:rsid="008f66ee" officeooo:paragraph-rsid="009008e8" style:font-size-asian="12pt" style:font-size-complex="12pt"/>
    </style:style>
    <style:style style:name="P51" style:family="paragraph" style:parent-style-name="Standard">
      <style:paragraph-properties fo:line-height="100%" fo:text-align="justify" style:justify-single-word="false" fo:orphans="0" fo:widows="0"/>
      <style:text-properties fo:color="#000000" loext:opacity="100%" style:font-name="Times New Roman2" fo:font-size="12pt" officeooo:paragraph-rsid="009008e8" style:font-size-asian="12pt" style:font-size-complex="12pt"/>
    </style:style>
    <style:style style:name="P52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2" fo:font-size="12pt" officeooo:paragraph-rsid="00934d31" fo:background-color="transparent" style:font-size-asian="12pt" style:font-size-complex="12pt"/>
    </style:style>
    <style:style style:name="P53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officeooo:paragraph-rsid="008de4b5" fo:background-color="transparent" style:font-size-asian="12pt" style:font-name-complex="Times New Roman2" style:font-size-complex="12pt"/>
    </style:style>
    <style:style style:name="P5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officeooo:paragraph-rsid="008de4b5" fo:background-color="transparent" style:font-size-asian="12pt" style:font-name-complex="Times New Roman2" style:font-size-complex="12pt"/>
    </style:style>
    <style:style style:name="P55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8fbe5" officeooo:paragraph-rsid="00934d31" fo:background-color="transparent" style:font-size-asian="12pt" style:font-name-complex="Times New Roman2" style:font-size-complex="12pt"/>
    </style:style>
    <style:style style:name="P56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34d31" officeooo:paragraph-rsid="00934d31" fo:background-color="transparent" style:font-size-asian="12pt" style:font-name-complex="Times New Roman2" style:font-size-complex="12pt"/>
    </style:style>
    <style:style style:name="P57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officeooo:rsid="0084ab74" officeooo:paragraph-rsid="008de4b5" fo:background-color="transparent" style:font-size-asian="12pt" style:font-name-complex="Times New Roman2" style:font-size-complex="12pt"/>
    </style:style>
    <style:style style:name="P5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officeooo:rsid="0084ab74" officeooo:paragraph-rsid="008de4b5" fo:background-color="transparent" style:font-size-asian="12pt" style:font-name-complex="Times New Roman2" style:font-size-complex="12pt"/>
    </style:style>
    <style:style style:name="P59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2" fo:font-size="12pt" officeooo:paragraph-rsid="0093a3e1" fo:background-color="transparent" style:font-size-asian="12pt" style:font-name-complex="Times New Roman2" style:font-size-complex="12pt"/>
    </style:style>
    <style:style style:name="P60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93a3e1" fo:background-color="transparent" style:font-size-asian="12pt" style:font-name-complex="Times New Roman3" style:font-size-complex="12pt"/>
    </style:style>
    <style:style style:name="P61" style:family="paragraph" style:parent-style-name="Standard">
      <style:paragraph-properties fo:line-height="100%" fo:text-align="center" style:justify-single-word="false"/>
      <style:text-properties style:font-name="Times New Roman2" fo:font-size="12pt" fo:font-weight="bold" officeooo:paragraph-rsid="008de4b5" style:font-size-asian="12pt" style:font-weight-asian="bold" style:font-name-complex="Times New Roman2" style:font-size-complex="12pt"/>
    </style:style>
    <style:style style:name="P6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officeooo:rsid="0084ab74" officeooo:paragraph-rsid="009664d8" fo:background-color="transparent" style:font-size-asian="12pt" style:font-name-complex="Times New Roman2" style:font-size-complex="12pt"/>
    </style:style>
    <style:style style:name="P6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officeooo:rsid="0084ab74" officeooo:paragraph-rsid="009664d8" fo:background-color="transparent" style:font-size-asian="12pt" style:font-name-complex="Times New Roman2" style:font-size-complex="12pt"/>
    </style:style>
    <style:style style:name="P64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817ec" officeooo:paragraph-rsid="009817ec" fo:background-color="transparent" style:font-size-asian="12pt" style:font-name-complex="Times New Roman2" style:font-size-complex="12pt"/>
    </style:style>
    <style:style style:name="P65" style:family="paragraph" style:parent-style-name="Standard" style:list-style-name="L1">
      <style:paragraph-properties fo:line-height="100%" fo:text-align="start" style:justify-single-word="false"/>
      <style:text-properties fo:color="#000000" loext:opacity="100%" style:font-name="Times New Roman2" fo:font-size="12pt" officeooo:paragraph-rsid="009817ec" style:font-size-asian="12pt" style:font-size-complex="12pt"/>
    </style:style>
    <style:style style:name="P66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font-style="normal" fo:font-weight="normal" officeooo:rsid="009817ec" officeooo:paragraph-rsid="009817ec" style:font-size-asian="12pt" style:font-size-complex="12pt"/>
    </style:style>
    <style:style style:name="P67" style:family="paragraph" style:parent-style-name="Standard" style:list-style-name="L2">
      <style:paragraph-properties fo:line-height="100%" fo:text-align="start" style:justify-single-word="false"/>
      <style:text-properties fo:color="#000000" loext:opacity="100%" style:font-name="Times New Roman2" fo:font-size="12pt" officeooo:paragraph-rsid="009817ec" style:font-size-asian="12pt" style:font-size-complex="12pt"/>
    </style:style>
    <style:style style:name="P68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2" fo:font-size="12pt" officeooo:paragraph-rsid="0099d678" fo:background-color="transparent" style:font-size-asian="12pt" style:font-size-complex="12pt"/>
    </style:style>
    <style:style style:name="P69" style:family="paragraph" style:parent-style-name="Основной_20_текст_20_с_20_отступом_20_3">
      <style:paragraph-properties fo:margin-left="0.083cm" fo:margin-right="0cm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d5830" officeooo:paragraph-rsid="009d5830" fo:background-color="transparent" style:font-size-asian="12pt" style:font-name-complex="Times New Roman2" style:font-size-complex="12pt"/>
    </style:style>
    <style:style style:name="P70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da4f2" officeooo:paragraph-rsid="009da4f2" fo:background-color="transparent" style:font-size-asian="12pt" style:font-name-complex="Times New Roman2" style:font-size-complex="12pt"/>
    </style:style>
    <style:style style:name="P71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790af" officeooo:paragraph-rsid="009da4f2" fo:background-color="transparent" style:font-size-asian="12pt" style:font-name-complex="Times New Roman2" style:font-size-complex="12pt"/>
    </style:style>
    <style:style style:name="P7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rsid="0084ab74" officeooo:paragraph-rsid="009664d8" fo:background-color="transparent" style:font-size-asian="12pt" style:font-name-complex="Times New Roman2" style:font-size-complex="12pt"/>
    </style:style>
    <style:style style:name="P73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9664d8" style:font-size-asian="12pt" style:font-size-complex="12pt"/>
    </style:style>
    <style:style style:name="P74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fo:font-weight="bold" officeooo:rsid="008586a1" officeooo:paragraph-rsid="009f2736" fo:background-color="transparent" style:font-size-asian="12pt" style:font-weight-asian="bold" style:font-name-complex="Times New Roman2" style:font-size-complex="12pt" style:font-weight-complex="bold"/>
    </style:style>
    <style:style style:name="P75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officeooo:paragraph-rsid="009f2736" fo:background-color="transparent" style:font-size-asian="12pt" style:font-size-complex="12pt"/>
    </style:style>
    <style:style style:name="P76" style:family="paragraph" style:parent-style-name="Основной_20_текст_20_с_20_отступом_20_3">
      <style:paragraph-properties fo:margin-left="0.083cm" fo:margin-right="0cm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d5830" officeooo:paragraph-rsid="009f2736" fo:background-color="transparent" style:font-size-asian="12pt" style:font-name-complex="Times New Roman2" style:font-size-complex="12pt"/>
    </style:style>
    <style:style style:name="P7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bold" officeooo:rsid="0084ab74" officeooo:paragraph-rsid="009f2736" fo:background-color="transparent" style:font-size-asian="12pt" style:font-weight-asian="bold" style:font-name-complex="Times New Roman2" style:font-size-complex="12pt" style:font-weight-complex="bold"/>
    </style:style>
    <style:style style:name="P78" style:family="paragraph" style:parent-style-name="Table_20_Contents">
      <style:text-properties fo:color="#000000" loext:opacity="100%" style:font-name="Times New Roman" fo:font-size="12pt" fo:letter-spacing="normal" fo:font-style="normal" fo:font-weight="normal" officeooo:paragraph-rsid="009f2736" style:font-style-asian="normal" style:font-name-complex="Times New Roman2" style:font-size-complex="12pt" style:font-style-complex="normal"/>
    </style:style>
    <style:style style:name="P79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f2736" officeooo:paragraph-rsid="009f2736" style:font-style-asian="normal" style:font-name-complex="Times New Roman2" style:font-size-complex="12pt" style:font-style-complex="normal"/>
    </style:style>
    <style:style style:name="P80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9d91cd" officeooo:paragraph-rsid="009f2736" style:font-style-asian="normal" style:font-name-complex="Times New Roman2" style:font-size-complex="12pt" style:font-style-complex="normal"/>
    </style:style>
    <style:style style:name="P81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paragraph-rsid="009f2736" style:font-style-asian="normal" style:font-name-complex="Times New Roman2" style:font-size-complex="12pt" style:font-style-complex="normal"/>
    </style:style>
    <style:style style:name="P82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style:text-underline-style="none" fo:font-weight="bold" officeooo:paragraph-rsid="009f2736" style:font-size-asian="12pt" style:font-weight-asian="bold" style:font-name-complex="Times New Roman2" style:font-size-complex="12pt"/>
    </style:style>
    <style:style style:name="P8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fo:font-weight="bold" officeooo:paragraph-rsid="009f2736" style:font-size-asian="12pt" style:font-weight-asian="bold" style:font-name-complex="Times New Roman2" style:font-size-complex="12pt"/>
    </style:style>
    <style:style style:name="P8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style:text-underline-style="none" fo:font-weight="bold" officeooo:paragraph-rsid="009f2736" style:font-size-asian="12pt" style:font-weight-asian="bold" style:font-name-complex="Times New Roman2" style:font-size-complex="12pt"/>
    </style:style>
    <style:style style:name="P85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2" fo:font-size="12pt" style:text-underline-style="none" officeooo:paragraph-rsid="009f2736" style:font-size-asian="12pt" style:font-name-complex="Times New Roman2" style:font-size-complex="12pt"/>
    </style:style>
    <style:style style:name="P86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2" fo:font-size="12pt" style:text-underline-style="none" officeooo:paragraph-rsid="009f2736" fo:background-color="#ffffff" style:font-size-asian="12pt" style:font-name-complex="Times New Roman2" style:font-size-complex="12pt"/>
    </style:style>
    <style:style style:name="P8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9f2736" fo:background-color="#ffffff" style:font-size-asian="12pt" style:font-name-complex="Times New Roman2" style:font-size-complex="12pt"/>
    </style:style>
    <style:style style:name="P88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2" fo:font-size="12pt" style:text-underline-style="none" officeooo:paragraph-rsid="009f2736" fo:background-color="#ffffff" style:font-size-asian="12pt" style:font-name-complex="Times New Roman2" style:font-size-complex="12pt"/>
    </style:style>
    <style:style style:name="P89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2" fo:font-size="12pt" style:text-underline-style="none" officeooo:paragraph-rsid="009f2736" fo:background-color="#ffffff" style:font-size-asian="12pt" style:font-name-complex="Times New Roman2" style:font-size-complex="12pt"/>
    </style:style>
    <style:style style:name="P9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9f2736" style:font-size-asian="12pt" style:font-name-complex="Times New Roman2" style:font-size-complex="12pt"/>
    </style:style>
    <style:style style:name="P91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9f2736" fo:background-color="#ffffff" style:font-size-asian="12pt" style:font-name-complex="Times New Roman2" style:font-size-complex="12pt"/>
    </style:style>
    <style:style style:name="P92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2" fo:font-size="12pt" style:text-underline-style="none" officeooo:paragraph-rsid="009f2736" fo:background-color="#ffffff" style:font-size-asian="12pt" style:font-name-complex="Times New Roman2" style:font-size-complex="12pt"/>
    </style:style>
    <style:style style:name="P9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9f2736" style:font-size-asian="12pt" style:font-size-complex="12pt"/>
    </style:style>
    <style:style style:name="P94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9f2736"/>
    </style:style>
    <style:style style:name="P95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fo:language="en" fo:country="US" style:text-underline-style="none" officeooo:paragraph-rsid="009f2736" fo:background-color="#ffffff" style:font-size-asian="12pt" style:font-name-complex="Times New Roman2" style:font-size-complex="12pt"/>
    </style:style>
    <style:style style:name="P9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9f2736" fo:background-color="#ffffff" style:font-size-asian="12pt" style:font-size-complex="12pt"/>
    </style:style>
    <style:style style:name="P97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9f2736" fo:background-color="#ffffff" style:font-size-asian="12pt" style:font-name-complex="Times New Roman2" style:font-size-complex="12pt"/>
    </style:style>
    <style:style style:name="P9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9f2736" fo:background-color="#ffffff" style:font-size-asian="12pt" style:font-name-complex="Times New Roman2" style:font-size-complex="12pt"/>
    </style:style>
    <style:style style:name="P99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2" fo:font-size="12pt" style:text-underline-style="none" officeooo:paragraph-rsid="009f2736" style:font-size-asian="12pt" style:font-size-complex="12pt"/>
    </style:style>
    <style:style style:name="P10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rsid="0086f152" officeooo:paragraph-rsid="009f2736" fo:background-color="transparent" style:font-size-asian="12pt" style:font-weight-asian="bold" style:font-name-complex="Times New Roman2" style:font-size-complex="12pt" style:font-weight-complex="bold"/>
    </style:style>
    <style:style style:name="P10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bold" officeooo:paragraph-rsid="009f2736" fo:background-color="transparent" style:font-size-asian="12pt" style:font-weight-asian="bold" style:font-name-complex="Times New Roman2" style:font-size-complex="12pt" style:font-weight-complex="bold"/>
    </style:style>
    <style:style style:name="P10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paragraph-rsid="009f2736" fo:background-color="transparent" style:font-size-asian="12pt" style:font-weight-asian="bold" style:font-name-complex="Times New Roman2" style:font-size-complex="12pt"/>
    </style:style>
    <style:style style:name="P10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rsid="00ade803" officeooo:paragraph-rsid="009f2736" fo:background-color="transparent" style:font-size-asian="12pt" style:font-name-complex="Times New Roman2" style:font-size-complex="12pt"/>
    </style:style>
    <style:style style:name="P10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rsid="0086f152" officeooo:paragraph-rsid="009f2736" style:font-size-asian="12pt" style:font-weight-asian="bold" style:font-name-complex="Times New Roman2" style:font-size-complex="12pt"/>
    </style:style>
    <style:style style:name="P10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bold" officeooo:paragraph-rsid="009f2736" style:font-size-asian="12pt" style:font-weight-asian="bold" style:font-name-complex="Times New Roman2" style:font-size-complex="12pt" style:font-weight-complex="bold"/>
    </style:style>
    <style:style style:name="P10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9f2736"/>
    </style:style>
    <style:style style:name="P10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9f2736" style:font-size-asian="12pt" style:font-size-complex="12pt"/>
    </style:style>
    <style:style style:name="P108" style:family="paragraph" style:parent-style-name="Text_20_body">
      <style:text-properties fo:font-variant="normal" fo:text-transform="none" fo:color="#22272f" loext:opacity="100%" style:font-name="PT Serif" fo:font-size="11.25pt" fo:letter-spacing="normal" fo:font-style="normal" fo:font-weight="normal"/>
    </style:style>
    <style:style style:name="P10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rsid="0087d76b" officeooo:paragraph-rsid="009f4d40" style:font-size-asian="12pt" style:font-weight-asian="bold" style:font-name-complex="Times New Roman2" style:font-size-complex="12pt"/>
    </style:style>
    <style:style style:name="P11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bold" officeooo:paragraph-rsid="009f4d40" style:font-size-asian="12pt" style:font-weight-asian="bold" style:font-name-complex="Times New Roman2" style:font-size-complex="12pt" style:font-weight-complex="bold"/>
    </style:style>
    <style:style style:name="P11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paragraph-rsid="009f4d40" style:font-size-asian="12pt" style:font-weight-asian="bold" style:font-name-complex="Times New Roman2" style:font-size-complex="12pt"/>
    </style:style>
    <style:style style:name="P11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9f4d40" style:font-size-asian="12pt" style:font-name-complex="Times New Roman2" style:font-size-complex="12pt"/>
    </style:style>
    <style:style style:name="P11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rsid="0095ba53" officeooo:paragraph-rsid="009f4d40" fo:background-color="transparent" style:font-size-asian="12pt" style:font-name-complex="Times New Roman2" style:font-size-complex="12pt"/>
    </style:style>
    <style:style style:name="P114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rsid="0087d76b" officeooo:paragraph-rsid="009f4d40" fo:background-color="transparent" style:font-size-asian="12pt" style:font-weight-asian="bold" style:font-name-complex="Times New Roman2" style:font-size-complex="12pt"/>
    </style:style>
    <style:style style:name="P11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bold" officeooo:paragraph-rsid="009f4d40" fo:background-color="transparent" style:font-size-asian="12pt" style:font-weight-asian="bold" style:font-name-complex="Times New Roman2" style:font-size-complex="12pt" style:font-weight-complex="bold"/>
    </style:style>
    <style:style style:name="P11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rsid="0087d76b" officeooo:paragraph-rsid="009f4d40" fo:background-color="#ffff00" style:font-size-asian="12pt" style:font-weight-asian="bold" style:font-name-complex="Times New Roman2" style:font-size-complex="12pt"/>
    </style:style>
    <style:style style:name="P117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2" fo:font-size="12pt" fo:letter-spacing="normal" fo:font-style="normal" fo:font-weight="normal" officeooo:rsid="00b10604" officeooo:paragraph-rsid="009f4d40" fo:background-color="transparent" style:font-size-asian="12pt" style:font-weight-asian="bold" style:font-name-complex="Times New Roman2" style:font-size-complex="12pt"/>
    </style:style>
    <style:style style:name="P118" style:family="paragraph" style:parent-style-name="Standard">
      <style:paragraph-properties fo:line-height="100%" fo:text-align="center" style:justify-single-word="false"/>
      <style:text-properties style:font-name="Times New Roman2" fo:font-size="12pt" fo:font-weight="bold" officeooo:paragraph-rsid="009f4d40" style:font-size-asian="12pt" style:font-weight-asian="bold" style:font-name-complex="Times New Roman2" style:font-size-complex="12pt"/>
    </style:style>
    <style:style style:name="P119" style:family="paragraph" style:parent-style-name="First_20_line_20_indent" style:master-page-name="First_20_Page">
      <style:paragraph-properties fo:text-align="end" style:justify-single-word="false" style:page-number="auto" fo:break-before="page"/>
      <style:text-properties style:font-name="Times New Roman2" fo:font-size="12pt" fo:font-weight="normal" officeooo:rsid="00a14b6b" officeooo:paragraph-rsid="00a14b6b" fo:background-color="#ffffff" style:font-size-asian="12pt" style:font-weight-asian="normal" style:font-size-complex="12pt" style:font-weight-complex="normal"/>
    </style:style>
    <style:style style:name="P120" style:family="paragraph" style:parent-style-name="First_20_line_20_indent">
      <style:paragraph-properties fo:text-align="center" style:justify-single-word="false"/>
      <style:text-properties style:font-name="Times New Roman2" fo:font-weight="bold" officeooo:paragraph-rsid="00a14b6b" style:font-weight-asian="bold" style:font-weight-complex="bold"/>
    </style:style>
    <style:style style:name="P121" style:family="paragraph" style:parent-style-name="First_20_line_20_indent">
      <style:text-properties style:font-name="Times New Roman2" fo:font-weight="bold" officeooo:paragraph-rsid="00a14b6b" style:font-weight-asian="bold" style:font-weight-complex="bold"/>
    </style:style>
    <style:style style:name="P122" style:family="paragraph" style:parent-style-name="First_20_line_20_indent">
      <style:paragraph-properties fo:text-align="center" style:justify-single-word="false"/>
      <style:text-properties fo:color="#000000" loext:opacity="100%" style:font-name="Times New Roman2" fo:font-size="12pt" fo:font-weight="normal" officeooo:paragraph-rsid="00a14b6b" fo:background-color="#ffffff" style:font-size-asian="12pt" style:font-weight-asian="normal" style:font-size-complex="12pt" style:font-weight-complex="normal"/>
    </style:style>
    <style:style style:name="P123" style:family="paragraph" style:parent-style-name="First_20_line_20_indent">
      <style:paragraph-properties fo:text-align="justify" style:justify-single-word="false"/>
      <style:text-properties fo:color="#000000" loext:opacity="100%" style:font-name="Times New Roman2" fo:font-size="12pt" fo:font-weight="normal" officeooo:paragraph-rsid="00a14b6b" fo:background-color="#ffffff" style:font-size-asian="12pt" style:font-weight-asian="normal" style:font-size-complex="12pt" style:font-weight-complex="normal"/>
    </style:style>
    <style:style style:name="P124" style:family="paragraph" style:parent-style-name="First_20_line_20_indent">
      <style:paragraph-properties fo:text-align="justify" style:justify-single-word="false"/>
      <style:text-properties fo:color="#000000" loext:opacity="100%" style:font-name="Times New Roman2" fo:font-size="12pt" fo:font-weight="normal" officeooo:rsid="0083cf6c" officeooo:paragraph-rsid="00a14b6b" fo:background-color="#ffffff" style:font-size-asian="12pt" style:font-weight-asian="normal" style:font-size-complex="12pt" style:font-weight-complex="normal"/>
    </style:style>
    <style:style style:name="P125" style:family="paragraph" style:parent-style-name="First_20_line_20_indent">
      <style:paragraph-properties fo:text-align="justify" style:justify-single-word="false"/>
      <style:text-properties fo:color="#000000" loext:opacity="100%" style:font-name="Times New Roman2" fo:font-size="12pt" fo:font-style="normal" fo:font-weight="normal" officeooo:rsid="0083cf6c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26" style:family="paragraph" style:parent-style-name="First_20_line_20_indent">
      <style:paragraph-properties fo:text-align="justify" style:justify-single-word="false"/>
      <style:text-properties fo:color="#000000" loext:opacity="100%" style:font-name="Times New Roman2" fo:font-size="12pt" fo:font-style="normal" fo:font-weight="normal" officeooo:rsid="00849cb6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27" style:family="paragraph" style:parent-style-name="First_20_line_20_indent">
      <style:paragraph-properties fo:text-align="center" style:justify-single-word="false"/>
      <style:text-properties fo:color="#000000" loext:opacity="100%" style:font-name="Times New Roman2" fo:font-size="12pt" fo:font-style="normal" fo:font-weight="normal" officeooo:rsid="00849cb6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28" style:family="paragraph" style:parent-style-name="First_20_line_20_indent">
      <style:paragraph-properties fo:text-align="justify" style:justify-single-word="false"/>
      <style:text-properties fo:color="#000000" loext:opacity="100%" style:font-name="Times New Roman2" fo:font-size="12pt" fo:font-style="normal" fo:font-weight="normal" officeooo:rsid="0084d213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29" style:family="paragraph" style:parent-style-name="First_20_line_20_indent">
      <style:paragraph-properties fo:text-align="justify" style:justify-single-word="false"/>
      <style:text-properties fo:color="#000000" loext:opacity="100%" style:font-name="Times New Roman2" fo:font-size="12pt" fo:font-style="normal" fo:font-weight="normal" officeooo:rsid="008538de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30" style:family="paragraph" style:parent-style-name="First_20_line_20_indent">
      <style:paragraph-properties fo:text-align="center" style:justify-single-word="false"/>
      <style:text-properties fo:color="#000000" loext:opacity="100%" style:font-name="Times New Roman2" fo:font-size="12pt" fo:font-style="normal" fo:font-weight="normal" officeooo:rsid="008538de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31" style:family="paragraph" style:parent-style-name="First_20_line_20_indent">
      <style:paragraph-properties fo:text-align="center" style:justify-single-word="false"/>
      <style:text-properties fo:color="#000000" loext:opacity="100%" style:font-name="Times New Roman2" fo:font-size="12pt" officeooo:paragraph-rsid="00a14b6b" fo:background-color="#ffffff" style:font-size-asian="12pt" style:font-size-complex="12pt"/>
    </style:style>
    <style:style style:name="P132" style:family="paragraph" style:parent-style-name="First_20_line_20_indent">
      <style:paragraph-properties fo:text-align="justify" style:justify-single-word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33" style:family="paragraph" style:parent-style-name="First_20_line_20_indent">
      <style:paragraph-properties fo:text-align="center" style:justify-single-word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34" style:family="paragraph" style:parent-style-name="First_20_line_20_indent">
      <style:paragraph-properties fo:margin-left="0cm" fo:text-align="justify" style:justify-single-word="false" fo:text-indent="0cm" style:auto-text-indent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35" style:family="paragraph" style:parent-style-name="First_20_line_20_indent">
      <style:paragraph-properties fo:margin-left="0cm" fo:text-align="center" style:justify-single-word="false" fo:text-indent="0cm" style:auto-text-indent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36" style:family="paragraph" style:parent-style-name="First_20_line_20_indent">
      <style:paragraph-properties fo:margin-left="0cm" fo:text-align="justify" style:justify-single-word="false" fo:text-indent="1.251cm" style:auto-text-indent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37" style:family="paragraph" style:parent-style-name="First_20_line_20_indent">
      <style:paragraph-properties fo:margin-left="0cm" fo:text-align="center" style:justify-single-word="false" fo:text-indent="1.251cm" style:auto-text-indent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38" style:family="paragraph" style:parent-style-name="First_20_line_20_indent">
      <style:text-properties fo:color="#000000" loext:opacity="100%" style:font-name="Times New Roman2" fo:font-size="12pt" officeooo:paragraph-rsid="00a14b6b" fo:background-color="#ffffff" style:font-size-asian="12pt" style:font-size-complex="12pt"/>
    </style:style>
    <style:style style:name="P139" style:family="paragraph" style:parent-style-name="First_20_line_20_indent">
      <style:text-properties fo:color="#000000" loext:opacity="100%" style:font-name="Times New Roman2" fo:font-size="12pt" fo:font-weight="normal" officeooo:paragraph-rsid="00a14b6b" fo:background-color="#ffffff" style:font-size-asian="12pt" style:font-weight-asian="normal" style:font-size-complex="12pt" style:font-weight-complex="normal"/>
    </style:style>
    <style:style style:name="P140" style:family="paragraph" style:parent-style-name="Standard">
      <style:paragraph-properties fo:line-height="100%" fo:text-align="center" style:justify-single-word="false" fo:orphans="0" fo:widows="0"/>
      <style:text-properties fo:color="#000000" loext:opacity="100%" style:font-name="Times New Roman2" fo:font-size="12pt" fo:font-weight="normal" officeooo:paragraph-rsid="00a14b6b" fo:background-color="#ffffff" style:font-size-asian="12pt" style:font-weight-asian="normal" style:font-size-complex="12pt" style:font-weight-complex="normal"/>
    </style:style>
    <style:style style:name="P141" style:family="paragraph" style:parent-style-name="Standard">
      <style:paragraph-properties fo:line-height="100%" fo:text-align="justify" style:justify-single-word="false" fo:orphans="0" fo:widows="0"/>
      <style:text-properties fo:color="#000000" loext:opacity="100%" style:font-name="Times New Roman2" fo:font-size="12pt" fo:font-weight="normal" officeooo:paragraph-rsid="00a14b6b" fo:background-color="#ffffff" style:font-size-asian="12pt" style:font-weight-asian="normal" style:font-size-complex="12pt" style:font-weight-complex="normal"/>
    </style:style>
    <style:style style:name="P142" style:family="paragraph" style:parent-style-name="Standard">
      <style:paragraph-properties fo:margin-left="0cm" fo:text-align="justify" style:justify-single-word="false" fo:text-indent="1.251cm" style:auto-text-indent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43" style:family="paragraph" style:parent-style-name="Standard">
      <style:paragraph-properties fo:margin-left="0cm" fo:text-align="justify" style:justify-single-word="false" fo:text-indent="0cm" style:auto-text-indent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44" style:family="paragraph" style:parent-style-name="Standard">
      <style:paragraph-properties fo:margin-left="0cm" fo:text-align="center" style:justify-single-word="false" fo:text-indent="1.251cm" style:auto-text-indent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45" style:family="paragraph" style:parent-style-name="Standard">
      <style:paragraph-properties fo:margin-left="0cm" fo:text-align="center" style:justify-single-word="false" fo:text-indent="0cm" style:auto-text-indent="false"/>
      <style:text-properties fo:color="#000000" loext:opacity="100%" style:font-name="Times New Roman2" fo:font-size="12pt" fo:font-style="normal" fo:font-weight="normal" officeooo:rsid="008647a5" officeooo:paragraph-rsid="00a14b6b" fo:background-color="#ffffff" style:font-size-asian="12pt" style:font-style-asian="normal" style:font-weight-asian="normal" style:font-size-complex="12pt" style:font-style-complex="normal" style:font-weight-complex="normal"/>
    </style:style>
    <style:style style:name="P146" style:family="paragraph" style:parent-style-name="Standard">
      <style:paragraph-properties fo:margin-left="0cm" fo:text-align="end" style:justify-single-word="false" fo:text-indent="1.251cm" style:auto-text-indent="false" fo:break-before="page"/>
      <style:text-properties fo:color="#000000" loext:opacity="100%" style:font-name="Times New Roman2" fo:font-size="12pt" fo:font-style="normal" fo:font-weight="normal" officeooo:rsid="00a24bcc" officeooo:paragraph-rsid="00a24bcc" fo:background-color="#ffffff" style:font-size-asian="12pt" style:font-style-asian="normal" style:font-weight-asian="normal" style:font-size-complex="12pt" style:font-style-complex="normal" style:font-weight-complex="normal"/>
    </style:style>
    <style:style style:name="P147" style:family="paragraph" style:parent-style-name="Plain_20_Text" style:list-style-name="">
      <style:paragraph-properties fo:margin-left="0.635cm" fo:text-align="center" style:justify-single-word="false"/>
      <style:text-properties style:font-name="Times New Roman2" fo:font-size="12pt" fo:font-weight="normal" officeooo:rsid="00a36c05" officeooo:paragraph-rsid="00a36c05" style:font-size-asian="12pt" style:font-weight-asian="normal" style:font-size-complex="12pt" style:font-weight-complex="normal"/>
    </style:style>
    <style:style style:name="P148" style:family="paragraph" style:parent-style-name="Standard">
      <style:paragraph-properties fo:margin-right="-0.191cm" fo:line-height="100%" fo:text-align="center" style:justify-single-word="false"/>
      <style:text-properties style:font-name="Times New Roman2" fo:font-size="12pt" officeooo:paragraph-rsid="00a24bcc" style:font-size-asian="12pt" style:font-size-complex="12pt"/>
    </style:style>
    <style:style style:name="P149" style:family="paragraph" style:parent-style-name="Plain_20_Text" style:list-style-name="">
      <style:paragraph-properties fo:margin-left="0.635cm" fo:text-align="center" style:justify-single-word="false"/>
      <style:text-properties style:font-name="Times New Roman2" fo:font-size="12pt" officeooo:paragraph-rsid="00a24bcc" style:font-size-asian="12pt" style:font-size-complex="12pt"/>
    </style:style>
    <style:style style:name="P150" style:family="paragraph" style:parent-style-name="Plain_20_Text" style:list-style-name="" style:master-page-name="">
      <loext:graphic-properties draw:fill="none"/>
      <style:paragraph-properties fo:margin-left="0cm" fo:margin-right="0cm" fo:line-height="100%" fo:text-align="start" style:justify-single-word="false" fo:text-indent="0cm" style:auto-text-indent="false" style:page-number="auto" fo:background-color="transparent"/>
      <style:text-properties style:font-name="Times New Roman2" fo:font-size="12pt" officeooo:paragraph-rsid="00a24bcc" style:font-size-asian="12pt" style:font-size-complex="12pt"/>
    </style:style>
    <style:style style:name="P151" style:family="paragraph" style:parent-style-name="Plain_20_Text" style:list-style-name="">
      <style:paragraph-properties fo:margin-left="0cm" fo:text-align="start" style:justify-single-word="false" fo:text-indent="0cm" style:auto-text-indent="false"/>
      <style:text-properties style:font-name="Times New Roman2" fo:font-size="12pt" officeooo:paragraph-rsid="00a24bcc" style:font-size-asian="12pt" style:font-size-complex="12pt"/>
    </style:style>
    <style:style style:name="P152" style:family="paragraph" style:parent-style-name="Plain_20_Text" style:list-style-name="">
      <style:paragraph-properties fo:margin-left="0cm" fo:text-align="justify" style:justify-single-word="false" fo:text-indent="0cm" style:auto-text-indent="false"/>
      <style:text-properties style:font-name="Times New Roman2" fo:font-size="12pt" officeooo:paragraph-rsid="00a24bcc" style:font-size-asian="12pt" style:font-size-complex="12pt"/>
    </style:style>
    <style:style style:name="P153" style:family="paragraph" style:parent-style-name="Plain_20_Text">
      <style:paragraph-properties fo:margin-left="0.953cm" fo:text-align="center" style:justify-single-word="false"/>
      <style:text-properties style:font-name="Times New Roman2" fo:font-size="12pt" officeooo:paragraph-rsid="00a24bcc" style:font-size-asian="12pt" style:font-size-complex="12pt"/>
    </style:style>
    <style:style style:name="P154" style:family="paragraph" style:parent-style-name="Plain_20_Text">
      <style:paragraph-properties fo:margin-left="0cm" fo:text-align="justify" style:justify-single-word="false" fo:text-indent="0cm" style:auto-text-indent="false"/>
      <style:text-properties style:font-name="Times New Roman2" fo:font-size="12pt" officeooo:paragraph-rsid="00a24bcc" style:font-size-asian="12pt" style:font-size-complex="12pt"/>
    </style:style>
    <style:style style:name="P155" style:family="paragraph" style:parent-style-name="Plain_20_Text">
      <style:paragraph-properties fo:text-align="center" style:justify-single-word="false"/>
      <style:text-properties style:font-name="Times New Roman2" fo:font-size="12pt" officeooo:paragraph-rsid="00a24bcc" style:font-size-asian="12pt" style:font-size-complex="12pt"/>
    </style:style>
    <style:style style:name="P156" style:family="paragraph" style:parent-style-name="Plain_20_Text">
      <style:paragraph-properties fo:text-align="justify" style:justify-single-word="false"/>
      <style:text-properties style:font-name="Times New Roman2" fo:font-size="12pt" officeooo:paragraph-rsid="00a24bcc" style:font-size-asian="12pt" style:font-size-complex="12pt"/>
    </style:style>
    <style:style style:name="P157" style:family="paragraph" style:parent-style-name="Plain_20_Text" style:list-style-name="">
      <style:paragraph-properties fo:margin-left="0cm" fo:text-align="justify" style:justify-single-word="false" fo:text-indent="0cm" style:auto-text-indent="false"/>
      <style:text-properties style:font-name="Times New Roman2" fo:font-size="12pt" officeooo:paragraph-rsid="00a3598e" style:font-size-asian="12pt" style:font-size-complex="12pt"/>
    </style:style>
    <style:style style:name="P158" style:family="paragraph" style:parent-style-name="Plain_20_Text">
      <style:paragraph-properties fo:margin-left="0.635cm" fo:text-align="center" style:justify-single-word="false"/>
      <style:text-properties style:font-name="Times New Roman2" fo:font-size="12pt" officeooo:paragraph-rsid="00a3598e" style:font-size-asian="12pt" style:font-size-complex="12pt"/>
    </style:style>
    <style:style style:name="P159" style:family="paragraph" style:parent-style-name="Plain_20_Text">
      <style:paragraph-properties fo:margin-left="0cm" fo:text-align="justify" style:justify-single-word="false" fo:text-indent="0cm" style:auto-text-indent="false"/>
      <style:text-properties style:font-name="Times New Roman2" fo:font-size="12pt" officeooo:paragraph-rsid="00a3598e" style:font-size-asian="12pt" style:font-size-complex="12pt"/>
    </style:style>
    <style:style style:name="P160" style:family="paragraph" style:parent-style-name="Plain_20_Text" style:list-style-name="">
      <style:paragraph-properties fo:margin-left="0.635cm" fo:text-align="center" style:justify-single-word="false"/>
      <style:text-properties style:font-name="Times New Roman2" fo:font-size="12pt" officeooo:paragraph-rsid="00a3598e" style:font-size-asian="12pt" style:font-size-complex="12pt"/>
    </style:style>
    <style:style style:name="P161" style:family="paragraph" style:parent-style-name="Plain_20_Text" style:list-style-name="">
      <style:paragraph-properties fo:margin-left="0cm" fo:text-align="justify" style:justify-single-word="false" fo:text-indent="0cm" style:auto-text-indent="false"/>
      <style:text-properties style:font-name="Times New Roman2" fo:font-size="12pt" fo:language="fr" fo:country="FR" officeooo:paragraph-rsid="00a3598e" style:font-size-asian="12pt" style:font-size-complex="12pt"/>
    </style:style>
    <style:style style:name="P162" style:family="paragraph" style:parent-style-name="Plain_20_Text" style:list-style-name="">
      <style:paragraph-properties fo:margin-left="0cm" fo:text-align="center" style:justify-single-word="false" fo:text-indent="0cm" style:auto-text-indent="false"/>
      <style:text-properties style:font-name="Times New Roman2" fo:font-size="12pt" fo:language="fr" fo:country="FR" officeooo:rsid="00a36c05" officeooo:paragraph-rsid="00a36c05" style:font-size-asian="12pt" style:font-size-complex="12pt"/>
    </style:style>
    <style:style style:name="P163" style:family="paragraph" style:parent-style-name="Standard">
      <style:paragraph-properties fo:margin-right="-0.191cm" fo:line-height="100%" fo:text-align="center" style:justify-single-word="false" fo:orphans="0" fo:widows="0"/>
      <style:text-properties style:font-name="Times New Roman2" fo:font-size="12pt" officeooo:paragraph-rsid="00a36c05" style:font-size-asian="12pt" style:font-size-complex="12pt"/>
    </style:style>
    <style:style style:name="P164" style:family="paragraph" style:parent-style-name="Standard">
      <style:paragraph-properties fo:line-height="100%" fo:text-align="center" style:justify-single-word="false" fo:orphans="0" fo:widows="0"/>
      <style:text-properties style:font-name="Times New Roman2" fo:font-size="12pt" officeooo:paragraph-rsid="00a36c05" style:font-size-asian="12pt" style:font-size-complex="12pt"/>
    </style:style>
    <style:style style:name="P165" style:family="paragraph" style:parent-style-name="List_20_Paragraph" style:list-style-name="WWNum4">
      <style:paragraph-properties fo:margin-left="0cm" fo:margin-top="0cm" fo:margin-bottom="0cm" style:contextual-spacing="true" fo:line-height="100%" fo:text-align="start" style:justify-single-word="false" fo:orphans="0" fo:widows="0" fo:text-indent="0cm" style:auto-text-indent="false"/>
      <style:text-properties style:font-name="Times New Roman2" fo:font-size="12pt" officeooo:paragraph-rsid="00a36c05" style:font-size-asian="12pt" style:font-size-complex="12pt"/>
    </style:style>
    <style:style style:name="P166" style:family="paragraph" style:parent-style-name="Standard">
      <style:paragraph-properties fo:line-height="100%" fo:text-align="start" style:justify-single-word="false" fo:orphans="0" fo:widows="0"/>
      <style:text-properties style:font-name="Times New Roman2" fo:font-size="12pt" fo:font-weight="bold" officeooo:paragraph-rsid="00a36c05" style:font-size-asian="12pt" style:font-weight-asian="bold" style:font-size-complex="12pt"/>
    </style:style>
    <style:style style:name="P167" style:family="paragraph" style:parent-style-name="Standard">
      <style:paragraph-properties fo:line-height="100%" fo:text-align="start" style:justify-single-word="false" fo:orphans="0" fo:widows="0"/>
      <style:text-properties style:font-name="Times New Roman2" fo:font-size="12pt" officeooo:paragraph-rsid="00a36c05" style:font-size-asian="12pt" style:font-size-complex="12pt"/>
    </style:style>
    <style:style style:name="P168" style:family="paragraph" style:parent-style-name="Standard">
      <style:paragraph-properties fo:line-height="100%" fo:text-align="justify" style:justify-single-word="false" fo:orphans="0" fo:widows="0"/>
      <style:text-properties style:font-name="Times New Roman2" fo:font-size="12pt" officeooo:paragraph-rsid="00a36c05" style:font-size-asian="12pt" style:font-size-complex="12pt"/>
    </style:style>
    <style:style style:name="P169" style:family="paragraph" style:parent-style-name="Heading_20_1">
      <style:paragraph-properties fo:text-align="start" style:justify-single-word="false" fo:orphans="0" fo:widows="0" fo:keep-with-next="auto"/>
      <style:text-properties style:font-name="Times New Roman2" fo:font-size="12pt" fo:font-weight="normal" officeooo:paragraph-rsid="00a36c05" style:font-size-asian="12pt" style:font-weight-asian="normal" style:font-size-complex="12pt" style:font-weight-complex="normal"/>
    </style:style>
    <style:style style:name="P170" style:family="paragraph" style:parent-style-name="Heading_20_1">
      <style:paragraph-properties fo:text-align="start" style:justify-single-word="false" fo:orphans="0" fo:widows="0"/>
      <style:text-properties style:font-name="Times New Roman2" fo:font-size="12pt" fo:font-weight="normal" officeooo:paragraph-rsid="00a36c05" style:font-size-asian="12pt" style:font-weight-asian="normal" style:font-size-complex="12pt" style:font-weight-complex="normal"/>
    </style:style>
    <style:style style:name="P171" style:family="paragraph" style:parent-style-name="Standard">
      <style:paragraph-properties fo:line-height="100%" fo:text-align="start" style:justify-single-word="false" fo:orphans="0" fo:widows="0"/>
      <style:text-properties style:font-name="Times New Roman2" fo:font-size="12pt" fo:language="en" fo:country="US" fo:font-weight="normal" officeooo:paragraph-rsid="00a36c05" style:font-size-asian="12pt" style:font-weight-asian="normal" style:font-size-complex="12pt" style:font-weight-complex="normal"/>
    </style:style>
    <style:style style:name="P172" style:family="paragraph" style:parent-style-name="Standard">
      <style:paragraph-properties fo:line-height="100%" fo:text-align="start" style:justify-single-word="false" fo:orphans="0" fo:widows="0">
        <style:tab-stops>
          <style:tab-stop style:position="0.751cm"/>
        </style:tab-stops>
      </style:paragraph-properties>
      <style:text-properties style:font-name="Times New Roman2" fo:font-size="12pt" officeooo:paragraph-rsid="00a36c05" style:font-size-asian="12pt" style:font-size-complex="12pt"/>
    </style:style>
    <style:style style:name="P173" style:family="paragraph" style:parent-style-name="Standard">
      <style:paragraph-properties fo:line-height="100%" fo:text-align="start" style:justify-single-word="false" fo:orphans="0" fo:widows="0"/>
      <style:text-properties style:font-name="Times New Roman2" fo:font-size="12pt" fo:language="en" fo:country="US" officeooo:paragraph-rsid="00a36c05" style:font-size-asian="12pt" style:font-size-complex="12pt"/>
    </style:style>
    <style:style style:name="P174" style:family="paragraph" style:parent-style-name="Body_20_Text_20_Indent_20_2">
      <style:paragraph-properties fo:margin-left="0cm" fo:margin-top="0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2" fo:font-size="12pt" officeooo:paragraph-rsid="00a36c05" style:font-size-asian="12pt" style:font-size-complex="12pt"/>
    </style:style>
    <style:style style:name="P175" style:family="paragraph" style:parent-style-name="Body_20_Text_20_Indent_20_2">
      <style:paragraph-properties fo:margin-left="0cm" fo:line-height="100%" fo:text-align="start" style:justify-single-word="false" fo:orphans="0" fo:widows="0" fo:text-indent="0cm" style:auto-text-indent="false"/>
      <style:text-properties style:font-name="Times New Roman2" fo:font-size="12pt" officeooo:paragraph-rsid="00a36c05" style:font-size-asian="12pt" style:font-size-complex="12pt"/>
    </style:style>
    <style:style style:name="P176" style:family="paragraph" style:parent-style-name="Standard">
      <style:paragraph-properties fo:line-height="100%" fo:text-align="start" style:justify-single-word="false" fo:orphans="0" fo:widows="0"/>
      <style:text-properties style:font-name="Times New Roman2" fo:font-size="12pt" fo:language="en" fo:country="US" fo:font-weight="bold" officeooo:paragraph-rsid="00a36c05" style:font-size-asian="12pt" style:font-weight-asian="bold" style:font-size-complex="12pt"/>
    </style:style>
    <style:style style:name="P177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841335"/>
    </style:style>
    <style:style style:name="T2" style:family="text">
      <style:text-properties officeooo:rsid="008329a9"/>
    </style:style>
    <style:style style:name="T3" style:family="text">
      <style:text-properties officeooo:rsid="00862584"/>
    </style:style>
    <style:style style:name="T4" style:family="text">
      <style:text-properties officeooo:rsid="00866bf6"/>
    </style:style>
    <style:style style:name="T5" style:family="text">
      <style:text-properties officeooo:rsid="008712b1"/>
    </style:style>
    <style:style style:name="T6" style:family="text">
      <style:text-properties officeooo:rsid="0086d6c1"/>
    </style:style>
    <style:style style:name="T7" style:family="text">
      <style:text-properties fo:font-variant="normal" fo:text-transform="none" fo:letter-spacing="normal" fo:font-style="normal" fo:font-weight="normal" officeooo:rsid="0088122c" style:font-name-complex="Times New Roman2"/>
    </style:style>
    <style:style style:name="T8" style:family="text">
      <style:text-properties fo:font-variant="normal" fo:text-transform="none" fo:letter-spacing="normal" fo:font-style="normal" fo:font-weight="normal"/>
    </style:style>
    <style:style style:name="T9" style:family="text">
      <style:text-properties fo:font-variant="normal" fo:text-transform="none" fo:letter-spacing="normal" fo:font-style="normal" fo:font-weight="normal" officeooo:rsid="00868b80"/>
    </style:style>
    <style:style style:name="T10" style:family="text">
      <style:text-properties fo:font-variant="normal" fo:text-transform="none" fo:letter-spacing="normal" fo:font-style="normal" fo:font-weight="normal" officeooo:rsid="00879746"/>
    </style:style>
    <style:style style:name="T11" style:family="text">
      <style:text-properties style:font-weight-complex="bold"/>
    </style:style>
    <style:style style:name="T12" style:family="text">
      <style:text-properties officeooo:rsid="008b0c9a"/>
    </style:style>
    <style:style style:name="T13" style:family="text">
      <style:text-properties officeooo:rsid="009f4ad6"/>
    </style:style>
    <style:style style:name="T14" style:family="text">
      <style:text-properties officeooo:rsid="009ea36c"/>
    </style:style>
    <style:style style:name="T15" style:family="text">
      <style:text-properties style:font-name="Times New Roman1" fo:font-size="12pt" style:font-size-asian="12pt" style:font-size-complex="14pt"/>
    </style:style>
    <style:style style:name="T16" style:family="text">
      <style:text-properties style:letter-kerning="true" style:font-family-asian="SimSun" style:font-family-generic-asian="system" style:font-pitch-asian="variable" style:language-asian="hi" style:country-asian="IN" style:language-complex="hi" style:country-complex="IN"/>
    </style:style>
    <style:style style:name="T17" style:family="text">
      <style:text-properties style:text-position="super 58%"/>
    </style:style>
    <style:style style:name="T18" style:family="text">
      <style:text-properties fo:font-size="12pt" style:font-size-asian="12pt" style:font-size-complex="14pt"/>
    </style:style>
    <style:style style:name="T19" style:family="text">
      <style:text-properties style:font-name-asian="Times New Roman3"/>
    </style:style>
    <style:style style:name="T20" style:family="text">
      <style:text-properties style:font-name="Times New Roman1" fo:font-size="12pt" style:letter-kerning="true" style:font-family-asian="SimSun" style:font-family-generic-asian="system" style:font-pitch-asian="variable" style:font-size-asian="12pt" style:language-asian="hi" style:country-asian="IN" style:font-size-complex="12pt" style:language-complex="hi" style:country-complex="IN"/>
    </style:style>
    <style:style style:name="T21" style:family="text">
      <style:text-properties style:text-position="super 58%" style:letter-kerning="true" style:font-family-asian="SimSun" style:font-family-generic-asian="system" style:font-pitch-asian="variable" style:language-asian="hi" style:country-asian="IN" style:language-complex="hi" style:country-complex="IN"/>
    </style:style>
    <style:style style:name="T22" style:family="text">
      <style:text-properties officeooo:rsid="008f66ee"/>
    </style:style>
    <style:style style:name="T23" style:family="text">
      <style:text-properties fo:language="en" fo:country="US" fo:font-style="italic" style:font-style-asian="italic"/>
    </style:style>
    <style:style style:name="T24" style:family="text">
      <style:text-properties fo:font-style="italic" style:font-style-asian="italic"/>
    </style:style>
    <style:style style:name="T25" style:family="text">
      <style:text-properties fo:language="en" fo:country="US"/>
    </style:style>
    <style:style style:name="T26" style:family="text">
      <style:text-properties officeooo:rsid="009008e8"/>
    </style:style>
    <style:style style:name="T27" style:family="text">
      <style:text-properties officeooo:rsid="009197f5"/>
    </style:style>
    <style:style style:name="T28" style:family="text">
      <style:text-properties officeooo:rsid="009197f5" fo:background-color="transparent" loext:char-shading-value="0"/>
    </style:style>
    <style:style style:name="T29" style:family="text">
      <style:text-properties officeooo:rsid="009008e8" fo:background-color="transparent" loext:char-shading-value="0"/>
    </style:style>
    <style:style style:name="T30" style:family="text">
      <style:text-properties officeooo:rsid="008f66ee" fo:background-color="transparent" loext:char-shading-value="0"/>
    </style:style>
    <style:style style:name="T31" style:family="text">
      <style:text-properties officeooo:rsid="00d467a6"/>
    </style:style>
    <style:style style:name="T32" style:family="text">
      <style:text-properties officeooo:rsid="009a9a50"/>
    </style:style>
    <style:style style:name="T33" style:family="text">
      <style:text-properties officeooo:rsid="009ef439"/>
    </style:style>
    <style:style style:name="T34" style:family="text">
      <style:text-properties officeooo:rsid="009ae26b"/>
    </style:style>
    <style:style style:name="T35" style:family="text">
      <style:text-properties officeooo:rsid="00934d31"/>
    </style:style>
    <style:style style:name="T36" style:family="text">
      <style:text-properties officeooo:rsid="009aaa74"/>
    </style:style>
    <style:style style:name="T37" style:family="text">
      <style:text-properties fo:font-variant="normal" fo:text-transform="none" fo:letter-spacing="normal" fo:font-style="normal" fo:font-weight="normal" officeooo:rsid="009664d8"/>
    </style:style>
    <style:style style:name="T38" style:family="text">
      <style:text-properties fo:font-variant="normal" fo:text-transform="none" fo:letter-spacing="normal" fo:font-style="normal" fo:font-weight="normal" officeooo:rsid="009817ec"/>
    </style:style>
    <style:style style:name="T39" style:family="text">
      <style:text-properties fo:font-variant="normal" fo:text-transform="none" fo:letter-spacing="normal" fo:font-style="normal" fo:font-weight="normal" officeooo:rsid="009790af"/>
    </style:style>
    <style:style style:name="T40" style:family="text">
      <style:text-properties officeooo:rsid="009bc0aa"/>
    </style:style>
    <style:style style:name="T41" style:family="text">
      <style:text-properties officeooo:rsid="00a56677"/>
    </style:style>
    <style:style style:name="T42" style:family="text">
      <style:text-properties officeooo:rsid="0099d678"/>
    </style:style>
    <style:style style:name="T43" style:family="text">
      <style:text-properties officeooo:rsid="00b3a657"/>
    </style:style>
    <style:style style:name="T44" style:family="text">
      <style:text-properties officeooo:rsid="009aa8e8"/>
    </style:style>
    <style:style style:name="T45" style:family="text">
      <style:text-properties officeooo:rsid="00b56948"/>
    </style:style>
    <style:style style:name="T46" style:family="text">
      <style:text-properties officeooo:rsid="009da4f2"/>
    </style:style>
    <style:style style:name="T47" style:family="text">
      <style:text-properties fo:language="ru" fo:country="RU" officeooo:rsid="009d5830" fo:background-color="transparent" loext:char-shading-value="0" style:font-name-complex="Times New Roman2"/>
    </style:style>
    <style:style style:name="T48" style:family="text">
      <style:text-properties fo:language="ru" fo:country="RU" fo:background-color="transparent" loext:char-shading-value="0" style:font-name-complex="Times New Roman2"/>
    </style:style>
    <style:style style:name="T49" style:family="text">
      <style:text-properties fo:font-weight="bold" officeooo:rsid="008586a1" style:font-weight-asian="bold" style:font-weight-complex="bold"/>
    </style:style>
    <style:style style:name="T50" style:family="text">
      <style:text-properties fo:font-style="normal" fo:font-weight="bold" style:font-weight-asian="bold" style:font-weight-complex="bold"/>
    </style:style>
    <style:style style:name="T51" style:family="text">
      <style:text-properties officeooo:rsid="008586a1"/>
    </style:style>
    <style:style style:name="T52" style:family="text">
      <style:text-properties officeooo:rsid="009f2736"/>
    </style:style>
    <style:style style:name="T53" style:family="text">
      <style:text-properties fo:language="en" fo:country="US" style:font-name-complex="Times New Roman2"/>
    </style:style>
    <style:style style:name="T54" style:family="text">
      <style:text-properties style:font-name-complex="Times New Roman2"/>
    </style:style>
    <style:style style:name="T55" style:family="text">
      <style:text-properties fo:color="#000000" loext:opacity="100%" style:font-name="Times New Roman2" fo:font-size="12pt" fo:language="en" fo:country="US" style:text-underline-style="none" fo:background-color="#ffffff" loext:char-shading-value="0" style:font-size-asian="12pt" style:font-name-complex="Times New Roman2" style:font-size-complex="12pt"/>
    </style:style>
    <style:style style:name="T56" style:family="text">
      <style:text-properties fo:color="#000000" loext:opacity="100%" style:font-name="Times New Roman2" fo:font-size="12pt" style:text-underline-style="none" fo:background-color="#ffffff" loext:char-shading-value="0" style:font-size-asian="12pt" style:font-name-complex="Times New Roman2" style:font-size-complex="12pt"/>
    </style:style>
    <style:style style:name="T57" style:family="text">
      <style:text-properties officeooo:rsid="0086f152"/>
    </style:style>
    <style:style style:name="T58" style:family="text">
      <style:text-properties officeooo:rsid="0087d76b"/>
    </style:style>
    <style:style style:name="T59" style:family="text">
      <style:text-properties style:font-name="Times New Roman2" fo:font-size="12pt" fo:font-weight="normal" officeooo:rsid="00b20a9e" fo:background-color="transparent" loext:char-shading-value="0" style:font-size-asian="12pt" style:font-size-complex="12pt"/>
    </style:style>
    <style:style style:name="T60" style:family="text">
      <style:text-properties style:font-name="Times New Roman2" fo:font-size="12pt" fo:font-weight="normal" fo:background-color="transparent" loext:char-shading-value="0" style:font-size-asian="12pt" style:font-size-complex="12pt"/>
    </style:style>
    <style:style style:name="T61" style:family="text">
      <style:text-properties style:font-name="Times New Roman2" fo:font-size="12pt" fo:font-weight="normal" officeooo:rsid="00a5d6d2" fo:background-color="transparent" loext:char-shading-value="0" style:font-size-asian="12pt" style:font-size-complex="12pt"/>
    </style:style>
    <style:style style:name="T62" style:family="text">
      <style:text-properties style:font-name="Times New Roman2" fo:font-size="12pt" fo:font-weight="normal" officeooo:rsid="009d91cd" fo:background-color="transparent" loext:char-shading-value="0" style:font-size-asian="12pt" style:font-size-complex="12pt"/>
    </style:style>
    <style:style style:name="T63" style:family="text">
      <style:text-properties style:font-name="Times New Roman2" fo:font-size="12pt" fo:font-weight="normal" officeooo:rsid="009f2736" fo:background-color="transparent" loext:char-shading-value="0" style:font-size-asian="12pt" style:font-size-complex="12pt"/>
    </style:style>
    <style:style style:name="T64" style:family="text">
      <style:text-properties style:font-name="Times New Roman2" fo:font-size="12pt" fo:font-weight="normal" officeooo:rsid="00a88b3a" fo:background-color="transparent" loext:char-shading-value="0" style:font-size-asian="12pt" style:font-size-complex="12pt"/>
    </style:style>
    <style:style style:name="T65" style:family="text">
      <style:text-properties fo:font-variant="normal" fo:text-transform="none" fo:color="#22272f" loext:opacity="100%" style:font-name="Times New Roman2" fo:font-size="12pt" fo:letter-spacing="normal" fo:font-style="normal" fo:font-weight="normal" style:font-size-asian="12pt" style:font-size-complex="12pt"/>
    </style:style>
    <style:style style:name="T66" style:family="text">
      <style:text-properties fo:font-variant="normal" fo:text-transform="none" fo:color="#22272f" loext:opacity="100%" style:font-name="Times New Roman2" fo:font-size="12pt" fo:letter-spacing="normal" fo:font-style="normal" fo:font-weight="normal" fo:background-color="transparent" loext:char-shading-value="0" style:font-size-asian="12pt" style:font-size-complex="12pt"/>
    </style:style>
    <style:style style:name="T67" style:family="text">
      <style:text-properties officeooo:rsid="0095ba53"/>
    </style:style>
    <style:style style:name="T68" style:family="text">
      <style:text-properties fo:font-size="12pt" style:font-size-asian="12pt" style:font-size-complex="12pt"/>
    </style:style>
    <style:style style:name="T69" style:family="text">
      <style:text-properties fo:color="#000000" loext:opacity="100%" style:font-name="Times New Roman2" fo:font-size="12pt" fo:background-color="#ffffff" loext:char-shading-value="0" style:font-size-asian="12pt" style:font-size-complex="12pt"/>
    </style:style>
    <style:style style:name="T70" style:family="text">
      <style:text-properties officeooo:rsid="0083cf6c"/>
    </style:style>
    <style:style style:name="T71" style:family="text">
      <style:text-properties fo:font-style="normal" officeooo:rsid="00849cb6" style:font-style-asian="normal" style:font-style-complex="normal"/>
    </style:style>
    <style:style style:name="T72" style:family="text">
      <style:text-properties fo:font-style="italic" style:font-style-asian="italic" style:font-style-complex="italic"/>
    </style:style>
    <style:style style:name="T73" style:family="text">
      <style:text-properties officeooo:rsid="008ef4bf"/>
    </style:style>
    <style:style style:name="T74" style:family="text">
      <style:text-properties fo:font-style="normal" style:font-style-asian="normal" style:font-style-complex="normal"/>
    </style:style>
    <style:style style:name="T75" style:family="text">
      <style:text-properties officeooo:rsid="00849cb6"/>
    </style:style>
    <style:style style:name="T76" style:family="text">
      <style:text-properties fo:font-style="italic" officeooo:rsid="0083cf6c" style:font-style-asian="italic" style:font-style-complex="italic"/>
    </style:style>
    <style:style style:name="T77" style:family="text">
      <style:text-properties fo:font-style="italic" officeooo:rsid="008ef4bf" style:font-style-asian="italic" style:font-style-complex="italic"/>
    </style:style>
    <style:style style:name="T78" style:family="text">
      <style:text-properties officeooo:rsid="00aaf02b"/>
    </style:style>
    <style:style style:name="T79" style:family="text">
      <style:text-properties style:text-underline-style="none"/>
    </style:style>
    <style:style style:name="T80" style:family="text">
      <style:text-properties style:text-underline-style="none" officeooo:rsid="008ef4bf"/>
    </style:style>
    <style:style style:name="T81" style:family="text">
      <style:text-properties fo:font-style="italic" style:text-underline-style="none" style:font-style-asian="italic" style:font-style-complex="italic"/>
    </style:style>
    <style:style style:name="T82" style:family="text">
      <style:text-properties fo:font-style="normal" fo:font-weight="normal" officeooo:rsid="008538de" style:font-style-asian="normal" style:font-weight-asian="normal" style:font-style-complex="normal" style:font-weight-complex="normal"/>
    </style:style>
    <style:style style:name="T83" style:family="text">
      <style:text-properties fo:font-style="normal" fo:font-weight="normal" officeooo:rsid="00aaf02b" style:font-style-asian="normal" style:font-weight-asian="normal" style:font-style-complex="normal" style:font-weight-complex="normal"/>
    </style:style>
    <style:style style:name="T84" style:family="text">
      <style:text-properties officeooo:rsid="008538de"/>
    </style:style>
    <style:style style:name="T85" style:family="text">
      <style:text-properties officeooo:rsid="00877978"/>
    </style:style>
    <style:style style:name="T86" style:family="text">
      <style:text-properties fo:font-style="italic" officeooo:rsid="00877978" style:font-style-asian="italic" style:font-style-complex="italic"/>
    </style:style>
    <style:style style:name="T87" style:family="text">
      <style:text-properties officeooo:rsid="008bf2d2"/>
    </style:style>
    <style:style style:name="T88" style:family="text">
      <style:text-properties fo:font-style="italic" officeooo:rsid="008bf2d2" style:font-style-asian="italic" style:font-style-complex="italic"/>
    </style:style>
    <style:style style:name="T89" style:family="text">
      <style:text-properties officeooo:rsid="008d84cf"/>
    </style:style>
    <style:style style:name="T90" style:family="text">
      <style:text-properties fo:font-style="italic" officeooo:rsid="008d84cf" style:font-style-asian="italic" style:font-style-complex="italic"/>
    </style:style>
    <style:style style:name="T91" style:family="text">
      <style:text-properties officeooo:rsid="008d8b66"/>
    </style:style>
    <style:style style:name="T92" style:family="text">
      <style:text-properties fo:font-style="italic" officeooo:rsid="008d8b66" style:font-style-asian="italic" style:font-style-complex="italic"/>
    </style:style>
    <style:style style:name="T93" style:family="text">
      <style:text-properties officeooo:rsid="008f9541"/>
    </style:style>
    <style:style style:name="T94" style:family="text">
      <style:text-properties fo:font-style="italic" officeooo:rsid="008f9541" style:font-style-asian="italic" style:font-style-complex="italic"/>
    </style:style>
    <style:style style:name="T95" style:family="text">
      <style:text-properties officeooo:rsid="00918177"/>
    </style:style>
    <style:style style:name="T96" style:family="text">
      <style:text-properties fo:font-style="italic" officeooo:rsid="00918177" style:font-style-asian="italic" style:font-style-complex="italic"/>
    </style:style>
    <style:style style:name="T97" style:family="text">
      <style:text-properties officeooo:rsid="0095fb66"/>
    </style:style>
    <style:style style:name="T98" style:family="text">
      <style:text-properties style:font-name="Times New Roman1" fo:font-size="12pt" style:font-size-asian="12pt" style:font-size-complex="12pt"/>
    </style:style>
    <style:style style:name="T99" style:family="text">
      <style:text-properties fo:font-style="normal" officeooo:rsid="008647a5" style:font-style-asian="normal" style:font-style-complex="normal"/>
    </style:style>
    <style:style style:name="T100" style:family="text">
      <style:text-properties officeooo:rsid="0099c975"/>
    </style:style>
    <style:style style:name="T101" style:family="text">
      <style:text-properties officeooo:rsid="009e06a6"/>
    </style:style>
    <style:style style:name="T102" style:family="text">
      <style:text-properties fo:font-style="normal" fo:font-weight="normal" officeooo:rsid="008647a5" style:font-style-asian="normal" style:font-weight-asian="normal" style:font-style-complex="normal" style:font-weight-complex="normal"/>
    </style:style>
    <style:style style:name="T103" style:family="text">
      <style:text-properties officeooo:rsid="009f1f97"/>
    </style:style>
    <style:style style:name="T104" style:family="text">
      <style:text-properties officeooo:rsid="00a1033a"/>
    </style:style>
    <style:style style:name="T105" style:family="text">
      <style:text-properties officeooo:rsid="00a402a2"/>
    </style:style>
    <style:style style:name="T106" style:family="text">
      <style:text-properties fo:font-style="italic" officeooo:rsid="00a402a2" style:font-style-asian="italic" style:font-style-complex="italic"/>
    </style:style>
    <style:style style:name="T107" style:family="text">
      <style:text-properties officeooo:rsid="00a50f66"/>
    </style:style>
    <style:style style:name="T108" style:family="text">
      <style:text-properties officeooo:rsid="00a6f921"/>
    </style:style>
    <style:style style:name="T109" style:family="text">
      <style:text-properties officeooo:rsid="00a94190"/>
    </style:style>
    <style:style style:name="T110" style:family="text">
      <style:text-properties fo:font-style="italic" officeooo:rsid="00a94190" style:font-style-asian="italic" style:font-style-complex="italic"/>
    </style:style>
    <style:style style:name="T111" style:family="text">
      <style:text-properties officeooo:rsid="00ad0a48"/>
    </style:style>
    <style:style style:name="T112" style:family="text">
      <style:text-properties fo:font-style="italic" officeooo:rsid="00ad0a48" style:font-style-asian="italic" style:font-style-complex="italic"/>
    </style:style>
    <style:style style:name="T113" style:family="text">
      <style:text-properties officeooo:rsid="00afef8f"/>
    </style:style>
    <style:style style:name="T114" style:family="text">
      <style:text-properties fo:font-style="italic" officeooo:rsid="00afef8f" style:font-style-asian="italic" style:font-style-complex="italic"/>
    </style:style>
    <style:style style:name="T115" style:family="text">
      <style:text-properties style:font-name="Times New Roman1" fo:font-size="12pt" fo:font-weight="normal" style:font-size-asian="12pt" style:font-weight-asian="normal" style:font-size-complex="12pt" style:font-weight-complex="normal"/>
    </style:style>
    <style:style style:name="T116" style:family="text">
      <style:text-properties style:font-name="Times New Roman1" fo:font-size="12pt" fo:font-weight="bold" style:font-size-asian="12pt" style:font-weight-asian="bold" style:font-size-complex="12pt"/>
    </style:style>
    <style:style style:name="T117" style:family="text">
      <style:text-properties fo:font-weight="bold" style:font-weight-asian="bold"/>
    </style:style>
    <style:style style:name="T118" style:family="text">
      <style:text-properties fo:language="en" fo:country="US" fo:font-weight="bold" style:font-weight-asian="bold" style:font-style-complex="italic"/>
    </style:style>
    <style:style style:name="T119" style:family="text">
      <style:text-properties fo:font-weight="bold" style:font-weight-asian="bold" style:font-style-complex="italic"/>
    </style:style>
    <style:style style:name="T120" style:family="text">
      <style:text-properties fo:language="en" fo:country="US" fo:font-weight="bold" style:font-weight-asian="bold"/>
    </style:style>
    <style:style style:name="T121" style:family="text">
      <style:text-properties fo:language="fr" fo:country="FR" fo:font-weight="bold" style:font-weight-asian="bold"/>
    </style:style>
    <style:style style:name="T122" style:family="text">
      <style:text-properties style:font-name="Times New Roman1" fo:font-size="12pt" fo:language="en" fo:country="US" fo:font-weight="bold" style:font-size-asian="12pt" style:font-weight-asian="bold" style:font-size-complex="12pt"/>
    </style:style>
    <style:style style:name="T123" style:family="text">
      <style:text-properties fo:language="en" fo:country="US" officeooo:rsid="00a24bcc"/>
    </style:style>
    <style:style style:name="T124" style:family="text">
      <style:text-properties style:font-style-complex="italic"/>
    </style:style>
    <style:style style:name="T125" style:family="text">
      <style:text-properties fo:language="en" fo:country="US" style:font-style-complex="italic"/>
    </style:style>
    <style:style style:name="T126" style:family="text">
      <style:text-properties style:font-name="Times New Roman1" fo:font-size="12pt" fo:language="en" fo:country="US" fo:font-weight="bold" style:font-size-asian="12pt" style:font-weight-asian="bold" style:font-size-complex="12pt" style:font-style-complex="italic"/>
    </style:style>
    <style:style style:name="T127" style:family="text">
      <style:text-properties style:font-name="Times New Roman1" fo:font-size="12pt" fo:font-weight="bold" style:font-size-asian="12pt" style:font-weight-asian="bold" style:font-size-complex="12pt" style:font-style-complex="italic"/>
    </style:style>
    <style:style style:name="T128" style:family="text">
      <style:text-properties style:font-name="Times New Roman1" fo:font-size="12pt" fo:language="en" fo:country="US" fo:font-style="italic" fo:font-weight="bold" style:font-size-asian="12pt" style:font-style-asian="italic" style:font-weight-asian="bold" style:font-size-complex="12pt"/>
    </style:style>
    <style:style style:name="T129" style:family="text">
      <style:text-properties officeooo:rsid="00a24bcc"/>
    </style:style>
    <style:style style:name="T130" style:family="text">
      <style:text-properties fo:language="fr" fo:country="FR"/>
    </style:style>
    <style:style style:name="T131" style:family="text">
      <style:text-properties fo:language="fr" fo:country="FR" fo:font-style="italic" style:font-style-asian="italic"/>
    </style:style>
    <style:style style:name="T132" style:family="text">
      <style:text-properties style:font-name="Times New Roman1" fo:font-size="12pt" fo:language="fr" fo:country="FR" style:text-underline-style="solid" style:text-underline-width="auto" style:text-underline-color="font-color" fo:font-weight="bold" style:font-size-asian="12pt" style:font-weight-asian="bold" style:font-size-complex="12pt"/>
    </style:style>
    <style:style style:name="T133" style:family="text">
      <style:text-properties style:text-underline-style="solid" style:text-underline-width="auto" style:text-underline-color="font-color" fo:font-weight="bold" style:font-weight-asian="bold"/>
    </style:style>
    <style:style style:name="T134" style:family="text">
      <style:text-properties fo:language="en" fo:country="US" style:text-underline-style="solid" style:text-underline-width="auto" style:text-underline-color="font-color" fo:font-weight="bold" style:font-weight-asian="bold" style:font-style-complex="italic"/>
    </style:style>
    <style:style style:name="T135" style:family="text">
      <style:text-properties fo:language="fr" fo:country="FR" style:text-underline-style="solid" style:text-underline-width="auto" style:text-underline-color="font-color" fo:font-weight="bold" style:font-weight-asian="bold"/>
    </style:style>
    <style:style style:name="T136" style:family="text">
      <style:text-properties style:font-name="Times New Roman1" fo:font-size="12pt" fo:language="fr" fo:country="FR" fo:font-weight="bold" style:font-size-asian="12pt" style:font-weight-asian="bold" style:font-size-complex="12pt" style:font-style-complex="italic"/>
    </style:style>
    <style:style style:name="T137" style:family="text">
      <style:text-properties fo:language="fr" fo:country="FR" fo:font-weight="bold" style:font-weight-asian="bold" style:font-style-complex="italic"/>
    </style:style>
    <style:style style:name="T138" style:family="text">
      <style:text-properties fo:font-size="12pt" fo:font-weight="bold" style:font-size-asian="12pt" style:font-weight-asian="bold" style:font-size-complex="12pt"/>
    </style:style>
    <style:style style:name="T139" style:family="text">
      <style:text-properties fo:font-size="12pt" fo:language="en" fo:country="US" style:font-size-asian="12pt" style:font-size-complex="12pt"/>
    </style:style>
    <style:style style:name="T140" style:family="text">
      <style:text-properties fo:letter-spacing="-0.005cm" fo:language="en" fo:country="US" fo:font-style="italic" style:font-style-asian="italic"/>
    </style:style>
    <style:style style:name="T141" style:family="text">
      <style:text-properties style:font-name="Times New Roman1" fo:font-size="12pt" fo:font-style="italic" style:font-size-asian="12pt" style:font-style-asian="italic" style:font-size-complex="12pt"/>
    </style:style>
    <style:style style:name="T142" style:family="text">
      <style:text-properties style:font-name="Times New Roman1" fo:font-size="12pt" style:font-size-asian="12pt" style:font-size-complex="12pt" style:font-weight-complex="bold"/>
    </style:style>
    <style:style style:name="T143" style:family="text">
      <style:text-properties style:font-name="Times New Roman1" fo:font-size="12pt" fo:language="en" fo:country="US" style:font-size-asian="12pt" style:font-size-complex="12pt"/>
    </style:style>
    <style:style style:name="T144" style:family="text">
      <style:text-properties style:font-name="Times New Roman1" fo:font-size="12pt" fo:font-style="italic" fo:font-weight="bold" style:font-size-asian="12pt" style:font-style-asian="italic" style:font-weight-asian="bold" style:font-size-complex="12pt"/>
    </style:style>
    <style:style style:name="T145" style:family="text">
      <style:text-properties style:font-name="Times New Roman1" fo:font-size="12pt" fo:language="en" fo:country="US" fo:font-weight="bold" style:font-size-asian="12pt" style:font-weight-asian="bold" style:font-size-complex="12pt" style:font-weight-complex="bold"/>
    </style:style>
    <style:style style:name="T146" style:family="text">
      <style:text-properties fo:font-weight="bold" style:font-weight-asian="bold" style:font-weight-complex="bold"/>
    </style:style>
    <style:style style:name="T147" style:family="text">
      <style:text-properties fo:language="en" fo:country="US" fo:font-weight="bold" style:font-weight-asian="bold" style:font-weight-complex="bold"/>
    </style:style>
    <style:style style:name="T148" style:family="text">
      <style:text-properties fo:language="fr" fo:country="FR" fo:font-weight="bold" style:font-weight-asian="bold" style:font-weight-complex="bold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5">Черновой Нарык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<text:span text:style-name="T1">1</text:span><text:span text:style-name="T2">5</text:span>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7">25.05.2018 г.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8">Заказник создан с целью сохранения природных комплексов <text:line-break/>и биологического разнообразия, в том числе охраны <text:line-break/>и воспроизводства редких и исчезающих видов животного <text:line-break/>и растительного мира на территории Новокузнецкого <text:line-break/>и Прокопьевского муниципальных округов Кемеровской области — Кузбасса.</text:p>
            <text:p text:style-name="P9"><text:bookmark text:name="p_30"/>Задачами заказника являются:</text:p>
            <text:p text:style-name="P10"><text:bookmark text:name="p_31"/>поддержание целостности устоявшихся экосистем;</text:p>
            <text:p text:style-name="P10"><text:bookmark text:name="p_3115"/>сохранение, воспроизводство и восстановление объектов растительного и животного мира, в том числе занесенных в Красную книгу Кузбасса и Красную книгу Российской Федерации;</text:p>
            <text:p text:style-name="P10"><text:bookmark text:name="p_33"/>сохранение природного ландшафта территории заказника;</text:p>
            <text:p text:style-name="P10"><text:bookmark text:name="p_34"/>экологическое воспитание, образование и просвещение, обеспечение населения экологической информацией.</text:p>
          </table:table-cell>
        </table:table-row>
        <table:table-row table:style-name="Таблица1.1">
          <table:table-cell table:style-name="Таблица1.A1" office:value-type="string">
            <text:p text:style-name="P2">9</text:p>
          </table:table-cell>
          <table:table-cell table:style-name="Таблица1.A1" table:number-columns-spanned="2" office:value-type="string">
            <text:p text:style-name="P11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2">№ п/п</text:p>
          </table:table-cell>
          <table:table-cell table:style-name="Таблица3.A1" office:value-type="string">
            <text:p text:style-name="P13">Категория правового акта</text:p>
          </table:table-cell>
          <table:table-cell table:style-name="Таблица3.A1" office:value-type="string">
            <text:p text:style-name="P13">Номер и дата</text:p>
          </table:table-cell>
          <table:table-cell table:style-name="Таблица3.A1" office:value-type="string">
            <text:p text:style-name="P13">Площадь, га</text:p>
          </table:table-cell>
          <table:table-cell table:style-name="Таблица3.A1" office:value-type="string">
            <text:p text:style-name="P13">Краткое содержание документа</text:p>
          </table:table-cell>
        </table:table-row>
        <table:table-row table:style-name="Таблица3.2">
          <table:table-cell table:style-name="Таблица3.A2" office:value-type="string">
            <text:p text:style-name="P14">1</text:p>
          </table:table-cell>
          <table:table-cell table:style-name="Таблица3.B2" office:value-type="string">
            <text:p text:style-name="P15">Постановление Коллегии Администрации Кемеровской области </text:p>
          </table:table-cell>
          <table:table-cell table:style-name="Таблица3.C2" office:value-type="string">
            <text:p text:style-name="P15"><text:span text:style-name="T3">2</text:span><text:span text:style-name="T4">5</text:span>.<text:span text:style-name="T5">0</text:span><text:span text:style-name="T4">5</text:span>.20<text:span text:style-name="T5">1</text:span><text:span text:style-name="T4">8</text:span> № <text:span text:style-name="T4">186</text:span></text:p>
          </table:table-cell>
          <table:table-cell table:style-name="Таблица3.C2" office:value-type="string">
            <text:p text:style-name="P16">286,364</text:p>
          </table:table-cell>
          <table:table-cell table:style-name="Таблица3.C2" office:value-type="string">
            <text:p text:style-name="P17"><text:span text:style-name="T6">О создании государственного </text:span>комплексного природного заказника. Утверждение Положения заказника и его границ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8">10</text:p>
          </table:table-cell>
          <table:table-cell table:style-name="Таблица4.A1" office:value-type="string">
            <text:p text:style-name="P19">Ведомственная подчиненность</text:p>
          </table:table-cell>
          <table:table-cell table:style-name="Таблица4.A1" office:value-type="string">
            <text:p text:style-name="P20">Министерство лесного комплекса и охотничьего хозяйства Кузбасса</text:p>
          </table:table-cell>
        </table:table-row>
        <table:table-row table:style-name="Таблица4.2">
          <table:table-cell table:style-name="Таблица4.A1" office:value-type="string">
            <text:p text:style-name="P18">11</text:p>
          </table:table-cell>
          <table:table-cell table:style-name="Таблица4.A1" office:value-type="string">
            <text:p text:style-name="P19">Международный статус</text:p>
          </table:table-cell>
          <table:table-cell table:style-name="Таблица4.A1" office:value-type="string">
            <text:p text:style-name="P21">Отсутствуе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18">12</text:p>
          </table:table-cell>
          <table:table-cell table:style-name="Таблица5.A1" office:value-type="string">
            <text:p text:style-name="P19">Категория ООПТ согласно классификации МСОП</text:p>
          </table:table-cell>
          <table:table-cell table:style-name="Таблица5.A1" office:value-type="string">
            <text:p text:style-name="P21">IV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22">13</text:p>
          </table:table-cell>
          <table:table-cell table:style-name="Таблица6.A1" office:value-type="string">
            <text:p text:style-name="P22">Число кластеров</text:p>
          </table:table-cell>
          <table:table-cell table:style-name="Таблица6.A1" office:value-type="string">
            <text:p text:style-name="P23">1</text:p>
          </table:table-cell>
        </table:table-row>
        <table:table-row table:style-name="Таблица6.2">
          <table:table-cell table:style-name="Таблица6.A1" office:value-type="string">
            <text:p text:style-name="P22">14</text:p>
          </table:table-cell>
          <table:table-cell table:style-name="Таблица6.A1" office:value-type="string">
            <text:p text:style-name="P22">Месторасполож<text:soft-page-break/>ение</text:p>
          </table:table-cell>
          <table:table-cell table:style-name="Таблица6.A1" office:value-type="string">
            <text:p text:style-name="P24"><text:bookmark text:name="p_94"/>Кемеровская область — Кузбасс,<text:bookmark text:name="p_95"/> Новокузнецкий муниципальный округ, <text:soft-page-break/>в 9 км на северо-восток от деревни Жерново;<text:bookmark text:name="p_96"/> Прокопьевский муниципальный округ.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22">15</text:p>
          </table:table-cell>
          <table:table-cell table:style-name="Таблица7.A1" office:value-type="string">
            <text:p text:style-name="P22">Географическое положение</text:p>
          </table:table-cell>
          <table:table-cell table:style-name="Таблица7.A1" office:value-type="string">
            <text:p text:style-name="P25">Заказник расположен на левом берегу реки Черновой Нарык на стыке Новокузнецкого и Прокопьевского муниципальных райнов Кемеровской области.</text:p>
          </table:table-cell>
        </table:table-row>
        <table:table-row table:style-name="Таблица7.2">
          <table:table-cell table:style-name="Таблица7.A1" office:value-type="string">
            <text:p text:style-name="P22">16</text:p>
          </table:table-cell>
          <table:table-cell table:style-name="Таблица7.A1" office:value-type="string">
            <text:p text:style-name="P26">Общая площадь ООПТ</text:p>
            <text:p text:style-name="P22"/>
          </table:table-cell>
          <table:table-cell table:style-name="Таблица7.A1" office:value-type="string">
            <text:p text:style-name="P27">2863600±74000 кв. м</text:p>
          </table:table-cell>
        </table:table-row>
        <table:table-row table:style-name="Таблица7.3">
          <table:table-cell table:style-name="Таблица7.A1" office:value-type="string">
            <text:p text:style-name="P22">а</text:p>
          </table:table-cell>
          <table:table-cell table:style-name="Таблица7.A1" office:value-type="string">
            <text:p text:style-name="P28">в том числе морской акватории</text:p>
          </table:table-cell>
          <table:table-cell table:style-name="Таблица7.A1" office:value-type="string">
            <text:p text:style-name="P29">-</text:p>
          </table:table-cell>
        </table:table-row>
        <table:table-row table:style-name="Таблица7.4">
          <table:table-cell table:style-name="Таблица7.A1" office:value-type="string">
            <text:p text:style-name="P22">б</text:p>
          </table:table-cell>
          <table:table-cell table:style-name="Таблица7.A1" office:value-type="string">
            <text:p text:style-name="P30">в том числе без изъятия</text:p>
          </table:table-cell>
          <table:table-cell table:style-name="Таблица7.A1" office:value-type="string">
            <text:p text:style-name="P27">2863600±74000 кв. м</text:p>
          </table:table-cell>
        </table:table-row>
        <table:table-row table:style-name="Таблица7.4">
          <table:table-cell table:style-name="Таблица7.A1" office:value-type="string">
            <text:p text:style-name="P22">17</text:p>
          </table:table-cell>
          <table:table-cell table:style-name="Таблица7.A1" office:value-type="string">
            <text:p text:style-name="P26">Площадь охранной зоны</text:p>
          </table:table-cell>
          <table:table-cell table:style-name="Таблица7.A1" office:value-type="string">
            <text:p text:style-name="P31">0</text:p>
          </table:table-cell>
        </table:table-row>
        <table:table-row table:style-name="Таблица7.6">
          <table:table-cell table:style-name="Таблица7.A1" office:value-type="string">
            <text:p text:style-name="P22">18</text:p>
          </table:table-cell>
          <table:table-cell table:style-name="Таблица7.A1" office:value-type="string">
            <text:p text:style-name="P22">Границы ООПТ</text:p>
          </table:table-cell>
          <table:table-cell table:style-name="Таблица7.A1" office:value-type="string">
            <text:p text:style-name="P32"><text:span text:style-name="T7">Границы утверждены Постановлением Коллегии Администрации </text:span><text:span text:style-name="T8">Кемеровской области от </text:span><text:span text:style-name="T9">2</text:span><text:span text:style-name="T10">5</text:span><text:span text:style-name="T8">.0</text:span><text:span text:style-name="T10">5</text:span><text:span text:style-name="T8">.201</text:span><text:span text:style-name="T10">8</text:span><text:span text:style-name="T8"> г. № </text:span><text:span text:style-name="T9">394</text:span><text:span text:style-name="T8"> «О государственн</text:span><text:span text:style-name="T9">ом комплексом природном заказники Кемеровской области — Кузбасса «</text:span><text:span text:style-name="T10">Черновой нарык</text:span><text:span text:style-name="T8">»</text:span>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33">19</text:p>
          </table:table-cell>
          <table:table-cell table:style-name="Таблица8.A1" office:value-type="string">
            <text:p text:style-name="P34"><text:span text:style-name="T11">Наличие в границах ООПТ иных особо охраняемых природных территори</text:span>й</text:p>
          </table:table-cell>
          <table:table-cell table:style-name="Таблица8.A1" office:value-type="string">
            <text:p text:style-name="P35"><text:span text:style-name="T12">О</text:span>тсутствуют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36">20</text:p>
          </table:table-cell>
          <table:table-cell table:style-name="Таблица9.A1" table:number-columns-spanned="2" office:value-type="string">
            <text:p text:style-name="P37">Природные особенности ООПТ</text:p>
          </table:table-cell>
          <table:covered-table-cell/>
        </table:table-row>
        <table:table-row table:style-name="Таблица9.1">
          <table:table-cell table:style-name="Таблица9.A1" office:value-type="string">
            <text:p text:style-name="P38">а</text:p>
          </table:table-cell>
          <table:table-cell table:style-name="Таблица9.A1" office:value-type="string">
            <text:p text:style-name="P39">Нарушенность территории</text:p>
          </table:table-cell>
          <table:table-cell table:style-name="Таблица9.A1" office:value-type="string">
            <text:p text:style-name="P40"><text:span text:style-name="T13">Ст</text:span><text:span text:style-name="T14">епень нарушенности территории умеренная. </text:span></text:p>
          </table:table-cell>
        </table:table-row>
        <table:table-row table:style-name="Таблица9.1">
          <table:table-cell table:style-name="Таблица9.A1" office:value-type="string">
            <text:p text:style-name="P38">б</text:p>
          </table:table-cell>
          <table:table-cell table:style-name="Таблица9.A1" office:value-type="string">
            <text:p text:style-name="P39">Рельеф</text:p>
          </table:table-cell>
          <table:table-cell table:style-name="Таблица9.A1" office:value-type="string">
            <text:p text:style-name="P41">Особенности рельефа территории определяется ее расположением в пределах структурных подразделений: Кузнецкой и Неня-Чумышской впадин, Салаирского кряжа и Кузнецкого Алатау.Это не высокая гористая местность, прорезанная довольно глубокими ложбинами, ручьями и реками на отдельные гривы.</text:p>
          </table:table-cell>
        </table:table-row>
        <table:table-row table:style-name="Таблица9.1">
          <table:table-cell table:style-name="Таблица9.A1" office:value-type="string">
            <text:p text:style-name="P38">в</text:p>
          </table:table-cell>
          <table:table-cell table:style-name="Таблица9.A1" office:value-type="string">
            <text:p text:style-name="P39">Климат</text:p>
          </table:table-cell>
          <table:table-cell table:style-name="Таблица9.A1" office:value-type="string">
            <text:p text:style-name="P42" loext:marker-style-name="T15"><text:span text:style-name="T16">Территория природного комплекса <text:s/>находится в умеренно-прохладном, увлажненном <text:s/>подрайоне, </text:span>который протягивается узкой полосой вдоль предгорий Кузнецкого Алатау с запада на северо-восток и охватывает северо-западные отроги Алтайско-Саянской горной системы. <text:span text:style-name="T16">Климат резко континентальный</text:span>. Среднемесячная температура января в районе минус 19,5<text:span text:style-name="T17">о </text:span>С. Средняя температура воздуха в июле составляет + 18,1<text:span text:style-name="T17">о</text:span>С.</text:p>
            <text:p text:style-name="P43" loext:marker-style-name="T18">Средняя продолжительность безморозного периода (с 21 мая по 22 сентября) составляет 123 дня.</text:p>
            <text:p text:style-name="P43" loext:marker-style-name="T18">Распространение осадков тесно связано с особенностями рельефа местности. Значительная часть года (170-190дней) территория бывает покрыта снегом, что приводит к выхолаживанию приземных слоев воздуха и сглаживает зимой многие местные климатические различия. Максимальная глубина промерзания почвы в составляет 1,82 м. <text:s/>Промерзание почвы начинается во <text:soft-page-break/>второй половине октября. Устойчивые положительные температуры почвы наступают во второй <text:s/>половине апреля.</text:p>
            <text:p text:style-name="P44" loext:marker-style-name="T18">К неблагоприятным климатическим условиям следует отнести частые ветры, которые в теплое время повышают транспирационный коэффициент растений. Преобладающими ветрами в районе являются ветры южного и юго-западного направлений.</text:p>
          </table:table-cell>
        </table:table-row>
        <table:table-row table:style-name="Таблица9.1">
          <table:table-cell table:style-name="Таблица9.A1" office:value-type="string">
            <text:p text:style-name="P45">г</text:p>
          </table:table-cell>
          <table:table-cell table:style-name="Таблица9.A1" office:value-type="string">
            <text:p text:style-name="P46">Почвенный покров</text:p>
          </table:table-cell>
          <table:table-cell table:style-name="Таблица9.A1" office:value-type="string">
            <text:p text:style-name="P42" loext:marker-style-name="T15">Почвенный покров особо охраняемой природной территории не дает большого разнообразия. Как для всей площади таежных предгорий Кузнецкого Алатау, для этой территории характерно развитие горно-таежных псевдооподзоленных, бурых и дерново-подзолистых почв, покрывающих все элементы рельефа от водоразделов до речных долин. Некоторые вариативные черты вносит близость Кузнецкой котловины и распространение пятен чистых березовых и смешанных березово-сосновых насаждений. <text:span text:style-name="T19">В районе имеются как пахотные плодородные земли, так и обширные территории, пригодные для пастбищ и сенокосов. Естественная оценка почв позволяет их отнести к среднебонитетным. </text:span></text:p>
          </table:table-cell>
        </table:table-row>
        <table:table-row table:style-name="Таблица9.1">
          <table:table-cell table:style-name="Таблица9.A1" office:value-type="string">
            <text:p text:style-name="P45">д</text:p>
          </table:table-cell>
          <table:table-cell table:style-name="Таблица9.A1" office:value-type="string">
            <text:p text:style-name="P46">Гидрологическая сеть</text:p>
          </table:table-cell>
          <table:table-cell table:style-name="Таблица9.A1" office:value-type="string">
            <text:p text:style-name="P47" loext:marker-style-name="T20"><text:span text:style-name="T16">Природный <text:s/>заказник регионального значения <text:s/>находится на левом берегу реки Черновой Нарык. Общая длина водотока реки Черновой Нарык 106 км, площадь водосборного бассейна 623 км</text:span><text:span text:style-name="T21">2</text:span><text:span text:style-name="T16">. Через территорию заказника протекают притоки реки Черновой Нарык - <text:s/>река <text:s/>Бобровка -1, река Бобровка-2, река Еловка. Питание указанных рек смешанное, но в годовом балансе грунтовое питание не превышает 30 % . <text:s/>В условиях сухого лета и малоснежной зимы русла реки Бобровка – 1 частично пересыхает.</text:span></text:p>
          </table:table-cell>
        </table:table-row>
        <table:table-row table:style-name="Таблица9.1">
          <table:table-cell table:style-name="Таблица9.A1" office:value-type="string">
            <text:p text:style-name="P45">е</text:p>
          </table:table-cell>
          <table:table-cell table:style-name="Таблица9.A1" office:value-type="string">
            <text:p text:style-name="P48">Флора и растительность</text:p>
          </table:table-cell>
          <table:table-cell table:style-name="Таблица9.A1" office:value-type="string">
            <text:p text:style-name="P49" loext:marker-style-name="T15">Коренная растительная формация территории природного комплекса левого берега р. Черновой Нарык - черневые леса. На территории <text:span text:style-name="T22">заказника</text:span> отмечены <text:s/>фрагменты <text:s/>такой растительности. <text:s/>Ярким представителем этой формации служат сохранившиеся осиново-пихтовых лесов. <text:s text:c="2"/>Преобладающая порода пихта сибирская (<text:span text:style-name="T23">Abies</text:span><text:span text:style-name="T24"> </text:span><text:span text:style-name="T23">sibirica</text:span> <text:span text:style-name="T25">Ledeb</text:span>.) с различным участием осины (<text:span text:style-name="T23">Populus</text:span><text:span text:style-name="T24"> </text:span><text:span text:style-name="T23">tremula</text:span><text:span text:style-name="T24"> </text:span><text:span text:style-name="T25">L</text:span>.) и примесью березы повислой (<text:span text:style-name="T23">Betula</text:span><text:span text:style-name="T24"> </text:span><text:span text:style-name="T23">pendula</text:span> <text:span text:style-name="T25">Roth</text:span>). В подлеске отмечаются рябина сибирская (<text:span text:style-name="T23">Sorbus</text:span><text:span text:style-name="T24"> </text:span><text:span text:style-name="T23">sibirica</text:span> <text:span text:style-name="T25">Hedl</text:span>.), черемуха обыкновенная (<text:span text:style-name="T23">Betula</text:span><text:span text:style-name="T24"> </text:span><text:span text:style-name="T23">pendula</text:span> <text:span text:style-name="T25">Roth</text:span>), калина обыкновенная (<text:span text:style-name="T23">Viburnum</text:span><text:span text:style-name="T24"> </text:span><text:span text:style-name="T23">opulus</text:span> <text:span text:style-name="T25">L</text:span>.), бузина сибирская (<text:span text:style-name="T23">Sambucus</text:span><text:span text:style-name="T24"> </text:span><text:span text:style-name="T23">sibirica</text:span><text:span text:style-name="T24"> </text:span><text:span text:style-name="T25">Nakai</text:span>), спирея дубравколистная (<text:span text:style-name="T23">Spiraea</text:span><text:span text:style-name="T24"> </text:span><text:span text:style-name="T23">chamaedrifolia</text:span> <text:span text:style-name="T25">L</text:span>.), карагана древовидная (<text:span text:style-name="T23">Caragana</text:span><text:span text:style-name="T24"> </text:span><text:span text:style-name="T23">arborescens</text:span> <text:span text:style-name="T25">Lam</text:span>.).</text:p>
            <text:p text:style-name="P50" loext:marker-style-name="T15">Наиболее типичные группировки вторичных лесов характерезует участок осиново-березового высокотравного-папоротниково-снытьевом леса. Древостой образует сосна и береза повислая, единично присутствует пихта. Подлесок развит слабо в нем преобладает ива козья. Травостой трехъярусный. <text:span text:style-name="T26">Первый ярус формирует высокотравье — недоспелка копьевидная, вейник пурпурный, овсяница гиганская, живокость высокая, володушка золотистая. Во втором ярусе доминируют сныть обыкновенная и папоротники (кочедыжник женский, страусник обыкновенный орляк обыкновенный. Третий ярус развит слабо, его составляют весенние эфемероиды (кандык сибирский,анемоноидес алтайский, лютик однолистный, незабудка Крылова, звезчатка Бунге. </text:span></text:p>
            <text:p text:style-name="P51" loext:marker-style-name="T15"><text:span text:style-name="T26">На плакорных участках водораздела встречаются фрагменты злаково-разнотравных лугов. Травостой трехъярусный. Обильны </text:span><text:soft-page-break/><text:span text:style-name="T26">злаки — ежа сборная, тимофеевка луговая, пырей ползучий, вейник тростниковый, полевица тонкая. Разнотравье составляет 30 видов как типично луговых, так и лесного происхождения, присутствуют сорные виды: боряк щетинистый, щавель ложносолончаковый. Обычны чина луговая, подмаренник мягкий, горошек мышиный, ястребиночка </text:span><text:span text:style-name="T27">зонтичная, медуница мягчайшая, в</text:span><text:span text:style-name="T28">олодушка золотистая, сныть обыкновенная. </text:span><text:span text:style-name="T29"><text:s/></text:span><text:span text:style-name="T30"><text:s/></text:span></text:p>
            <text:p text:style-name="P52"><text:span text:style-name="T31">С</text:span>писок<text:span text:style-name="T31"> </text:span><text:span text:style-name="T32">флоры</text:span> представлен в приложении 1.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53">ж</text:p>
          </table:table-cell>
          <table:table-cell table:style-name="Таблица10.A1" office:value-type="string">
            <text:p text:style-name="P54">Лесной фонд</text:p>
          </table:table-cell>
          <table:table-cell table:style-name="Таблица10.A1" office:value-type="string">
            <text:p text:style-name="P55"><text:span text:style-name="T33">Т</text:span>ерритория заказника входит в соста<text:span text:style-name="T34">в</text:span> <text:span text:style-name="T35">Новокузнецкого <text:line-break/>и Прокопьевкого</text:span><text:span text:style-name="T36"> </text:span><text:span text:style-name="T34">лесничеств Кемеровской области — Кузбасса.</text:span></text:p>
            <text:p text:style-name="P56">Осиново-пихтовые леса. <text:s/>Преобладающая порода пихта сибирская с различным участием осины и примесью березы повислой. <text:line-break/>В лесах преобладает пихта в возрасте 100-120 лет. Подросток пихты разновозрастной от 1 года до 15 лет. Возраст осины 40-60 лет.</text:p>
            <text:p text:style-name="P56">Осиново-березовые леса. Древостой образуют осина и береза повислая среднего возраста 55 лет. Еденично присутствует пихта сибирская в возрасте 45 лет. <text:s/></text:p>
          </table:table-cell>
        </table:table-row>
        <table:table-row table:style-name="Таблица10.1">
          <table:table-cell table:style-name="Таблица10.A1" office:value-type="string">
            <text:p text:style-name="P57">з</text:p>
          </table:table-cell>
          <table:table-cell table:style-name="Таблица10.A1" office:value-type="string">
            <text:p text:style-name="P58">Животный мир </text:p>
          </table:table-cell>
          <table:table-cell table:style-name="Таблица10.A1" office:value-type="string">
            <text:p text:style-name="P59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60">Список выявленных видов фауны представлен в приложение 2. </text:p>
          </table:table-cell>
        </table:table-row>
      </table:table>
      <text:p text:style-name="P61"/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62">и</text:p>
          </table:table-cell>
          <table:table-cell table:style-name="Таблица11.A1" office:value-type="string">
            <text:p text:style-name="P63">Редкие и находящиеся под угрозой исчезновения объекты животного и растительного мира</text:p>
          </table:table-cell>
          <table:table-cell table:style-name="Таблица11.A1" office:value-type="string">
            <text:p text:style-name="P64">Охраняемые виды растений:</text:p>
            <text:list text:style-name="L1">
              <text:list-item>
                <text:p text:style-name="P65"><text:span text:style-name="T37">Кандык сибирский — Erythonium sibiricum </text:span><text:span text:style-name="T38">(КК РФ, КК КО)</text:span></text:p>
              </text:list-item>
              <text:list-item>
                <text:p text:style-name="P65"><text:span text:style-name="T37">Кубышка малая — Nuphar pumila </text:span><text:span text:style-name="T38">(КК КО)</text:span></text:p>
              </text:list-item>
              <text:list-item>
                <text:p text:style-name="P65"><text:span text:style-name="T37">Башмачок крупноцветковый — Cypripedium macranthon </text:span><text:span text:style-name="T38">(КК РФ, КК КО)</text:span><text:span text:style-name="T37"> </text:span></text:p>
              </text:list-item>
              <text:list-item>
                <text:p text:style-name="P65"><text:span text:style-name="T37">Пальчаткоренник Руссова — Dactylorhiza russowii </text:span><text:span text:style-name="T38">(КК КО)</text:span></text:p>
              </text:list-item>
              <text:list-item>
                <text:p text:style-name="P65"><text:span text:style-name="T37">Пальчаткоренник Фукса — Dactylorhiza fuchsii </text:span><text:span text:style-name="T38">(КК КО)</text:span></text:p>
              </text:list-item>
              <text:list-item>
                <text:p text:style-name="P65"><text:span text:style-name="T37">Тайник яйцевидный — Listera ovata </text:span><text:span text:style-name="T38">(КК КО)</text:span></text:p>
              </text:list-item>
              <text:list-item>
                <text:p text:style-name="P65"><text:span text:style-name="T37">Эвринхиум узкоклеточный — Eurynchium angustirete </text:span><text:span text:style-name="T38">(КК КО)</text:span></text:p>
              </text:list-item>
            </text:list>
            <text:p text:style-name="P66">Охраняемые виды животных:</text:p>
            <text:list text:style-name="L2">
              <text:list-item>
                <text:p text:style-name="P67"><text:span text:style-name="T37">Эйзения Малевича — Eise</text:span><text:span text:style-name="T39">nia malevici </text:span><text:span text:style-name="T38">(КК РФ, КК КО)</text:span></text:p>
              </text:list-item>
              <text:list-item>
                <text:p text:style-name="P67"><text:span text:style-name="T39">Эйзения салаирская — </text:span><text:span text:style-name="T37">Eise</text:span><text:span text:style-name="T39">nia salairica </text:span><text:span text:style-name="T38">(КК РФ, КК КО)</text:span></text:p>
              </text:list-item>
              <text:list-item>
                <text:p text:style-name="P67"><text:span text:style-name="T39">Шмель моховой — Bombus muscorum </text:span><text:span text:style-name="T38">(КК КО)</text:span></text:p>
              </text:list-item>
              <text:list-item>
                <text:p text:style-name="P67"><text:span text:style-name="T39">Шмель необычный — Bombus confusus </text:span><text:span text:style-name="T38">(КК КО)</text:span></text:p>
              </text:list-item>
              <text:list-item>
                <text:p text:style-name="P67"><text:span text:style-name="T39">Голубянка Арион — Maculinea arion </text:span><text:span text:style-name="T38">(КК КО)</text:span></text:p>
              </text:list-item>
              <text:list-item>
                <text:p text:style-name="P67"><text:span text:style-name="T39">Павлиний глаз ночной малый — Eudiapa vonia </text:span><text:span text:style-name="T38">(КК КО)</text:span></text:p>
              </text:list-item>
              <text:list-item>
                <text:p text:style-name="P67"><text:span text:style-name="T39">Аист черный — Ciconia nigra </text:span><text:span text:style-name="T38">(КК РФ, КК КО)</text:span></text:p>
              </text:list-item>
              <text:list-item>
                <text:p text:style-name="P67"><text:span text:style-name="T39">Сокол-сапсан — Falco peregrinus </text:span><text:span text:style-name="T38">(КК РФ, КК КО)</text:span></text:p>
              </text:list-item>
              <text:list-item>
                <text:p text:style-name="P67"><text:span text:style-name="T39">Журавль серый — Grus grus </text:span><text:span text:style-name="T38">(КК КО)</text:span></text:p>
              </text:list-item>
              <text:list-item>
                <text:p text:style-name="P67"><text:span text:style-name="T39">Ушан бурый — Plecotus auritus </text:span><text:span text:style-name="T38">(КК КО)</text:span></text:p>
              </text:list-item>
              <text:list-item>
                <text:p text:style-name="P67"><text:span text:style-name="T39">Кожанок северный — Eptesicus nilssonii </text:span><text:span text:style-name="T38">(КК КО)</text:span></text:p>
              </text:list-item>
              <text:list-item>
                <text:p text:style-name="P67"><text:span text:style-name="T39">Кожан двухцветный — Vespertilio murinus </text:span><text:span text:style-name="T38">(КК КО)</text:span></text:p>
              </text:list-item>
            </text:list>
          </table:table-cell>
        </table:table-row>
        <table:table-row table:style-name="Таблица11.1">
          <table:table-cell table:style-name="Таблица11.A1" office:value-type="string">
            <text:p text:style-name="P62">к</text:p>
          </table:table-cell>
          <table:table-cell table:style-name="Таблица11.A1" office:value-type="string">
            <text:p text:style-name="P63">Суммарные сведения о биологическогом разнообразии</text:p>
          </table:table-cell>
          <table:table-cell table:style-name="Таблица11.A1" office:value-type="string">
            <text:p text:style-name="P68">По уточненным данным в заказнике обитает <text:span text:style-name="T40">157 видов позвоночных животных и немногим менее 100 видов беспозвоночных животных. </text:span></text:p>
            <text:p text:style-name="P68"><text:span text:style-name="T41">Ф</text:span>лора заказника включает <text:span text:style-name="T42">484</text:span> вид<text:span text:style-name="T43">а </text:span><text:span text:style-name="T44">высших</text:span> <text:span text:style-name="T45">сосудистых растений</text:span>. <text:soft-page-break/><text:span text:style-name="T42">Сосудистые споровые растения (хвощи, плауны, папоротники) представлены 21 видом, из них 14 видов папоротников.</text:span> </text:p>
            <text:p text:style-name="P68"><text:span text:style-name="T45">В Красную книгу Кузбасса включено </text:span><text:span text:style-name="T40">7</text:span><text:span text:style-name="T45"> видов растений </text:span><text:span text:style-name="T44">и</text:span><text:span text:style-name="T45"> </text:span><text:span text:style-name="T40">12</text:span><text:span text:style-name="T45"> вид</text:span><text:span text:style-name="T40">ов </text:span><text:span text:style-name="T45">животных. </text:span><text:span text:style-name="T40">В Красную книгу Российской Федерации включено 2 вида растений и 4 вида животных. </text:span><text:span text:style-name="T45"><text:s/></text:span></text:p>
          </table:table-cell>
        </table:table-row>
        <table:table-row table:style-name="Таблица11.1">
          <table:table-cell table:style-name="Таблица11.A1" office:value-type="string">
            <text:p text:style-name="P62">л</text:p>
          </table:table-cell>
          <table:table-cell table:style-name="Таблица11.A1" office:value-type="string">
            <text:p text:style-name="P63">Основные экосистемы ООПТ</text:p>
          </table:table-cell>
          <table:table-cell table:style-name="Таблица11.A1" office:value-type="string">
            <text:p text:style-name="P69">Информация отсутствует. </text:p>
          </table:table-cell>
        </table:table-row>
        <table:table-row table:style-name="Таблица11.1">
          <table:table-cell table:style-name="Таблица11.A1" office:value-type="string">
            <text:p text:style-name="P62">м</text:p>
          </table:table-cell>
          <table:table-cell table:style-name="Таблица11.A1" office:value-type="string">
            <text:p text:style-name="P63">Особо ценные для региона и ООПТ природные объекты</text:p>
          </table:table-cell>
          <table:table-cell table:style-name="Таблица11.A1" office:value-type="string">
            <text:p text:style-name="P70">Темного хвойный лес в сохранившимися фрагментами нетронутой черневой тайги. Уникальность этого объекта подчеркивается наличием здесь локальных популяций редких видов беспозвоночных животных. </text:p>
            <text:p text:style-name="P71">Эйзения салаирская — <text:span text:style-name="T46">вид дождевых червей, является эндемиком Салаиро-Саянской горной страны, а также относятся к третичным реликтам.</text:span></text:p>
          </table:table-cell>
        </table:table-row>
        <table:table-row table:style-name="Таблица11.1">
          <table:table-cell table:style-name="Таблица11.A1" office:value-type="string">
            <text:p text:style-name="P62">н</text:p>
          </table:table-cell>
          <table:table-cell table:style-name="Таблица11.A1" office:value-type="string">
            <text:p text:style-name="P63">Лечебные и рекреационные ресурсы</text:p>
          </table:table-cell>
          <table:table-cell table:style-name="Таблица11.A1" office:value-type="string">
            <text:p text:style-name="P69">Информация отсутствует. </text:p>
          </table:table-cell>
        </table:table-row>
        <table:table-row table:style-name="Таблица11.1">
          <table:table-cell table:style-name="Таблица11.A1" office:value-type="string">
            <text:p text:style-name="P62">о</text:p>
          </table:table-cell>
          <table:table-cell table:style-name="Таблица11.A1" office:value-type="string">
            <text:p text:style-name="P63">Историко-культурные объекты на территории ООПТ</text:p>
          </table:table-cell>
          <table:table-cell table:style-name="Таблица11.A1" office:value-type="string">
            <text:p text:style-name="P69">Отсутствует. </text:p>
          </table:table-cell>
        </table:table-row>
        <table:table-row table:style-name="Таблица11.1">
          <table:table-cell table:style-name="Таблица11.A1" office:value-type="string">
            <text:p text:style-name="P62">п</text:p>
          </table:table-cell>
          <table:table-cell table:style-name="Таблица11.A1" office:value-type="string">
            <text:p text:style-name="P72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11.A1" office:value-type="string">
            <text:p text:style-name="P73"><text:span text:style-name="T47">Заказник </text:span><text:span text:style-name="T48">оказывает благоприятное воздействие на </text:span>компоненты окружающей среды Кемеровской области и сохранение целостности природного комплекса, устойчивое воспроизводство и восстановление растительного и животного мира.</text:p>
            <text:p text:style-name="P73"/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row table:style-name="Таблица12.1">
          <table:table-cell table:style-name="Таблица12.A1" office:value-type="string">
            <text:p text:style-name="P74">21</text:p>
          </table:table-cell>
          <table:table-cell table:style-name="Таблица12.A1" office:value-type="string">
            <text:p text:style-name="P75"><text:span text:style-name="T49">Э</text:span><text:span text:style-name="T50">кспликация земель ООПТ</text:span></text:p>
          </table:table-cell>
        </table:table-row>
        <table:table-row table:style-name="Таблица12.2">
          <table:table-cell table:style-name="Таблица12.A1" office:value-type="string">
            <text:p text:style-name="P74"/>
          </table:table-cell>
          <table:table-cell table:style-name="Таблица12.A1" office:value-type="string">
            <text:p text:style-name="P76">Информация отсутствует. </text:p>
          </table:table-cell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row table:style-name="Таблица16.1">
          <table:table-cell table:style-name="Таблица16.A1" office:value-type="string">
            <text:p text:style-name="P74">22</text:p>
          </table:table-cell>
          <table:table-cell table:style-name="Таблица16.A1" office:value-type="string">
            <text:p text:style-name="P77"><text:span text:style-name="T51">Н</text:span>егативное воздействие на ООПТ (факторы и угрозы)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row>
          <table:table-cell table:style-name="Таблица13.A1" office:value-type="string">
            <text:p text:style-name="P78">Фактор негативного воздействия</text:p>
          </table:table-cell>
          <table:table-cell table:style-name="Таблица13.A1" office:value-type="string">
            <text:p text:style-name="P78">Объект воздействия</text:p>
          </table:table-cell>
          <table:table-cell table:style-name="Таблица13.A1" office:value-type="string">
            <text:p text:style-name="P78">В чем проявляется воздействие</text:p>
          </table:table-cell>
          <table:table-cell table:style-name="Таблица13.D1" office:value-type="string">
            <text:p text:style-name="P78">Значимость (сила) воздействия</text:p>
          </table:table-cell>
        </table:table-row>
        <table:table-row>
          <table:table-cell table:style-name="Таблица13.A2" office:value-type="string">
            <text:p text:style-name="P79">Добыча каменных углей </text:p>
          </table:table-cell>
          <table:table-cell table:style-name="Таблица13.A2" office:value-type="string">
            <text:p text:style-name="P79">Лесной фонд</text:p>
            <text:p text:style-name="P80">Объекты животного <text:span text:style-name="T52">и растительного мира</text:span></text:p>
          </table:table-cell>
          <table:table-cell table:style-name="Таблица13.A2" office:value-type="string">
            <text:p text:style-name="P79">Прямое уничтожение</text:p>
            <text:p text:style-name="P80">Уничтожение среды обитания</text:p>
          </table:table-cell>
          <table:table-cell table:style-name="Таблица13.D2" office:value-type="string">
            <text:p text:style-name="P81">Умеренная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 table:style-name="Таблица14.1">
          <table:table-cell table:style-name="Таблица14.A1" office:value-type="string">
            <text:p text:style-name="P82">23</text:p>
          </table:table-cell>
          <table:table-cell table:style-name="Таблица14.A1" table:number-columns-spanned="2" office:value-type="string">
            <text:p text:style-name="P83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85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4.A1" office:value-type="string">
            <text:p text:style-name="P86"/>
            <text:p text:style-name="P87"/>
            <text:p text:style-name="P88">Министерство лесного комплекса и охотничьего хозяйства Кузбасса</text:p>
            <text:p text:style-name="P89"/>
          </table:table-cell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0">Юридический адрес</text:p>
          </table:table-cell>
          <table:table-cell table:style-name="Таблица14.A1" office:value-type="string">
            <text:p text:style-name="P91">г. Кемерово, Мирная, 5</text:p>
          </table:table-cell>
        </table:table-row>
        <text:soft-page-break/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0">Почтовый адрес</text:p>
          </table:table-cell>
          <table:table-cell table:style-name="Таблица14.A1" office:value-type="string">
            <text:p text:style-name="P92">650036, Кемерово, ул. Мирная, 5</text:p>
          </table:table-cell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0">телефон</text:p>
          </table:table-cell>
          <table:table-cell table:style-name="Таблица14.A1" office:value-type="string">
            <text:p text:style-name="P91">8(384-2) 34-04-64</text:p>
          </table:table-cell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3"><text:span text:style-name="T53">e</text:span><text:span text:style-name="T54">-</text:span><text:span text:style-name="T53">mail</text:span></text:p>
          </table:table-cell>
          <table:table-cell table:style-name="Таблица14.A1" office:value-type="string">
            <text:p text:style-name="P94"><text:a xlink:type="simple" xlink:href="mailto:dlk@kemles.ru" text:style-name="Internet_20_link" text:visited-style-name="Visited_20_Internet_20_Link"><text:span text:style-name="Internet_20_link"><text:span text:style-name="T55">dlk@kemles.ako.ru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0">Адрес сайта в сети интернет</text:p>
          </table:table-cell>
          <table:table-cell table:style-name="Таблица14.A1" office:value-type="string">
            <text:p text:style-name="P95">https://kemles.ru/</text:p>
          </table:table-cell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0">Дата государственной регистрации юридического лица и регистрационный номер</text:p>
          </table:table-cell>
          <table:table-cell table:style-name="Таблица14.A1" office:value-type="string">
            <text:p text:style-name="P86"/>
            <text:p text:style-name="P96"><text:span text:style-name="T54">Зарегистрирован в Едином государственном реестре юридических лиц, государственный регистрационный номер </text:span><text:s/><text:span text:style-name="T54">1114205044711 <text:s/>от </text:span><text:s/><text:span text:style-name="T54">27.12.2011</text:span></text:p>
          </table:table-cell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0">ФИО руководителя организации</text:p>
          </table:table-cell>
          <table:table-cell table:style-name="Таблица14.A1" office:value-type="string">
            <text:p text:style-name="P97">Бойко Евгений Васильевич</text:p>
            <text:p text:style-name="P98"/>
          </table:table-cell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0">Служебный телефон</text:p>
          </table:table-cell>
          <table:table-cell table:style-name="Таблица14.A1" office:value-type="string">
            <text:p text:style-name="P94"><text:a xlink:type="simple" xlink:href="tel:+73842312137" text:style-name="Internet_20_link" text:visited-style-name="Visited_20_Internet_20_Link"><text:span text:style-name="Internet_20_link"><text:span text:style-name="T56">+7 (3842) 31-21-37</text:span></text:span></text:a></text:p>
          </table:table-cell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9"><text:span text:style-name="T54">Начальник отдела </text:span><text:s/><text:span text:style-name="T54">сохранения биоразнообразия, мониторинга и экопросвещения</text:span></text:p>
          </table:table-cell>
          <table:table-cell table:style-name="Таблица14.A1" office:value-type="string">
            <text:p text:style-name="P87">Данилова Ольга Олеговна</text:p>
            <text:p text:style-name="P87"/>
          </table:table-cell>
        </table:table-row>
        <table:table-row table:style-name="Таблица14.1">
          <table:table-cell table:style-name="Таблица14.A1" office:value-type="string">
            <text:p text:style-name="P84"/>
          </table:table-cell>
          <table:table-cell table:style-name="Таблица14.A1" office:value-type="string">
            <text:p text:style-name="P90">Служебный телефон</text:p>
          </table:table-cell>
          <table:table-cell table:style-name="Таблица14.A1" office:value-type="string">
            <text:p text:style-name="P91">7(3842) 55-86-87</text:p>
          </table:table-cell>
        </table:table-row>
        <table:table-row table:style-name="Таблица14.1">
          <table:table-cell table:style-name="Таблица14.A1" office:value-type="string">
            <text:p text:style-name="P100">24</text:p>
          </table:table-cell>
          <table:table-cell table:style-name="Таблица14.A1" table:number-columns-spanned="2" office:value-type="string">
            <text:p text:style-name="P101"><text:span text:style-name="T57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4.1">
          <table:table-cell table:style-name="Таблица14.A1" office:value-type="string">
            <text:p text:style-name="P102"/>
          </table:table-cell>
          <table:table-cell table:style-name="Таблица14.A1" table:number-columns-spanned="2" office:value-type="string">
            <text:p text:style-name="P103">Отсутствуют.</text:p>
          </table:table-cell>
          <table:covered-table-cell/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104">25</text:p>
          </table:table-cell>
          <table:table-cell table:style-name="Таблица15.A1" office:value-type="string">
            <text:p text:style-name="P105"><text:span text:style-name="T58">О</text:span>бщий режим охраны и использования ООПТ</text:p>
          </table:table-cell>
        </table:table-row>
        <table:table-row table:style-name="Таблица15.1">
          <table:table-cell table:style-name="Таблица15.A1" office:value-type="string">
            <text:p text:style-name="P104"/>
          </table:table-cell>
          <table:table-cell table:style-name="Таблица15.A1" office:value-type="string">
            <text:p text:style-name="P106"><text:span text:style-name="T59">Р</text:span><text:span text:style-name="T60">ежим охраны заказника утвержден Постановление</text:span><text:span text:style-name="T61">м</text:span><text:span text:style-name="T60"> Коллегии Администрации Кемеровской области от </text:span><text:span text:style-name="T62">2</text:span><text:span text:style-name="T63">5</text:span><text:span text:style-name="T60">.</text:span><text:span text:style-name="T64">0</text:span><text:span text:style-name="T63">5</text:span><text:span text:style-name="T60">.20</text:span><text:span text:style-name="T62">1</text:span><text:span text:style-name="T63">8</text:span><text:span text:style-name="T60"> № </text:span><text:span text:style-name="T63">186</text:span><text:bookmark text:name="p_64"/><text:span text:style-name="T63"> </text:span><text:span text:style-name="T65">"О государственном комплексном природном </text:span><text:span text:style-name="Emphasis"><text:span text:style-name="T66">заказнике</text:span></text:span><text:span text:style-name="T65"> Кемеровской области - Кузбасса "</text:span><text:span text:style-name="Emphasis"><text:span text:style-name="T66">Черновой</text:span></text:span><text:span text:style-name="T65"> </text:span><text:span text:style-name="Emphasis"><text:span text:style-name="T66">Нарык</text:span></text:span><text:span text:style-name="T65">"</text:span></text:p>
            <text:p text:style-name="P107">3.1. На территории заказника запрещается:</text:p>
            <text:p text:style-name="P108">3.1.1. Уничтожение или порча установленных предупредительных или информационных знаков (панно, аншлагов).</text:p>
            <text:p text:style-name="P108">3.1.2. Охота на все виды объектов животного мира и иные виды пользования животным миром, за исключением охоты в целях осуществления научно-исследовательской деятельности, образовательной деятельности и охоты в целях регулирования численности объектов животного мира.</text:p>
            <text:p text:style-name="P108">3.1.3. Передвижение самоходной гусеничной техники, а также вездеходов на шинах низкого давления, снегоходов, квадроциклов, за исключением использования должностными лицами Департамента, Департамента лесного комплекса Кузбасса и учреждения, полиции и других уполномоченных органов, аварийно-спасательных формирований при исполнении ими своих полномочий, а также за исключением использования техники при выполнении работ в рамках выданных лицензий на право пользования недрами для поиска, разведки и добычи метана угольных пластов, попутно других углеводородов.</text:p>
            <text:p text:style-name="P108"><text:bookmark text:name="p_3117"/>3.1.4. Сплошные рубки лесных насаждений, все виды рубок участков лесов в радиусе 300 м вокруг глухариных токов, рубки лесных насаждений в целях заготовки древесины в период с 1 мая по 31 октября, за исключением выборочных рубок, проводимых при выполнении работ в рамках выданных лицензий на право пользования недрами для поиска, разведки и добычи метана угольных пластов, попутно других углеводородов, <text:soft-page-break/>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с уведомлением Департамента до начала их проведения.</text:p>
            <text:p text:style-name="P108">3.1.5. Геологическое изучение, разведка и добыча полезных ископаемых, за исключением выполнения работ в рамках выданных лицензий на право пользования недрами для поиска, разведки и добычи метана угольных пластов, попутно других углеводородов.</text:p>
            <text:p text:style-name="P108">3.1.6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08">3.1.7. Сбор и выкапывание растений, а также их частей.</text:p>
            <text:p text:style-name="P108">3.1.8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, в том числе для выполнения работ в рамках выданных лицензий на право пользования недрами для поиска, разведки и добычи метана угольных пластов, попутно других углеводородов).</text:p>
            <text:p text:style-name="P108">3.1.9. Загрязнение почвы, засорение и замусоривание территории заказника, складирование и захоронение отходов производств и потребления, в том числе твердых коммунальных отходов.</text:p>
            <text:p text:style-name="P108">3.1.10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реагентов и других действий направлено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, а также на выполнение работ в рамках выданных лицензий на право пользования недрами для поиска, разведки и добычи метана угольных пластов, попутно других углеводородов.</text:p>
            <text:p text:style-name="P108">3.1.11. Строительство дорог, трубопроводов, линий электропередачи, линий связи и других линейных объектов, за исключением строительства в рамках выданных лицензий на право пользования недрами для поиска, разведки и добычи метана угольных пластов, попутно других углеводородов, а также объектов, необходимых для осуществления охраны и государственного контроля территории заказника, а также создания лесной инфраструктуры, без согласования с Департаментом.</text:p>
            <text:p text:style-name="P108">3.1.12. Отвод земельных участков и строительство зданий и сооружений постоянного или временного типа, за исключением строительства в рамках выданных лицензий на право пользования недрами для поиска, разведки и добычи метана угольных пластов, попутно других углеводородов, а также строений, необходимых для осуществления охраны и государственного контроля территории заказника, а также создания лесной инфраструктуры, без согласования с Департаментом.</text:p>
            <text:p text:style-name="P108">3.1.13. Взрывные работы.</text:p>
            <text:p text:style-name="P108">3.1.14. Разжигание костров.</text:p>
            <text:p text:style-name="P108"><text:bookmark text:name="p_51"/>3.1.15. Разрушение нор диких животных, гнезд птиц и муравейников.</text:p>
            <text:p text:style-name="P108">3.1.16. Иная деятельность, влекущая за собой нарушение целостности и сохранности заказника, противоречащая цели его создания.</text:p>
            <text:p text:style-name="P108">3.2. Хозяйственная деятельность, не запрещенная на территории заказника, осуществляется в соответствии с действующим законодательством и режимом его особой охраны, исходя из приоритетности охраняемых природных комплексов и объектов на этой территории, и не должна противоречить целям образования заказника.</text:p>
            <text:p text:style-name="P108">3.3. Все виды деятельности, осуществляемые на территории заказника, могут осуществляться только в соответствии с проектной документацией, согласованной в установленном порядке и получившей положительное заключение государственной <text:soft-page-break/>экспертизы.</text:p>
            <text:p text:style-name="P108">3.4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законодательством и согласовывается с учреждением.</text:p>
            <text:p text:style-name="P108">3.5. Рекреационная и иная незапрещенная деятельность на территории заказника должна осуществляться с соблюдением правил пожарной безопасности в лесах.</text:p>
            <text:p text:style-name="P108">3.6. Ведение лесного хозяйства (охрана, защита и воспроизводство лесов) на территории заказника осуществляется в соответствии с лесохозяйственным регламентом и установленным режимом охраны.</text:p>
            <text:p text:style-name="P108"><text:bookmark text:name="p_58"/>3.7. Юридические и физические лица, виновные в нарушении режима особой охраны заказника, привлекаются к административной, уголовной или иной ответственности в соответствии с действующим законодательством Российской Федерации.</text:p>
            <text:p text:style-name="P108">3.8. Вред, причиненный природным объектам и комплексам в границах заказника, подлежит возмещению виновными лицами в соответствии с действующим законодательством Российской Федерации.</text:p>
          </table:table-cell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row table:style-name="Таблица17.1">
          <table:table-cell table:style-name="Таблица17.A1" office:value-type="string">
            <text:p text:style-name="P109">26</text:p>
          </table:table-cell>
          <table:table-cell table:style-name="Таблица17.A1" office:value-type="string">
            <text:p text:style-name="P110"><text:span text:style-name="T58">З</text:span>онирование территории ООПТ</text:p>
          </table:table-cell>
        </table:table-row>
        <table:table-row table:style-name="Таблица17.1">
          <table:table-cell table:style-name="Таблица17.A1" office:value-type="string">
            <text:p text:style-name="P111"/>
          </table:table-cell>
          <table:table-cell table:style-name="Таблица17.A1" office:value-type="string">
            <text:p text:style-name="P112"><text:span text:style-name="T67">О</text:span>тсутствует.</text:p>
          </table:table-cell>
        </table:table-row>
        <table:table-row table:style-name="Таблица17.1">
          <table:table-cell table:style-name="Таблица17.A1" office:value-type="string">
            <text:p text:style-name="P109">27</text:p>
          </table:table-cell>
          <table:table-cell table:style-name="Таблица17.A1" office:value-type="string">
            <text:p text:style-name="P110"><text:span text:style-name="T58">Р</text:span>ежим охранной зоны ООПТ</text:p>
          </table:table-cell>
        </table:table-row>
        <table:table-row table:style-name="Таблица17.1">
          <table:table-cell table:style-name="Таблица17.A1" office:value-type="string">
            <text:p text:style-name="P111"/>
          </table:table-cell>
          <table:table-cell table:style-name="Таблица17.A1" office:value-type="string">
            <text:p text:style-name="P112"><text:span text:style-name="T67">О</text:span>тсутствует.</text:p>
          </table:table-cell>
        </table:table-row>
        <table:table-row table:style-name="Таблица17.1">
          <table:table-cell table:style-name="Таблица17.A1" office:value-type="string">
            <text:p text:style-name="P109">28</text:p>
          </table:table-cell>
          <table:table-cell table:style-name="Таблица17.A1" office:value-type="string">
            <text:p text:style-name="P110"><text:span text:style-name="T58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17.1">
          <table:table-cell table:style-name="Таблица17.A1" office:value-type="string">
            <text:p text:style-name="P111"/>
          </table:table-cell>
          <table:table-cell table:style-name="Таблица17.A1" office:value-type="string">
            <text:p text:style-name="P113">Информация отсутствует.</text:p>
          </table:table-cell>
        </table:table-row>
        <table:table-row table:style-name="Таблица17.7">
          <table:table-cell table:style-name="Таблица17.A1" office:value-type="string">
            <text:p text:style-name="P114">29</text:p>
          </table:table-cell>
          <table:table-cell table:style-name="Таблица17.A1" office:value-type="string">
            <text:p text:style-name="P115"><text:span text:style-name="T58">П</text:span>росветительские и рекреационные объекты на ООПТ</text:p>
          </table:table-cell>
        </table:table-row>
        <table:table-row table:style-name="Таблица17.1">
          <table:table-cell table:style-name="Таблица17.A1" office:value-type="string">
            <text:p text:style-name="P116"/>
          </table:table-cell>
          <table:table-cell table:style-name="Таблица17.A1" office:value-type="string">
            <text:p text:style-name="P113">Информация отсутствует.</text:p>
          </table:table-cell>
        </table:table-row>
        <table:table-row table:style-name="Таблица17.1">
          <table:table-cell table:style-name="Таблица17.A1" table:number-columns-spanned="2" office:value-type="string">
            <text:p text:style-name="P117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17">Дата составления: 15.06.2026.</text:p>
          </table:table-cell>
          <table:covered-table-cell/>
        </table:table-row>
      </table:table>
      <text:p text:style-name="P118"/>
      <text:p text:style-name="P119">Приложение 1</text:p>
      <text:p text:style-name="P120">С<text:span text:style-name="T68">писок видов флоры высших сосудистых растений левобережной части р. Черновой Нарык в границах особо охраняемой природной территории «Черновой Нарык» </text:span></text:p>
      <text:p text:style-name="P121"><text:s text:c="8"/><text:span text:style-name="T69"/></text:p>
      <text:p text:style-name="P122"><text:span text:style-name="T70">1. </text:span>Семейство Lycopodiaceae <text:span text:style-name="T71">– </text:span>Плауновые</text:p>
      <text:p text:style-name="P122"/>
      <text:p text:style-name="P123"><text:span text:style-name="T70">1. </text:span><text:span text:style-name="T72">Lycopodium annotinum</text:span> <text:s/>L. – Плаун годичный (сомнительный)</text:p>
      <text:p text:style-name="P122"/>
      <text:p text:style-name="P122"><text:s text:c="4"/>2. Семейство Eqisetaceae <text:span text:style-name="T71">– </text:span>Хвощевые</text:p>
      <text:p text:style-name="P122"/>
      <text:p text:style-name="P124"><text:span text:style-name="T73">2</text:span>. <text:span text:style-name="T72">Equisetum arvense</text:span> <text:s/>L. – Хвощ полевой</text:p>
      <text:p text:style-name="P124"><text:span text:style-name="T73">3</text:span>. <text:span text:style-name="T72">Equisetum fluviatile </text:span><text:span text:style-name="T74">L. </text:span><text:span text:style-name="T72">– </text:span><text:span text:style-name="T74">Хвощ речной</text:span></text:p>
      <text:p text:style-name="P125"><text:span text:style-name="T73">4</text:span>. <text:span text:style-name="T72">Equisetum hyemale <text:s/></text:span>L. – Хвощ зимующий</text:p>
      <text:p text:style-name="P125"><text:span text:style-name="T73">5</text:span>. <text:span text:style-name="T72">Equisetum palustre </text:span>L. – Хвощ болотный</text:p>
      <text:p text:style-name="P125"><text:span text:style-name="T73">6</text:span>. <text:span text:style-name="T72">Equisetum pratense</text:span> <text:s/>Ehrh. – Х<text:span text:style-name="T75">вощ</text:span> луговой</text:p>
      <text:p text:style-name="P126"><text:span text:style-name="T73">7</text:span>. <text:span text:style-name="T76">Equisetum</text:span><text:span text:style-name="T72"> sylvaticum</text:span> <text:s/>L. – Хвощ лесной</text:p>
      <text:p text:style-name="P126"/>
      <text:p text:style-name="P127">3. Семейство Ophioglossaceae <text:s/>– Ужовниковые</text:p>
      <text:p text:style-name="P127"/>
      <text:p text:style-name="P126"><text:span text:style-name="T73">8</text:span>.<text:span text:style-name="T72">Botrychium lunaria</text:span> <text:s/>(L. ) Sw. – Гроздовник полулунный</text:p>
      <text:p text:style-name="P126"/>
      <text:p text:style-name="P127">4. Семейство Onocleaceae – Оноклеевые</text:p>
      <text:p text:style-name="P127"/>
      <text:p text:style-name="P126"><text:span text:style-name="T73">9</text:span>. <text:span text:style-name="T72">Matteuccia struthiopteris</text:span> (L.) Tod. – Страустник обыкновенный (черная сарана)</text:p>
      <text:p text:style-name="P126"/>
      <text:p text:style-name="P127">5. Семейство Athyriaceae - Кочедыжниковые</text:p>
      <text:p text:style-name="P127"/>
      <text:p text:style-name="P126"><text:span text:style-name="T72">1</text:span><text:span text:style-name="T77">0</text:span><text:span text:style-name="T72">. Athyrium filix-femina</text:span> (L.) Roth – Кочедыжник женский</text:p>
      <text:p text:style-name="P127"/>
      <text:p text:style-name="P127"><text:span text:style-name="T78">6</text:span>. Семейство Dryopterdaceae (Aspidiaceae) – Щитовниковые</text:p>
      <text:p text:style-name="P127"/>
      <text:p text:style-name="P126"><text:span text:style-name="T73">11</text:span>. <text:span text:style-name="T72">Dryopteris carthusiana <text:s/></text:span>(Vill.) H.P.Fuchs – Щитовник шартский</text:p>
      <text:p text:style-name="P126"><text:span text:style-name="T73">1</text:span>2. <text:span text:style-name="T72">Dryopteris expansa</text:span> (C.Presl)Fraser-Jenkins et A.Jermy – Щитовник захватывающий</text:p>
      <text:p text:style-name="P128"><text:span text:style-name="T73">1</text:span>3. <text:span text:style-name="T72">Dryopteris filix-mas </text:span><text:s/>(L.) Schott – Щитовник мужской</text:p>
      <text:p text:style-name="P129"><text:span text:style-name="T73">1</text:span>4. <text:span text:style-name="T72">Gymnocarpium dryopteris </text:span><text:s/>(L.) Newm. – Голокученник трехраздельный</text:p>
      <text:p text:style-name="P129"><text:span text:style-name="T73">1</text:span>5. <text:span text:style-name="T72">Polystichum Braunii</text:span> <text:s/>(Spenn.) Fee – Многорядник Брауна</text:p>
      <text:p text:style-name="P129"/>
      <text:p text:style-name="P130"><text:span text:style-name="T78">7</text:span>. Семейство Thelypteridaceae <text:span text:style-name="T75">–</text:span> Телиптерисовые</text:p>
      <text:p text:style-name="P129"/>
      <text:p text:style-name="P129">1<text:span text:style-name="T73">6</text:span>. <text:span text:style-name="T72">Phegopteris connectilis</text:span> <text:s/>(Michx.) Watt – Фегоптерис связывающий</text:p>
      <text:p text:style-name="P129"><text:span text:style-name="T73">17</text:span>. <text:span text:style-name="T72">Thelypteris palustris</text:span> <text:s/>Schott <text:s/>– Телиптерис болотный</text:p>
      <text:p text:style-name="P129"/>
      <text:p text:style-name="P130"><text:span text:style-name="T78">8</text:span>. Семейство <text:s/>Hypolepidaceae <text:span text:style-name="T75">– </text:span>Гиполеписовые</text:p>
      <text:p text:style-name="P130"/>
      <text:p text:style-name="P129">1<text:span text:style-name="T73">8</text:span><text:span text:style-name="T72">. Pteridium aquilinum</text:span> <text:s/>(L.) Kuhn – Орляк обыкновенный</text:p>
      <text:p text:style-name="P129"/>
      <text:p text:style-name="P130"><text:span text:style-name="T78">9</text:span>. Семейство <text:s/>Pinaceae – <text:s/>Сосновые</text:p>
      <text:p text:style-name="P130"/>
      <text:p text:style-name="P129"><text:span text:style-name="T79">1</text:span><text:span text:style-name="T80">9</text:span><text:span text:style-name="T79">. </text:span><text:span text:style-name="T81">Abies sibirica</text:span> <text:s/>Ledeb. – Пихта сибирская</text:p>
      <text:p text:style-name="P129">2<text:span text:style-name="T73">0</text:span>. <text:span text:style-name="T72">Picea obovata </text:span>Ledeb<text:span text:style-name="T72">.</text:span> – Ель сибирская</text:p>
      <text:p text:style-name="P129"><text:span text:style-name="T73">21</text:span>. <text:span text:style-name="T72">Pinus sibirica </text:span><text:s/>Du Tour – Сосна сибирская (кедр сибирский)</text:p>
      <text:p text:style-name="P129"><text:span text:style-name="T73">22</text:span>. <text:span text:style-name="T72">Pinus sylvestris</text:span> L. – Сосна обыкновенная</text:p>
      <text:p text:style-name="P129"><text:soft-page-break/></text:p>
      <text:p text:style-name="P131"><text:span text:style-name="T82">1</text:span><text:span text:style-name="T83">0</text:span><text:span text:style-name="T82">. Семейство Typhaceae – Рогозовые</text:span></text:p>
      <text:p text:style-name="P130"/>
      <text:p text:style-name="P132"><text:span text:style-name="T73">23</text:span>. <text:span text:style-name="T72">Typha latifolia </text:span>L. – Рогоз широколистный</text:p>
      <text:p text:style-name="P132"/>
      <text:p text:style-name="P133">1<text:span text:style-name="T78">1</text:span>. Семейство <text:s/>Sparganiaceae <text:span text:style-name="T84">– </text:span>Ежеголовниковые</text:p>
      <text:p text:style-name="P133"/>
      <text:p text:style-name="P132"><text:span text:style-name="T73">24</text:span>. <text:span text:style-name="T72">Sparganiaceae erectum</text:span> <text:s/>L. – Ежеголовниковый прямой</text:p>
      <text:p text:style-name="P132">2<text:span text:style-name="T73">5</text:span>. <text:span text:style-name="T72">Sparganiaceae glomeratum</text:span> <text:s/>(Laest.) Neum. – Ежеголовниковый скученный</text:p>
      <text:p text:style-name="P132"><text:span text:style-name="T73">26</text:span>. <text:span text:style-name="T72">Sparganiaceae rotertii </text:span><text:s/>Tzvel. – Ежеголовниковый Ротерта</text:p>
      <text:p text:style-name="P132"/>
      <text:p text:style-name="P133">1<text:span text:style-name="T78">2</text:span>. Семейство <text:s/>Juncaginaceae <text:span text:style-name="T84">– </text:span>Ситниковидные</text:p>
      <text:p text:style-name="P133"/>
      <text:p text:style-name="P132"><text:span text:style-name="T73">27</text:span>. <text:span text:style-name="T72">Triglochin palustre </text:span><text:s/>L. – Триостренник болотный</text:p>
      <text:p text:style-name="P132"/>
      <text:p text:style-name="P133">1<text:span text:style-name="T78">3</text:span>. Семейство Alismataceae <text:span text:style-name="T84">–</text:span> Частуховые</text:p>
      <text:p text:style-name="P133"/>
      <text:p text:style-name="P132"><text:span text:style-name="T73">28</text:span>. <text:span text:style-name="T72">Alisma plantago-aquatica</text:span> <text:s/>L. – Частуха подорожникова</text:p>
      <text:p text:style-name="P132"/>
      <text:p text:style-name="P133">1<text:span text:style-name="T78">4</text:span>. Семейство <text:s/>Butomaceae <text:span text:style-name="T84">– </text:span>Сусаковые</text:p>
      <text:p text:style-name="P133"/>
      <text:p text:style-name="P132"><text:span text:style-name="T73">29</text:span>. <text:span text:style-name="T72">Butomus umbellatus</text:span> <text:s/>L. – Сусак зонтичный</text:p>
      <text:p text:style-name="P132"/>
      <text:p text:style-name="P133">1<text:span text:style-name="T78">5</text:span>. Семейство <text:s/>Poaceae (Gramineae) <text:span text:style-name="T84">– </text:span>Мятликовые (Злаковые)</text:p>
      <text:p text:style-name="P133"/>
      <text:p text:style-name="P132"><text:span text:style-name="T73">30</text:span><text:span text:style-name="T85">. <text:s/></text:span><text:span text:style-name="T72">Agrostis clavata</text:span> <text:s/>Trin. – Полевица булавовидная</text:p>
      <text:p text:style-name="P132"><text:span text:style-name="T73">31</text:span><text:span text:style-name="T85">. <text:s/></text:span><text:span text:style-name="T72">Agrostis gigantean</text:span> <text:s/>Roth – Полевица гигантская</text:p>
      <text:p text:style-name="P132"><text:span text:style-name="T85">3</text:span><text:span text:style-name="T73">2</text:span><text:span text:style-name="T85">. <text:s/></text:span><text:span text:style-name="T72">Agrostis stolonifera</text:span> <text:s/>L. – Полевица побегоносная</text:p>
      <text:p text:style-name="P132"><text:span text:style-name="T73">33</text:span><text:span text:style-name="T85">. <text:s/></text:span><text:span text:style-name="T72">Agrostis tenuis</text:span> <text:s/>Sibth. – Полевица тонкая</text:p>
      <text:p text:style-name="P132"><text:span text:style-name="T73">34</text:span><text:span text:style-name="T85">. <text:s/></text:span><text:span text:style-name="T72">Alopecurus aequalis</text:span> <text:s/>Sobol. – Лисохвост равный</text:p>
      <text:p text:style-name="P132"><text:span text:style-name="T73">35</text:span><text:span text:style-name="T85">. </text:span><text:span text:style-name="T72">Alopecurus pratensis </text:span><text:s/>L. – <text:s/>Лисохвост луговой</text:p>
      <text:p text:style-name="P132"><text:span text:style-name="T73">36</text:span><text:span text:style-name="T85">. </text:span><text:span text:style-name="T72">Brachypodium pinnatum</text:span> <text:s/>(L.) Beauv. – Коротконожка перистая</text:p>
      <text:p text:style-name="P132"><text:span text:style-name="T73">37</text:span><text:span text:style-name="T85">. </text:span><text:span text:style-name="T86">Brachypodium</text:span><text:span text:style-name="T72"> sylvaticum </text:span><text:s/>(Huds.) Beauv. – Коротконожка лесная</text:p>
      <text:p text:style-name="P132"><text:span text:style-name="T73">38</text:span><text:span text:style-name="T85">. </text:span><text:span text:style-name="T72">Bromopsis inermis <text:s/></text:span>(Leyss.) Holub – Кострец безостый</text:p>
      <text:p text:style-name="P132"><text:span text:style-name="T73">39</text:span><text:span text:style-name="T85">. </text:span><text:span text:style-name="T72">Calamagrostis arundinacea</text:span> (L.) Roth – Вейник тростниковый</text:p>
      <text:p text:style-name="P132"><text:span text:style-name="T73">40</text:span><text:span text:style-name="T85">. </text:span><text:span text:style-name="T86">Calamagrostis </text:span><text:span text:style-name="T72">epigeios</text:span> (L.) Roth – Вейник неземный</text:p>
      <text:p text:style-name="P132"><text:span text:style-name="T73">41</text:span><text:span text:style-name="T85">. </text:span><text:span text:style-name="T86">Calamagrostis </text:span><text:span text:style-name="T72">purpurea </text:span>(Trin.) Trin. – Вейник <text:s/>пурпурный</text:p>
      <text:p text:style-name="P132"><text:span text:style-name="T73">42</text:span><text:span text:style-name="T85">. </text:span><text:span text:style-name="T86">Calamagrostis </text:span><text:span text:style-name="T72">obtusata </text:span><text:s/>Trin. – <text:s/>Вейник притупленный</text:p>
      <text:p text:style-name="P132"><text:span text:style-name="T73">43</text:span><text:span text:style-name="T85">. </text:span><text:span text:style-name="T86">Calamagrostis </text:span><text:span text:style-name="T72">pavlovii</text:span> Roshev. – Вейник <text:s/>Павлова</text:p>
      <text:p text:style-name="P132"><text:span text:style-name="T73">44</text:span><text:span text:style-name="T85">. </text:span><text:span text:style-name="T72">Dactylis glomerata</text:span> <text:s/>L.– Ежа сборная</text:p>
      <text:p text:style-name="P132"><text:span text:style-name="T73">45</text:span><text:span text:style-name="T85">. </text:span><text:span text:style-name="T72">Deschampsia caespitosa </text:span><text:s/>(L.) Btauv. – Щучка дернистая</text:p>
      <text:p text:style-name="P132"><text:span text:style-name="T73">46</text:span><text:span text:style-name="T85">. </text:span><text:span text:style-name="T72">Echinochloa crusgalli </text:span><text:s/>(L.) Beauv. – Ежовник обыкновенный</text:p>
      <text:p text:style-name="P132"><text:span text:style-name="T73">47</text:span><text:span text:style-name="T85">. </text:span><text:span text:style-name="T72">Elymus caninus</text:span> (L.) L. – Пырейник собачий</text:p>
      <text:p text:style-name="P132"><text:span text:style-name="T73">48</text:span><text:span text:style-name="T85">. </text:span><text:span text:style-name="T86">Elymus</text:span><text:span text:style-name="T72"> mutabilis </text:span>(Drob.) Tzvtl. – Пырейник изменчивый</text:p>
      <text:p text:style-name="P132"><text:span text:style-name="T73">49</text:span><text:span text:style-name="T85">. </text:span><text:span text:style-name="T86">Elymus </text:span><text:span text:style-name="T72">sibiricus</text:span> <text:s/>L. – Пырейник сибирский</text:p>
      <text:p text:style-name="P132"><text:span text:style-name="T73">50</text:span><text:span text:style-name="T85">. </text:span><text:span text:style-name="T86">Elymus </text:span><text:span text:style-name="T72"><text:s/>repens </text:span><text:s/>(L. ) Nevski – Пырейник ползучий</text:p>
      <text:p text:style-name="P132"><text:span text:style-name="T73">51</text:span><text:span text:style-name="T85">. </text:span><text:span text:style-name="T72">Festuca gigantea</text:span> <text:s/>(L.) Vill. – Овсяница гигантская</text:p>
      <text:p text:style-name="P132"><text:span text:style-name="T73">52</text:span><text:span text:style-name="T85">. </text:span><text:span text:style-name="T72">Festuca altissima</text:span> All. – Овсяница Высочайшая</text:p>
      <text:p text:style-name="P132"><text:span text:style-name="T73">53</text:span><text:span text:style-name="T85">. </text:span><text:span text:style-name="T86">Festuca</text:span><text:span text:style-name="T72"> pratensis</text:span> <text:s/>Huds. – Овсяница луговая</text:p>
      <text:p text:style-name="P132"><text:span text:style-name="T73">54</text:span><text:span text:style-name="T85">. </text:span><text:span text:style-name="T86">Festuca</text:span><text:span text:style-name="T72"> rubra</text:span> L. – Овсяница красная</text:p>
      <text:p text:style-name="P132"><text:span text:style-name="T73">55</text:span><text:span text:style-name="T85">. </text:span><text:span text:style-name="T72">Glyceria notata</text:span> Chevall. ( G. plicata (Fries) Fries ) – Манник <text:s/>отмеченный складчатый</text:p>
      <text:p text:style-name="P132"><text:span text:style-name="T73">56</text:span><text:span text:style-name="T85">. </text:span><text:span text:style-name="T86">Glyceria </text:span><text:span text:style-name="T72"><text:s/>triflora </text:span>(Korsh.) Kom. – Манник трехцветковый</text:p>
      <text:p text:style-name="P132"><text:soft-page-break/><text:span text:style-name="T73">57</text:span><text:span text:style-name="T85">. </text:span><text:span text:style-name="T72">Helictotrichon <text:s/>pubescens </text:span>(Huds.) Pilg. – Овсец <text:s/>пушистый</text:p>
      <text:p text:style-name="P132"><text:span text:style-name="T73">58</text:span><text:span text:style-name="T85">. </text:span><text:span text:style-name="T72">Hierochloe sibirica </text:span>(Tzvelev) Czer. – Зубровка сибирская</text:p>
      <text:p text:style-name="P132"><text:span text:style-name="T73">59</text:span><text:span text:style-name="T85">. </text:span><text:span text:style-name="T86">M. </text:span><text:span text:style-name="T72">nutans </text:span><text:s/>L. – П. поникающий</text:p>
      <text:p text:style-name="P132"><text:span text:style-name="T73">60</text:span><text:span text:style-name="T85">.</text:span><text:span text:style-name="T86"> </text:span><text:span text:style-name="T72">Milium effusum </text:span><text:s/>L. – Бор развесистый</text:p>
      <text:p text:style-name="P132"><text:span text:style-name="T73">61</text:span><text:span text:style-name="T85">. </text:span><text:span text:style-name="T72">Phalaroides arundinacea </text:span><text:s/>(L.) Rausch. – Канареечник тростниковидный</text:p>
      <text:p text:style-name="P132"><text:span text:style-name="T73">62</text:span><text:span text:style-name="T85">. </text:span><text:span text:style-name="T72">Phleum <text:s/>pratense </text:span><text:s/>L. – Т. луговая</text:p>
      <text:p text:style-name="P132"><text:span text:style-name="T73">63</text:span><text:span text:style-name="T85">. </text:span><text:span text:style-name="T72">Poa <text:s/>nemoralis</text:span> <text:s/>L. – М. лесной</text:p>
      <text:p text:style-name="P132"><text:span text:style-name="T73">64</text:span><text:span text:style-name="T85">. </text:span><text:span text:style-name="T86">Poa </text:span><text:span text:style-name="T72"><text:s/>palustris </text:span><text:s/>L. – М. болотный</text:p>
      <text:p text:style-name="P132"><text:span text:style-name="T73">65</text:span><text:span text:style-name="T85">. </text:span><text:span text:style-name="T86">Poa </text:span><text:span text:style-name="T72">pratensis</text:span> <text:s/>L. – М. луговой</text:p>
      <text:p text:style-name="P132"><text:span text:style-name="T73">66</text:span><text:span text:style-name="T85">. </text:span><text:span text:style-name="T86">Poa </text:span><text:span text:style-name="T72"><text:s/>remota</text:span> Forsell. – М. расставленный</text:p>
      <text:p text:style-name="P132"><text:span text:style-name="T73">67</text:span><text:span text:style-name="T85">. </text:span><text:span text:style-name="T86">Poa </text:span><text:span text:style-name="T72">sibirica</text:span> <text:s/>Roshev. – М. сибирский</text:p>
      <text:p text:style-name="P132"><text:span text:style-name="T73">68</text:span><text:span text:style-name="T85">. </text:span><text:span text:style-name="T86">Poa </text:span><text:span text:style-name="T72">supin</text:span>e <text:s/>Schrad. – М. приземистый</text:p>
      <text:p text:style-name="P132"><text:span text:style-name="T73">69</text:span><text:span text:style-name="T85">. </text:span><text:span text:style-name="T86">Poa </text:span><text:span text:style-name="T72">trivialis <text:s/></text:span>L. – М. обыкновенный</text:p>
      <text:p text:style-name="P132"><text:span text:style-name="T73">70</text:span><text:span text:style-name="T85">. </text:span><text:span text:style-name="T72">Scolochloa festucacea </text:span><text:s/>(Willd.) Link – Тростянка овсяницевидная</text:p>
      <text:p text:style-name="P132"><text:span text:style-name="T73">71</text:span><text:span text:style-name="T85">. </text:span><text:span text:style-name="T72">Setaria <text:s/>pumila</text:span> (Poir.) Schult. – Щетинник сизый</text:p>
      <text:p text:style-name="P132"><text:span text:style-name="T73">72</text:span><text:span text:style-name="T85">. </text:span><text:span text:style-name="T86">Setaria</text:span><text:span text:style-name="T72"> viridis</text:span> <text:s/>(L.) Beauv. – Щетинник зеленый</text:p>
      <text:p text:style-name="P132"><text:span text:style-name="T73">73</text:span><text:span text:style-name="T85">. </text:span><text:span text:style-name="T72">Trisetum sibiricum</text:span> <text:s/>Rupr. – Трищетинник сибирский</text:p>
      <text:p text:style-name="P132"/>
      <text:p text:style-name="P133">1<text:span text:style-name="T78">6</text:span>. Семейство Cyperaceae - <text:s/>Осоковые</text:p>
      <text:p text:style-name="P133"/>
      <text:p text:style-name="P132"><text:span text:style-name="T73">74</text:span><text:span text:style-name="T87">. </text:span><text:span text:style-name="T72">Carex acuta</text:span> <text:s/>L. – Осока острая</text:p>
      <text:p text:style-name="P132"><text:span text:style-name="T73">75</text:span><text:span text:style-name="T87">. </text:span><text:span text:style-name="T88">Carex </text:span><text:span text:style-name="T72">appropinquata </text:span><text:s/>Schum. – Осока сближенная</text:p>
      <text:p text:style-name="P132"><text:span text:style-name="T73">76</text:span><text:span text:style-name="T87">. </text:span><text:span text:style-name="T88">Carex </text:span><text:span text:style-name="T72"><text:s/>arnellii</text:span> <text:s/>Christ – Осока Арнелля</text:p>
      <text:p text:style-name="P132"><text:span text:style-name="T73">77</text:span><text:span text:style-name="T87">. </text:span><text:span text:style-name="T72">Carex atherode</text:span>s Spreng. (Carex orthostachys C.A. Mey.) – Осока остистая</text:p>
      <text:p text:style-name="P132"><text:span text:style-name="T73">78</text:span><text:span text:style-name="T87">. </text:span><text:span text:style-name="T72">Carex canescens </text:span>L. – Осока седеющая</text:p>
      <text:p text:style-name="P132"><text:span text:style-name="T73">79</text:span><text:span text:style-name="T87">. </text:span><text:span text:style-name="T88">Carex </text:span><text:span text:style-name="T72"><text:s/>caespitosa</text:span> <text:s/>L. – Осока <text:s/>дернистая</text:p>
      <text:p text:style-name="P132"><text:span text:style-name="T73">80</text:span><text:span text:style-name="T87">. </text:span><text:span text:style-name="T72">Carex curaica</text:span> Kunth – Осока курайская</text:p>
      <text:p text:style-name="P132"><text:span text:style-name="T87">8</text:span><text:span text:style-name="T73">1</text:span><text:span text:style-name="T87">. </text:span><text:span text:style-name="T88">Carex </text:span><text:span text:style-name="T72">elongata </text:span><text:s/>L.– Осока удлиненная</text:p>
      <text:p text:style-name="P132"><text:span text:style-name="T73">82</text:span><text:span text:style-name="T87">. </text:span><text:span text:style-name="T72">Carex enervis </text:span>C.A. Mey. – Осока безжилковая</text:p>
      <text:p text:style-name="P132"><text:span text:style-name="T73">83</text:span><text:span text:style-name="T87">. </text:span><text:span text:style-name="T72">Сarex juncella </text:span>(Fries) Th. Fries – Осока ситничек</text:p>
      <text:p text:style-name="P132"><text:span text:style-name="T73">84</text:span><text:span text:style-name="T87">. </text:span><text:span text:style-name="T88">Carex </text:span><text:span text:style-name="T72">lasiocarpa</text:span> <text:s/>Ehrh. – Осока волосистоплодная</text:p>
      <text:p text:style-name="P132"><text:span text:style-name="T73">85</text:span><text:span text:style-name="T87">. </text:span><text:span text:style-name="T88">Carex </text:span><text:span text:style-name="T72">macroura</text:span> <text:s/>Meinsh. – Осока большехвостая</text:p>
      <text:p text:style-name="P132"><text:span text:style-name="T73">86</text:span><text:span text:style-name="T87">. </text:span><text:span text:style-name="T88">Carex </text:span><text:span text:style-name="T72">muricata</text:span> <text:s/>L. – <text:s/>Осока колючковатая</text:p>
      <text:p text:style-name="P132"><text:span text:style-name="T73">87</text:span><text:span text:style-name="T87">. </text:span><text:span text:style-name="T88">Carex </text:span><text:span text:style-name="T72">pallescens</text:span> L. – Осока бледноватая</text:p>
      <text:p text:style-name="P132"><text:span text:style-name="T73">88</text:span><text:span text:style-name="T87">. </text:span><text:span text:style-name="T88">Carex </text:span><text:span text:style-name="T72"><text:s/>praecox </text:span><text:s/>Schreb. – Осока ранняя</text:p>
      <text:p text:style-name="P132"><text:span text:style-name="T73">89</text:span><text:span text:style-name="T87">. </text:span><text:span text:style-name="T88">Carex </text:span><text:span text:style-name="T72">pseudocyperus</text:span> <text:s/>L. – Осока ложносытевая</text:p>
      <text:p text:style-name="P132"><text:span text:style-name="T73">90</text:span><text:span text:style-name="T87">. </text:span><text:span text:style-name="T88">Carex </text:span><text:span text:style-name="T72"><text:s/>rhynchophysa </text:span><text:s/>C.A.Mey. – Осока вздутоносая</text:p>
      <text:p text:style-name="P132"><text:span text:style-name="T73">91</text:span><text:span text:style-name="T87">. </text:span><text:span text:style-name="T88">Carex </text:span><text:span text:style-name="T72">rostrata </text:span><text:s/>Stokes – Осока кругловатая</text:p>
      <text:p text:style-name="P132"><text:span text:style-name="T87">9</text:span><text:span text:style-name="T73">2</text:span><text:span text:style-name="T87">. </text:span><text:span text:style-name="T88">Carex </text:span><text:span text:style-name="T72">vevicaria</text:span> <text:s/>L. <text:span text:style-name="T84">–</text:span> пузырчатая</text:p>
      <text:p text:style-name="P132"><text:span text:style-name="T73">93</text:span><text:span text:style-name="T87">. </text:span><text:span text:style-name="T88">Carex </text:span><text:span text:style-name="T72"><text:s/>vulpina</text:span> <text:s/>L. – Осока лисья</text:p>
      <text:p text:style-name="P132"><text:span text:style-name="T73">94</text:span><text:span text:style-name="T87">. </text:span><text:span text:style-name="T88">Carex </text:span><text:span text:style-name="T72"><text:s/>ovalis</text:span> <text:s/>Good. – Осокаовальная</text:p>
      <text:p text:style-name="P132"><text:span text:style-name="T73">95</text:span><text:span text:style-name="T87">. </text:span><text:span text:style-name="T72">Eleocharis acicularis</text:span> <text:s/>(L.) Roem.et Schlt. – Болотница игольчатая</text:p>
      <text:p text:style-name="P132"><text:span text:style-name="T73">96</text:span><text:span text:style-name="T87">. </text:span><text:span text:style-name="T72">Eleocharis austriaca</text:span> Hayek <text:s/>– Болотница австрийская</text:p>
      <text:p text:style-name="P132"><text:span text:style-name="T73">97</text:span><text:span text:style-name="T87">. </text:span><text:span text:style-name="T72">Eleocharis mamillata</text:span> Lindb. Fil. – Болотница сосочковая</text:p>
      <text:p text:style-name="P132"><text:span text:style-name="T73">98</text:span><text:span text:style-name="T87">. </text:span><text:span text:style-name="T88">Eleocharis</text:span><text:span text:style-name="T72"> palustris</text:span> <text:s/>(L.) Roem. et Schult. – Болотница болотная</text:p>
      <text:p text:style-name="P132"><text:span text:style-name="T73">99</text:span><text:span text:style-name="T87">. </text:span><text:span text:style-name="T72">S. radicans <text:s/>Schkuhr <text:s/></text:span>– К. укореняющийся</text:p>
      <text:p text:style-name="P132"><text:span text:style-name="T73">100</text:span><text:span text:style-name="T87">. </text:span><text:span text:style-name="T72">S. sylvaticu</text:span>s <text:s/>L. – <text:s/>К. лесной</text:p>
      <text:p text:style-name="P132"/>
      <text:p text:style-name="P133">1<text:span text:style-name="T78">7</text:span>. Семейство <text:s/>Araceae <text:s/><text:span text:style-name="T84">–</text:span> Арониковые</text:p>
      <text:p text:style-name="P133"/>
      <text:p text:style-name="P132"><text:span text:style-name="T89">1</text:span><text:span text:style-name="T73">01</text:span><text:span text:style-name="T89">. </text:span><text:span text:style-name="T72">Acorus calamus </text:span><text:s/>L. – Аир обыкновенный</text:p>
      <text:p text:style-name="P132"><text:span text:style-name="T73">10</text:span><text:span text:style-name="T89">2. </text:span><text:span text:style-name="T72">Calla palustris</text:span> <text:s/>L. – Белокрыльник болотный</text:p>
      <text:p text:style-name="P133"><text:soft-page-break/></text:p>
      <text:p text:style-name="P133">1<text:span text:style-name="T78">8</text:span>.Семейство Juncaginaceae - <text:s/>Ситниковые</text:p>
      <text:p text:style-name="P133"/>
      <text:p text:style-name="P132"><text:span text:style-name="T89">1</text:span><text:span text:style-name="T73">03</text:span><text:span text:style-name="T89">. </text:span><text:span text:style-name="T72">Juncus <text:s/>articulatus</text:span> <text:s/>L. – Ситник <text:s/>членистый</text:p>
      <text:p text:style-name="P132"><text:span text:style-name="T73">104</text:span><text:span text:style-name="T89">. </text:span><text:span text:style-name="T90">Juncus</text:span><text:span text:style-name="T72"> alpino-articulatus</text:span> Chaix (J. alpinus Vill.) – Ситник альпийско-членистый</text:p>
      <text:p text:style-name="P132"><text:span text:style-name="T73">105</text:span><text:span text:style-name="T89">. </text:span><text:span text:style-name="T90">Juncus</text:span><text:span text:style-name="T72"> bufonius</text:span> <text:s/>L. – Ситник жабий</text:p>
      <text:p text:style-name="P132"><text:span text:style-name="T73">106</text:span><text:span text:style-name="T89">. </text:span><text:span text:style-name="T90">Juncus </text:span><text:span text:style-name="T72">compressus</text:span> <text:s/>Jacq. – Ситник сплюснутый</text:p>
      <text:p text:style-name="P132"><text:span text:style-name="T73">107</text:span><text:span text:style-name="T89">. </text:span><text:span text:style-name="T90">Juncus</text:span><text:span text:style-name="T72"> filiformis</text:span> <text:s/>L. – Ситник нитевидный</text:p>
      <text:p text:style-name="P132"><text:span text:style-name="T73">108</text:span><text:span text:style-name="T89">. </text:span><text:span text:style-name="T72">Luzula pallescens</text:span> <text:s/>Sw. – Ожика бледноватая</text:p>
      <text:p text:style-name="P133"/>
      <text:p text:style-name="P133"><text:span text:style-name="T78">19</text:span>. Семейство Liliaceae <text:span text:style-name="T84">–</text:span> Лилейные</text:p>
      <text:p text:style-name="P133"/>
      <text:p text:style-name="P132"><text:span text:style-name="T89">1</text:span><text:span text:style-name="T73">09</text:span><text:span text:style-name="T89">. </text:span><text:span text:style-name="T72">Erythronium <text:s/>sibiricum </text:span><text:s/>(Fisch. et C.A.Mey.) Kryl. <text:span text:style-name="T84">– </text:span>Кандык <text:s/>сибирский</text:p>
      <text:p text:style-name="P132"><text:span text:style-name="T73">110</text:span><text:span text:style-name="T89">. </text:span><text:span text:style-name="T72">Gagea granulosa </text:span><text:s/>Turcz. – Гусинолук зернистый</text:p>
      <text:p text:style-name="P132"><text:span text:style-name="T73">111</text:span><text:span text:style-name="T89">. </text:span><text:span text:style-name="T72">Lilium pilosiusculum</text:span> (Freyn) Miscz. – Лилия саранка</text:p>
      <text:p text:style-name="P132"/>
      <text:p text:style-name="P133"><text:span text:style-name="T78">20</text:span>. Семейство <text:s/>Convallariaceae <text:span text:style-name="T84">–</text:span> Ландышевые</text:p>
      <text:p text:style-name="P133"/>
      <text:p text:style-name="P132"><text:span text:style-name="T89">1</text:span><text:span text:style-name="T73">12</text:span><text:span text:style-name="T89">. </text:span><text:span text:style-name="T72">Majanthemum bifolium</text:span> <text:s/>(L.) F.W/Schmidt – Майник двулистный</text:p>
      <text:p text:style-name="P132"><text:span text:style-name="T73">113</text:span><text:span text:style-name="T89">. </text:span><text:span text:style-name="T72">Polygonatum humile</text:span> <text:s/>Fisch. ex Maxim. – Купена низкая</text:p>
      <text:p text:style-name="P132"><text:span text:style-name="T73">114</text:span><text:span text:style-name="T89">. </text:span><text:span text:style-name="T90">Polygonatum </text:span><text:span text:style-name="T72">odoratum</text:span> (Mill.) Druce – Купена душистая</text:p>
      <text:p text:style-name="P132"/>
      <text:p text:style-name="P133">2<text:span text:style-name="T78">1</text:span>. Семейство <text:s/>Trilliaceae <text:s/><text:span text:style-name="T84">–</text:span> Триллиевые</text:p>
      <text:p text:style-name="P133"/>
      <text:p text:style-name="P132"><text:span text:style-name="T89">1</text:span><text:span text:style-name="T73">15</text:span><text:span text:style-name="T89">. </text:span><text:span text:style-name="T72">Paris quadrifolia</text:span> <text:s/>L. – Вороний глаз четырехлистный</text:p>
      <text:p text:style-name="P132"/>
      <text:p text:style-name="P133">2<text:span text:style-name="T78">2</text:span>. Семейство Melanthiaceae - <text:s/>Осенниковые</text:p>
      <text:p text:style-name="P133"/>
      <text:p text:style-name="P132"><text:span text:style-name="T91">1</text:span><text:span text:style-name="T73">16</text:span><text:span text:style-name="T91">. </text:span><text:span text:style-name="T72">Veratrum lobelianum </text:span><text:s/>Bernh. – Черемица Лобеля</text:p>
      <text:p text:style-name="P132"><text:span text:style-name="T73">117</text:span><text:span text:style-name="T91">. </text:span><text:span text:style-name="T92">Veratrum</text:span><text:span text:style-name="T72"> nigrum</text:span> <text:s/>L. – Черемица черная</text:p>
      <text:p text:style-name="P132"/>
      <text:p text:style-name="P133">2<text:span text:style-name="T78">3</text:span>. Семейство <text:s/>Alliaceae <text:span text:style-name="T84">–</text:span> Луковые</text:p>
      <text:p text:style-name="P133"/>
      <text:p text:style-name="P132"><text:span text:style-name="T91">1</text:span><text:span text:style-name="T73">18</text:span><text:span text:style-name="T91">. </text:span><text:span text:style-name="T72">Alliaceae obliquum</text:span> <text:s/>L. – Луковы<text:span text:style-name="T91">й </text:span>косой</text:p>
      <text:p text:style-name="P132"><text:span text:style-name="T73">119</text:span><text:span text:style-name="T91">. </text:span><text:span text:style-name="T72">Alliaceae schoenoprasum</text:span> <text:s/>L. – Луковы<text:span text:style-name="T91">й </text:span><text:s/>скорода</text:p>
      <text:p text:style-name="P132"><text:span text:style-name="T73">120</text:span><text:span text:style-name="T91">. </text:span><text:span text:style-name="T72">Alliaceae microdictyon </text:span><text:s/>Prokh. (A. victorialis) – Луковы<text:span text:style-name="T91">й</text:span> победный, черемша</text:p>
      <text:p text:style-name="P132"/>
      <text:p text:style-name="P133">2<text:span text:style-name="T78">4</text:span>. Семейство <text:s/>Salicaceae <text:span text:style-name="T84">–</text:span> Ивовые</text:p>
      <text:p text:style-name="P133"/>
      <text:p text:style-name="P132"><text:span text:style-name="T91">1</text:span><text:span text:style-name="T73">21</text:span><text:span text:style-name="T91">. </text:span><text:span text:style-name="T72">Populus laurifolia</text:span> <text:s/>Ledeb. – Тополь лавролистный</text:p>
      <text:p text:style-name="P132"><text:span text:style-name="T73">1</text:span><text:span text:style-name="T91">2</text:span><text:span text:style-name="T73">2</text:span><text:span text:style-name="T91">. </text:span><text:span text:style-name="T92">Populus</text:span><text:span text:style-name="T72"> nigra</text:span> <text:s/>L.– Тополь черный</text:p>
      <text:p text:style-name="P132"><text:span text:style-name="T73">12</text:span><text:span text:style-name="T91">3. Populus</text:span> tremula <text:s/>L. – Тополь дрожащий, осина</text:p>
      <text:p text:style-name="P132"><text:span text:style-name="T73">12</text:span><text:span text:style-name="T91">4. </text:span><text:span text:style-name="T72">Salix alba</text:span> <text:s/>L. – Ива белая</text:p>
      <text:p text:style-name="P132"><text:span text:style-name="T73">12</text:span><text:span text:style-name="T91">5. </text:span><text:span text:style-name="T92">Salix</text:span><text:span text:style-name="T72"> bebbiana</text:span> <text:s/>Sarg. – Ива Бебба</text:p>
      <text:p text:style-name="P132"><text:span text:style-name="T73">12</text:span><text:span text:style-name="T91">6. </text:span><text:span text:style-name="T92">Salix</text:span><text:span text:style-name="T72"> caprea</text:span> <text:s/>L. – Ива козья</text:p>
      <text:p text:style-name="P132"><text:span text:style-name="T73">12</text:span><text:span text:style-name="T91">7. </text:span><text:span text:style-name="T92">Salix</text:span><text:span text:style-name="T72"> cinerea</text:span> <text:s/>L.– Ива пепельно-белая</text:p>
      <text:p text:style-name="P132"><text:span text:style-name="T73">12</text:span><text:span text:style-name="T91">8. </text:span><text:span text:style-name="T92">Salix</text:span><text:span text:style-name="T72"> dasyclados</text:span> <text:s/>Wimm. – Ива шертистопобеговая</text:p>
      <text:p text:style-name="P132"><text:span text:style-name="T73">12</text:span><text:span text:style-name="T91">9. </text:span><text:span text:style-name="T92">Salix</text:span><text:span text:style-name="T72"> pentandra</text:span> <text:s/>L. – Ива <text:s/>пятитычинковая</text:p>
      <text:p text:style-name="P132"><text:span text:style-name="T91">1</text:span><text:span text:style-name="T73">30</text:span><text:span text:style-name="T91">. </text:span><text:span text:style-name="T92">Salix</text:span><text:span text:style-name="T72"> pyrolifolia</text:span> <text:s/>Ledeb. – Ива грушанколистная</text:p>
      <text:p text:style-name="P132"><text:span text:style-name="T91">1</text:span><text:span text:style-name="T73">31</text:span><text:span text:style-name="T91">. </text:span><text:span text:style-name="T92">Salix</text:span><text:span text:style-name="T72"> rorida</text:span> <text:s/>Laksch. – Ива росистая</text:p>
      <text:p text:style-name="P132"><text:span text:style-name="T91">1</text:span><text:span text:style-name="T73">31</text:span><text:span text:style-name="T91">. </text:span><text:span text:style-name="T92">Salix</text:span><text:span text:style-name="T72"> triandra</text:span> <text:s/>L. – Ива трехтычинковая</text:p>
      <text:p text:style-name="P132"><text:span text:style-name="T91">13</text:span><text:span text:style-name="T73">2</text:span><text:span text:style-name="T91">. </text:span><text:span text:style-name="T92">Salix </text:span><text:span text:style-name="T72">viminalis</text:span> <text:s/>L. – Ива прутовидная</text:p>
      <text:p text:style-name="P132"><text:soft-page-break/></text:p>
      <text:p text:style-name="P133">2<text:span text:style-name="T78">5</text:span>. Семейство <text:s/>Betulaceae <text:span text:style-name="T84">–</text:span> Березовые</text:p>
      <text:p text:style-name="P133"/>
      <text:p text:style-name="P132"><text:span text:style-name="T73">133.</text:span><text:span text:style-name="T77"> </text:span><text:span text:style-name="T72">Betula pendula </text:span><text:s/>Roth – Береза повислая</text:p>
      <text:p text:style-name="P132"><text:span text:style-name="T73">134. </text:span><text:span text:style-name="T72">Betula pubescens</text:span> Ehrh. – Б<text:span text:style-name="T73">ереза</text:span> белая</text:p>
      <text:p text:style-name="P132"><text:span text:style-name="T73">135. </text:span><text:span text:style-name="T72">Duschekia fruticosa</text:span> (Rupr.) Pouzar – Ольховник кустарниковый</text:p>
      <text:p text:style-name="P132"/>
      <text:p text:style-name="P133">2<text:span text:style-name="T78">6</text:span>. Семейство <text:s/>Cannabaceae – Коноплевые</text:p>
      <text:p text:style-name="P133"/>
      <text:p text:style-name="P132"><text:span text:style-name="T93">136. </text:span><text:span text:style-name="T72">Cannabis sativa </text:span><text:s/>L. – Конопля посевная</text:p>
      <text:p text:style-name="P132"><text:span text:style-name="T93">137. </text:span><text:span text:style-name="T72">Humulus lupulus</text:span> <text:s/>L. – Хмель обыкновенный</text:p>
      <text:p text:style-name="P132"/>
      <text:p text:style-name="P133">2<text:span text:style-name="T78">7</text:span>. Семейство <text:s/>Urticaceae <text:span text:style-name="T84">–</text:span> Крапивные</text:p>
      <text:p text:style-name="P133"/>
      <text:p text:style-name="P132"><text:span text:style-name="T93">138. </text:span><text:span text:style-name="T72">Urtica dioica </text:span><text:s/>L. – Крапива двудомная</text:p>
      <text:p text:style-name="P132"><text:span text:style-name="T93">139. </text:span><text:span text:style-name="T94">Urtica</text:span><text:span text:style-name="T72"> urens</text:span> <text:s/>L. – К<text:span text:style-name="T93">рапива</text:span> жгучая</text:p>
      <text:p text:style-name="P132"/>
      <text:p text:style-name="P133">2<text:span text:style-name="T78">8</text:span>. Семейство <text:s/>Polygonaceae <text:span text:style-name="T84">–</text:span> <text:s/>Гречишные</text:p>
      <text:p text:style-name="P133"/>
      <text:p text:style-name="P132"><text:span text:style-name="T93">140. </text:span><text:span text:style-name="T72">Fallopia convolvulus</text:span> (L.) A.Love – Гречишка вьюнковая</text:p>
      <text:p text:style-name="P132"><text:span text:style-name="T93">141. </text:span><text:span text:style-name="T72">Aconogonon alpinum</text:span> <text:s/>(All.) Schur – Таран альпийский</text:p>
      <text:p text:style-name="P132"><text:span text:style-name="T93">142. </text:span><text:span text:style-name="T72">Persicaria amphibia </text:span><text:s/>(L.) S.F.Gray <text:s/>– Горец. земноводный</text:p>
      <text:p text:style-name="P132"><text:span text:style-name="T93">143. </text:span><text:span text:style-name="T94">Persicaria</text:span><text:span text:style-name="T72"> hydropiper</text:span> <text:s/>(L.) Spach – Горец. перечный</text:p>
      <text:p text:style-name="P132"><text:span text:style-name="T93">144. </text:span><text:span text:style-name="T94">Persicaria </text:span><text:span text:style-name="T72">lapathifolia</text:span> <text:s/>(L.) S.F.Gray – Горец. развесистый</text:p>
      <text:p text:style-name="P132"><text:span text:style-name="T93">145. </text:span><text:span text:style-name="T72">Polygonum <text:s/>aviculare</text:span> L. – Спорыш <text:s/>птичий</text:p>
      <text:p text:style-name="P132"><text:span text:style-name="T93">146. </text:span><text:span text:style-name="T72">Bistorta <text:s/>major</text:span> <text:s/>S.F.Gray – Змеевик большой</text:p>
      <text:p text:style-name="P132"><text:span text:style-name="T93">147. </text:span><text:span text:style-name="T72">Bistorta vivipara</text:span> (L.) S.F. Gray (Polygonum viviparum L.) – Змеевик живородящий</text:p>
      <text:p text:style-name="P132"><text:span text:style-name="T93">148. </text:span><text:span text:style-name="T72">Rumex acetosella </text:span><text:s/>L. – Щавель воробьиный</text:p>
      <text:p text:style-name="P132"><text:span text:style-name="T93">149. </text:span><text:span text:style-name="T72">Rumex <text:s/>aquaticus </text:span><text:s/>L. – Щавель водяной</text:p>
      <text:p text:style-name="P132"><text:span text:style-name="T93">150. </text:span><text:span text:style-name="T72">Rumex <text:s/>maritimus</text:span> <text:s/>L. – Щавель приморский</text:p>
      <text:p text:style-name="P132"><text:span text:style-name="T93">151. </text:span><text:span text:style-name="T72">Rumex pseudonatronatus</text:span> – Щавель ложносолончаковый</text:p>
      <text:p text:style-name="P132"><text:span text:style-name="T93">152. </text:span><text:span text:style-name="T72">Rumex <text:s/>thyrsiflorus</text:span> <text:s/>Fingerh. – Щавель пирамидальный</text:p>
      <text:p text:style-name="P132"/>
      <text:p text:style-name="P133"><text:span text:style-name="T78">29</text:span>. Семейство Chenopodiaceae <text:span text:style-name="T84">–</text:span> Маревые</text:p>
      <text:p text:style-name="P133"/>
      <text:p text:style-name="P132"><text:span text:style-name="T93">153. </text:span><text:span text:style-name="T72">Atriplex sagittata</text:span> Borkh. – Лебеда стреловидная<text:tab/></text:p>
      <text:p text:style-name="P132"><text:span text:style-name="T93">154. </text:span><text:span text:style-name="T94">Atriplex</text:span><text:span text:style-name="T72"> patula </text:span><text:s/>L. – Лебеда раскидистая<text:tab/></text:p>
      <text:p text:style-name="P132"><text:span text:style-name="T93">155. </text:span><text:span text:style-name="T72">Axyris amaranthoides</text:span> <text:s/>L. – Аксирис ширицевый<text:tab/></text:p>
      <text:p text:style-name="P134"><text:tab/><text:span text:style-name="T93">156. </text:span><text:span text:style-name="T72">Chenopodium album</text:span> <text:s/>L. – Марь белая<text:tab/></text:p>
      <text:p text:style-name="P134"><text:tab/><text:span text:style-name="T93">157. </text:span><text:span text:style-name="T94">Chenopodium</text:span><text:span text:style-name="T72"> glaucum</text:span> <text:s/>L. – Марь сизая<text:tab/></text:p>
      <text:p text:style-name="P134"><text:tab/><text:span text:style-name="T93">158. </text:span><text:span text:style-name="T94">Chenopodium</text:span><text:span text:style-name="T72"> polyspermum</text:span> <text:s/>L. – Марь многосемянная<text:tab/></text:p>
      <text:p text:style-name="P132"/>
      <text:p text:style-name="P133"><text:s/>3<text:span text:style-name="T78">0</text:span>. Семейство Caryophyllaceae <text:span text:style-name="T84">–</text:span> Гвоздичные</text:p>
      <text:p text:style-name="P132"/>
      <text:p text:style-name="P132"><text:span text:style-name="T93">159. </text:span><text:span text:style-name="T72">Cerastium davuricum </text:span><text:s/>Fisch. ex Spreng. – Ясколка. даурская<text:tab/></text:p>
      <text:p text:style-name="P134"><text:tab/><text:span text:style-name="T93">160. </text:span><text:span text:style-name="T94">Cerastium</text:span><text:span text:style-name="T72"> pauciflorum</text:span> <text:s/>Stev. ex Ser. – Ясколка малоцветковая<text:tab/></text:p>
      <text:p text:style-name="P134"><text:tab/><text:span text:style-name="T93">161. </text:span><text:span text:style-name="T72">Coronaria flos-cuculi</text:span> <text:s/>(L.) R.Br. – Кукушник обыкновенный<text:tab/></text:p>
      <text:p text:style-name="P134"><text:tab/><text:span text:style-name="T93">162. </text:span><text:span text:style-name="T72">Dianthus superbus</text:span> <text:s/>L. – Гвоздика пышная<text:tab/></text:p>
      <text:p text:style-name="P134"><text:tab/><text:span text:style-name="T93">163. </text:span><text:span text:style-name="T72">Melandrium album </text:span><text:s/>(Mill.) Garcke <text:s/>– Дрема белая<text:tab/></text:p>
      <text:p text:style-name="P134"><text:tab/><text:span text:style-name="T93">164. </text:span><text:span text:style-name="T72">Moeringia lateriflora</text:span> <text:s/>(L.) Fenzl – Мерингия бокоцветная<text:tab/></text:p>
      <text:p text:style-name="P134"><text:tab/><text:span text:style-name="T93">165. </text:span><text:span text:style-name="T72">Oberna behen</text:span> <text:s/>(L.) Ikonn. – Хлопушка обыкновенная<text:tab/></text:p>
      <text:p text:style-name="P134"><text:tab/><text:span text:style-name="T93">166. </text:span><text:span text:style-name="T72">Silene nutans</text:span> <text:s/>L. – Смолевка поникшая<text:tab/></text:p>
      <text:p text:style-name="P134"><text:soft-page-break/><text:tab/><text:span text:style-name="T93">167. </text:span><text:span text:style-name="T94">Silene</text:span><text:span text:style-name="T72"> repens</text:span> <text:s/>Patrin – Смолевка ползучая<text:tab/></text:p>
      <text:p text:style-name="P134"><text:tab/><text:span text:style-name="T93">168. </text:span><text:span text:style-name="T72">Spergula sativa</text:span> Boenn. – Торица посевная<text:tab/></text:p>
      <text:p text:style-name="P134"><text:tab/><text:span text:style-name="T93">169. </text:span><text:span text:style-name="T72">Spergularia rubra</text:span> <text:s/>(L.) J. et C. Presl – Торичник красный<text:tab/></text:p>
      <text:p text:style-name="P134"><text:tab/><text:span text:style-name="T93">170. </text:span><text:span text:style-name="T72">Lychnis chalcedonica</text:span> <text:s/>L. – Зорька калхедонская, татарское мыло<text:tab/></text:p>
      <text:p text:style-name="P134"><text:tab/><text:span text:style-name="T93">171. </text:span><text:span text:style-name="T72">Stellaria bungeana</text:span> <text:s/>Fenzl – Звездчатка Бунге<text:tab/></text:p>
      <text:p text:style-name="P134"><text:tab/><text:span text:style-name="T93">172. </text:span><text:span text:style-name="T94">Stellaria </text:span><text:span text:style-name="T72">graminea</text:span> <text:s/>L. – Звездчатка злаковая<text:tab/></text:p>
      <text:p text:style-name="P134"><text:tab/><text:span text:style-name="T93">173. </text:span><text:span text:style-name="T94">Stellaria </text:span><text:span text:style-name="T72"><text:s/>media</text:span> (L.) Vill. – Звездчатка <text:s/>средняя<text:tab/></text:p>
      <text:p text:style-name="P134"><text:s text:c="10"/><text:span text:style-name="T93">174. </text:span><text:span text:style-name="T94">Stellaria </text:span><text:span text:style-name="T72">palustris </text:span><text:s/>Retz. – Звездчатка <text:s/>болотная<text:tab/></text:p>
      <text:p text:style-name="P135"/>
      <text:p text:style-name="P135">3<text:span text:style-name="T78">1</text:span>. Семейство <text:s/>Ranunculaceae <text:span text:style-name="T84">–</text:span> Лютиковые</text:p>
      <text:p text:style-name="P135"/>
      <text:p text:style-name="P136"><text:span text:style-name="T95">175. </text:span><text:span text:style-name="T72">Aconitum anthoroideum</text:span> <text:s/>DC. – Борец анторовидный</text:p>
      <text:p text:style-name="P136"><text:span text:style-name="T95">176. </text:span><text:span text:style-name="T96">Aconitum </text:span><text:span text:style-name="T72">septentrionale</text:span> <text:s/>Koelle – Борец северный</text:p>
      <text:p text:style-name="P136"><text:span text:style-name="T95">177. </text:span><text:span text:style-name="T96">Aconitum </text:span><text:span text:style-name="T72">volubile </text:span><text:s/>Pall. ex Koelle – Борец вьющейся</text:p>
      <text:p text:style-name="P136"><text:span text:style-name="T95">178. </text:span><text:span text:style-name="T72">Actaea erythrocarpa</text:span> <text:s/>Fisch.– Воронец красноплодный</text:p>
      <text:p text:style-name="P136"><text:span text:style-name="T95">179. </text:span><text:span text:style-name="T72">Actaea spicata </text:span>L. – Воронец колосовидный</text:p>
      <text:p text:style-name="P136"><text:span text:style-name="T95">180. </text:span><text:span text:style-name="T96">Actaea</text:span><text:span text:style-name="T72"> spicata</text:span> <text:s/>L. – Воронец колосистый</text:p>
      <text:p text:style-name="P136"><text:span text:style-name="T95">181. </text:span><text:span text:style-name="T72">Anemonoides altaica</text:span> (C.A.Mey.) Holub – Анемоноидее алтайский</text:p>
      <text:p text:style-name="P136"><text:span text:style-name="T95">182. </text:span><text:span text:style-name="T96">Anemonoides </text:span><text:span text:style-name="T72">caerulea</text:span> <text:s/>(DC.) Holub – Анемоноидее голубой</text:p>
      <text:p text:style-name="P136"><text:span text:style-name="T95">183. </text:span><text:span text:style-name="T96">Anemonoides</text:span><text:span text:style-name="T72"> reflexa</text:span> <text:s/>(Stephan) Holub – Анемоноидее отогнутый</text:p>
      <text:p text:style-name="P136"><text:span text:style-name="T95">184. </text:span><text:span text:style-name="T72">Atragene sibirica </text:span><text:s/>Weinm. – Княжик сибирский</text:p>
      <text:p text:style-name="P136"><text:span text:style-name="T95">185. </text:span><text:span text:style-name="T72">Batrachium kauffmannii </text:span><text:s/>(Clerc) V.Krecz.– Шелковник Кауфманна</text:p>
      <text:p text:style-name="P136"><text:span text:style-name="T95">186. </text:span><text:span text:style-name="T96">Batrachium</text:span><text:span text:style-name="T72"> divaricatum</text:span> (Schrank) Wimm. – Шелковник расходящийся</text:p>
      <text:p text:style-name="P136"><text:span text:style-name="T95">187. </text:span><text:span text:style-name="T96">Batrachium</text:span><text:span text:style-name="T72"> peltatum </text:span><text:s/>(Schrank) C.Presl – Шелковник щитовидный</text:p>
      <text:p text:style-name="P136"><text:span text:style-name="T95">188. </text:span><text:span text:style-name="T72">Caltha palustris</text:span> <text:s/>L. – Калужница болотная</text:p>
      <text:p text:style-name="P136"><text:span text:style-name="T95">189. </text:span><text:span text:style-name="T72">Cimicifuga foetida</text:span> <text:s/>L. – Клопогон вонючий</text:p>
      <text:p text:style-name="P136"><text:span text:style-name="T95">190. </text:span><text:span text:style-name="T72">Delphinium elatum</text:span> <text:s/>L. – Шпорник высокий</text:p>
      <text:p text:style-name="P136"><text:span text:style-name="T95">191. </text:span><text:span text:style-name="T72">Pulsatilla <text:s/>patens</text:span> (L.) Mill. – Прострел сон-трава, раскрытый</text:p>
      <text:p text:style-name="P136"><text:span text:style-name="T95">192. </text:span><text:span text:style-name="T72">Ranunculus acris</text:span> <text:s/>L. – Лютик едкий</text:p>
      <text:p text:style-name="P136"><text:span text:style-name="T95">193. </text:span><text:span text:style-name="T96">Ranunculus </text:span><text:span text:style-name="T72">lingua</text:span> L. – Лютик языковидный</text:p>
      <text:p text:style-name="P136"><text:span text:style-name="T95">194. </text:span><text:span text:style-name="T96">Ranunculus</text:span><text:span text:style-name="T72"> monophyllus </text:span><text:s/>Ovcz. – Лютик однолистный</text:p>
      <text:p text:style-name="P136"><text:span text:style-name="T95">195. </text:span><text:span text:style-name="T96">Ranunculus</text:span><text:span text:style-name="T72"> polyanthemos</text:span> <text:s/>L. – Лютик многоцветковый</text:p>
      <text:p text:style-name="P136"><text:span text:style-name="T95">196. </text:span><text:span text:style-name="T96">Ranunculus </text:span><text:span text:style-name="T72">propinguus</text:span> <text:s/>C.A.Mey. – Лютик близкий</text:p>
      <text:p text:style-name="P136"><text:span text:style-name="T95">197. </text:span><text:span text:style-name="T96">Ranunculus</text:span><text:span text:style-name="T72"> radicans</text:span> <text:s/>C.A.Mey. – <text:s/>Лютик укореняющийся</text:p>
      <text:p text:style-name="P136"><text:span text:style-name="T95">198. </text:span><text:span text:style-name="T96">Ranunculus</text:span><text:span text:style-name="T72"> repens </text:span><text:s/>L. – Лютик ползучий</text:p>
      <text:p text:style-name="P136"><text:span text:style-name="T95">199. </text:span><text:span text:style-name="T96">Ranunculus</text:span><text:span text:style-name="T72"> sceleratus </text:span><text:s/>L. – Лютик ядовитый</text:p>
      <text:p text:style-name="P136"><text:span text:style-name="T95">200. </text:span><text:span text:style-name="T72">Thalictrum flavum</text:span> <text:s/>L. – Василистник желтый</text:p>
      <text:p text:style-name="P136"><text:span text:style-name="T95">201. </text:span><text:span text:style-name="T96">Thalictrum </text:span><text:span text:style-name="T72">minus <text:s/></text:span>L. – Василистник малый</text:p>
      <text:p text:style-name="P136"><text:span text:style-name="T95">202. </text:span><text:span text:style-name="T96">Thalictrum</text:span><text:span text:style-name="T72"> simplex </text:span><text:s/>L. – Василистник простой</text:p>
      <text:p text:style-name="P136"><text:span text:style-name="T95">203. </text:span><text:span text:style-name="T72">Trollius asiaticus </text:span><text:s/>L. – Купальница азиатская,</text:p>
      <text:p text:style-name="P136">жарок азиатский</text:p>
      <text:p text:style-name="P136"/>
      <text:p text:style-name="P137">3<text:span text:style-name="T78">2</text:span>. Семейство <text:s/>Paeoniaceae <text:span text:style-name="T84">–</text:span> Пионовые</text:p>
      <text:p text:style-name="P137"/>
      <text:p text:style-name="P138"><text:span text:style-name="T97">204. </text:span><text:span text:style-name="T72">Paeonia anomala </text:span><text:s/>L. – Пион уклоняющийся, пион марьин корень</text:p>
      <text:p text:style-name="P139"/>
      <text:p text:style-name="P140" loext:marker-style-name="T98">3<text:span text:style-name="T78">3</text:span>. Семейство <text:s/>Papaveraceae <text:span text:style-name="T99">– </text:span>Маковые</text:p>
      <text:p text:style-name="P141" loext:marker-style-name="T98"/>
      <text:p text:style-name="P142"><text:span text:style-name="T97">205. </text:span><text:span text:style-name="T72">Chelidonium majus</text:span> <text:s/>L. – Чистотел большой</text:p>
      <text:p text:style-name="P137"/>
      <text:p text:style-name="P137">3<text:span text:style-name="T78">4</text:span>. Семейство <text:s/>Fumariaceae – Дымянковые</text:p>
      <text:p text:style-name="P137"/>
      <text:p text:style-name="P136"><text:soft-page-break/><text:span text:style-name="T97">206. </text:span><text:span text:style-name="T72">Corydalis bracteata</text:span> <text:s/>(Steph.) Pers. – Хохлатка крупноприцветничковая</text:p>
      <text:p text:style-name="P136"><text:span text:style-name="T97">207. </text:span><text:span text:style-name="T72">Fumaria officinalis</text:span> <text:s/>L.– Дымянка лекарственная</text:p>
      <text:p text:style-name="P136"/>
      <text:p text:style-name="P137">3<text:span text:style-name="T78">5</text:span>. Семейство <text:s/>Brassicaceae (Cruciferae) – Крестоцветные (Капустные)</text:p>
      <text:p text:style-name="P137"/>
      <text:p text:style-name="P136"><text:span text:style-name="T100">208. </text:span><text:span text:style-name="T72">Arabis pendula</text:span> <text:s/>L. – Резуха повислая</text:p>
      <text:p text:style-name="P136"><text:span text:style-name="T100">209. </text:span><text:span text:style-name="T72">Arabis sagittat</text:span>a <text:s/>(Bertol.) DC. – Резуха стреловидная</text:p>
      <text:p text:style-name="P136"><text:span text:style-name="T100">210. </text:span><text:span text:style-name="T72">Armoracia rusticana</text:span> Gaertn.,C.A.Mey. et Scherb. – Хрен обыкновенный</text:p>
      <text:p text:style-name="P136"><text:span text:style-name="T100">211. </text:span><text:span text:style-name="T72">Barbarea arcuata</text:span> (Opiz ex J. et C.Presl) Reichenb. – Сурепица дуговидная</text:p>
      <text:p text:style-name="P136"><text:span text:style-name="T100">212. </text:span><text:span text:style-name="T72">Barbarea stric</text:span>ta <text:s/>Andrz. – Сурепица сжатая</text:p>
      <text:p text:style-name="P136"><text:span text:style-name="T100">213. </text:span><text:span text:style-name="T72">Brassica campestris</text:span> <text:s/>L. – Капуста полевая</text:p>
      <text:p text:style-name="P136"><text:span text:style-name="T100">214. </text:span><text:span text:style-name="T72">Bunias orientali</text:span>s <text:s/>L. – Свербига восточная</text:p>
      <text:p text:style-name="P136"><text:span text:style-name="T100">215. </text:span><text:span text:style-name="T72">Camelina microcarpa</text:span> <text:s/>Andrz. – Рыжик мелкоплодный</text:p>
      <text:p text:style-name="P136"><text:span text:style-name="T100">216. </text:span><text:span text:style-name="T72">Capsella bursa-pastor</text:span>is <text:s/>(L.) Medik. – Пастушья сумка обыкновенная</text:p>
      <text:p text:style-name="P136"><text:span text:style-name="T100">217. </text:span><text:span text:style-name="T72">Cardamine impatiens</text:span> <text:s/>L. – Сердечник недотрога</text:p>
      <text:p text:style-name="P136"><text:span text:style-name="T100">218. </text:span><text:span text:style-name="T72">Cardamine macrophylla</text:span> <text:s/>Willd. – Сердечник крупнолистный</text:p>
      <text:p text:style-name="P136"><text:span text:style-name="T100">219. </text:span><text:span text:style-name="T72">Cardamine pratensis</text:span> <text:s/>L. – Сердечник луговой</text:p>
      <text:p text:style-name="P136"><text:span text:style-name="T100">220. </text:span><text:span text:style-name="T72">Descurainia Sophia</text:span> <text:s/>(L.) Webb ex Prantl – Дескурайния Софии</text:p>
      <text:p text:style-name="P136"><text:span text:style-name="T100">221. </text:span><text:span text:style-name="T72">Draba sibirica </text:span><text:s/>(Pall.) Thell. – Крупка сибирская</text:p>
      <text:p text:style-name="P136"><text:span text:style-name="T100">222. </text:span><text:span text:style-name="T72">Erysimum cheiranthoides</text:span> <text:s/>L. – Желтушник лакфиолевидный</text:p>
      <text:p text:style-name="P136"><text:span text:style-name="T100">223. </text:span><text:span text:style-name="T72">Hesperis sibirica</text:span> <text:s/>L. – Вечерница сибирская</text:p>
      <text:p text:style-name="P136"><text:span text:style-name="T100">224. </text:span><text:span text:style-name="T72">Lepidium ruderale </text:span><text:s/>L. – Клоповник мусорный</text:p>
      <text:p text:style-name="P136"><text:span text:style-name="T100">225. </text:span><text:span text:style-name="T72">Neslia paniculata </text:span><text:s/>(L.) Desv. – Неслия <text:s/>метельчатая</text:p>
      <text:p text:style-name="P136"><text:span text:style-name="T100">226. </text:span><text:span text:style-name="T72">Rorippa <text:s/>armoracioides</text:span> <text:s/>(Tausch) Fuss – Жерушник хреновидный</text:p>
      <text:p text:style-name="P136"><text:span text:style-name="T100">227. </text:span><text:span text:style-name="T72">Rorippa amphibian </text:span><text:s/>(L.) Bess. – Жерушник земноводный</text:p>
      <text:p text:style-name="P136"><text:span text:style-name="T100">228. </text:span>Rorippa palustris <text:s/>(L.) Bess. – Жерушник болотный</text:p>
      <text:p text:style-name="P136"><text:span text:style-name="T100">229. </text:span><text:span text:style-name="T72">Sisymbrium loeselii </text:span>L. – Гулявник Лозеля</text:p>
      <text:p text:style-name="P136"><text:span text:style-name="T100">230. </text:span><text:span text:style-name="T72">Sisymbrium officinale</text:span> <text:s/>(L.) Scop. – <text:s/>Гулявник лекарственный</text:p>
      <text:p text:style-name="P136"><text:span text:style-name="T100">231. </text:span><text:span text:style-name="T72">Thlaspi arvense</text:span> <text:s/>L. – Ярутка полевая</text:p>
      <text:p text:style-name="P136"/>
      <text:p text:style-name="P137">3<text:span text:style-name="T78">6</text:span>. Семейство <text:s/>Droseraceae – Росянковые</text:p>
      <text:p text:style-name="P137"/>
      <text:p text:style-name="P136"><text:span text:style-name="T100">232. </text:span><text:span text:style-name="T72">Drosera rotundifolia</text:span> <text:s/>L.– Росянка круглолистная<text:tab/></text:p>
      <text:p text:style-name="P136"/>
      <text:p text:style-name="P137">3<text:span text:style-name="T78">7</text:span>. Семейство <text:s/>Crassulaceae – Толстянковые</text:p>
      <text:p text:style-name="P137"/>
      <text:p text:style-name="P136"><text:span text:style-name="T100">233. </text:span><text:span text:style-name="T72">Sedum aizoon</text:span> <text:s/>L.– Очиток живучий<text:tab/></text:p>
      <text:p text:style-name="P136"><text:span text:style-name="T100">234. </text:span><text:span text:style-name="T72">Sedum teliphium</text:span> <text:s/>L.– Очиток большой<text:tab/></text:p>
      <text:p text:style-name="P136"/>
      <text:p text:style-name="P137">3<text:span text:style-name="T78">8</text:span>. Семейство Grossulariaceae – <text:s/>Крыжовниковые</text:p>
      <text:p text:style-name="P136"><text:span text:style-name="T100">235. </text:span><text:span text:style-name="T72">Ribes atropurpureum</text:span> C.A.Mey. – Смородина темнопурпуровая<text:tab/></text:p>
      <text:p text:style-name="P136"><text:span text:style-name="T100">236. </text:span><text:span text:style-name="T72">Ribes spicatum</text:span> Robson – Смородина колосистая<text:tab/></text:p>
      <text:p text:style-name="P136"><text:span text:style-name="T100">237. </text:span><text:span text:style-name="T72">Ribes nigrum </text:span><text:s/>L. – Смородина черная<text:tab/></text:p>
      <text:p text:style-name="P136"/>
      <text:p text:style-name="P137"><text:span text:style-name="T78">39</text:span>. Семейство <text:s/>Saxifragaceae <text:s/>– Камнеломковые</text:p>
      <text:p text:style-name="P137"/>
      <text:p text:style-name="P136"><text:span text:style-name="T101">238. </text:span><text:span text:style-name="T72">Chrysosplenium alternifolium</text:span> <text:s/>L. – Селезеночник обыкновенный<text:tab/></text:p>
      <text:p text:style-name="P136"><text:span text:style-name="T101">239. </text:span><text:span text:style-name="T72">Saxifraga cernua</text:span> <text:s/>L. – Камнеломка поникающая<text:tab/></text:p>
      <text:p text:style-name="P136"><text:span text:style-name="T101">240. </text:span><text:span text:style-name="T72">Saxifraga <text:s/>aestivalis</text:span> <text:s/>Fisch. et C.A.Mey. – Камнеломка летняя<text:tab/></text:p>
      <text:p text:style-name="P136"><text:span text:style-name="T101">241. </text:span><text:span text:style-name="T72">Saxifraga sibirica</text:span> <text:s/>L. – Камнеломка Сибирская</text:p>
      <text:p text:style-name="P136"><text:tab/></text:p>
      <text:p text:style-name="P137">4<text:span text:style-name="T78">0</text:span>. Семейство <text:s/>Parnassiaceae <text:s/>– Белозоровые</text:p>
      <text:p text:style-name="P136"><text:soft-page-break/></text:p>
      <text:p text:style-name="P138"><text:span text:style-name="T101">242. </text:span><text:span text:style-name="T72">Parnassia palustr</text:span>is <text:s/>L. – Белозор болотный<text:tab/></text:p>
      <text:p text:style-name="P138"/>
      <text:p text:style-name="P131">4<text:span text:style-name="T78">1</text:span>. Семейство <text:s/>Rosaceae <text:span text:style-name="T102">–</text:span> <text:s/>Розоцветные</text:p>
      <text:p text:style-name="P131"/>
      <text:p text:style-name="P142"><text:span text:style-name="T101">243. </text:span><text:span text:style-name="T72">Agrimonia pilosa</text:span> <text:s/>Ledeb. – Репейничек волосистый<text:tab/></text:p>
      <text:p text:style-name="P142"><text:span text:style-name="T101">244. </text:span><text:span text:style-name="T72">Alchemilla vulgari</text:span>s <text:s/>L. – Манжетка обыкновенная<text:tab/></text:p>
      <text:p text:style-name="P142"><text:span text:style-name="T101">245. </text:span><text:span text:style-name="T72">Comarum palustre</text:span> <text:s/>L. – Сабельник болотный<text:tab/></text:p>
      <text:p text:style-name="P142"><text:span text:style-name="T101">246. </text:span><text:span text:style-name="T72">Cotoneaster melanocarpus </text:span><text:s/>Fisch. ex Blytt – Кизильник черноплодный<text:tab/></text:p>
      <text:p text:style-name="P143"><text:tab/><text:span text:style-name="T101">247. </text:span><text:span text:style-name="T72">Crataegus sanguinea</text:span> <text:s/>Hedl. – Боярышник кроваво-красный<text:tab/></text:p>
      <text:p text:style-name="P143"><text:tab/><text:span text:style-name="T101">248. </text:span><text:span text:style-name="T72">Filipendula ulmaria</text:span> <text:s/>(L.) Maxim. – Лабазник вязолистный<text:tab/></text:p>
      <text:p text:style-name="P143"><text:tab/><text:span text:style-name="T101">249. </text:span><text:span text:style-name="T72">Filipendula vulgaris </text:span><text:s/>Moench – Лабазник обыкновенный<text:tab/></text:p>
      <text:p text:style-name="P143"><text:tab/><text:span text:style-name="T101">250. </text:span><text:span text:style-name="T72">Fragaria vesca </text:span><text:s/>L. – Земляника лесная<text:tab/></text:p>
      <text:p text:style-name="P143"><text:tab/><text:span text:style-name="T101">251. </text:span><text:span text:style-name="T72">Fragaria viridis</text:span> <text:s/>Duch. – Клубника<text:tab/></text:p>
      <text:p text:style-name="P143"><text:tab/><text:span text:style-name="T101">252. </text:span><text:span text:style-name="T72">Geum aleppicum</text:span> <text:s/>Jacq. – Гравилат алеппский<text:tab/></text:p>
      <text:p text:style-name="P143"><text:tab/><text:span text:style-name="T101">253. </text:span><text:span text:style-name="T72">Geum rivale</text:span> <text:s/>L. – Г. речной<text:tab/></text:p>
      <text:p text:style-name="P143"><text:tab/><text:span text:style-name="T101">254. </text:span><text:span text:style-name="T72">Padus avium</text:span> <text:s/>Mill. – Черемуха обыкновенная<text:tab/></text:p>
      <text:p text:style-name="P143"><text:tab/><text:span text:style-name="T101">255. </text:span><text:span text:style-name="T72">Potentilla anserina</text:span> <text:s/>L. – Лапчатка гусиная<text:tab/></text:p>
      <text:p text:style-name="P143"><text:tab/><text:span text:style-name="T101">256. </text:span><text:span text:style-name="T72">Potentilla argentea</text:span> <text:s/>L. – Лапчатка серебристая<text:tab/></text:p>
      <text:p text:style-name="P143"><text:tab/><text:span text:style-name="T101">257. </text:span><text:span text:style-name="T72">Potentilla canescens</text:span> <text:s/>Bess. – Лапчатка седоватая<text:tab/></text:p>
      <text:p text:style-name="P143"><text:tab/><text:span text:style-name="T101">258. </text:span><text:span text:style-name="T72">Potentilla chrysantha</text:span> <text:s/>Trev. – Лапчатка золотистоцветковая<text:tab/></text:p>
      <text:p text:style-name="P143"><text:tab/><text:span text:style-name="T101">259. </text:span><text:span text:style-name="T72">Potentilla fragarioides</text:span> <text:s/>L. – Лапчатка земляниковидная<text:tab/></text:p>
      <text:p text:style-name="P143"><text:tab/><text:span text:style-name="T101">260. </text:span><text:span text:style-name="T72">Potentilla <text:s/>norvegica</text:span> <text:s/>L. <text:s/>– Лапчатка норвежская<text:tab/></text:p>
      <text:p text:style-name="P143"><text:tab/><text:span text:style-name="T101">261. </text:span><text:span text:style-name="T72">Rosa acicularis</text:span> <text:s/>Lindl. – Шиповник иглистый<text:tab/></text:p>
      <text:p text:style-name="P143"><text:tab/><text:span text:style-name="T101">262. </text:span><text:span text:style-name="T72">Rosa majalis</text:span> <text:s/>Herrm. – Шиповник майский<text:tab/></text:p>
      <text:p text:style-name="P143"><text:tab/><text:span text:style-name="T101">263. </text:span><text:span text:style-name="T72">Rubus arcticus </text:span><text:s/>L. – Княженика<text:tab/></text:p>
      <text:p text:style-name="P143"><text:tab/><text:span text:style-name="T101">264. </text:span><text:span text:style-name="T72">Rubus caesius</text:span> <text:s/>L. – Ежевика сизая<text:tab/></text:p>
      <text:p text:style-name="P142"><text:span text:style-name="T101">265. </text:span><text:span text:style-name="T72">Rubus idaeus </text:span><text:s/>L. – Малина обыкновенная<text:tab/></text:p>
      <text:p text:style-name="P143"><text:tab/><text:span text:style-name="T101">266. </text:span><text:span text:style-name="T72">Rubus saxatilis</text:span> <text:s/>L. – Костяника<text:tab/></text:p>
      <text:p text:style-name="P143"><text:tab/><text:span text:style-name="T101">267. </text:span><text:span text:style-name="T72">Sanguisorba officinalis</text:span> <text:s/>L. – Кровохлебка лекарственная<text:tab/></text:p>
      <text:p text:style-name="P143"><text:tab/><text:span text:style-name="T101">268. </text:span><text:span text:style-name="T72">Sorbus sibirica</text:span> <text:s/>Hedl. – Рябина сибирская<text:tab/></text:p>
      <text:p text:style-name="P143"><text:tab/><text:span text:style-name="T101">269. </text:span><text:span text:style-name="T72">Spiraea chamaedrifolia </text:span><text:s/>L. – Таволга дубравколистная<text:tab/></text:p>
      <text:p text:style-name="P142"><text:span text:style-name="T101">270. </text:span><text:span text:style-name="T72">Spiraea media</text:span> <text:s/>Franz Schmidt – Таволга средняя<text:tab/></text:p>
      <text:p text:style-name="P142"/>
      <text:p text:style-name="P144">4<text:span text:style-name="T78">2</text:span>. Семейство Fabaceae – Бобовые</text:p>
      <text:p text:style-name="P144"/>
      <text:p text:style-name="P142"><text:span text:style-name="T103">271. </text:span><text:span text:style-name="T72">Astragalus danicus</text:span> <text:s/>Retz. – Астрагал датский<text:tab/></text:p>
      <text:p text:style-name="P142"><text:span text:style-name="T103">272. </text:span><text:span text:style-name="T72">Astragalus glycyphyllos </text:span><text:s/>L. – Астрагал сладколистный<text:tab/></text:p>
      <text:p text:style-name="P142"><text:span text:style-name="T103">273. </text:span><text:span text:style-name="T72">Lathyrus gmelinii</text:span> <text:s/>Fritsch – Чина Гмелина<text:tab/></text:p>
      <text:p text:style-name="P142"><text:span text:style-name="T103">274. </text:span><text:span text:style-name="T72">Lathyrus palustris</text:span> <text:s/>L. – Чина болотная<text:tab/></text:p>
      <text:p text:style-name="P142"><text:span text:style-name="T103">275. </text:span><text:span text:style-name="T72">Lathyrus pisiformi</text:span>s <text:s/>L. – Чина гороховидная<text:tab/></text:p>
      <text:p text:style-name="P142"><text:span text:style-name="T103">276. </text:span><text:span text:style-name="T72">Lathyrus pratensis</text:span> <text:s/>L. – Чина луговая<text:tab/></text:p>
      <text:p text:style-name="P142"><text:span text:style-name="T103">277. </text:span><text:span text:style-name="T72">Lathyrus sylvestris</text:span> <text:s/>L. – Чина лесная<text:tab/></text:p>
      <text:p text:style-name="P142"><text:span text:style-name="T103">278. </text:span><text:span text:style-name="T72">Lathyrus vernus</text:span> <text:s/>(L.) Bernh. – Чина весенняя<text:tab/></text:p>
      <text:p text:style-name="P142"><text:span text:style-name="T103">279. </text:span><text:span text:style-name="T72">M. lupulina </text:span><text:s/>L. – Л. хмелевидная<text:tab/></text:p>
      <text:p text:style-name="P142"><text:span text:style-name="T103">280. </text:span><text:span text:style-name="T72">Melilotus albus</text:span> <text:s/>Medik. – Донник белый<text:tab/></text:p>
      <text:p text:style-name="P143"><text:tab/><text:span text:style-name="T103">281. </text:span><text:span text:style-name="T72">Melissitus platycarpos</text:span> (L.) Sojak – Мелисситус плоскоплодный<text:tab/></text:p>
      <text:p text:style-name="P143"><text:tab/><text:span text:style-name="T103">282. </text:span><text:span text:style-name="T72">Oxytropis campanulata</text:span> <text:s/>Vass. – Остролодочник колокольчатый<text:tab/></text:p>
      <text:p text:style-name="P143"><text:tab/><text:span text:style-name="T103">283. </text:span><text:span text:style-name="T72">Trifolium hybridum </text:span><text:s/>L. – Клевер гибридный<text:tab/></text:p>
      <text:p text:style-name="P143"><text:tab/><text:span text:style-name="T103">284. </text:span><text:span text:style-name="T72">Trifolium repens</text:span> L. – Клевер ползучий<text:tab/></text:p>
      <text:p text:style-name="P143"><text:tab/><text:span text:style-name="T103">285. </text:span><text:span text:style-name="T72">Vicia amoena</text:span> <text:s/>Fisch. – Горошек приятный<text:tab/></text:p>
      <text:p text:style-name="P143"><text:tab/><text:span text:style-name="T103">286. </text:span><text:span text:style-name="T72">Vicia cracca </text:span><text:s/>L. – Горошек мышиный<text:tab/></text:p>
      <text:p text:style-name="P143"><text:soft-page-break/><text:tab/><text:span text:style-name="T103">287. </text:span><text:span text:style-name="T72">Vicia megalotropis </text:span><text:s/>Ltdeb. – Горошек крупнолодочковый<text:tab/></text:p>
      <text:p text:style-name="P143"><text:tab/><text:span text:style-name="T103">288. </text:span><text:span text:style-name="T72">Vicia sylvatica</text:span> <text:s/>L. – Горошек лесной<text:tab/></text:p>
      <text:p text:style-name="P143"><text:s text:c="10"/><text:span text:style-name="T103">289. </text:span><text:span text:style-name="T72">Vicia umjuga </text:span><text:s/>A.Br. – Горошек Однопарный</text:p>
      <text:p text:style-name="P145"/>
      <text:p text:style-name="P144">4<text:span text:style-name="T78">3</text:span>. Семейство <text:s/>Geraniaceae – Гераниевые</text:p>
      <text:p text:style-name="P142"/>
      <text:p text:style-name="P142"><text:span text:style-name="T104">290. </text:span><text:span text:style-name="T72">Geranium albiflorum </text:span><text:s/>Ledeb. – Герань белоцветковая<text:tab/></text:p>
      <text:p text:style-name="P142"><text:span text:style-name="T104">291. </text:span><text:span text:style-name="T72">Geranium bifolium </text:span><text:s/>Patrrin – Герань двулистная<text:tab/></text:p>
      <text:p text:style-name="P143"><text:tab/><text:span text:style-name="T104">292. </text:span><text:span text:style-name="T72">Geranium pretense </text:span>L. – Герань луговая<text:tab/></text:p>
      <text:p text:style-name="P143"><text:tab/><text:span text:style-name="T104">293. </text:span><text:span text:style-name="T72">Geranium krylovii </text:span><text:s/>Tzvel. – Герань Крылова<text:tab/></text:p>
      <text:p text:style-name="P143"><text:tab/><text:span text:style-name="T104">294. </text:span><text:span text:style-name="T72">Geranium sylvaticum</text:span> <text:s/>L. – Герань лесная<text:tab/></text:p>
      <text:p text:style-name="P142"/>
      <text:p text:style-name="P144">4<text:span text:style-name="T78">4</text:span>. Семейство Oxalidaceae – Кисличные</text:p>
      <text:p text:style-name="P144"/>
      <text:p text:style-name="P142"><text:span text:style-name="T105">295. </text:span><text:span text:style-name="T72">Oxalis acetosella</text:span> <text:s/>L. – Кислица обыкновенная<text:tab/></text:p>
      <text:p text:style-name="P142"/>
      <text:p text:style-name="P144">4<text:span text:style-name="T78">5</text:span>. Семейство <text:s/>Polygalaceae – Истодовые</text:p>
      <text:p text:style-name="P142"/>
      <text:p text:style-name="P142"><text:span text:style-name="T105">296. </text:span><text:span text:style-name="T72">Polygala hybrida </text:span><text:s/>DC. – Истод гибридный<text:tab/></text:p>
      <text:p text:style-name="P142"/>
      <text:p text:style-name="P144">4<text:span text:style-name="T78">6</text:span>. <text:s/>Семейство Euphorbiaceae – Молочайные</text:p>
      <text:p text:style-name="P144"/>
      <text:p text:style-name="P142"><text:span text:style-name="T105">297. </text:span><text:span text:style-name="T72">Euphorbia esula</text:span> <text:s/>L. – Молочай острый<text:tab/></text:p>
      <text:p text:style-name="P142"><text:span text:style-name="T105">298. </text:span><text:span text:style-name="T72">Euphorbia lutescens</text:span> C. <text:s/>A. <text:s/>Mey. – Молочай желтеющий<text:tab/></text:p>
      <text:p text:style-name="P142"><text:span text:style-name="T105">299.</text:span><text:span text:style-name="T106"> </text:span><text:span text:style-name="T72">Euphorbia virgata</text:span> <text:s/>Waldst. et Kit. – Молочай Лозный</text:p>
      <text:p text:style-name="P142"><text:tab/></text:p>
      <text:p text:style-name="P144">4<text:span text:style-name="T78">7</text:span>.Семейство Callitrichaceae – Болотниковые</text:p>
      <text:p text:style-name="P144"/>
      <text:p text:style-name="P142"><text:span text:style-name="T105">300. </text:span><text:span text:style-name="T106">Callitrichaceae </text:span><text:span text:style-name="T72">verna </text:span><text:s/>L.– Болотниковы<text:span text:style-name="T107">й</text:span> весенний<text:tab/></text:p>
      <text:p text:style-name="P142"/>
      <text:p text:style-name="P144">4<text:span text:style-name="T78">8</text:span>. Семейство Balsaminaceae – Бальзаминовые</text:p>
      <text:p text:style-name="P142"/>
      <text:p text:style-name="P142"><text:span text:style-name="T105">301. </text:span><text:span text:style-name="T72">Impatiens noli-tangere</text:span> L. – Недотрога обыкновенная<text:tab/></text:p>
      <text:p text:style-name="P143"><text:tab/><text:span text:style-name="T105">302. </text:span><text:span text:style-name="T72">Impatiens glandulifera</text:span> Royle – Недотрога железистая</text:p>
      <text:p text:style-name="P142"><text:tab/></text:p>
      <text:p text:style-name="P144"><text:span text:style-name="T78">49</text:span>. Семейство <text:s/>Hypericaceae – Зверобойные</text:p>
      <text:p text:style-name="P142"/>
      <text:p text:style-name="P143"><text:tab/><text:span text:style-name="T105">303. </text:span><text:span text:style-name="T72">Hypericum ascуron</text:span> L. – Зверобой большой</text:p>
      <text:p text:style-name="P143"><text:tab/><text:span text:style-name="T105">304. </text:span><text:span text:style-name="T72">Hypericum <text:s/>hirsutum</text:span> <text:s/>L. – Зверобой жестковолосистый<text:tab/></text:p>
      <text:p text:style-name="P143"><text:tab/><text:span text:style-name="T105">305. </text:span><text:span text:style-name="T72">Hypericum <text:s/>perforatum</text:span> <text:s/>L. – Зверобой продырявленный<text:tab/></text:p>
      <text:p text:style-name="P144"/>
      <text:p text:style-name="P144">5<text:span text:style-name="T78">0</text:span>. Семейство <text:s/>Violaceae – Фиалковые</text:p>
      <text:p text:style-name="P142"/>
      <text:p text:style-name="P143"><text:tab/><text:span text:style-name="T105">306. </text:span><text:span text:style-name="T72">Viola hirta</text:span> <text:s/>L. – Фиалка коротковолосистая<text:tab/></text:p>
      <text:p text:style-name="P143"><text:tab/><text:span text:style-name="T105">307. </text:span><text:span text:style-name="T72">Viola mirabilis</text:span> <text:s/>L. – Фиалка удивительная<text:tab/></text:p>
      <text:p text:style-name="P143"><text:tab/><text:span text:style-name="T105">308. </text:span><text:span text:style-name="T72">Viola canina</text:span> <text:s/>L. – Фиалка собачья<text:tab/></text:p>
      <text:p text:style-name="P142"><text:span text:style-name="T105">309. </text:span><text:span text:style-name="T72">Viola uniflora</text:span> <text:s/>L.– Фиалка одноцветковая</text:p>
      <text:p text:style-name="P142"/>
      <text:p text:style-name="P144">5<text:span text:style-name="T78">1</text:span>. Семейство Thymelaeaceae – Волчниковые</text:p>
      <text:p text:style-name="P142"/>
      <text:p text:style-name="P143"><text:tab/><text:span text:style-name="T105">310. </text:span><text:span text:style-name="T72">Daphne mezereum </text:span><text:s/>L. – Волчник обыкновенный<text:tab/></text:p>
      <text:p text:style-name="P142"/>
      <text:p text:style-name="P144"><text:soft-page-break/>5<text:span text:style-name="T78">2</text:span>. <text:s/>Семейство <text:s/>Lythraceae – Дербенниковые</text:p>
      <text:p text:style-name="P142"/>
      <text:p text:style-name="P143"><text:tab/><text:span text:style-name="T105">311. </text:span><text:span text:style-name="T72">Lythrum virgatum </text:span><text:s/>L.– Дербенник прутовидный<text:tab/></text:p>
      <text:p text:style-name="P142"/>
      <text:p text:style-name="P144">5<text:span text:style-name="T78">3</text:span>. Семейство <text:s/>Onagraceae – <text:s/>Кипрейные</text:p>
      <text:p text:style-name="P142"/>
      <text:p text:style-name="P142"><text:span text:style-name="T105">312. </text:span><text:span text:style-name="T72">Chamaenerion angustifolium</text:span> (L.) Scop. – Иван-чай узколистный</text:p>
      <text:p text:style-name="P143"><text:tab/><text:span text:style-name="T105">313. </text:span><text:span text:style-name="T81">Circaea alpina </text:span><text:s/>L. – Двулепестник альпийский<text:tab/></text:p>
      <text:p text:style-name="P143"><text:tab/><text:span text:style-name="T105">314. </text:span><text:span text:style-name="T81">Circaea</text:span> lutetiana <text:s/>L. – Двулепестник <text:s/>парижский<text:tab/></text:p>
      <text:p text:style-name="P143"><text:tab/><text:span text:style-name="T105">315. </text:span><text:span text:style-name="T72">Epilobium аdеnocaulon</text:span> <text:s/>Hausskn. – Кипрей железистостебельный<text:tab/></text:p>
      <text:p text:style-name="P143"><text:tab/><text:span text:style-name="T105">316. </text:span><text:span text:style-name="T72">Epilobium hirsutum</text:span> <text:s/>L. – Кипрей <text:s/>мохнатый<text:tab/></text:p>
      <text:p text:style-name="P143"><text:tab/><text:span text:style-name="T105">317. </text:span><text:span text:style-name="T72">Epilobium montanum</text:span> <text:s/>L. – Кипрей горный<text:tab/></text:p>
      <text:p text:style-name="P143"><text:tab/><text:span text:style-name="T105">318. </text:span><text:span text:style-name="T72">Epilo bium palustre</text:span> <text:s/>L. – Кипрей болотный<text:tab/></text:p>
      <text:p text:style-name="P143"><text:tab/><text:span text:style-name="T105">319. </text:span><text:span text:style-name="T72">Epilobium tetragonum</text:span> <text:s/>L. – Кипрей четырехгранный<text:tab/></text:p>
      <text:p text:style-name="P144"/>
      <text:p text:style-name="P144">5<text:span text:style-name="T78">4</text:span>. Семейство <text:s/>Hippuridaceae – Хвостниковые</text:p>
      <text:p text:style-name="P144"/>
      <text:p text:style-name="P143"><text:tab/><text:span text:style-name="T105">320. </text:span><text:span text:style-name="T72">Hippuris vulgaris <text:s/></text:span>L. – Хвостник обыкновенный</text:p>
      <text:p text:style-name="P142"><text:tab/></text:p>
      <text:p text:style-name="P144">5<text:span text:style-name="T78">5</text:span>. Семейство Apiaceae (Umbelliferae) – Зонтичные (Сельдерейные)</text:p>
      <text:p text:style-name="P142"/>
      <text:p text:style-name="P142"><text:span text:style-name="T108">321. </text:span><text:span text:style-name="T72">Aegopodium podagraria </text:span><text:s/>L. – Сныть обыкновенная<text:tab/></text:p>
      <text:p text:style-name="P143"><text:tab/><text:span text:style-name="T108">322. </text:span><text:span text:style-name="T72">Angelica deccurens </text:span>(Ledeb.) B.Fedtsch. – Дудник низбегающий<text:tab/></text:p>
      <text:p text:style-name="P143"><text:tab/><text:span text:style-name="T108">323. </text:span><text:span text:style-name="T72">Angelica sylvestris </text:span><text:s/>L. – Дудник лесной<text:tab/></text:p>
      <text:p text:style-name="P143"><text:tab/><text:span text:style-name="T108">324. </text:span><text:span text:style-name="T72">Angelica tenuifolia</text:span> (Pall. ex Spreng.) M.Pimenov – Дудник тонколистный<text:tab/></text:p>
      <text:p text:style-name="P143"><text:tab/><text:span text:style-name="T108">325. </text:span><text:span text:style-name="T72">Anthriscus sylvestris</text:span> <text:s/>(L.) Hoffm. – Купырь лесной<text:tab/></text:p>
      <text:p text:style-name="P143"><text:tab/><text:span text:style-name="T108">326. </text:span><text:span text:style-name="T72">Bupleurum aureum</text:span> <text:s/>Fisch. ex Hoffm. – Володушка золотистая<text:tab/></text:p>
      <text:p text:style-name="P143"><text:tab/><text:span text:style-name="T108">327. </text:span><text:span text:style-name="T72">Carum carvi </text:span><text:s/>L. – Тмин обыкновенный<text:tab/></text:p>
      <text:p text:style-name="P143"><text:tab/><text:span text:style-name="T108">328. </text:span><text:span text:style-name="T72">Cenolophium denudatum</text:span> (Hornem.) Tutin – Пустореберник обнаженный<text:tab/></text:p>
      <text:p text:style-name="P143"><text:tab/><text:span text:style-name="T108">329. </text:span><text:span text:style-name="T72">Chaerophyllum prescottii</text:span> <text:s/>DC. – Бутень Прескотта<text:tab/></text:p>
      <text:p text:style-name="P143"><text:tab/><text:span text:style-name="T108">330. </text:span><text:span text:style-name="T72">Cicuta virosa</text:span> L. – Вех ядовитый<text:tab/></text:p>
      <text:p text:style-name="P143"><text:tab/><text:span text:style-name="T108">331. </text:span><text:span text:style-name="T72">Conioselinum tataricum <text:s/></text:span>Hoffm. – Гирчовник татарский<text:tab/></text:p>
      <text:p text:style-name="P143"><text:tab/><text:span text:style-name="T108">332. </text:span><text:span text:style-name="T72">Conium maculatum</text:span> <text:s/>L. – Болиголов крапчатый<text:tab/></text:p>
      <text:p text:style-name="P143"><text:tab/><text:span text:style-name="T108">333. </text:span><text:span text:style-name="T72">Kadenia dubiua</text:span> (Schkuhr) Lavrova er V.N.Tichom. – Кадения сомнительная<text:tab/></text:p>
      <text:p text:style-name="P143"><text:tab/><text:span text:style-name="T108">334. </text:span><text:span text:style-name="T72">Heracleum dissectum</text:span> <text:s/>Ledeb. – Борщевик рассеченный<text:tab/></text:p>
      <text:p text:style-name="P143"><text:tab/><text:span text:style-name="T108">335. </text:span><text:span text:style-name="T72">Osmorhisa aristata </text:span><text:s/>(Thunb.) Rydb. – Осмориза остистая<text:tab/></text:p>
      <text:p text:style-name="P143"><text:tab/><text:span text:style-name="T108">336. </text:span><text:span text:style-name="T72">Pastinaca sylvestris </text:span>Mill. – Пастернак лесной<text:tab/></text:p>
      <text:p text:style-name="P143"><text:tab/><text:span text:style-name="T108">337. </text:span><text:span text:style-name="T72">Peucedanum morisonii </text:span><text:s/>Bess. ex Spreng. – Горичник <text:s/>Морисона<text:tab/></text:p>
      <text:p text:style-name="P143"><text:tab/><text:span text:style-name="T108">338. </text:span><text:span text:style-name="T72">Pimpinella saxifraga</text:span> <text:s/>L. – Бедренец камнеломковый<text:tab/></text:p>
      <text:p text:style-name="P143"><text:tab/><text:span text:style-name="T108">339. </text:span><text:span text:style-name="T72">Pleurospermum uralense</text:span> <text:s/>Hoffm. – Реброплодник уральский<text:tab/></text:p>
      <text:p text:style-name="P142"/>
      <text:p text:style-name="P144">5<text:span text:style-name="T78">6</text:span>. Семейство <text:s/>Cornaceae – Кизиловые</text:p>
      <text:p text:style-name="P144"/>
      <text:p text:style-name="P143"><text:tab/><text:span text:style-name="T108">340. </text:span><text:span text:style-name="T72">Swida alba</text:span> <text:s/>(L.) Opiz – Свида белая<text:tab/></text:p>
      <text:p text:style-name="P142"/>
      <text:p text:style-name="P144">5<text:span text:style-name="T78">7</text:span>. Семейство <text:s/>Monotropaceae – Вертляницевые</text:p>
      <text:p text:style-name="P142"/>
      <text:p text:style-name="P143"><text:tab/><text:span text:style-name="T108">341. </text:span><text:span text:style-name="T72">Hypopitys monotropa</text:span> <text:s/>Crantz <text:s/>– Подъельник обыкновенный<text:tab/></text:p>
      <text:p text:style-name="P142"/>
      <text:p text:style-name="P144">5<text:span text:style-name="T78">8</text:span>. Семейство <text:s/>Pyrolaceae – Грушанковые</text:p>
      <text:p text:style-name="P144"/>
      <text:p text:style-name="P143"><text:tab/><text:span text:style-name="T108">342. </text:span><text:span text:style-name="T72">Pyrola minor </text:span><text:s/>Sw. – Грушанка малая<text:tab/></text:p>
      <text:p text:style-name="P143"><text:soft-page-break/><text:tab/><text:span text:style-name="T108">343. </text:span><text:span text:style-name="T72">Pyrola <text:s/>rotundifolia</text:span> <text:s/>L. – Грушанка круглолистная<text:tab/></text:p>
      <text:p text:style-name="P142"/>
      <text:p text:style-name="P144"><text:span text:style-name="T78">59</text:span>. Семейство <text:s/>Primulaceae – Первоцветные</text:p>
      <text:p text:style-name="P142"/>
      <text:p text:style-name="P143"><text:tab/><text:span text:style-name="T108">344. </text:span><text:span text:style-name="T72">Androsace filiformis </text:span><text:s/>Retz. – Проломник нитевидный<text:tab/></text:p>
      <text:p text:style-name="P143"><text:tab/><text:span text:style-name="T108">345. </text:span><text:span text:style-name="T72">Lysimachia vulgaris </text:span><text:s/>L. – Вербейник обыкновенный<text:tab/></text:p>
      <text:p text:style-name="P143"><text:tab/><text:span text:style-name="T108">346. </text:span><text:span text:style-name="T72">Naumburgia thyrsiflora </text:span><text:s/>(L.) Reichenb. – Наумбургия кистецветная<text:tab/></text:p>
      <text:p text:style-name="P143"><text:tab/><text:span text:style-name="T108">347. </text:span><text:span text:style-name="T72">Primula cortusoides</text:span> <text:s/>L. – Первоцвет кортузовидный<text:tab/></text:p>
      <text:p text:style-name="P143"><text:tab/><text:span text:style-name="T108">348. </text:span><text:span text:style-name="T72">Primula pallasii</text:span> <text:s/>Lehm. – Первоцвет Палласа<text:tab/></text:p>
      <text:p text:style-name="P143"><text:tab/><text:span text:style-name="T108">349. </text:span><text:span text:style-name="T72">Trientalis europaea</text:span> <text:s/>L. – Седмичник европейский<text:tab/></text:p>
      <text:p text:style-name="P142"/>
      <text:p text:style-name="P144">6<text:span text:style-name="T78">0</text:span>. Семейство <text:s/>Gentianaceae – Горечавковые</text:p>
      <text:p text:style-name="P144"/>
      <text:p text:style-name="P142"><text:span text:style-name="T108">350. </text:span><text:span text:style-name="T72">Gentiana fischeri</text:span> P.Smirn. – Горечавка <text:s/>Фишера (семираздельная)<text:tab/></text:p>
      <text:p text:style-name="P142"><text:span text:style-name="T109">351. </text:span><text:span text:style-name="T110">Gentiana</text:span><text:span text:style-name="T72"> pneumonanthe</text:span> <text:s/>L. – Горечавка Легочная</text:p>
      <text:p text:style-name="P142"><text:tab/> </text:p>
      <text:p text:style-name="P144">6<text:span text:style-name="T78">1</text:span>. Семейство <text:s/>Convolvulaceae – Вьюнковые</text:p>
      <text:p text:style-name="P142"/>
      <text:p text:style-name="P142"><text:span text:style-name="T109">352. </text:span><text:span text:style-name="T72">Calystegia sepium </text:span>(L.) R.Br. – Повой заборный<text:tab/></text:p>
      <text:p text:style-name="P142"><text:span text:style-name="T109">353. </text:span><text:span text:style-name="T72">Convolvulus arvensis</text:span> L. – Вьюнок полевой</text:p>
      <text:p text:style-name="P142"><text:tab/></text:p>
      <text:p text:style-name="P144">6<text:span text:style-name="T78">2</text:span>. Семейство <text:s/>Cuscutaceae – Повиликовые</text:p>
      <text:p text:style-name="P144"/>
      <text:p text:style-name="P142"><text:span text:style-name="T109">354. </text:span><text:span text:style-name="T72">Cuscuta europaea</text:span> <text:s/>L.– Повилика европейская<text:tab/></text:p>
      <text:p text:style-name="P142"><text:span text:style-name="T109">355.</text:span><text:span text:style-name="T110"> </text:span><text:span text:style-name="T72">Cuscuta lupuliformis </text:span><text:s/>Krock. – Повилика Хмелевидная</text:p>
      <text:p text:style-name="P142"/>
      <text:p text:style-name="P144">6<text:span text:style-name="T78">3</text:span>. Семейство <text:s/>Polemoniaceae – <text:s/>Синюшниковые</text:p>
      <text:p text:style-name="P144"/>
      <text:p text:style-name="P142"><text:span text:style-name="T109">356. </text:span><text:span text:style-name="T72">Polemonium caeruleum</text:span> <text:s/>L. – Синюха голубая</text:p>
      <text:p text:style-name="P142"><text:tab/></text:p>
      <text:p text:style-name="P144">6<text:span text:style-name="T78">4</text:span>. Семейство Menyanthaceae – Вахтовые</text:p>
      <text:p text:style-name="P142"/>
      <text:p text:style-name="P142"><text:span text:style-name="T109">357. </text:span><text:span text:style-name="T72">Menyanthes trifoliata </text:span><text:s/>L.– Вахта трехлистная</text:p>
      <text:p text:style-name="P142"><text:tab/></text:p>
      <text:p text:style-name="P144">6<text:span text:style-name="T78">5</text:span>. Семейство <text:s/>Boraginaceae – Бурачниковые</text:p>
      <text:p text:style-name="P142"/>
      <text:p text:style-name="P143"><text:tab/><text:span text:style-name="T109">358. </text:span><text:span text:style-name="T72">Brunnera sibirica </text:span><text:s/>Stev.– Бруннера сибирская<text:tab/></text:p>
      <text:p text:style-name="P142"><text:span text:style-name="T109">359. </text:span><text:span text:style-name="T72">Lithospermum <text:s/>arvense</text:span> <text:s/>L. – Вoрoбейник полевой<text:tab/></text:p>
      <text:p text:style-name="P142"><text:span text:style-name="T109">360. </text:span><text:span text:style-name="T72">Echium vulgare</text:span> <text:s/>L. – Синяк обыкновенный<text:tab/></text:p>
      <text:p text:style-name="P142"><text:span text:style-name="T109">361. </text:span><text:span text:style-name="T72">Lappula <text:s/>squarrosa</text:span> (Retz.) Dumort.– Липучка растопыренная<text:tab/></text:p>
      <text:p text:style-name="P142"><text:span text:style-name="T109">362. </text:span><text:span text:style-name="T72">Lithospermum officinale</text:span> <text:s/>L. – Воробейник лекарственный<text:tab/></text:p>
      <text:p text:style-name="P142"><text:span text:style-name="T109">363. </text:span><text:span text:style-name="T72">Myostis. cespitosa</text:span> <text:s/>K.F.Schultz – Незабудка. дернистая<text:tab/></text:p>
      <text:p text:style-name="P142"><text:span text:style-name="T109">364. </text:span><text:span text:style-name="T72">Myostis imitata</text:span> <text:s/>Serg. – Незабудка подражающая<text:tab/></text:p>
      <text:p text:style-name="P142"><text:span text:style-name="T109">365. </text:span><text:span text:style-name="T72">Myostis krylovii</text:span> <text:s/>Serg. – Незабудка Крылова<text:tab/></text:p>
      <text:p text:style-name="P143"><text:tab/><text:span text:style-name="T109">366. </text:span><text:span text:style-name="T72">Myostis sc</text:span> Myosotis scorpioides L. – Незабудка скорпионовидная<text:tab/></text:p>
      <text:p text:style-name="P143"><text:tab/><text:span text:style-name="T109">367. </text:span><text:span text:style-name="T72">Pulmonaria <text:s/>mollis</text:span> <text:s/>Wulf. ex Hornem – Медуница мягчайшая</text:p>
      <text:p text:style-name="P142"><text:tab/></text:p>
      <text:p text:style-name="P144">6<text:span text:style-name="T78">6</text:span>. Семейство <text:s/>Lamiaceae (Labiatae) – <text:s/>Губоцветные ( Яснотковые)</text:p>
      <text:p text:style-name="P142"/>
      <text:p text:style-name="P142"><text:span text:style-name="T109">368. </text:span><text:span text:style-name="T72">Dracocephalum nutans </text:span><text:s/>L. – Змееголовник поникший<text:tab/></text:p>
      <text:p text:style-name="P142"><text:span text:style-name="T109">369. </text:span><text:span text:style-name="T110">Dracocephalum</text:span><text:span text:style-name="T72"> ruyschiana</text:span> <text:s/>L. – Змееголовник Руйша<text:tab/></text:p>
      <text:p text:style-name="P143"><text:tab/><text:span text:style-name="T109">370. </text:span><text:span text:style-name="T72">Elsholtzia ciliate</text:span> <text:s/>(Thunb.) Hyl. – Эльсгольция реснитчатая<text:tab/></text:p>
      <text:p text:style-name="P143"><text:soft-page-break/><text:tab/><text:span text:style-name="T109">371. </text:span><text:span text:style-name="T72">Galeopsis bifida</text:span> <text:s/>Boenn. – Пикульник двунадрезный<text:tab/></text:p>
      <text:p text:style-name="P142"><text:span text:style-name="T109">372. </text:span><text:span text:style-name="T72">Glechoma hederacea</text:span> <text:s/>L. – Будра плющевидная<text:tab/></text:p>
      <text:p text:style-name="P143"><text:tab/><text:span text:style-name="T109">373. </text:span><text:span text:style-name="T72">Lamium album</text:span> <text:s/>L. – Яснотка белая<text:tab/></text:p>
      <text:p text:style-name="P143"><text:tab/><text:span text:style-name="T109">374. </text:span><text:span text:style-name="T72">Leonurus tataricus</text:span> <text:s/>L. – Пустырник татарский<text:tab/></text:p>
      <text:p text:style-name="P143"><text:tab/><text:span text:style-name="T109">375. </text:span><text:span text:style-name="T72">Lycopus europaeus </text:span><text:s/>L. – Зюзник европейский<text:tab/></text:p>
      <text:p text:style-name="P143"><text:tab/><text:span text:style-name="T109">376. </text:span><text:span text:style-name="T110">Lycopus </text:span><text:span text:style-name="T72"><text:s/>exaltatus</text:span> <text:s/>L.fil. – Зюзник высокий<text:tab/></text:p>
      <text:p text:style-name="P143"><text:tab/><text:span text:style-name="T109">377. </text:span><text:span text:style-name="T72">Mentha arvensis</text:span> <text:s/>L. – Мята полевая<text:tab/></text:p>
      <text:p text:style-name="P142"><text:span text:style-name="T78">378. </text:span><text:span text:style-name="T72">Origanum vulgare</text:span> <text:s/>L. – Душица обыкновенная<text:tab/></text:p>
      <text:p text:style-name="P142"><text:span text:style-name="T111">379. </text:span><text:span text:style-name="T72">Phlomis tuberose</text:span> <text:s/>L. – Зопник клубненосный<text:tab/></text:p>
      <text:p text:style-name="P143"><text:tab/><text:span text:style-name="T111">380. </text:span><text:span text:style-name="T72">Prunella vulgaris</text:span> <text:s/>L. – Черноголовка обыкновенная<text:tab/></text:p>
      <text:p text:style-name="P143"><text:tab/><text:span text:style-name="T111">381. </text:span><text:span text:style-name="T72">Scutellaria galericulata</text:span> L. – Шлемник обыкновенный<text:tab/></text:p>
      <text:p text:style-name="P143"><text:tab/><text:span text:style-name="T111">382. </text:span><text:span text:style-name="T72">Stachys palustris</text:span> <text:s/>L.– Чистец болотный<text:tab/></text:p>
      <text:p text:style-name="P143"><text:tab/><text:span text:style-name="T111">383. </text:span><text:span text:style-name="T112">Stachys</text:span><text:span text:style-name="T72"> sylvatica</text:span> <text:s/>L.– Чистец лесной<text:tab/></text:p>
      <text:p text:style-name="P143"><text:tab/><text:span text:style-name="T111">384. </text:span><text:span text:style-name="T72">Thymus <text:s/>jenisseensis</text:span> Iljin – Тимьян енисейский<text:tab/></text:p>
      <text:p text:style-name="P142"/>
      <text:p text:style-name="P144">6<text:span text:style-name="T111">7</text:span>. Семейство <text:s/>Solanaceae – Пасленовые</text:p>
      <text:p text:style-name="P144"/>
      <text:p text:style-name="P143"><text:tab/><text:span text:style-name="T111">385. </text:span><text:span text:style-name="T72">Hyoscyamus niger</text:span> <text:s/>L. – Белена черная<text:tab/></text:p>
      <text:p text:style-name="P143"><text:tab/><text:span text:style-name="T111">386. </text:span><text:span text:style-name="T72">Solanum kitagawae </text:span><text:s/>Schonbeck-Temesy – Паслен китагавы<text:tab/></text:p>
      <text:p text:style-name="P143"><text:tab/><text:span text:style-name="T111">387. </text:span><text:span text:style-name="T112">Solanum</text:span><text:span text:style-name="T72"> nignum</text:span> <text:s/>L. – Паслен Черный</text:p>
      <text:p text:style-name="P142"><text:tab/></text:p>
      <text:p text:style-name="P144">6<text:span text:style-name="T111">8</text:span>. Семейство <text:s/>Scrophulariaceae – <text:s/>Норичниковые</text:p>
      <text:p text:style-name="P142"/>
      <text:p text:style-name="P143"><text:tab/><text:span text:style-name="T111">388. </text:span><text:span text:style-name="T72">Limosella aquatica</text:span> L. – Лужница водяная<text:tab/></text:p>
      <text:p text:style-name="P143"><text:tab/><text:span text:style-name="T111">389. </text:span><text:span text:style-name="T72">Linaria vulgaris</text:span> Mill. – Льнянка обыкновенная<text:tab/></text:p>
      <text:p text:style-name="P143"><text:tab/><text:span text:style-name="T111">390. </text:span><text:span text:style-name="T72">Odontites vulgaris</text:span> <text:s/>Moench <text:s/>– Зубчатка обыкновенная<text:tab/></text:p>
      <text:p text:style-name="P143"><text:tab/><text:span text:style-name="T111">391. </text:span><text:span text:style-name="T72">Pedicularis incarnata </text:span><text:s/>L. – Мытник мясо-красный<text:tab/></text:p>
      <text:p text:style-name="P143"><text:tab/><text:span text:style-name="T111">392. </text:span><text:span text:style-name="T112">Pedicularis</text:span><text:span text:style-name="T72"> karoi </text:span>Freyn – Мытник Каро<text:tab/></text:p>
      <text:p text:style-name="P143"><text:tab/><text:span text:style-name="T111">393. </text:span><text:span text:style-name="T112">Pedicularis</text:span><text:span text:style-name="T72"> resupinata</text:span> L. – Мытник перевернутый<text:tab/></text:p>
      <text:p text:style-name="P143"><text:tab/><text:span text:style-name="T111">394. </text:span><text:span text:style-name="T112">Pedicularis </text:span><text:span text:style-name="T72">sibirica</text:span> Vved. – Мытник сибирский<text:tab/></text:p>
      <text:p text:style-name="P143"><text:tab/><text:span text:style-name="T111">395. </text:span><text:span text:style-name="T72">Scrophularia nodosa </text:span><text:s/>L. – Норичник узловатый<text:tab/></text:p>
      <text:p text:style-name="P143"><text:tab/><text:span text:style-name="T111">396. </text:span><text:span text:style-name="T72">Rhinanthus crista-galli</text:span> <text:s/>L. – Погремок обыкновенный<text:tab/></text:p>
      <text:p text:style-name="P143"><text:tab/><text:span text:style-name="T111">397. </text:span><text:span text:style-name="T72">Verbascum thapsus</text:span> <text:s/>L. – Коровяк обыкновенный<text:tab/></text:p>
      <text:p text:style-name="P143"><text:tab/><text:span text:style-name="T111">398. </text:span><text:span text:style-name="T72">Veronica anagallis-aquatica </text:span><text:s/>L. – Вероника ключевая<text:tab/></text:p>
      <text:p text:style-name="P143"><text:tab/><text:span text:style-name="T111">399. </text:span><text:span text:style-name="T112">Veronica</text:span><text:span text:style-name="T72"> baccabunga </text:span><text:s/>L. – Вероника поточная<text:tab/></text:p>
      <text:p text:style-name="P143"><text:tab/><text:span text:style-name="T111">400. </text:span><text:span text:style-name="T112">Veronica </text:span><text:span text:style-name="T72">chamaedrys</text:span> <text:s/>L. – Вероника дубравная<text:tab/></text:p>
      <text:p text:style-name="P143"><text:tab/><text:span text:style-name="T111">401. </text:span><text:span text:style-name="T112">Veronica </text:span><text:span text:style-name="T72">krylovii</text:span> <text:s/>Schischk. – Вероника Крылова<text:tab/></text:p>
      <text:p text:style-name="P143"><text:tab/><text:span text:style-name="T111">402. </text:span><text:span text:style-name="T112">Veronica </text:span><text:span text:style-name="T72">longifolia </text:span><text:s/>L. – Вероника длиннолистная<text:tab/></text:p>
      <text:p text:style-name="P142"><text:span text:style-name="T111">403. </text:span><text:span text:style-name="T112">Veronica </text:span><text:span text:style-name="T72">serpyllifolia </text:span><text:s/>L. – Вероника Тимьянолистная</text:p>
      <text:p text:style-name="P142"/>
      <text:p text:style-name="P144"><text:span text:style-name="T111">69</text:span>. Семейство <text:s/>Orobanchaceae <text:s/>– <text:s/>Заразиховые</text:p>
      <text:p text:style-name="P142"/>
      <text:p text:style-name="P142"><text:span text:style-name="T111">404. </text:span><text:span text:style-name="T72">Orobanche alsatica </text:span>Kirschl. – Заразиха эльзасская<text:tab/></text:p>
      <text:p text:style-name="P143"><text:tab/><text:span text:style-name="T111">405. </text:span><text:span text:style-name="T112">Orobanche </text:span><text:span text:style-name="T72"><text:s/>krylovii </text:span><text:s/>G.Beck. – Заразиха Крылова<text:tab/></text:p>
      <text:p text:style-name="P142"/>
      <text:p text:style-name="P144">7<text:span text:style-name="T111">0</text:span>. Семейство <text:s/>Plantaginaceae – <text:s/>Подорожниковые</text:p>
      <text:p text:style-name="P142"/>
      <text:p text:style-name="P143"><text:tab/><text:span text:style-name="T111">406. </text:span><text:span text:style-name="T72">Plantago lanceolata </text:span><text:s/>L. – Подорожник ланцетный<text:tab/></text:p>
      <text:p text:style-name="P143"><text:tab/><text:span text:style-name="T111">407. </text:span><text:span text:style-name="T72">Plantago major </text:span><text:s/>L. – Подорожник большой<text:tab/></text:p>
      <text:p text:style-name="P143"><text:tab/><text:span text:style-name="T111">408. </text:span><text:span text:style-name="T112">Plantago </text:span><text:span text:style-name="T72">media</text:span> <text:s/>L. – Подорожниксредний<text:tab/></text:p>
      <text:p text:style-name="P143"><text:tab/><text:span text:style-name="T111">409. </text:span><text:span text:style-name="T112">Plantago</text:span><text:span text:style-name="T72"> urvillei</text:span> <text:s/>Opiz – Подорожник Урвилла<text:tab/></text:p>
      <text:p text:style-name="P142"/>
      <text:p text:style-name="P144"><text:soft-page-break/>7<text:span text:style-name="T111">1</text:span>. Семейство <text:s/>Rubiaceae – Мареновые</text:p>
      <text:p text:style-name="P142"><text:span text:style-name="T113">410. </text:span><text:span text:style-name="T72">Cruciata krylovii </text:span><text:s/>(Iljin) Pobed.– Крестообразник Крылова<text:tab/></text:p>
      <text:p text:style-name="P142"><text:span text:style-name="T113">411. </text:span><text:span text:style-name="T72">Galium boreale</text:span> <text:s/>L. – Подмаренник северный<text:tab/></text:p>
      <text:p text:style-name="P142"><text:span text:style-name="T113">412. </text:span><text:span text:style-name="T114">Galium</text:span><text:span text:style-name="T72"> mollugo</text:span> <text:s/>L. – Подмаренник мягкий<text:tab/></text:p>
      <text:p text:style-name="P142"><text:span text:style-name="T113">413. </text:span><text:span text:style-name="T114">Galium</text:span><text:span text:style-name="T72"> odoratum</text:span> <text:s/>(L.) Scop. – Подмаренникдушистый<text:tab/></text:p>
      <text:p text:style-name="P143"><text:tab/><text:span text:style-name="T113">414. </text:span><text:span text:style-name="T114">Galium </text:span><text:span text:style-name="T72">palustre</text:span> L. – Подмаренник болотный<text:tab/></text:p>
      <text:p text:style-name="P143"><text:tab/><text:span text:style-name="T113">414. </text:span><text:span text:style-name="T114">Galium </text:span><text:span text:style-name="T72">trifidum</text:span> <text:s/>L. – Подмаренник трехнадрезный<text:tab/></text:p>
      <text:p text:style-name="P143"><text:tab/><text:span text:style-name="T113">415. </text:span><text:span text:style-name="T114">Galium</text:span><text:span text:style-name="T72"> uliginosum </text:span><text:s/>L. – Подмаренник топяной<text:tab/></text:p>
      <text:p text:style-name="P142"/>
      <text:p text:style-name="P144">7<text:span text:style-name="T113">2</text:span>. Семейство <text:s/>Caprifoliaceae – Жимолостные</text:p>
      <text:p text:style-name="P142"/>
      <text:p text:style-name="P142"><text:span text:style-name="T113">416. </text:span><text:span text:style-name="T72">Lonicera altaica</text:span> <text:s/>Pall. – Жимолость алтайская<text:tab/></text:p>
      <text:p text:style-name="P143"><text:tab/><text:span text:style-name="T113">417. </text:span><text:span text:style-name="T114">Lonicera </text:span><text:span text:style-name="T72">xylosteum </text:span>L. – Жимолость обыкновенная<text:tab/></text:p>
      <text:p text:style-name="P143"><text:tab/><text:span text:style-name="T113">418. </text:span><text:span text:style-name="T72">Linnaea borealis</text:span> L. – Линнея северная</text:p>
      <text:p text:style-name="P142"><text:tab/></text:p>
      <text:p text:style-name="P144">7<text:span text:style-name="T113">3</text:span>. Семейство <text:s/>Sambucaceae – <text:s/>Бузиновые</text:p>
      <text:p text:style-name="P142"/>
      <text:p text:style-name="P142"><text:span text:style-name="T113">419. </text:span><text:span text:style-name="T72">Sambucus sibirica </text:span><text:s/>Nakai – Бузина сибирская<text:tab/></text:p>
      <text:p text:style-name="P142"/>
      <text:p text:style-name="P144">7<text:span text:style-name="T113">4</text:span>. Семейство <text:s/>Viburnaceae <text:s/>Калиновые</text:p>
      <text:p text:style-name="P144"/>
      <text:p text:style-name="P142"><text:span text:style-name="T113">420. </text:span><text:span text:style-name="T72">Viburnum opulus</text:span> <text:s/>L. – Калина обыкновенная</text:p>
      <text:p text:style-name="P142"><text:tab/></text:p>
      <text:p text:style-name="P144">7<text:span text:style-name="T113">5</text:span>. Семейство <text:s/>Adoxaceae – <text:s/>Адоксовые</text:p>
      <text:p text:style-name="P144"/>
      <text:p text:style-name="P142"><text:span text:style-name="T113">421. </text:span><text:span text:style-name="T72">Adoxa moschatellina </text:span><text:s/>L. – Адокса муксусная</text:p>
      <text:p text:style-name="P142"><text:tab/></text:p>
      <text:p text:style-name="P144">7<text:span text:style-name="T113">6</text:span>. Семейство Dipsacaceae – <text:s/>Ворсянковые</text:p>
      <text:p text:style-name="P142"/>
      <text:p text:style-name="P143"><text:tab/><text:span text:style-name="T113">422. </text:span><text:span text:style-name="T72">Knautia arvensis</text:span> (L.) Coult. – Короставник полевой</text:p>
      <text:p text:style-name="P142"><text:tab/></text:p>
      <text:p text:style-name="P144">7<text:span text:style-name="T113">7</text:span>. Семейство Campanulaceae – Колокольчиковые</text:p>
      <text:p text:style-name="P144"/>
      <text:p text:style-name="P142"><text:span text:style-name="T113">423. </text:span><text:span text:style-name="T72">Adenophora lamarckii</text:span> <text:s/>Fischer – Бубенчик Ламарка<text:tab/></text:p>
      <text:p text:style-name="P142"><text:span text:style-name="T113">424. </text:span><text:span text:style-name="T114">Adenophora</text:span><text:span text:style-name="T72"> liliifolia</text:span> <text:s/>(L.) A.DC. – Бубенчик лилиелистный<text:tab/></text:p>
      <text:p text:style-name="P143"><text:tab/><text:span text:style-name="T113">425. </text:span><text:span text:style-name="T72">Campanula altaica</text:span> <text:s/>Ledeb. – Колокольчик алтайский<text:tab/></text:p>
      <text:p text:style-name="P143"><text:tab/><text:span text:style-name="T113">426. </text:span><text:span text:style-name="T114">Campanula </text:span><text:span text:style-name="T72">cervicaria</text:span> <text:s/>L. – Колокольчик олений<text:tab/></text:p>
      <text:p text:style-name="P143"><text:tab/><text:span text:style-name="T113">427. </text:span><text:span text:style-name="T114">Campanula </text:span><text:span text:style-name="T72"><text:s/>rotundifolia</text:span> <text:s/>L. – Колокольчик круглолистный<text:tab/></text:p>
      <text:p text:style-name="P142"><text:span text:style-name="T113">428. </text:span><text:span text:style-name="T114">Campanula </text:span><text:span text:style-name="T72"><text:s/>trachelium</text:span> <text:s/>L. – <text:s/>Колокольчик Крапиволистный</text:p>
      <text:p text:style-name="P144"/>
      <text:p text:style-name="P144">7<text:span text:style-name="T113">8</text:span>. Семейство Asteraceae (Compositae) – Астровые (Сложноцветные)</text:p>
      <text:p text:style-name="P144"/>
      <text:p text:style-name="P143"><text:tab/><text:span text:style-name="T113">429. </text:span><text:span text:style-name="T72">Achillea millefolium</text:span> <text:s/>L. – Тысячелистник обыкновенный<text:tab/></text:p>
      <text:p text:style-name="P143"><text:tab/><text:span text:style-name="T113">430. </text:span><text:span text:style-name="T114">Achillea </text:span><text:span text:style-name="T72">asiatica</text:span> <text:s/>Serg. – Т.азиатский<text:tab/></text:p>
      <text:p text:style-name="P143"><text:tab/><text:span text:style-name="T113">431. </text:span><text:span text:style-name="T114">Achillea</text:span><text:span text:style-name="T72"> impatiens</text:span> <text:s/>L. – Т.недотрога<text:tab/></text:p>
      <text:p text:style-name="P143"><text:tab/><text:span text:style-name="T113">432.</text:span> <text:span text:style-name="T72">Achillea salicifolia </text:span><text:s/>Bess.. – Т.иволистный</text:p>
      <text:p text:style-name="P142"><text:span text:style-name="T113">433. </text:span><text:span text:style-name="T72">Alfredia cernua</text:span> (L.) Cass. – Альфредия поникающая<text:tab/></text:p>
      <text:p text:style-name="P142"><text:span text:style-name="T113">434. </text:span><text:span text:style-name="T72">Arctium tomentosum</text:span> <text:s/>Mill. – Лопух войлочный<text:tab/></text:p>
      <text:p text:style-name="P143"><text:tab/><text:span text:style-name="T113">435. </text:span><text:span text:style-name="T72">A. gmelinii</text:span> – П. Гмелина<text:tab/></text:p>
      <text:p text:style-name="P142"><text:span text:style-name="T113">436. </text:span><text:span text:style-name="T72">Bidens cernua</text:span> <text:s/>L. – Череда поникающая<text:tab/></text:p>
      <text:p text:style-name="P142"><text:span text:style-name="T113">437. </text:span><text:span text:style-name="T114">Bidens</text:span><text:span text:style-name="T72"> tripartita</text:span> <text:s/>L. – Череда трехраздельная<text:tab/></text:p>
      <text:p text:style-name="P142"><text:span text:style-name="T113">438. </text:span><text:span text:style-name="T114">Bidens </text:span><text:span text:style-name="T72">radiata </text:span>Thuill. – Чередалучевая<text:tab/></text:p>
      <text:p text:style-name="P143"><text:soft-page-break/><text:tab/><text:span text:style-name="T113">439. </text:span><text:span text:style-name="T72">Cacalia hastata</text:span> <text:s/>L. – Недоспелка копьевидная<text:tab/></text:p>
      <text:p text:style-name="P142"><text:span text:style-name="T113">440. </text:span><text:span text:style-name="T72">Carduus crispus</text:span> <text:s/>L. – Чертополох курчавый<text:tab/></text:p>
      <text:p text:style-name="P142"><text:span text:style-name="T113">441. </text:span><text:span text:style-name="T72">Centaurea cyanus</text:span> <text:s/>L. – Василек синий<text:tab/></text:p>
      <text:p text:style-name="P143"><text:tab/><text:span text:style-name="T113">442. </text:span><text:span text:style-name="T114">Centaurea</text:span><text:span text:style-name="T72"> scabiosa</text:span> <text:s/>L. – Василек шероховатый<text:tab/></text:p>
      <text:p text:style-name="P142"><text:span text:style-name="T113">443. </text:span><text:span text:style-name="T72">Cirsium heterophyllum</text:span> <text:s/>(L.) Hill – Бодяк разнолистный<text:tab/></text:p>
      <text:p text:style-name="P143"><text:tab/><text:span text:style-name="T113">444. </text:span><text:span text:style-name="T114">Cirsium </text:span><text:span text:style-name="T72">helenioides</text:span> (L.) Hill – Бодяк девясиловидный</text:p>
      <text:p text:style-name="P143"><text:tab/><text:span text:style-name="T113">445. </text:span><text:span text:style-name="T114">Cirsium</text:span><text:span text:style-name="T72"> serratuloides</text:span> <text:s/>(L.) Hill – Бодяк серпуховидный<text:tab/></text:p>
      <text:p text:style-name="P143"><text:tab/><text:span text:style-name="T113">446. </text:span><text:span text:style-name="T114">Cirsium </text:span><text:span text:style-name="T72">setosum</text:span> <text:s/>(Willd.) Bess. – Бодяк щетинистый<text:tab/></text:p>
      <text:p text:style-name="P143"><text:tab/><text:span text:style-name="T113">447. </text:span><text:span text:style-name="T114">Cirsium</text:span><text:span text:style-name="T72"> vulgare</text:span> <text:s/>(Savi) Ten. – Бодяк обыкновенный<text:tab/></text:p>
      <text:p text:style-name="P143"><text:tab/><text:span text:style-name="T113">448. </text:span><text:span text:style-name="T72">Crepis lyrata</text:span> <text:s/>(L.) Froel. – Скерда лировидная<text:tab/></text:p>
      <text:p text:style-name="P143"><text:tab/><text:span text:style-name="T113">449. </text:span><text:span text:style-name="T114">Crepis</text:span><text:span text:style-name="T72"> praemorsa</text:span> <text:s/>(L.) Tausch – Скерда тупокорневищная<text:tab/></text:p>
      <text:p text:style-name="P143"><text:tab/><text:span text:style-name="T113">450. </text:span><text:span text:style-name="T114">Crepis</text:span><text:span text:style-name="T72"> sibirica</text:span> <text:s/>L. – Скерда сибирская<text:tab/></text:p>
      <text:p text:style-name="P142"><text:span text:style-name="T113">451. </text:span><text:span text:style-name="T72">Erigeron canadensis</text:span> <text:s/>L. – Мелколепестник канадский<text:tab/></text:p>
      <text:p text:style-name="P142"><text:span text:style-name="T113">452. </text:span><text:span text:style-name="T114">Erigeron</text:span><text:span text:style-name="T72"> acris</text:span> <text:s/>L. – Мелколепестник едкий<text:tab/></text:p>
      <text:p text:style-name="P143"><text:tab/><text:span text:style-name="T113">453. </text:span><text:span text:style-name="T114">Erigeron</text:span><text:span text:style-name="T72"> elongates </text:span><text:s/>Ledeb. – Мелколепестник удлиненный<text:tab/></text:p>
      <text:p text:style-name="P143"><text:tab/><text:span text:style-name="T113">454. </text:span><text:span text:style-name="T72">Gnaphalium sylvaticum</text:span> <text:s/>L. – Сушеница лесная<text:tab/></text:p>
      <text:p text:style-name="P143"><text:tab/><text:span text:style-name="T113">455. </text:span><text:span text:style-name="T114">Gnaphalium </text:span><text:span text:style-name="T72"><text:s/>uliginosum</text:span> <text:s/>L. – С. топяная<text:tab/></text:p>
      <text:p text:style-name="P143"><text:tab/><text:span text:style-name="T113">456. </text:span><text:span text:style-name="T72">Heracium <text:s/>umbellatum</text:span> <text:s/>L. – Я. зонтичная<text:tab/></text:p>
      <text:p text:style-name="P143"><text:tab/><text:span text:style-name="T113">457. </text:span><text:span text:style-name="T72">Inula britannica</text:span> <text:s/>L. – Девясил британский<text:tab/></text:p>
      <text:p text:style-name="P143"><text:tab/><text:span text:style-name="T113">458. </text:span><text:span text:style-name="T72">Inula helenium</text:span> L. – Девясил высокий</text:p>
      <text:p text:style-name="P143"><text:tab/><text:span text:style-name="T113">459. </text:span><text:span text:style-name="T114">Inula </text:span><text:span text:style-name="T72">salicina</text:span> <text:s/>L. – Девясил иволистный<text:tab/></text:p>
      <text:p text:style-name="P142"><text:span text:style-name="T113">460. </text:span><text:span text:style-name="T72">Lactuca sibirica </text:span><text:s/>(L.) Maxim. – Латук сибирский<text:tab/></text:p>
      <text:p text:style-name="P142"><text:span text:style-name="T113">461. </text:span><text:span text:style-name="T114">Lactuca</text:span><text:span text:style-name="T72"> serriola</text:span> <text:s/>L. – Латук дикий<text:tab/></text:p>
      <text:p text:style-name="P143"><text:tab/><text:span text:style-name="T113">462. </text:span><text:span text:style-name="T72">Leontodon autumnalis</text:span> <text:s/>L. – Кульбаба осенняя<text:tab/></text:p>
      <text:p text:style-name="P143"><text:tab/><text:span text:style-name="T113">463. </text:span><text:span text:style-name="T72">Leucanthemum vulgare</text:span> <text:s/>Lam. – Нивянник обыкновенный<text:tab/></text:p>
      <text:p text:style-name="P143"><text:tab/><text:span text:style-name="T113">464. </text:span><text:span text:style-name="T72">Ligularia glauca </text:span><text:s/>(L.) <text:s/>O.Hoffm. – Бузульник сизый<text:tab/></text:p>
      <text:p text:style-name="P143"><text:tab/><text:span text:style-name="T113">465. </text:span><text:span text:style-name="T114">Ligularia</text:span><text:span text:style-name="T72"> sibirica</text:span> (L.) <text:s/>Cass. – Бузульник сибирский<text:tab/></text:p>
      <text:p text:style-name="P143"><text:tab/><text:span text:style-name="T113">466. </text:span><text:span text:style-name="T72">Matricaria <text:s/>perforatа</text:span> <text:s/>Merat. – Ромашка непахучая<text:tab/></text:p>
      <text:p text:style-name="P143"><text:tab/><text:span text:style-name="T113">467. </text:span><text:span text:style-name="T72">Petasites radiatus</text:span> (J.F.Gmel.) Toman – Белокопытник лучистый<text:tab/></text:p>
      <text:p text:style-name="P142"><text:span text:style-name="T113">468. </text:span><text:span text:style-name="T72">Picris <text:s/>davurica </text:span><text:s/>Fisch. – Горлюха <text:s/>даурская<text:tab/></text:p>
      <text:p text:style-name="P142"><text:span text:style-name="T113">469. </text:span><text:span text:style-name="T72">Saussurea latifolia <text:s/></text:span>Ledeb. – Соссюрея широколистная<text:tab/></text:p>
      <text:p text:style-name="P143"><text:tab/><text:span text:style-name="T113">470. </text:span><text:span text:style-name="T72">Senecio erucifolius</text:span> <text:s/>L. – Крестовник эруколистный<text:tab/></text:p>
      <text:p text:style-name="P143"><text:tab/><text:span text:style-name="T113">471. </text:span><text:span text:style-name="T114">Senecio </text:span><text:span text:style-name="T72">fluviatilis </text:span><text:s/>Wallr. –Крестовник речной<text:tab/></text:p>
      <text:p text:style-name="P143"><text:tab/><text:span text:style-name="T113">472. </text:span><text:span text:style-name="T114">Senecio</text:span><text:span text:style-name="T72"> nemorensis</text:span> <text:s/>L. – Крестовник дубравный<text:tab/></text:p>
      <text:p text:style-name="P143"><text:tab/><text:span text:style-name="T113">473. </text:span><text:span text:style-name="T72">Serratula coronata</text:span> <text:s/>L. – Серпуха корончатая<text:tab/></text:p>
      <text:p text:style-name="P143"><text:tab/><text:span text:style-name="T113">474. </text:span><text:span text:style-name="T72">Solidago virgaurea <text:s/></text:span>L. – Золотарник обыкновенный<text:tab/></text:p>
      <text:p text:style-name="P143"><text:tab/><text:span text:style-name="T113">475. </text:span><text:span text:style-name="T72">Sonchus arvensis </text:span><text:s/>L. – Осот полевой<text:tab/></text:p>
      <text:p text:style-name="P143"><text:tab/><text:span text:style-name="T113">476. </text:span><text:span text:style-name="T114">Sonchus </text:span><text:span text:style-name="T72">oleraceus</text:span> <text:s/>L. – <text:s/>Осот огородный<text:tab/></text:p>
      <text:p text:style-name="P143"><text:tab/><text:span text:style-name="T113">477. </text:span><text:span text:style-name="T72">Tanacetum vulgare</text:span> <text:s/>L. – Пижма обыкновенная</text:p>
      <text:p text:style-name="P142"><text:span text:style-name="T113">478. </text:span><text:span text:style-name="T72">Taraxacum officinale </text:span>Wigg. – Одуванчик лекарственный<text:tab/></text:p>
      <text:p text:style-name="P142"><text:span text:style-name="T113">479. </text:span><text:span text:style-name="T72">Tephroseris integrifolia</text:span> <text:s/>(L.) Holub – Пепельник цельнолистный<text:tab/></text:p>
      <text:p text:style-name="P142"><text:span text:style-name="T113">480. </text:span><text:span text:style-name="T72">Tragopogon orientalis</text:span> <text:s/>L. – Козлобородник восточный<text:tab/></text:p>
      <text:p text:style-name="P142"><text:span text:style-name="T113">481. </text:span><text:span text:style-name="T72">Trommsdorffia <text:s/>maculate</text:span> (L.) Bernh. – Прозанник крапчатый<text:tab/></text:p>
      <text:p text:style-name="P142"><text:span text:style-name="T113">482. </text:span><text:span text:style-name="T72">Tussilago farfara <text:s/></text:span>L. – Мать-и-мачиха обыкновенная</text:p>
      <text:p text:style-name="P142"/>
      <text:p text:style-name="P146">Приложение 2</text:p>
      <text:h text:style-name="P147" text:outline-level="1" loext:marker-style-name="T115">Список позвоночных животных ГПЗ «Черновой Нарык»</text:h>
      <text:p text:style-name="P148" loext:marker-style-name="T98"/>
      <text:h text:style-name="P149" text:outline-level="1" loext:marker-style-name="T116"><text:span text:style-name="T117">ЗЕМНОВОДНЫЕ </text:span><text:span text:style-name="T118">—</text:span><text:span text:style-name="T119"> </text:span><text:span text:style-name="T120">AMPHIBIA</text:span></text:h>
      <text:h text:style-name="P150" text:outline-level="1" loext:marker-style-name="T116">Обыкновенная жаба<text:span text:style-name="T24"> </text:span><text:span text:style-name="T23">Bufo</text:span><text:span text:style-name="T24"> </text:span><text:span text:style-name="T23">bufo</text:span> (<text:span text:style-name="T25">Linnaeus</text:span>, 1758)</text:h>
      <text:h text:style-name="P151" text:outline-level="1" loext:marker-style-name="T116">Остромордая лягушка <text:span text:style-name="T23">Rana</text:span><text:span text:style-name="T24"> </text:span><text:span text:style-name="T23">arvalis</text:span> , <text:span text:style-name="T25">Nilsson</text:span>, 1842</text:h>
      <text:h text:style-name="P149" text:outline-level="1" loext:marker-style-name="T116"><text:span text:style-name="T117">ПРЕСМЫКАЮЩИЕСЯ</text:span><text:span text:style-name="T121"> </text:span><text:span text:style-name="T118">—</text:span><text:span text:style-name="T117"> </text:span><text:span text:style-name="T121">REPTILIA</text:span></text:h>
      <text:h text:style-name="P152" text:outline-level="1" loext:marker-style-name="T116">Прыткая<text:span text:style-name="T25"> </text:span>ящерица<text:span text:style-name="T23"> Lacerta agilis</text:span><text:span text:style-name="T25"> Linnaeus, 1758</text:span></text:h>
      <text:h text:style-name="P152" text:outline-level="1" loext:marker-style-name="T116">Живородящая<text:span text:style-name="T25"> </text:span>ящерица<text:span text:style-name="T23"> Zootoca (Lacerta) vivipara</text:span><text:span text:style-name="T25"> Vonjacquin, 1787</text:span></text:h>
      <text:h text:style-name="P152" text:outline-level="1" loext:marker-style-name="T116">Обыкновенная<text:span text:style-name="T25"> </text:span>гадюка<text:span text:style-name="T23"> Vipera berus</text:span><text:span text:style-name="T25"> Linnaeus, 1758</text:span></text:h>
      <text:h text:style-name="P149" text:outline-level="1" loext:marker-style-name="T122"><text:span text:style-name="T117">ПТИЦЫ</text:span><text:span text:style-name="T120"> </text:span><text:span text:style-name="T118">—</text:span><text:span text:style-name="T117"> </text:span><text:span text:style-name="T120">AVES</text:span></text:h>
      <text:h text:style-name="P149" text:outline-level="1" loext:marker-style-name="T122"><text:span text:style-name="T117">АИСТОВЫЕ</text:span><text:span text:style-name="T120"> —</text:span><text:span text:style-name="T117"> </text:span><text:span text:style-name="T120">CICONIIDAE</text:span></text:h>
      <text:h text:style-name="P152" text:outline-level="1" loext:marker-style-name="T122">Черный<text:span text:style-name="T25"> </text:span>аист<text:span text:style-name="T23"> Ciconia nigra</text:span><text:span text:style-name="T25"> (Linnaeus, 1758)</text:span></text:h>
      <text:p text:style-name="P153" loext:marker-style-name="T98"><text:span text:style-name="T117">ЯСТРЕБИНЫЕ — </text:span><text:span text:style-name="T120">ACCIPITRIDAE</text:span></text:p>
      <text:p text:style-name="P154" loext:marker-style-name="T98">Осоед обыкновенный <text:s/><text:span text:style-name="T23">Pernis</text:span><text:span text:style-name="T24"> </text:span><text:span text:style-name="T23">apivorus</text:span> (<text:span text:style-name="T25">Linnaeus</text:span>, 1758)</text:p>
      <text:p text:style-name="P154" loext:marker-style-name="T98">Осоед хо<text:span text:style-name="T25">x</text:span>латый <text:s/><text:span text:style-name="T23">Pernis</text:span><text:span text:style-name="T24"> </text:span><text:span text:style-name="T23">ptilorhyncus</text:span> (<text:span text:style-name="T25">Temminck</text:span>, 1821)</text:p>
      <text:p text:style-name="P154" loext:marker-style-name="T98">Черный<text:span text:style-name="T25"> </text:span>коршун<text:span text:style-name="T23"> Milvus migrans</text:span><text:span text:style-name="T25"> (Boddaert, 1783)</text:span></text:p>
      <text:p text:style-name="P154" loext:marker-style-name="T98">Полевой<text:span text:style-name="T25"> </text:span>лунь<text:span text:style-name="T25"> </text:span><text:span text:style-name="T23">Circus cyaneus</text:span><text:span text:style-name="T25"> (Linnaeus, 1766</text:span><text:span text:style-name="T123">)</text:span></text:p>
      <text:p text:style-name="P154" loext:marker-style-name="T98"><text:span text:style-name="T124">Ястреб</text:span><text:span text:style-name="T125">-</text:span><text:span text:style-name="T124">перепелятник</text:span><text:span text:style-name="T125"> Accipiter nisus</text:span></text:p>
      <text:p text:style-name="P154" loext:marker-style-name="T98">Ястреб<text:span text:style-name="T25"> </text:span>тетеревятник<text:span text:style-name="T25"> </text:span><text:span text:style-name="T23">Accipiter gentilis</text:span><text:span text:style-name="T25"> (Linnaeus, 1758)</text:span></text:p>
      <text:p text:style-name="P154" loext:marker-style-name="T98">Обыкновенный<text:span text:style-name="T25"> </text:span>канюк<text:span text:style-name="T25"> </text:span><text:span text:style-name="T23">Buteo buteo</text:span><text:span text:style-name="T25"> (Linnaeus, 1758)</text:span></text:p>
      <text:p text:style-name="P154" loext:marker-style-name="T98">Большой<text:span text:style-name="T25"> </text:span>подорлик<text:span text:style-name="T25"> </text:span><text:span text:style-name="T23">Aquila clanga</text:span><text:span text:style-name="T25"> Pallas, 1811</text:span></text:p>
      <text:h text:style-name="P149" text:outline-level="1" loext:marker-style-name="T116"><text:span text:style-name="T117">СОКОЛИНЫЕ</text:span><text:span text:style-name="T120"> —</text:span><text:span text:style-name="T117"> </text:span><text:span text:style-name="T120">FALCONIDAE</text:span></text:h>
      <text:h text:style-name="P152" text:outline-level="1" loext:marker-style-name="T116">Пустельга обыкновенная <text:span text:style-name="T24"><text:s/></text:span><text:span text:style-name="T23">Falco</text:span><text:span text:style-name="T24"> </text:span><text:span text:style-name="T23">tinnunculus</text:span> <text:span text:style-name="T25">Linnaeus</text:span>, 1758</text:h>
      <text:h text:style-name="P152" text:outline-level="1" loext:marker-style-name="T116">Дербник<text:span text:style-name="T23"> Falco vespertinus</text:span><text:span text:style-name="T25"> Linnaeus, 1766</text:span></text:h>
      <text:h text:style-name="P152" text:outline-level="1" loext:marker-style-name="T116">Сапсан<text:span text:style-name="T23"> Falco peregrinus</text:span><text:span text:style-name="T25"> Gmelin, 1788</text:span></text:h>
      <text:p text:style-name="P155" loext:marker-style-name="T126"><text:span text:style-name="T119">КУРООБРАЗНЫЕ</text:span><text:span text:style-name="T118"> —</text:span><text:span text:style-name="T119"> </text:span><text:span text:style-name="T118">GALLIFORMES</text:span></text:p>
      <text:p text:style-name="P156" loext:marker-style-name="T126">Перепел<text:span text:style-name="T23"> Coturnix coturnix</text:span><text:span text:style-name="T25"> (Linnaeus, 1758)</text:span></text:p>
      <text:p text:style-name="P156" loext:marker-style-name="T126">Тетерев<text:span text:style-name="T23"> Tetrao tetrix</text:span><text:span text:style-name="T25"> Linnaeus, 1758</text:span></text:p>
      <text:p text:style-name="P156" loext:marker-style-name="T126">Рябчик<text:span text:style-name="T23"> Bonasa bonasia</text:span><text:span text:style-name="T25"> (Linnaeus, 1758)</text:span></text:p>
      <text:h text:style-name="P149" text:outline-level="1" loext:marker-style-name="T126"><text:span text:style-name="T119">ДЯТЛООБРАЗНЫЕ</text:span><text:span text:style-name="T118"> —</text:span><text:span text:style-name="T119"> </text:span><text:span text:style-name="T118">PICIFORMES</text:span></text:h>
      <text:h text:style-name="P152" text:outline-level="1" loext:marker-style-name="T126">Вертишейка <text:span text:style-name="T23"><text:s/>Jynx torquilla</text:span><text:span text:style-name="T25"> Linnaeus, 1758</text:span></text:h>
      <text:h text:style-name="P152" text:outline-level="1" loext:marker-style-name="T126">Малый<text:span text:style-name="T25"> </text:span>пестрый<text:span text:style-name="T25"> </text:span>дятел<text:span text:style-name="T25"> </text:span><text:span text:style-name="T23">Dendrocopos minor</text:span><text:span text:style-name="T25"> (Linnaeus, 1758)</text:span></text:h>
      <text:h text:style-name="P152" text:outline-level="1" loext:marker-style-name="T126">Белоспинный<text:span text:style-name="T25"> </text:span>дятел<text:span text:style-name="T25"> </text:span><text:span text:style-name="T23">Dendrocopos leucotos</text:span><text:span text:style-name="T25"> (Bechstein, 1802)</text:span></text:h>
      <text:h text:style-name="P152" text:outline-level="1" loext:marker-style-name="T126">Большой<text:span text:style-name="T25"> </text:span>пестрый<text:span text:style-name="T25"> </text:span>дятел<text:span text:style-name="T25"> <text:s/></text:span><text:span text:style-name="T23">Dendrocopos major</text:span><text:span text:style-name="T25"> (Linnaeus, 1758)</text:span></text:h>
      <text:h text:style-name="P152" text:outline-level="1" loext:marker-style-name="T126">Трехпалый<text:span text:style-name="T25"> </text:span>дятел<text:span text:style-name="T25"> </text:span><text:span text:style-name="T23">Picoides tridactylus</text:span><text:span text:style-name="T25"> (Linnaeus, 1758)</text:span></text:h>
      <text:h text:style-name="P149" text:outline-level="1" loext:marker-style-name="T126"><text:span text:style-name="T119">КУКУШКООБРАЗНЫЕ</text:span><text:span text:style-name="T118"> —</text:span><text:span text:style-name="T119"> </text:span><text:span text:style-name="T118">CUCULIFORMES</text:span></text:h>
      <text:h text:style-name="P152" text:outline-level="1" loext:marker-style-name="T126">Обыкновенная<text:span text:style-name="T25"> </text:span>кукушка<text:span text:style-name="T25"> </text:span><text:span text:style-name="T23">Cuculus canorus</text:span><text:span text:style-name="T25"> Linnaeus, 1758</text:span></text:h>
      <text:h text:style-name="P152" text:outline-level="1" loext:marker-style-name="T126">Глухая<text:span text:style-name="T25"> </text:span>кукушка<text:span text:style-name="T25"> </text:span><text:span text:style-name="T23">Cuculus saturatus</text:span><text:span text:style-name="T25"> Blyth, 1843</text:span></text:h>
      <text:h text:style-name="P149" text:outline-level="1" loext:marker-style-name="T126"><text:span text:style-name="T119">СТРИЖЕОБРАЗНЫЕ</text:span><text:span text:style-name="T118"> —</text:span><text:span text:style-name="T119"> </text:span><text:span text:style-name="T118">APODIFORMES</text:span></text:h>
      <text:h text:style-name="P152" text:outline-level="1" loext:marker-style-name="T126">Стриж<text:span text:style-name="T25"> - </text:span>колючехвост<text:span text:style-name="T25"> <text:s/></text:span><text:span text:style-name="T23">Hirundapus caudacutus</text:span><text:span text:style-name="T25"> (Latham, 1802)</text:span></text:h>
      <text:h text:style-name="P149" text:outline-level="1" loext:marker-style-name="T127"><text:span text:style-name="T118">STRIGIFORMES—</text:span><text:span text:style-name="T119">СОВООБРАЗНЫЕ</text:span></text:h>
      <text:h text:style-name="P152" text:outline-level="1" loext:marker-style-name="T127">Филин <text:span text:style-name="T23">Bubo</text:span><text:span text:style-name="T24"> </text:span><text:span text:style-name="T23">bubo</text:span> (<text:span text:style-name="T25">Linnaeus</text:span>, 1758)</text:h>
      <text:h text:style-name="P152" text:outline-level="1" loext:marker-style-name="T127">Белая<text:span text:style-name="T25"> </text:span>сова<text:span text:style-name="T25"> </text:span><text:span text:style-name="T23">Nyctea scandiaca</text:span><text:span text:style-name="T25"> (Linnaeus, 1758)</text:span></text:h>
      <text:h text:style-name="P152" text:outline-level="1" loext:marker-style-name="T127">Длиннохвостая<text:span text:style-name="T25"> </text:span>неясыть<text:span text:style-name="T25"> <text:s/></text:span><text:span text:style-name="T23">Strix uralensis</text:span><text:span text:style-name="T25"> Pallas, 1771</text:span></text:h>
      <text:h text:style-name="P152" text:outline-level="1" loext:marker-style-name="T127">Бородатая<text:span text:style-name="T25"> </text:span>неясыть<text:span text:style-name="T25"> </text:span><text:span text:style-name="T23">Strix nebulosa</text:span><text:span text:style-name="T25"> Forster,JR, 1772</text:span></text:h>
      <text:h text:style-name="P152" text:outline-level="1" loext:marker-style-name="T127">Ястребиная<text:span text:style-name="T25"> </text:span>сова<text:span text:style-name="T23"> Surnia ulula</text:span><text:span text:style-name="T25"> (Linnaeus, 1758)</text:span></text:h>
      <text:h text:style-name="P152" text:outline-level="1" loext:marker-style-name="T127">Воробьиный<text:span text:style-name="T25"> </text:span>сыч<text:span text:style-name="T25"> <text:s/></text:span><text:span text:style-name="T23">Glaucidium passerinum</text:span><text:span text:style-name="T25"> (Linnaeus, 1758)</text:span></text:h>
      <text:h text:style-name="P152" text:outline-level="1" loext:marker-style-name="T127">Ушастая<text:span text:style-name="T25"> </text:span>сова<text:span text:style-name="T25"> </text:span><text:span text:style-name="T23">Aegolius funereus</text:span><text:span text:style-name="T25"> (Linnaeus, 1758)</text:span></text:h>
      <text:h text:style-name="P152" text:outline-level="1" loext:marker-style-name="T127">Болотная<text:span text:style-name="T25"> </text:span>сова<text:span text:style-name="T25"> </text:span><text:span text:style-name="T23">Asio otus</text:span><text:span text:style-name="T25"> (Linnaeus, 1758)</text:span></text:h>
      <text:h text:style-name="P152" text:outline-level="1" loext:marker-style-name="T127">Мохноногий<text:span text:style-name="T25"> </text:span>сыч<text:span text:style-name="T25"> </text:span><text:span text:style-name="T23">Asio flammeus</text:span><text:span text:style-name="T25"> (Pontoppidan, 1763)</text:span></text:h>
      <text:h text:style-name="P149" text:outline-level="1" loext:marker-style-name="T122"><text:span text:style-name="T117">КОЗОДОЕВЫЕ</text:span><text:span text:style-name="T120"> —</text:span><text:span text:style-name="T117"> </text:span><text:span text:style-name="T120">CAPRIMULGIDAE</text:span></text:h>
      <text:h text:style-name="P152" text:outline-level="1" loext:marker-style-name="T122"><text:soft-page-break/>Козодой<text:span text:style-name="T25"> </text:span>обыкновенный<text:span text:style-name="T23"> Caprimulgus europaeus</text:span><text:span text:style-name="T25"> Linnaeus, 1758</text:span></text:h>
      <text:h text:style-name="P149" text:outline-level="1" loext:marker-style-name="T128"><text:span text:style-name="T119">ГОЛУБЕОБРАЗНЫЕ</text:span><text:span text:style-name="T118"> —</text:span><text:span text:style-name="T119"> </text:span><text:span text:style-name="T118">COLUMBIFORMES</text:span></text:h>
      <text:h text:style-name="P152" text:outline-level="1" loext:marker-style-name="T128">Клинтух<text:span text:style-name="T25"> </text:span><text:span text:style-name="T23">Columba oenas</text:span><text:span text:style-name="T25"> Linnaeus, 1758</text:span></text:h>
      <text:h text:style-name="P152" text:outline-level="1" loext:marker-style-name="T128">Горлица<text:span text:style-name="T25"> </text:span>большая<text:span text:style-name="T25"> </text:span><text:span text:style-name="T23">Streptopelia orientalis</text:span><text:span text:style-name="T25"> (Latham, 1790)</text:span></text:h>
      <text:h text:style-name="P149" text:outline-level="1" loext:marker-style-name="T126"><text:span text:style-name="T119">ЖУРАВЛЕОБРАЗНЫЕ </text:span><text:span text:style-name="T118">—</text:span><text:span text:style-name="T119"> </text:span><text:span text:style-name="T118"><text:s/>GRUIFORMES</text:span></text:h>
      <text:h text:style-name="P152" text:outline-level="1" loext:marker-style-name="T126">Серый<text:span text:style-name="T25"> </text:span>журавль<text:span text:style-name="T23"> Grus grus</text:span><text:span text:style-name="T25"> (Linnaeus, 1758)</text:span></text:h>
      <text:h text:style-name="P152" text:outline-level="1" loext:marker-style-name="T126">Коростель<text:span text:style-name="T25"> </text:span><text:span text:style-name="T23">Crex crex</text:span><text:span text:style-name="T25"> (Linnaeus, 1758)</text:span></text:h>
      <text:h text:style-name="P149" text:outline-level="1" loext:marker-style-name="T122"><text:span text:style-name="T117">БЕКАСОВЫЕ</text:span><text:span text:style-name="T120"> — SCOLOPACIDAE</text:span></text:h>
      <text:h text:style-name="P152" text:outline-level="1" loext:marker-style-name="T122">Вальдшнеп<text:span text:style-name="T25"> </text:span><text:span text:style-name="T23">Scolopax rusticola</text:span><text:span text:style-name="T25"> Linnaeus, 1758</text:span></text:h>
      <text:h text:style-name="P152" text:outline-level="1" loext:marker-style-name="T122">Азиатский<text:span text:style-name="T25"> </text:span>бекас<text:span text:style-name="T25"> </text:span><text:span text:style-name="T23">Gallinago stenura</text:span><text:span text:style-name="T25"> (Bonaparte, 1831)</text:span></text:h>
      <text:h text:style-name="P152" text:outline-level="1" loext:marker-style-name="T122">Лесной<text:span text:style-name="T25"> </text:span>дупель<text:span text:style-name="T25"> </text:span><text:span text:style-name="T23">Gallinago megala</text:span><text:span text:style-name="T25"> Swinhoe, 1861</text:span></text:h>
      <text:h text:style-name="P152" text:outline-level="1" loext:marker-style-name="T122">Дупель<text:span text:style-name="T23"> Gallinago media</text:span><text:span text:style-name="T25"> (Latham, 1787)</text:span></text:h>
      <text:h text:style-name="P149" text:outline-level="1" loext:marker-style-name="T126"><text:span text:style-name="T119">ВОРОБЬИНООВРАЗНЫЕ</text:span><text:span text:style-name="T118"> —</text:span><text:span text:style-name="T119"> </text:span><text:span text:style-name="T118">PASSERIFORMES</text:span></text:h>
      <text:h text:style-name="P152" text:outline-level="1" loext:marker-style-name="T126">Деревенская<text:span text:style-name="T25"> </text:span>ласточка<text:span text:style-name="T23"> Hirundo rustica</text:span><text:span text:style-name="T25"> Linnaeus, 1758</text:span></text:h>
      <text:h text:style-name="P152" text:outline-level="1" loext:marker-style-name="T126">Лесной<text:span text:style-name="T25"> </text:span>конек<text:span text:style-name="T23"> Anthus trivialis</text:span><text:span text:style-name="T25"> (Linnaeus, 1758)</text:span></text:h>
      <text:h text:style-name="P152" text:outline-level="1" loext:marker-style-name="T126">Желтая<text:span text:style-name="T25"> </text:span>трясогузка<text:span text:style-name="T23"> Motacilla flava</text:span><text:span text:style-name="T25"> Linnaeus, 1758</text:span></text:h>
      <text:h text:style-name="P152" text:outline-level="1" loext:marker-style-name="T126">Белая<text:span text:style-name="T25"> </text:span>трясогузка<text:span text:style-name="T23"> Motacilla alba</text:span><text:span text:style-name="T25"> Linnaeus, 1758</text:span></text:h>
      <text:h text:style-name="P152" text:outline-level="1" loext:marker-style-name="T126"><text:span text:style-name="T129">Е</text:span>вропейский<text:span text:style-name="T25"> </text:span>жулан<text:span text:style-name="T23"> Lanius collurio</text:span><text:span text:style-name="T25"> Linnaeus, 1758</text:span></text:h>
      <text:h text:style-name="P152" text:outline-level="1" loext:marker-style-name="T126"><text:span text:style-name="T129">С</text:span>ибирский<text:span text:style-name="T25"> </text:span>жулан<text:span text:style-name="T23"> Lanius cristatus</text:span><text:span text:style-name="T25"> Linnaeus, 1758</text:span></text:h>
      <text:h text:style-name="P152" text:outline-level="1" loext:marker-style-name="T126">Обыкновенный<text:span text:style-name="T25"> </text:span>скворец<text:span text:style-name="T23"> Sturnus vulgaris</text:span><text:span text:style-name="T25"> Linnaeus, 1758</text:span></text:h>
      <text:h text:style-name="P152" text:outline-level="1" loext:marker-style-name="T126">Сойка<text:span text:style-name="T23"> Garrulus glandarius</text:span><text:span text:style-name="T25"> (Linnaeus, 1758)</text:span></text:h>
      <text:h text:style-name="P152" text:outline-level="1" loext:marker-style-name="T126">Кукша<text:span text:style-name="T23"> Perisoreus infaustus</text:span><text:span text:style-name="T25"> (Linnaeus, 1758)</text:span></text:h>
      <text:h text:style-name="P152" text:outline-level="1" loext:marker-style-name="T126">Сорока<text:span text:style-name="T23"> Pica pica</text:span><text:span text:style-name="T25"> (Linnaeus, 1758)</text:span></text:h>
      <text:h text:style-name="P152" text:outline-level="1" loext:marker-style-name="T126">Кедровка<text:span text:style-name="T23"> Nucifraga caryocatactes</text:span><text:span text:style-name="T25"> (Linnaeus, 1758)</text:span></text:h>
      <text:h text:style-name="P152" text:outline-level="1" loext:marker-style-name="T126">Галка<text:span text:style-name="T23"> Corvus monedula</text:span><text:span text:style-name="T25"> Linnaeus, 1758</text:span></text:h>
      <text:h text:style-name="P152" text:outline-level="1" loext:marker-style-name="T126">Грач<text:span text:style-name="T23"> Corvus frugilegus</text:span><text:span text:style-name="T25"> Linnaeus, 1758</text:span></text:h>
      <text:h text:style-name="P152" text:outline-level="1" loext:marker-style-name="T126">Черная<text:span text:style-name="T25"> </text:span>ворона<text:span text:style-name="T23"> Corvus corone</text:span><text:span text:style-name="T25"> Linnaeus, 1758</text:span></text:h>
      <text:h text:style-name="P152" text:outline-level="1" loext:marker-style-name="T126">Серая<text:span text:style-name="T25"> </text:span>ворона<text:span text:style-name="T23"> Corvus cornix</text:span><text:span text:style-name="T25"> Linnaeus, 1758</text:span></text:h>
      <text:h text:style-name="P152" text:outline-level="1" loext:marker-style-name="T126">Ворон<text:span text:style-name="T23"> Corvus corax</text:span><text:span text:style-name="T25"> Linnaeus, 1758</text:span></text:h>
      <text:h text:style-name="P152" text:outline-level="1" loext:marker-style-name="T126">Иволга<text:span text:style-name="T23"> Oriolus oriolus</text:span><text:span text:style-name="T25"> (Linnaeus, 1758)</text:span></text:h>
      <text:h text:style-name="P152" text:outline-level="1" loext:marker-style-name="T126">Свиристель<text:span text:style-name="T23"> Bombycilla garrulus</text:span><text:span text:style-name="T25"> (Linnaeus, 1758)</text:span></text:h>
      <text:h text:style-name="P152" text:outline-level="1" loext:marker-style-name="T126">Пятнистый<text:span text:style-name="T25"> </text:span>сверчок<text:span text:style-name="T23"> Locustella lanceolata</text:span><text:span text:style-name="T25"> (Temminck) 1840</text:span></text:h>
      <text:h text:style-name="P152" text:outline-level="1" loext:marker-style-name="T126">Обыкновенный<text:span text:style-name="T25"> </text:span>сверчок<text:span text:style-name="T23"> Locustella naevia</text:span><text:span text:style-name="T25"> (Boddaert, 1783)</text:span></text:h>
      <text:h text:style-name="P152" text:outline-level="1" loext:marker-style-name="T126">Певчий<text:span text:style-name="T25"> </text:span>сверчок<text:span text:style-name="T23"> Locustella certhiola</text:span><text:span text:style-name="T25"> (Pallas, 1811)</text:span></text:h>
      <text:h text:style-name="P152" text:outline-level="1" loext:marker-style-name="T126">Таежный<text:span text:style-name="T25"> </text:span>сверчок<text:span text:style-name="T23"> Locustella fasciolata</text:span><text:span text:style-name="T25"> (Gray, 1861)</text:span></text:h>
      <text:h text:style-name="P152" text:outline-level="1" loext:marker-style-name="T126">Садовая<text:span text:style-name="T25"> </text:span>камышевка<text:span text:style-name="T23"> Acrocephalus dumetorum</text:span><text:span text:style-name="T25"> Blyth, 1849</text:span></text:h>
      <text:h text:style-name="P152" text:outline-level="1" loext:marker-style-name="T126">Северная<text:span text:style-name="T25"> </text:span>бормотушка<text:span text:style-name="T23"> Hippolais caligata</text:span><text:span text:style-name="T25"> (Lichtenstein, 1823)</text:span></text:h>
      <text:h text:style-name="P157" text:outline-level="1" loext:marker-style-name="T126">Зелёная<text:span text:style-name="T25"> </text:span>пересмешка<text:span text:style-name="T23"> Hippolais icterina</text:span><text:span text:style-name="T25"> (Vieillot, 1817)</text:span></text:h>
      <text:h text:style-name="P157" text:outline-level="1" loext:marker-style-name="T126">Пеночка<text:span text:style-name="T25"> </text:span>теньковка<text:span text:style-name="T23"> Phylloscopus collybita</text:span><text:span text:style-name="T25"> (Vieillot, 1817)</text:span></text:h>
      <text:h text:style-name="P157" text:outline-level="1" loext:marker-style-name="T126">Толстоклювая<text:span text:style-name="T25"> </text:span>пеночка<text:span text:style-name="T23"> Phylloscopus schwarzi</text:span><text:span text:style-name="T25"> (Radde, 1863)</text:span></text:h>
      <text:h text:style-name="P157" text:outline-level="1" loext:marker-style-name="T126">Славка<text:span text:style-name="T25">-</text:span>черноголовка<text:span text:style-name="T23"> Sylvia atricapilla</text:span><text:span text:style-name="T25"> (Linnaeus, 1758)</text:span></text:h>
      <text:h text:style-name="P157" text:outline-level="1" loext:marker-style-name="T126">Садовая<text:span text:style-name="T25"> </text:span>славка<text:span text:style-name="T23"> Sylvia borin</text:span><text:span text:style-name="T25"> (Boddaert, 1783)</text:span></text:h>
      <text:h text:style-name="P157" text:outline-level="1" loext:marker-style-name="T126">Серая<text:span text:style-name="T130"> </text:span>славка<text:span text:style-name="T131"> Sylvia communis</text:span><text:span text:style-name="T130"> Latham, 1787</text:span></text:h>
      <text:h text:style-name="P157" text:outline-level="1" loext:marker-style-name="T126">Славка<text:span text:style-name="T130">-</text:span>завирушка<text:span text:style-name="T131"> Sylvia curruca</text:span><text:span text:style-name="T130"> (Linnaeus, 1758)</text:span></text:h>
      <text:h text:style-name="P157" text:outline-level="1" loext:marker-style-name="T126">Рябинник<text:span text:style-name="T23"> Turdus pilaris</text:span><text:span text:style-name="T25"> Linnaeus, 1758</text:span></text:h>
      <text:h text:style-name="P157" text:outline-level="1" loext:marker-style-name="T126">Певчий<text:span text:style-name="T25"> </text:span>дрозд<text:span text:style-name="T23"> Turdus philomelos</text:span><text:span text:style-name="T25"> Brehm, 1831</text:span></text:h>
      <text:h text:style-name="P157" text:outline-level="1" loext:marker-style-name="T126">Деряба<text:span text:style-name="T23"> Turdus viscivorus</text:span><text:span text:style-name="T25"> Linnaeus, 1758</text:span></text:h>
      <text:h text:style-name="P157" text:outline-level="1" loext:marker-style-name="T126">Серая<text:span text:style-name="T25"> </text:span>мухоловка<text:span text:style-name="T23"> Muscicapa striata</text:span><text:span text:style-name="T25"> (Pallas, 1764)</text:span></text:h>
      <text:h text:style-name="P157" text:outline-level="1" loext:marker-style-name="T126">Сибирская<text:span text:style-name="T25"> </text:span>мухоловка<text:span text:style-name="T23"> Muscicapa sibirica</text:span><text:span text:style-name="T25"> Gmelin, 1789</text:span></text:h>
      <text:h text:style-name="P157" text:outline-level="1" loext:marker-style-name="T126">Ширококлювая<text:span text:style-name="T25"> </text:span>мухоловка<text:span text:style-name="T23"> Muscicapa dauurica</text:span><text:span text:style-name="T25"> Pallas, 1811</text:span></text:h>
      <text:h text:style-name="P157" text:outline-level="1" loext:marker-style-name="T126">Мухоловка<text:span text:style-name="T25">-</text:span>пеструшка<text:span text:style-name="T23"> Ficedula hypoleuca</text:span><text:span text:style-name="T25"> (Pallas, 1764)</text:span></text:h>
      <text:h text:style-name="P157" text:outline-level="1" loext:marker-style-name="T126">Таежная<text:span text:style-name="T25"> </text:span>мухоловка<text:span text:style-name="T23"> Ficedula mugimaki</text:span><text:span text:style-name="T25"> (Temminck, 1836)</text:span></text:h>
      <text:h text:style-name="P157" text:outline-level="1" loext:marker-style-name="T126"><text:soft-page-break/>Малая<text:span text:style-name="T25"> </text:span>мухоловка<text:span text:style-name="T23"> Ficedula parva</text:span><text:span text:style-name="T25"> (Bechstein, 1792)</text:span></text:h>
      <text:h text:style-name="P157" text:outline-level="1" loext:marker-style-name="T126">Соловей<text:span text:style-name="T25"> </text:span>обыкновенный<text:span text:style-name="T25"> </text:span><text:span text:style-name="T23"><text:s/>Luscinia luscinia</text:span><text:span text:style-name="T25"> (Linnaeus, 1758)</text:span></text:h>
      <text:h text:style-name="P157" text:outline-level="1" loext:marker-style-name="T126">Соловей<text:span text:style-name="T25">-</text:span>красношейка<text:span text:style-name="T23"> Luscinia calliope</text:span><text:span text:style-name="T25"> (Pallas, 1776)</text:span></text:h>
      <text:h text:style-name="P157" text:outline-level="1" loext:marker-style-name="T126">Варакушка<text:span text:style-name="T23"> Luscinia svecica</text:span><text:span text:style-name="T25"> (Linnaeus, 1758)</text:span></text:h>
      <text:h text:style-name="P157" text:outline-level="1" loext:marker-style-name="T126">Синий<text:span text:style-name="T130"> </text:span>соловей<text:span text:style-name="T131"> Luscinia cyane</text:span><text:span text:style-name="T130"> (Pallas, 1776)</text:span></text:h>
      <text:h text:style-name="P157" text:outline-level="1" loext:marker-style-name="T126">Горихвостка<text:span text:style-name="T130"> </text:span>обыкнорвенная<text:span text:style-name="T130"> </text:span>или<text:span text:style-name="T130"> </text:span>лысушка<text:span text:style-name="T131"> Phoenicurus phoenicurus</text:span><text:span text:style-name="T130"> (Linnaeus, 1758)</text:span></text:h>
      <text:h text:style-name="P157" text:outline-level="1" loext:marker-style-name="T126">Черноголовый<text:span text:style-name="T130"> </text:span>чекан<text:span text:style-name="T131"> Saxicola torquatus</text:span><text:span text:style-name="T130"> (Linnaeus, 1766)</text:span></text:h>
      <text:h text:style-name="P157" text:outline-level="1" loext:marker-style-name="T126">Буроголовая<text:span text:style-name="T130"> </text:span>гаичка<text:span text:style-name="T130"> </text:span>или<text:span text:style-name="T130"> </text:span>пухляк<text:span text:style-name="T131"> Poecile montana</text:span><text:span text:style-name="T130"> (von Baldenstein, 1827)</text:span></text:h>
      <text:h text:style-name="P157" text:outline-level="1" loext:marker-style-name="T126">Московка<text:span text:style-name="T23"> Periparus ater</text:span><text:span text:style-name="T25"> (Linnaeus, 1758)</text:span></text:h>
      <text:h text:style-name="P157" text:outline-level="1" loext:marker-style-name="T126">Большая<text:span text:style-name="T25"> </text:span>синица<text:span text:style-name="T23"> Parus major</text:span><text:span text:style-name="T25"> Linnaeus, 1758</text:span></text:h>
      <text:h text:style-name="P157" text:outline-level="1" loext:marker-style-name="T126">Поползень<text:span text:style-name="T23"> Sitta europaea</text:span><text:span text:style-name="T25"> Linnaeus, 1758</text:span></text:h>
      <text:h text:style-name="P157" text:outline-level="1" loext:marker-style-name="T126">Пищуха<text:span text:style-name="T23"> Certhia familiaris</text:span><text:span text:style-name="T25"> Linnaeus, 1758</text:span></text:h>
      <text:h text:style-name="P157" text:outline-level="1" loext:marker-style-name="T126">Полевой<text:span text:style-name="T25"> </text:span>воробей<text:span text:style-name="T23"> Passer montanus</text:span><text:span text:style-name="T25"> (Linnaeus, 1758)</text:span></text:h>
      <text:h text:style-name="P157" text:outline-level="1" loext:marker-style-name="T126">Зяблик<text:span text:style-name="T23"> Fringilla coelebs</text:span><text:span text:style-name="T25"> Linnaeus, 1758</text:span></text:h>
      <text:h text:style-name="P157" text:outline-level="1" loext:marker-style-name="T126">Юрок<text:span text:style-name="T23"> Fringilla montifringilla</text:span><text:span text:style-name="T25"> Linnaeus, 1758</text:span></text:h>
      <text:h text:style-name="P157" text:outline-level="1" loext:marker-style-name="T126">Зеленушка<text:span text:style-name="T23"> Carduelis chloris</text:span><text:span text:style-name="T25"> (Linnaeus, 1758)</text:span></text:h>
      <text:h text:style-name="P157" text:outline-level="1" loext:marker-style-name="T126">Чиж<text:span text:style-name="T23"> Carduelis spinus</text:span><text:span text:style-name="T25"> (Linnaeus, 1758)</text:span></text:h>
      <text:h text:style-name="P157" text:outline-level="1" loext:marker-style-name="T126">Щегол<text:span text:style-name="T23"> Carduelis carduelis</text:span><text:span text:style-name="T25"> (Linnaeus, 1758)</text:span></text:h>
      <text:h text:style-name="P157" text:outline-level="1" loext:marker-style-name="T126">Обыкновенная чечетка<text:span text:style-name="T24"> </text:span><text:span text:style-name="T23">Carduelis</text:span><text:span text:style-name="T24"> </text:span><text:span text:style-name="T23">flammea</text:span> (<text:span text:style-name="T25">Linnaeus</text:span>, 1758)</text:h>
      <text:h text:style-name="P157" text:outline-level="1" loext:marker-style-name="T126">Коноплянка<text:span text:style-name="T23"> Carduelis cannabina</text:span><text:span text:style-name="T25"> (Linnaeus, 1758)</text:span></text:h>
      <text:h text:style-name="P157" text:outline-level="1" loext:marker-style-name="T126">Урагус<text:span text:style-name="T23"> Uragus sibiricus</text:span><text:span text:style-name="T25"> (Pallas, 1773)</text:span></text:h>
      <text:h text:style-name="P157" text:outline-level="1" loext:marker-style-name="T126">Обыкновенная<text:span text:style-name="T25"> </text:span>чечевица<text:span text:style-name="T23"> Carpodacus erythrinus</text:span><text:span text:style-name="T25"> (Pallas, 1770)</text:span></text:h>
      <text:h text:style-name="P157" text:outline-level="1" loext:marker-style-name="T126">Обыкновенный<text:span text:style-name="T25"> </text:span>снегирь<text:span text:style-name="T23"> Pyrrhula pyrrhula</text:span><text:span text:style-name="T25"> (Linnaeus, 1758)</text:span></text:h>
      <text:h text:style-name="P157" text:outline-level="1" loext:marker-style-name="T126">Серый<text:span text:style-name="T25"> </text:span>снегирь<text:span text:style-name="T23"> Pyrrhula cineracea</text:span><text:span text:style-name="T25"> Cabanis, 1872</text:span></text:h>
      <text:h text:style-name="P157" text:outline-level="1" loext:marker-style-name="T126">Дубонос<text:span text:style-name="T131"> Cocco thraustes coccothraustes</text:span><text:span text:style-name="T130"> (Linnaeus, 1758)</text:span></text:h>
      <text:h text:style-name="P157" text:outline-level="1" loext:marker-style-name="T126">Обыкновенная<text:span text:style-name="T130"> </text:span>овсянка<text:span text:style-name="T131"> Emberiza citrinella</text:span><text:span text:style-name="T130"> Linnaeus, 1758</text:span></text:h>
      <text:h text:style-name="P157" text:outline-level="1" loext:marker-style-name="T126">Белошапочная<text:span text:style-name="T130"> </text:span>овсянка<text:span text:style-name="T131"> Emberiza leucocephalos</text:span><text:span text:style-name="T130"> Gmelin, 1771</text:span></text:h>
      <text:h text:style-name="P149" text:outline-level="1" loext:marker-style-name="T132"><text:span text:style-name="T133">МЛЕКОПИТАЮЩИЕ</text:span><text:span text:style-name="T134">—</text:span><text:span text:style-name="T135"> MAMMALIA</text:span></text:h>
      <text:p text:style-name="P158" loext:marker-style-name="T136"><text:span text:style-name="T119">НАСЕКОМОЯДНЫЕ </text:span><text:span text:style-name="T118">—</text:span><text:span text:style-name="T137"> <text:s/>LIPOTYPHLA</text:span></text:p>
      <text:p text:style-name="P159" loext:marker-style-name="T136">Сибирская<text:span text:style-name="T130"> </text:span>белозубка<text:span text:style-name="T131"> Crocidura sibirica</text:span><text:span text:style-name="T130"> Dukelsky, 1930</text:span></text:p>
      <text:p text:style-name="P159" loext:marker-style-name="T136">Малая<text:span text:style-name="T25"> </text:span>бурозубка<text:span text:style-name="T23"> Sorex minutus</text:span><text:span text:style-name="T25"> Linnaeus, 1766</text:span></text:p>
      <text:p text:style-name="P159" loext:marker-style-name="T136">Средняя<text:span text:style-name="T25"> </text:span>бурозубка<text:span text:style-name="T23"> Sorex caecutiens</text:span><text:span text:style-name="T25"> Laxmann, 1788</text:span></text:p>
      <text:p text:style-name="P159" loext:marker-style-name="T136">Плоскочерепная<text:span text:style-name="T25"> </text:span>бурозубка<text:span text:style-name="T23"> Sorex roboratus</text:span><text:span text:style-name="T25"> Hollister, 1913</text:span></text:p>
      <text:p text:style-name="P159" loext:marker-style-name="T136">Равнозубая<text:span text:style-name="T25"> </text:span>бурозубка<text:span text:style-name="T23"> Sorex isodon</text:span><text:span text:style-name="T25"> Turov, 1924</text:span></text:p>
      <text:p text:style-name="P159" loext:marker-style-name="T136">Обыкновенная<text:span text:style-name="T25"> </text:span>бурозубка<text:span text:style-name="T23"> Sorex araneus</text:span><text:span text:style-name="T25"> Linnaeus, 1758</text:span></text:p>
      <text:p text:style-name="P159" loext:marker-style-name="T136">Тундряная<text:span text:style-name="T25"> </text:span>бурозубка<text:span text:style-name="T23"> Sorex tundrensis</text:span><text:span text:style-name="T25"> Merriam, 1900</text:span></text:p>
      <text:p text:style-name="P159" loext:marker-style-name="T136">Темнозубая<text:span text:style-name="T25"> </text:span>бурозубка<text:span text:style-name="T23"> Sorex daphaenodon</text:span><text:span text:style-name="T25"> Thomas, 1907</text:span></text:p>
      <text:p text:style-name="P159" loext:marker-style-name="T136">Крошечная<text:span text:style-name="T25"> </text:span>бурозубка<text:span text:style-name="T23"> Sorex minutissimus</text:span><text:span text:style-name="T25"> Zimmermann, 1780</text:span></text:p>
      <text:p text:style-name="P159" loext:marker-style-name="T136">Обыкновенная<text:span text:style-name="T25"> </text:span>кутора<text:span text:style-name="T23"> Neomys fodiens</text:span><text:span text:style-name="T25"> (Pennant, 1771)</text:span></text:p>
      <text:p text:style-name="P159" loext:marker-style-name="T136">Сибирский<text:span text:style-name="T25"> </text:span>крот<text:span text:style-name="T23"> Talpa altaica</text:span><text:span text:style-name="T25"> Nikolsky, 1883</text:span></text:p>
      <text:h text:style-name="P160" text:outline-level="1" loext:marker-style-name="T126"><text:span text:style-name="T119">РУКОКРЫЛЫЕ</text:span><text:span text:style-name="T118"> — CHIROPTERA</text:span></text:h>
      <text:h text:style-name="P157" text:outline-level="1" loext:marker-style-name="T126">Ночница<text:span text:style-name="T25"> </text:span>Брандта<text:span text:style-name="T23"> Myotis brandti</text:span><text:span text:style-name="T25"> (Eversmann, 1845)</text:span></text:h>
      <text:h text:style-name="P157" text:outline-level="1" loext:marker-style-name="T126">Бурый<text:span text:style-name="T130"> </text:span>ушан<text:span text:style-name="T131"> Plecotus auritus</text:span><text:span text:style-name="T130"> (Linnaeus, 1758)</text:span></text:h>
      <text:h text:style-name="P157" text:outline-level="1" loext:marker-style-name="T126">Северный<text:span text:style-name="T130"> </text:span>кожан<text:span text:style-name="T131"> Eptesicus nilssoni</text:span><text:span text:style-name="T130"> (Keyserling &amp; Blasius, 1839) </text:span></text:h>
      <text:h text:style-name="P157" text:outline-level="1" loext:marker-style-name="T126">Двуцветный<text:span text:style-name="T130"> </text:span>кожанок<text:span text:style-name="T131"> Vespertilio murinus</text:span><text:span text:style-name="T130"> Linnaeus, 1758</text:span></text:h>
      <text:h text:style-name="P157" text:outline-level="1" loext:marker-style-name="T126">Большой<text:span text:style-name="T130"> </text:span>трубконос<text:span text:style-name="T131"> Murina leucogaster</text:span><text:span text:style-name="T130"> Milne-Edwards, 1872</text:span></text:h>
      <text:h text:style-name="P160" text:outline-level="1" loext:marker-style-name="T126"><text:span text:style-name="T119">ХИЩНЫЕ</text:span><text:span text:style-name="T118"> —CARNIVORA</text:span></text:h>
      <text:h text:style-name="P157" text:outline-level="1" loext:marker-style-name="T126">Обыкновенная<text:span text:style-name="T25"> </text:span>рысь<text:span text:style-name="T23"> Lynx lynx</text:span><text:span text:style-name="T25"> (Linnaeus, 1758)</text:span></text:h>
      <text:h text:style-name="P157" text:outline-level="1" loext:marker-style-name="T126">Обыкновенная<text:span text:style-name="T25"> </text:span>лисица<text:span text:style-name="T23"> Vulpes vulpes</text:span><text:span text:style-name="T25"> (Linnaeus, 1758)</text:span></text:h>
      <text:h text:style-name="P157" text:outline-level="1" loext:marker-style-name="T126">Бурый<text:span text:style-name="T25"> </text:span>медведь<text:span text:style-name="T23"> Ursus arctos</text:span><text:span text:style-name="T25"> Linnaeus, 1758</text:span></text:h>
      <text:h text:style-name="P157" text:outline-level="1" loext:marker-style-name="T126">Барсук<text:span text:style-name="T23"> Meles meles</text:span><text:span text:style-name="T25"> (Linnaeus, 1758)</text:span></text:h>
      <text:h text:style-name="P157" text:outline-level="1" loext:marker-style-name="T126">Соболь<text:span text:style-name="T23"> Martes zibellina</text:span><text:span text:style-name="T25"> (Linnaeus, 1758)</text:span></text:h>
      <text:h text:style-name="P157" text:outline-level="1" loext:marker-style-name="T126"><text:soft-page-break/>Ласка<text:span text:style-name="T23"> Mustela nivalis</text:span><text:span text:style-name="T25"> Linnaeus, 1766</text:span></text:h>
      <text:h text:style-name="P157" text:outline-level="1" loext:marker-style-name="T126">Горностай<text:span text:style-name="T23"> Mustela erminea</text:span><text:span text:style-name="T25"> Linnaeus, 1758</text:span></text:h>
      <text:h text:style-name="P157" text:outline-level="1" loext:marker-style-name="T126">Колонок<text:span text:style-name="T23"> Mustela sibirica</text:span><text:span text:style-name="T25"> Pallas, 1773</text:span></text:h>
      <text:h text:style-name="P157" text:outline-level="1" loext:marker-style-name="T126">Американская<text:span text:style-name="T25"> </text:span>норка<text:span text:style-name="T25"> </text:span><text:span text:style-name="T23">Mustela vison</text:span><text:span text:style-name="T25"> Schreber, 1777</text:span></text:h>
      <text:h text:style-name="P160" text:outline-level="1" loext:marker-style-name="T126"><text:span text:style-name="T119">ПАРНОКОПЫТНЫЕ</text:span><text:span text:style-name="T118"> ARTIODACTYLA</text:span></text:h>
      <text:h text:style-name="P157" text:outline-level="1" loext:marker-style-name="T126">Сибирская косуля <text:s/><text:span text:style-name="T23">Capreolus</text:span><text:span text:style-name="T24"> </text:span><text:span text:style-name="T23">pygargus</text:span> (<text:span text:style-name="T25">Pallas</text:span>, 1771)</text:h>
      <text:h text:style-name="P157" text:outline-level="1" loext:marker-style-name="T126">Лось<text:span text:style-name="T23"> Alces</text:span><text:span text:style-name="T24"> </text:span><text:span text:style-name="T23">alces</text:span> (<text:span text:style-name="T25">Linnaeus</text:span>, 1758)</text:h>
      <text:h text:style-name="P160" text:outline-level="1" loext:marker-style-name="T126"><text:span text:style-name="T119">ГРЫЗУНЫ</text:span><text:span text:style-name="T118"> RODENTIA</text:span></text:h>
      <text:h text:style-name="P157" text:outline-level="1" loext:marker-style-name="T126">Обыкновенная<text:span text:style-name="T25"> </text:span>белка<text:span text:style-name="T23"> Sciurus vulgaris</text:span><text:span text:style-name="T25"> Linnaeus, 1758</text:span></text:h>
      <text:h text:style-name="P157" text:outline-level="1" loext:marker-style-name="T126">Азиатский<text:span text:style-name="T25"> </text:span>бурундук<text:span text:style-name="T23"> Tamias sibiricus</text:span><text:span text:style-name="T25"> (Laxmann, 1769)</text:span></text:h>
      <text:h text:style-name="P157" text:outline-level="1" loext:marker-style-name="T126">Летяга<text:span text:style-name="T23"> </text:span><text:span text:style-name="T24"><text:s/></text:span><text:span text:style-name="T23">Pteromys volans</text:span><text:span text:style-name="T25"> (Linnaeus, 1758)</text:span></text:h>
      <text:h text:style-name="P157" text:outline-level="1" loext:marker-style-name="T126">Обыкновенный<text:span text:style-name="T25"> </text:span>бобр<text:span text:style-name="T25"> </text:span><text:span text:style-name="T23">Castor fiber</text:span><text:span text:style-name="T25"> Linnaeus, 1758</text:span></text:h>
      <text:h text:style-name="P157" text:outline-level="1" loext:marker-style-name="T126">Лесная<text:span text:style-name="T25"> </text:span>мышовка<text:span text:style-name="T25"> </text:span><text:span text:style-name="T23">Sicista betulina</text:span><text:span text:style-name="T25"> (Pallas, 1779)</text:span></text:h>
      <text:h text:style-name="P157" text:outline-level="1" loext:marker-style-name="T126">Обыкновенный<text:span text:style-name="T25"> </text:span>хомяк<text:span text:style-name="T25"> </text:span><text:span text:style-name="T23">Cricetus cricetus</text:span><text:span text:style-name="T25"> (Linnaeus, 1758)</text:span></text:h>
      <text:h text:style-name="P157" text:outline-level="1" loext:marker-style-name="T126">Рыжая<text:span text:style-name="T25"> </text:span>полевка<text:span text:style-name="T23"> Clethrionomys glareolus</text:span><text:span text:style-name="T25"> (Schreber, 1780)</text:span></text:h>
      <text:h text:style-name="P157" text:outline-level="1" loext:marker-style-name="T126">Красно<text:span text:style-name="T25">-</text:span>серая<text:span text:style-name="T25"> </text:span>полевка<text:span text:style-name="T23"> Clethrionomys rufocanus</text:span><text:span text:style-name="T25"> (Sundevall, 1846)</text:span></text:h>
      <text:h text:style-name="P157" text:outline-level="1" loext:marker-style-name="T126">Красная<text:span text:style-name="T25"> </text:span>полевка<text:span text:style-name="T23"> Clethrionomys rutilus</text:span><text:span text:style-name="T25"> (Pallas, 1779)</text:span></text:h>
      <text:h text:style-name="P157" text:outline-level="1" loext:marker-style-name="T126">Полевка<text:span text:style-name="T130">-</text:span>экономка<text:span text:style-name="T131"> Microtus oeconomus</text:span><text:span text:style-name="T130"> (Pallas, 1776)</text:span></text:h>
      <text:h text:style-name="P157" text:outline-level="1" loext:marker-style-name="T126">Обыкновенная<text:span text:style-name="T130"> </text:span>полевка<text:span text:style-name="T131"> Microtus obscurus</text:span><text:span text:style-name="T130"> (Eversmann, 1841)</text:span></text:h>
      <text:h text:style-name="P157" text:outline-level="1" loext:marker-style-name="T126">Пашенная<text:span text:style-name="T130"> </text:span>полевка<text:span text:style-name="T131"> Microtus agrestis</text:span><text:span text:style-name="T130"> (Linnaeus, 1761)</text:span></text:h>
      <text:h text:style-name="P157" text:outline-level="1" loext:marker-style-name="T126">Узкочерепная<text:span text:style-name="T130"> </text:span>полевка<text:span text:style-name="T131"> Microtus gregalis</text:span><text:span text:style-name="T130"> (Pallas, 1779)</text:span></text:h>
      <text:h text:style-name="P157" text:outline-level="1" loext:marker-style-name="T126">Восточно<text:span text:style-name="T130">-</text:span>азиатская<text:span text:style-name="T130"> </text:span>мышь<text:span text:style-name="T131"> Apodemus peninsulae</text:span><text:span text:style-name="T130"> (Thomas, 1907)</text:span></text:h>
      <text:h text:style-name="P157" text:outline-level="1" loext:marker-style-name="T126">Полевая<text:span text:style-name="T130"> </text:span>мышь<text:span text:style-name="T131"> Apodemus agrarius</text:span><text:span text:style-name="T130"> (Pallas, 1771)</text:span></text:h>
      <text:h text:style-name="P157" text:outline-level="1" loext:marker-style-name="T126">Домовая<text:span text:style-name="T130"> </text:span>мышь<text:span text:style-name="T131"> Mus musculus</text:span><text:span text:style-name="T130"> Linnaeus, 1758</text:span></text:h>
      <text:h text:style-name="P157" text:outline-level="1" loext:marker-style-name="T126">Мышь<text:span text:style-name="T25">-</text:span>малютка<text:span text:style-name="T23"> Micromys minutus</text:span><text:span text:style-name="T25"> (Pallas, 1771)</text:span></text:h>
      <text:h text:style-name="P160" text:outline-level="1" loext:marker-style-name="T126"><text:span text:style-name="T119">ЗАЙЦЕОБРАЗНЫЕ</text:span><text:span text:style-name="T118"> LAGOMORPHA</text:span></text:h>
      <text:h text:style-name="P157" text:outline-level="1" loext:marker-style-name="T126">Заяц<text:span text:style-name="T130">-</text:span>беляк<text:span text:style-name="T131"> Lepus timidus</text:span><text:span text:style-name="T130"> Linneaus, 1758</text:span></text:h>
      <text:h text:style-name="P161" text:outline-level="1" loext:marker-style-name="T126"/>
      <text:h text:style-name="P161" text:outline-level="1" loext:marker-style-name="T126"/>
      <text:h text:style-name="P162" text:outline-level="1" loext:marker-style-name="T126">Список беспозновочных животных ГПЗ «Черновой Нарык»</text:h>
      <text:h text:style-name="P162" text:outline-level="1" loext:marker-style-name="T126"/>
      <text:p text:style-name="P163" loext:marker-style-name="T116"><text:span text:style-name="T117">Отр. </text:span><text:span text:style-name="T120">Odonata</text:span><text:span text:style-name="T117"> (Стрекозы)</text:span></text:p>
      <text:p text:style-name="P164" loext:marker-style-name="T116"><text:span text:style-name="T117">Сем. Libellulidae (Стрекозы настоящие)</text:span></text:p>
      <text:list text:style-name="WWNum4">
        <text:list-header>
          <text:p text:style-name="P165" loext:marker-style-name="T138"><text:span text:style-name="T24">Sympetrum flaveolum</text:span> (Linnaeus, 1758) – стрекоза желтая</text:p>
        </text:list-header>
      </text:list>
      <text:p text:style-name="P164" loext:marker-style-name="T116"><text:span text:style-name="T117">Отр. Mecoptera (Узкокрылые, или Скорпионницы)</text:span></text:p>
      <text:p text:style-name="P164" loext:marker-style-name="T116"><text:span text:style-name="T117">Сем. Panorpidae (Скорпионницы настоящие)</text:span></text:p>
      <text:list text:continue-numbering="true" text:style-name="WWNum4">
        <text:list-header>
          <text:p text:style-name="P165" loext:marker-style-name="T68"><text:span text:style-name="T24">Panorpa communis</text:span> (Linnaeus, 1758) – скорпионница обыкновенная</text:p>
        </text:list-header>
      </text:list>
      <text:p text:style-name="P166" loext:marker-style-name="T116"/>
      <text:p text:style-name="P164" loext:marker-style-name="T116"><text:span text:style-name="T117">Отр. </text:span><text:span text:style-name="T120">Neuroptera</text:span><text:span text:style-name="T117"> (Сетчатокрылые)</text:span></text:p>
      <text:p text:style-name="P164" loext:marker-style-name="T116"><text:span text:style-name="T117">Сем. </text:span><text:span text:style-name="T120">Chrysopidae</text:span><text:span text:style-name="T117"> (Златоглазки)</text:span></text:p>
      <text:list text:continue-numbering="true" text:style-name="WWNum4">
        <text:list-header>
          <text:p text:style-name="P165" loext:marker-style-name="T68"><text:span text:style-name="T23">Chrysoperla</text:span><text:span text:style-name="T24"> </text:span><text:span text:style-name="T23">carnea</text:span> (<text:span text:style-name="T25">Stephens</text:span>, 1836) – златоглазка обыкновенная</text:p>
          <text:p text:style-name="P165" loext:marker-style-name="T68"><text:span text:style-name="T23">Chrysopa</text:span><text:span text:style-name="T24"> </text:span><text:span text:style-name="T23">perla</text:span> (<text:span text:style-name="T25">Linnaeus</text:span>, 1758) – златоглазка перламутровая</text:p>
        </text:list-header>
      </text:list>
      <text:p text:style-name="P166" loext:marker-style-name="T116"/>
      <text:p text:style-name="P164" loext:marker-style-name="T116"><text:span text:style-name="T117">Отр. </text:span><text:span text:style-name="T120">Orthoptera</text:span><text:span text:style-name="T117"> (Прямокрылые)</text:span></text:p>
      <text:p text:style-name="P164" loext:marker-style-name="T116"><text:span text:style-name="T117">Сем. </text:span><text:span text:style-name="T120">Tettigoniidae</text:span><text:span text:style-name="T117"> (Кузнечиковые)</text:span></text:p>
      <text:list text:continue-numbering="true" text:style-name="WWNum4">
        <text:list-header>
          <text:p text:style-name="P165" loext:marker-style-name="T139"><text:span text:style-name="T23">Tettigonia cantans</text:span><text:span text:style-name="T25"> Fuessly, 1775 – </text:span>кузнечик<text:span text:style-name="T25"> </text:span>певчий</text:p>
          <text:p text:style-name="P165" loext:marker-style-name="T138"><text:span text:style-name="T23">Metrioptera</text:span><text:span text:style-name="T24"> </text:span><text:span text:style-name="T23">bicolor</text:span> (<text:span text:style-name="T25">Philippi</text:span>, 1830) – кузнечик двуцветный </text:p>
        </text:list-header>
      </text:list>
      <text:p text:style-name="P167" loext:marker-style-name="T98"/>
      <text:p text:style-name="P164" loext:marker-style-name="T116"><text:span text:style-name="T117">Отр. </text:span><text:span text:style-name="T120">Lepidoptera</text:span><text:span text:style-name="T117"> (Бабочки)</text:span></text:p>
      <text:p text:style-name="P164" loext:marker-style-name="T116"><text:span text:style-name="T117">Сем. </text:span><text:span text:style-name="T120">Hesperiidae</text:span><text:span text:style-name="T117"> (Толстоголовки)</text:span></text:p>
      <text:list text:continue-numbering="true" text:style-name="WWNum4">
        <text:list-header>
          <text:p text:style-name="P165" loext:marker-style-name="T138"><text:span text:style-name="T23">Pyrgus</text:span><text:span text:style-name="T24"> </text:span><text:span text:style-name="T23">malvae</text:span><text:span text:style-name="T24"> </text:span><text:span text:style-name="T25">L</text:span>. – толстоголовка мальвовая</text:p>
          <text:p text:style-name="P165" loext:marker-style-name="T68"><text:span text:style-name="T23">Heteropterus</text:span><text:span text:style-name="T24"> </text:span><text:span text:style-name="T23">morpheus</text:span> <text:span text:style-name="T25">Pall</text:span>. – толстоголовка морфей</text:p>
          <text:p text:style-name="P165" loext:marker-style-name="T68"><text:soft-page-break/><text:span text:style-name="T23">Thymelicus</text:span><text:span text:style-name="T24"> </text:span><text:span text:style-name="T23">lineola</text:span> <text:span text:style-name="T25">O</text:span>. – толстоголовка тире</text:p>
        </text:list-header>
      </text:list>
      <text:p text:style-name="P166" loext:marker-style-name="T116"/>
      <text:p text:style-name="P164" loext:marker-style-name="T116"><text:span text:style-name="T117">Сем. </text:span><text:span text:style-name="T120">Papilionidae</text:span><text:span text:style-name="T117"> (Парусники)</text:span></text:p>
      <text:list text:continue-numbering="true" text:style-name="WWNum4">
        <text:list-header>
          <text:p text:style-name="P165" loext:marker-style-name="T68"><text:span text:style-name="T24">Papilio machaon</text:span> L. – махаон обыкновенный (по луговым и остепненным участкам)</text:p>
        </text:list-header>
      </text:list>
      <text:p text:style-name="P167" loext:marker-style-name="T98"/>
      <text:p text:style-name="P164" loext:marker-style-name="T116"><text:span text:style-name="T117">Сем. </text:span><text:span text:style-name="T120">Pieridae</text:span><text:span text:style-name="T117"> (Белянки)</text:span></text:p>
      <text:list text:continue-numbering="true" text:style-name="WWNum4">
        <text:list-header>
          <text:p text:style-name="P165" loext:marker-style-name="T68"><text:span text:style-name="T23">Leptidea</text:span><text:span text:style-name="T24"> </text:span><text:span text:style-name="T23">sinapis</text:span> <text:span text:style-name="T25">L</text:span>. – беляночка горошковая</text:p>
          <text:p text:style-name="P165" loext:marker-style-name="T68"><text:span text:style-name="T23">Aporia</text:span><text:span text:style-name="T24"> </text:span><text:span text:style-name="T23">crataegi</text:span> <text:span text:style-name="T25">L</text:span>. – белянка боярышниковая</text:p>
          <text:p text:style-name="P165" loext:marker-style-name="T68"><text:span text:style-name="T23">Pieris</text:span><text:span text:style-name="T24"> </text:span><text:span text:style-name="T23">rapae</text:span> <text:span text:style-name="T25">L</text:span>. – белянка репная</text:p>
          <text:p text:style-name="P165" loext:marker-style-name="T68"><text:span text:style-name="T23">Pieris</text:span><text:span text:style-name="T24"> </text:span><text:span text:style-name="T23">napi</text:span> <text:span text:style-name="T25">L</text:span>. – белянка брюквенная</text:p>
          <text:p text:style-name="P165" loext:marker-style-name="T68"><text:span text:style-name="T23">Pontia</text:span><text:span text:style-name="T24"> </text:span><text:span text:style-name="T23">edusa</text:span><text:span text:style-name="T24"> </text:span><text:span text:style-name="T25">F</text:span>. – белянка рапсовая</text:p>
          <text:p text:style-name="P165" loext:marker-style-name="T68"><text:span text:style-name="T23">Anthocharis</text:span><text:span text:style-name="T24"> </text:span><text:span text:style-name="T23">cardamines</text:span> <text:span text:style-name="T25">L</text:span>. – зорька обыкновенная (в лесах и по речным долинам)</text:p>
          <text:p text:style-name="P165" loext:marker-style-name="T68"><text:span text:style-name="T23">Gonepteryx</text:span><text:span text:style-name="T24"> </text:span><text:span text:style-name="T23">rhamni</text:span> <text:span text:style-name="T25">L</text:span>. – лимонница обыкновенная (только в лесных местообитаниях)</text:p>
          <text:p text:style-name="P165" loext:marker-style-name="T68"><text:span text:style-name="T23">Colias</text:span><text:span text:style-name="T24"> </text:span><text:span text:style-name="T23">hyale</text:span> <text:span text:style-name="T25">L</text:span>. – желтушка луговая</text:p>
        </text:list-header>
      </text:list>
      <text:p text:style-name="P167" loext:marker-style-name="T98"/>
      <text:p text:style-name="P164" loext:marker-style-name="T116"><text:span text:style-name="T117">Сем. </text:span><text:span text:style-name="T120">Nymphalidae</text:span><text:span text:style-name="T117"> (Многоцветницы)</text:span></text:p>
      <text:p text:style-name="P168" loext:marker-style-name="T116"><text:span text:style-name="T23">Limenitis</text:span><text:span text:style-name="T24"> </text:span><text:span text:style-name="T23">populi</text:span> <text:span text:style-name="T25">L</text:span>. – ленточник тополевый</text:p>
      <text:p text:style-name="P167" loext:marker-style-name="T98"><text:span text:style-name="T23">Neptis</text:span><text:span text:style-name="T24"> </text:span><text:span text:style-name="T23">rivulari</text:span><text:span text:style-name="T25">s</text:span> <text:span text:style-name="T25">Sc</text:span>. – пеструшка обыкновенная</text:p>
      <text:p text:style-name="P167" loext:marker-style-name="T98"><text:span text:style-name="T23">Polygonia</text:span><text:span text:style-name="T24"> </text:span><text:span text:style-name="T23">C</text:span><text:span text:style-name="T24">-</text:span><text:span text:style-name="T23">album</text:span> <text:span text:style-name="T25">L</text:span>. – углокрыльница С-белое</text:p>
      <text:p text:style-name="P167" loext:marker-style-name="T98"><text:span text:style-name="T23">Nymphalis</text:span><text:span text:style-name="T24"> </text:span><text:span text:style-name="T23">antiopa</text:span> <text:span text:style-name="T25">L</text:span>. – т раурница обыкновенная</text:p>
      <text:p text:style-name="P167" loext:marker-style-name="T98"><text:span text:style-name="T23">Aglais</text:span><text:span text:style-name="T24"> </text:span><text:span text:style-name="T23">urticae</text:span> <text:span text:style-name="T25">L</text:span>. – крапивница</text:p>
      <text:p text:style-name="P167" loext:marker-style-name="T98"><text:span text:style-name="T23">Inachis</text:span><text:span text:style-name="T24"> </text:span><text:span text:style-name="T23">io</text:span> <text:span text:style-name="T25">L</text:span>. – дневной павлиний глаз</text:p>
      <text:p text:style-name="P167" loext:marker-style-name="T98"><text:span text:style-name="T23">Araschnia</text:span><text:span text:style-name="T24"> </text:span><text:span text:style-name="T23">levana</text:span> <text:span text:style-name="T25">L</text:span>. – пестрокрыльница изменчивая</text:p>
      <text:p text:style-name="P167" loext:marker-style-name="T98"><text:span text:style-name="T23">Euphydryas</text:span><text:span text:style-name="T24"> </text:span><text:span text:style-name="T23">matu</text:span><text:span text:style-name="T25">rna</text:span> <text:span text:style-name="T25">L</text:span>. – шашечница матурна</text:p>
      <text:p text:style-name="P167" loext:marker-style-name="T98"><text:span text:style-name="T23">Mellicta</text:span><text:span text:style-name="T24"> </text:span><text:span text:style-name="T23">athalia</text:span> <text:span text:style-name="T25">Rott</text:span>. – шашечница аталия</text:p>
      <text:p text:style-name="P167" loext:marker-style-name="T98"><text:span text:style-name="T23">Melitaea</text:span><text:span text:style-name="T24"> </text:span><text:span text:style-name="T23">didyma</text:span> <text:span text:style-name="T25">Esp</text:span>. – шашечница дидима</text:p>
      <text:p text:style-name="P167" loext:marker-style-name="T98"><text:span text:style-name="T23">Argynnis</text:span><text:span text:style-name="T24"> </text:span><text:span text:style-name="T23">paphia</text:span> <text:span text:style-name="T25">L</text:span>. – перламутровка большая лесная</text:p>
      <text:p text:style-name="P167" loext:marker-style-name="T98"><text:span text:style-name="T23">Argynnis</text:span><text:span text:style-name="T24"> </text:span><text:span text:style-name="T23">adippe</text:span> <text:span text:style-name="T25">Rott</text:span>. – перламутровка алиппа</text:p>
      <text:p text:style-name="P167" loext:marker-style-name="T98"><text:span text:style-name="T23">Argynnis</text:span><text:span text:style-name="T24"> </text:span><text:span text:style-name="T23">aglaja</text:span> <text:span text:style-name="T25">L</text:span>. – перламутровка аглая</text:p>
      <text:p text:style-name="P167" loext:marker-style-name="T98"><text:span text:style-name="T140">Brenthis</text:span><text:span text:style-name="T24"> </text:span><text:span text:style-name="T23">ino</text:span> <text:span text:style-name="T25">Rott</text:span>. – перламутровка ино</text:p>
      <text:p text:style-name="P167" loext:marker-style-name="T98"><text:span text:style-name="T140">Issoria</text:span><text:span text:style-name="T24"> </text:span><text:span text:style-name="T23">lathonia</text:span> <text:span text:style-name="T25">L</text:span>. – перламутровка полевая</text:p>
      <text:p text:style-name="P167" loext:marker-style-name="T98"/>
      <text:p text:style-name="P164" loext:marker-style-name="T116"><text:span text:style-name="T117">Сем. </text:span><text:span text:style-name="T120">Satyridae</text:span><text:span text:style-name="T117"> (Бархатницы)</text:span></text:p>
      <text:p text:style-name="P167" loext:marker-style-name="T98"><text:span text:style-name="T23">Coenonympha</text:span><text:span text:style-name="T24"> </text:span><text:span text:style-name="T23">hero</text:span><text:span text:style-name="T24"> </text:span><text:span text:style-name="T25">L</text:span>. – сенница гера</text:p>
      <text:p text:style-name="P167" loext:marker-style-name="T98"><text:span text:style-name="T23">Erebia</text:span><text:span text:style-name="T24"> </text:span><text:span text:style-name="T23">ligea</text:span><text:span text:style-name="T24"> </text:span><text:span text:style-name="T25">L</text:span>. – чернушка лигея</text:p>
      <text:p text:style-name="P167" loext:marker-style-name="T98"><text:span text:style-name="T23">Erebia</text:span><text:span text:style-name="T24"> </text:span><text:span text:style-name="T23">aethiops</text:span><text:span text:style-name="T24"> </text:span><text:span text:style-name="T25">Esp</text:span>. – чернушка эфиоп</text:p>
      <text:p text:style-name="P167" loext:marker-style-name="T98"><text:span text:style-name="T23">Hyponephele</text:span><text:span text:style-name="T24"> </text:span><text:span text:style-name="T23">lycaon</text:span> <text:span text:style-name="T25">Kuhn</text:span> – чернушка ликаон</text:p>
      <text:p text:style-name="P167" loext:marker-style-name="T98"><text:span text:style-name="T23">Aphanthopus</text:span><text:span text:style-name="T24"> </text:span><text:span text:style-name="T23">hyperantus</text:span> <text:span text:style-name="T25">L</text:span>. – глазок цветочный</text:p>
      <text:p text:style-name="P167" loext:marker-style-name="T98"/>
      <text:p text:style-name="P164" loext:marker-style-name="T116"><text:span text:style-name="T117">Сем. </text:span><text:span text:style-name="T120">Lycaenidae</text:span><text:span text:style-name="T117"> (Голубянки)</text:span></text:p>
      <text:p text:style-name="P167" loext:marker-style-name="T98"><text:span text:style-name="T24">Fixsenia pruni </text:span>L. – хвостатка сливовая</text:p>
      <text:p text:style-name="P167" loext:marker-style-name="T116"><text:span text:style-name="T23">Callophrys</text:span><text:span text:style-name="T24"> </text:span><text:span text:style-name="T23">rubi</text:span><text:span text:style-name="T24"> </text:span><text:span text:style-name="T25">L</text:span>. – хвостатка малинная</text:p>
      <text:p text:style-name="P167" loext:marker-style-name="T141"><text:span text:style-name="T23">Maculinea</text:span><text:span text:style-name="T24"> </text:span><text:span text:style-name="T23">nausithous</text:span> <text:span text:style-name="T25">Brgstr</text:span>. – голубянка черноватая</text:p>
      <text:p text:style-name="P167" loext:marker-style-name="T142"><text:span text:style-name="T23">Aricia</text:span><text:span text:style-name="T24"> </text:span><text:span text:style-name="T23">eumedon</text:span><text:span text:style-name="T24"> </text:span><text:span text:style-name="T25">Esp</text:span>. – голубянка эвмедон</text:p>
      <text:h text:style-name="P169" text:outline-level="1" loext:marker-style-name="T139"><text:span text:style-name="T25">Polyommatus amanda Schn. – </text:span>голубянка<text:span text:style-name="T25"> </text:span>аманда</text:h>
      <text:h text:style-name="P169" text:outline-level="1" loext:marker-style-name="T139"><text:span text:style-name="T25">Polyommatus icarus Rott. – </text:span>голубянка<text:span text:style-name="T25"> </text:span>икар</text:h>
      <text:h text:style-name="P169" text:outline-level="1" loext:marker-style-name="T139"><text:span text:style-name="T25">Plebejus argus L. – </text:span>голубянка<text:span text:style-name="T25"> </text:span>аргус</text:h>
      <text:h text:style-name="P170" text:outline-level="1" loext:marker-style-name="T139"><text:span text:style-name="T25">Celastrina argiolus L. – </text:span>голубянка<text:span text:style-name="T25"> </text:span>весенняя</text:h>
      <text:p text:style-name="P171" loext:marker-style-name="T122"/>
      <text:p text:style-name="P164" loext:marker-style-name="T122"><text:span text:style-name="T117">Отр</text:span><text:span text:style-name="T120">. Coleoptera (</text:span><text:span text:style-name="T117">Жуки</text:span><text:span text:style-name="T120">)</text:span></text:p>
      <text:p text:style-name="P164" loext:marker-style-name="T122"><text:span text:style-name="T117">Сем</text:span><text:span text:style-name="T120">. Coccinellidae (</text:span><text:span text:style-name="T117">Божьи</text:span><text:span text:style-name="T120"> </text:span><text:span text:style-name="T117">коровки</text:span><text:span text:style-name="T120">)</text:span></text:p>
      <text:p text:style-name="P167" loext:marker-style-name="T143"><text:span text:style-name="T23">Adalia decempunctata</text:span><text:span text:style-name="T25"> (Linnaeus, 1758) – </text:span>коровка<text:span text:style-name="T25"> </text:span>десятиточечная</text:p>
      <text:p text:style-name="P167" loext:marker-style-name="T143"><text:soft-page-break/><text:span text:style-name="T23">Brumus quadripustulatus</text:span><text:span text:style-name="T25"> (Linnaeus, 1758) – </text:span>коровка<text:span text:style-name="T25"> </text:span>четырёхпятнистая</text:p>
      <text:p text:style-name="P172" loext:marker-style-name="T143"><text:span text:style-name="T23">Calvia quatuordecimguttata</text:span><text:span text:style-name="T25"> (Linnaeus, 1758) – </text:span>коровка<text:span text:style-name="T25"> </text:span>четырнадцатипятнистая</text:p>
      <text:p text:style-name="P167" loext:marker-style-name="T143"><text:span text:style-name="T23">Coccinella septempunctata</text:span><text:span text:style-name="T25"> Linnaeus, 1758 – </text:span>коровка<text:span text:style-name="T25"> </text:span>семиточечная</text:p>
      <text:p text:style-name="P173" loext:marker-style-name="T143"/>
      <text:p text:style-name="P164" loext:marker-style-name="T116"><text:span text:style-name="T117">Отр. </text:span><text:span text:style-name="T120">Hemiptera</text:span><text:span text:style-name="T117"> (Полужесткокрылые, или членистохоботные)</text:span></text:p>
      <text:p text:style-name="P164" loext:marker-style-name="T116"><text:span text:style-name="T117">П/отр. </text:span><text:span text:style-name="T120">Heteroptera</text:span><text:span text:style-name="T117"> (Клопы)</text:span></text:p>
      <text:p text:style-name="P164" loext:marker-style-name="T144"><text:span text:style-name="T117">Сем. </text:span><text:span text:style-name="T120">Pentatomidae</text:span><text:span text:style-name="T117"> (Клопы-щитники)</text:span></text:p>
      <text:p text:style-name="P167" loext:marker-style-name="T98"><text:span text:style-name="T23">Aelia</text:span><text:span text:style-name="T24"> </text:span><text:span text:style-name="T23">acuminata</text:span> (Linnaeus, 1758) – элия остроголовая.</text:p>
      <text:p text:style-name="P167" loext:marker-style-name="T143"><text:span text:style-name="T23">Carpocoris purpureipennis</text:span><text:span text:style-name="T25"> (De Geer, 1773) – </text:span>щитник<text:span text:style-name="T25"> </text:span>пурпурнокрылый</text:p>
      <text:p text:style-name="P167" loext:marker-style-name="T143"><text:span text:style-name="T23">Dolycoris baccarum</text:span><text:span text:style-name="T25"> (Linnaeus, 1758) – </text:span>щитник<text:span text:style-name="T25"> </text:span>ягодный</text:p>
      <text:p text:style-name="P167" loext:marker-style-name="T143"><text:span text:style-name="T23">Eurydema oleracea</text:span><text:span text:style-name="T25"> (Linnaeus, 1758) <text:s/>– </text:span>клоп<text:span text:style-name="T25"> </text:span>рапсовый</text:p>
      <text:p text:style-name="P167" loext:marker-style-name="T143"><text:span text:style-name="T23">Graphosoma lineatum</text:span><text:span text:style-name="T25"> (Linnaeus, 1758) – </text:span>щитник<text:span text:style-name="T25"> </text:span>линейчатый</text:p>
      <text:p text:style-name="P167" loext:marker-style-name="T143"><text:span text:style-name="T23">Neottiglossa leporina</text:span><text:span text:style-name="T25"> (Herrich-Schaffer, 1830) – </text:span>неотиглосса<text:span text:style-name="T25"> </text:span>мятликовая</text:p>
      <text:p text:style-name="P167" loext:marker-style-name="T143"><text:span text:style-name="T23">Palomena prasina</text:span><text:span text:style-name="T25"> (Linnaeus, 1761) – </text:span>щитник<text:span text:style-name="T25"> </text:span>зелёный<text:span text:style-name="T25"> </text:span>древесный</text:p>
      <text:p text:style-name="P167" loext:marker-style-name="T143"><text:span text:style-name="T23">Picromerus bidens</text:span><text:span text:style-name="T25"> (Linnaeus, 1758) – </text:span>щитник<text:span text:style-name="T25"> </text:span>двузубчатый</text:p>
      <text:p text:style-name="P167" loext:marker-style-name="T143"><text:span text:style-name="T23">Piezodorus lituratus</text:span><text:span text:style-name="T25"> (Fabricius 1794) – </text:span>щитник<text:span text:style-name="T25"> </text:span>люцерновый</text:p>
      <text:p text:style-name="P173" loext:marker-style-name="T143"/>
      <text:p text:style-name="P164" loext:marker-style-name="T122"><text:span text:style-name="T117">Сем</text:span><text:span text:style-name="T120">. Miridae (</text:span><text:span text:style-name="T117">Клопы</text:span><text:span text:style-name="T120">-</text:span><text:span text:style-name="T117">слепняки</text:span><text:span text:style-name="T120">)</text:span></text:p>
      <text:p text:style-name="P167" loext:marker-style-name="T143"><text:span text:style-name="T23">Lygocoris limbatus</text:span><text:span text:style-name="T25"> (Fallén, 1807)</text:span></text:p>
      <text:p text:style-name="P167" loext:marker-style-name="T143"><text:span text:style-name="T23">Lygus rugulipennis</text:span><text:span text:style-name="T25"> Poppius, 1911</text:span></text:p>
      <text:p text:style-name="P167" loext:marker-style-name="T143"><text:span text:style-name="T23">Polymerus unifasciatus</text:span><text:span text:style-name="T25"> (Fabricius, 1794) – </text:span>лесные<text:span text:style-name="T25"> </text:span>луга<text:span text:style-name="T25"> </text:span>степные<text:span text:style-name="T25"> </text:span>склоны</text:p>
      <text:p text:style-name="P167" loext:marker-style-name="T143"><text:span text:style-name="T23">Stenodema calcarata</text:span><text:span text:style-name="T25"> (Fallen, 1807) – </text:span>луга</text:p>
      <text:p text:style-name="P173" loext:marker-style-name="T143"/>
      <text:p text:style-name="P164" loext:marker-style-name="T122"><text:span text:style-name="T117">Сем</text:span><text:span text:style-name="T120">. Rhopalidae (</text:span><text:span text:style-name="T117">Клопы</text:span><text:span text:style-name="T120">-</text:span><text:span text:style-name="T117">булавники</text:span><text:span text:style-name="T120">)</text:span></text:p>
      <text:p text:style-name="P167" loext:marker-style-name="T143"><text:span text:style-name="T23">Corizus hyosciami</text:span><text:span text:style-name="T25"> (Linnaeus).</text:span></text:p>
      <text:p text:style-name="P173" loext:marker-style-name="T143"/>
      <text:p text:style-name="P164" loext:marker-style-name="T122"><text:span text:style-name="T117">Сем</text:span><text:span text:style-name="T120">. Acanthosomatidae (</text:span><text:span text:style-name="T117">Древесные</text:span><text:span text:style-name="T120"> </text:span><text:span text:style-name="T117">щитники</text:span><text:span text:style-name="T120">)</text:span></text:p>
      <text:p text:style-name="P174" loext:marker-style-name="T25"><text:span text:style-name="T23">Elasmucha fieberi</text:span><text:span text:style-name="T25"> (Jakovlev, 1864) – </text:span>щитник<text:span text:style-name="T25"> </text:span>древесный<text:span text:style-name="T25"> </text:span>Фибера</text:p>
      <text:p text:style-name="P175" loext:marker-style-name="T25"><text:span text:style-name="T23">Elasmucha grisea</text:span><text:span text:style-name="T25"> (Linnaeus, 1758) – </text:span>Щитник<text:span text:style-name="T25"> </text:span>древесный<text:span text:style-name="T25"> </text:span>серый</text:p>
      <text:p text:style-name="P173" loext:marker-style-name="T143"/>
      <text:p text:style-name="P164" loext:marker-style-name="T145"><text:span text:style-name="T146">Отр</text:span><text:span text:style-name="T147">. Hymenoptera (</text:span><text:span text:style-name="T146">Перепончатокры</text:span><text:span text:style-name="T147">́</text:span><text:span text:style-name="T146">лые</text:span><text:span text:style-name="T147">)</text:span></text:p>
      <text:p text:style-name="P164" loext:marker-style-name="T122"><text:span text:style-name="T146">Сем</text:span><text:span text:style-name="T147">. </text:span><text:span text:style-name="T148">Apidae</text:span><text:span text:style-name="T147"> (</text:span><text:span text:style-name="T146">Пчелиные</text:span><text:span text:style-name="T147">)</text:span></text:p>
      <text:p text:style-name="P167" loext:marker-style-name="T143"><text:span text:style-name="T23">Bombus lucorum</text:span><text:span text:style-name="T25"> (Linnaeus, 1761) – </text:span>шмель<text:span text:style-name="T25"> </text:span>малый<text:span text:style-name="T25"> </text:span>земляной</text:p>
      <text:p text:style-name="P167" loext:marker-style-name="T143"><text:span text:style-name="T23">Bombus hortorum</text:span><text:span text:style-name="T25"> (Linnaeus, 1761) – </text:span>шмель<text:span text:style-name="T25"> </text:span>садовый</text:p>
      <text:p text:style-name="P167" loext:marker-style-name="T143"><text:span text:style-name="T23">Bombus semenoviellus</text:span><text:span text:style-name="T25"> Skorikov, 1910 – </text:span>шмель<text:span text:style-name="T25"> </text:span>Семенова</text:p>
      <text:p text:style-name="P167" loext:marker-style-name="T143"><text:span text:style-name="T23">Bombus schrenckii</text:span><text:span text:style-name="T25"> F. Morawitz, 1881- </text:span>шмель<text:span text:style-name="T25"> </text:span>Шренка</text:p>
      <text:p text:style-name="P167" loext:marker-style-name="T143"><text:span text:style-name="T23">Bombus veteranus</text:span><text:span text:style-name="T25"> (Fabricius, 1793) – </text:span>шмель<text:span text:style-name="T25"> </text:span>конский</text:p>
      <text:p text:style-name="P173" loext:marker-style-name="T143"/>
      <text:p text:style-name="P164" loext:marker-style-name="T122"><text:span text:style-name="T117">Сем</text:span><text:span text:style-name="T120">. Formicidae (</text:span><text:span text:style-name="T117">Муравьи</text:span><text:span text:style-name="T120">)</text:span></text:p>
      <text:p text:style-name="P167" loext:marker-style-name="T143"><text:span text:style-name="T23">Myrmica rubra</text:span><text:span text:style-name="T25"> (Linnaeus, 1758) — рыжая мирмика</text:span></text:p>
      <text:p text:style-name="P167" loext:marker-style-name="T143"><text:span text:style-name="T23">Lasius niger</text:span><text:span text:style-name="T25"> (Linnaeus, 1758) – </text:span>черный<text:span text:style-name="T25"> </text:span>садовый<text:span text:style-name="T25"> </text:span>муравей</text:p>
      <text:p text:style-name="P176" loext:marker-style-name="T122"/>
      <text:p text:style-name="P164" loext:marker-style-name="T116"><text:span text:style-name="T117">Сем. Vespidae (Настоящие осы, складчатокрылые осы)</text:span></text:p>
      <text:p text:style-name="P167" loext:marker-style-name="T98"><text:span text:style-name="T23">Vespa</text:span><text:span text:style-name="T24"> </text:span><text:span text:style-name="T23">crabro</text:span> <text:span text:style-name="T25">Linnaeus</text:span>, 1758 – шершень обыкновенный</text:p>
      <text:p text:style-name="P167" loext:marker-style-name="T98"><text:span text:style-name="T23">Vespula</text:span><text:span text:style-name="T24"> </text:span><text:span text:style-name="T23">germanica</text:span> (<text:span text:style-name="T25">Fabricius</text:span>, 1793) – оса германская</text:p>
      <text:p text:style-name="P167" loext:marker-style-name="T98"><text:span text:style-name="T23">Vespula</text:span><text:span text:style-name="T24"> </text:span><text:span text:style-name="T23">vulgaris</text:span> (<text:span text:style-name="T25">Linnaeus</text:span> 1758) – оса обыкновенная</text:p>
      <text:p text:style-name="P166" loext:marker-style-name="T116"/>
      <text:p text:style-name="P164" loext:marker-style-name="T116"><text:span text:style-name="T117">Отр. </text:span><text:span text:style-name="T120">Diptera</text:span><text:span text:style-name="T117"> (Двукрылые)</text:span></text:p>
      <text:p text:style-name="P164" loext:marker-style-name="T116"><text:span text:style-name="T117">Сем. </text:span><text:span text:style-name="T120">Calliphoridae</text:span><text:span text:style-name="T117"> (Мухи падальные)</text:span></text:p>
      <text:p text:style-name="P167" loext:marker-style-name="T98"><text:span text:style-name="T23">Lucilia</text:span><text:span text:style-name="T24"> </text:span><text:span text:style-name="T23">sericata</text:span> (<text:span text:style-name="T25">Meigen</text:span>, 1826) – зеленая падальная муха</text:p>
      <text:p text:style-name="P167" loext:marker-style-name="T98"/>
      <text:p text:style-name="P164" loext:marker-style-name="T116"><text:span text:style-name="T117">Сем.</text:span><text:span text:style-name="T120">Sarcophagidae</text:span><text:span text:style-name="T117"> (Мухи мясные)</text:span></text:p>
      <text:p text:style-name="P167" loext:marker-style-name="T98"><text:soft-page-break/><text:span text:style-name="T23">Sarcophaga</text:span><text:span text:style-name="T24"> </text:span><text:span text:style-name="T23">carnaria</text:span> (<text:span text:style-name="T25">Linnaeus</text:span>, 1758) – муха серая мясная</text:p>
      <text:p text:style-name="P167" loext:marker-style-name="T98"/>
      <text:p text:style-name="P164" loext:marker-style-name="T116"><text:span text:style-name="T117">Сем. Muscidae (Мухи настоящие)</text:span></text:p>
      <text:p text:style-name="P167" loext:marker-style-name="T98"><text:span text:style-name="T23">Stomoxys</text:span><text:span text:style-name="T24"> </text:span><text:span text:style-name="T23">calcitrans</text:span> (<text:span text:style-name="T25">Linnaeus</text:span>, 1758) Жигалка осенняя</text:p>
      <text:p text:style-name="P167" loext:marker-style-name="T98"/>
      <text:p text:style-name="P164" loext:marker-style-name="T116"><text:span text:style-name="T117">Сем. </text:span><text:span text:style-name="T120">Syrphidae</text:span><text:span text:style-name="T117"> (Журчалки)</text:span></text:p>
      <text:p text:style-name="P167" loext:marker-style-name="T98"><text:span text:style-name="T23">Eristalis</text:span><text:span text:style-name="T24"> </text:span><text:span text:style-name="T23">tenax</text:span> (<text:span text:style-name="T25">Linnaeus</text:span>, 1758) – пчеловидка цепкая</text:p>
      <text:p text:style-name="P167" loext:marker-style-name="T98"/>
      <text:p text:style-name="P164" loext:marker-style-name="T116"><text:span text:style-name="T117">Сем. Hippoboscidae (Кровососки)</text:span></text:p>
      <text:p text:style-name="P167" loext:marker-style-name="T98"><text:span text:style-name="T24">Lipoptena cervi</text:span> (<text:span text:style-name="T25">Linnaeus</text:span>, 1758) – оленья кровососка</text:p>
      <text:p text:style-name="P166" loext:marker-style-name="T116"/>
      <text:p text:style-name="P164" loext:marker-style-name="T116"><text:span text:style-name="T117">Сем. Bibionidae (Комары-толстоножки)</text:span></text:p>
      <text:p text:style-name="P167" loext:marker-style-name="T98"><text:span text:style-name="T23">Bibio</text:span><text:span text:style-name="T24"> </text:span><text:span text:style-name="T23">hortulanus</text:span> (<text:span text:style-name="T25">Linnaeus</text:span>, 1758) – мошка садовая</text:p>
      <text:p text:style-name="P167" loext:marker-style-name="T98"/>
      <text:p text:style-name="P164" loext:marker-style-name="T116"><text:span text:style-name="T117">Сем. </text:span><text:span text:style-name="T120">Tipulidae</text:span><text:span text:style-name="T117"> (Комары-долгоножки)</text:span></text:p>
      <text:p text:style-name="P167" loext:marker-style-name="T98"><text:span text:style-name="T24">83. </text:span><text:span text:style-name="T23">Tipula</text:span><text:span text:style-name="T24"> </text:span><text:span text:style-name="T23">paludosa</text:span> <text:span text:style-name="T25">Meigen</text:span>, 1830 – долгоножка вредна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/>
    <style:font-face style:name="Courier New" svg:font-family="'Courier New'" style:font-family-generic="swiss"/>
    <style:font-face style:name="Courier New1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Plain_20_Text" style:display-name="Plain Text" style:family="paragraph" style:parent-style-name="Standard">
      <style:paragraph-properties fo:line-height="100%"/>
      <style:text-properties style:font-name="Courier New" fo:font-family="'Courier New'" style:font-family-generic="swiss" fo:font-size="10pt" style:font-name-asian="Times New Roman3" style:font-family-asian="'Times New Roman'" style:font-family-generic-asian="system" style:font-pitch-asian="variable" style:font-size-asian="10pt" style:language-asian="ru" style:country-asian="RU" style:font-name-complex="Courier New1" style:font-family-complex="'Courier New'" style:font-family-generic-complex="system" style:font-pitch-complex="variable" style:font-size-complex="10pt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  <style:text-properties style:font-name-asian="Times New Roman3" style:font-family-asian="'Times New Roman'" style:font-family-generic-asian="system" style:font-pitch-asian="variable" style:language-asian="ru" style:country-asian="RU"/>
    </style:style>
    <style:style style:name="Body_20_Text_20_Indent_20_2" style:display-name="Body Text Indent 2" style:family="paragraph" style:parent-style-name="Standard">
      <style:paragraph-properties fo:margin-left="0.499cm" fo:margin-top="0cm" fo:margin-bottom="0.212cm" style:contextual-spacing="false" fo:line-height="200%"/>
      <style:text-properties style:font-name="Times New Roman1" fo:font-family="'Times New Roman'" style:font-family-generic="roman" fo:font-size="12pt" style:font-name-asian="Times New Roman3" style:font-family-asian="'Times New Roman'" style:font-family-generic-asian="system" style:font-pitch-asian="variable" style:font-size-asian="12pt" style:language-asian="ru" style:country-asian="RU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stLabel_20_11" style:display-name="ListLabel 11" style:family="text">
      <style:text-properties fo:font-weight="normal" style:font-weight-asian="normal" style:font-name-complex="Times New Roman3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="Calibri" fo:font-family="Calibri" style:font-family-generic="roman" style:font-name-asian="Times New Roman3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19" style:display-name="ListLabel 19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20" style:display-name="ListLabel 20" style:family="text">
      <style:text-properties fo:font-style="normal" fo:font-weight="normal" style:font-style-asian="normal" style:font-weight-asian="normal" style:font-name-complex="Times New Roman3" style:font-family-complex="'Times New Roman'" style:font-family-generic-complex="system" style:font-pitch-complex="variable"/>
    </style:style>
    <style:style style:name="ListLabel_20_21" style:display-name="ListLabel 21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22" style:display-name="ListLabel 22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23" style:display-name="ListLabel 23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24" style:display-name="ListLabel 24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25" style:display-name="ListLabel 25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26" style:display-name="ListLabel 26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27" style:display-name="ListLabel 27" style:family="text">
      <style:text-properties style:font-name-complex="Times New Roman3" style:font-family-complex="'Times New Roman'" style:font-family-generic-complex="system" style:font-pitch-complex="variable"/>
    </style:style>
    <style:style style:name="ListLabel_20_28" style:display-name="ListLabel 28" style:family="text">
      <style:text-properties style:font-name-complex="Times New Roman3" style:font-family-complex="'Times New Roman'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list-style style:name="WWNum3">
      <text:list-level-style-number text:level="1" text:style-name="ListLabel_20_11" loext:num-list-format="%1%." style:num-suffix="." style:num-format="1">
        <style:list-level-properties text:list-level-position-and-space-mode="label-alignment">
          <style:list-level-label-alignment text:label-followed-by="listtab" text:list-tab-stop-position="2.136cm" fo:text-indent="-0.635cm" fo:margin-left="2.136cm"/>
        </style:list-level-properties>
      </text:list-level-style-number>
      <text:list-level-style-number text:level="2" text:style-name="ListLabel_20_12" loext:num-list-format="%2%" style:num-format="1" text:start-value="8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ListLabel_20_13" loext:num-list-format="—" style:num-suffix="—" text:bullet-char="—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fo:font-family="'Times New Roman'" style:font-style-name="Обычный" style:font-pitch="variable"/>
      </text:list-level-style-bullet>
      <text:list-level-style-number text:level="4" text:style-name="ListLabel_20_1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1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478cm" fo:text-indent="-0.635cm" fo:margin-left="10.478cm"/>
        </style:list-level-properties>
      </text:list-level-style-number>
      <text:list-level-style-number text:level="9" text:style-name="ListLabel_20_1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ListLabel_20_2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6cm"/>
        </style:list-level-properties>
      </text:list-level-style-number>
      <text:list-level-style-number text:level="3" text:style-name="ListLabel_20_2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6cm"/>
        </style:list-level-properties>
      </text:list-level-style-number>
      <text:list-level-style-number text:level="4" text:style-name="ListLabel_20_2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6cm"/>
        </style:list-level-properties>
      </text:list-level-style-number>
      <text:list-level-style-number text:level="5" text:style-name="ListLabel_20_2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6cm"/>
        </style:list-level-properties>
      </text:list-level-style-number>
      <text:list-level-style-number text:level="6" text:style-name="ListLabel_20_2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6cm"/>
        </style:list-level-properties>
      </text:list-level-style-number>
      <text:list-level-style-number text:level="7" text:style-name="ListLabel_20_2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6cm"/>
        </style:list-level-properties>
      </text:list-level-style-number>
      <text:list-level-style-number text:level="8" text:style-name="ListLabel_20_2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6cm"/>
        </style:list-level-properties>
      </text:list-level-style-number>
      <text:list-level-style-number text:level="9" text:style-name="ListLabel_20_2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29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07T10:00:05.070617216</meta:creation-date>
    <dc:title>Default</dc:title>
    <meta:editing-cycles>16</meta:editing-cycles>
    <meta:editing-duration>PT3H37M41S</meta:editing-duration>
    <meta:generator>LibreOffice/25.2.6.2$Linux_X86_64 LibreOffice_project/520$Build-2</meta:generator>
    <dc:date>2026-05-27T13:43:26.413968069</dc:date>
    <meta:document-statistic meta:table-count="17" meta:image-count="0" meta:object-count="0" meta:page-count="29" meta:paragraph-count="1131" meta:word-count="7283" meta:character-count="60152" meta:non-whitespace-character-count="52255"/>
  </office:meta>
</office:document-meta>
</file>