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8cm" table:align="margins" style:writing-mode="lr-tb"/>
    </style:style>
    <style:style style:name="Таблица1.A" style:family="table-column">
      <style:table-column-properties style:column-width="1.192cm" style:rel-column-width="4339*"/>
    </style:style>
    <style:style style:name="Таблица1.B" style:family="table-column">
      <style:table-column-properties style:column-width="4.872cm" style:rel-column-width="17739*"/>
    </style:style>
    <style:style style:name="Таблица1.C" style:family="table-column">
      <style:table-column-properties style:column-width="11.936cm" style:rel-column-width="43457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3" style:family="table">
      <style:table-properties style:width="18.008cm" fo:margin-left="-0.016cm" table:align="left" table:display="true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3.598cm"/>
    </style:style>
    <style:style style:name="Таблица3.C" style:family="table-column">
      <style:table-column-properties style:column-width="4.075cm"/>
    </style:style>
    <style:style style:name="Таблица3.D" style:family="table-column">
      <style:table-column-properties style:column-width="2.249cm"/>
    </style:style>
    <style:style style:name="Таблица3.E" style:family="table-column">
      <style:table-column-properties style:column-width="7.133cm"/>
    </style:style>
    <style:style style:name="Таблица3.1" style:family="table-row">
      <style:table-row-properties style:min-row-height="0.635cm" style:use-optimal-row-height="true"/>
    </style:style>
    <style:style style:name="Таблица3.A1" style:family="table-cell">
      <style:table-cell-properties xmlns:co="http://ncloudtech.com" style:vertical-align="middle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2" style:family="table-row">
      <style:table-row-properties style:min-row-height="2.237cm" style:use-optimal-row-height="true"/>
    </style:style>
    <style:style style:name="Таблица3.A2" style:family="table-cell">
      <style:table-cell-properties xmlns:co="http://ncloudtech.com" style:vertical-align="top" fo:padding-left="0.191cm" fo:padding-right="0.191cm" fo:padding-top="0cm" fo:padding-bottom="0cm" fo:border="0.75pt solid #000000" fo:wrap-option="wrap" co:border-horizontal="0.5pt solid #000000" co:border-vertical="0.5pt solid #000000"/>
    </style:style>
    <style:style style:name="Таблица3.B2" style:family="table-cell">
      <style:table-cell-properties xmlns:co="http://ncloudtech.com" style:vertical-align="top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C2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4" style:family="table">
      <style:table-properties style:width="17.992cm" table:align="left" table:display="true"/>
    </style:style>
    <style:style style:name="Таблица4.A" style:family="table-column">
      <style:table-column-properties style:column-width="0.933cm"/>
    </style:style>
    <style:style style:name="Таблица4.B" style:family="table-column">
      <style:table-column-properties style:column-width="3.565cm"/>
    </style:style>
    <style:style style:name="Таблица4.C" style:family="table-column">
      <style:table-column-properties style:column-width="13.494cm"/>
    </style:style>
    <style:style style:name="Таблица4.1" style:family="table-row">
      <style:table-row-properties style:min-row-height="1.773cm" style:use-optimal-row-height="true"/>
    </style:style>
    <style:style style:name="Таблица4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4.2" style:family="table-row">
      <style:table-row-properties style:min-row-height="1.505cm" style:use-optimal-row-height="true"/>
    </style:style>
    <style:style style:name="Таблица5" style:family="table">
      <style:table-properties style:width="17.992cm" table:align="left" table:display="true"/>
    </style:style>
    <style:style style:name="Таблица5.A" style:family="table-column">
      <style:table-column-properties style:column-width="0.933cm"/>
    </style:style>
    <style:style style:name="Таблица5.B" style:family="table-column">
      <style:table-column-properties style:column-width="3.565cm"/>
    </style:style>
    <style:style style:name="Таблица5.C" style:family="table-column">
      <style:table-column-properties style:column-width="13.494cm"/>
    </style:style>
    <style:style style:name="Таблица5.1" style:family="table-row">
      <style:table-row-properties style:min-row-height="2.672cm" style:use-optimal-row-height="true"/>
    </style:style>
    <style:style style:name="Таблица5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" style:family="table">
      <style:table-properties style:width="17.992cm" table:align="left" table:display="true"/>
    </style:style>
    <style:style style:name="Таблица6.A" style:family="table-column">
      <style:table-column-properties style:column-width="0.933cm"/>
    </style:style>
    <style:style style:name="Таблица6.B" style:family="table-column">
      <style:table-column-properties style:column-width="3.565cm"/>
    </style:style>
    <style:style style:name="Таблица6.C" style:family="table-column">
      <style:table-column-properties style:column-width="13.494cm"/>
    </style:style>
    <style:style style:name="Таблица6.1" style:family="table-row">
      <style:table-row-properties style:min-row-height="0.873cm" style:use-optimal-row-height="true"/>
    </style:style>
    <style:style style:name="Таблица6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.2" style:family="table-row">
      <style:table-row-properties style:min-row-height="1.487cm" style:use-optimal-row-height="true"/>
    </style:style>
    <style:style style:name="Таблица7" style:family="table">
      <style:table-properties style:width="17.992cm" table:align="left" table:display="true"/>
    </style:style>
    <style:style style:name="Таблица7.A" style:family="table-column">
      <style:table-column-properties style:column-width="0.933cm"/>
    </style:style>
    <style:style style:name="Таблица7.B" style:family="table-column">
      <style:table-column-properties style:column-width="3.535cm"/>
    </style:style>
    <style:style style:name="Таблица7.C" style:family="table-column">
      <style:table-column-properties style:column-width="13.524cm"/>
    </style:style>
    <style:style style:name="Таблица7.1" style:family="table-row">
      <style:table-row-properties style:min-row-height="1.588cm" style:use-optimal-row-height="true"/>
    </style:style>
    <style:style style:name="Таблица7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7.2" style:family="table-row">
      <style:table-row-properties style:min-row-height="0.986cm" style:use-optimal-row-height="true"/>
    </style:style>
    <style:style style:name="Таблица7.3" style:family="table-row">
      <style:table-row-properties style:min-row-height="1.609cm" style:use-optimal-row-height="true"/>
    </style:style>
    <style:style style:name="Таблица7.4" style:family="table-row">
      <style:table-row-properties style:min-row-height="0.635cm" style:use-optimal-row-height="true"/>
    </style:style>
    <style:style style:name="Таблица7.6" style:family="table-row">
      <style:table-row-properties style:min-row-height="1.783cm" style:use-optimal-row-height="true"/>
    </style:style>
    <style:style style:name="Таблица8" style:family="table">
      <style:table-properties style:width="17.992cm" table:align="left" style:writing-mode="lr-tb"/>
    </style:style>
    <style:style style:name="Таблица8.A" style:family="table-column">
      <style:table-column-properties style:column-width="0.905cm"/>
    </style:style>
    <style:style style:name="Таблица8.B" style:family="table-column">
      <style:table-column-properties style:column-width="3.593cm"/>
    </style:style>
    <style:style style:name="Таблица8.C" style:family="table-column">
      <style:table-column-properties style:column-width="13.494cm"/>
    </style:style>
    <style:style style:name="Таблица8.1" style:family="table-row">
      <style:table-row-properties style:min-row-height="3.096cm"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" style:family="table">
      <style:table-properties style:width="17.882cm" table:align="left" style:writing-mode="lr-tb"/>
    </style:style>
    <style:style style:name="Таблица9.A" style:family="table-column">
      <style:table-column-properties style:column-width="0.953cm"/>
    </style:style>
    <style:style style:name="Таблица9.B" style:family="table-column">
      <style:table-column-properties style:column-width="4.244cm"/>
    </style:style>
    <style:style style:name="Таблица9.C" style:family="table-column">
      <style:table-column-properties style:column-width="12.686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.7" style:family="table-row">
      <style:table-row-properties style:min-row-height="10.714cm" fo:keep-together="auto"/>
    </style:style>
    <style:style style:name="Таблица10" style:family="table">
      <style:table-properties style:width="17.872cm" fo:margin-left="-0.002cm" table:align="left" style:writing-mode="lr-tb"/>
    </style:style>
    <style:style style:name="Таблица10.A" style:family="table-column">
      <style:table-column-properties style:column-width="0.97cm"/>
    </style:style>
    <style:style style:name="Таблица10.B" style:family="table-column">
      <style:table-column-properties style:column-width="4.263cm"/>
    </style:style>
    <style:style style:name="Таблица10.C" style:family="table-column">
      <style:table-column-properties style:column-width="12.638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1" style:family="table">
      <style:table-properties style:width="17.872cm" fo:margin-left="-0.002cm" table:align="left" style:writing-mode="lr-tb"/>
    </style:style>
    <style:style style:name="Таблица11.A" style:family="table-column">
      <style:table-column-properties style:column-width="0.97cm"/>
    </style:style>
    <style:style style:name="Таблица11.B" style:family="table-column">
      <style:table-column-properties style:column-width="4.263cm"/>
    </style:style>
    <style:style style:name="Таблица11.C" style:family="table-column">
      <style:table-column-properties style:column-width="12.638cm"/>
    </style:style>
    <style:style style:name="Таблица11.1" style:family="table-row">
      <style:table-row-properties fo:keep-together="auto"/>
    </style:style>
    <style:style style:name="Таблица11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2" style:family="table">
      <style:table-properties style:width="17.912cm" fo:margin-left="-0.002cm" table:align="left" style:writing-mode="lr-tb"/>
    </style:style>
    <style:style style:name="Таблица12.A" style:family="table-column">
      <style:table-column-properties style:column-width="0.979cm"/>
    </style:style>
    <style:style style:name="Таблица12.B" style:family="table-column">
      <style:table-column-properties style:column-width="16.933cm"/>
    </style:style>
    <style:style style:name="Таблица12.1" style:family="table-row">
      <style:table-row-properties style:min-row-height="0.397cm"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2.2" style:family="table-row">
      <style:table-row-properties style:min-row-height="0.37cm" fo:keep-together="auto"/>
    </style:style>
    <style:style style:name="Таблица16" style:family="table">
      <style:table-properties style:width="17.903cm" fo:margin-left="-0.002cm" table:align="left" style:writing-mode="lr-tb"/>
    </style:style>
    <style:style style:name="Таблица16.A" style:family="table-column">
      <style:table-column-properties style:column-width="0.905cm"/>
    </style:style>
    <style:style style:name="Таблица16.B" style:family="table-column">
      <style:table-column-properties style:column-width="16.999cm"/>
    </style:style>
    <style:style style:name="Таблица16.1" style:family="table-row">
      <style:table-row-properties style:min-row-height="0.582cm"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3" style:family="table">
      <style:table-properties style:width="17.903cm" table:align="left"/>
    </style:style>
    <style:style style:name="Таблица13.A" style:family="table-column">
      <style:table-column-properties style:column-width="4.514cm"/>
    </style:style>
    <style:style style:name="Таблица13.B" style:family="table-column">
      <style:table-column-properties style:column-width="4.491cm"/>
    </style:style>
    <style:style style:name="Таблица13.C" style:family="table-column">
      <style:table-column-properties style:column-width="4.493cm"/>
    </style:style>
    <style:style style:name="Таблица13.D" style:family="table-column">
      <style:table-column-properties style:column-width="4.406cm"/>
    </style:style>
    <style:style style:name="Таблица13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3.D1" style:family="table-cell">
      <style:table-cell-properties fo:padding="0.049cm" fo:border="0.05pt solid #000000" style:writing-mode="page"/>
    </style:style>
    <style:style style:name="Таблица13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3.D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4" style:family="table">
      <style:table-properties style:width="18cm" style:rel-width="100%" table:align="left" style:writing-mode="lr-tb"/>
    </style:style>
    <style:style style:name="Таблица14.A" style:family="table-column">
      <style:table-column-properties style:column-width="0.894cm" style:rel-column-width="507*"/>
    </style:style>
    <style:style style:name="Таблица14.B" style:family="table-column">
      <style:table-column-properties style:column-width="4.343cm" style:rel-column-width="2462*"/>
    </style:style>
    <style:style style:name="Таблица14.C" style:family="table-column">
      <style:table-column-properties style:column-width="12.764cm" style:rel-column-width="7236*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5" style:family="table">
      <style:table-properties style:width="18cm" style:rel-width="100%" table:align="left" style:writing-mode="lr-tb"/>
    </style:style>
    <style:style style:name="Таблица15.A" style:family="table-column">
      <style:table-column-properties style:column-width="0.894cm" style:rel-column-width="507*"/>
    </style:style>
    <style:style style:name="Таблица15.B" style:family="table-column">
      <style:table-column-properties style:column-width="17.106cm" style:rel-column-width="9698*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7" style:family="table">
      <style:table-properties style:width="18cm" style:rel-width="100%" table:align="left" style:writing-mode="lr-tb"/>
    </style:style>
    <style:style style:name="Таблица17.A" style:family="table-column">
      <style:table-column-properties style:column-width="0.894cm" style:rel-column-width="507*"/>
    </style:style>
    <style:style style:name="Таблица17.B" style:family="table-column">
      <style:table-column-properties style:column-width="17.106cm" style:rel-column-width="9698*"/>
    </style:style>
    <style:style style:name="Таблица17.1" style:family="table-row">
      <style:table-row-properties fo:keep-together="auto"/>
    </style:style>
    <style:style style:name="Таблица17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7.7" style:family="table-row">
      <style:table-row-properties style:min-row-height="0.639cm" fo:keep-together="auto"/>
    </style:style>
    <style:style style:name="Таблица18" style:family="table">
      <style:table-properties style:width="18cm" style:rel-width="100%" table:align="left" style:writing-mode="lr-tb"/>
    </style:style>
    <style:style style:name="Таблица18.A" style:family="table-column">
      <style:table-column-properties style:column-width="0.894cm" style:rel-column-width="507*"/>
    </style:style>
    <style:style style:name="Таблица18.B" style:family="table-column">
      <style:table-column-properties style:column-width="17.106cm" style:rel-column-width="9698*"/>
    </style:style>
    <style:style style:name="Таблица18.1" style:family="table-row">
      <style:table-row-properties fo:keep-together="auto"/>
    </style:style>
    <style:style style:name="Таблица18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8.B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1" fo:font-size="12pt" fo:font-weight="bold" officeooo:paragraph-rsid="00828eb3" style:font-size-asian="12pt" style:font-weight-asian="bold" style:font-name-complex="Times New Roman1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style:font-name="Times New Roman1" fo:font-size="12pt" fo:font-weight="bold" officeooo:paragraph-rsid="00828eb3" style:font-size-asian="12pt" style:font-weight-asian="bold" style:font-name-complex="Times New Roman1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fo:font-weight="bold" officeooo:paragraph-rsid="00828eb3" style:font-size-asian="12pt" style:font-weight-asian="bold" style:font-name-complex="Times New Roman1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28eb3" style:font-size-asian="12pt" style:font-name-complex="Times New Roman1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28eb3" officeooo:paragraph-rsid="00828eb3" style:font-size-asian="12pt" style:font-name-complex="Times New Roman1" style:font-size-complex="12pt"/>
    </style:style>
    <style:style style:name="P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28eb3" style:font-size-asian="12pt" style:font-name-complex="Times New Roman1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11983" style:font-size-asian="12pt" style:font-size-complex="12pt"/>
    </style:style>
    <style:style style:name="P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b11983" style:font-size-asian="12pt" style:font-name-complex="Times New Roman1" style:font-size-complex="12pt"/>
    </style:style>
    <style:style style:name="P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28eb3" style:font-size-asian="12pt" style:font-size-complex="12pt"/>
    </style:style>
    <style:style style:name="P1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28eb3" fo:background-color="#ffffff" style:font-size-asian="12pt" style:font-name-complex="Times New Roman1" style:font-size-complex="12pt"/>
    </style:style>
    <style:style style:name="P11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style:font-size-asian="12pt" style:font-name-complex="Times New Roman1" style:font-size-complex="12pt"/>
    </style:style>
    <style:style style:name="P12" style:family="paragraph" style:parent-style-name="Standard">
      <style:paragraph-properties fo:margin-top="0.106cm" fo:margin-bottom="0.106cm" style:contextual-spacing="false" fo:line-height="100%"/>
      <style:text-properties style:font-name="Times New Roman1" fo:font-size="12pt" fo:font-weight="bold" officeooo:paragraph-rsid="00828eb3" style:font-size-asian="12pt" style:font-weight-asian="bold" style:font-name-complex="Times New Roman1" style:font-size-complex="12pt"/>
    </style:style>
    <style:style style:name="P13" style:family="paragraph" style:parent-style-name="Standard">
      <style:paragraph-properties fo:line-height="100%" fo:text-align="center" style:justify-single-word="false" fo:orphans="2" fo:widows="2"/>
      <style:text-properties fo:color="#000000" loext:opacity="100%" style:font-name="Times New Roman1" fo:font-size="12pt" officeooo:paragraph-rsid="008701c8" style:font-size-asian="12pt" style:font-size-complex="12pt"/>
    </style:style>
    <style:style style:name="P14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color="#000000" loext:opacity="100%" style:font-name="Times New Roman1" fo:font-size="12pt" officeooo:paragraph-rsid="008701c8" style:font-size-asian="12pt" style:font-size-complex="12pt"/>
    </style:style>
    <style:style style:name="P15" style:family="paragraph" style:parent-style-name="Standard">
      <style:text-properties fo:color="#000000" loext:opacity="100%" style:font-name="Times New Roman1" fo:font-size="12pt" officeooo:rsid="008712b1" officeooo:paragraph-rsid="008701c8" style:font-size-asian="12pt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8701c8" style:font-size-asian="12pt" style:font-size-complex="12pt"/>
    </style:style>
    <style:style style:name="P17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font-variant="normal" fo:text-transform="none" fo:color="#22272f" loext:opacity="100%" style:font-name="Times New Roman1" fo:font-size="12pt" fo:letter-spacing="normal" fo:font-style="normal" fo:font-weight="normal" officeooo:paragraph-rsid="008701c8" style:font-size-asian="12pt" style:font-size-complex="12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01c8" style:font-size-asian="12pt" style:font-size-complex="12pt"/>
    </style:style>
    <style:style style:name="P19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officeooo:paragraph-rsid="00887ceb" fo:background-color="transparent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style:font-name="Times New Roman1" fo:font-size="12pt" fo:font-weight="bold" officeooo:paragraph-rsid="00887ceb" fo:background-color="transparent" style:font-size-asian="12pt" style:font-weight-asian="bold" style:font-size-complex="12pt" style:font-weight-complex="bold"/>
    </style:style>
    <style:style style:name="P21" style:family="paragraph" style:parent-style-name="Standard">
      <style:paragraph-properties fo:margin-left="0cm" fo:margin-right="0cm" fo:margin-top="0.474cm" fo:margin-bottom="0cm" style:contextual-spacing="false" fo:text-align="center" style:justify-single-word="false" fo:orphans="2" fo:widows="2" fo:text-indent="0cm" style:auto-text-indent="false"/>
      <style:text-properties fo:color="#000000" loext:opacity="100%" style:font-name="Times New Roman1" fo:font-size="12pt" fo:font-weight="normal" officeooo:paragraph-rsid="00887ceb" fo:background-color="transparent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fo:text-align="center" style:justify-single-word="false" fo:orphans="2" fo:widows="2"/>
      <style:text-properties style:font-name="Times New Roman1" fo:font-size="12pt" officeooo:paragraph-rsid="00887ceb" fo:background-color="transparent" style:font-size-asian="12pt" style:font-size-complex="12pt"/>
    </style:style>
    <style:style style:name="P23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officeooo:paragraph-rsid="00887ceb" style:font-size-asian="12pt" style:font-weight-asian="bold" style:font-size-complex="12pt" style:font-weight-complex="bold"/>
    </style:style>
    <style:style style:name="P24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style:font-name="Times New Roman1" fo:font-size="12pt" fo:font-weight="bold" officeooo:paragraph-rsid="00887ceb" style:font-size-asian="12pt" style:font-weight-asian="bold" style:font-size-complex="12pt" style:font-weight-complex="bold"/>
    </style:style>
    <style:style style:name="P25" style:family="paragraph" style:parent-style-name="Standard">
      <style:paragraph-properties fo:text-align="center" style:justify-single-word="false" fo:orphans="2" fo:widows="2"/>
      <style:text-properties style:font-name="Times New Roman1" fo:font-size="12pt" officeooo:paragraph-rsid="00887ceb" style:font-size-asian="12pt" style:font-size-complex="12pt"/>
    </style:style>
    <style:style style:name="P26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officeooo:paragraph-rsid="00887ceb" fo:background-color="transparent" style:font-size-asian="12pt" style:font-weight-asian="bold" style:font-size-complex="12pt" style:font-weight-complex="bold"/>
    </style:style>
    <style:style style:name="P27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rsid="00866bf6" officeooo:paragraph-rsid="00887ceb" fo:background-color="transparent" style:font-size-asian="12pt" style:font-size-complex="12pt"/>
    </style:style>
    <style:style style:name="P28" style:family="paragraph" style:parent-style-name="Text_20_body">
      <style:paragraph-properties fo:line-height="100%"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87ceb" fo:background-color="transparent" style:font-size-asian="12pt" style:font-size-complex="12pt"/>
    </style:style>
    <style:style style:name="P29" style:family="paragraph" style:parent-style-name="Standard">
      <style:paragraph-properties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87ceb" fo:background-color="transparent" style:font-size-asian="12pt" style:font-size-complex="12pt"/>
    </style:style>
    <style:style style:name="P30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fo:font-weight="bold" officeooo:paragraph-rsid="00887ceb" fo:background-color="transparent" style:font-size-asian="12pt" style:font-weight-asian="bold" style:font-size-complex="12pt" style:font-weight-complex="bold"/>
    </style:style>
    <style:style style:name="P31" style:family="paragraph" style:parent-style-name="Standard">
      <style:paragraph-properties fo:text-align="center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rsid="008891ad" officeooo:paragraph-rsid="00887ceb" fo:background-color="transparent" style:font-size-asian="12pt" style:font-size-complex="12pt"/>
    </style:style>
    <style:style style:name="P32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officeooo:paragraph-rsid="00887ceb" fo:background-color="transparent" style:font-size-asian="12pt" style:font-size-complex="12pt"/>
    </style:style>
    <style:style style:name="P33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paragraph-rsid="00887ceb" fo:background-color="transparent" style:font-size-asian="12pt" style:font-size-complex="12pt"/>
    </style:style>
    <style:style style:name="P34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1" fo:font-size="12pt" officeooo:paragraph-rsid="00887ceb" fo:background-color="transparent" style:font-size-asian="12pt" style:font-size-complex="12pt"/>
    </style:style>
    <style:style style:name="P35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rsid="008891ad" officeooo:paragraph-rsid="00887ceb" fo:background-color="transparent" style:font-size-asian="12pt" style:font-size-complex="12pt"/>
    </style:style>
    <style:style style:name="P3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87ceb" fo:background-color="transparent" style:font-size-asian="12pt" style:font-size-complex="12pt"/>
    </style:style>
    <style:style style:name="P37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887ceb" style:font-size-asian="12pt" style:font-weight-asian="bold" style:font-name-complex="Times New Roman1" style:font-size-complex="12pt"/>
    </style:style>
    <style:style style:name="P38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1" fo:font-size="12pt" fo:font-weight="bold" officeooo:paragraph-rsid="00887ceb" style:font-size-asian="12pt" style:font-weight-asian="bold" style:font-name-complex="Times New Roman1" style:font-size-complex="12pt"/>
    </style:style>
    <style:style style:name="P3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87ceb" style:font-size-asian="12pt" style:font-name-complex="Times New Roman1" style:font-size-complex="12pt"/>
    </style:style>
    <style:style style:name="P4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a4d97" fo:background-color="transparent" style:font-size-asian="12pt" style:font-weight-asian="bold" style:font-name-complex="Times New Roman1" style:font-size-complex="12pt"/>
    </style:style>
    <style:style style:name="P4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a4d97" fo:background-color="transparent" style:font-size-asian="12pt" style:font-weight-asian="bold" style:font-name-complex="Times New Roman1" style:font-size-complex="12pt"/>
    </style:style>
    <style:style style:name="P4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paragraph-rsid="008a4d97" fo:background-color="transparent" style:font-size-asian="12pt" style:font-name-complex="Times New Roman1" style:font-size-complex="12pt"/>
    </style:style>
    <style:style style:name="P4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a4d97" fo:background-color="transparent" style:font-size-asian="12pt" style:font-name-complex="Times New Roman1" style:font-size-complex="12pt"/>
    </style:style>
    <style:style style:name="P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a4d97" fo:background-color="transparent" style:font-size-asian="12pt" style:font-name-complex="Times New Roman1" style:font-size-complex="12pt"/>
    </style:style>
    <style:style style:name="P45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8caefe" officeooo:paragraph-rsid="008caefe" fo:background-color="transparent" style:font-size-asian="12pt" style:language-asian="ru" style:country-asian="RU" style:font-size-complex="12pt"/>
    </style:style>
    <style:style style:name="P46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caefe" fo:background-color="transparent" style:font-size-asian="12pt" style:language-asian="ru" style:country-asian="RU" style:font-size-complex="12pt"/>
    </style:style>
    <style:style style:name="P47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ee454" officeooo:paragraph-rsid="008ee454" fo:background-color="transparent" style:font-size-asian="12pt" style:font-size-complex="12pt"/>
    </style:style>
    <style:style style:name="P48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135b9" officeooo:paragraph-rsid="009135b9" fo:background-color="transparent" style:font-size-asian="12pt" style:font-size-complex="12pt"/>
    </style:style>
    <style:style style:name="P49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style:text-underline-style="none" officeooo:paragraph-rsid="008a4d97" fo:background-color="transparent" style:font-size-asian="12pt" style:font-name-complex="Times New Roman1" style:font-size-complex="12pt"/>
    </style:style>
    <style:style style:name="P5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8a4d97" fo:background-color="transparent" style:font-size-asian="12pt" style:font-name-complex="Times New Roman1" style:font-size-complex="12pt"/>
    </style:style>
    <style:style style:name="P5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paragraph-rsid="00983be8" fo:background-color="transparent" style:font-size-asian="12pt" style:font-name-complex="Times New Roman1" style:font-size-complex="12pt"/>
    </style:style>
    <style:style style:name="P52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none" fo:font-weight="normal" officeooo:rsid="00925162" officeooo:paragraph-rsid="0093e03f" fo:background-color="transparent" style:font-size-asian="12pt" style:language-asian="ru" style:country-asian="RU" style:font-size-complex="12pt"/>
    </style:style>
    <style:style style:name="P53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none" fo:font-weight="normal" officeooo:rsid="0093e03f" officeooo:paragraph-rsid="0093e03f" fo:background-color="transparent" style:font-size-asian="12pt" style:language-asian="ru" style:country-asian="RU" style:font-size-complex="12pt"/>
    </style:style>
    <style:style style:name="P54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8a4d97" fo:background-color="transparent" style:font-size-asian="12pt" style:font-name-complex="Times New Roman1" style:font-size-complex="12pt"/>
    </style:style>
    <style:style style:name="P55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9b33b0" officeooo:paragraph-rsid="009b33b0" fo:background-color="transparent" style:font-size-asian="12pt" style:font-name-complex="Times New Roman1" style:font-size-complex="12pt"/>
    </style:style>
    <style:style style:name="P56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9b33b0" officeooo:paragraph-rsid="00a14b67" fo:background-color="transparent" style:font-size-asian="12pt" style:font-name-complex="Times New Roman1" style:font-size-complex="12pt"/>
    </style:style>
    <style:style style:name="P57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a391a9" officeooo:paragraph-rsid="00a391a9" fo:background-color="transparent" style:font-size-asian="12pt" style:font-name-complex="Times New Roman1" style:font-size-complex="12pt"/>
    </style:style>
    <style:style style:name="P58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a46aa7" officeooo:paragraph-rsid="00a46aa7" fo:background-color="transparent" style:font-size-asian="12pt" style:font-name-complex="Times New Roman1" style:font-size-complex="12pt"/>
    </style:style>
    <style:style style:name="P59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1" fo:font-size="12pt" officeooo:paragraph-rsid="00a77583" fo:background-color="transparent" style:font-size-asian="12pt" style:font-size-complex="12pt"/>
    </style:style>
    <style:style style:name="P6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paragraph-rsid="008a4d97" fo:background-color="transparent" style:font-size-asian="12pt" style:font-name-complex="Times New Roman1" style:font-size-complex="12pt"/>
    </style:style>
    <style:style style:name="P6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8a4d97" fo:background-color="transparent" style:font-size-asian="12pt" style:font-name-complex="Times New Roman1" style:font-size-complex="12pt"/>
    </style:style>
    <style:style style:name="P62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8fbe5" officeooo:paragraph-rsid="00a77583" fo:background-color="transparent" style:font-size-asian="12pt" style:font-name-complex="Times New Roman1" style:font-size-complex="12pt"/>
    </style:style>
    <style:style style:name="P63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77583" officeooo:paragraph-rsid="00a77583" fo:background-color="transparent" style:font-size-asian="12pt" style:font-name-complex="Times New Roman1" style:font-size-complex="12pt"/>
    </style:style>
    <style:style style:name="P64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1" fo:font-size="12pt" fo:language="ru" fo:country="RU" officeooo:paragraph-rsid="00a77583" fo:background-color="transparent" style:font-size-asian="12pt" style:font-name-complex="Times New Roman1" style:font-size-complex="12pt"/>
    </style:style>
    <style:style style:name="P6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rsid="0084ab74" officeooo:paragraph-rsid="008a4d97" fo:background-color="transparent" style:font-size-asian="12pt" style:font-name-complex="Times New Roman1" style:font-size-complex="12pt"/>
    </style:style>
    <style:style style:name="P6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rsid="0084ab74" officeooo:paragraph-rsid="008a4d97" fo:background-color="transparent" style:font-size-asian="12pt" style:font-name-complex="Times New Roman1" style:font-size-complex="12pt"/>
    </style:style>
    <style:style style:name="P67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a77583" fo:background-color="transparent" style:font-size-asian="12pt" style:font-name-complex="Times New Roman2" style:font-size-complex="12pt"/>
    </style:style>
    <style:style style:name="P68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8a4d97" style:font-size-asian="12pt" style:font-weight-asian="bold" style:font-name-complex="Times New Roman1" style:font-size-complex="12pt"/>
    </style:style>
    <style:style style:name="P69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aa34bc" fo:background-color="transparent" style:font-size-asian="12pt" style:font-name-complex="Times New Roman1" style:font-size-complex="12pt"/>
    </style:style>
    <style:style style:name="P7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rsid="0084ab74" officeooo:paragraph-rsid="00aa34bc" fo:background-color="transparent" style:font-size-asian="12pt" style:font-name-complex="Times New Roman1" style:font-size-complex="12pt"/>
    </style:style>
    <style:style style:name="P71" style:family="paragraph" style:parent-style-name="Основной_20_текст_20_с_20_отступом_20_3" style:list-style-name="L1">
      <style:paragraph-properties fo:margin-left="1cm" fo:margin-right="0cm" fo:margin-top="0cm" fo:margin-bottom="0cm" style:contextual-spacing="false" fo:line-height="100%" fo:text-align="start" style:justify-single-word="false" fo:text-indent="-0.801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solid" style:text-underline-width="auto" style:text-underline-color="font-color" fo:font-weight="normal" officeooo:rsid="00a2ad39" officeooo:paragraph-rsid="00acbd67" fo:background-color="transparent" style:font-size-asian="12pt" style:font-name-complex="Times New Roman1" style:font-size-complex="12pt"/>
    </style:style>
    <style:style style:name="P72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b3ce6" officeooo:paragraph-rsid="00adf5c3" fo:background-color="transparent" style:font-size-asian="12pt" style:font-name-complex="Times New Roman1" style:font-size-complex="12pt"/>
    </style:style>
    <style:style style:name="P73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adf5c3" fo:background-color="transparent" style:font-size-asian="12pt" style:font-name-complex="Times New Roman1" style:font-size-complex="12pt"/>
    </style:style>
    <style:style style:name="P74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adf5c3" fo:background-color="transparent" style:font-size-asian="12pt" style:font-size-complex="12pt"/>
    </style:style>
    <style:style style:name="P75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b3ce6" officeooo:paragraph-rsid="00adf5c3" fo:background-color="transparent" style:font-size-asian="12pt" style:font-size-complex="12pt"/>
    </style:style>
    <style:style style:name="P76" style:family="paragraph" style:parent-style-name="Основной_20_текст_20_с_20_отступом_20_3" style:list-style-name="L2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fo:language="ru" fo:country="RU" fo:font-weight="normal" officeooo:paragraph-rsid="00adf5c3" fo:background-color="transparent" style:font-size-asian="12pt" style:font-name-complex="Times New Roman1"/>
    </style:style>
    <style:style style:name="P77" style:family="paragraph" style:parent-style-name="Основной_20_текст_20_с_20_отступом_20_3" style:list-style-name="L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1" fo:font-size="12pt" fo:language="ru" fo:country="RU" style:text-underline-style="none" fo:font-weight="normal" officeooo:rsid="00acbd67" officeooo:paragraph-rsid="00adf5c3" fo:background-color="transparent" style:font-size-asian="12pt" style:font-name-complex="Times New Roman1"/>
    </style:style>
    <style:style style:name="P78" style:family="paragraph" style:parent-style-name="Основной_20_текст_20_с_20_отступом_20_3" style:list-style-name="L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1" fo:font-size="12pt" fo:language="ru" fo:country="RU" style:text-underline-style="none" fo:font-weight="normal" officeooo:rsid="00adf5c3" officeooo:paragraph-rsid="00adf5c3" fo:background-color="transparent" style:font-size-asian="12pt" style:font-name-complex="Times New Roman1"/>
    </style:style>
    <style:style style:name="P79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b0fbd3" fo:background-color="transparent" style:font-size-asian="12pt" style:font-size-complex="12pt"/>
    </style:style>
    <style:style style:name="P80" style:family="paragraph" style:parent-style-name="Основной_20_текст_20_с_20_отступом_20_3">
      <style:paragraph-properties fo:margin-left="0cm" fo:margin-right="0cm" fo:line-height="100%" fo:text-align="center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b3ce25" officeooo:paragraph-rsid="00b3ce25" fo:background-color="transparent" style:font-size-asian="12pt" style:font-name-complex="Times New Roman1" style:font-size-complex="12pt"/>
    </style:style>
    <style:style style:name="P8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4ab74" officeooo:paragraph-rsid="00aa34bc" fo:background-color="transparent" style:font-size-asian="12pt" style:font-name-complex="Times New Roman1" style:font-size-complex="12pt"/>
    </style:style>
    <style:style style:name="P82" style:family="paragraph" style:parent-style-name="Основной_20_текст_20_с_20_отступом_20_3">
      <style:paragraph-properties fo:margin-left="0.083cm" fo:margin-right="0cm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aa34bc" fo:background-color="transparent" style:font-size-asian="12pt" style:font-name-complex="Times New Roman1" style:font-size-complex="12pt"/>
    </style:style>
    <style:style style:name="P83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586a1" officeooo:paragraph-rsid="00b44773" fo:background-color="transparent" style:font-size-asian="12pt" style:font-weight-asian="bold" style:font-name-complex="Times New Roman1" style:font-size-complex="12pt" style:font-weight-complex="bold"/>
    </style:style>
    <style:style style:name="P84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paragraph-rsid="00b44773" fo:background-color="transparent" style:font-size-asian="12pt" style:font-size-complex="12pt"/>
    </style:style>
    <style:style style:name="P85" style:family="paragraph" style:parent-style-name="Основной_20_текст_20_с_20_отступом_20_3">
      <style:paragraph-properties fo:margin-left="0.083cm" fo:margin-right="0cm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d5830" officeooo:paragraph-rsid="00b44773" fo:background-color="transparent" style:font-size-asian="12pt" style:font-name-complex="Times New Roman1" style:font-size-complex="12pt"/>
    </style:style>
    <style:style style:name="P8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rsid="0084ab74" officeooo:paragraph-rsid="00b44773" fo:background-color="transparent" style:font-size-asian="12pt" style:font-weight-asian="bold" style:font-name-complex="Times New Roman1" style:font-size-complex="12pt" style:font-weight-complex="bold"/>
    </style:style>
    <style:style style:name="P87" style:family="paragraph" style:parent-style-name="Table_20_Contents">
      <style:text-properties fo:color="#000000" loext:opacity="100%" style:font-name="Times New Roman" fo:font-size="12pt" fo:letter-spacing="normal" fo:font-style="normal" fo:font-weight="normal" officeooo:paragraph-rsid="00b44773" style:font-style-asian="normal" style:font-name-complex="Times New Roman1" style:font-size-complex="12pt" style:font-style-complex="normal"/>
    </style:style>
    <style:style style:name="P88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f2736" officeooo:paragraph-rsid="00b44773" style:font-style-asian="normal" style:font-name-complex="Times New Roman1" style:font-size-complex="12pt" style:font-style-complex="normal"/>
    </style:style>
    <style:style style:name="P89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b44773" officeooo:paragraph-rsid="00b44773" style:font-style-asian="normal" style:font-name-complex="Times New Roman1" style:font-size-complex="12pt" style:font-style-complex="normal"/>
    </style:style>
    <style:style style:name="P90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d91cd" officeooo:paragraph-rsid="00b44773" style:font-style-asian="normal" style:font-name-complex="Times New Roman1" style:font-size-complex="12pt" style:font-style-complex="normal"/>
    </style:style>
    <style:style style:name="P91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paragraph-rsid="00b44773" style:font-style-asian="normal" style:font-name-complex="Times New Roman1" style:font-size-complex="12pt" style:font-style-complex="normal"/>
    </style:style>
    <style:style style:name="P92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b44773" style:font-size-asian="12pt" style:font-weight-asian="bold" style:font-name-complex="Times New Roman1" style:font-size-complex="12pt"/>
    </style:style>
    <style:style style:name="P9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b44773" style:font-size-asian="12pt" style:font-weight-asian="bold" style:font-name-complex="Times New Roman1" style:font-size-complex="12pt"/>
    </style:style>
    <style:style style:name="P9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style:text-underline-style="none" fo:font-weight="bold" officeooo:paragraph-rsid="00b44773" style:font-size-asian="12pt" style:font-weight-asian="bold" style:font-name-complex="Times New Roman1" style:font-size-complex="12pt"/>
    </style:style>
    <style:style style:name="P95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b44773" style:font-size-asian="12pt" style:font-name-complex="Times New Roman1" style:font-size-complex="12pt"/>
    </style:style>
    <style:style style:name="P96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b44773" fo:background-color="#ffffff" style:font-size-asian="12pt" style:font-name-complex="Times New Roman1" style:font-size-complex="12pt"/>
    </style:style>
    <style:style style:name="P9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44773" fo:background-color="#ffffff" style:font-size-asian="12pt" style:font-name-complex="Times New Roman1" style:font-size-complex="12pt"/>
    </style:style>
    <style:style style:name="P98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b44773" fo:background-color="#ffffff" style:font-size-asian="12pt" style:font-name-complex="Times New Roman1" style:font-size-complex="12pt"/>
    </style:style>
    <style:style style:name="P99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b44773" fo:background-color="#ffffff" style:font-size-asian="12pt" style:font-name-complex="Times New Roman1" style:font-size-complex="12pt"/>
    </style:style>
    <style:style style:name="P10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44773" style:font-size-asian="12pt" style:font-name-complex="Times New Roman1" style:font-size-complex="12pt"/>
    </style:style>
    <style:style style:name="P101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44773" fo:background-color="#ffffff" style:font-size-asian="12pt" style:font-name-complex="Times New Roman1" style:font-size-complex="12pt"/>
    </style:style>
    <style:style style:name="P102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b44773" fo:background-color="#ffffff" style:font-size-asian="12pt" style:font-name-complex="Times New Roman1" style:font-size-complex="12pt"/>
    </style:style>
    <style:style style:name="P10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44773" style:font-size-asian="12pt" style:font-size-complex="12pt"/>
    </style:style>
    <style:style style:name="P104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b44773"/>
    </style:style>
    <style:style style:name="P105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language="en" fo:country="US" style:text-underline-style="none" officeooo:paragraph-rsid="00b44773" fo:background-color="#ffffff" style:font-size-asian="12pt" style:font-name-complex="Times New Roman1" style:font-size-complex="12pt"/>
    </style:style>
    <style:style style:name="P10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44773" fo:background-color="#ffffff" style:font-size-asian="12pt" style:font-size-complex="12pt"/>
    </style:style>
    <style:style style:name="P107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44773" fo:background-color="#ffffff" style:font-size-asian="12pt" style:font-name-complex="Times New Roman1" style:font-size-complex="12pt"/>
    </style:style>
    <style:style style:name="P108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44773" fo:background-color="#ffffff" style:font-size-asian="12pt" style:font-name-complex="Times New Roman1" style:font-size-complex="12pt"/>
    </style:style>
    <style:style style:name="P109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1" fo:font-size="12pt" style:text-underline-style="none" officeooo:paragraph-rsid="00b44773" style:font-size-asian="12pt" style:font-size-complex="12pt"/>
    </style:style>
    <style:style style:name="P11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b44773" fo:background-color="transparent" style:font-size-asian="12pt" style:font-weight-asian="bold" style:font-name-complex="Times New Roman1" style:font-size-complex="12pt" style:font-weight-complex="bold"/>
    </style:style>
    <style:style style:name="P11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b44773" fo:background-color="transparent" style:font-size-asian="12pt" style:font-weight-asian="bold" style:font-name-complex="Times New Roman1" style:font-size-complex="12pt" style:font-weight-complex="bold"/>
    </style:style>
    <style:style style:name="P11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b44773" fo:background-color="transparent" style:font-size-asian="12pt" style:font-weight-asian="bold" style:font-name-complex="Times New Roman1" style:font-size-complex="12pt"/>
    </style:style>
    <style:style style:name="P11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de803" officeooo:paragraph-rsid="00b44773" fo:background-color="transparent" style:font-size-asian="12pt" style:font-name-complex="Times New Roman1" style:font-size-complex="12pt"/>
    </style:style>
    <style:style style:name="P11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b44773" style:font-size-asian="12pt" style:font-weight-asian="bold" style:font-name-complex="Times New Roman1" style:font-size-complex="12pt"/>
    </style:style>
    <style:style style:name="P11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b44773" style:font-size-asian="12pt" style:font-weight-asian="bold" style:font-name-complex="Times New Roman1" style:font-size-complex="12pt" style:font-weight-complex="bold"/>
    </style:style>
    <style:style style:name="P1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b44773"/>
    </style:style>
    <style:style style:name="P117" style:family="paragraph" style:parent-style-name="Text_20_body">
      <style:text-properties fo:font-variant="normal" fo:text-transform="none" fo:color="#000000" loext:opacity="100%" style:font-name="Times New Roman1" fo:font-size="12pt" fo:letter-spacing="normal" fo:font-style="normal" fo:font-weight="normal" officeooo:paragraph-rsid="00b44773" style:font-size-asian="12pt" style:font-size-complex="12pt"/>
    </style:style>
    <style:style style:name="P118" style:family="paragraph" style:parent-style-name="Text_20_body">
      <style:text-properties fo:font-variant="normal" fo:text-transform="none" fo:color="#22272f" loext:opacity="100%" style:font-name="PT Serif" fo:font-size="11.25pt" fo:letter-spacing="normal" fo:font-style="normal" fo:font-weight="normal" officeooo:paragraph-rsid="00b44773"/>
    </style:style>
    <style:style style:name="P119" style:family="paragraph" style:parent-style-name="Text_20_body">
      <style:text-properties fo:font-variant="normal" fo:text-transform="none" fo:color="#000000" loext:opacity="100%" style:font-name="Times New Roman1" fo:font-size="12pt" fo:letter-spacing="normal" fo:font-style="normal" fo:font-weight="normal" officeooo:paragraph-rsid="00b6412b" style:font-size-asian="12pt" style:font-size-complex="12pt"/>
    </style:style>
    <style:style style:name="P120" style:family="paragraph" style:parent-style-name="Text_20_body">
      <style:text-properties fo:font-variant="normal" fo:text-transform="none" fo:color="#22272f" loext:opacity="100%" style:font-name="PT Serif" fo:font-size="11.25pt" fo:letter-spacing="normal" fo:font-style="normal" fo:font-weight="normal" officeooo:paragraph-rsid="00b6412b"/>
    </style:style>
    <style:style style:name="P12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b6412b" style:font-size-asian="12pt" style:font-weight-asian="bold" style:font-name-complex="Times New Roman1" style:font-size-complex="12pt"/>
    </style:style>
    <style:style style:name="P12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b6412b" style:font-size-asian="12pt" style:font-weight-asian="bold" style:font-name-complex="Times New Roman1" style:font-size-complex="12pt" style:font-weight-complex="bold"/>
    </style:style>
    <style:style style:name="P123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b6412b" style:font-size-asian="12pt" style:font-weight-asian="bold" style:font-name-complex="Times New Roman1" style:font-size-complex="12pt"/>
    </style:style>
    <style:style style:name="P124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6412b" style:font-size-asian="12pt" style:font-name-complex="Times New Roman1" style:font-size-complex="12pt"/>
    </style:style>
    <style:style style:name="P12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5ba53" officeooo:paragraph-rsid="00b6412b" fo:background-color="transparent" style:font-size-asian="12pt" style:font-name-complex="Times New Roman1" style:font-size-complex="12pt"/>
    </style:style>
    <style:style style:name="P12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b6412b" fo:background-color="transparent" style:font-size-asian="12pt" style:font-weight-asian="bold" style:font-name-complex="Times New Roman1" style:font-size-complex="12pt"/>
    </style:style>
    <style:style style:name="P12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b6412b" fo:background-color="transparent" style:font-size-asian="12pt" style:font-weight-asian="bold" style:font-name-complex="Times New Roman1" style:font-size-complex="12pt" style:font-weight-complex="bold"/>
    </style:style>
    <style:style style:name="P12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6412b" fo:background-color="transparent" style:font-size-asian="12pt" style:font-name-complex="Times New Roman1" style:font-size-complex="12pt"/>
    </style:style>
    <style:style style:name="P129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b6412b" fo:background-color="transparent" style:font-size-asian="12pt" style:font-weight-asian="bold" style:font-name-complex="Times New Roman1" style:font-size-complex="12pt"/>
    </style:style>
    <style:style style:name="P130" style:family="paragraph" style:parent-style-name="Heading_20_1" style:master-page-name="First_20_Page">
      <style:paragraph-properties fo:text-align="end" style:justify-single-word="false" style:page-number="auto" fo:break-before="pag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865d32" officeooo:paragraph-rsid="00b926fc" style:text-blinking="false" fo:background-color="transparent" style:font-size-asian="12pt" style:font-weight-asian="normal" style:font-size-complex="12pt" style:font-weight-complex="normal"/>
    </style:style>
    <style:style style:name="P131" style:family="paragraph" style:parent-style-name="Heading_20_1">
      <style:paragraph-properties fo:text-align="center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paragraph-rsid="00b926fc" style:text-blinking="false" fo:background-color="transparent" style:font-size-asian="12pt" style:font-weight-asian="normal" style:font-size-complex="12pt" style:font-weight-complex="normal"/>
    </style:style>
    <style:style style:name="P132" style:family="paragraph" style:parent-style-name="Heading_20_1">
      <style:paragraph-properties fo:text-align="start" style:justify-single-word="false"/>
      <style:text-properties fo:color="#000000" loext:opacity="100%" style:font-name="Times New Roman1" fo:font-size="12pt" fo:font-weight="normal" officeooo:paragraph-rsid="00b926fc" style:font-size-asian="12pt" style:font-weight-asian="normal" style:font-size-complex="12pt" style:font-weight-complex="normal"/>
    </style:style>
    <style:style style:name="P133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paragraph-rsid="00b926fc" style:text-blinking="false" fo:background-color="transparent" style:font-size-asian="12pt" style:font-weight-asian="normal" style:font-size-complex="12pt" style:font-weight-complex="normal"/>
    </style:style>
    <style:style style:name="P134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paragraph-rsid="00b926fc" style:text-blinking="false" fo:background-color="transparent" style:font-size-asian="12pt" style:font-weight-asian="normal" style:font-size-complex="12pt" style:font-weight-complex="normal"/>
    </style:style>
    <style:style style:name="P135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b926fc" style:font-size-asian="12pt" style:font-weight-asian="normal" style:font-size-complex="12pt" style:font-weight-complex="normal"/>
    </style:style>
    <style:style style:name="P136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b926fc" style:font-size-asian="12pt" style:font-weight-asian="normal" style:font-size-complex="12pt" style:font-weight-complex="normal"/>
    </style:style>
    <style:style style:name="P137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paragraph-rsid="00b926fc" style:text-blinking="false" style:font-size-asian="12pt" style:font-weight-asian="normal" style:font-size-complex="12pt" style:font-weight-complex="normal"/>
    </style:style>
    <style:style style:name="P138" style:family="paragraph" style:parent-style-name="Text_20_body">
      <style:paragraph-properties fo:line-height="100%" fo:text-align="end" style:justify-single-word="false" fo:break-before="page"/>
      <style:text-properties fo:color="#000000" loext:opacity="100%" style:font-name="Times New Roman1" fo:font-size="12pt" fo:font-weight="normal" officeooo:paragraph-rsid="00b926fc" style:font-size-asian="12pt" style:font-size-complex="12pt"/>
    </style:style>
    <style:style style:name="P139" style:family="paragraph" style:parent-style-name="Text_20_body">
      <style:paragraph-properties fo:line-height="100%" fo:text-align="center" style:justify-single-word="false"/>
      <style:text-properties fo:color="#000000" loext:opacity="100%" style:font-name="Times New Roman1" fo:font-size="12pt" fo:font-weight="normal" officeooo:rsid="008a8c06" officeooo:paragraph-rsid="00b926fc" style:font-size-asian="12pt" style:font-size-complex="12pt"/>
    </style:style>
    <style:style style:name="P140" style:family="paragraph" style:parent-style-name="Text_20_body" style:list-style-name="L3">
      <style:paragraph-properties fo:line-height="100%" fo:text-align="start" style:justify-single-word="false"/>
      <style:text-properties fo:color="#000000" loext:opacity="100%" style:font-name="Times New Roman1" fo:font-size="12pt" fo:font-style="normal" officeooo:paragraph-rsid="00b926fc" style:font-size-asian="12pt" style:font-style-asian="normal" style:font-size-complex="12pt" style:font-style-complex="normal"/>
    </style:style>
    <style:style style:name="P141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paragraph-rsid="00b926fc" style:text-blinking="false" fo:background-color="transparent" style:font-size-asian="12pt" style:font-style-asian="normal" style:font-size-complex="12pt" style:font-style-complex="normal"/>
    </style:style>
    <style:style style:name="P142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font-name="Times New Roman1" fo:font-size="12pt" fo:font-style="normal" fo:font-weight="normal" officeooo:paragraph-rsid="00b926fc" style:font-size-asian="12pt" style:font-style-asian="normal" style:font-size-complex="12pt" style:font-style-complex="normal"/>
    </style:style>
    <style:style style:name="P143" style:family="paragraph" style:parent-style-name="Text_20_body" style:list-style-name="L3">
      <style:paragraph-properties fo:line-height="100%" fo:text-align="start" style:justify-single-word="false"/>
      <style:text-properties officeooo:paragraph-rsid="00b926fc"/>
    </style:style>
    <style:style style:name="P144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8f2eea" officeooo:paragraph-rsid="00b926fc" style:text-blinking="false" fo:background-color="transparent" style:font-size-asian="12pt" style:font-style-asian="normal" style:font-size-complex="12pt" style:font-style-complex="normal"/>
    </style:style>
    <style:style style:name="P145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font-name="Times New Roman1" fo:font-size="12pt" fo:font-style="normal" officeooo:paragraph-rsid="00b926fc" style:font-size-asian="12pt" style:font-style-asian="normal" style:font-size-complex="12pt" style:font-style-complex="normal"/>
    </style:style>
    <style:style style:name="P146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paragraph-rsid="00b926fc" style:text-blinking="false" fo:background-color="transparent" style:font-size-asian="12pt" style:font-size-complex="12pt"/>
    </style:style>
    <style:style style:name="P147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8c6d47" officeooo:paragraph-rsid="00b926fc" style:text-blinking="false" fo:background-color="transparent" style:font-size-asian="12pt" style:font-size-complex="12pt"/>
    </style:style>
    <style:style style:name="P148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1e573" officeooo:paragraph-rsid="00b926fc" style:text-blinking="false" fo:background-color="transparent" style:font-size-asian="12pt" style:font-size-complex="12pt"/>
    </style:style>
    <style:style style:name="P149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8cc62b" officeooo:paragraph-rsid="00b926fc" style:text-blinking="false" fo:background-color="transparent" style:font-size-asian="12pt" style:font-size-complex="12pt"/>
    </style:style>
    <style:style style:name="P150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8f2eea" officeooo:paragraph-rsid="00b926fc" style:text-blinking="false" fo:background-color="transparent" style:font-size-asian="12pt" style:font-size-complex="12pt"/>
    </style:style>
    <style:style style:name="P151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italic" style:text-underline-style="none" fo:font-weight="normal" officeooo:paragraph-rsid="00b926fc" style:text-blinking="false" fo:background-color="transparent" style:font-size-asian="12pt" style:font-size-complex="12pt"/>
    </style:style>
    <style:style style:name="P152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8d1cce" officeooo:paragraph-rsid="00b926fc" style:text-blinking="false" fo:background-color="transparent" style:font-size-asian="12pt" style:font-size-complex="12pt"/>
    </style:style>
    <style:style style:name="P153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paragraph-rsid="00b926fc" style:text-blinking="false" style:font-size-asian="12pt" style:font-size-complex="12pt"/>
    </style:style>
    <style:style style:name="P154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10da8" officeooo:paragraph-rsid="00b926fc" style:text-blinking="false" fo:background-color="transparent" style:font-size-asian="12pt" style:font-size-complex="12pt"/>
    </style:style>
    <style:style style:name="P155" style:family="paragraph" style:parent-style-name="Text_20_body" style:list-style-name="L3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8d3010" officeooo:paragraph-rsid="00b926fc" style:text-blinking="false" fo:background-color="transparent" style:font-size-asian="12pt" style:font-size-complex="12pt"/>
    </style:style>
    <style:style style:name="P156" style:family="paragraph" style:parent-style-name="Text_20_body">
      <style:paragraph-properties fo:line-height="100%" fo:text-align="center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10da8" officeooo:paragraph-rsid="00b926fc" style:text-blinking="false" fo:background-color="transparent" style:font-size-asian="12pt" style:font-size-complex="12pt"/>
    </style:style>
    <style:style style:name="P157" style:family="paragraph" style:parent-style-name="Text_20_body">
      <style:paragraph-properties fo:line-height="100%" fo:text-align="center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695b5" officeooo:paragraph-rsid="00b926fc" style:text-blinking="false" fo:background-color="transparent" style:font-size-asian="12pt" style:font-size-complex="12pt"/>
    </style:style>
    <style:style style:name="P158" style:family="paragraph" style:parent-style-name="Text_20_body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695b5" officeooo:paragraph-rsid="00b926fc" style:text-blinking="false" fo:background-color="#ffffff" style:font-size-asian="12pt" style:font-size-complex="12pt"/>
    </style:style>
    <style:style style:name="P159" style:family="paragraph" style:parent-style-name="Text_20_body" style:list-style-name="L4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695b5" officeooo:paragraph-rsid="00b926fc" style:text-blinking="false" fo:background-color="transparent" style:font-size-asian="12pt" style:font-size-complex="12pt"/>
    </style:style>
    <style:style style:name="P160" style:family="paragraph" style:parent-style-name="Text_20_body" style:list-style-name="L4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italic" style:text-underline-style="none" fo:font-weight="normal" officeooo:rsid="009695b5" officeooo:paragraph-rsid="00b926fc" style:text-blinking="false" fo:background-color="#ffffff" style:font-size-asian="12pt" style:font-size-complex="12pt"/>
    </style:style>
    <style:style style:name="P161" style:family="paragraph" style:parent-style-name="Text_20_body" style:list-style-name="L4">
      <style:paragraph-properties fo:line-height="100%" fo:text-align="start" style:justify-single-word="false"/>
      <style:text-properties fo:font-variant="normal" fo:text-transform="none" fo:color="#000000" loext:opacity="100%" style:text-line-through-style="none" style:text-line-through-type="none" style:font-name="Times New Roman1" fo:font-size="12pt" fo:font-style="italic" style:text-underline-style="none" fo:font-weight="normal" officeooo:rsid="00984063" officeooo:paragraph-rsid="00b926fc" style:text-blinking="false" fo:background-color="#ffffff" style:font-size-asian="12pt" style:font-size-complex="12pt"/>
    </style:style>
    <style:style style:name="P162" style:family="paragraph" style:parent-style-name="Text_20_body">
      <style:paragraph-properties fo:line-height="100%" fo:text-align="start" style:justify-single-word="false"/>
      <style:text-properties fo:color="#000000" loext:opacity="100%" style:font-name="Times New Roman1" fo:font-size="12pt" fo:font-weight="normal" officeooo:paragraph-rsid="00b926fc" style:font-size-asian="12pt" style:font-size-complex="12pt"/>
    </style:style>
    <style:style style:name="P163" style:family="paragraph" style:parent-style-name="Header_20_right">
      <style:text-properties style:text-rotation-angle="270" style:text-rotation-scale="line-height"/>
    </style:style>
    <style:style style:name="T1" style:family="text">
      <style:text-properties officeooo:rsid="00841335"/>
    </style:style>
    <style:style style:name="T2" style:family="text">
      <style:text-properties officeooo:rsid="00828eb3"/>
    </style:style>
    <style:style style:name="T3" style:family="text">
      <style:text-properties officeooo:rsid="00887ceb"/>
    </style:style>
    <style:style style:name="T4" style:family="text">
      <style:text-properties officeooo:rsid="008712b1"/>
    </style:style>
    <style:style style:name="T5" style:family="text">
      <style:text-properties officeooo:rsid="0086d6c1"/>
    </style:style>
    <style:style style:name="T6" style:family="text">
      <style:text-properties officeooo:rsid="008e891e"/>
    </style:style>
    <style:style style:name="T7" style:family="text">
      <style:text-properties fo:font-variant="normal" fo:text-transform="none" fo:letter-spacing="normal" fo:font-style="normal" fo:font-weight="normal" officeooo:rsid="0088122c" style:font-name-complex="Times New Roman1"/>
    </style:style>
    <style:style style:name="T8" style:family="text">
      <style:text-properties fo:font-variant="normal" fo:text-transform="none" fo:letter-spacing="normal" fo:font-style="normal" fo:font-weight="normal"/>
    </style:style>
    <style:style style:name="T9" style:family="text">
      <style:text-properties fo:font-variant="normal" fo:text-transform="none" fo:letter-spacing="normal" fo:font-style="normal" fo:font-weight="normal" officeooo:rsid="00887ceb"/>
    </style:style>
    <style:style style:name="T10" style:family="text">
      <style:text-properties fo:font-variant="normal" fo:text-transform="none" fo:letter-spacing="normal" fo:font-style="normal" fo:font-weight="normal" officeooo:rsid="00868b80"/>
    </style:style>
    <style:style style:name="T11" style:family="text">
      <style:text-properties style:font-weight-complex="bold"/>
    </style:style>
    <style:style style:name="T12" style:family="text">
      <style:text-properties officeooo:rsid="008b0c9a"/>
    </style:style>
    <style:style style:name="T13" style:family="text">
      <style:text-properties officeooo:rsid="009f4ad6"/>
    </style:style>
    <style:style style:name="T14" style:family="text">
      <style:text-properties officeooo:rsid="009ea36c"/>
    </style:style>
    <style:style style:name="T15" style:family="text">
      <style:text-properties officeooo:rsid="00925162"/>
    </style:style>
    <style:style style:name="T16" style:family="text">
      <style:text-properties officeooo:rsid="008caefe"/>
    </style:style>
    <style:style style:name="T17" style:family="text">
      <style:text-properties officeooo:rsid="008d319b"/>
    </style:style>
    <style:style style:name="T18" style:family="text">
      <style:text-properties officeooo:rsid="009091e8"/>
    </style:style>
    <style:style style:name="T19" style:family="text">
      <style:text-properties officeooo:rsid="009135b9"/>
    </style:style>
    <style:style style:name="T20" style:family="text">
      <style:text-properties officeooo:rsid="0097e3cc"/>
    </style:style>
    <style:style style:name="T21" style:family="text">
      <style:text-properties officeooo:rsid="00983be8"/>
    </style:style>
    <style:style style:name="T22" style:family="text">
      <style:text-properties officeooo:rsid="0093e03f"/>
    </style:style>
    <style:style style:name="T23" style:family="text">
      <style:text-properties officeooo:rsid="009cc335"/>
    </style:style>
    <style:style style:name="T24" style:family="text">
      <style:text-properties officeooo:rsid="00a391a9"/>
    </style:style>
    <style:style style:name="T25" style:family="text">
      <style:text-properties officeooo:rsid="009d5384"/>
    </style:style>
    <style:style style:name="T26" style:family="text">
      <style:text-properties officeooo:rsid="00a05c27"/>
    </style:style>
    <style:style style:name="T27" style:family="text">
      <style:text-properties officeooo:rsid="00a14b67"/>
    </style:style>
    <style:style style:name="T28" style:family="text">
      <style:text-properties officeooo:rsid="00a46aa7"/>
    </style:style>
    <style:style style:name="T29" style:family="text">
      <style:text-properties officeooo:rsid="00d467a6"/>
    </style:style>
    <style:style style:name="T30" style:family="text">
      <style:text-properties officeooo:rsid="009a9a50"/>
    </style:style>
    <style:style style:name="T31" style:family="text">
      <style:text-properties officeooo:rsid="009ef439"/>
    </style:style>
    <style:style style:name="T32" style:family="text">
      <style:text-properties officeooo:rsid="009ae26b"/>
    </style:style>
    <style:style style:name="T33" style:family="text">
      <style:text-properties officeooo:rsid="00a77583"/>
    </style:style>
    <style:style style:name="T34" style:family="text">
      <style:text-properties style:text-underline-style="none" officeooo:rsid="009cc335"/>
    </style:style>
    <style:style style:name="T35" style:family="text">
      <style:text-properties style:text-underline-style="none" officeooo:rsid="009d5384"/>
    </style:style>
    <style:style style:name="T36" style:family="text">
      <style:text-properties style:text-underline-style="none" officeooo:rsid="00a94599"/>
    </style:style>
    <style:style style:name="T37" style:family="text">
      <style:text-properties fo:font-variant="normal" fo:text-transform="none" fo:letter-spacing="normal" fo:font-style="normal" style:text-underline-style="none" fo:font-weight="normal" officeooo:rsid="00a77583"/>
    </style:style>
    <style:style style:name="T38" style:family="text">
      <style:text-properties fo:font-variant="normal" fo:text-transform="none" fo:letter-spacing="normal" fo:font-style="normal" style:text-underline-style="none" fo:font-weight="normal" officeooo:rsid="00a94599"/>
    </style:style>
    <style:style style:name="T39" style:family="text">
      <style:text-properties officeooo:rsid="00ab3ce6"/>
    </style:style>
    <style:style style:name="T40" style:family="text">
      <style:text-properties fo:font-style="italic" officeooo:rsid="00ab3ce6"/>
    </style:style>
    <style:style style:name="T41" style:family="text">
      <style:text-properties fo:font-style="italic"/>
    </style:style>
    <style:style style:name="T42" style:family="text">
      <style:text-properties style:text-underline-style="solid" style:text-underline-width="auto" style:text-underline-color="font-color" officeooo:rsid="00a2ad39"/>
    </style:style>
    <style:style style:name="T43" style:family="text">
      <style:text-properties style:text-underline-style="solid" style:text-underline-width="auto" style:text-underline-color="font-color" officeooo:rsid="00a000d0"/>
    </style:style>
    <style:style style:name="T44" style:family="text">
      <style:text-properties officeooo:rsid="00adf5c3"/>
    </style:style>
    <style:style style:name="T45" style:family="text">
      <style:text-properties officeooo:rsid="00b11983"/>
    </style:style>
    <style:style style:name="T46" style:family="text">
      <style:text-properties fo:font-variant="normal" fo:text-transform="none" fo:letter-spacing="normal" fo:font-style="normal" fo:font-weight="normal" officeooo:rsid="00b11983"/>
    </style:style>
    <style:style style:name="T47" style:family="text">
      <style:text-properties fo:font-variant="normal" fo:text-transform="none" fo:letter-spacing="normal" fo:font-style="normal" fo:font-weight="normal" officeooo:rsid="00b22ea4"/>
    </style:style>
    <style:style style:name="T48" style:family="text">
      <style:text-properties officeooo:rsid="00a56677"/>
    </style:style>
    <style:style style:name="T49" style:family="text">
      <style:text-properties officeooo:rsid="00b0fbd3"/>
    </style:style>
    <style:style style:name="T50" style:family="text">
      <style:text-properties officeooo:rsid="00b3a657"/>
    </style:style>
    <style:style style:name="T51" style:family="text">
      <style:text-properties officeooo:rsid="009aa8e8"/>
    </style:style>
    <style:style style:name="T52" style:family="text">
      <style:text-properties officeooo:rsid="00b56948"/>
    </style:style>
    <style:style style:name="T53" style:family="text">
      <style:text-properties officeooo:rsid="00b22ea4"/>
    </style:style>
    <style:style style:name="T54" style:family="text">
      <style:text-properties fo:font-weight="bold" officeooo:rsid="008586a1" style:font-weight-asian="bold" style:font-weight-complex="bold"/>
    </style:style>
    <style:style style:name="T55" style:family="text">
      <style:text-properties fo:font-style="normal" fo:font-weight="bold" style:font-weight-asian="bold" style:font-weight-complex="bold"/>
    </style:style>
    <style:style style:name="T56" style:family="text">
      <style:text-properties officeooo:rsid="008586a1"/>
    </style:style>
    <style:style style:name="T57" style:family="text">
      <style:text-properties officeooo:rsid="00b44773"/>
    </style:style>
    <style:style style:name="T58" style:family="text">
      <style:text-properties fo:language="en" fo:country="US" style:font-name-complex="Times New Roman1"/>
    </style:style>
    <style:style style:name="T59" style:family="text">
      <style:text-properties style:font-name-complex="Times New Roman1"/>
    </style:style>
    <style:style style:name="T60" style:family="text">
      <style:text-properties fo:color="#000000" loext:opacity="100%" style:font-name="Times New Roman1" fo:font-size="12pt" fo:language="en" fo:country="US" style:text-underline-style="none" fo:background-color="#ffffff" loext:char-shading-value="0" style:font-size-asian="12pt" style:font-name-complex="Times New Roman1" style:font-size-complex="12pt"/>
    </style:style>
    <style:style style:name="T61" style:family="text">
      <style:text-properties fo:color="#000000" loext:opacity="100%" style:font-name="Times New Roman1" fo:font-size="12pt" style:text-underline-style="none" fo:background-color="#ffffff" loext:char-shading-value="0" style:font-size-asian="12pt" style:font-name-complex="Times New Roman1" style:font-size-complex="12pt"/>
    </style:style>
    <style:style style:name="T62" style:family="text">
      <style:text-properties officeooo:rsid="0086f152"/>
    </style:style>
    <style:style style:name="T63" style:family="text">
      <style:text-properties officeooo:rsid="0087d76b"/>
    </style:style>
    <style:style style:name="T64" style:family="text">
      <style:text-properties fo:color="#000000" loext:opacity="100%" style:font-name="Times New Roman1" fo:font-size="12pt" fo:font-weight="normal" officeooo:rsid="00b20a9e" fo:background-color="transparent" loext:char-shading-value="0" style:font-size-asian="12pt" style:font-size-complex="12pt"/>
    </style:style>
    <style:style style:name="T65" style:family="text">
      <style:text-properties fo:color="#000000" loext:opacity="100%" style:font-name="Times New Roman1" fo:font-size="12pt" fo:font-weight="normal" fo:background-color="transparent" loext:char-shading-value="0" style:font-size-asian="12pt" style:font-size-complex="12pt"/>
    </style:style>
    <style:style style:name="T66" style:family="text">
      <style:text-properties fo:color="#000000" loext:opacity="100%" style:font-name="Times New Roman1" fo:font-size="12pt" fo:font-weight="normal" officeooo:rsid="00a5d6d2" fo:background-color="transparent" loext:char-shading-value="0" style:font-size-asian="12pt" style:font-size-complex="12pt"/>
    </style:style>
    <style:style style:name="T67" style:family="text">
      <style:text-properties fo:color="#000000" loext:opacity="100%" style:font-name="Times New Roman1" fo:font-size="12pt" fo:font-weight="normal" officeooo:rsid="00b44773" fo:background-color="transparent" loext:char-shading-value="0" style:font-size-asian="12pt" style:font-size-complex="12pt"/>
    </style:style>
    <style:style style:name="T68" style:family="text">
      <style:text-properties fo:color="#000000" loext:opacity="100%" style:font-name="Times New Roman1" fo:font-size="12pt" fo:font-weight="normal" officeooo:rsid="00a88b3a" fo:background-color="transparent" loext:char-shading-value="0" style:font-size-asian="12pt" style:font-size-complex="12pt"/>
    </style:style>
    <style:style style:name="T69" style:family="text">
      <style:text-properties fo:color="#000000" loext:opacity="100%" style:font-name="Times New Roman1" fo:font-size="12pt" fo:font-weight="normal" officeooo:rsid="009d91cd" fo:background-color="transparent" loext:char-shading-value="0" style:font-size-asian="12pt" style:font-size-complex="12pt"/>
    </style:style>
    <style:style style:name="T70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ize-complex="12pt"/>
    </style:style>
    <style:style style:name="T71" style:family="text"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loext:char-shading-value="0" style:font-size-asian="12pt" style:font-size-complex="12pt"/>
    </style:style>
    <style:style style:name="T72" style:family="text">
      <style:text-properties fo:font-variant="normal" fo:text-transform="none" fo:color="#000000" loext:opacity="100%" style:font-name="Times New Roman1" fo:font-size="12pt" fo:letter-spacing="normal" style:font-size-asian="12pt" style:font-size-complex="12pt"/>
    </style:style>
    <style:style style:name="T73" style:family="text">
      <style:text-properties fo:color="#000000" loext:opacity="100%" style:font-name="Times New Roman1" fo:font-size="12pt" style:font-size-asian="12pt" style:font-size-complex="12pt"/>
    </style:style>
    <style:style style:name="T74" style:family="text">
      <style:text-properties fo:color="#000000" loext:opacity="100%" style:text-line-through-style="none" style:text-line-through-type="none" style:font-name="Times New Roman1" fo:font-size="12pt" style:text-underline-style="none" style:text-blinking="false" style:font-size-asian="12pt" style:font-size-complex="12pt"/>
    </style:style>
    <style:style style:name="T75" style:family="text">
      <style:text-properties fo:color="#000000" loext:opacity="100%" style:text-line-through-style="none" style:text-line-through-type="none" style:font-name="Times New Roman1" fo:font-size="12pt" style:text-underline-style="none" style:text-blinking="false" fo:background-color="#f5efdf" loext:char-shading-value="0" style:font-size-asian="12pt" style:font-size-complex="12pt" loext:padding="0cm" loext:border="none"/>
    </style:style>
    <style:style style:name="T76" style:family="text">
      <style:text-properties officeooo:rsid="0095ba53"/>
    </style:style>
    <style:style style:name="T77" style:family="text">
      <style:text-properties officeooo:rsid="00ade803"/>
    </style:style>
    <style:style style:name="T78" style:family="text">
      <style:text-properties officeooo:rsid="00b6a08a"/>
    </style:style>
    <style:style style:name="T79" style:family="text">
      <style:text-properties officeooo:rsid="0082584f"/>
    </style:style>
    <style:style style:name="T80" style:family="text">
      <style:text-properties fo:font-variant="normal" fo:text-transform="none" style:text-line-through-style="none" style:text-line-through-type="none" fo:font-style="italic" style:text-underline-style="none" style:text-blinking="false" fo:background-color="transparent" loext:char-shading-value="0"/>
    </style:style>
    <style:style style:name="T81" style:family="text">
      <style:text-properties fo:font-variant="normal" fo:text-transform="none" style:text-line-through-style="none" style:text-line-through-type="none" style:text-underline-style="none" style:text-blinking="false" fo:background-color="transparent" loext:char-shading-value="0"/>
    </style:style>
    <style:style style:name="T82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transparent" loext:char-shading-value="0"/>
    </style:style>
    <style:style style:name="T83" style:family="text">
      <style:text-properties fo:font-style="italic" fo:background-color="transparent" loext:char-shading-value="0"/>
    </style:style>
    <style:style style:name="T84" style:family="text">
      <style:text-properties fo:background-color="transparent" loext:char-shading-value="0"/>
    </style:style>
    <style:style style:name="T85" style:family="text">
      <style:text-properties officeooo:rsid="008a8c06"/>
    </style:style>
    <style:style style:name="T86" style:family="text">
      <style:text-properties fo:font-variant="normal" fo:text-transform="none" style:text-line-through-style="none" style:text-line-through-type="none" style:text-underline-style="none" fo:font-weight="normal" style:text-blinking="false" fo:background-color="transparent" loext:char-shading-value="0"/>
    </style:style>
    <style:style style:name="T87" style:family="text">
      <style:text-properties fo:font-variant="normal" fo:text-transform="none" fo:letter-spacing="normal" fo:font-weight="normal"/>
    </style:style>
    <style:style style:name="T88" style:family="text">
      <style:text-properties fo:font-variant="normal" fo:text-transform="none" fo:letter-spacing="normal"/>
    </style:style>
    <style:style style:name="T89" style:family="text">
      <style:text-properties style:text-line-through-style="none" style:text-line-through-type="none" style:text-underline-style="none" style:text-blinking="false" fo:background-color="transparent" loext:char-shading-value="0"/>
    </style:style>
    <style:style style:name="T90" style:family="text">
      <style:text-properties fo:letter-spacing="normal"/>
    </style:style>
    <style:style style:name="T91" style:family="text"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style:text-blinking="false" fo:background-color="transparent" loext:char-shading-value="0" style:font-size-asian="12pt" style:font-style-asian="normal" style:font-size-complex="12pt" style:font-style-complex="normal"/>
    </style:style>
    <style:style style:name="T92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tyle-asian="normal" style:font-size-complex="12pt" style:font-style-complex="normal"/>
    </style:style>
    <style:style style:name="T93" style:family="text">
      <style:text-properties officeooo:rsid="008f2eea"/>
    </style:style>
    <style:style style:name="T94" style:family="text">
      <style:text-properties style:text-line-through-style="none" style:text-line-through-type="none" style:text-underline-style="none" officeooo:rsid="008f2eea" style:text-blinking="false" fo:background-color="transparent" loext:char-shading-value="0"/>
    </style:style>
    <style:style style:name="T95" style:family="text">
      <style:text-properties style:text-line-through-style="none" style:text-line-through-type="none" style:text-underline-style="none" officeooo:rsid="008cc62b" style:text-blinking="false" fo:background-color="transparent" loext:char-shading-value="0"/>
    </style:style>
    <style:style style:name="T96" style:family="text">
      <style:text-properties fo:font-variant="normal" fo:text-transform="none" fo:color="#000000" loext:opacity="100%" style:font-name="Times New Roman1" fo:font-size="12pt" fo:letter-spacing="normal" fo:font-style="normal" style:font-size-asian="12pt" style:font-style-asian="normal" style:font-size-complex="12pt" style:font-style-complex="normal"/>
    </style:style>
    <style:style style:name="T97" style:family="text"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8cc62b" style:text-blinking="false" fo:background-color="transparent" loext:char-shading-value="0" style:font-size-asian="12pt" style:font-style-asian="normal" style:font-size-complex="12pt" style:font-style-complex="normal"/>
    </style:style>
    <style:style style:name="T98" style:family="text">
      <style:text-properties style:text-line-through-style="none" style:text-line-through-type="none" style:text-underline-style="none" officeooo:rsid="008ce5e4" style:text-blinking="false" fo:background-color="transparent" loext:char-shading-value="0"/>
    </style:style>
    <style:style style:name="T99" style:family="text">
      <style:text-properties style:text-line-through-style="none" style:text-line-through-type="none" style:text-underline-style="none" fo:font-weight="normal" style:text-blinking="false" fo:background-color="transparent" loext:char-shading-value="0"/>
    </style:style>
    <style:style style:name="T100" style:family="text">
      <style:text-properties style:text-line-through-style="none" style:text-line-through-type="none" fo:letter-spacing="normal" style:text-underline-style="none" fo:font-weight="normal" style:text-blinking="false" fo:background-color="transparent" loext:char-shading-value="0"/>
    </style:style>
    <style:style style:name="T101" style:family="text">
      <style:text-properties fo:letter-spacing="normal" fo:font-weight="normal"/>
    </style:style>
    <style:style style:name="T102" style:family="text">
      <style:text-properties style:text-line-through-style="none" style:text-line-through-type="none" style:text-underline-style="none" officeooo:rsid="008d1cce" style:text-blinking="false" fo:background-color="transparent" loext:char-shading-value="0"/>
    </style:style>
    <style:style style:name="T103" style:family="text"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8d1cce" style:text-blinking="false" fo:background-color="transparent" loext:char-shading-value="0" style:font-size-asian="12pt" style:font-style-asian="normal" style:font-size-complex="12pt" style:font-style-complex="normal"/>
    </style:style>
    <style:style style:name="T104" style:family="text">
      <style:text-properties style:text-line-through-style="none" style:text-line-through-type="none" style:text-underline-style="none" fo:font-weight="normal" officeooo:rsid="008ce5e4" style:text-blinking="false" fo:background-color="transparent" loext:char-shading-value="0"/>
    </style:style>
    <style:style style:name="T105" style:family="text">
      <style:text-properties officeooo:rsid="008cc62b"/>
    </style:style>
    <style:style style:name="T106" style:family="text">
      <style:text-properties fo:font-style="normal"/>
    </style:style>
    <style:style style:name="T107" style:family="text">
      <style:text-properties fo:font-style="normal" officeooo:rsid="008c6d47"/>
    </style:style>
    <style:style style:name="T108" style:family="text">
      <style:text-properties officeooo:rsid="008d3010"/>
    </style:style>
    <style:style style:name="T109" style:family="text">
      <style:text-properties officeooo:rsid="008d3010" fo:background-color="transparent" loext:char-shading-value="0"/>
    </style:style>
    <style:style style:name="T110" style:family="text">
      <style:text-properties fo:background-color="#ffffff" loext:char-shading-value="0"/>
    </style:style>
    <style:style style:name="T111" style:family="text">
      <style:text-properties fo:font-style="italic" fo:background-color="#ffffff" loext:char-shading-value="0"/>
    </style:style>
    <style:style style:name="T112" style:family="text">
      <style:text-properties fo:font-style="normal" officeooo:rsid="009695b5"/>
    </style:style>
    <style:style style:name="T113" style:family="text">
      <style:text-properties officeooo:rsid="009695b5"/>
    </style:style>
    <style:style style:name="T114" style:family="text">
      <style:text-properties fo:font-weight="normal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0.635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5">Арчекасский кряж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<text:span text:style-name="T1">1</text:span><text:span text:style-name="T2">6</text:span></text:p>
            <text:p text:style-name="P6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7">Биологический (ботанический)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8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9">18.01.2019 г.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10"><text:bookmark text:name="p_5536"/>Заказник создан с целью сохранения биологического разнообразия Кемеровской области - Кузбасса, в том числе:</text:p>
            <text:p text:style-name="P11"><text:bookmark text:name="p_136"/>сохранения и поддержания в состоянии, максимально приближенном к естественному, сложившихся природных комплексов, предгорий Кузнецкого Алатау, находящихся в условиях антропогенного воздействия;</text:p>
            <text:p text:style-name="P11"><text:bookmark text:name="p_137"/>охраны мест произрастания и восстановления численности редких и исчезающих растений;</text:p>
            <text:p text:style-name="P11"><text:bookmark text:name="p_138"/>поддержания экологического баланса и стабильности функционирования экосистем;</text:p>
            <text:p text:style-name="P11"><text:bookmark text:name="p_139"/>восстановления нарушенных земель согласно проектам, утвержденным в установленном порядке.</text:p>
            <text:p text:style-name="P11"><text:bookmark text:name="p_140"/>Задачами заказника являются:</text:p>
            <text:p text:style-name="P11"><text:bookmark text:name="p_141"/>организация рационального использования растительных сообществ, в том числе редких и исчезающих видов, а также проведение мероприятий по сохранению и восстановлению среды их произрастания;</text:p>
            <text:p text:style-name="P11"><text:bookmark text:name="p_5537"/>сохранение и восстановление биологического и ландшафтного разнообразия, уникальных и типичных природных комплексов и объектов, произрастающих на его территории видов растительного мира, в том числе включенных в Красную книгу Кузбасса;</text:p>
            <text:p text:style-name="P11"><text:bookmark text:name="p_143"/>экологическое воспитание, образование и просвещение, обеспечение населения экологической информацией.</text:p>
          </table:table-cell>
        </table:table-row>
        <table:table-row table:style-name="Таблица1.1">
          <table:table-cell table:style-name="Таблица1.A1" office:value-type="string">
            <text:p text:style-name="P2">9</text:p>
          </table:table-cell>
          <table:table-cell table:style-name="Таблица1.A1" table:number-columns-spanned="2" office:value-type="string">
            <text:p text:style-name="P12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3">№ п/п</text:p>
          </table:table-cell>
          <table:table-cell table:style-name="Таблица3.A1" office:value-type="string">
            <text:p text:style-name="P14">Категория правового акта</text:p>
          </table:table-cell>
          <table:table-cell table:style-name="Таблица3.A1" office:value-type="string">
            <text:p text:style-name="P14">Номер и дата</text:p>
          </table:table-cell>
          <table:table-cell table:style-name="Таблица3.A1" office:value-type="string">
            <text:p text:style-name="P14">Площадь, га</text:p>
          </table:table-cell>
          <table:table-cell table:style-name="Таблица3.A1" office:value-type="string">
            <text:p text:style-name="P14">Краткое содержание документа</text:p>
          </table:table-cell>
        </table:table-row>
        <table:table-row table:style-name="Таблица3.2">
          <table:table-cell table:style-name="Таблица3.A2" office:value-type="string">
            <text:p text:style-name="P15">1</text:p>
          </table:table-cell>
          <table:table-cell table:style-name="Таблица3.B2" office:value-type="string">
            <text:p text:style-name="P16">Постановление Коллегии Администрации Кемеровской области </text:p>
          </table:table-cell>
          <table:table-cell table:style-name="Таблица3.C2" office:value-type="string">
            <text:p text:style-name="P16"><text:span text:style-name="T3">18</text:span>.<text:span text:style-name="T4">0</text:span><text:span text:style-name="T3">1</text:span>.20<text:span text:style-name="T4">1</text:span><text:span text:style-name="T3">9</text:span> № <text:span text:style-name="T3">30</text:span></text:p>
          </table:table-cell>
          <table:table-cell table:style-name="Таблица3.C2" office:value-type="string">
            <text:p text:style-name="P17">1615</text:p>
          </table:table-cell>
          <table:table-cell table:style-name="Таблица3.C2" office:value-type="string">
            <text:p text:style-name="P18"><text:span text:style-name="T5">О создании государственного </text:span><text:span text:style-name="T3">биологического(ботанического)</text:span> природного заказника. Утверждение Положения заказника и его границ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9">10</text:p>
          </table:table-cell>
          <table:table-cell table:style-name="Таблица4.A1" office:value-type="string">
            <text:p text:style-name="P20">Ведомственная подчиненность</text:p>
          </table:table-cell>
          <table:table-cell table:style-name="Таблица4.A1" office:value-type="string">
            <text:p text:style-name="P21">Министерство лесного комплекса и охотничьего хозяйства Кузбасса</text:p>
          </table:table-cell>
        </table:table-row>
        <table:table-row table:style-name="Таблица4.2">
          <table:table-cell table:style-name="Таблица4.A1" office:value-type="string">
            <text:p text:style-name="P19">11</text:p>
          </table:table-cell>
          <table:table-cell table:style-name="Таблица4.A1" office:value-type="string">
            <text:p text:style-name="P20">Международный статус</text:p>
          </table:table-cell>
          <table:table-cell table:style-name="Таблица4.A1" office:value-type="string">
            <text:p text:style-name="P22">Отсутствуе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ext:soft-page-break/>
        <table:table-row table:style-name="Таблица5.1">
          <table:table-cell table:style-name="Таблица5.A1" office:value-type="string">
            <text:p text:style-name="P23">12</text:p>
          </table:table-cell>
          <table:table-cell table:style-name="Таблица5.A1" office:value-type="string">
            <text:p text:style-name="P24">Категория ООПТ согласно классификации МСОП</text:p>
          </table:table-cell>
          <table:table-cell table:style-name="Таблица5.A1" office:value-type="string">
            <text:p text:style-name="P25">IV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26">13</text:p>
          </table:table-cell>
          <table:table-cell table:style-name="Таблица6.A1" office:value-type="string">
            <text:p text:style-name="P26">Число кластеров</text:p>
          </table:table-cell>
          <table:table-cell table:style-name="Таблица6.A1" office:value-type="string">
            <text:p text:style-name="P27">1</text:p>
          </table:table-cell>
        </table:table-row>
        <table:table-row table:style-name="Таблица6.2">
          <table:table-cell table:style-name="Таблица6.A1" office:value-type="string">
            <text:p text:style-name="P26">14</text:p>
          </table:table-cell>
          <table:table-cell table:style-name="Таблица6.A1" office:value-type="string">
            <text:p text:style-name="P26">Месторасположение</text:p>
          </table:table-cell>
          <table:table-cell table:style-name="Таблица6.A1" office:value-type="string">
            <text:p text:style-name="P28">Кемеровская область - Кузбасс, Мариинский муниципальный округ, Кийское сельское поселение, в двух километрах на юго-восток от города Мариинска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26">15</text:p>
          </table:table-cell>
          <table:table-cell table:style-name="Таблица7.A1" office:value-type="string">
            <text:p text:style-name="P26">Географическое положение</text:p>
          </table:table-cell>
          <table:table-cell table:style-name="Таблица7.A1" office:value-type="string">
            <text:p text:style-name="P29">В физико-географическом отношении территория располагается на юге Западной Сибири, в северо-восточной части Кузнецкого угольного бассейна (Кузбасса). <text:span text:style-name="T6">Занимает пограничное положение на стыке северных отрогов Кузнецкого Аллатау и западно Сибирской равнины.</text:span></text:p>
          </table:table-cell>
        </table:table-row>
        <table:table-row table:style-name="Таблица7.2">
          <table:table-cell table:style-name="Таблица7.A1" office:value-type="string">
            <text:p text:style-name="P26">16</text:p>
          </table:table-cell>
          <table:table-cell table:style-name="Таблица7.A1" office:value-type="string">
            <text:p text:style-name="P30">Общая площадь ООПТ</text:p>
            <text:p text:style-name="P26"/>
          </table:table-cell>
          <table:table-cell table:style-name="Таблица7.A1" office:value-type="string">
            <text:p text:style-name="P31">16149500±70300 кв. м</text:p>
          </table:table-cell>
        </table:table-row>
        <table:table-row table:style-name="Таблица7.3">
          <table:table-cell table:style-name="Таблица7.A1" office:value-type="string">
            <text:p text:style-name="P26">а</text:p>
          </table:table-cell>
          <table:table-cell table:style-name="Таблица7.A1" office:value-type="string">
            <text:p text:style-name="P32">в том числе морской акватории</text:p>
          </table:table-cell>
          <table:table-cell table:style-name="Таблица7.A1" office:value-type="string">
            <text:p text:style-name="P33">-</text:p>
          </table:table-cell>
        </table:table-row>
        <table:table-row table:style-name="Таблица7.4">
          <table:table-cell table:style-name="Таблица7.A1" office:value-type="string">
            <text:p text:style-name="P26">б</text:p>
          </table:table-cell>
          <table:table-cell table:style-name="Таблица7.A1" office:value-type="string">
            <text:p text:style-name="P34">в том числе без изъятия</text:p>
          </table:table-cell>
          <table:table-cell table:style-name="Таблица7.A1" office:value-type="string">
            <text:p text:style-name="P31">16149500±70300 кв. м</text:p>
          </table:table-cell>
        </table:table-row>
        <table:table-row table:style-name="Таблица7.4">
          <table:table-cell table:style-name="Таблица7.A1" office:value-type="string">
            <text:p text:style-name="P26">17</text:p>
          </table:table-cell>
          <table:table-cell table:style-name="Таблица7.A1" office:value-type="string">
            <text:p text:style-name="P30">Площадь охранной зоны</text:p>
          </table:table-cell>
          <table:table-cell table:style-name="Таблица7.A1" office:value-type="string">
            <text:p text:style-name="P35">0</text:p>
          </table:table-cell>
        </table:table-row>
        <table:table-row table:style-name="Таблица7.6">
          <table:table-cell table:style-name="Таблица7.A1" office:value-type="string">
            <text:p text:style-name="P26">18</text:p>
          </table:table-cell>
          <table:table-cell table:style-name="Таблица7.A1" office:value-type="string">
            <text:p text:style-name="P26">Границы ООПТ</text:p>
          </table:table-cell>
          <table:table-cell table:style-name="Таблица7.A1" office:value-type="string">
            <text:p text:style-name="P36"><text:span text:style-name="T7">Границы утверждены Постановлением Коллегии Администрации </text:span><text:span text:style-name="T8">Кемеровской области от </text:span><text:span text:style-name="T9">18</text:span><text:span text:style-name="T8">.0</text:span><text:span text:style-name="T9">1</text:span><text:span text:style-name="T8">.201</text:span><text:span text:style-name="T9">9 </text:span><text:span text:style-name="T8">г. № </text:span><text:span text:style-name="T10">3</text:span><text:span text:style-name="T9">0</text:span><text:span text:style-name="T8"> «О государственн</text:span><text:span text:style-name="T10">ом </text:span><text:span text:style-name="T9">биологическом (ботаническом)</text:span><text:span text:style-name="T10"> природном заказник</text:span><text:span text:style-name="T9">е</text:span><text:span text:style-name="T10"> Кемеровской области — Кузбасса «</text:span><text:span text:style-name="T9">Арчекасский кряж</text:span><text:span text:style-name="T8">»</text:span>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37">19</text:p>
          </table:table-cell>
          <table:table-cell table:style-name="Таблица8.A1" office:value-type="string">
            <text:p text:style-name="P38"><text:span text:style-name="T11">Наличие в границах ООПТ иных особо охраняемых природных территори</text:span>й</text:p>
          </table:table-cell>
          <table:table-cell table:style-name="Таблица8.A1" office:value-type="string">
            <text:p text:style-name="P39"><text:span text:style-name="T12">О</text:span>тсутствуют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40">20</text:p>
          </table:table-cell>
          <table:table-cell table:style-name="Таблица9.A1" table:number-columns-spanned="2" office:value-type="string">
            <text:p text:style-name="P41">Природные особенности ООПТ</text:p>
          </table:table-cell>
          <table:covered-table-cell/>
        </table:table-row>
        <table:table-row table:style-name="Таблица9.1">
          <table:table-cell table:style-name="Таблица9.A1" office:value-type="string">
            <text:p text:style-name="P42">а</text:p>
          </table:table-cell>
          <table:table-cell table:style-name="Таблица9.A1" office:value-type="string">
            <text:p text:style-name="P43">Нарушенность территории</text:p>
          </table:table-cell>
          <table:table-cell table:style-name="Таблица9.A1" office:value-type="string">
            <text:p text:style-name="P44"><text:span text:style-name="T13">Ст</text:span><text:span text:style-name="T14">епень нарушенности территории умеренная. </text:span></text:p>
          </table:table-cell>
        </table:table-row>
        <table:table-row table:style-name="Таблица9.1">
          <table:table-cell table:style-name="Таблица9.A1" office:value-type="string">
            <text:p text:style-name="P42">б</text:p>
          </table:table-cell>
          <table:table-cell table:style-name="Таблица9.A1" office:value-type="string">
            <text:p text:style-name="P43">Рельеф</text:p>
          </table:table-cell>
          <table:table-cell table:style-name="Таблица9.A1" office:value-type="string">
            <text:p text:style-name="P45">Рельеф равнинный преимущественно денудационный. <text:span text:style-name="T15">Наивысшая отметка на территории заказника 205,4 м.</text:span></text:p>
            <text:p text:style-name="P46"><text:span text:style-name="T16">Район заказника представлен несколькими основными геоморфологическими структурами: денудационная группа — пологие, сформированные гравитационными и делювиальными процессами (большая возвышенность заказника, включая пойменную и надпойменную террасы); аккумулятивная группа — </text:span><text:span text:style-name="T17">аллювиальные первая и вторая пойменная террасы — возвышенные над проймой реки Кия террасы, примыкающие к северо-западной границе заказника и в районе юго-западнее деревни Раевка. </text:span></text:p>
          </table:table-cell>
        </table:table-row>
        <text:soft-page-break/>
        <table:table-row table:style-name="Таблица9.1">
          <table:table-cell table:style-name="Таблица9.A1" office:value-type="string">
            <text:p text:style-name="P42">в</text:p>
          </table:table-cell>
          <table:table-cell table:style-name="Таблица9.A1" office:value-type="string">
            <text:p text:style-name="P43">Климат</text:p>
          </table:table-cell>
          <table:table-cell table:style-name="Таблица9.A1" office:value-type="string">
            <text:p text:style-name="P47">Среднемесячн<text:span text:style-name="T18">ые</text:span> температур<text:span text:style-name="T18">ы</text:span> января -18...-20ºС. <text:s/>Средн<text:span text:style-name="T18">емесячные</text:span> температуры июля +18...+20ºС. <text:span text:style-name="T18">Среднегодовая сумма осадков — 430-500 мм. Число дней со снежным покровом 140-160. Господствующее направление ветра — юго-западное. </text:span><text:span text:style-name="T19">Неблагоприятные метеорологические условия: среднее число дней с туманами — около 30, число дней с метелями 40-60, среднее число дней с грозами в района заказника 20-30 в год.</text:span></text:p>
            <text:p text:style-name="P48">Средний класс природной пожарной опасности лесов Мариинского лесничества, к которому относятся леса заказника — 3,6.</text:p>
          </table:table-cell>
        </table:table-row>
        <table:table-row table:style-name="Таблица9.1">
          <table:table-cell table:style-name="Таблица9.A1" office:value-type="string">
            <text:p text:style-name="P49">г</text:p>
          </table:table-cell>
          <table:table-cell table:style-name="Таблица9.A1" office:value-type="string">
            <text:p text:style-name="P50">Почвенный покров</text:p>
          </table:table-cell>
          <table:table-cell table:style-name="Таблица9.A1" office:value-type="string">
            <text:p text:style-name="P51"><text:span text:style-name="T20">Большая часть территории заказника (западная и южная части) представлена чернозёмами языковатыми и карманистыми выщелочеными почвами, сопутствующая почва лугово-чернозёмные, почвообразующая порода среднесуглинестая. Северо-восточная часть заказника представлена пойменными кислыми почвами. На крайнем севере восточной части заказника представлены чернозёмы оподзоленные, </text:span><text:span text:style-name="T21">сопутствующая почвы — луговые без разделения, <text:s/></text:span><text:span text:style-name="T20">почвообразующая порода среднесуглинестая.</text:span></text:p>
          </table:table-cell>
        </table:table-row>
        <table:table-row table:style-name="Таблица9.1">
          <table:table-cell table:style-name="Таблица9.A1" office:value-type="string">
            <text:p text:style-name="P49">д</text:p>
          </table:table-cell>
          <table:table-cell table:style-name="Таблица9.A1" office:value-type="string">
            <text:p text:style-name="P50">Гидрологическая сеть</text:p>
          </table:table-cell>
          <table:table-cell table:style-name="Таблица9.A1" office:value-type="string">
            <text:p text:style-name="P52">Территория заказника принадлежит к бассейну реки Кия — левого притока реки Чулым. Длина водотока реки Кия — 55 км, водосборная площадь: 560 кв. км. <text:span text:style-name="T22">Река Кабида является правым единственным притоком реки Кия, протекающим на территории заказника. </text:span></text:p>
            <text:p text:style-name="P53">На территории заказника выявлено несколько озер старичного происхождения на юго-восточной, южной и юго-западной границах заказника. Среди них можно выделить озера Миниково, Линево, Старица. Прудов в границах заказника не обнаружено. Крупных болот на территории заказника нет. </text:p>
          </table:table-cell>
        </table:table-row>
        <table:table-row table:style-name="Таблица9.7">
          <table:table-cell table:style-name="Таблица9.A1" office:value-type="string">
            <text:p text:style-name="P49">е</text:p>
          </table:table-cell>
          <table:table-cell table:style-name="Таблица9.A1" office:value-type="string">
            <text:p text:style-name="P54">Флора и растительность</text:p>
          </table:table-cell>
          <table:table-cell table:style-name="Таблица9.A1" office:value-type="string">
            <text:p text:style-name="P55">Лесные сообщества (бореальные травяные мезофильные леса) </text:p>
            <text:p text:style-name="P56">Березники (бельники, белая тайга) <text:span text:style-name="T23">составляют основу лесных сообществ заказника. <text:s/></text:span><text:span text:style-name="T24">Основные ассоциации березняков охраняемой природной территории: березово-вейниковые, березово-разнотравные, березово-мятликовые, березово-коротконожковые, березово-ежевые, березово-орляковые,березово-вейниковотростняковые леса.</text:span></text:p>
            <text:p text:style-name="P56"><text:span text:style-name="T23">Древесный ярус сформирован березой повислой, осиной </text:span><text:span text:style-name="T25">и сосной обыкновенной. Типичная черта — осветленность древесного яруса. Характерно слабое развитие кустарникового яруса. </text:span><text:span text:style-name="T26">Он представлен широко распространенными видами — ива козья, шиповник иглистый, шиповник майский, спирея средняя. Травянистый ярус характеризуется однородным составом в нем постоянны и доминируют мезофильные виды: </text:span><text:span text:style-name="T27">костяника, коротконожка перистая, вейник тросниковый, медуница мягкая, осока большехвостая, фиалка одноцветковая. </text:span><text:span text:style-name="T26"><text:s/></text:span></text:p>
            <text:p text:style-name="P57">Луговые сообщества <text:span text:style-name="T28">представлены остепненными, лесными и пойменными лугами. </text:span></text:p>
            <text:p text:style-name="P58">Флористический состав околоводных сообществ <text:s/>довольно разнообразен. Наибольшее распространения имеют ассоциации зарослtq: Phragmites australis, Agrostis stolonifera, Alisma plantago-aquatica, Equisetetum fluviatilis. </text:p>
            <text:p text:style-name="P59"><text:span text:style-name="T29">С</text:span>писок<text:span text:style-name="T29"> </text:span><text:span text:style-name="T30">флоры</text:span> представлен в приложении 1.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60">ж</text:p>
          </table:table-cell>
          <table:table-cell table:style-name="Таблица10.A1" office:value-type="string">
            <text:p text:style-name="P61">Лесной фонд</text:p>
          </table:table-cell>
          <table:table-cell table:style-name="Таблица10.A1" office:value-type="string">
            <text:p text:style-name="P62"><text:span text:style-name="T31">Т</text:span>ерритория заказника входит в соста<text:span text:style-name="T32">в</text:span> <text:span text:style-name="T33">Мариинского </text:span><text:span text:style-name="T32">лесничеств</text:span><text:span text:style-name="T33">а</text:span><text:span text:style-name="T32"> </text:span><text:soft-page-break/><text:span text:style-name="T32">Кемеровской области — Кузбасса.</text:span></text:p>
            <text:p text:style-name="P63">Основу лесных сообществ составляют березняки (бельники, белая тайга). <text:span text:style-name="T34">Древесный ярус сформирован березой повислой, осиной </text:span><text:span text:style-name="T35">и сосной обыкновенной. </text:span><text:span text:style-name="T36">Береза представлена возрастной группой до 60-90 лет (иногда 130-150 лет).</text:span></text:p>
            <text:p text:style-name="P64"><text:span text:style-name="T37">На участках​, находящихся в непосредственной близости к населенным местам или на вырубках, </text:span><text:span text:style-name="T38">доминирующей породой в древесном ярусе выступает осина. Древесный полог сомкнутый, составлен крупными экземплярами пихты, ели с примесью кедра, осины, березы. </text:span></text:p>
          </table:table-cell>
        </table:table-row>
        <table:table-row table:style-name="Таблица10.1">
          <table:table-cell table:style-name="Таблица10.A1" office:value-type="string">
            <text:p text:style-name="P65">з</text:p>
          </table:table-cell>
          <table:table-cell table:style-name="Таблица10.A1" office:value-type="string">
            <text:p text:style-name="P66">Животный мир </text:p>
          </table:table-cell>
          <table:table-cell table:style-name="Таблица10.A1" office:value-type="string">
            <text:p text:style-name="P67">Список выявленных видов фауны представлен в приложение 2. </text:p>
          </table:table-cell>
        </table:table-row>
      </table:table>
      <text:p text:style-name="P68"/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69">и</text:p>
          </table:table-cell>
          <table:table-cell table:style-name="Таблица11.A1" office:value-type="string">
            <text:p text:style-name="P70">Редкие и находящиеся под угрозой исчезновения объекты животного и растительного мира</text:p>
          </table:table-cell>
          <table:table-cell table:style-name="Таблица11.A1" office:value-type="string">
            <text:list text:style-name="L1">
              <text:list-header>
                <text:p text:style-name="P71">Виды растений, занесенных в Красную книгу Кузбасса:</text:p>
              </text:list-header>
              <text:list-item>
                <text:p text:style-name="P72">Водосбор сибирский — Aquilegia sibirica Lam.</text:p>
              </text:list-item>
              <text:list-item>
                <text:p text:style-name="P72">Башмачок известняковый — Cypripedium calceolus L.</text:p>
              </text:list-item>
              <text:list-item>
                <text:p text:style-name="P73"><text:span text:style-name="T39">Башмачок капельный - </text:span><text:span text:style-name="T40">Cypripedium guttatum</text:span><text:span text:style-name="T39"> Sw.</text:span></text:p>
              </text:list-item>
              <text:list-item>
                <text:p text:style-name="P73">Башмачок крупноцветковый - <text:span text:style-name="T41">C. macranthon</text:span> Sw.</text:p>
              </text:list-item>
              <text:list-item>
                <text:p text:style-name="P72">Ятрышник шлемоносный — Orchis militaris L.</text:p>
              </text:list-item>
              <text:list-item>
                <text:p text:style-name="P74">Кандык сибирский — Erythronium sibiricum (Fisch. <text:span text:style-name="T39">e</text:span>t C.A. Mey.) <text:span text:style-name="T39">Kryl.</text:span></text:p>
              </text:list-item>
              <text:list-item>
                <text:p text:style-name="P75">Многоножка сибирская — Polypodium sibiricum Sipl.</text:p>
              </text:list-item>
              <text:list-item>
                <text:p text:style-name="P74">Ковыль перистый – Stipa pennata L.</text:p>
              </text:list-item>
            </text:list>
            <text:list text:style-name="L2">
              <text:list-header>
                <text:p text:style-name="P76"><text:span text:style-name="T42">Виды </text:span><text:span text:style-name="T43">животных</text:span><text:span text:style-name="T42">, занесенных в Красную книгу Кузбасса:</text:span></text:p>
              </text:list-header>
              <text:list-item>
                <text:p text:style-name="P77">Шмель необыкновенный — Bombus confusus Schenk, 1859</text:p>
              </text:list-item>
              <text:list-item>
                <text:p text:style-name="P77">Шмель Семенова — Bombus semenoviellus Skorikov, 1910 </text:p>
              </text:list-item>
              <text:list-item>
                <text:p text:style-name="P77">Червонец пятнистый, или червонец пламенный — Lycaena (Lycaena) phlaeas phlaeas (Linnaeus, 1761<text:span text:style-name="T44">)</text:span> </text:p>
              </text:list-item>
              <text:list-item>
                <text:p text:style-name="P77">Орденская лента краснобрюхая — Catocala pacta (Linnaeus, 1758)</text:p>
              </text:list-item>
              <text:list-item>
                <text:p text:style-name="P78">Ленок тупорылый или ускуч — Brachymystax tumensis Mori, 1930</text:p>
              </text:list-item>
              <text:list-item>
                <text:p text:style-name="P78">Подкаменьщик сибирский — Cottus sibiricus Kessler, 1899</text:p>
              </text:list-item>
              <text:list-item>
                <text:p text:style-name="P78">Куропатка белая — Lagopus lagopus </text:p>
              </text:list-item>
              <text:list-item>
                <text:p text:style-name="P78">Осоед обыкновенный, или европейский — Pernis apivorus Linnaeus, 1758 </text:p>
              </text:list-item>
              <text:list-item>
                <text:p text:style-name="P78">Чибис — Vanellus vanellus Linnaeus, 1758 </text:p>
              </text:list-item>
            </text:list>
          </table:table-cell>
        </table:table-row>
        <table:table-row table:style-name="Таблица11.1">
          <table:table-cell table:style-name="Таблица11.A1" office:value-type="string">
            <text:p text:style-name="P69">к</text:p>
          </table:table-cell>
          <table:table-cell table:style-name="Таблица11.A1" office:value-type="string">
            <text:p text:style-name="P70">Суммарные сведения о биологическом разнообразии</text:p>
          </table:table-cell>
          <table:table-cell table:style-name="Таблица11.A1" office:value-type="string">
            <text:p text:style-name="P79">По уточненным данным в заказнике обитает <text:span text:style-name="T45">182 вида беспозвоночных</text:span><text:span text:style-name="T46">, </text:span><text:span text:style-name="T47">20 видов млекопитающих, 3 вида рептилий, 2 вида амфибий, 46 видов птиц, 19 видов рыб.</text:span></text:p>
            <text:p text:style-name="P79"><text:span text:style-name="T48">Ф</text:span>лора заказника включает <text:span text:style-name="T49">351</text:span> вид<text:span text:style-name="T50"> </text:span><text:span text:style-name="T51">высших</text:span><text:span text:style-name="T52"> растений</text:span>. </text:p>
            <text:p text:style-name="P79"><text:span text:style-name="T52">В Красную книгу Кузбасса (2021) включено </text:span><text:span text:style-name="T49">8</text:span><text:span text:style-name="T52"> видов высших растений </text:span><text:span text:style-name="T51">и</text:span><text:span text:style-name="T52"> </text:span><text:span text:style-name="T53">4</text:span><text:span text:style-name="T52"> вида </text:span><text:span text:style-name="T51">бес</text:span><text:span text:style-name="T52">позвоночных, </text:span><text:span text:style-name="T53">2 вида рыб, 3 вида птиц</text:span><text:span text:style-name="T52">.</text:span></text:p>
          </table:table-cell>
        </table:table-row>
        <table:table-row table:style-name="Таблица11.1">
          <table:table-cell table:style-name="Таблица11.A1" office:value-type="string">
            <text:p text:style-name="P69">л</text:p>
          </table:table-cell>
          <table:table-cell table:style-name="Таблица11.A1" office:value-type="string">
            <text:p text:style-name="P70">Основные экосистемы ООПТ</text:p>
          </table:table-cell>
          <table:table-cell table:style-name="Таблица11.A1" office:value-type="string">
            <text:p text:style-name="P80">Информация отсутствует.</text:p>
          </table:table-cell>
        </table:table-row>
        <table:table-row table:style-name="Таблица11.1">
          <table:table-cell table:style-name="Таблица11.A1" office:value-type="string">
            <text:p text:style-name="P69">м</text:p>
          </table:table-cell>
          <table:table-cell table:style-name="Таблица11.A1" office:value-type="string">
            <text:p text:style-name="P70">Особо ценные для региона и ООПТ природные объекты</text:p>
          </table:table-cell>
          <table:table-cell table:style-name="Таблица11.A1" office:value-type="string">
            <text:p text:style-name="P80">Информация отсутствует.</text:p>
          </table:table-cell>
        </table:table-row>
        <table:table-row table:style-name="Таблица11.1">
          <table:table-cell table:style-name="Таблица11.A1" office:value-type="string">
            <text:p text:style-name="P69">н</text:p>
          </table:table-cell>
          <table:table-cell table:style-name="Таблица11.A1" office:value-type="string">
            <text:p text:style-name="P70">Лечебные и рекреационные ресурсы</text:p>
          </table:table-cell>
          <table:table-cell table:style-name="Таблица11.A1" office:value-type="string">
            <text:p text:style-name="P80">Информация отсутствует.</text:p>
          </table:table-cell>
        </table:table-row>
        <table:table-row table:style-name="Таблица11.1">
          <table:table-cell table:style-name="Таблица11.A1" office:value-type="string">
            <text:p text:style-name="P69">о</text:p>
          </table:table-cell>
          <table:table-cell table:style-name="Таблица11.A1" office:value-type="string">
            <text:p text:style-name="P70">Историко-<text:soft-page-break/>культурные объекты на территории ООПТ</text:p>
          </table:table-cell>
          <table:table-cell table:style-name="Таблица11.A1" office:value-type="string">
            <text:p text:style-name="P80">Информация отсутствует.</text:p>
          </table:table-cell>
        </table:table-row>
        <table:table-row table:style-name="Таблица11.1">
          <table:table-cell table:style-name="Таблица11.A1" office:value-type="string">
            <text:p text:style-name="P69">п</text:p>
          </table:table-cell>
          <table:table-cell table:style-name="Таблица11.A1" office:value-type="string">
            <text:p text:style-name="P81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11.A1" office:value-type="string">
            <text:p text:style-name="P82">-</text:p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row table:style-name="Таблица12.1">
          <table:table-cell table:style-name="Таблица12.A1" office:value-type="string">
            <text:p text:style-name="P83">21</text:p>
          </table:table-cell>
          <table:table-cell table:style-name="Таблица12.A1" office:value-type="string">
            <text:p text:style-name="P84"><text:span text:style-name="T54">Э</text:span><text:span text:style-name="T55">кспликация земель ООПТ</text:span></text:p>
          </table:table-cell>
        </table:table-row>
        <table:table-row table:style-name="Таблица12.2">
          <table:table-cell table:style-name="Таблица12.A1" office:value-type="string">
            <text:p text:style-name="P83"/>
          </table:table-cell>
          <table:table-cell table:style-name="Таблица12.A1" office:value-type="string">
            <text:p text:style-name="P85">Информация отсутствует. </text:p>
          </table:table-cell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able:table-row table:style-name="Таблица16.1">
          <table:table-cell table:style-name="Таблица16.A1" office:value-type="string">
            <text:p text:style-name="P83">22</text:p>
          </table:table-cell>
          <table:table-cell table:style-name="Таблица16.A1" office:value-type="string">
            <text:p text:style-name="P86"><text:span text:style-name="T56">Н</text:span>егативное воздействие на ООПТ (факторы и угрозы)</text:p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column table:style-name="Таблица13.D"/>
        <table:table-row>
          <table:table-cell table:style-name="Таблица13.A1" office:value-type="string">
            <text:p text:style-name="P87">Фактор негативного воздействия</text:p>
          </table:table-cell>
          <table:table-cell table:style-name="Таблица13.A1" office:value-type="string">
            <text:p text:style-name="P87">Объект воздействия</text:p>
          </table:table-cell>
          <table:table-cell table:style-name="Таблица13.A1" office:value-type="string">
            <text:p text:style-name="P87">В чем проявляется воздействие</text:p>
          </table:table-cell>
          <table:table-cell table:style-name="Таблица13.D1" office:value-type="string">
            <text:p text:style-name="P87">Значимость (сила) воздействия</text:p>
          </table:table-cell>
        </table:table-row>
        <table:table-row>
          <table:table-cell table:style-name="Таблица13.A2" office:value-type="string">
            <text:p text:style-name="P88"><text:span text:style-name="T57">Замусоревание территории</text:span> </text:p>
          </table:table-cell>
          <table:table-cell table:style-name="Таблица13.A2" office:value-type="string">
            <text:p text:style-name="P89">Объекты животного мира</text:p>
          </table:table-cell>
          <table:table-cell table:style-name="Таблица13.A2" office:value-type="string">
            <text:p text:style-name="P90">Уничтожение среды обитания</text:p>
          </table:table-cell>
          <table:table-cell table:style-name="Таблица13.D2" office:value-type="string">
            <text:p text:style-name="P91">Умеренная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row table:style-name="Таблица14.1">
          <table:table-cell table:style-name="Таблица14.A1" office:value-type="string">
            <text:p text:style-name="P92">23</text:p>
          </table:table-cell>
          <table:table-cell table:style-name="Таблица14.A1" table:number-columns-spanned="2" office:value-type="string">
            <text:p text:style-name="P93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95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4.A1" office:value-type="string">
            <text:p text:style-name="P96"/>
            <text:p text:style-name="P97"/>
            <text:p text:style-name="P98">Министерство лесного комплекса и охотничьего хозяйства Кузбасса</text:p>
            <text:p text:style-name="P99"/>
          </table:table-cell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100">Юридический адрес</text:p>
          </table:table-cell>
          <table:table-cell table:style-name="Таблица14.A1" office:value-type="string">
            <text:p text:style-name="P101">г. Кемерово,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100">Почтовый адрес</text:p>
          </table:table-cell>
          <table:table-cell table:style-name="Таблица14.A1" office:value-type="string">
            <text:p text:style-name="P102">650036, Кемерово, ул.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100">телефон</text:p>
          </table:table-cell>
          <table:table-cell table:style-name="Таблица14.A1" office:value-type="string">
            <text:p text:style-name="P101">8(384-2) 34-04-64</text:p>
          </table:table-cell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103"><text:span text:style-name="T58">e</text:span><text:span text:style-name="T59">-</text:span><text:span text:style-name="T58">mail</text:span></text:p>
          </table:table-cell>
          <table:table-cell table:style-name="Таблица14.A1" office:value-type="string">
            <text:p text:style-name="P104"><text:a xlink:type="simple" xlink:href="mailto:dlk@kemles.ru" text:style-name="Internet_20_link" text:visited-style-name="Visited_20_Internet_20_Link"><text:span text:style-name="Internet_20_link"><text:span text:style-name="T60">dlk@kemles.ako.ru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100">Адрес сайта в сети интернет</text:p>
          </table:table-cell>
          <table:table-cell table:style-name="Таблица14.A1" office:value-type="string">
            <text:p text:style-name="P105">https://kemles.ru/</text:p>
          </table:table-cell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100">Дата государственной регистрации юридического лица и регистрационный номер</text:p>
          </table:table-cell>
          <table:table-cell table:style-name="Таблица14.A1" office:value-type="string">
            <text:p text:style-name="P96"/>
            <text:p text:style-name="P106"><text:span text:style-name="T59">Зарегистрирован в Едином государственном реестре юридических лиц, государственный регистрационный номер </text:span><text:s/><text:span text:style-name="T59">1114205044711 <text:s/>от </text:span><text:s/><text:span text:style-name="T59">27.12.2011</text:span></text:p>
          </table:table-cell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100">ФИО руководителя организации</text:p>
          </table:table-cell>
          <table:table-cell table:style-name="Таблица14.A1" office:value-type="string">
            <text:p text:style-name="P107">Бойко Евгений Васильевич</text:p>
            <text:p text:style-name="P108"/>
          </table:table-cell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100">Служебный телефон</text:p>
          </table:table-cell>
          <table:table-cell table:style-name="Таблица14.A1" office:value-type="string">
            <text:p text:style-name="P104"><text:a xlink:type="simple" xlink:href="tel:+73842312137" text:style-name="Internet_20_link" text:visited-style-name="Visited_20_Internet_20_Link"><text:span text:style-name="Internet_20_link"><text:span text:style-name="T61">+7 (3842) 31-21-37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109"><text:span text:style-name="T59">Начальник отдела </text:span><text:s/><text:span text:style-name="T59">сохранения биоразнообразия, </text:span><text:soft-page-break/><text:span text:style-name="T59">мониторинга и экопросвещения</text:span></text:p>
          </table:table-cell>
          <table:table-cell table:style-name="Таблица14.A1" office:value-type="string">
            <text:p text:style-name="P97">Данилова Ольга Олеговна</text:p>
            <text:p text:style-name="P97"/>
          </table:table-cell>
        </table:table-row>
        <table:table-row table:style-name="Таблица14.1">
          <table:table-cell table:style-name="Таблица14.A1" office:value-type="string">
            <text:p text:style-name="P94"/>
          </table:table-cell>
          <table:table-cell table:style-name="Таблица14.A1" office:value-type="string">
            <text:p text:style-name="P100">Служебный телефон</text:p>
          </table:table-cell>
          <table:table-cell table:style-name="Таблица14.A1" office:value-type="string">
            <text:p text:style-name="P101">7(3842) 55-86-87</text:p>
          </table:table-cell>
        </table:table-row>
        <table:table-row table:style-name="Таблица14.1">
          <table:table-cell table:style-name="Таблица14.A1" office:value-type="string">
            <text:p text:style-name="P110">24</text:p>
          </table:table-cell>
          <table:table-cell table:style-name="Таблица14.A1" table:number-columns-spanned="2" office:value-type="string">
            <text:p text:style-name="P111"><text:span text:style-name="T62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112"/>
          </table:table-cell>
          <table:table-cell table:style-name="Таблица14.A1" table:number-columns-spanned="2" office:value-type="string">
            <text:p text:style-name="P113">Отсутствуют.</text:p>
          </table:table-cell>
          <table:covered-table-cell/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114">25</text:p>
          </table:table-cell>
          <table:table-cell table:style-name="Таблица15.A1" office:value-type="string">
            <text:p text:style-name="P115"><text:span text:style-name="T63">О</text:span>бщий режим охраны и использования ООПТ</text:p>
          </table:table-cell>
        </table:table-row>
        <table:table-row table:style-name="Таблица15.1">
          <table:table-cell table:style-name="Таблица15.A1" office:value-type="string">
            <text:p text:style-name="P114"/>
          </table:table-cell>
          <table:table-cell table:style-name="Таблица15.A1" office:value-type="string">
            <text:p text:style-name="P116"><text:span text:style-name="T64">Р</text:span><text:span text:style-name="T65">ежим охраны заказника утвержден Постановление</text:span><text:span text:style-name="T66">м</text:span><text:span text:style-name="T65"> Коллегии Администрации Кемеровской области от </text:span><text:span text:style-name="T67">18</text:span><text:span text:style-name="T65">.</text:span><text:span text:style-name="T68">0</text:span><text:span text:style-name="T67">1</text:span><text:span text:style-name="T65">.20</text:span><text:span text:style-name="T69">1</text:span><text:span text:style-name="T67">9 </text:span><text:span text:style-name="T65">№ </text:span><text:span text:style-name="T67">30 </text:span><text:span text:style-name="T70">"О </text:span><text:span text:style-name="Emphasis"><text:span text:style-name="T71">государственном биологическом</text:span></text:span><text:span text:style-name="T72"> </text:span><text:span text:style-name="T70">(</text:span><text:span text:style-name="Emphasis"><text:span text:style-name="T71">ботаническом</text:span></text:span><text:span text:style-name="T70">) </text:span><text:span text:style-name="Emphasis"><text:span text:style-name="T71">природном</text:span></text:span><text:span text:style-name="T72"> </text:span><text:span text:style-name="Emphasis"><text:span text:style-name="T71">заказнике</text:span></text:span><text:span text:style-name="T72"> </text:span><text:span text:style-name="Emphasis"><text:span text:style-name="T71">Кемеровской</text:span></text:span><text:span text:style-name="T72"> </text:span><text:span text:style-name="Emphasis"><text:span text:style-name="T71">области</text:span></text:span><text:span text:style-name="T72"> </text:span><text:span text:style-name="T70">- Кузбасса "</text:span><text:span text:style-name="Emphasis"><text:span text:style-name="T71">Арчекасский</text:span></text:span><text:span text:style-name="T72"> </text:span><text:span text:style-name="Emphasis"><text:span text:style-name="T71">кряж</text:span></text:span><text:span text:style-name="T70">"</text:span></text:p>
            <text:p text:style-name="P117">3.1. На всей территории заказника запрещается любая деятельность, если она противоречит целям создания заказника или причиняет вред природным комплексам и компонентам, в том числе:</text:p>
            <text:p text:style-name="P117">3.1.1. Охота на все виды объектов животного мира и иные виды пользования животным миром, за исключением охоты в целях осуществления научно-исследовательской деятельности, образовательной деятельности и охоты в целях регулирования численности объектов животного мира.</text:p>
            <text:p text:style-name="P117">3.1.2. Передвижение самоходной гусеничной техники (за исключением передвижения на самоходной гусеничной технике работников организаций, индивидуальных предпринимателей и граждан при осуществлении ими сельскохозяйственного производства, строительства, реконструкции, эксплуатации объектов строительства и осуществления деятельности по рубке древесины), а также вездеходов на шинах низкого давления, снегоходов, квадроциклов (за исключением передвижения на вездеходах с шинами низкого давления, снегоходах, квадроциклах по дорогам общего пользования, на организованной в установленном порядке дорожно-тропиночной сети, учебно-туристических и снегоходных трассах и использования их работниками организаций и индивидуальными предпринимателями при осуществлении строительства, реконструкции, эксплуатации объектов строительства, оказания услуг гражданам и другим лицам, а также должностными лицами Департамента, Департамента лесного комплекса Кузбасса, учреждения, полиции и других уполномоченных органов, аварийно-спасательных формирований при исполнении ими своих полномочий).</text:p>
            <text:p text:style-name="P118"><text:span text:style-name="T73">3.1.3. Сплошные рубки лесных насаждений, все виды рубок участков лесов в радиусе 300 м вокруг глухариных токов и все виды рубок по заготовке древесины, за исключением случаев, предусмотренных </text:span><text:a xlink:type="simple" xlink:href="https://internet.garant.ru/#/document/47037326/entry/159" text:style-name="Internet_20_link" text:visited-style-name="Visited_20_Internet_20_Link"><text:span text:style-name="T74">пунктом 3.4</text:span></text:a><text:span text:style-name="T73"> настоящего Положения.</text:span></text:p>
            <text:p text:style-name="P117">3.1.4. Геологическое изучение недр, разведка и добыча полезных ископаемых.</text:p>
            <text:p text:style-name="P117">3.1.5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17">3.1.6. Сбор и выкапывание растений, а также их частей.</text:p>
            <text:p text:style-name="P117">3.1.7. Нахождение на территории заказника людей с оружием (за исключением должностных лиц Департамента, Департамента лесного комплекса Кузбасса, учреждения, полиции и других уполномоченных органов при исполнении своих полномочий).</text:p>
            <text:p text:style-name="P118"><text:span text:style-name="T73">3.1.8. Нахождение на территории заказника людей с собакой (за исключением собак, используемых при организации мероприятий по охране природных комплексов и объектов, а также при проведении оперативно-разыскных</text:span><text:a xlink:type="simple" xlink:href="https://internet.garant.ru/#/document/7534620/entry/0" text:style-name="Internet_20_link" text:visited-style-name="Visited_20_Internet_20_Link"><text:span text:style-name="T75">#</text:span></text:a><text:span text:style-name="T73"> и аварийно-спасательных мероприятий).</text:span></text:p>
            <text:p text:style-name="P117">3.1.9. Хранение ядохимикатов, химических реагентов и других опасных для объектов животного мира и среды их обитания материалов, сырья и отходов производства (кроме мест, специально оборудованных для хранения опасных веществ, в том числе для выполнения работ в рамках выданных лицензий на право пользования недрами для поиска, разведки и добычи метана угольных пластов, попутно других углеводородов).</text:p>
            <text:p text:style-name="P117">3.1.10. Загрязнение почвы, засорение и замусоривание территории заказника, <text:soft-page-break/>складирование и захоронение отходов производств и потребления, в том числе твердых коммунальных отходов.</text:p>
            <text:p text:style-name="P117">3.1.11. Применение ядохимикатов, химических реагентов и других опасных для объектов животного мира и среды их обитания материалов, за исключением случаев, когда применение ядохимикатов, химических реагентов и другие действия направлены на ликвидацию стихийных бедствий, влекущих за собой непоправимые последствия для объектов животного мира или среды их обитания, борьбу с опасными вредителями леса и уход за лесными культурами.</text:p>
            <text:p text:style-name="P117">3.1.12. Предоставление на территории заказника земельных участков для ведения садоводства и огородничества, строительства гаражей для собственных нужд или индивидуального жилищного строительства.</text:p>
            <text:p text:style-name="P118"><text:span text:style-name="T73">3.1.13. Строительство автомобильных дорог, трубопроводов, линий электропередачи и других линейных объектов и коммуникаций в границах заказника в случаях, установленных законодательством (в случае зонирования заказника - в границах его функциональных зон, режим которых, установленный в соответствии законодательством, запрещает размещение соответствующих объектов), а также строительство, реконструкция и эксплуатация промышленных, хозяйственных, жилых объектов и некапитальных строений, сооружений, не связанных с разрешенной на территории заказника деятельностью, за исключением случаев, предусмотренных </text:span><text:a xlink:type="simple" xlink:href="https://internet.garant.ru/#/document/47037326/entry/159" text:style-name="Internet_20_link" text:visited-style-name="Visited_20_Internet_20_Link"><text:span text:style-name="T74">пунктом 3.4</text:span></text:a><text:span text:style-name="T73"> настоящего Положения.</text:span></text:p>
            <text:p text:style-name="P117"><text:bookmark text:name="p_160"/>3.1.14. Взрывные работы.</text:p>
            <text:p text:style-name="P117">3.1.15. Разжигание костров, за исключением специально оборудованных мест.</text:p>
            <text:p text:style-name="P117">3.1.16. Разрушение нор диких животных, гнезд птиц и муравейников.</text:p>
            <text:p text:style-name="P117">3.1.17. Выкашивание травы в мае, июне, а также выкашивание травы вкруговую (по периферии к центру) во избежание гибели молодняка птиц и мелких животных.</text:p>
            <text:p text:style-name="P117">3.1.18. Уничтожение или порча установленных предупредительных или информационных знаков (панно, аншлагов).</text:p>
            <text:p text:style-name="P117">3.1.19. Установка предупредительных или информационных знаков (панно, аншлагов), не связанных с организацией деятельности заказника.</text:p>
            <text:p text:style-name="P117">3.1.20. Иная деятельность, влекущая за собой нарушение целостности и сохранности заказника, противоречащая цели его создания.</text:p>
            <text:p text:style-name="P119">3.2. Ведение лесного хозяйства (охрана, защита и воспроизводство лесов) на территории заказника осуществляется в соответствии с лесохозяйственным регламентом и установленным режимом охраны.</text:p>
            <text:p text:style-name="P119">Проведение выборочных рубок лесных насаждений, расположенных на территории заказников, в лесохозяйственных целях должно обеспечивать сохранность целевого назначения лесов и выполняемых ими функций.</text:p>
            <text:p text:style-name="P119">3.3. На территории заказника хозяйственная и иная деятельность осуществляется с соблюдением действующего законодательства,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, а также при эксплуатации зданий, транспортных магистралей, трубопроводов, линий связи и электропередачи.</text:p>
            <text:p text:style-name="P119">3.4. На территории заказника в установленном порядке разрешается:</text:p>
            <text:p text:style-name="P119"><text:bookmark text:name="p_5541"/>3.4.1. Реконструкция и эксплуатация существующих объектов строительства, магистральных дорог, трубопроводов, линий электропередачи и других линейных объектов и коммуникаций, не связанных с выполнением задач, возложенных на заказник, по согласованию с Департаментом.</text:p>
            <text:p text:style-name="P119">3.4.2. Строительство объектов, начатое до создания заказника, с согласованием дальнейших работ с Департаментом.</text:p>
            <text:p text:style-name="P119">3.4.3. Реконструкция и эксплуатация существующих объектов строительства, а также строительство и размещение новых зданий, сооружений и некапитальных строений, сооружений, связанных с выполнением задач, возложенных на заказник, и созданием <text:soft-page-break/>лесной инфраструктуры.</text:p>
            <text:p text:style-name="P119">3.4.4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и учреждения до начала их проведения.</text:p>
            <text:p text:style-name="P119">3.4.5. Проведение 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, с уведомлением Департамента до начала их проведения.</text:p>
            <text:p text:style-name="P119">3.4.6. Оказание платных услуг в соответствии с действующим законодательством по согласованию с учреждением.</text:p>
            <text:p text:style-name="P119">3.5. Проектная документация объектов, строительство, реконструкция которых на территории заказника допускаются настоящим Положением, подлежит государственной экологической экспертизе в соответствии с действующим законодательством.</text:p>
            <text:p text:style-name="P119"><text:bookmark text:name="p_178"/>Государственная экспертиза и иная экспертиза любой документации также проводится в случае, если ее проведение предусмотрено действующим законодательством.</text:p>
            <text:p text:style-name="P119">3.6. Рекреационная и иная незапрещенная деятельность на территории заказника должна осуществляться с соблюдением правил пожарной безопасности в лесах, правил санитарной безопасности в лесах, правил лесовосстановления, правил ухода за лесами и других правил (порядков и нормативов), предусмотренных действующим законодательством.</text:p>
            <text:p text:style-name="P119">3.7. В целях создания инфраструктуры для развития экологического туризма, иной деятельности, не противоречащей режиму особой охраны, на территории заказника допускается:</text:p>
            <text:p text:style-name="P119"><text:bookmark text:name="p_182"/>3.7.1. В летний период - осуществление благоустройства, в том числе размещение дорожно-тропиночной сети, учебно-туристической трассы; проведение мероприятий, имеющих культурное, эстетическое, рекреационное, оздоровительное значение.</text:p>
            <text:p text:style-name="P119">3.7.2. В зимний период - организация снегоходной трассы, т.е. специально подготовленной полосы снега различной протяженности и сложности с плотным снежным покрытием, свободной от препятствий и обозначенной специальными знаками сезонного назначения.</text:p>
            <text:p text:style-name="P120"><text:span text:style-name="T73">3.8. Деятельность в соответствии с </text:span><text:a xlink:type="simple" xlink:href="https://internet.garant.ru/#/document/47037326/entry/162" text:style-name="Internet_20_link" text:visited-style-name="Visited_20_Internet_20_Link"><text:span text:style-name="T74">пунктом 3.7</text:span></text:a><text:span text:style-name="T73"> настоящего Положения осуществляется учреждением или организациями, индивидуальными предпринимателями по согласованию с учреждением.</text:span></text:p>
          </table:table-cell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row table:style-name="Таблица17.1">
          <table:table-cell table:style-name="Таблица17.A1" office:value-type="string">
            <text:p text:style-name="P121">26</text:p>
          </table:table-cell>
          <table:table-cell table:style-name="Таблица17.A1" office:value-type="string">
            <text:p text:style-name="P122"><text:span text:style-name="T63">З</text:span>онирование территории ООПТ</text:p>
          </table:table-cell>
        </table:table-row>
        <table:table-row table:style-name="Таблица17.1">
          <table:table-cell table:style-name="Таблица17.A1" office:value-type="string">
            <text:p text:style-name="P123"/>
          </table:table-cell>
          <table:table-cell table:style-name="Таблица17.A1" office:value-type="string">
            <text:p text:style-name="P124"><text:span text:style-name="T76">О</text:span>тсутствует.</text:p>
          </table:table-cell>
        </table:table-row>
        <table:table-row table:style-name="Таблица17.1">
          <table:table-cell table:style-name="Таблица17.A1" office:value-type="string">
            <text:p text:style-name="P121">27</text:p>
          </table:table-cell>
          <table:table-cell table:style-name="Таблица17.A1" office:value-type="string">
            <text:p text:style-name="P122"><text:span text:style-name="T63">Р</text:span>ежим охранной зоны ООПТ</text:p>
          </table:table-cell>
        </table:table-row>
        <table:table-row table:style-name="Таблица17.1">
          <table:table-cell table:style-name="Таблица17.A1" office:value-type="string">
            <text:p text:style-name="P123"/>
          </table:table-cell>
          <table:table-cell table:style-name="Таблица17.A1" office:value-type="string">
            <text:p text:style-name="P124"><text:span text:style-name="T76">О</text:span>тсутствует.</text:p>
          </table:table-cell>
        </table:table-row>
        <table:table-row table:style-name="Таблица17.1">
          <table:table-cell table:style-name="Таблица17.A1" office:value-type="string">
            <text:p text:style-name="P121">28</text:p>
          </table:table-cell>
          <table:table-cell table:style-name="Таблица17.A1" office:value-type="string">
            <text:p text:style-name="P122"><text:span text:style-name="T63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17.1">
          <table:table-cell table:style-name="Таблица17.A1" office:value-type="string">
            <text:p text:style-name="P123"/>
          </table:table-cell>
          <table:table-cell table:style-name="Таблица17.A1" office:value-type="string">
            <text:p text:style-name="P125">Информация отсутствует.</text:p>
          </table:table-cell>
        </table:table-row>
        <table:table-row table:style-name="Таблица17.7">
          <table:table-cell table:style-name="Таблица17.A1" office:value-type="string">
            <text:p text:style-name="P126">29</text:p>
          </table:table-cell>
          <table:table-cell table:style-name="Таблица17.A1" office:value-type="string">
            <text:p text:style-name="P127"><text:span text:style-name="T63">П</text:span>росветительские и рекреационные объекты на ООПТ</text:p>
          </table:table-cell>
        </table:table-row>
      </table:table>
      <table:table table:name="Таблица18" table:style-name="Таблица18">
        <table:table-column table:style-name="Таблица18.A"/>
        <table:table-column table:style-name="Таблица18.B"/>
        <table:table-row table:style-name="Таблица18.1">
          <table:table-cell table:style-name="Таблица18.A1" office:value-type="string">
            <text:p text:style-name="P126"/>
          </table:table-cell>
          <table:table-cell table:style-name="Таблица18.B1" office:value-type="string">
            <text:p text:style-name="P128"><text:span text:style-name="T77">О</text:span>тсутству<text:span text:style-name="T78">ю</text:span>т.</text:p>
          </table:table-cell>
        </table:table-row>
      </table:table>
      <text:p text:style-name="P129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<text:p text:style-name="P129">Дата составления: 15.06.2026.</text:p>
      <text:h text:style-name="P130" text:outline-level="1">Приложение 1</text:h>
      <text:h text:style-name="P131" text:outline-level="1"><text:span text:style-name="T79">Список видов растений ГПЗ «Арчекасский кряж»</text:span></text:h>
      <text:h text:style-name="P131" text:outline-level="1">EQUISETACEAE Rich. ex DC.</text:h>
      <text:h text:style-name="P131" text:outline-level="1">I. EQUISETACEAE Rich. ex DC. — ХВОЩЕВЫЕ</text:h>
      <text:h text:style-name="P132" text:outline-level="1"><text:span text:style-name="T80">Equisetum arvense</text:span><text:span text:style-name="T81"> </text:span><text:span text:style-name="T82">L. — Хвощ полевой<text:line-break/></text:span><text:span text:style-name="T80">Equisetum fluviatile</text:span><text:span text:style-name="T81"> </text:span><text:span text:style-name="T82">L. — Хвощ речной<text:line-break/></text:span><text:span text:style-name="T80">Equisetum hyemale</text:span><text:span text:style-name="T81"> </text:span><text:span text:style-name="T82">L. — Хвощ зимующий<text:line-break/></text:span><text:span text:style-name="T80">Equisetum palustre</text:span><text:span text:style-name="T81"> </text:span><text:span text:style-name="T82">L. — Хвощ болотный<text:line-break/></text:span><text:span text:style-name="T80">Equisetum pratense</text:span><text:span text:style-name="T81"> </text:span><text:span text:style-name="T82">Ehrh. — Хвощ луговой<text:line-break/></text:span><text:span text:style-name="T80">Equisetum sylvaticum</text:span><text:span text:style-name="T81"> </text:span><text:span text:style-name="T82">L. — Хвощ лесной</text:span></text:h>
      <text:h text:style-name="P131" text:outline-level="1">ПАПОРОТНИКОВЫЕ — POLYPODIOPHYTA</text:h>
      <text:h text:style-name="P131" text:outline-level="1">II. POLYPODIACEAE — МНОГОНОЖКОВЫЕ</text:h>
      <text:h text:style-name="P132" text:outline-level="1"><text:span text:style-name="T80">Polypodium sibiricum</text:span><text:span text:style-name="T81"> </text:span><text:span text:style-name="T82">Sipliv. — Многоножка сибирская</text:span></text:h>
      <text:h text:style-name="P131" text:outline-level="1">III. ONOCLEACEAE Pichi-Sermoli — ОНОКЛЕЕВЫЕ</text:h>
      <text:h text:style-name="P132" text:outline-level="1"><text:span text:style-name="T80">Matteuccia struthiopteris</text:span><text:span text:style-name="T81"> </text:span><text:span text:style-name="T82">(L.) Tod. — Страусник чернокоренный</text:span></text:h>
      <text:h text:style-name="P131" text:outline-level="1">IV. HYPOLEPIDACEAE Pichi-Sermoli — ГИПОЛЕПИСОВЫЕ</text:h>
      <text:h text:style-name="P132" text:outline-level="1"><text:span text:style-name="T80">Pteridium aquilinum</text:span><text:span text:style-name="T81"> </text:span><text:span text:style-name="T82">(L.) Kuhn — Папоротник-орляк</text:span></text:h>
      <text:h text:style-name="P131" text:outline-level="1">V. THELYPTERIDACEAE Pichi-Sermoli — ТЕЛИПТЕРИСОВЫЕ</text:h>
      <text:h text:style-name="P132" text:outline-level="1"><text:span text:style-name="T80">Phegopteris connectilis</text:span><text:span text:style-name="T81"> </text:span><text:span text:style-name="T82">(Michx.) Watt. — Фагоптерис связывающий</text:span></text:h>
      <text:h text:style-name="P131" text:outline-level="1">VI. ATHYRIACEAE Ching — КОЧЕДЫЖНИКОВЫЕ</text:h>
      <text:h text:style-name="P132" text:outline-level="1"><text:span text:style-name="T80">Cystopteris dickieana</text:span><text:span text:style-name="T81"> </text:span><text:span text:style-name="T82">R. Sim — Пузырник Дайка<text:line-break/></text:span><text:span text:style-name="T80">Cystopteris fragilis</text:span><text:span text:style-name="T81"> </text:span><text:span text:style-name="T82">(L.) Bernh. — Пузырник ломкий<text:line-break/></text:span><text:span text:style-name="T80">Cystopteris sudetica</text:span><text:span text:style-name="T81"> </text:span><text:span text:style-name="T82">A. Br. et Milde — Пузырник судетский<text:line-break/></text:span><text:span text:style-name="T80">Gymnocarpium dryopteris</text:span><text:span text:style-name="T81"> </text:span><text:span text:style-name="T82">(L.) Newman — Голокучник трехраздельный<text:line-break/></text:span><text:span text:style-name="T80">Diplazium sibiricum</text:span><text:span text:style-name="T81"> </text:span><text:span text:style-name="T82">(Turcz. ex Kunze) Sa. Kurata — Диплазиум сибирский<text:line-break/></text:span><text:span text:style-name="T80">Athyrium filix-femina</text:span><text:span text:style-name="T81"> </text:span><text:span text:style-name="T82">(L.) Roth — Кочедыжник женский</text:span></text:h>
      <text:h text:style-name="P131" text:outline-level="1">VII. DRYOPTERIDACEAE Ching — ЩИТОВНИКОВЫЕ</text:h>
      <text:h text:style-name="P132" text:outline-level="1"><text:span text:style-name="T80">Dryopteris filix-mas</text:span><text:span text:style-name="T81"> </text:span><text:span text:style-name="T82">(L.) Schott — Щитовник мужской</text:span></text:h>
      <text:h text:style-name="P131" text:outline-level="1">Отдел PINOPHYTA, или CONIFEROPHYTA — ГОЛОСЕМЕННЫЕ</text:h>
      <text:h text:style-name="P131" text:outline-level="1">VIII. PINACEAE Lindl. — СОСНОВЫЕ</text:h>
      <text:h text:style-name="P132" text:outline-level="1"><text:span text:style-name="T80">Abies sibirica</text:span><text:span text:style-name="T81"> </text:span><text:span text:style-name="T82">Ledeb. — Пихта сибирская</text:span></text:h>
      <text:h text:style-name="P132" text:outline-level="1"><text:span text:style-name="T80">Larix sibirica</text:span><text:span text:style-name="T81"> </text:span><text:span text:style-name="T82">Ledeb. — Лиственница сибирская</text:span></text:h>
      <text:h text:style-name="P132" text:outline-level="1"><text:span text:style-name="T80">Picea obovata</text:span><text:span text:style-name="T81"> </text:span><text:span text:style-name="T82">Ledeb. — Ель сибирская</text:span></text:h>
      <text:h text:style-name="P132" text:outline-level="1"><text:span text:style-name="T80">Pinus sibirica</text:span><text:span text:style-name="T81"> </text:span><text:span text:style-name="T82">Du Tour. — Сосна сибирская, кедр</text:span></text:h>
      <text:h text:style-name="P132" text:outline-level="1"><text:span text:style-name="T80">Pinus sylvestris</text:span><text:span text:style-name="T81"> </text:span><text:span text:style-name="T82">L. — Сосна обыкновенная</text:span></text:h>
      <text:h text:style-name="P131" text:outline-level="1">Отдел MAGNOLIOPHYTA — ПОКРЫТОСЕМЕННЫЕ</text:h>
      <text:h text:style-name="P131" text:outline-level="1">Класс MAGNOLIOPSIDA (DICOTYLEDONES) — ДВУДОЛЬНЫЕ</text:h>
      <text:h text:style-name="P131" text:outline-level="1">IX. RANUNCULACEAE Juss. — ЛЮТИКОВЫЕ</text:h>
      <text:h text:style-name="P132" text:outline-level="1"><text:span text:style-name="T80">Anemone sylvestris</text:span><text:span text:style-name="T81"> </text:span><text:span text:style-name="T82">L. — Ветреница лесная<text:line-break/></text:span><text:span text:style-name="T80">Aconitum septentrionale</text:span><text:span text:style-name="T81"> </text:span><text:span text:style-name="T82">Koelle — Аконит северный<text:line-break/></text:span><text:span text:style-name="T80">Aconitum volubile</text:span><text:span text:style-name="T81"> </text:span><text:span text:style-name="T82">Pall. ex Koelle — Аконит вьющийся<text:line-break/></text:span><text:span text:style-name="T80">Actaea erythrocarpa</text:span><text:span text:style-name="T81"> </text:span><text:span text:style-name="T82">Fisch. — Воронец красноплодный<text:line-break/></text:span><text:span text:style-name="T80">Actaea spicata</text:span><text:span text:style-name="T81"> </text:span><text:span text:style-name="T82">L. — Воронец колосистый<text:line-break/></text:span><text:span text:style-name="T80">Anemonoides altaica</text:span><text:span text:style-name="T81"> </text:span><text:span text:style-name="T82">(C.A. Meyer) Holub — Ветреница алтайская<text:line-break/></text:span><text:span text:style-name="T80">Anemonoides caerulea</text:span><text:span text:style-name="T81"> </text:span><text:span text:style-name="T82">(DC.) Holub — Ветреница голубая<text:line-break/></text:span><text:span text:style-name="T80">Caltha palustris</text:span><text:span text:style-name="T81"> </text:span><text:span text:style-name="T82">L. — Калужница болотная<text:line-break/></text:span><text:span text:style-name="T80">Cimicifuga foetida</text:span><text:span text:style-name="T81"> </text:span><text:span text:style-name="T82">L. — Вонючка вонючая<text:line-break/></text:span><text:span text:style-name="T80">Delphinium elatum</text:span><text:span text:style-name="T81"> </text:span><text:span text:style-name="T82">L. — Дельфиниум высокий<text:line-break/></text:span><text:span text:style-name="T80">Delphinium retropilosum</text:span><text:span text:style-name="T81"> </text:span><text:span text:style-name="T82">(Huth) Sambuk — Живокость отогнутоволосистая<text:line-break/></text:span><text:span text:style-name="T80">Ranunculus acris</text:span><text:span text:style-name="T81"> </text:span><text:span text:style-name="T82">L. — Лютик едкий<text:line-break/></text:span><text:span text:style-name="T80">Ranunculus monophyllus</text:span><text:span text:style-name="T81"> </text:span><text:span text:style-name="T82">Ovcz. — Лютик однолистный<text:line-break/></text:span><text:span text:style-name="T80">Ranunculus polyanthemos</text:span><text:span text:style-name="T81"> </text:span><text:span text:style-name="T82">L. — Лютик многоцветковый<text:line-break/></text:span><text:soft-page-break/><text:span text:style-name="T80">Ranunculus repens</text:span><text:span text:style-name="T81"> </text:span><text:span text:style-name="T82">L. — Лютик ползучий<text:line-break/></text:span><text:span text:style-name="T80">Thalictrum minus</text:span><text:span text:style-name="T81"> </text:span><text:span text:style-name="T82">L. — Василистник малый<text:line-break/></text:span><text:span text:style-name="T80">Thalictrum simplex</text:span><text:span text:style-name="T81"> </text:span><text:span text:style-name="T82">L. — Василистник простой<text:line-break/></text:span><text:span text:style-name="T80">Trollius asiaticus</text:span><text:span text:style-name="T81"> </text:span><text:span text:style-name="T82">L. — Купальница азиатская</text:span></text:h>
      <text:h text:style-name="P131" text:outline-level="1">X. PAEONIACEAE Rudolphi — ПИОНОВЫЕ</text:h>
      <text:h text:style-name="P132" text:outline-level="1"><text:span text:style-name="T80">Paeonia anomala</text:span><text:span text:style-name="T81"> </text:span><text:span text:style-name="T82">L. — Пион Марьин корень</text:span></text:h>
      <text:h text:style-name="P131" text:outline-level="1">XI. BETULACEAE Gray — БЕРЕЗОВЫЕ</text:h>
      <text:h text:style-name="P132" text:outline-level="1"><text:span text:style-name="T80">Betula pendula</text:span><text:span text:style-name="T81"> </text:span><text:span text:style-name="T82">Roth — Береза повислая<text:line-break/></text:span><text:span text:style-name="T80">Betula pubescens</text:span><text:span text:style-name="T81"> </text:span><text:span text:style-name="T82">Ehrh. — Береза пушистая</text:span></text:h>
      <text:h text:style-name="P131" text:outline-level="1">XII. PAPAVERACEAE Juss. — МАКОВЫЕ</text:h>
      <text:h text:style-name="P132" text:outline-level="1"><text:span text:style-name="T80">Chelidonium majus</text:span><text:span text:style-name="T81"> </text:span><text:span text:style-name="T82">L. — Чистотел большой</text:span></text:h>
      <text:h text:style-name="P131" text:outline-level="1">XIII. NYMPHAEACEAE — КУВШИНКОВЫЕ</text:h>
      <text:h text:style-name="P132" text:outline-level="1"><text:span text:style-name="T80">Nuphar lutea</text:span><text:span text:style-name="T81"> </text:span><text:span text:style-name="T82">(L.) Sm. — Кубышка желтая</text:span></text:h>
      <text:h text:style-name="P131" text:outline-level="1">XIV. CERATOPHYLLACEAE — РОГОЛИСТНИКОВЫЕ</text:h>
      <text:h text:style-name="P132" text:outline-level="1"><text:span text:style-name="T80">Ceratophyllum demersum</text:span><text:span text:style-name="T81"> </text:span><text:span text:style-name="T82">L. — Роголистник погруженный</text:span></text:h>
      <text:h text:style-name="P131" text:outline-level="1">XV. CARYOPHYLLACEAE Juss. — ГВОЗДИЧНЫЕ</text:h>
      <text:h text:style-name="P132" text:outline-level="1"><text:span text:style-name="T80">Cerastium arvense</text:span><text:span text:style-name="T81"> </text:span><text:span text:style-name="T82">L. — Ясколка луговая<text:line-break/></text:span><text:span text:style-name="T80">Cerastium holosteoides</text:span><text:span text:style-name="T81"> </text:span><text:span text:style-name="T82">Fr. — Ясколка дернистая<text:line-break/></text:span><text:span text:style-name="T80">Dianthus superbus</text:span><text:span text:style-name="T81"> </text:span><text:span text:style-name="T82">L. — Гвоздика пышная<text:line-break/></text:span><text:span text:style-name="T80">Melandrium album</text:span><text:span text:style-name="T81"> </text:span><text:span text:style-name="T82">(Mill.) Garcke — Дрема белая<text:line-break/></text:span><text:span text:style-name="T80">Silene nutans</text:span><text:span text:style-name="T81"> </text:span><text:span text:style-name="T82">L. — Смолевка поникающая<text:line-break/></text:span><text:span text:style-name="T80">Silene repens</text:span><text:span text:style-name="T81"> </text:span><text:span text:style-name="T82">Patrin — Смолевка ползучая<text:line-break/></text:span><text:span text:style-name="T80">Stellaria bungeana</text:span><text:span text:style-name="T81"> </text:span><text:span text:style-name="T82">Fenzl — Звездчатка Бунге<text:line-break/></text:span><text:span text:style-name="T80">Stellaria graminea</text:span><text:span text:style-name="T81"> </text:span><text:span text:style-name="T82">L. — Звездчатка злаколистная<text:line-break/></text:span><text:span text:style-name="T80">Stellaria media</text:span><text:span text:style-name="T81"> </text:span><text:span text:style-name="T82">(L.) Vill. — Звездчатка средняя, мокрица</text:span></text:h>
      <text:h text:style-name="P132" text:outline-level="1"><text:span text:style-name="T80">Stellaria palustris</text:span><text:span text:style-name="T81"> </text:span><text:span text:style-name="T82">Retz. — Звездчатка болотная</text:span></text:h>
      <text:h text:style-name="P131" text:outline-level="1">XVI. CHENOPODIACEAE Vent. — МАРЕВЫЕ</text:h>
      <text:h text:style-name="P132" text:outline-level="1"><text:span text:style-name="T80">Chenopodium album</text:span><text:span text:style-name="T81"> </text:span><text:span text:style-name="T82">L. — Марь белая<text:line-break/></text:span><text:span text:style-name="T80">Chenopodium glaucum</text:span><text:span text:style-name="T81"> </text:span><text:span text:style-name="T82">L. — Марь сизая<text:line-break/></text:span><text:span text:style-name="T80">Chenopodium rubrum</text:span><text:span text:style-name="T81"> </text:span><text:span text:style-name="T82">L. — Марь красная</text:span></text:h>
      <text:h text:style-name="P131" text:outline-level="1">XVII. POLYGONACEAE Juss. — ГРЕЧИШНЫЕ</text:h>
      <text:h text:style-name="P132" text:outline-level="1"><text:span text:style-name="T80">Persicaria amphibia</text:span><text:span text:style-name="T81"> </text:span><text:span text:style-name="T82">(L.) Gray — Горец земноводный<text:line-break/></text:span><text:span text:style-name="T80">Persicaria hydropiper</text:span><text:span text:style-name="T81"> </text:span><text:span text:style-name="T82">(L.) Spach. — Горец перечный<text:line-break/></text:span><text:span text:style-name="T80">Polygonum aviculare</text:span><text:span text:style-name="T81"> </text:span><text:span text:style-name="T82">L. — Горец птичий<text:line-break/></text:span><text:span text:style-name="T80">Rumex acetosa</text:span><text:span text:style-name="T81"> </text:span><text:span text:style-name="T82">L. — Щавель кислый<text:line-break/></text:span><text:span text:style-name="T80">Rumex acetosella</text:span><text:span text:style-name="T81"> </text:span><text:span text:style-name="T82">L. — Щавель кисленкий<text:line-break/></text:span><text:span text:style-name="T80">Rumex confertus</text:span><text:span text:style-name="T81"> </text:span><text:span text:style-name="T82">Willd. — Щавель конский</text:span></text:h>
      <text:h text:style-name="P131" text:outline-level="1">XVIII. HYPERICACEAE Juss. — ЗВЕРОБОЙНЫЕ</text:h>
      <text:h text:style-name="P132" text:outline-level="1"><text:span text:style-name="T80">Hypericum perforatum</text:span><text:span text:style-name="T81"> </text:span><text:span text:style-name="T82">L. — Зверобой продырявленный</text:span></text:h>
      <text:h text:style-name="P131" text:outline-level="1">XIX. ERICACEAE Juss. — ВЕРЕСКОВЫЕ</text:h>
      <text:h text:style-name="P132" text:outline-level="1"><text:span text:style-name="T80">Chamaedaphne calyculata</text:span><text:span text:style-name="T81"> </text:span><text:span text:style-name="T82">(L.) Moench — Хамедафне болотная<text:line-break/></text:span><text:span text:style-name="T80">Ledum palustre</text:span><text:span text:style-name="T81"> </text:span><text:span text:style-name="T82">L. — Багульник болотный<text:line-break/></text:span><text:span text:style-name="T80">Oxycoccus palustris</text:span><text:span text:style-name="T81"> </text:span><text:span text:style-name="T82">Pers. — Клюква болотная<text:line-break/></text:span><text:span text:style-name="T80">Vaccinium vitis-idaea</text:span><text:span text:style-name="T81"> </text:span><text:span text:style-name="T82">L. — Брусника</text:span></text:h>
      <text:h text:style-name="P131" text:outline-level="1">XX. PRIMULACEAE Vent. — ПЕРВОЦВЕТНЫЕ</text:h>
      <text:h text:style-name="P132" text:outline-level="1"><text:span text:style-name="T80">Androsace filiformis</text:span><text:span text:style-name="T81"> </text:span><text:span text:style-name="T82">Retz. — Проломник нитевидный<text:line-break/></text:span><text:span text:style-name="T80">Androsace septentrionalis</text:span><text:span text:style-name="T81"> </text:span><text:span text:style-name="T82">L. — Проломник северный<text:line-break/></text:span><text:span text:style-name="T80">Lysimachia vulgaris</text:span><text:span text:style-name="T81"> </text:span><text:span text:style-name="T82">L. — Воробейник обыкновенный<text:line-break/></text:span><text:span text:style-name="T80">Primula cortusoides</text:span><text:span text:style-name="T81"> </text:span><text:span text:style-name="T82">L. — Первоцвет кортузовидный<text:line-break/></text:span><text:span text:style-name="T80">Trientalis europaea</text:span><text:span text:style-name="T81"> </text:span><text:span text:style-name="T82">L. — Седмичник европейский</text:span></text:h>
      <text:h text:style-name="P131" text:outline-level="1">XXI. VIOLACEAE Batsch — ФИАЛКОВЫЕ</text:h>
      <text:h text:style-name="P132" text:outline-level="1"><text:span text:style-name="T80">Viola biflora</text:span><text:span text:style-name="T81"> </text:span><text:span text:style-name="T82">L. — Фиалка двухцветковая<text:line-break/></text:span><text:soft-page-break/><text:span text:style-name="T80">Viola arvensis</text:span><text:span text:style-name="T81"> </text:span><text:span text:style-name="T82">Murray — Фиалка полевая<text:line-break/></text:span><text:span text:style-name="T80">Viola canina</text:span><text:span text:style-name="T81"> </text:span><text:span text:style-name="T82">L. — Фиалка собачья<text:line-break/></text:span><text:span text:style-name="T80">Viola hirta</text:span><text:span text:style-name="T81"> </text:span><text:span text:style-name="T82">L. — Фиалка коротковолосистая<text:line-break/></text:span><text:span text:style-name="T80">Viola mirabilis</text:span><text:span text:style-name="T81"> </text:span><text:span text:style-name="T82">L. — Фиалка удивительная<text:line-break/></text:span><text:span text:style-name="T80">Viola rupestris</text:span><text:span text:style-name="T81"> </text:span><text:span text:style-name="T82">F.W. Schmidt — Фиалка скальная<text:line-break/></text:span><text:span text:style-name="T80">Viola uniflora</text:span><text:span text:style-name="T81"> </text:span><text:span text:style-name="T82">L. — Фиалка одноцветковая</text:span></text:h>
      <text:h text:style-name="P131" text:outline-level="1">XXII. SALICACEAE Mirb. — ИВОВЫЕ</text:h>
      <text:h text:style-name="P132" text:outline-level="1"><text:span text:style-name="T80">Populus tremula</text:span><text:span text:style-name="T81"> </text:span><text:span text:style-name="T82">L. — Осина<text:line-break/></text:span><text:span text:style-name="T80">Salix caprea</text:span><text:span text:style-name="T81"> </text:span><text:span text:style-name="T82">L. — Ива козья<text:line-break/></text:span><text:span text:style-name="T80">Salix cinerea</text:span><text:span text:style-name="T81"> </text:span><text:span text:style-name="T82">L. — Ива пепельная<text:line-break/></text:span><text:span text:style-name="T80">Salix pentandra</text:span><text:span text:style-name="T81"> </text:span><text:span text:style-name="T82">L. — Ива пятитычиночная<text:line-break/></text:span><text:span text:style-name="T80">Salix viminalis</text:span><text:span text:style-name="T81"> </text:span><text:span text:style-name="T82">L. — Ива корзиночная</text:span></text:h>
      <text:h text:style-name="P131" text:outline-level="1">XXIII. BRASSICACEAE Burnett — КАПУСТНЫЕ</text:h>
      <text:h text:style-name="P132" text:outline-level="1"><text:span text:style-name="T80">Arabis pendula</text:span><text:span text:style-name="T81"> </text:span><text:span text:style-name="T82">L. — Резуха повислая<text:line-break/></text:span><text:span text:style-name="T80">Armoracia sisymbrioides</text:span><text:span text:style-name="T81"> </text:span><text:span text:style-name="T82">(DC.) — Хрен обыкновенный</text:span></text:h>
      <text:h text:style-name="P132" text:outline-level="1"><text:span text:style-name="T80">Berteroa incana</text:span><text:span text:style-name="T81"> </text:span><text:span text:style-name="T82">(L.) DC. — Икотник серый<text:line-break/></text:span><text:span text:style-name="T80">Bunias orientalis</text:span><text:span text:style-name="T81"> </text:span><text:span text:style-name="T82">L. — Свербига восточная<text:line-break/></text:span><text:span text:style-name="T80">Camelina microcarpa</text:span><text:span text:style-name="T81"> </text:span><text:span text:style-name="T82">Andrz. — Рыжик мелкоплодный<text:line-break/></text:span><text:span text:style-name="T80">Capsella bursa-pastoris</text:span><text:span text:style-name="T81"> </text:span><text:span text:style-name="T82">(L.) Medik. — Пастушья сумка обыкновенная<text:line-break/></text:span><text:span text:style-name="T80">Cardamine macrophylla</text:span><text:span text:style-name="T81"> </text:span><text:span text:style-name="T82">Willd. — Сердечник крупнолистный<text:line-break/></text:span><text:span text:style-name="T80">Descurainia sophia</text:span><text:span text:style-name="T81"> </text:span><text:span text:style-name="T82">(L.) Webb. ex Prantl — Дескурания София<text:line-break/></text:span><text:span text:style-name="T80">Draba sibirica</text:span><text:span text:style-name="T81"> </text:span><text:span text:style-name="T82">(Pall.) Thell. — Крупка сибирская<text:line-break/></text:span><text:span text:style-name="T80">Hesperis sibirica</text:span><text:span text:style-name="T81"> </text:span><text:span text:style-name="T82">L. — Вечерница сибирская<text:line-break/></text:span><text:span text:style-name="T80">Lepidium ruderale</text:span><text:span text:style-name="T81"> </text:span><text:span text:style-name="T82">L. — Клоповник мусорный<text:line-break/></text:span><text:span text:style-name="T80">Neslia paniculata</text:span><text:span text:style-name="T81"> </text:span><text:span text:style-name="T82">(L.) Desv. — Неслия метельчатая<text:line-break/></text:span><text:span text:style-name="T80">Rorippa amphibia</text:span><text:span text:style-name="T81"> </text:span><text:span text:style-name="T82">(L.) Bess. — Жерушник земноводный<text:line-break/></text:span><text:span text:style-name="T80">Rorippa palustris</text:span><text:span text:style-name="T81"> </text:span><text:span text:style-name="T82">(L.) Bess. — Жерушник болотный<text:line-break/></text:span><text:span text:style-name="T80">Sisymbrium loeselii</text:span><text:span text:style-name="T81"> </text:span><text:span text:style-name="T82">L. — Гулявник Лезеля<text:line-break/></text:span><text:span text:style-name="T80">Sisymbrium officinale</text:span><text:span text:style-name="T81"> </text:span><text:span text:style-name="T82">(L.) Scop. — Гулявник лекарственный<text:line-break/></text:span><text:span text:style-name="T80">Thlaspi arvense</text:span><text:span text:style-name="T81"> </text:span><text:span text:style-name="T82">L. — Ярутка полевая<text:line-break/></text:span><text:span text:style-name="T80">Turritis glabra</text:span><text:span text:style-name="T81"> </text:span><text:span text:style-name="T82">L. — Вяжечка голая</text:span></text:h>
      <text:h text:style-name="P131" text:outline-level="1">XXIV. GROSSULARIACEAE — КРЫЖОВНИКОВЫЕ</text:h>
      <text:h text:style-name="P132" text:outline-level="1"><text:span text:style-name="T80">Ribes hispidulum</text:span><text:span text:style-name="T81"> </text:span><text:span text:style-name="T82">(Jancz.) Pojark. — Смородина красная</text:span></text:h>
      <text:h text:style-name="P131" text:outline-level="1">XXV. CRASSULACEAE — ТОЛСТЯНКОВЫЕ</text:h>
      <text:h text:style-name="P132" text:outline-level="1"><text:span text:style-name="T80">Sedum aizoon</text:span><text:span text:style-name="T81"> </text:span><text:span text:style-name="T82">L. — Очиток живучий<text:line-break/></text:span><text:span text:style-name="T80">Sedum hybridum</text:span><text:span text:style-name="T81"> </text:span><text:span text:style-name="T82">L. — Очиток гибридный<text:line-break/></text:span><text:span text:style-name="T80">Ribes nigrum</text:span><text:span text:style-name="T81"> </text:span><text:span text:style-name="T82">L. — Смородина черная</text:span></text:h>
      <text:h text:style-name="P131" text:outline-level="1">XXVI. CANNABACEAE Endl. — КОНОПЛЕВЫЕ</text:h>
      <text:h text:style-name="P132" text:outline-level="1"><text:span text:style-name="T80">Humulus lupulus</text:span><text:span text:style-name="T81"> </text:span><text:span text:style-name="T82">L. — Хмель обыкновенный<text:line-break/></text:span><text:span text:style-name="T80">Cannabis sativa</text:span><text:span text:style-name="T81"> </text:span><text:span text:style-name="T82">L. — Конопля посевная</text:span></text:h>
      <text:h text:style-name="P131" text:outline-level="1">XXVII. URTICACEAE Juss. — КРАПИВНЫЕ</text:h>
      <text:h text:style-name="P132" text:outline-level="1"><text:span text:style-name="T80">Urtica dioica</text:span><text:span text:style-name="T81"> </text:span><text:span text:style-name="T82">L. — Крапива двудомная</text:span></text:h>
      <text:h text:style-name="P131" text:outline-level="1">XXVIII. EUPHORBIACEAE Juss. — МОЛОЧАЙНЫЕ</text:h>
      <text:h text:style-name="P132" text:outline-level="1"><text:span text:style-name="T80">Euphorbia discolor</text:span><text:span text:style-name="T81"> </text:span><text:span text:style-name="T82">Ledeb. — Молочай двуцветный<text:line-break/></text:span><text:span text:style-name="T80">Euphorbia subcordata</text:span><text:span text:style-name="T81"> </text:span><text:span text:style-name="T82">C.A. Mey. — Молочай полусердцевидный<text:line-break/></text:span><text:span text:style-name="T80">Euphorbia virgata</text:span><text:span text:style-name="T81"> </text:span><text:span text:style-name="T82">Waldst. &amp; Kit. — Молочай лозный</text:span></text:h>
      <text:h text:style-name="P131" text:outline-level="1">XXIX. GROSSULARIACEAE DC. — КРЫЖОВНИКОВЫЕ</text:h>
      <text:h text:style-name="P132" text:outline-level="1"><text:span text:style-name="T80">Ribes atropurpureum</text:span><text:span text:style-name="T81"> </text:span><text:span text:style-name="T82">C.A. Mey. — Смородина темно-пурпуровая<text:line-break/></text:span><text:span text:style-name="T80">Ribes nigrum</text:span><text:span text:style-name="T81"> </text:span><text:span text:style-name="T82">L. — Смородина черная</text:span></text:h>
      <text:h text:style-name="P131" text:outline-level="1">XXX. ROSACEAE Juss. — РОЗОЦВЕТНЫЕ</text:h>
      <text:h text:style-name="P132" text:outline-level="1"><text:span text:style-name="T80">Agrimonia pilosa</text:span><text:span text:style-name="T81"> </text:span><text:span text:style-name="T82">Ledeb. — Репяшок волосистый<text:line-break/></text:span><text:span text:style-name="T80">Alchemilla vulgaris</text:span><text:span text:style-name="T81"> </text:span><text:span text:style-name="T82">L. — Манжетка обыкновенная<text:line-break/></text:span><text:soft-page-break/><text:span text:style-name="T80">Comarum palustre</text:span><text:span text:style-name="T81"> </text:span><text:span text:style-name="T82">L. — Сабельник болотный</text:span></text:h>
      <text:p text:style-name="P133">Cotoneaster melanocarpus Fisch. ex Blytt — Кизильник черноплодный</text:p>
      <text:p text:style-name="P133">Crataegus sanguinea Hedl. — Боярышник кроваво-красный</text:p>
      <text:p text:style-name="P133">Filipendula ulmaria (L.) Maxim. — Таволжка вязолистная</text:p>
      <text:p text:style-name="P133">Filipendula vulgaris Moench — Лабазник обыкновенный</text:p>
      <text:p text:style-name="P133">Fragaria vesca L. — Земляника лесная</text:p>
      <text:p text:style-name="P133">Geum aleppicum Jacq. — Гравилат алеппский</text:p>
      <text:p text:style-name="P133">Padus avium Mill. — Черемуха птичья</text:p>
      <text:p text:style-name="P133">Potentilla argentea L. — Лапчатка серебристая</text:p>
      <text:p text:style-name="P133">Potentilla canescens Besser — Лапчатка седоватая</text:p>
      <text:p text:style-name="P133">Potentilla chrysantha Trevir. — Лапчатка золотистая</text:p>
      <text:p text:style-name="P133">Rosa majalis Herrm. — Шиповник майский</text:p>
      <text:p text:style-name="P133">Rubus arcticus L. — Княженика</text:p>
      <text:p text:style-name="P133">Rubus idaeus L. — Малина</text:p>
      <text:p text:style-name="P133">Rubus saxatilis L. — Костяника</text:p>
      <text:p text:style-name="P133">Sanguisorba officinalis L. — Кровохлебка лекарственная</text:p>
      <text:p text:style-name="P133">Sorbus sibirica Hedl. — Рябина сибирская</text:p>
      <text:p text:style-name="P133">Spiraea chamaedryfolia L. — Таволга дубравколистная</text:p>
      <text:p text:style-name="P133">Spiraea media Schmidt. — Таволга средняя</text:p>
      <text:p text:style-name="P134">XXXI. ONAGRACEAE Juss. — КИПРЕЙНЫЕ</text:p>
      <text:p text:style-name="P133">Chamerion angustifolium (L.) Holub — Иван-чай обыкновенный</text:p>
      <text:p text:style-name="P133">Epilobium roseum Schreb. — Кипрей розовый</text:p>
      <text:p text:style-name="P133">Circaea caulescens (Kom.) Nakai — Двулепестник стеблевой</text:p>
      <text:p text:style-name="P135"><text:span text:style-name="T82">XXXII. FABACEAE Lindl. — БОБОВЫЕ</text:span></text:p>
      <text:p text:style-name="P133">Amoria repens (L.) C. Presl. — Клевер ползучий</text:p>
      <text:p text:style-name="P133">Astragalus danicus Retz — Астрагал датский</text:p>
      <text:p text:style-name="P133">Astragalus glycyphyllos L. — Астрагал сладколистный</text:p>
      <text:p text:style-name="P133">Lathyrus frolovii Rupr. — Чина Фролова</text:p>
      <text:p text:style-name="P133">Lathyrus gmelinii Fritsch — Чина Гмелина</text:p>
      <text:p text:style-name="P133">Lathyrus palustris L. — Чина болотная</text:p>
      <text:p text:style-name="P133">Lathyrus pisiformis L. — Чина гороховидная</text:p>
      <text:p text:style-name="P133">Lathyrus pratensis L. — Чина луговая</text:p>
      <text:p text:style-name="P133">Lathyrus sylvestris L. — Чина лесная</text:p>
      <text:p text:style-name="P133">Lathyrus vernus (L.) Bernh. — Чина весенняя</text:p>
      <text:p text:style-name="P133">Lupinaster pentaphyllus Moench — Клевер пятилистный</text:p>
      <text:p text:style-name="P133">Medicago falcata L. — Люцерна серповидная</text:p>
      <text:p text:style-name="P133">Medicago lupulina L. — Люцерна люпиновидная</text:p>
      <text:p text:style-name="P133">Melilotoides platycarpos (L.) Soják — Мелилотоидес плоскоплодный</text:p>
      <text:p text:style-name="P133">Melilotus albus Medikus — Донник белый</text:p>
      <text:p text:style-name="P133">Melilotus officinalis (L.) Pall. — Донник лекарственный</text:p>
      <text:p text:style-name="P133">Onobrychis arenaria (Kit.) DC. — Эспарцет песчаный</text:p>
      <text:p text:style-name="P133">Oxytropis campanulata Vassilcz. — Остролодочник колокольчатый</text:p>
      <text:p text:style-name="P133">Trifolium medium L. — Клевер средний</text:p>
      <text:p text:style-name="P136"><text:span text:style-name="T80">Trifolium pratense</text:span><text:span text:style-name="T81"> </text:span><text:span text:style-name="T82">L. — Клевер луговой<text:line-break/></text:span><text:span text:style-name="T80">Vicia amoena</text:span><text:span text:style-name="T81"> </text:span><text:span text:style-name="T82">Fisch. — Горошек приятный<text:line-break/></text:span><text:span text:style-name="T80">Vicia cracca</text:span><text:span text:style-name="T81"> </text:span><text:span text:style-name="T82">L. — Горошек обыкновенный<text:line-break/></text:span><text:span text:style-name="T80">Vicia lilacina</text:span><text:span text:style-name="T81"> </text:span><text:span text:style-name="T82">Ledeb. — Горошек лиловый<text:line-break/></text:span><text:span text:style-name="T80">Vicia megalotropis</text:span><text:span text:style-name="T81"> </text:span><text:span text:style-name="T82">Ledeb. — Горошек крупноплодочковый<text:line-break/></text:span><text:span text:style-name="T80">Vicia sepium</text:span><text:span text:style-name="T81"> </text:span><text:span text:style-name="T82">L. — Горошек призаборный<text:line-break/></text:span><text:span text:style-name="T80">Vicia sylvatica</text:span><text:span text:style-name="T81"> </text:span><text:span text:style-name="T82">L. — Горошек лесной<text:line-break/></text:span><text:span text:style-name="T80">Vicia tenuifolia</text:span><text:span text:style-name="T81"> </text:span><text:span text:style-name="T82">Roth — Горошек тонколистный</text:span></text:p>
      <text:p text:style-name="P134">XXXIII. GERANIACEAE Juss. — ГЕРАНИЕВЫЕ</text:p>
      <text:p text:style-name="P136"><text:soft-page-break/><text:span text:style-name="T80">Geranium bifolium</text:span><text:span text:style-name="T81"> </text:span><text:span text:style-name="T82">Patrin — Герань двулистная<text:line-break/></text:span><text:span text:style-name="T80">Geranium pratense</text:span><text:span text:style-name="T81"> </text:span><text:span text:style-name="T82">L. — Герань луговая<text:line-break/></text:span><text:span text:style-name="T80">Geranium sibiricum</text:span><text:span text:style-name="T81"> </text:span><text:span text:style-name="T82">L. — Герань сибирская<text:line-break/></text:span><text:span text:style-name="T80">Geranium sylvaticum</text:span><text:span text:style-name="T81"> </text:span><text:span text:style-name="T82">L. — Герань лесная</text:span></text:p>
      <text:p text:style-name="P134">XXXIV. POLYGALACEAE R. Br. — ИСТОДОВЫЕ</text:p>
      <text:p text:style-name="P136"><text:span text:style-name="T80">Polygala sibirica</text:span><text:span text:style-name="T81"> </text:span><text:span text:style-name="T82">L. — Истод сибирский</text:span></text:p>
      <text:p text:style-name="P134">XXXV. CORNACEAE Dumort. — КИЗИЛОВЫЕ</text:p>
      <text:p text:style-name="P136"><text:span text:style-name="T80">Swida alba</text:span><text:span text:style-name="T81"> </text:span><text:span text:style-name="T82">(L.) Opiz. — Дерен белый</text:span></text:p>
      <text:p text:style-name="P134">XXXVI. PYROLACEAE — ГРУШАНКОВЫЕ</text:p>
      <text:p text:style-name="P136"><text:span text:style-name="T80">Pyrola incarnata</text:span><text:span text:style-name="T81"> </text:span><text:span text:style-name="T82">(DC.) Freyn — Грушанка красная<text:line-break/></text:span><text:span text:style-name="T80">Pyrola rotundifolia</text:span><text:span text:style-name="T81"> </text:span><text:span text:style-name="T82">L. — Грушанка круглолистная</text:span></text:p>
      <text:p text:style-name="P134">XXXVII. MONOTROPACEAE — ВЕРТЛЯНИЦЕВЫЕ</text:p>
      <text:p text:style-name="P136"><text:span text:style-name="T80">Hypopitys monotropa</text:span><text:span text:style-name="T81"> </text:span><text:span text:style-name="T82">Crantz — Подъельник обыкновенный</text:span></text:p>
      <text:p text:style-name="P134">XXXVIII. APIACEAE Lindl. — ЗОНТИЧНЫЕ</text:p>
      <text:p text:style-name="P136"><text:span text:style-name="T80">Aegopodium podagraria</text:span><text:span text:style-name="T81"> </text:span><text:span text:style-name="T82">L. — Сныть обыкновенная<text:line-break/></text:span><text:span text:style-name="T80">Angelica decurens</text:span><text:span text:style-name="T81"> </text:span><text:span text:style-name="T82">(Ledeb.) B. Fedtsch. — Дудник низбегающий<text:line-break/></text:span><text:span text:style-name="T80">Angelica sylvestris</text:span><text:span text:style-name="T81"> </text:span><text:span text:style-name="T82">L. — Дудник лесной<text:line-break/></text:span><text:span text:style-name="T80">Anthriscus sylvestris</text:span><text:span text:style-name="T81"> </text:span><text:span text:style-name="T82">(L.) Hoffm. — Купырь лесной<text:line-break/></text:span><text:span text:style-name="T80">Anthriscus tenuifolia</text:span><text:span text:style-name="T81"> </text:span><text:span text:style-name="T82">(Pall. ex Spreng.) M. Pimenov — Купырь тонколистный<text:line-break/></text:span><text:span text:style-name="T80">Bupleurum aureum</text:span><text:span text:style-name="T81"> </text:span><text:span text:style-name="T82">Fisch. ex Hoffm. — Володушка золотистая<text:line-break/></text:span><text:span text:style-name="T80">Carum carvi</text:span><text:span text:style-name="T81"> </text:span><text:span text:style-name="T82">L. — Тмин обыкновенный<text:line-break/></text:span><text:span text:style-name="T80">Cenolophium denudatum</text:span><text:span text:style-name="T81"> </text:span><text:span text:style-name="T82">(Hornem.) Tutin — Пустореберник обнаженный<text:line-break/></text:span><text:span text:style-name="T80">Chaerophyllum prescottii</text:span><text:span text:style-name="T81"> </text:span><text:span text:style-name="T82">DC. — Бутень Прескотта<text:line-break/></text:span><text:span text:style-name="T80">Cicuta virosa</text:span><text:span text:style-name="T81"> </text:span><text:span text:style-name="T82">L. — Вех ядовитый<text:line-break/></text:span><text:span text:style-name="T80">Conioselinum tataricum</text:span><text:span text:style-name="T81"> </text:span><text:span text:style-name="T82">Hoffm. — Гирчевник татарский<text:line-break/></text:span><text:span text:style-name="T80">Conium maculatum</text:span><text:span text:style-name="T81"> </text:span><text:span text:style-name="T82">L. — Болиголов пятнистый<text:line-break/></text:span><text:span text:style-name="T80">Heracleum dissectum</text:span><text:span text:style-name="T81"> </text:span><text:span text:style-name="T82">Ledeb. — Борщевик рассеченный<text:line-break/></text:span><text:span text:style-name="T80">Kadenia dubia</text:span><text:span text:style-name="T81"> </text:span><text:span text:style-name="T82">(Schkuhr) Lavrova et V.N. Tichom. — Кадения сомнительная<text:line-break/></text:span><text:span text:style-name="T80">Pastinaca sylvestris</text:span><text:span text:style-name="T81"> </text:span><text:span text:style-name="T82">Mill. — Пастернак лесной</text:span></text:p>
      <text:p text:style-name="P136"><text:span text:style-name="T80">Peucedanum morisonii</text:span><text:span text:style-name="T82"> Bess. ex Spreng. — Горечник Морисона</text:span></text:p>
      <text:p text:style-name="P136"><text:span text:style-name="T80">Pimpinella saxifraga</text:span><text:span text:style-name="T82"> L. — Бедренец камнеломка</text:span></text:p>
      <text:p text:style-name="P136"><text:span text:style-name="T80">Pleurospermum uralense</text:span><text:span text:style-name="T82"> Hoffm. — Реброплодник уральский</text:span></text:p>
      <text:p text:style-name="P136"><text:span text:style-name="T80">Sium latifolium</text:span><text:span text:style-name="T82"> L. — Поручейник широколистный</text:span></text:p>
      <text:p text:style-name="P136"><text:span text:style-name="T80">Thyselium palustre</text:span><text:span text:style-name="T82"> (L.) Raf. — Тиселиум болотный</text:span></text:p>
      <text:p text:style-name="P134">XXXIX. CAPRIFOLIACEAE Juss. — ЖИМОЛОСТНЫЕ</text:p>
      <text:p text:style-name="P137"><text:span text:style-name="T83">Lonicera tatarica</text:span><text:span text:style-name="T84"> L. — Жимолость татарская</text:span></text:p>
      <text:p text:style-name="P134">XL. VIBURNACEAE Dumort. — КАЛИНОВЫЕ</text:p>
      <text:p text:style-name="P137"><text:span text:style-name="T83">Viburnum opulus</text:span><text:span text:style-name="T84"> L. — Калина обыкновенная</text:span></text:p>
      <text:p text:style-name="P134">XLI. SAMBUCACEAE Link — БУЗИНОВЫЕ</text:p>
      <text:p text:style-name="P137"><text:span text:style-name="T83">Sambucus sibirica</text:span><text:span text:style-name="T84"> Nakai — Бузина сибирская</text:span></text:p>
      <text:p text:style-name="P134">XLII. ADOXACEAE Trautv. — АДОКСОВЫЕ</text:p>
      <text:p text:style-name="P137"><text:span text:style-name="T83">Adoxa moschatellina</text:span><text:span text:style-name="T84"> L. — Адокса муксусная</text:span></text:p>
      <text:p text:style-name="P134">XLIII. VALERIANACEAE — ВАЛЕРИАНОВЫЕ</text:p>
      <text:p text:style-name="P137"><text:span text:style-name="T83">Valeriana rossica</text:span><text:span text:style-name="T84"> P.A.Smirn. — Валериана русская</text:span></text:p>
      <text:p text:style-name="P134">XLIV. CAMPANULACEAE Juss. — КОЛОКОЛЬЧИКОВЫЕ</text:p>
      <text:p text:style-name="P137"><text:span text:style-name="T83">Campanula sibirica</text:span><text:span text:style-name="T84"> L. — Колокольчик сибирский</text:span></text:p>
      <text:p text:style-name="P134">XLV. ASTERACEAE Dumort. — АСТРОВЫЕ</text:p>
      <text:p text:style-name="P137"><text:span text:style-name="T83">Achillea asiatica</text:span><text:span text:style-name="T84"> Serg. — Тысячелистник азиатский</text:span></text:p>
      <text:p text:style-name="P137"><text:span text:style-name="T83">Achillea millefolium</text:span><text:span text:style-name="T84"> L. — Тысячелистник обыкновенный</text:span></text:p>
      <text:p text:style-name="P137"><text:span text:style-name="T83">Arctium tomentosum</text:span><text:span text:style-name="T84"> Mill. — Лопух войлочный</text:span></text:p>
      <text:p text:style-name="P137"><text:span text:style-name="T83">Artemisia commutata</text:span><text:span text:style-name="T84"> Besser — Полынь замещающая</text:span></text:p>
      <text:p text:style-name="P137"><text:span text:style-name="T83">Artemisia dracunculus</text:span><text:span text:style-name="T84"> L. — Полынь эстрагон</text:span></text:p>
      <text:p text:style-name="P137"><text:soft-page-break/><text:span text:style-name="T83">Artemisia gmelinii</text:span><text:span text:style-name="T84"> Ledeb. — Полынь Гмелина</text:span></text:p>
      <text:p text:style-name="P137"><text:span text:style-name="T83">Artemisia latifolia</text:span><text:span text:style-name="T84"> Ledeb. — Полынь широколистная</text:span></text:p>
      <text:p text:style-name="P137"><text:span text:style-name="T83">Artemisia macrantha</text:span><text:span text:style-name="T84"> Ledeb. — Полынь крупноцветковая</text:span></text:p>
      <text:p text:style-name="P137"><text:span text:style-name="T83">Artemisia vulgaris</text:span><text:span text:style-name="T84"> L. — Полынь обыкновенная</text:span></text:p>
      <text:p text:style-name="P137"><text:span text:style-name="T83">Aster alpinus</text:span><text:span text:style-name="T84"> L. — Астра альпийская</text:span></text:p>
      <text:p text:style-name="P137"><text:span text:style-name="T83">Bidens cernua</text:span><text:span text:style-name="T84"> L. — Череда лучевая</text:span></text:p>
      <text:p text:style-name="P137"><text:span text:style-name="T83">Bidens radiata</text:span><text:span text:style-name="T84"> Thuill. — Череда поникшая</text:span></text:p>
      <text:p text:style-name="P137"><text:span text:style-name="T83">Bidens tripartita</text:span><text:span text:style-name="T84"> L. — Череда трехраздельная</text:span></text:p>
      <text:p text:style-name="P137"><text:span text:style-name="T83">Carduus crispus</text:span><text:span text:style-name="T84"> L. — Чертополох курчавый</text:span></text:p>
      <text:p text:style-name="P137"><text:span text:style-name="T83">Centaurea cyanus</text:span><text:span text:style-name="T84"> L. — Василек синий</text:span></text:p>
      <text:p text:style-name="P137"><text:span text:style-name="T83">Centaurea scabiosa</text:span><text:span text:style-name="T84"> L. — Василек шероховатый</text:span></text:p>
      <text:p text:style-name="P137"><text:span text:style-name="T83">Cirsium helenioides</text:span><text:span text:style-name="T84"> (L.) Hill — Бодяк девясиловидный</text:span></text:p>
      <text:p text:style-name="P137"><text:span text:style-name="T83">Cirsium serratuloides</text:span><text:span text:style-name="T84"> (L.) Hill. — Бодяк серпуховидный</text:span></text:p>
      <text:p text:style-name="P137"><text:span text:style-name="T83">Cirsium setosum</text:span><text:span text:style-name="T84"> (Willd.) Besser — Бодяк щетинистый</text:span></text:p>
      <text:p text:style-name="P137"><text:span text:style-name="T83">Conyza canadensis</text:span><text:span text:style-name="T84"> (L.) Cronquist. — Мелколепесник канадский</text:span></text:p>
      <text:p text:style-name="P137"><text:span text:style-name="T83">Crepis lyrata</text:span><text:span text:style-name="T84"> (L.) Froel. — Скерда лировидная</text:span></text:p>
      <text:p text:style-name="P137"><text:span text:style-name="T83">Crepis praemorsa</text:span><text:span text:style-name="T84"> (L.) Tausch — Скерда тупокорневищная</text:span></text:p>
      <text:p text:style-name="P137"><text:span text:style-name="T83">Crepis sibirica</text:span><text:span text:style-name="T84"> L. — Скерда сибирская</text:span></text:p>
      <text:p text:style-name="P137"><text:span text:style-name="T83">Erigeron acris</text:span><text:span text:style-name="T84"> L. — Мелколепесник едкий</text:span></text:p>
      <text:p text:style-name="P137"><text:span text:style-name="T83">Erigeron elongates</text:span><text:span text:style-name="T84"> Ledeb. — Мелколепесник продолговатый</text:span></text:p>
      <text:p text:style-name="P137"><text:span text:style-name="T83">Filaginella uliginosa</text:span><text:span text:style-name="T84"> (L.) Opiz — Сушеница топяная</text:span></text:p>
      <text:p text:style-name="P137"><text:span text:style-name="T83">Gnaphalium norvegicum</text:span><text:span text:style-name="T84"> (Gunnerus) Sch. Bip. &amp; F.W.Schultz — Сушеница норвежская</text:span></text:p>
      <text:p text:style-name="P137"><text:span text:style-name="T83">Hieracium umbellatum</text:span><text:span text:style-name="T84"> L. — Ястребинка зонтичная</text:span></text:p>
      <text:p text:style-name="P137"><text:span text:style-name="T83">Inula britannica</text:span><text:span text:style-name="T84"> L. — Девясил британский</text:span></text:p>
      <text:p text:style-name="P137"><text:span text:style-name="T83">Inula helenium</text:span><text:span text:style-name="T84"> L. — Девясил высокий</text:span></text:p>
      <text:p text:style-name="P137"><text:span text:style-name="T83">Inula salicina</text:span><text:span text:style-name="T84"> L. — Девясил иволистный</text:span></text:p>
      <text:p text:style-name="P137"><text:span text:style-name="T83">Jacobaea nemorensis</text:span><text:span text:style-name="T84"> (L.) E. Wiebe — Крастовник дубравный</text:span></text:p>
      <text:p text:style-name="P137"><text:span text:style-name="T83">Lactuca serriola</text:span><text:span text:style-name="T84"> L. — Латук компасный</text:span></text:p>
      <text:p text:style-name="P137"><text:span text:style-name="T83">Leontodon autumnalis</text:span><text:span text:style-name="T84"> L. — Кульбаба осенняя</text:span></text:p>
      <text:p text:style-name="P137"><text:span text:style-name="T83">Lepidotheca suaveolens</text:span><text:span text:style-name="T84"> (Pursh) Nutt. — Ромашка душистая</text:span></text:p>
      <text:p text:style-name="P137"><text:span text:style-name="T83">Leucanthemum vulgare</text:span><text:span text:style-name="T84"> Lam. — Нивянник обыкновенный</text:span></text:p>
      <text:p text:style-name="P137"><text:span text:style-name="T83">Ligularia glauca</text:span><text:span text:style-name="T84"> (L.) O.Hoffm — Бузульник сизый</text:span></text:p>
      <text:p text:style-name="P137"><text:span text:style-name="T83">Ligularia sibirica</text:span><text:span text:style-name="T84"> (L.) Cass. — Бузульник сибирский</text:span></text:p>
      <text:p text:style-name="P137"><text:span text:style-name="T83">Matricaria recutita</text:span><text:span text:style-name="T84"> L. — Ромашка обрезанная</text:span></text:p>
      <text:p text:style-name="P137"><text:span text:style-name="T83">Mulgedium sibiricum</text:span><text:span text:style-name="T84"> (L.) Benth. ex Maxim. — Латук сибирский</text:span></text:p>
      <text:p text:style-name="P137"><text:span text:style-name="T83">Omalotheca sylvatica</text:span><text:span text:style-name="T84"> (L.) Sch. Bip. &amp; F.W.Schultz — Сушеница лесная</text:span></text:p>
      <text:p text:style-name="P137"><text:span text:style-name="T83">Parasenecio hastatus</text:span><text:span text:style-name="T84"> (L.) H. Koyama — Недоспелка копьевидная</text:span></text:p>
      <text:p text:style-name="P137"><text:span text:style-name="T83">Picris davurica</text:span><text:span text:style-name="T84"> Fisch. — Горчак ястребинковый</text:span></text:p>
      <text:p text:style-name="P137"><text:span text:style-name="T83">Picris hieracioides</text:span><text:span text:style-name="T84"> L. — Горлюха ястребинковая</text:span></text:p>
      <text:p text:style-name="P137"><text:span text:style-name="T83">Ptarmica impatiens</text:span><text:span text:style-name="T84"> (L.) DC. — Чихотник недотрога</text:span></text:p>
      <text:p text:style-name="P137"><text:span text:style-name="T83">Saussurea controversa</text:span><text:span text:style-name="T84"> DC. — Горькуша спорная</text:span></text:p>
      <text:p text:style-name="P137"><text:span text:style-name="T83">Saussurea latifolia</text:span><text:span text:style-name="T84"> Ledeb. — Горькуша широколистная</text:span></text:p>
      <text:p text:style-name="P137"><text:span text:style-name="T83">Senecio fluviatilis</text:span><text:span text:style-name="T84"> Wallr — Крестовник речной</text:span></text:p>
      <text:p text:style-name="P137"><text:span text:style-name="T83">Senecio nemorensis</text:span><text:span text:style-name="T84"> L. — Крестовник дубравный</text:span></text:p>
      <text:p text:style-name="P137"><text:span text:style-name="T83">Serratula coronata</text:span><text:span text:style-name="T84"> L. — Серпуха венценосная</text:span></text:p>
      <text:p text:style-name="P137"><text:span text:style-name="T83">Solidago virgaurea</text:span><text:span text:style-name="T84"> L. — Золотая розга обыкновенная</text:span></text:p>
      <text:p text:style-name="P137"><text:span text:style-name="T83">Sonchus arvensis</text:span><text:span text:style-name="T84"> L. — Осот луговой</text:span></text:p>
      <text:p text:style-name="P137"><text:span text:style-name="T83">Sonchus oleraceus</text:span><text:span text:style-name="T84"> L. — Осот огородный</text:span></text:p>
      <text:p text:style-name="P137"><text:span text:style-name="T83">Tanacetum vulgare</text:span><text:span text:style-name="T84"> L. — Пижма обыкновенная</text:span></text:p>
      <text:p text:style-name="P137"><text:span text:style-name="T83">Taraxacum officinale</text:span><text:span text:style-name="T84"> Wigg. — Одуванчик лекарственный</text:span></text:p>
      <text:p text:style-name="P137"><text:span text:style-name="T83">Tephroseris integrifolia</text:span><text:span text:style-name="T84"> (L.) Holub — Пепельник цельнолистный</text:span></text:p>
      <text:p text:style-name="P137"><text:span text:style-name="T83">Tragopogon orientalis</text:span><text:span text:style-name="T84"> L. — Козлобородник восточный</text:span></text:p>
      <text:p text:style-name="P137"><text:soft-page-break/><text:span text:style-name="T83">Trommsdorffia maculata</text:span><text:span text:style-name="T84"> (L.) Bernh — Тромсдорфия пятнистая</text:span></text:p>
      <text:p text:style-name="P137"><text:span text:style-name="T83">Tussilago farfara</text:span><text:span text:style-name="T84"> L. — Мать-и-мачеха</text:span></text:p>
      <text:p text:style-name="P134">XLVI. RUBIACEAE Juss. — МАРЕНОВЫЕ</text:p>
      <text:p text:style-name="P137"><text:span text:style-name="T83">Galium boreale</text:span><text:span text:style-name="T84"> L. — Подмаренник северный</text:span></text:p>
      <text:p text:style-name="P137"><text:span text:style-name="T83">Galium palustre</text:span><text:span text:style-name="T84"> L. — Подмаренник болотный</text:span></text:p>
      <text:p text:style-name="P137"><text:span text:style-name="T83">Galium uliginosum</text:span><text:span text:style-name="T84"> L. — Подмаренник топяной</text:span></text:p>
      <text:p text:style-name="P137"><text:span text:style-name="T41">Galium verum</text:span> L. — Подмаренник настоящий</text:p>
      <text:p text:style-name="P134">XLVII. CONVOLVULACEAE Juss. — ВЬЮНКОВЫЕ</text:p>
      <text:p text:style-name="P137"><text:span text:style-name="T83">Calystegia sepium</text:span><text:span text:style-name="T84"> (L.) R. Br. — Повой заборный</text:span></text:p>
      <text:p text:style-name="P137"><text:span text:style-name="T83">Convolvulus arvensis</text:span><text:span text:style-name="T84"> L. — Вьюнок полевой</text:span></text:p>
      <text:p text:style-name="P134">XLVIII. POLEMONIACEAE Juss. — СИНЮХОВЫЕ</text:p>
      <text:p text:style-name="P137"><text:span text:style-name="T83">Polemonium caeruleum</text:span><text:span text:style-name="T84"> L. — Синюха голубая</text:span></text:p>
      <text:p text:style-name="P134">IXL. BORAGINACEAE Juss. — БУРАЧНИКОВЫЕ</text:p>
      <text:p text:style-name="P137"><text:span text:style-name="T83">Echium vulgare</text:span><text:span text:style-name="T84"> L. — Синяк обыкновенный</text:span></text:p>
      <text:p text:style-name="P137"><text:span text:style-name="T83">Myosotis caespitosa</text:span><text:span text:style-name="T84"> Schultz — Незабудка дернистая</text:span></text:p>
      <text:p text:style-name="P137"><text:span text:style-name="T83">Myosotis caespitosa</text:span><text:span text:style-name="T84"> Schultz — Незабудка болотная</text:span></text:p>
      <text:p text:style-name="P137"><text:span text:style-name="T83">Myosotis imitata</text:span><text:span text:style-name="T84"> Serg. — Незабудка болотная</text:span></text:p>
      <text:p text:style-name="P137"><text:span text:style-name="T83">Myosotis krylovii</text:span><text:span text:style-name="T84"> Serg. — Незабудка Крылова</text:span></text:p>
      <text:p text:style-name="P137"><text:span text:style-name="T83">Nonea rossica</text:span><text:span text:style-name="T84"> Stev. — Нонея русская</text:span></text:p>
      <text:p text:style-name="P137"><text:span text:style-name="T83">Pulmonaria mollis</text:span><text:span text:style-name="T84"> Wulfen ex Hornem — Медуница мягчайшая</text:span></text:p>
      <text:p text:style-name="P134">L. SCROPHULARIACEAE Juss. — НОРИЧНИКОВЫЕ</text:p>
      <text:p text:style-name="P137"><text:span text:style-name="T83">Euphrasia pectinata</text:span><text:span text:style-name="T84"> Ten. — Очанка гребнеобразная</text:span></text:p>
      <text:p text:style-name="P137"><text:span text:style-name="T83">Linaria vulgaris</text:span><text:span text:style-name="T84"> Mill. — Льнянка обыкновенная</text:span></text:p>
      <text:p text:style-name="P137"><text:span text:style-name="T83">Verbascum thapsus</text:span><text:span text:style-name="T84"> L. — Коровяк обыкновенный</text:span></text:p>
      <text:p text:style-name="P137"><text:span text:style-name="T83">Veronica chamaedrys</text:span><text:span text:style-name="T84"> L. — Вероника дубравная</text:span></text:p>
      <text:p text:style-name="P137"><text:span text:style-name="T83">Veronica incana</text:span><text:span text:style-name="T84"> L. — Вероника седая</text:span></text:p>
      <text:p text:style-name="P137"><text:span text:style-name="T83">Veronica longifolia</text:span><text:span text:style-name="T84"> L. — Вероника длиннолистная</text:span></text:p>
      <text:p text:style-name="P134">LI. SOLANACEAE — ПАСЛЕНОВЫЕ</text:p>
      <text:p text:style-name="P137"><text:span text:style-name="T83">Hyoscyamus niger</text:span><text:span text:style-name="T84"> L. — Белена черная</text:span></text:p>
      <text:p text:style-name="P134">LII. LAMIACEAE Lindl. — ЯСНОТКОВЫЕ</text:p>
      <text:p text:style-name="P137"><text:span text:style-name="T83">Dracocephalum ruyschiana</text:span><text:span text:style-name="T84"> L. — Змееголовник Руйша</text:span></text:p>
      <text:p text:style-name="P137"><text:span text:style-name="T83">Galeopsis bifida</text:span><text:span text:style-name="T84"> Boenn. — Пикульник двунадрезанный</text:span></text:p>
      <text:p text:style-name="P137"><text:span text:style-name="T83">Galeopsis speciosa</text:span><text:span text:style-name="T84"> Mill. — Пикульник заметный</text:span></text:p>
      <text:p text:style-name="P137"><text:span text:style-name="T83">Glechoma hederacea</text:span><text:span text:style-name="T84"> L. — Будра весенняя</text:span></text:p>
      <text:p text:style-name="P137"><text:span text:style-name="T83">Lamium album</text:span><text:span text:style-name="T84"> L. — Яснотка белая</text:span></text:p>
      <text:p text:style-name="P137"><text:span text:style-name="T83">Leonurus quinquelobatus</text:span><text:span text:style-name="T84"> Gilib. — Пустырник пятилопастной</text:span></text:p>
      <text:p text:style-name="P137"><text:span text:style-name="T83">Lycopus europaeus</text:span><text:span text:style-name="T84"> L. — Зюзник европейский</text:span></text:p>
      <text:p text:style-name="P137"><text:span text:style-name="T83">Lycopus exaltatus</text:span><text:span text:style-name="T84"> L. fil. — Зюзник высокий</text:span></text:p>
      <text:p text:style-name="P137"><text:span text:style-name="T83">Mentha arvensis</text:span><text:span text:style-name="T84"> L. — Мята полевая</text:span></text:p>
      <text:p text:style-name="P137"><text:span text:style-name="T83">Phlomoides tuberosa</text:span><text:span text:style-name="T84"> (L.) Moench — Зопник клубненосный</text:span></text:p>
      <text:p text:style-name="P137"><text:span text:style-name="T83">Prunella vulgaris</text:span><text:span text:style-name="T84"> L. — Черноголовка обыкновенная</text:span></text:p>
      <text:p text:style-name="P137"><text:span text:style-name="T83">Scutellaria galericulata</text:span><text:span text:style-name="T84"> L. — Шлемник обыкновенный</text:span></text:p>
      <text:p text:style-name="P137"><text:span text:style-name="T83">Stachys palustris</text:span><text:span text:style-name="T84"> L. — Чистец болотный</text:span></text:p>
      <text:p text:style-name="P137"><text:span text:style-name="T83">Stachys sylvatica</text:span><text:span text:style-name="T84"> L. — Чистец лесной</text:span></text:p>
      <text:p text:style-name="P134">LIII. CALLITRICHACEAE Link — БОЛОТНИКОВЫЕ</text:p>
      <text:p text:style-name="P137"><text:span text:style-name="T83">Callitriche palustris</text:span><text:span text:style-name="T84"> L. — Болотник болотный</text:span></text:p>
      <text:p text:style-name="P134">LIV. RHAMNACEAE — КРУШИНОВЫЕ</text:p>
      <text:p text:style-name="P137"><text:span text:style-name="T84">Frangula alnus Mill. — крушина ольховидная</text:span></text:p>
      <text:p text:style-name="P134">LILIOPSIDA — ОДНОДОЛЬНЫЕ</text:p>
      <text:p text:style-name="P134">LVII. BUTOMACEAE L. C. Rich. — СУСАКОВЫЕ</text:p>
      <text:p text:style-name="P137"><text:span text:style-name="T83">Butomus umbellatus</text:span><text:span text:style-name="T84"> L. — Сусак зонтичный</text:span></text:p>
      <text:p text:style-name="P134">LV. ALISMATACEAE Vent. — ЧАСТУХОВЫЕ</text:p>
      <text:p text:style-name="P137"><text:soft-page-break/><text:span text:style-name="T83">Alisma plantago-aquatica</text:span><text:span text:style-name="T84"> L. — Частуха подорожниковая</text:span></text:p>
      <text:p text:style-name="P137"><text:span text:style-name="T83">Sagittaria sagittifolia</text:span><text:span text:style-name="T84"> L. — Стрелолист стрелолистный</text:span></text:p>
      <text:p text:style-name="P134">LVI. POTAMOGETONACEAE — РДЕСТОВЫЕ</text:p>
      <text:p text:style-name="P137"><text:span text:style-name="T83">Potamogeton gramineus</text:span><text:span text:style-name="T84"> L. — Рдест злаковый</text:span></text:p>
      <text:p text:style-name="P137"><text:span text:style-name="T83">Potamogeton lucens</text:span><text:span text:style-name="T84"> L. — Рдест блестящий</text:span></text:p>
      <text:p text:style-name="P137"><text:span text:style-name="T83">Potamogeton natans</text:span><text:span text:style-name="T84"> L. — Рдест плавающий</text:span></text:p>
      <text:p text:style-name="P137"><text:span text:style-name="T83">Potamogeton pectinatus</text:span><text:span text:style-name="T84"> L. — Рдест гребенчатый</text:span></text:p>
      <text:p text:style-name="P137"><text:span text:style-name="T83">Potamogeton perfoliatus</text:span><text:span text:style-name="T84"> L. — Рдест пронзеннолистный</text:span></text:p>
      <text:p text:style-name="P134">LVII. JUNCAGINACEAE L.C. Rich. — СИТНИКОВИДНЫЕ</text:p>
      <text:p text:style-name="P137"><text:span text:style-name="T83">Triglochin palustre</text:span><text:span text:style-name="T84"> L. — Триостенник болотный</text:span></text:p>
      <text:p text:style-name="P134">LVIII. MELANTHIACEAE Batsch — ОСЕННИКОВЫЕ</text:p>
      <text:p text:style-name="P137"><text:span text:style-name="T83">Veratrum lobelianum</text:span><text:span text:style-name="T84"> Bernh. — Чемерица Лобеля</text:span></text:p>
      <text:p text:style-name="P134">LIX. LILIACEAE Juss. — ЛИЛЕЙНЫЕ</text:p>
      <text:p text:style-name="P137"><text:span text:style-name="T83">Erythronium sibiricum</text:span><text:span text:style-name="T84"> (Fisch. et C. A. Mey.) Kryl. — Кандык сибирский</text:span></text:p>
      <text:p text:style-name="P137"><text:span text:style-name="T83">Lilium pilosiusculum</text:span><text:span text:style-name="T84"> (Freyn) Miscz. — Лилия саранка</text:span></text:p>
      <text:p text:style-name="P134">LX. IRIDACEAE — ИРИСОВЫЕ</text:p>
      <text:p text:style-name="P137"><text:span text:style-name="T83">Iris ruthenica</text:span><text:span text:style-name="T84"> Ker Gawl. — Ирис русский</text:span></text:p>
      <text:p text:style-name="P134">LXI. ORCHIDACEAE Adans — ОРХИДНЫЕ</text:p>
      <text:p text:style-name="P137"><text:span text:style-name="T83">Cypripedium calceolus,</text:span><text:span text:style-name="T84"> — Венерин башмачок обыкновенный</text:span></text:p>
      <text:p text:style-name="P137"><text:span text:style-name="T83">Cypripedium guttatum,</text:span><text:span text:style-name="T84"> — Венерин башмачок капельный</text:span></text:p>
      <text:p text:style-name="P137"><text:span text:style-name="T83">Cypripedium macranthon,</text:span><text:span text:style-name="T84"> — Венерин башмачок крупноцветковый</text:span></text:p>
      <text:p text:style-name="P137"><text:span text:style-name="T83">Orchis militaris</text:span><text:span text:style-name="T84"> L. — Ятрышник шлемоносный</text:span></text:p>
      <text:p text:style-name="P137"><text:span text:style-name="T83">Gymnadenia conopsea</text:span><text:span text:style-name="T84"> (L.) R.Br. &amp; W.T.Aiton — Кокушник длиннорогий</text:span></text:p>
      <text:p text:style-name="P137"><text:span text:style-name="T83">Platanthera bifolia</text:span><text:span text:style-name="T84"> (L.) Rich. — Любка двулистная</text:span></text:p>
      <text:p text:style-name="P134">LXII. CONVALLARIACEAE Horaninow — ЛАНДЫШЕВЫЕ</text:p>
      <text:p text:style-name="P137"><text:span text:style-name="T83">Maianthemum bifolium</text:span><text:span text:style-name="T84"> (L.) F. W. Schmidt. — Майник двулистный</text:span></text:p>
      <text:p text:style-name="P137"><text:span text:style-name="T83">Polygonatum humile</text:span><text:span text:style-name="T84"> Fisch. ex Maxim — Купена низкая</text:span></text:p>
      <text:p text:style-name="P134">LXIII. HYDROCHARITACEAE — ВОДОКРАСОВЫЕ</text:p>
      <text:p text:style-name="P137"><text:span text:style-name="T83">Hydrocharis morsus-ranae</text:span><text:span text:style-name="T84"> L. — Водокрас обыкновенный</text:span></text:p>
      <text:p text:style-name="P134">LXIV. TRILLIACEAE Lindl. — ТРИЛЛИЕВЫЕ</text:p>
      <text:p text:style-name="P137"><text:span text:style-name="T83">Paris quadrifolia</text:span><text:span text:style-name="T84"> L. — Вороний глаз четырехлистный</text:span></text:p>
      <text:p text:style-name="P134">LXV. LEMNACEAE — РЯСКОВЫЕ</text:p>
      <text:p text:style-name="P137"><text:span text:style-name="T83">Lemna minor</text:span><text:span text:style-name="T84"> L. — Ряска малая</text:span></text:p>
      <text:p text:style-name="P137"><text:span text:style-name="T83">Lemna trisulca</text:span><text:span text:style-name="T84"> L. — Ряска погруженная</text:span></text:p>
      <text:p text:style-name="P137"><text:span text:style-name="T83">Spirodela polyrhiza</text:span><text:span text:style-name="T84"> (L.) Schleid. — Многокоренник обыкновенный</text:span></text:p>
      <text:p text:style-name="P134">LXVI. JUNCACEAE Juss. — СИТНИКОВЫЕ</text:p>
      <text:p text:style-name="P137"><text:span text:style-name="T83">Juncus alpino-articulatus</text:span><text:span text:style-name="T84"> Chaix — Ситник альпийско-членистый</text:span></text:p>
      <text:p text:style-name="P137"><text:span text:style-name="T83">Juncus compressus</text:span><text:span text:style-name="T84"> Jacq. — Ситник сплюснутый</text:span></text:p>
      <text:p text:style-name="P137"><text:span text:style-name="T83">Juncus filiformis</text:span><text:span text:style-name="T84"> L. — Ситник нитевидный</text:span></text:p>
      <text:p text:style-name="P137"><text:span text:style-name="T83">Luzula pallescens</text:span><text:span text:style-name="T84"> Sw. — Ожика бледноватая</text:span></text:p>
      <text:p text:style-name="P137"><text:span text:style-name="T83">Luzula pilosa</text:span><text:span text:style-name="T84"> (L.) Willd. — Ожика волосистая</text:span></text:p>
      <text:p text:style-name="P134">LXVII. CYPERACEAE Juss. — ОСОКОВЫЕ</text:p>
      <text:p text:style-name="P137"><text:span text:style-name="T83">Carex acuta</text:span><text:span text:style-name="T84"> L. — Осока острая</text:span></text:p>
      <text:p text:style-name="P137"><text:span text:style-name="T83">Carex atherodes</text:span><text:span text:style-name="T84"> Spreng. — Осока прямоколосая</text:span></text:p>
      <text:p text:style-name="P137"><text:span text:style-name="T83">Carex elongata</text:span><text:span text:style-name="T84"> L. — Осока удлиненная</text:span></text:p>
      <text:p text:style-name="P137"><text:span text:style-name="T83">Carex curaica</text:span><text:span text:style-name="T84"> Kunth — Осока курайская</text:span></text:p>
      <text:p text:style-name="P137"><text:span text:style-name="T83">Carex enervis</text:span><text:span text:style-name="T84"> C.A. Mey. — Осока безжилковая</text:span></text:p>
      <text:p text:style-name="P137"><text:span text:style-name="T83">Carex juncella</text:span><text:span text:style-name="T84"> (Fries) Th. Fries — Осока вилюйская</text:span></text:p>
      <text:p text:style-name="P137"><text:span text:style-name="T83">Carex aquatilis</text:span><text:span text:style-name="T84"> Wahlenb. — Осока водяная</text:span></text:p>
      <text:p text:style-name="P137"><text:span text:style-name="T83">Carex arnellii</text:span><text:span text:style-name="T84"> H.Christ — Осока Арнелля</text:span></text:p>
      <text:p text:style-name="P137"><text:span text:style-name="T83">Carex atherodes</text:span><text:span text:style-name="T84"> Spreng. — Осока прямоколосая</text:span></text:p>
      <text:p text:style-name="P137"><text:span text:style-name="T83">Carex cespitosa</text:span><text:span text:style-name="T84"> L. — Осока дернистая</text:span></text:p>
      <text:p text:style-name="P137"><text:soft-page-break/><text:span text:style-name="T83">Carex disperma</text:span><text:span text:style-name="T84"> Dewey — Осока двусемянная</text:span></text:p>
      <text:p text:style-name="P137"><text:span text:style-name="T83">Carex elongata</text:span><text:span text:style-name="T84"> L. — Осока удлиненная</text:span></text:p>
      <text:p text:style-name="P137"><text:span text:style-name="T83">Carex lasiocarpa</text:span><text:span text:style-name="T84"> Ehrh. — Осока волосистоплодная</text:span></text:p>
      <text:p text:style-name="P137"><text:span text:style-name="T83">Carex macroura</text:span><text:span text:style-name="T84"> Meinsh. — Осока большехвостая</text:span></text:p>
      <text:p text:style-name="P137"><text:span text:style-name="T83">Carex pallescens</text:span><text:span text:style-name="T84"> L. — Осока бледноватая</text:span></text:p>
      <text:p text:style-name="P137"><text:span text:style-name="T83">Carex praecox</text:span><text:span text:style-name="T84"> Schreb. — Осока ранняя</text:span></text:p>
      <text:p text:style-name="P137"><text:span text:style-name="T83">Carex rhynchophysa</text:span><text:span text:style-name="T84"> C.A.Mey. — Осока вздутоносная</text:span></text:p>
      <text:p text:style-name="P137"><text:span text:style-name="T83">Carex rostrata</text:span><text:span text:style-name="T84"> Stokes — Осока вздутая</text:span></text:p>
      <text:p text:style-name="P137"><text:span text:style-name="T83">Carex vesicaria</text:span><text:span text:style-name="T84"> L. — Осока пузырчатая</text:span></text:p>
      <text:p text:style-name="P137"><text:span text:style-name="T83">Eleocharis palustris</text:span><text:span text:style-name="T84"> (L.) Roem. &amp; Schult. — Болотница болотная</text:span></text:p>
      <text:p text:style-name="P137"><text:span text:style-name="T83">Eriophorum angustifolium</text:span><text:span text:style-name="T84"> Honck. — Пушица узколистная</text:span></text:p>
      <text:p text:style-name="P137"><text:span text:style-name="T83">Scirpus lacustris</text:span><text:span text:style-name="T84"> L. — Камыш озерный</text:span></text:p>
      <text:p text:style-name="P137"><text:span text:style-name="T83">Scirpus sylvaticus</text:span><text:span text:style-name="T84"> L. — Камыш лесной</text:span></text:p>
      <text:p text:style-name="P134">LXVIII. POACEAE Barnhart — МЯТЛИКОВЫЕ</text:p>
      <text:p text:style-name="P137"><text:span text:style-name="T83">Agrostis gigantea</text:span><text:span text:style-name="T84"> Roth — Полевица гигантская</text:span></text:p>
      <text:p text:style-name="P137"><text:span text:style-name="T83">Agrostis tenuis</text:span><text:span text:style-name="T84"> Sibth. — Полевица тонкая</text:span></text:p>
      <text:p text:style-name="P137"><text:span text:style-name="T83">Alopecurus aequalis</text:span><text:span text:style-name="T84"> Sobol. — Лисохвост равный</text:span></text:p>
      <text:p text:style-name="P137"><text:span text:style-name="T83">Alopecurus pratensis</text:span><text:span text:style-name="T84"> L. — Лисохвост луговой</text:span></text:p>
      <text:p text:style-name="P137"><text:span text:style-name="T83">Brachypodium pinnatum</text:span><text:span text:style-name="T84"> (L.) Beauv. — Коротконожка перистая</text:span></text:p>
      <text:p text:style-name="P137"><text:span text:style-name="T83">Bromopsis inermis</text:span><text:span text:style-name="T84"> (Leyss.) Holub — Костер безостый</text:span></text:p>
      <text:p text:style-name="P137"><text:span text:style-name="T83">Calamagrostis arundinacea</text:span><text:span text:style-name="T84"> (L.) — Вейник тростниковый</text:span></text:p>
      <text:p text:style-name="P137"><text:span text:style-name="T83">Calamagrostis obtusata</text:span><text:span text:style-name="T84"> Trin. — Вейник притупленный</text:span></text:p>
      <text:p text:style-name="P137"><text:span text:style-name="T83">Calamagrostis phragmitoides</text:span><text:span text:style-name="T84"> Hartm. — Вейник тростниковидный</text:span></text:p>
      <text:p text:style-name="P137"><text:span text:style-name="T83">Dactylis glomerata</text:span><text:span text:style-name="T84"> L. — Ежа сборная</text:span></text:p>
      <text:p text:style-name="P137"><text:span text:style-name="T83">Deschampsia cespitosa</text:span><text:span text:style-name="T84"> — Щучка дернистая</text:span></text:p>
      <text:p text:style-name="P137"><text:span text:style-name="T83">Echinochloa crusgalli</text:span><text:span text:style-name="T84"> (L.) Beauv. — Ежовник куриное просо</text:span></text:p>
      <text:p text:style-name="P137"><text:span text:style-name="T83">Elymus caninus</text:span><text:span text:style-name="T84"> (L.) L. — Пырейник собачий</text:span></text:p>
      <text:p text:style-name="P137"><text:span text:style-name="T83">Elytrigia repens</text:span><text:span text:style-name="T84"> (L.) Nevski — Пырей ползучий</text:span></text:p>
      <text:p text:style-name="P137"><text:span text:style-name="T83">Eragrostis pilosa</text:span><text:span text:style-name="T84"> (L.) Beauv. — Полевичка волосистая</text:span></text:p>
      <text:p text:style-name="P137"><text:span text:style-name="T83">Festuca gigantea</text:span><text:span text:style-name="T84"> (L.) Vill. — Овсяница высочайшая</text:span></text:p>
      <text:p text:style-name="P137"><text:span text:style-name="T83">Festuca pratensis</text:span><text:span text:style-name="T84"> Huds. — Овсяница луговая</text:span></text:p>
      <text:p text:style-name="P137"><text:span text:style-name="T83">Festuca valesiaca</text:span><text:span text:style-name="T84"> Gaudin — Овсяница валисская</text:span></text:p>
      <text:p text:style-name="P137"><text:span text:style-name="T83">Koeleria cristata</text:span><text:span text:style-name="T84"> (L.) Pers. — Тонконог гребенчатый</text:span></text:p>
      <text:p text:style-name="P137"><text:span text:style-name="T83">Melica nutans</text:span><text:span text:style-name="T84"> L. — Перловник поникающий</text:span></text:p>
      <text:p text:style-name="P137"><text:span text:style-name="T83">Milium effusum</text:span><text:span text:style-name="T84"> L. — Бор развесистый</text:span></text:p>
      <text:p text:style-name="P137"><text:span text:style-name="T83">Phleum phleoides</text:span><text:span text:style-name="T84"> (L.) H.Karst. — Тимофеевка степная</text:span></text:p>
      <text:p text:style-name="P137"><text:span text:style-name="T83">Phleum pratense</text:span><text:span text:style-name="T84"> L. — Тимофеевка луговая</text:span></text:p>
      <text:p text:style-name="P137"><text:span text:style-name="T83">Phragmites australis</text:span><text:span text:style-name="T84"> (Cav.) Trin. ex Steud. — Тростник обыкновенный</text:span></text:p>
      <text:p text:style-name="P137"><text:span text:style-name="T83">Poa annua</text:span><text:span text:style-name="T84"> L. — Мятлик однолетний</text:span></text:p>
      <text:p text:style-name="P137"><text:span text:style-name="T83">Poa nemoralis</text:span><text:span text:style-name="T84"> L. — Мятлик лесной</text:span></text:p>
      <text:p text:style-name="P137"><text:span text:style-name="T83">Poa palustris</text:span><text:span text:style-name="T84"> L. — Мятлик болотный</text:span></text:p>
      <text:p text:style-name="P137"><text:span text:style-name="T83">Poa pratensis</text:span><text:span text:style-name="T84"> L. — Мятлик луговой</text:span></text:p>
      <text:p text:style-name="P137"><text:span text:style-name="T83">Scolochloa festucacea</text:span><text:span text:style-name="T84"> (Willd.) Link — Тростянка овсяницевидная</text:span></text:p>
      <text:p text:style-name="P137"><text:span text:style-name="T83">Setaria viridis</text:span><text:span text:style-name="T84"> (L.) P.Beauv. — Щетинник зеленый</text:span></text:p>
      <text:p text:style-name="P137"><text:span text:style-name="T83">Stipa capillata</text:span><text:span text:style-name="T84"> L. — Ковыль волосатик (тырса)</text:span></text:p>
      <text:p text:style-name="P137"><text:span text:style-name="T83">Stipa pennata</text:span><text:span text:style-name="T84"> L. — Ковыль перистый</text:span></text:p>
      <text:p text:style-name="P134">LXIX. SPARGANIACEAE Rudolphi — ЕЖЕГОЛОВНИКОВЫЕ</text:p>
      <text:p text:style-name="P137"><text:span text:style-name="T83">Sparganium erectum</text:span><text:span text:style-name="T84"> L. — Ежеголовник прямой</text:span></text:p>
      <text:p text:style-name="P137"><text:span text:style-name="T83">Sparganium emersum</text:span><text:span text:style-name="T84"> Rehmann — Ежеголовник всплывший</text:span></text:p>
      <text:p text:style-name="P134">LXX. TYPHACEAE Juss. — РОГОЗОВЫЕ</text:p>
      <text:p text:style-name="P137"><text:span text:style-name="T83">Typha angustifolia</text:span><text:span text:style-name="T84"> L. — Рогоз узколистный</text:span></text:p>
      <text:p text:style-name="P137"><text:span text:style-name="T83">Typha latifolia</text:span><text:span text:style-name="T84"> L. — Рогоз широколистный</text:span></text:p>
      <text:p text:style-name="P138"><text:span text:style-name="T85">Приложение 2</text:span></text:p>
      <text:p text:style-name="P139">Беспозвоночные животные ГПЗ «Арчекасский кряж» </text:p>
      <text:list text:style-name="L3">
        <text:list-item>
          <text:p text:style-name="P140"><text:bookmark text:name="docs-internal-guid-b0a38afc-7fff-cf37-c827-b41ba052b444"/><text:span text:style-name="T86">Кохликопа скользкая — </text:span><text:span text:style-name="T87">Cochlicopa</text:span><text:span text:style-name="T88"> </text:span><text:span text:style-name="T87">lubrica </text:span></text:p>
        </text:list-item>
        <text:list-item>
          <text:p text:style-name="P141">Эдконулюс бурый</text:p>
        </text:list-item>
        <text:list-item>
          <text:p text:style-name="P142"><text:span text:style-name="T89">Улитка кустарниковая — </text:span><text:span text:style-name="T90">Fruticicola (Bradybaena) fruticum</text:span></text:p>
        </text:list-item>
        <text:list-item>
          <text:p text:style-name="P141">Pupilla seminskii</text:p>
        </text:list-item>
        <text:list-item>
          <text:p text:style-name="P142"><text:span text:style-name="T89">Белокончиковый дождевой червь — </text:span><text:span text:style-name="T90">Octolasion lacteum</text:span></text:p>
        </text:list-item>
        <text:list-item>
          <text:p text:style-name="P143"><text:span text:style-name="T91">Эйзения Норденшельда — </text:span><text:span text:style-name="Strong_20_Emphasis"><text:span text:style-name="T92">Eisenia nordenskioldi</text:span></text:span></text:p>
        </text:list-item>
        <text:list-item>
          <text:p text:style-name="P141"><text:span text:style-name="T93">Bolyphantes alticeps </text:span></text:p>
        </text:list-item>
        <text:list-item>
          <text:p text:style-name="P141">Floronia bucculenta</text:p>
        </text:list-item>
        <text:list-item>
          <text:p text:style-name="P141">Floronia <text:span text:style-name="T93">bucculenta</text:span></text:p>
        </text:list-item>
        <text:list-item>
          <text:p text:style-name="P144">Neriene emphana</text:p>
        </text:list-item>
        <text:list-item>
          <text:p text:style-name="P141">Гелофора заметная</text:p>
        </text:list-item>
        <text:list-item>
          <text:p text:style-name="P141">Neriene emphana</text:p>
        </text:list-item>
        <text:list-item>
          <text:p text:style-name="P142"><text:span text:style-name="T89">Крестовик мраморный - </text:span><text:span text:style-name="T90">Araneus marmoreus </text:span></text:p>
        </text:list-item>
        <text:list-item>
          <text:p text:style-name="P143"><text:span text:style-name="T91">Крестовик стурми — </text:span><text:span text:style-name="Strong_20_Emphasis"><text:span text:style-name="T92">Araneus sturmi</text:span></text:span></text:p>
        </text:list-item>
        <text:list-item>
          <text:p text:style-name="P142"><text:span text:style-name="T94">Паук балдахинный —</text:span><text:span text:style-name="T95"> </text:span><text:span text:style-name="T90">Linythia triangularis</text:span></text:p>
        </text:list-item>
        <text:list-item>
          <text:p text:style-name="P142"><text:span text:style-name="T89">Стрекоза жёлтая — </text:span><text:span text:style-name="T90">Sympetrum flaveolum</text:span></text:p>
        </text:list-item>
        <text:list-item>
          <text:p text:style-name="P143"><text:span text:style-name="T91">Стрекоза чёрная — </text:span><text:span text:style-name="Strong_20_Emphasis"><text:span text:style-name="T92">Sympetrum danae</text:span></text:span></text:p>
        </text:list-item>
        <text:list-item>
          <text:p text:style-name="P143"><text:span text:style-name="T91">Стрекоза кроваво-красная — </text:span><text:span text:style-name="Strong_20_Emphasis"><text:span text:style-name="T92">Sympetrum sanguineum</text:span></text:span><text:span text:style-name="T96"> </text:span></text:p>
        </text:list-item>
        <text:list-item>
          <text:p text:style-name="P142"><text:span text:style-name="T89">Стрекоза четырёхпятнистая — </text:span><text:span text:style-name="T90">Libellula quadrimaculata</text:span></text:p>
        </text:list-item>
        <text:list-item>
          <text:p text:style-name="P143"><text:span text:style-name="T97">Скорпионница — </text:span><text:span text:style-name="Strong_20_Emphasis"><text:span text:style-name="T92">Panorpa communis</text:span></text:span><text:span text:style-name="T96"> </text:span></text:p>
        </text:list-item>
        <text:list-item>
          <text:p text:style-name="P143"><text:span text:style-name="T91">Златоглазка перламутровая — </text:span><text:span text:style-name="Strong_20_Emphasis"><text:span text:style-name="T92">Chrysopa perla</text:span></text:span></text:p>
        </text:list-item>
        <text:list-item>
          <text:p text:style-name="P142"><text:span text:style-name="T89">Златоглазка обыкновенная — </text:span><text:span text:style-name="T90">Chrysoperla carnea</text:span></text:p>
        </text:list-item>
        <text:list-item>
          <text:p text:style-name="P142"><text:span text:style-name="T98">Пилохвост восточный — </text:span><text:span text:style-name="T90">Poecilimon intermedius</text:span></text:p>
        </text:list-item>
        <text:list-item>
          <text:p text:style-name="P145"><text:span text:style-name="T99">Пластинокрыл —</text:span><text:span text:style-name="T100"> </text:span><text:span text:style-name="T101">Phaneroptera falcata</text:span></text:p>
        </text:list-item>
        <text:list-item>
          <text:p text:style-name="P143"><text:span text:style-name="T91">Кузнечик певчий — </text:span><text:span text:style-name="Strong_20_Emphasis"><text:span text:style-name="T92">Tettigonia cantans</text:span></text:span></text:p>
        </text:list-item>
        <text:list-item>
          <text:p text:style-name="P143"><text:span text:style-name="T91">Кузнечик серый — </text:span><text:span text:style-name="Strong_20_Emphasis"><text:span text:style-name="T92">Decticus verrucivorus</text:span></text:span></text:p>
        </text:list-item>
        <text:list-item>
          <text:p text:style-name="P145"><text:span text:style-name="T99">Скачок зелёный — </text:span><text:span text:style-name="T101">Roeseliana roeselii</text:span></text:p>
        </text:list-item>
        <text:list-item>
          <text:p text:style-name="P145"><text:span text:style-name="T99">Скачок двухцветный — </text:span><text:span text:style-name="T101">Bicolorana bicolor</text:span></text:p>
        </text:list-item>
        <text:list-item>
          <text:p text:style-name="P142"><text:span text:style-name="T89">Зеленчук непарный — </text:span><text:span text:style-name="T90">Chrysochraon dispar</text:span></text:p>
        </text:list-item>
        <text:list-item>
          <text:p text:style-name="P142"><text:span text:style-name="T89">Зеленчук короткокрылый — </text:span><text:span text:style-name="T90">Euthystira brachyptera</text:span></text:p>
        </text:list-item>
        <text:list-item>
          <text:p text:style-name="P143"><text:span text:style-name="T91">Конёк изменчивый — </text:span><text:span text:style-name="Strong_20_Emphasis"><text:span text:style-name="T92">Chorthippus biguttulus</text:span></text:span></text:p>
        </text:list-item>
        <text:list-item>
          <text:p text:style-name="P142"><text:span text:style-name="T98">Конёк белополосный — </text:span><text:span text:style-name="T90">Chorthippus albomarginatus</text:span></text:p>
        </text:list-item>
        <text:list-item>
          <text:p text:style-name="P142"><text:span text:style-name="T102">Краевик щелевой — </text:span><text:span text:style-name="T90">Coreus marginatus</text:span></text:p>
        </text:list-item>
        <text:list-item>
          <text:p text:style-name="P143"><text:span text:style-name="T103">Элия остроголоная — </text:span><text:span text:style-name="Strong_20_Emphasis"><text:span text:style-name="T92">Aelia acuminata</text:span></text:span><text:span text:style-name="T96"> </text:span></text:p>
        </text:list-item>
        <text:list-item>
          <text:p text:style-name="P143"><text:span text:style-name="T91">Конёк короткокрылый — </text:span><text:span text:style-name="Strong_20_Emphasis"><text:span text:style-name="T92">Chorthippus parallelus</text:span></text:span></text:p>
        </text:list-item>
        <text:list-item>
          <text:p text:style-name="P145"><text:span text:style-name="T99">Короткокрыл</text:span><text:span text:style-name="T104">ка </text:span><text:span text:style-name="T99">лесная — </text:span><text:span text:style-name="T101">Podismopsis poppiusi</text:span></text:p>
        </text:list-item>
        <text:list-item>
          <text:p text:style-name="P142"><text:span text:style-name="T89">Тонкоусый прыгунчик — </text:span><text:span text:style-name="T90">Tetrix tenuicornis </text:span></text:p>
        </text:list-item>
        <text:list-item>
          <text:p text:style-name="P146">Короткоусый прыгунчик</text:p>
        </text:list-item>
        <text:list-item>
          <text:p text:style-name="P146">Щитник люцерновый</text:p>
        </text:list-item>
        <text:list-item>
          <text:p text:style-name="P146">Щитник линейчатый</text:p>
        </text:list-item>
        <text:list-item>
          <text:p text:style-name="P146">Щитник двузубчатый</text:p>
        </text:list-item>
        <text:list-item>
          <text:p text:style-name="P146">Щитник древесный</text:p>
        </text:list-item>
        <text:list-item>
          <text:p text:style-name="P146">Щитник серый</text:p>
        </text:list-item>
        <text:list-item>
          <text:p text:style-name="P146">Щитник корейский</text:p>
        </text:list-item>
        <text:list-item>
          <text:p text:style-name="P146">Щитник пурпурный</text:p>
        </text:list-item>
        <text:list-item>
          <text:p text:style-name="P147">Щитник ягодный</text:p>
        </text:list-item>
        <text:list-item>
          <text:p text:style-name="P146">Клоп рапсовый</text:p>
        </text:list-item>
        <text:list-item>
          <text:p text:style-name="P148">Клоп люцерновый</text:p>
        </text:list-item>
        <text:list-item>
          <text:p text:style-name="P146"><text:soft-page-break/><text:span text:style-name="T105">Булавчик </text:span></text:p>
        </text:list-item>
        <text:list-item>
          <text:p text:style-name="P146">Жужелица Шонхера</text:p>
        </text:list-item>
        <text:list-item>
          <text:p text:style-name="P149">Жужелица волосистая </text:p>
        </text:list-item>
        <text:list-item>
          <text:p text:style-name="P147">Жужелица королевская </text:p>
        </text:list-item>
        <text:list-item>
          <text:p text:style-name="P147">Жужелица зернистая </text:p>
        </text:list-item>
        <text:list-item>
          <text:p text:style-name="P147">Жужелица Хеннинга</text:p>
        </text:list-item>
        <text:list-item>
          <text:p text:style-name="P150">Тинник узкошейный</text:p>
        </text:list-item>
        <text:list-item>
          <text:p text:style-name="P151">Carabus aeruginosus</text:p>
        </text:list-item>
        <text:list-item>
          <text:p text:style-name="P151"><text:span text:style-name="T106">Жужелица </text:span><text:span text:style-name="T107">головастая</text:span></text:p>
        </text:list-item>
        <text:list-item>
          <text:p text:style-name="P146">Бегун широкий</text:p>
        </text:list-item>
        <text:list-item>
          <text:p text:style-name="P146">Бегун золотистый</text:p>
        </text:list-item>
        <text:list-item>
          <text:p text:style-name="P151">Harpalus rubripes</text:p>
        </text:list-item>
        <text:list-item>
          <text:p text:style-name="P151">Harpalus tarsalis</text:p>
        </text:list-item>
        <text:list-item>
          <text:p text:style-name="P146">Птеростих ямчатоточечный</text:p>
        </text:list-item>
        <text:list-item>
          <text:p text:style-name="P146">Птеростих чёрный </text:p>
        </text:list-item>
        <text:list-item>
          <text:p text:style-name="P151">Pterostichus melanarius</text:p>
        </text:list-item>
        <text:list-item>
          <text:p text:style-name="P146">Птеростих медный</text:p>
        </text:list-item>
        <text:list-item>
          <text:p text:style-name="P146">Обыкновенный могильщик</text:p>
        </text:list-item>
        <text:list-item>
          <text:p text:style-name="P146">Могильщик-погребатель</text:p>
        </text:list-item>
        <text:list-item>
          <text:p text:style-name="P146">Могильщик-исследователь</text:p>
        </text:list-item>
        <text:list-item>
          <text:p text:style-name="P146">Мертвоед ребристый</text:p>
        </text:list-item>
        <text:list-item>
          <text:p text:style-name="P146">Мертвоед красногрудый</text:p>
        </text:list-item>
        <text:list-item>
          <text:p text:style-name="P146">Мертвоед трёхреберный</text:p>
        </text:list-item>
        <text:list-item>
          <text:p text:style-name="P146">Рогач синий</text:p>
        </text:list-item>
        <text:list-item>
          <text:p text:style-name="P150">Стафилин двупятнистые </text:p>
        </text:list-item>
        <text:list-item>
          <text:p text:style-name="P150">Хичник серый</text:p>
        </text:list-item>
        <text:list-item>
          <text:p text:style-name="P151">Geotrupes baicalicus</text:p>
        </text:list-item>
        <text:list-item>
          <text:p text:style-name="P146">Навозник лесной</text:p>
        </text:list-item>
        <text:list-item>
          <text:p text:style-name="P146">Бронзовка золотистая</text:p>
        </text:list-item>
        <text:list-item>
          <text:p text:style-name="P146">Бронзовка металлическая</text:p>
        </text:list-item>
        <text:list-item>
          <text:p text:style-name="P146">Бронзовка вонючая</text:p>
        </text:list-item>
        <text:list-item>
          <text:p text:style-name="P146">Восковик перевязанный</text:p>
        </text:list-item>
        <text:list-item>
          <text:p text:style-name="P146">Хрущ майский</text:p>
        </text:list-item>
        <text:list-item>
          <text:p text:style-name="P146">Нехрущ обыкновенный</text:p>
        </text:list-item>
        <text:list-item>
          <text:p text:style-name="P146">Щелкун кроваво-красный</text:p>
        </text:list-item>
        <text:list-item>
          <text:p text:style-name="P146">Щелкун чёрный </text:p>
        </text:list-item>
        <text:list-item>
          <text:p text:style-name="P151">Anostirus boeberi</text:p>
        </text:list-item>
        <text:list-item>
          <text:p text:style-name="P146">Коровка двухточечная</text:p>
        </text:list-item>
        <text:list-item>
          <text:p text:style-name="P146">Коровка семиточечная</text:p>
        </text:list-item>
        <text:list-item>
          <text:p text:style-name="P146">Коровка десятиточечная</text:p>
        </text:list-item>
        <text:list-item>
          <text:p text:style-name="P146">Коровка четырнадцатиточечная</text:p>
        </text:list-item>
        <text:list-item>
          <text:p text:style-name="P146"><text:span text:style-name="T108">Зорька</text:span></text:p>
        </text:list-item>
        <text:list-item>
          <text:p text:style-name="P146">Усач цветочный</text:p>
        </text:list-item>
        <text:list-item>
          <text:p text:style-name="P146">Усач желтопятнистый</text:p>
        </text:list-item>
        <text:list-item>
          <text:p text:style-name="P146">Крепкоголовка лесная</text:p>
        </text:list-item>
        <text:list-item>
          <text:p text:style-name="P146">Козерогий клит</text:p>
        </text:list-item>
        <text:list-item>
          <text:p text:style-name="P152">Красотел степной</text:p>
        </text:list-item>
        <text:list-item>
          <text:p text:style-name="P146">Боярышница</text:p>
        </text:list-item>
        <text:list-item>
          <text:p text:style-name="P146">Брюквенница</text:p>
        </text:list-item>
        <text:list-item>
          <text:p text:style-name="P146">Беляночка восточная</text:p>
        </text:list-item>
        <text:list-item>
          <text:p text:style-name="P146">Крушинница</text:p>
        </text:list-item>
        <text:list-item>
          <text:p text:style-name="P146">Ленточник тополёвый</text:p>
        </text:list-item>
        <text:list-item>
          <text:p text:style-name="P146"><text:soft-page-break/>Пеструшка таволговая</text:p>
        </text:list-item>
        <text:list-item>
          <text:p text:style-name="P153"><text:span text:style-name="T84">Крапивница </text:span></text:p>
        </text:list-item>
        <text:list-item>
          <text:p text:style-name="P153"><text:span text:style-name="T84">Пестрокрыльница изменчивая</text:span></text:p>
        </text:list-item>
        <text:list-item>
          <text:p text:style-name="P153"><text:span text:style-name="T84">Пестрокрыльница </text:span><text:span text:style-name="T109">Аглая</text:span></text:p>
        </text:list-item>
        <text:list-item>
          <text:p text:style-name="P153"><text:span text:style-name="T84">Траурница </text:span></text:p>
        </text:list-item>
        <text:list-item>
          <text:p text:style-name="P146">Многоцветница V-белое</text:p>
        </text:list-item>
        <text:list-item>
          <text:p text:style-name="P146">Углокрыльница C-белое</text:p>
        </text:list-item>
        <text:list-item>
          <text:p text:style-name="P153"><text:span text:style-name="T84">Репейница</text:span></text:p>
        </text:list-item>
        <text:list-item>
          <text:p text:style-name="P146">Глазок цветной</text:p>
        </text:list-item>
        <text:list-item>
          <text:p text:style-name="P146">Сенница геро</text:p>
        </text:list-item>
        <text:list-item>
          <text:p text:style-name="P146">Краеглазка ахина</text:p>
        </text:list-item>
        <text:list-item>
          <text:p text:style-name="P146">Бражник сиреневый</text:p>
        </text:list-item>
        <text:list-item>
          <text:p text:style-name="P146">Бражник слепой</text:p>
        </text:list-item>
        <text:list-item>
          <text:p text:style-name="P146">Бражник амурский</text:p>
        </text:list-item>
        <text:list-item>
          <text:p text:style-name="P146">Бархатница дриада</text:p>
        </text:list-item>
        <text:list-item>
          <text:p text:style-name="P146">Чернушка эфиопка</text:p>
        </text:list-item>
        <text:list-item>
          <text:p text:style-name="P146">Шашечница матурна</text:p>
        </text:list-item>
        <text:list-item>
          <text:p text:style-name="P146">Аглая таволговая</text:p>
        </text:list-item>
        <text:list-item>
          <text:p text:style-name="P146">Аглая сибирская</text:p>
        </text:list-item>
        <text:list-item>
          <text:p text:style-name="P146">Павлиний глаз</text:p>
        </text:list-item>
        <text:list-item>
          <text:p text:style-name="P154">Пеструшка таволговая</text:p>
        </text:list-item>
        <text:list-item>
          <text:p text:style-name="P154">Перламутровка большая лесная <text:s/></text:p>
        </text:list-item>
        <text:list-item>
          <text:p text:style-name="P146">Шмель Шренка</text:p>
        </text:list-item>
        <text:list-item>
          <text:p text:style-name="P146"><text:span text:style-name="T108">Шмель малый</text:span></text:p>
        </text:list-item>
        <text:list-item>
          <text:p text:style-name="P146">Шмель конский</text:p>
        </text:list-item>
        <text:list-item>
          <text:p text:style-name="P146">Мирмика рыжая</text:p>
        </text:list-item>
        <text:list-item>
          <text:p text:style-name="P146">Мирмика морщинистая</text:p>
        </text:list-item>
        <text:list-item>
          <text:p text:style-name="P146">Муравей плоскогрудый</text:p>
        </text:list-item>
        <text:list-item>
          <text:p text:style-name="P146">Муравей чёрный</text:p>
        </text:list-item>
        <text:list-item>
          <text:p text:style-name="P146">Пчеловидка обыкновенная</text:p>
        </text:list-item>
        <text:list-item>
          <text:p text:style-name="P146">Шершень обыкновенный</text:p>
        </text:list-item>
        <text:list-item>
          <text:p text:style-name="P146">Оса обыкновенная</text:p>
        </text:list-item>
        <text:list-item>
          <text:p text:style-name="P146">Оса германская</text:p>
        </text:list-item>
        <text:list-item>
          <text:p text:style-name="P146">Комар-пискун</text:p>
        </text:list-item>
        <text:list-item>
          <text:p text:style-name="P151">Aedes communis</text:p>
        </text:list-item>
        <text:list-item>
          <text:p text:style-name="P146">Слепень олений</text:p>
        </text:list-item>
        <text:list-item>
          <text:p text:style-name="P146">Слепень бычий</text:p>
        </text:list-item>
        <text:list-item>
          <text:p text:style-name="P146">Муха зелёная падальная</text:p>
        </text:list-item>
        <text:list-item>
          <text:p text:style-name="P146">Жигалка осенняя</text:p>
        </text:list-item>
        <text:list-item>
          <text:p text:style-name="P155">Янтарка малая </text:p>
        </text:list-item>
        <text:list-item>
          <text:p text:style-name="P155">Янтарка обыкновенная </text:p>
        </text:list-item>
        <text:list-item>
          <text:p text:style-name="P155">Pupilla seminskii</text:p>
        </text:list-item>
        <text:list-item>
          <text:p text:style-name="P154">Долгоножка</text:p>
        </text:list-item>
        <text:list-item>
          <text:p text:style-name="P154">Aedes communis</text:p>
        </text:list-item>
        <text:list-item>
          <text:p text:style-name="P154">Златоглазник лесной </text:p>
        </text:list-item>
        <text:list-item>
          <text:p text:style-name="P154">Дождевка</text:p>
        </text:list-item>
        <text:list-item>
          <text:p text:style-name="P154">Мошка речная</text:p>
        </text:list-item>
      </text:list>
      <text:p text:style-name="P156"/>
      <text:p text:style-name="P157">Список позвоночных животных ГПЗ «Арчекасский кряж»</text:p>
      <text:p text:style-name="P158"/>
      <text:list text:style-name="L4">
        <text:list-item>
          <text:p text:style-name="P159"><text:span text:style-name="T110">Лягушка остромордая — </text:span><text:span text:style-name="T111">Rana arvalis</text:span></text:p>
        </text:list-item>
        <text:list-item>
          <text:p text:style-name="P159"><text:span text:style-name="T110">Жаба серая — </text:span><text:span text:style-name="T111">Bufo bufo</text:span></text:p>
        </text:list-item>
        <text:list-item>
          <text:p text:style-name="P159"><text:soft-page-break/><text:span text:style-name="T110">Ящерица прыткая — </text:span><text:span text:style-name="T111">Lacerta agilis</text:span></text:p>
        </text:list-item>
        <text:list-item>
          <text:p text:style-name="P159"><text:span text:style-name="T110">Ящерица живородящая — </text:span><text:span text:style-name="T111">Zootoca vivipara</text:span></text:p>
        </text:list-item>
        <text:list-item>
          <text:p text:style-name="P159"><text:span text:style-name="T110">Гадюка обыкновенная — </text:span><text:span text:style-name="T111">Vipera berus</text:span></text:p>
        </text:list-item>
        <text:list-item>
          <text:p text:style-name="P159"><text:span text:style-name="T110">Кряква — </text:span><text:span text:style-name="T111">Anas platyrhynchos</text:span></text:p>
        </text:list-item>
        <text:list-item>
          <text:p text:style-name="P159"><text:span text:style-name="T110">Чирок-трескунок — </text:span><text:span text:style-name="T111">Anas querquedula</text:span></text:p>
        </text:list-item>
        <text:list-item>
          <text:p text:style-name="P159"><text:span text:style-name="T110">Чирок-свистунок — </text:span><text:span text:style-name="T111">Anas crecca</text:span></text:p>
        </text:list-item>
        <text:list-item>
          <text:p text:style-name="P159"><text:span text:style-name="T110">Серая утка — </text:span><text:span text:style-name="T111">Anas strepera</text:span></text:p>
        </text:list-item>
        <text:list-item>
          <text:p text:style-name="P159"><text:span text:style-name="T110">Широконоска — </text:span><text:span text:style-name="T111">Anas clypeata</text:span></text:p>
        </text:list-item>
        <text:list-item>
          <text:p text:style-name="P159"><text:span text:style-name="T110">Красноголовый нырок — </text:span><text:span text:style-name="T111">Aythya ferina</text:span></text:p>
        </text:list-item>
        <text:list-item>
          <text:p text:style-name="P159"><text:span text:style-name="T110">Лысуха — </text:span><text:span text:style-name="T111">Fulica atra</text:span></text:p>
        </text:list-item>
        <text:list-item>
          <text:p text:style-name="P160">Трясогузка белая — Motacilla alba </text:p>
        </text:list-item>
        <text:list-item>
          <text:p text:style-name="P161">Трясогузка маскированная — Motacilla personata </text:p>
        </text:list-item>
        <text:list-item>
          <text:p text:style-name="P161"><text:span text:style-name="T112">Коршун чёрный — </text:span><text:span text:style-name="T113">Milvus migrans</text:span></text:p>
        </text:list-item>
        <text:list-item>
          <text:p text:style-name="P161"><text:span text:style-name="T112">Канюк — </text:span><text:span text:style-name="T113">Buteo buteo</text:span></text:p>
        </text:list-item>
        <text:list-item>
          <text:p text:style-name="P161"><text:span text:style-name="T112">Ястреб-перепелятник — </text:span><text:span text:style-name="T113">Accipiter nisus</text:span></text:p>
        </text:list-item>
        <text:list-item>
          <text:p text:style-name="P161"><text:span text:style-name="T112">Пустельга обыкновенная — </text:span><text:span text:style-name="T113">Falco tinnunculus</text:span></text:p>
        </text:list-item>
        <text:list-item>
          <text:p text:style-name="P161"><text:span text:style-name="T112">Лунь полевой — </text:span><text:span text:style-name="T113">Circus cyaneus</text:span></text:p>
        </text:list-item>
        <text:list-item>
          <text:p text:style-name="P161"><text:span text:style-name="T112">Лунь луговой — </text:span><text:span text:style-name="T113">Circus pygargus</text:span></text:p>
        </text:list-item>
        <text:list-item>
          <text:p text:style-name="P161"><text:span text:style-name="T112">Осоед обыкновенный — </text:span><text:span text:style-name="T113">Pernis apivorus</text:span></text:p>
        </text:list-item>
        <text:list-item>
          <text:p text:style-name="P161"><text:span text:style-name="T112">Перепел — </text:span><text:span text:style-name="T113">Coturnix coturnix</text:span></text:p>
        </text:list-item>
        <text:list-item>
          <text:p text:style-name="P161"><text:span text:style-name="T112">Куропатка серая — </text:span><text:span text:style-name="T113">Perdix perdix</text:span></text:p>
        </text:list-item>
        <text:list-item>
          <text:p text:style-name="P161"><text:span text:style-name="T112">Воробей домовой — </text:span><text:span text:style-name="T113">Passer domesticus</text:span></text:p>
        </text:list-item>
        <text:list-item>
          <text:p text:style-name="P161"><text:span text:style-name="T112">Воробей полевой — </text:span><text:span text:style-name="T113">Passer montanus</text:span></text:p>
        </text:list-item>
        <text:list-item>
          <text:p text:style-name="P161"><text:span text:style-name="T112">Синица большая — </text:span><text:span text:style-name="T113">Parus major</text:span></text:p>
        </text:list-item>
        <text:list-item>
          <text:p text:style-name="P161"><text:span text:style-name="T112">Скворец обыкновенный — </text:span><text:span text:style-name="T113">Sturnus vulgaris</text:span></text:p>
        </text:list-item>
        <text:list-item>
          <text:p text:style-name="P161"><text:span text:style-name="T112">Дрозд-рябинник — </text:span><text:span text:style-name="T113">Turdus philomelos</text:span></text:p>
        </text:list-item>
        <text:list-item>
          <text:p text:style-name="P161"><text:span text:style-name="T112">Сорокопут серый — </text:span><text:span text:style-name="T113">Lanius excubitor</text:span></text:p>
        </text:list-item>
        <text:list-item>
          <text:p text:style-name="P161"><text:span text:style-name="T112">Славка-завирушка — </text:span><text:span text:style-name="T113">Sylvia curruca</text:span></text:p>
        </text:list-item>
        <text:list-item>
          <text:p text:style-name="P161"><text:span text:style-name="T112">Чекан черноголовый сибирский — </text:span><text:span text:style-name="T113">Saxicola maurus</text:span></text:p>
        </text:list-item>
        <text:list-item>
          <text:p text:style-name="P161"><text:span text:style-name="T112">Зяблик — </text:span><text:span text:style-name="T113">Fringilla coelebs</text:span></text:p>
        </text:list-item>
        <text:list-item>
          <text:p text:style-name="P161"><text:span text:style-name="T112">Чечевица обыкновенная — </text:span><text:span text:style-name="T113">Carpodacus erythrinus</text:span></text:p>
        </text:list-item>
        <text:list-item>
          <text:p text:style-name="P161"><text:span text:style-name="T112">Щегол черноголовый — </text:span><text:span text:style-name="T113">Carduelis carduelis</text:span></text:p>
        </text:list-item>
        <text:list-item>
          <text:p text:style-name="P161"><text:span text:style-name="T112">Овсянка обыкновенная — </text:span><text:span text:style-name="T113">Emberiza citrinella</text:span></text:p>
        </text:list-item>
        <text:list-item>
          <text:p text:style-name="P161"><text:span text:style-name="T112">Кукушка обыкновенная — </text:span><text:span text:style-name="T113">Cuculus canorus</text:span></text:p>
        </text:list-item>
        <text:list-item>
          <text:p text:style-name="P161"><text:span text:style-name="T112">Снегирь обыкновенный — </text:span><text:span text:style-name="T113">Pyrrhula pyrrhula</text:span></text:p>
        </text:list-item>
        <text:list-item>
          <text:p text:style-name="P161"><text:span text:style-name="T112">Свиристель обыкновенный — </text:span><text:span text:style-name="T113">Bombycilla garrulus</text:span></text:p>
        </text:list-item>
        <text:list-item>
          <text:p text:style-name="P161"><text:span text:style-name="T112">Горлица большая — </text:span><text:span text:style-name="T113">Streptopelia orientalis</text:span></text:p>
        </text:list-item>
        <text:list-item>
          <text:p text:style-name="P161"><text:span text:style-name="T112">Голубь сизый — </text:span><text:span text:style-name="T113">Columba livia</text:span></text:p>
        </text:list-item>
        <text:list-item>
          <text:p text:style-name="P161"><text:span text:style-name="T112">Ласточка деревенская — </text:span><text:span text:style-name="T113">Hirundo rustica</text:span></text:p>
        </text:list-item>
        <text:list-item>
          <text:p text:style-name="P161"><text:span text:style-name="T112">Ласточка городская — </text:span><text:span text:style-name="T113">Delichon urbica</text:span></text:p>
        </text:list-item>
        <text:list-item>
          <text:p text:style-name="P161"><text:span text:style-name="T112">Стриж белопоясный — </text:span><text:span text:style-name="T113">Apus pacificus</text:span></text:p>
        </text:list-item>
        <text:list-item>
          <text:p text:style-name="P161"><text:span text:style-name="T112">Чибис — </text:span><text:span text:style-name="T113">Vanellus vanellus</text:span></text:p>
        </text:list-item>
        <text:list-item>
          <text:p text:style-name="P161"><text:span text:style-name="T112">Кулик-перевозчик — </text:span><text:span text:style-name="T113">Actitis hypoleucos</text:span></text:p>
        </text:list-item>
        <text:list-item>
          <text:p text:style-name="P161"><text:span text:style-name="T112">Дятел большой пёстрый — </text:span><text:span text:style-name="T113">Dendrocopos major</text:span></text:p>
        </text:list-item>
        <text:list-item>
          <text:p text:style-name="P161"><text:span text:style-name="T112">Вертишейка — </text:span><text:span text:style-name="T113">Jynx torquilla</text:span></text:p>
        </text:list-item>
        <text:list-item>
          <text:p text:style-name="P161"><text:span text:style-name="T112">Сорока — </text:span><text:span text:style-name="T113">Pica pica</text:span></text:p>
        </text:list-item>
        <text:list-item>
          <text:p text:style-name="P161"><text:span text:style-name="T112">Ворона серая — </text:span><text:span text:style-name="T113">Corvus cornix</text:span></text:p>
        </text:list-item>
        <text:list-item>
          <text:p text:style-name="P161"><text:span text:style-name="T112">Грач — </text:span><text:span text:style-name="T113">Corvus frugilegus</text:span></text:p>
        </text:list-item>
        <text:list-item>
          <text:p text:style-name="P161"><text:span text:style-name="T112">Галка — </text:span><text:span text:style-name="T113">Coloeus monedula</text:span></text:p>
        </text:list-item>
        <text:list-item>
          <text:p text:style-name="P161"><text:span text:style-name="T112">Ворон — </text:span><text:span text:style-name="T113">Corvus corax</text:span></text:p>
        </text:list-item>
        <text:list-item>
          <text:p text:style-name="P161"><text:span text:style-name="T112">Белозубка сибирская — </text:span><text:span text:style-name="T113">Crocidura sibirica</text:span></text:p>
        </text:list-item>
        <text:list-item>
          <text:p text:style-name="P161"><text:span text:style-name="T112">Бурозубка обыкновенная — </text:span><text:span text:style-name="T113">Sorex araneus</text:span></text:p>
        </text:list-item>
        <text:list-item>
          <text:p text:style-name="P161"><text:soft-page-break/><text:span text:style-name="T112">Бурозубка средняя — </text:span><text:span text:style-name="T113">Sorex caecutiens</text:span></text:p>
        </text:list-item>
        <text:list-item>
          <text:p text:style-name="P161"><text:span text:style-name="T112">Бурозубка равнозубая — </text:span><text:span text:style-name="T113">Sorex isodon</text:span></text:p>
        </text:list-item>
        <text:list-item>
          <text:p text:style-name="P161"><text:span text:style-name="T112">Бурозубка плоскочерепная — </text:span><text:span text:style-name="T113">Sorex roboratus</text:span></text:p>
        </text:list-item>
        <text:list-item>
          <text:p text:style-name="P161"><text:span text:style-name="T112">Бурозубка тундряная — </text:span><text:span text:style-name="T113">Sorex tundrensis</text:span></text:p>
        </text:list-item>
        <text:list-item>
          <text:p text:style-name="P161"><text:span text:style-name="T112">Кутора обыкновенная — </text:span><text:span text:style-name="T113">Neomys fodiens</text:span></text:p>
        </text:list-item>
        <text:list-item>
          <text:p text:style-name="P161"><text:span text:style-name="T112">Полевка пашенная — </text:span><text:span text:style-name="T113">Microtus agrestis</text:span></text:p>
        </text:list-item>
        <text:list-item>
          <text:p text:style-name="P161"><text:span text:style-name="T112">Полевка обыкновенная — </text:span><text:span text:style-name="T113">Microtus arvalis</text:span></text:p>
        </text:list-item>
        <text:list-item>
          <text:p text:style-name="P161"><text:span text:style-name="T112">Полевка узкочерепная — </text:span><text:span text:style-name="T113">Microtus gregalis</text:span></text:p>
        </text:list-item>
        <text:list-item>
          <text:p text:style-name="P161"><text:span text:style-name="T112">Полевка-экономка — </text:span><text:span text:style-name="T113">Microtus oeconomus</text:span></text:p>
        </text:list-item>
        <text:list-item>
          <text:p text:style-name="P161"><text:span text:style-name="T112">Полевка рыжая — </text:span><text:span text:style-name="T113">Myodes glareolus</text:span></text:p>
        </text:list-item>
        <text:list-item>
          <text:p text:style-name="P161"><text:span text:style-name="T112">Полевка красная — </text:span><text:span text:style-name="T113">Myodes rutilus</text:span></text:p>
        </text:list-item>
        <text:list-item>
          <text:p text:style-name="P161"><text:span text:style-name="T112">Мышовка лесная — </text:span><text:span text:style-name="T113">Sicista betulina</text:span></text:p>
        </text:list-item>
        <text:list-item>
          <text:p text:style-name="P161"><text:span text:style-name="T112">Мышь полевая — </text:span><text:span text:style-name="T113">Apodemus agrarius</text:span></text:p>
        </text:list-item>
        <text:list-item>
          <text:p text:style-name="P161"><text:span text:style-name="T112">Мышь-малютка — </text:span><text:span text:style-name="T113">Micromys minutus</text:span></text:p>
        </text:list-item>
        <text:list-item>
          <text:p text:style-name="P161"><text:span text:style-name="T112">Мышь домовая — </text:span><text:span text:style-name="T113">Mus musculus</text:span></text:p>
        </text:list-item>
        <text:list-item>
          <text:p text:style-name="P161"><text:span text:style-name="T112">Крыса серая — </text:span><text:span text:style-name="T113">Rattus norvegicus</text:span></text:p>
        </text:list-item>
        <text:list-item>
          <text:p text:style-name="P161"><text:span text:style-name="T112">Бурундук азиатский — </text:span><text:span text:style-name="T113">Tamias sibiricus</text:span></text:p>
        </text:list-item>
        <text:list-item>
          <text:p text:style-name="P161"><text:span text:style-name="T112">Хомяк обыкновенный — </text:span><text:span text:style-name="T113">Cricetus cricetus</text:span></text:p>
        </text:list-item>
        <text:list-item>
          <text:p text:style-name="P161"><text:span text:style-name="T112">Заяц-беляк — </text:span><text:span text:style-name="T113">Lepus timidus</text:span></text:p>
        </text:list-item>
        <text:list-item>
          <text:p text:style-name="P161"><text:span text:style-name="T112">Хорь — </text:span><text:span text:style-name="T113">Mustela eversmannii</text:span></text:p>
        </text:list-item>
        <text:list-item>
          <text:p text:style-name="P161"><text:span text:style-name="T112">Лисица — </text:span><text:span text:style-name="T113">Vulpes vulpes</text:span></text:p>
        </text:list-item>
        <text:list-item>
          <text:p text:style-name="P161"><text:span text:style-name="T112">Лось — </text:span><text:span text:style-name="T113">Alces alces</text:span></text:p>
        </text:list-item>
        <text:list-item>
          <text:p text:style-name="P161"><text:span text:style-name="T112">Косуля сибирская — </text:span><text:span text:style-name="T113">Capreolus pygargus</text:span></text:p>
        </text:list-item>
        <text:list-item>
          <text:p text:style-name="P161"><text:span text:style-name="T112">Ондатра — </text:span><text:span text:style-name="T113">Ondatra zibethicus</text:span></text:p>
        </text:list-item>
        <text:list-item>
          <text:p text:style-name="P161"><text:span text:style-name="T112">Ленок тупорылый — </text:span><text:span text:style-name="T113">Brachymystax tumensis</text:span></text:p>
        </text:list-item>
        <text:list-item>
          <text:p text:style-name="P161"><text:span text:style-name="T112">Таймень — </text:span><text:span text:style-name="T113">Hucho taimen</text:span></text:p>
        </text:list-item>
        <text:list-item>
          <text:p text:style-name="P161"><text:span text:style-name="T112">Хариус сибирский — </text:span><text:span text:style-name="T113">Thymallus arcticus</text:span></text:p>
        </text:list-item>
        <text:list-item>
          <text:p text:style-name="P161"><text:span text:style-name="T112">Щука обыкновенная — </text:span><text:span text:style-name="T113">Esox lucius</text:span></text:p>
        </text:list-item>
        <text:list-item>
          <text:p text:style-name="P161"><text:span text:style-name="T112">Карась серебряный — </text:span><text:span text:style-name="T113">Carassius gibelio</text:span></text:p>
        </text:list-item>
        <text:list-item>
          <text:p text:style-name="P161"><text:span text:style-name="T112">Пескарь сибирский — </text:span><text:span text:style-name="T113">Gobio cynocephalus</text:span></text:p>
        </text:list-item>
        <text:list-item>
          <text:p text:style-name="P161"><text:span text:style-name="T112">Язь — </text:span><text:span text:style-name="T113">Leuciscus idus</text:span></text:p>
        </text:list-item>
        <text:list-item>
          <text:p text:style-name="P161"><text:span text:style-name="T112">Елец — </text:span><text:span text:style-name="T113">Leuciscus leuciscus</text:span></text:p>
        </text:list-item>
        <text:list-item>
          <text:p text:style-name="P161"><text:span text:style-name="T112">Плотва — </text:span><text:span text:style-name="T113">Rutilus rutilus</text:span></text:p>
        </text:list-item>
        <text:list-item>
          <text:p text:style-name="P161"><text:span text:style-name="T112">Гольян речной — </text:span><text:span text:style-name="T113">Phoxinus phoxinus</text:span></text:p>
        </text:list-item>
        <text:list-item>
          <text:p text:style-name="P161"><text:span text:style-name="T112">Уклейка — </text:span><text:span text:style-name="T113">Alburnus alburnus</text:span></text:p>
        </text:list-item>
        <text:list-item>
          <text:p text:style-name="P161"><text:span text:style-name="T112">Верховка — </text:span><text:span text:style-name="T113">Leucaspius delineatus</text:span></text:p>
        </text:list-item>
        <text:list-item>
          <text:p text:style-name="P161"><text:span text:style-name="T112">Голец-усач сибирский — </text:span><text:span text:style-name="T113">Barbatula toni</text:span></text:p>
        </text:list-item>
        <text:list-item>
          <text:p text:style-name="P161"><text:span text:style-name="T112">Налим — </text:span><text:span text:style-name="T113">Lota lota</text:span></text:p>
        </text:list-item>
        <text:list-item>
          <text:p text:style-name="P161"><text:span text:style-name="T112">Подкаменщик сибирский — </text:span><text:span text:style-name="T113">Cottus sibiricus</text:span></text:p>
        </text:list-item>
        <text:list-item>
          <text:p text:style-name="P161"><text:span text:style-name="T112">Подкаменщик пестроногий — </text:span><text:span text:style-name="T113">Cottus poecilopus</text:span></text:p>
        </text:list-item>
        <text:list-item>
          <text:p text:style-name="P161"><text:span text:style-name="T112">Окунь обыкновенный — </text:span><text:span text:style-name="T113">Perca fluviatilis</text:span></text:p>
        </text:list-item>
        <text:list-item>
          <text:p text:style-name="P161"><text:span text:style-name="T112">Ёрш обыкновенный — </text:span><text:span text:style-name="T113">Gymnocephalus cernuus</text:span></text:p>
        </text:list-item>
        <text:list-item>
          <text:p text:style-name="P161"><text:span text:style-name="T112">Ротан-головешка — </text:span><text:span text:style-name="T113">Perccottus glenii</text:span></text:p>
        </text:list-item>
      </text:list>
      <text:p text:style-name="P158"/>
      <text:p text:style-name="P162"><text:span text:style-name="T114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2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07T10:00:18.182369942</meta:creation-date>
    <dc:title>Default</dc:title>
    <meta:editing-cycles>16</meta:editing-cycles>
    <meta:editing-duration>PT1H40M20S</meta:editing-duration>
    <meta:generator>LibreOffice/25.2.6.2$Linux_X86_64 LibreOffice_project/520$Build-2</meta:generator>
    <dc:date>2026-06-01T15:34:07.006695009</dc:date>
    <meta:document-statistic meta:table-count="18" meta:image-count="0" meta:object-count="0" meta:page-count="22" meta:paragraph-count="869" meta:word-count="5653" meta:character-count="47102" meta:non-whitespace-character-count="41667"/>
  </office:meta>
</office:document-meta>
</file>