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scripts/>
  <office:font-face-decls>
    <style:font-face style:name="Liberation Mono" svg:font-family="'Liberation Mono'" style:font-family-generic="modern" style:font-pitch="fixed"/>
    <style:font-face style:name="Liberation Mono1" svg:font-family="'Liberation Mono'" style:font-adornments="Обычный" style:font-family-generic="modern" style:font-pitch="fixed"/>
    <style:font-face style:name="Liberation Serif" svg:font-family="'Liberation Serif'" style:font-family-generic="roman" style:font-pitch="variable"/>
    <style:font-face style:name="Lohit Devanagari" svg:font-family="'Lohit Devanagari'" style:font-family-generic="system" style:font-pitch="variable"/>
    <style:font-face style:name="OpenSymbol" svg:font-family="OpenSymbol" style:font-charset="x-symbol"/>
    <style:font-face style:name="PT Astra Serif" svg:font-family="'PT Astra Serif'" style:font-adornments="Обычный" style:font-family-generic="roman" style:font-pitch="variable"/>
    <style:font-face style:name="PT Serif" svg:font-family="'PT Serif', serif"/>
    <style:font-face style:name="Source Han Sans CN Regular" svg:font-family="'Source Han Sans CN Regular'" style:font-family-generic="system" style:font-pitch="variable"/>
    <style:font-face style:name="Times New Roman" svg:font-family="'Times New Roman'" style:font-family-generic="roman"/>
    <style:font-face style:name="Times New Roman1" svg:font-family="'Times New Roman'" style:font-family-generic="roman" style:font-pitch="variable"/>
    <style:font-face style:name="Times New Roman2" svg:font-family="'Times New Roman'" style:font-family-generic="system" style:font-pitch="variable"/>
  </office:font-face-decls>
  <office:automatic-styles>
    <style:style style:name="Таблица1" style:family="table">
      <style:table-properties style:width="18cm" table:align="margins" style:writing-mode="lr-tb"/>
    </style:style>
    <style:style style:name="Таблица1.A" style:family="table-column">
      <style:table-column-properties style:column-width="1.192cm" style:rel-column-width="4339*"/>
    </style:style>
    <style:style style:name="Таблица1.B" style:family="table-column">
      <style:table-column-properties style:column-width="4.872cm" style:rel-column-width="17739*"/>
    </style:style>
    <style:style style:name="Таблица1.C" style:family="table-column">
      <style:table-column-properties style:column-width="11.936cm" style:rel-column-width="43457*"/>
    </style:style>
    <style:style style:name="Таблица1.1" style:family="table-row">
      <style:table-row-properties fo:keep-together="auto"/>
    </style:style>
    <style:style style:name="Таблица1.A1" style:family="table-cell">
      <style:table-cell-properties style:vertical-align="top" fo:padding-left="0.191cm" fo:padding-right="0.191cm" fo:padding-top="0cm" fo:padding-bottom="0cm" fo:border="none" style:writing-mode="lr-tb"/>
    </style:style>
    <style:style style:name="Таблица1.C1" style:family="table-cell">
      <style:table-cell-properties style:vertical-align="top" fo:padding-left="0.191cm" fo:padding-right="0.191cm" fo:padding-top="0cm" fo:padding-bottom="0cm" fo:border-left="none" fo:border-right="none" fo:border-top="none" fo:border-bottom="0.5pt solid #000000" style:writing-mode="lr-tb"/>
    </style:style>
    <style:style style:name="Таблица1.C2" style:family="table-cell">
      <style:table-cell-properties style:vertical-align="top" fo:padding-left="0.191cm" fo:padding-right="0.191cm" fo:padding-top="0cm" fo:padding-bottom="0cm" fo:border-left="none" fo:border-right="none" fo:border-top="0.5pt solid #000000" fo:border-bottom="0.5pt solid #000000" style:writing-mode="lr-tb"/>
    </style:style>
    <style:style style:name="Таблица1.8" style:family="table-row">
      <style:table-row-properties style:min-row-height="13.409cm" fo:keep-together="auto"/>
    </style:style>
    <style:style style:name="Таблица1.C8" style:family="table-cell">
      <style:table-cell-properties style:vertical-align="top" fo:padding-left="0.191cm" fo:padding-right="0.191cm" fo:padding-top="0cm" fo:padding-bottom="0cm" fo:border-left="none" fo:border-right="none" fo:border-top="0.5pt solid #000000" fo:border-bottom="none" style:writing-mode="lr-tb"/>
    </style:style>
    <style:style style:name="Таблица1.9" style:family="table-row">
      <style:table-row-properties style:min-row-height="0.714cm" fo:keep-together="auto"/>
    </style:style>
    <style:style style:name="Таблица3" style:family="table">
      <style:table-properties style:width="18.008cm" fo:margin-left="-0.016cm" table:align="left" table:display="true"/>
    </style:style>
    <style:style style:name="Таблица3.A" style:family="table-column">
      <style:table-column-properties style:column-width="0.953cm"/>
    </style:style>
    <style:style style:name="Таблица3.B" style:family="table-column">
      <style:table-column-properties style:column-width="4.128cm"/>
    </style:style>
    <style:style style:name="Таблица3.C" style:family="table-column">
      <style:table-column-properties style:column-width="3.545cm"/>
    </style:style>
    <style:style style:name="Таблица3.D" style:family="table-column">
      <style:table-column-properties style:column-width="2.249cm"/>
    </style:style>
    <style:style style:name="Таблица3.E" style:family="table-column">
      <style:table-column-properties style:column-width="7.133cm"/>
    </style:style>
    <style:style style:name="Таблица3.1" style:family="table-row">
      <style:table-row-properties style:min-row-height="0.635cm" style:use-optimal-row-height="true"/>
    </style:style>
    <style:style style:name="Таблица3.A1" style:family="table-cell">
      <style:table-cell-properties xmlns:co="http://ncloudtech.com" style:vertical-align="middle" fo:padding-left="0.191cm" fo:padding-right="0.191cm" fo:padding-top="0cm" fo:padding-bottom="0cm" fo:border="0.5pt solid #000000" fo:wrap-option="wrap" style:repeat-content="false" style:text-align-source="fix" co:border-horizontal="0.5pt solid #000000" co:border-vertical="0.5pt solid #000000"/>
    </style:style>
    <style:style style:name="Таблица3.2" style:family="table-row">
      <style:table-row-properties style:min-row-height="2.581cm" style:use-optimal-row-height="true"/>
    </style:style>
    <style:style style:name="Таблица3.A2" style:family="table-cell">
      <style:table-cell-properties xmlns:co="http://ncloudtech.com" style:vertical-align="top" fo:padding-left="0.191cm" fo:padding-right="0.191cm" fo:padding-top="0cm" fo:padding-bottom="0cm" fo:border="0.75pt solid #000000" fo:wrap-option="wrap" co:border-horizontal="0.5pt solid #000000" co:border-vertical="0.5pt solid #000000"/>
    </style:style>
    <style:style style:name="Таблица3.B2" style:family="table-cell">
      <style:table-cell-properties xmlns:co="http://ncloudtech.com" style:vertical-align="top" fo:padding-left="0.191cm" fo:padding-right="0.191cm" fo:padding-top="0cm" fo:padding-bottom="0cm" fo:border="0.5pt solid #000000" fo:wrap-option="wrap" style:repeat-content="false" style:text-align-source="fix" co:border-horizontal="0.5pt solid #000000" co:border-vertical="0.5pt solid #000000"/>
    </style:style>
    <style:style style:name="Таблица3.C2" style:family="table-cell">
      <style:table-cell-properties xmlns:co="http://ncloudtech.com" style:vertical-align="top" fo:padding-left="0.191cm" fo:padding-right="0.191cm" fo:padding-top="0cm" fo:padding-bottom="0cm" fo:border="0.75pt solid #000000" fo:wrap-option="wrap" style:repeat-content="false" style:text-align-source="fix" co:border-horizontal="0.5pt solid #000000" co:border-vertical="0.5pt solid #000000"/>
    </style:style>
    <style:style style:name="Таблица4" style:family="table">
      <style:table-properties style:width="17.992cm" table:align="left" table:display="true"/>
    </style:style>
    <style:style style:name="Таблица4.A" style:family="table-column">
      <style:table-column-properties style:column-width="0.933cm"/>
    </style:style>
    <style:style style:name="Таблица4.B" style:family="table-column">
      <style:table-column-properties style:column-width="3.459cm"/>
    </style:style>
    <style:style style:name="Таблица4.C" style:family="table-column">
      <style:table-column-properties style:column-width="13.6cm"/>
    </style:style>
    <style:style style:name="Таблица4.1" style:family="table-row">
      <style:table-row-properties style:min-row-height="1.296cm" style:use-optimal-row-height="true"/>
    </style:style>
    <style:style style:name="Таблица4.A1" style:family="table-cell">
      <style:table-cell-properties xmlns:co="http://ncloudtech.com" style:vertical-align="top" fo:padding-left="0.191cm" fo:padding-right="0.191cm" fo:padding-top="0cm" fo:padding-bottom="0cm" fo:border-left="none" fo:border-right="none" fo:border-top="none" fo:border-bottom="0.75pt solid #000000" fo:wrap-option="wrap" style:repeat-content="false" style:text-align-source="fix" co:border-horizontal="0.5pt solid #000000" co:border-vertical="0.5pt solid #000000"/>
    </style:style>
    <style:style style:name="Таблица4.2" style:family="table-row">
      <style:table-row-properties style:min-row-height="1.505cm" style:use-optimal-row-height="true"/>
    </style:style>
    <style:style style:name="Таблица5" style:family="table">
      <style:table-properties style:width="17.992cm" table:align="left" table:display="true"/>
    </style:style>
    <style:style style:name="Таблица5.A" style:family="table-column">
      <style:table-column-properties style:column-width="0.933cm"/>
    </style:style>
    <style:style style:name="Таблица5.B" style:family="table-column">
      <style:table-column-properties style:column-width="3.459cm"/>
    </style:style>
    <style:style style:name="Таблица5.C" style:family="table-column">
      <style:table-column-properties style:column-width="13.6cm"/>
    </style:style>
    <style:style style:name="Таблица5.1" style:family="table-row">
      <style:table-row-properties style:min-row-height="2.672cm" style:use-optimal-row-height="true"/>
    </style:style>
    <style:style style:name="Таблица5.A1" style:family="table-cell">
      <style:table-cell-properties xmlns:co="http://ncloudtech.com" style:vertical-align="top" fo:padding-left="0.191cm" fo:padding-right="0.191cm" fo:padding-top="0cm" fo:padding-bottom="0cm" fo:border-left="none" fo:border-right="none" fo:border-top="none" fo:border-bottom="0.75pt solid #000000" fo:wrap-option="wrap" style:repeat-content="false" style:text-align-source="fix" co:border-horizontal="0.5pt solid #000000" co:border-vertical="0.5pt solid #000000"/>
    </style:style>
    <style:style style:name="Таблица6" style:family="table">
      <style:table-properties style:width="17.992cm" table:align="left" table:display="true"/>
    </style:style>
    <style:style style:name="Таблица6.A" style:family="table-column">
      <style:table-column-properties style:column-width="0.933cm"/>
    </style:style>
    <style:style style:name="Таблица6.B" style:family="table-column">
      <style:table-column-properties style:column-width="3.459cm"/>
    </style:style>
    <style:style style:name="Таблица6.C" style:family="table-column">
      <style:table-column-properties style:column-width="13.6cm"/>
    </style:style>
    <style:style style:name="Таблица6.1" style:family="table-row">
      <style:table-row-properties style:min-row-height="0.873cm" style:use-optimal-row-height="true"/>
    </style:style>
    <style:style style:name="Таблица6.A1" style:family="table-cell">
      <style:table-cell-properties xmlns:co="http://ncloudtech.com" style:vertical-align="top" fo:padding-left="0.191cm" fo:padding-right="0.191cm" fo:padding-top="0cm" fo:padding-bottom="0cm" fo:border-left="none" fo:border-right="none" fo:border-top="none" fo:border-bottom="0.75pt solid #000000" fo:wrap-option="wrap" style:repeat-content="false" style:text-align-source="fix" co:border-horizontal="0.5pt solid #000000" co:border-vertical="0.5pt solid #000000"/>
    </style:style>
    <style:style style:name="Таблица6.2" style:family="table-row">
      <style:table-row-properties style:min-row-height="1.09cm" style:use-optimal-row-height="true"/>
    </style:style>
    <style:style style:name="Таблица7" style:family="table">
      <style:table-properties style:width="17.992cm" table:align="left" table:display="true"/>
    </style:style>
    <style:style style:name="Таблица7.A" style:family="table-column">
      <style:table-column-properties style:column-width="0.933cm"/>
    </style:style>
    <style:style style:name="Таблица7.B" style:family="table-column">
      <style:table-column-properties style:column-width="3.459cm"/>
    </style:style>
    <style:style style:name="Таблица7.C" style:family="table-column">
      <style:table-column-properties style:column-width="13.6cm"/>
    </style:style>
    <style:style style:name="Таблица7.1" style:family="table-row">
      <style:table-row-properties style:min-row-height="1.588cm" style:use-optimal-row-height="true"/>
    </style:style>
    <style:style style:name="Таблица7.A1" style:family="table-cell">
      <style:table-cell-properties xmlns:co="http://ncloudtech.com" style:vertical-align="top" fo:padding-left="0.191cm" fo:padding-right="0.191cm" fo:padding-top="0cm" fo:padding-bottom="0cm" fo:border-left="none" fo:border-right="none" fo:border-top="none" fo:border-bottom="0.75pt solid #000000" fo:wrap-option="wrap" style:repeat-content="false" style:text-align-source="fix" co:border-horizontal="0.5pt solid #000000" co:border-vertical="0.5pt solid #000000"/>
    </style:style>
    <style:style style:name="Таблица7.2" style:family="table-row">
      <style:table-row-properties style:min-row-height="0.986cm" style:use-optimal-row-height="true"/>
    </style:style>
    <style:style style:name="Таблица7.3" style:family="table-row">
      <style:table-row-properties style:min-row-height="1.609cm" style:use-optimal-row-height="true"/>
    </style:style>
    <style:style style:name="Таблица7.4" style:family="table-row">
      <style:table-row-properties style:min-row-height="0.635cm" style:use-optimal-row-height="true"/>
    </style:style>
    <style:style style:name="Таблица7.6" style:family="table-row">
      <style:table-row-properties style:min-row-height="1.879cm" style:use-optimal-row-height="true"/>
    </style:style>
    <style:style style:name="Таблица8" style:family="table">
      <style:table-properties style:width="17.992cm" table:align="left" style:writing-mode="lr-tb"/>
    </style:style>
    <style:style style:name="Таблица8.A" style:family="table-column">
      <style:table-column-properties style:column-width="0.905cm"/>
    </style:style>
    <style:style style:name="Таблица8.B" style:family="table-column">
      <style:table-column-properties style:column-width="3.672cm"/>
    </style:style>
    <style:style style:name="Таблица8.C" style:family="table-column">
      <style:table-column-properties style:column-width="13.414cm"/>
    </style:style>
    <style:style style:name="Таблица8.1" style:family="table-row">
      <style:table-row-properties style:min-row-height="3.096cm" fo:keep-together="auto"/>
    </style:style>
    <style:style style:name="Таблица8.A1" style:family="table-cell">
      <style:table-cell-properties style:vertical-align="top" fo:padding-left="0.191cm" fo:padding-right="0.191cm" fo:padding-top="0cm" fo:padding-bottom="0cm" fo:border-left="none" fo:border-right="none" fo:border-top="none" fo:border-bottom="0.5pt solid #000000" style:writing-mode="lr-tb"/>
    </style:style>
    <style:style style:name="Таблица9" style:family="table">
      <style:table-properties style:width="17.882cm" table:align="left" style:writing-mode="lr-tb"/>
    </style:style>
    <style:style style:name="Таблица9.A" style:family="table-column">
      <style:table-column-properties style:column-width="0.953cm"/>
    </style:style>
    <style:style style:name="Таблица9.B" style:family="table-column">
      <style:table-column-properties style:column-width="3.625cm"/>
    </style:style>
    <style:style style:name="Таблица9.C" style:family="table-column">
      <style:table-column-properties style:column-width="13.305cm"/>
    </style:style>
    <style:style style:name="Таблица9.1" style:family="table-row">
      <style:table-row-properties fo:keep-together="auto"/>
    </style:style>
    <style:style style:name="Таблица9.A1" style:family="table-cell">
      <style:table-cell-properties style:vertical-align="top" fo:padding-left="0.191cm" fo:padding-right="0.191cm" fo:padding-top="0cm" fo:padding-bottom="0cm" fo:border-left="none" fo:border-right="none" fo:border-top="none" fo:border-bottom="0.5pt solid #000000" style:writing-mode="lr-tb"/>
    </style:style>
    <style:style style:name="Таблица10" style:family="table">
      <style:table-properties style:width="17.882cm" table:align="left" style:writing-mode="lr-tb"/>
    </style:style>
    <style:style style:name="Таблица10.A" style:family="table-column">
      <style:table-column-properties style:column-width="0.953cm"/>
    </style:style>
    <style:style style:name="Таблица10.B" style:family="table-column">
      <style:table-column-properties style:column-width="3.625cm"/>
    </style:style>
    <style:style style:name="Таблица10.C" style:family="table-column">
      <style:table-column-properties style:column-width="13.305cm"/>
    </style:style>
    <style:style style:name="Таблица10.1" style:family="table-row">
      <style:table-row-properties fo:keep-together="auto"/>
    </style:style>
    <style:style style:name="Таблица10.A1" style:family="table-cell">
      <style:table-cell-properties style:vertical-align="top" fo:padding-left="0.191cm" fo:padding-right="0.191cm" fo:padding-top="0cm" fo:padding-bottom="0cm" fo:border-left="none" fo:border-right="none" fo:border-top="none" fo:border-bottom="0.5pt solid #000000" style:writing-mode="lr-tb"/>
    </style:style>
    <style:style style:name="Таблица11" style:family="table">
      <style:table-properties style:width="17.872cm" fo:margin-left="-0.002cm" table:align="left" style:writing-mode="lr-tb"/>
    </style:style>
    <style:style style:name="Таблица11.A" style:family="table-column">
      <style:table-column-properties style:column-width="0.97cm"/>
    </style:style>
    <style:style style:name="Таблица11.B" style:family="table-column">
      <style:table-column-properties style:column-width="3.607cm"/>
    </style:style>
    <style:style style:name="Таблица11.C" style:family="table-column">
      <style:table-column-properties style:column-width="13.294cm"/>
    </style:style>
    <style:style style:name="Таблица11.1" style:family="table-row">
      <style:table-row-properties fo:keep-together="auto"/>
    </style:style>
    <style:style style:name="Таблица11.A1" style:family="table-cell">
      <style:table-cell-properties style:vertical-align="top" fo:padding-left="0.191cm" fo:padding-right="0.191cm" fo:padding-top="0cm" fo:padding-bottom="0cm" fo:border-left="none" fo:border-right="none" fo:border-top="none" fo:border-bottom="0.5pt solid #000000" style:writing-mode="lr-tb"/>
    </style:style>
    <style:style style:name="Таблица12" style:family="table">
      <style:table-properties style:width="17.872cm" fo:margin-left="-0.002cm" table:align="left" style:writing-mode="lr-tb"/>
    </style:style>
    <style:style style:name="Таблица12.A" style:family="table-column">
      <style:table-column-properties style:column-width="0.97cm"/>
    </style:style>
    <style:style style:name="Таблица12.B" style:family="table-column">
      <style:table-column-properties style:column-width="3.609cm"/>
    </style:style>
    <style:style style:name="Таблица12.C" style:family="table-column">
      <style:table-column-properties style:column-width="13.293cm"/>
    </style:style>
    <style:style style:name="Таблица12.1" style:family="table-row">
      <style:table-row-properties fo:keep-together="auto"/>
    </style:style>
    <style:style style:name="Таблица12.A1" style:family="table-cell">
      <style:table-cell-properties style:vertical-align="top" fo:padding-left="0.191cm" fo:padding-right="0.191cm" fo:padding-top="0cm" fo:padding-bottom="0cm" fo:border-left="none" fo:border-right="none" fo:border-top="none" fo:border-bottom="0.5pt solid #000000" style:writing-mode="lr-tb"/>
    </style:style>
    <style:style style:name="Таблица13" style:family="table">
      <style:table-properties style:width="17.903cm" fo:margin-left="-0.002cm" table:align="left" style:writing-mode="lr-tb"/>
    </style:style>
    <style:style style:name="Таблица13.A" style:family="table-column">
      <style:table-column-properties style:column-width="0.979cm"/>
    </style:style>
    <style:style style:name="Таблица13.B" style:family="table-column">
      <style:table-column-properties style:column-width="16.925cm"/>
    </style:style>
    <style:style style:name="Таблица13.1" style:family="table-row">
      <style:table-row-properties style:min-row-height="0.397cm" fo:keep-together="auto"/>
    </style:style>
    <style:style style:name="Таблица13.A1" style:family="table-cell">
      <style:table-cell-properties style:vertical-align="top" fo:padding-left="0.191cm" fo:padding-right="0.191cm" fo:padding-top="0cm" fo:padding-bottom="0cm" fo:border-left="none" fo:border-right="none" fo:border-top="none" fo:border-bottom="0.5pt solid #000000" style:writing-mode="lr-tb"/>
    </style:style>
    <style:style style:name="Таблица13.2" style:family="table-row">
      <style:table-row-properties style:min-row-height="0.37cm" fo:keep-together="auto"/>
    </style:style>
    <style:style style:name="Таблица16" style:family="table">
      <style:table-properties style:width="17.903cm" fo:margin-left="-0.002cm" table:align="left" style:writing-mode="lr-tb"/>
    </style:style>
    <style:style style:name="Таблица16.A" style:family="table-column">
      <style:table-column-properties style:column-width="0.905cm"/>
    </style:style>
    <style:style style:name="Таблица16.B" style:family="table-column">
      <style:table-column-properties style:column-width="16.999cm"/>
    </style:style>
    <style:style style:name="Таблица16.1" style:family="table-row">
      <style:table-row-properties style:min-row-height="0.582cm" fo:keep-together="auto"/>
    </style:style>
    <style:style style:name="Таблица16.A1" style:family="table-cell">
      <style:table-cell-properties style:vertical-align="top" fo:padding-left="0.191cm" fo:padding-right="0.191cm" fo:padding-top="0cm" fo:padding-bottom="0cm" fo:border-left="none" fo:border-right="none" fo:border-top="none" fo:border-bottom="0.5pt solid #000000" style:writing-mode="lr-tb"/>
    </style:style>
    <style:style style:name="Таблица16.2" style:family="table-row">
      <style:table-row-properties style:min-row-height="0.504cm" fo:keep-together="auto"/>
    </style:style>
    <style:style style:name="Таблица15" style:family="table">
      <style:table-properties style:width="18cm" style:rel-width="100%" table:align="left" style:writing-mode="lr-tb"/>
    </style:style>
    <style:style style:name="Таблица15.A" style:family="table-column">
      <style:table-column-properties style:column-width="0.894cm" style:rel-column-width="507*"/>
    </style:style>
    <style:style style:name="Таблица15.B" style:family="table-column">
      <style:table-column-properties style:column-width="4.343cm" style:rel-column-width="2462*"/>
    </style:style>
    <style:style style:name="Таблица15.C" style:family="table-column">
      <style:table-column-properties style:column-width="12.764cm" style:rel-column-width="7236*"/>
    </style:style>
    <style:style style:name="Таблица15.1" style:family="table-row">
      <style:table-row-properties fo:keep-together="auto"/>
    </style:style>
    <style:style style:name="Таблица15.A1" style:family="table-cell">
      <style:table-cell-properties style:vertical-align="top" fo:padding-left="0.191cm" fo:padding-right="0.191cm" fo:padding-top="0cm" fo:padding-bottom="0cm" fo:border-left="none" fo:border-right="none" fo:border-top="none" fo:border-bottom="0.05pt solid #000000" style:writing-mode="lr-tb"/>
    </style:style>
    <style:style style:name="Таблица14" style:family="table">
      <style:table-properties style:width="18cm" style:rel-width="100%" table:align="left" style:writing-mode="lr-tb"/>
    </style:style>
    <style:style style:name="Таблица14.A" style:family="table-column">
      <style:table-column-properties style:column-width="0.894cm" style:rel-column-width="507*"/>
    </style:style>
    <style:style style:name="Таблица14.B" style:family="table-column">
      <style:table-column-properties style:column-width="17.106cm" style:rel-column-width="9698*"/>
    </style:style>
    <style:style style:name="Таблица14.1" style:family="table-row">
      <style:table-row-properties style:min-row-height="0.67cm" fo:keep-together="auto"/>
    </style:style>
    <style:style style:name="Таблица14.A1" style:family="table-cell">
      <style:table-cell-properties style:vertical-align="top" fo:padding-left="0.191cm" fo:padding-right="0.191cm" fo:padding-top="0cm" fo:padding-bottom="0cm" fo:border-left="none" fo:border-right="none" fo:border-top="none" fo:border-bottom="0.05pt solid #000000" style:writing-mode="lr-tb"/>
    </style:style>
    <style:style style:name="Таблица14.2" style:family="table-row">
      <style:table-row-properties style:min-row-height="19.473cm" fo:keep-together="auto"/>
    </style:style>
    <style:style style:name="Таблица18" style:family="table">
      <style:table-properties style:width="18cm" style:rel-width="100%" table:align="left" style:writing-mode="lr-tb"/>
    </style:style>
    <style:style style:name="Таблица18.A" style:family="table-column">
      <style:table-column-properties style:column-width="0.894cm" style:rel-column-width="507*"/>
    </style:style>
    <style:style style:name="Таблица18.B" style:family="table-column">
      <style:table-column-properties style:column-width="17.106cm" style:rel-column-width="9698*"/>
    </style:style>
    <style:style style:name="Таблица18.1" style:family="table-row">
      <style:table-row-properties fo:keep-together="auto"/>
    </style:style>
    <style:style style:name="Таблица18.A1" style:family="table-cell">
      <style:table-cell-properties style:vertical-align="top" fo:padding-left="0.191cm" fo:padding-right="0.191cm" fo:padding-top="0cm" fo:padding-bottom="0cm" fo:border-left="none" fo:border-right="none" fo:border-top="none" fo:border-bottom="0.05pt solid #000000" style:writing-mode="lr-tb"/>
    </style:style>
    <style:style style:name="Таблица18.7" style:family="table-row">
      <style:table-row-properties style:min-row-height="0.639cm" fo:keep-together="auto"/>
    </style:style>
    <style:style style:name="Таблица19" style:family="table">
      <style:table-properties style:width="18cm" style:rel-width="100%" table:align="left" style:writing-mode="lr-tb"/>
    </style:style>
    <style:style style:name="Таблица19.A" style:family="table-column">
      <style:table-column-properties style:column-width="0.894cm" style:rel-column-width="507*"/>
    </style:style>
    <style:style style:name="Таблица19.B" style:family="table-column">
      <style:table-column-properties style:column-width="17.106cm" style:rel-column-width="9698*"/>
    </style:style>
    <style:style style:name="Таблица19.1" style:family="table-row">
      <style:table-row-properties style:min-row-height="0.282cm" fo:keep-together="auto"/>
    </style:style>
    <style:style style:name="Таблица19.A1" style:family="table-cell">
      <style:table-cell-properties style:vertical-align="top" fo:padding-left="0.191cm" fo:padding-right="0.191cm" fo:padding-top="0cm" fo:padding-bottom="0cm" fo:border-left="none" fo:border-right="none" fo:border-top="none" fo:border-bottom="0.05pt solid #000000" style:writing-mode="lr-tb"/>
    </style:style>
    <style:style style:name="P1" style:family="paragraph" style:parent-style-name="Standard" style:master-page-name="First_20_Page">
      <style:paragraph-properties fo:line-height="100%" fo:text-align="center" style:justify-single-word="false" style:page-number="auto"/>
      <style:text-properties style:font-name="Times New Roman1" fo:font-size="12pt" fo:font-weight="bold" officeooo:paragraph-rsid="0083cd4a" style:font-size-asian="12pt" style:font-weight-asian="bold" style:font-name-complex="Times New Roman1" style:font-size-complex="12pt"/>
    </style:style>
    <style:style style:name="P2" style:family="paragraph" style:parent-style-name="Standard">
      <style:paragraph-properties fo:line-height="100%" fo:text-align="justify" style:justify-single-word="false"/>
      <style:text-properties fo:color="#000000" loext:opacity="100%" style:font-name="Times New Roman1" fo:font-size="12pt" fo:font-weight="bold" officeooo:paragraph-rsid="0083cd4a" style:font-size-asian="12pt" style:font-weight-asian="bold" style:font-name-complex="Times New Roman1" style:font-size-complex="12pt"/>
    </style:style>
    <style:style style:name="P3" style:family="paragraph" style:parent-style-name="Standard">
      <style:paragraph-properties fo:margin-top="0.106cm" fo:margin-bottom="0.106cm" style:contextual-spacing="false" fo:line-height="100%" fo:text-align="justify" style:justify-single-word="false"/>
      <style:text-properties fo:color="#000000" loext:opacity="100%" style:font-name="Times New Roman1" fo:font-size="12pt" fo:font-weight="bold" officeooo:paragraph-rsid="0083cd4a" style:font-size-asian="12pt" style:font-weight-asian="bold" style:font-name-complex="Times New Roman1" style:font-size-complex="12pt"/>
    </style:style>
    <style:style style:name="P4" style:family="paragraph" style:parent-style-name="Standard">
      <style:paragraph-properties fo:margin-top="0.106cm" fo:margin-bottom="0.106cm" style:contextual-spacing="false" fo:line-height="100%" fo:text-align="justify" style:justify-single-word="false"/>
      <style:text-properties fo:color="#000000" loext:opacity="100%" style:font-name="Times New Roman1" fo:font-size="12pt" officeooo:paragraph-rsid="0083cd4a" style:font-size-asian="12pt" style:font-name-complex="Times New Roman1" style:font-size-complex="12pt"/>
    </style:style>
    <style:style style:name="P5" style:family="paragraph" style:parent-style-name="Standard">
      <style:paragraph-properties fo:margin-top="0.106cm" fo:margin-bottom="0.106cm" style:contextual-spacing="false" fo:line-height="100%" fo:text-align="justify" style:justify-single-word="false"/>
      <style:text-properties fo:font-variant="normal" fo:text-transform="none" fo:color="#000000" loext:opacity="100%" style:font-name="Times New Roman1" fo:font-size="12pt" fo:letter-spacing="normal" fo:font-style="normal" fo:font-weight="normal" officeooo:rsid="0083cd4a" officeooo:paragraph-rsid="0083cd4a" style:font-size-asian="12pt" style:font-name-complex="Times New Roman1" style:font-size-complex="12pt"/>
    </style:style>
    <style:style style:name="P6" style:family="paragraph" style:parent-style-name="Standard">
      <style:paragraph-properties fo:margin-top="0.106cm" fo:margin-bottom="0cm" style:contextual-spacing="false" fo:line-height="100%" fo:text-align="justify" style:justify-single-word="false"/>
      <style:text-properties fo:color="#000000" loext:opacity="100%" style:font-name="Times New Roman1" fo:font-size="12pt" officeooo:paragraph-rsid="0083cd4a" style:font-size-asian="12pt" style:font-name-complex="Times New Roman1" style:font-size-complex="12pt"/>
    </style:style>
    <style:style style:name="P7" style:family="paragraph" style:parent-style-name="Standard">
      <style:paragraph-properties fo:margin-top="0.106cm" fo:margin-bottom="0.106cm" style:contextual-spacing="false" fo:line-height="100%" fo:text-align="justify" style:justify-single-word="false"/>
      <style:text-properties fo:font-variant="normal" fo:text-transform="none" fo:color="#000000" loext:opacity="100%" style:font-name="Times New Roman1" fo:font-size="12pt" fo:letter-spacing="normal" fo:font-style="normal" fo:font-weight="normal" officeooo:paragraph-rsid="0083cd4a" style:font-size-asian="12pt" style:font-size-complex="12pt"/>
    </style:style>
    <style:style style:name="P8" style:family="paragraph" style:parent-style-name="Text_20_body">
      <style:paragraph-properties fo:margin-top="0cm" fo:margin-bottom="0cm" style:contextual-spacing="false" fo:line-height="100%" fo:text-align="justify" style:justify-single-word="false"/>
      <style:text-properties fo:font-variant="normal" fo:text-transform="none" fo:color="#000000" loext:opacity="100%" style:font-name="Times New Roman1" fo:font-size="12pt" fo:letter-spacing="normal" fo:font-style="normal" fo:font-weight="normal" officeooo:paragraph-rsid="0083cd4a" fo:background-color="#ffffff" style:font-size-asian="12pt" style:font-name-complex="Times New Roman1" style:font-size-complex="12pt"/>
    </style:style>
    <style:style style:name="P9" style:family="paragraph" style:parent-style-name="Text_20_body">
      <style:paragraph-properties fo:margin-left="0cm" fo:margin-right="0cm" fo:margin-top="0cm" fo:margin-bottom="0cm" style:contextual-spacing="false" fo:text-align="justify" style:justify-single-word="false" fo:orphans="2" fo:widows="2" fo:text-indent="0cm" style:auto-text-indent="false"/>
      <style:text-properties fo:font-variant="normal" fo:text-transform="none" fo:color="#000000" loext:opacity="100%" style:font-name="Times New Roman1" fo:font-size="12pt" fo:letter-spacing="normal" fo:font-style="normal" fo:font-weight="normal" fo:background-color="#ffffff" style:font-size-asian="12pt" style:font-name-complex="Times New Roman1" style:font-size-complex="12pt"/>
    </style:style>
    <style:style style:name="P10" style:family="paragraph" style:parent-style-name="Standard">
      <style:paragraph-properties fo:line-height="100%" fo:text-align="justify" style:justify-single-word="false"/>
      <style:text-properties style:font-name="Times New Roman1" fo:font-size="12pt" fo:font-weight="bold" officeooo:paragraph-rsid="0083cd4a" style:font-size-asian="12pt" style:font-weight-asian="bold" style:font-name-complex="Times New Roman1" style:font-size-complex="12pt"/>
    </style:style>
    <style:style style:name="P11" style:family="paragraph" style:parent-style-name="Standard">
      <style:paragraph-properties fo:margin-top="0.106cm" fo:margin-bottom="0.106cm" style:contextual-spacing="false" fo:line-height="100%"/>
      <style:text-properties style:font-name="Times New Roman1" fo:font-size="12pt" fo:font-weight="bold" officeooo:paragraph-rsid="0083cd4a" style:font-size-asian="12pt" style:font-weight-asian="bold" style:font-name-complex="Times New Roman1" style:font-size-complex="12pt"/>
    </style:style>
    <style:style style:name="P12" style:family="paragraph" style:parent-style-name="Standard">
      <style:paragraph-properties fo:line-height="100%" fo:text-align="center" style:justify-single-word="false" fo:orphans="2" fo:widows="2"/>
      <style:text-properties fo:color="#000000" loext:opacity="100%" style:font-name="Times New Roman1" fo:font-size="12pt" officeooo:paragraph-rsid="00876bbf" fo:background-color="transparent" style:font-size-asian="12pt" style:font-size-complex="12pt"/>
    </style:style>
    <style:style style:name="P13" style:family="paragraph" style:parent-style-name="Standard">
      <style:paragraph-properties fo:margin-top="0.106cm" fo:margin-bottom="0.106cm" style:contextual-spacing="false" fo:line-height="100%" fo:text-align="center" style:justify-single-word="false" fo:orphans="2" fo:widows="2"/>
      <style:text-properties fo:color="#000000" loext:opacity="100%" style:font-name="Times New Roman1" fo:font-size="12pt" officeooo:paragraph-rsid="00876bbf" fo:background-color="transparent" style:font-size-asian="12pt" style:font-size-complex="12pt"/>
    </style:style>
    <style:style style:name="P14" style:family="paragraph" style:parent-style-name="Standard">
      <style:text-properties fo:color="#000000" loext:opacity="100%" style:font-name="Times New Roman1" fo:font-size="12pt" officeooo:rsid="008712b1" officeooo:paragraph-rsid="00876bbf" fo:background-color="transparent" style:font-size-asian="12pt" style:font-size-complex="12pt"/>
    </style:style>
    <style:style style:name="P15" style:family="paragraph" style:parent-style-name="Standard">
      <style:paragraph-properties fo:margin-top="0.106cm" fo:margin-bottom="0.106cm" style:contextual-spacing="false" fo:line-height="100%" fo:text-align="start" style:justify-single-word="false" fo:orphans="2" fo:widows="2"/>
      <style:text-properties fo:color="#000000" loext:opacity="100%" style:font-name="Times New Roman1" fo:font-size="12pt" officeooo:paragraph-rsid="00876bbf" fo:background-color="transparent" style:font-size-asian="12pt" style:font-size-complex="12pt"/>
    </style:style>
    <style:style style:name="P16" style:family="paragraph" style:parent-style-name="Standard">
      <style:paragraph-properties fo:margin-top="0.106cm" fo:margin-bottom="0.106cm" style:contextual-spacing="false" fo:line-height="100%" fo:text-align="justify" style:justify-single-word="false" fo:orphans="2" fo:widows="2"/>
      <style:text-properties fo:color="#000000" loext:opacity="100%" style:font-name="Times New Roman1" fo:font-size="12pt" officeooo:paragraph-rsid="00876bbf" fo:background-color="transparent" style:font-size-asian="12pt" style:font-size-complex="12pt"/>
    </style:style>
    <style:style style:name="P17" style:family="paragraph" style:parent-style-name="Standard">
      <style:paragraph-properties fo:margin-top="0.106cm" fo:margin-bottom="0.106cm" style:contextual-spacing="false" fo:line-height="100%" fo:text-align="center" style:justify-single-word="false" fo:orphans="2" fo:widows="2"/>
      <style:text-properties fo:font-variant="normal" fo:text-transform="none" fo:color="#000000" loext:opacity="100%" style:font-name="Times New Roman1" fo:font-size="12pt" fo:letter-spacing="normal" fo:font-style="normal" fo:font-weight="normal" officeooo:paragraph-rsid="00876bbf" fo:background-color="transparent" style:font-size-asian="12pt" style:font-size-complex="12pt"/>
    </style:style>
    <style:style style:name="P18" style:family="paragraph" style:parent-style-name="Standard">
      <style:paragraph-properties fo:margin-top="0cm" fo:margin-bottom="0cm" style:contextual-spacing="false" fo:line-height="100%" fo:text-align="justify" style:justify-single-word="false" fo:orphans="2" fo:widows="2"/>
      <style:text-properties fo:font-variant="normal" fo:text-transform="none" fo:color="#000000" loext:opacity="100%" style:font-name="Times New Roman1" fo:font-size="12pt" fo:letter-spacing="normal" fo:font-style="normal" fo:font-weight="normal" officeooo:paragraph-rsid="00876bbf" fo:background-color="transparent" style:font-size-asian="12pt" style:font-size-complex="12pt"/>
    </style:style>
    <style:style style:name="P19" style:family="paragraph" style:parent-style-name="Standard">
      <style:paragraph-properties fo:text-align="start" style:justify-single-word="false" fo:orphans="2" fo:widows="2"/>
      <style:text-properties fo:color="#000000" loext:opacity="100%" style:font-name="Times New Roman1" fo:font-size="12pt" fo:font-weight="bold" officeooo:paragraph-rsid="00876bbf" fo:background-color="transparent" style:font-size-asian="12pt" style:font-weight-asian="bold" style:font-size-complex="12pt" style:font-weight-complex="bold"/>
    </style:style>
    <style:style style:name="P20" style:family="paragraph" style:parent-style-name="Standard">
      <style:paragraph-properties fo:margin-top="0.106cm" fo:margin-bottom="0.106cm" style:contextual-spacing="false" fo:line-height="100%" fo:text-align="start" style:justify-single-word="false" fo:orphans="2" fo:widows="2"/>
      <style:text-properties fo:color="#000000" loext:opacity="100%" style:font-name="Times New Roman1" fo:font-size="12pt" fo:font-weight="bold" officeooo:paragraph-rsid="00876bbf" fo:background-color="transparent" style:font-size-asian="12pt" style:font-weight-asian="bold" style:font-size-complex="12pt" style:font-weight-complex="bold"/>
    </style:style>
    <style:style style:name="P21" style:family="paragraph" style:parent-style-name="Standard">
      <style:paragraph-properties fo:margin-left="0cm" fo:margin-right="0cm" fo:margin-top="0.474cm" fo:margin-bottom="0cm" style:contextual-spacing="false" fo:text-align="center" style:justify-single-word="false" fo:orphans="2" fo:widows="2" fo:text-indent="0cm" style:auto-text-indent="false"/>
      <style:text-properties fo:color="#000000" loext:opacity="100%" style:font-name="Times New Roman1" fo:font-size="12pt" fo:font-weight="normal" officeooo:paragraph-rsid="00876bbf" fo:background-color="transparent" style:font-size-asian="12pt" style:font-weight-asian="normal" style:font-size-complex="12pt" style:font-weight-complex="normal"/>
    </style:style>
    <style:style style:name="P22" style:family="paragraph" style:parent-style-name="Standard">
      <style:paragraph-properties fo:text-align="start" style:justify-single-word="false" fo:orphans="2" fo:widows="2"/>
      <style:text-properties fo:color="#000000" loext:opacity="100%" style:font-name="Times New Roman1" fo:font-size="12pt" fo:font-weight="bold" officeooo:paragraph-rsid="00876bbf" style:font-size-asian="12pt" style:font-weight-asian="bold" style:font-size-complex="12pt" style:font-weight-complex="bold"/>
    </style:style>
    <style:style style:name="P23" style:family="paragraph" style:parent-style-name="Standard">
      <style:paragraph-properties fo:margin-top="0.106cm" fo:margin-bottom="0.106cm" style:contextual-spacing="false" fo:line-height="100%" fo:text-align="start" style:justify-single-word="false" fo:orphans="2" fo:widows="2"/>
      <style:text-properties fo:color="#000000" loext:opacity="100%" style:font-name="Times New Roman1" fo:font-size="12pt" fo:font-weight="bold" officeooo:paragraph-rsid="00876bbf" style:font-size-asian="12pt" style:font-weight-asian="bold" style:font-size-complex="12pt" style:font-weight-complex="bold"/>
    </style:style>
    <style:style style:name="P24" style:family="paragraph" style:parent-style-name="Standard">
      <style:paragraph-properties fo:text-align="center" style:justify-single-word="false" fo:orphans="2" fo:widows="2"/>
      <style:text-properties fo:color="#000000" loext:opacity="100%" style:font-name="Times New Roman1" fo:font-size="12pt" officeooo:paragraph-rsid="00876bbf" style:font-size-asian="12pt" style:font-size-complex="12pt"/>
    </style:style>
    <style:style style:name="P25" style:family="paragraph" style:parent-style-name="Standard">
      <style:paragraph-properties fo:text-align="center" style:justify-single-word="false" fo:orphans="2" fo:widows="2"/>
      <style:text-properties fo:color="#000000" loext:opacity="100%" style:font-name="Times New Roman1" fo:font-size="12pt" officeooo:rsid="00866bf6" officeooo:paragraph-rsid="00876bbf" style:font-size-asian="12pt" style:font-size-complex="12pt"/>
    </style:style>
    <style:style style:name="P26" style:family="paragraph" style:parent-style-name="Text_20_body">
      <style:paragraph-properties fo:line-height="100%" fo:text-align="justify" style:justify-single-word="false" fo:orphans="2" fo:widows="2"/>
      <style:text-properties fo:font-variant="normal" fo:text-transform="none" fo:color="#000000" loext:opacity="100%" style:font-name="Times New Roman1" fo:font-size="12pt" fo:letter-spacing="normal" fo:font-style="normal" fo:font-weight="normal" officeooo:paragraph-rsid="00876bbf" fo:background-color="transparent" style:font-size-asian="12pt" style:font-size-complex="12pt"/>
    </style:style>
    <style:style style:name="P27" style:family="paragraph" style:parent-style-name="Standard">
      <style:paragraph-properties fo:text-align="justify" style:justify-single-word="false" fo:orphans="2" fo:widows="2"/>
      <style:text-properties fo:font-variant="normal" fo:text-transform="none" fo:color="#000000" loext:opacity="100%" style:font-name="Times New Roman1" fo:font-size="12pt" fo:letter-spacing="normal" fo:font-style="normal" fo:font-weight="normal" officeooo:paragraph-rsid="00876bbf" fo:background-color="transparent" style:font-size-asian="12pt" style:font-size-complex="12pt"/>
    </style:style>
    <style:style style:name="P28" style:family="paragraph" style:parent-style-name="Standard" style:list-style-name="L1">
      <style:paragraph-properties fo:text-align="center" style:justify-single-word="false" fo:orphans="2" fo:widows="2"/>
      <style:text-properties fo:font-variant="normal" fo:text-transform="none" fo:color="#000000" loext:opacity="100%" style:font-name="Times New Roman1" fo:font-size="12pt" fo:letter-spacing="normal" fo:font-style="normal" fo:font-weight="normal" officeooo:rsid="008891ad" officeooo:paragraph-rsid="00876bbf" fo:background-color="transparent" style:font-size-asian="12pt" style:font-size-complex="12pt"/>
    </style:style>
    <style:style style:name="P29" style:family="paragraph" style:parent-style-name="Standard">
      <style:paragraph-properties fo:text-align="center" style:justify-single-word="false" fo:orphans="2" fo:widows="2"/>
      <style:text-properties fo:color="#000000" loext:opacity="100%" style:font-name="Times New Roman1" fo:font-size="12pt" officeooo:paragraph-rsid="00876bbf" fo:background-color="transparent" style:font-size-asian="12pt" style:font-size-complex="12pt"/>
    </style:style>
    <style:style style:name="P30" style:family="paragraph" style:parent-style-name="Standard">
      <style:paragraph-properties fo:margin-top="0.106cm" fo:margin-bottom="0.106cm" style:contextual-spacing="false" fo:text-align="start" style:justify-single-word="false" fo:orphans="2" fo:widows="2"/>
      <style:text-properties fo:color="#000000" loext:opacity="100%" style:font-name="Times New Roman1" fo:font-size="12pt" officeooo:paragraph-rsid="00876bbf" fo:background-color="transparent" style:font-size-asian="12pt" style:font-size-complex="12pt"/>
    </style:style>
    <style:style style:name="P31" style:family="paragraph" style:parent-style-name="Standard" style:list-style-name="L1">
      <style:paragraph-properties fo:text-align="center" style:justify-single-word="false" fo:orphans="2" fo:widows="2"/>
      <style:text-properties fo:color="#000000" loext:opacity="100%" style:font-name="Times New Roman1" fo:font-size="12pt" officeooo:paragraph-rsid="00876bbf" fo:background-color="transparent" style:font-size-asian="12pt" style:font-size-complex="12pt"/>
    </style:style>
    <style:style style:name="P32" style:family="paragraph" style:parent-style-name="Standard">
      <style:paragraph-properties fo:text-align="center" style:justify-single-word="false" fo:orphans="2" fo:widows="2"/>
      <style:text-properties fo:color="#000000" loext:opacity="100%" style:font-name="Times New Roman1" fo:font-size="12pt" officeooo:rsid="008891ad" officeooo:paragraph-rsid="00876bbf" fo:background-color="transparent" style:font-size-asian="12pt" style:font-size-complex="12pt"/>
    </style:style>
    <style:style style:name="P33" style:family="paragraph" style:parent-style-name="Standard">
      <style:paragraph-properties fo:margin-top="0cm" fo:margin-bottom="0cm" style:contextual-spacing="false" fo:line-height="100%" fo:text-align="justify" style:justify-single-word="false"/>
      <style:text-properties fo:color="#000000" loext:opacity="100%" style:font-name="Times New Roman1" fo:font-size="12pt" officeooo:paragraph-rsid="00876bbf" fo:background-color="transparent" style:font-size-asian="12pt" style:font-size-complex="12pt"/>
    </style:style>
    <style:style style:name="P34" style:family="paragraph" style:parent-style-name="Standard">
      <style:paragraph-properties fo:margin-top="0.106cm" fo:margin-bottom="0cm" style:contextual-spacing="false" fo:line-height="100%" fo:text-align="justify" style:justify-single-word="false"/>
      <style:text-properties fo:color="#000000" loext:opacity="100%" style:font-name="Times New Roman1" fo:font-size="12pt" fo:font-weight="bold" officeooo:paragraph-rsid="00876bbf" style:font-size-asian="12pt" style:font-weight-asian="bold" style:font-name-complex="Times New Roman1" style:font-size-complex="12pt"/>
    </style:style>
    <style:style style:name="P35" style:family="paragraph" style:parent-style-name="Standard">
      <style:paragraph-properties fo:margin-top="0.106cm" fo:margin-bottom="0.106cm" style:contextual-spacing="false" fo:line-height="100%" fo:text-align="start" style:justify-single-word="false"/>
      <style:text-properties fo:color="#000000" loext:opacity="100%" style:font-name="Times New Roman1" fo:font-size="12pt" fo:font-weight="bold" officeooo:paragraph-rsid="00876bbf" style:font-size-asian="12pt" style:font-weight-asian="bold" style:font-name-complex="Times New Roman1" style:font-size-complex="12pt"/>
    </style:style>
    <style:style style:name="P36" style:family="paragraph" style:parent-style-name="Standard">
      <style:text-properties fo:color="#000000" loext:opacity="100%" style:font-name="Times New Roman1" fo:font-size="12pt" officeooo:paragraph-rsid="00876bbf" style:font-size-asian="12pt" style:font-size-complex="12pt"/>
    </style:style>
    <style:style style:name="P37" style:family="paragraph" style:parent-style-name="Standard">
      <style:paragraph-properties fo:margin-top="0.106cm" fo:margin-bottom="0cm" style:contextual-spacing="false" fo:line-height="100%" fo:text-align="justify" style:justify-single-word="false"/>
      <style:text-properties fo:color="#000000" loext:opacity="100%" style:font-name="Times New Roman1" fo:font-size="12pt" fo:font-weight="bold" officeooo:paragraph-rsid="008b0e59" fo:background-color="transparent" style:font-size-asian="12pt" style:font-weight-asian="bold" style:font-name-complex="Times New Roman1" style:font-size-complex="12pt"/>
    </style:style>
    <style:style style:name="P38" style:family="paragraph" style:parent-style-name="Standard">
      <style:paragraph-properties fo:margin-top="0.106cm" fo:margin-bottom="0.106cm" style:contextual-spacing="false" fo:line-height="100%" fo:text-align="justify" style:justify-single-word="false"/>
      <style:text-properties fo:color="#000000" loext:opacity="100%" style:font-name="Times New Roman1" fo:font-size="12pt" fo:font-weight="bold" officeooo:paragraph-rsid="008b0e59" fo:background-color="transparent" style:font-size-asian="12pt" style:font-weight-asian="bold" style:font-name-complex="Times New Roman1" style:font-size-complex="12pt"/>
    </style:style>
    <style:style style:name="P39" style:family="paragraph" style:parent-style-name="Standard">
      <style:paragraph-properties fo:margin-right="0cm" fo:line-height="100%" fo:text-align="center" style:justify-single-word="false" fo:text-indent="0.06cm" style:auto-text-indent="false"/>
      <style:text-properties fo:color="#000000" loext:opacity="100%" style:font-name="Times New Roman1" fo:font-size="12pt" officeooo:paragraph-rsid="008b0e59" fo:background-color="transparent" style:font-size-asian="12pt" style:font-name-complex="Times New Roman1" style:font-size-complex="12pt"/>
    </style:style>
    <style:style style:name="P40" style:family="paragraph" style:parent-style-name="Standard">
      <style:paragraph-properties fo:margin-top="0.106cm" fo:margin-bottom="0.106cm" style:contextual-spacing="false" fo:line-height="100%" fo:text-align="justify" style:justify-single-word="false"/>
      <style:text-properties fo:color="#000000" loext:opacity="100%" style:font-name="Times New Roman1" fo:font-size="12pt" officeooo:paragraph-rsid="008b0e59" fo:background-color="transparent" style:font-size-asian="12pt" style:font-name-complex="Times New Roman1" style:font-size-complex="12pt"/>
    </style:style>
    <style:style style:name="P41" style:family="paragraph" style:parent-style-name="Standard">
      <style:paragraph-properties fo:margin-top="0.106cm" fo:margin-bottom="0.106cm" style:contextual-spacing="false" fo:line-height="100%" fo:text-align="start" style:justify-single-word="false"/>
      <style:text-properties fo:font-variant="normal" fo:text-transform="none" fo:color="#000000" loext:opacity="100%" style:font-name="Times New Roman1" fo:font-size="12pt" fo:letter-spacing="normal" fo:font-style="normal" fo:font-weight="normal" officeooo:paragraph-rsid="008b0e59" fo:background-color="transparent" style:font-size-asian="12pt" style:font-name-complex="Times New Roman1" style:font-size-complex="12pt"/>
    </style:style>
    <style:style style:name="P42" style:family="paragraph" style:parent-style-name="Text_20_body_20_indent">
      <style:paragraph-properties fo:margin-left="0cm" fo:margin-right="0cm" fo:text-align="start" style:justify-single-word="false" fo:text-indent="0cm" style:auto-text-indent="false"/>
      <style:text-properties fo:font-variant="normal" fo:text-transform="none" fo:color="#000000" loext:opacity="100%" style:font-name="Times New Roman1" fo:font-size="12pt" fo:letter-spacing="normal" fo:language="ru" fo:country="RU" fo:font-style="normal" fo:font-weight="normal" officeooo:rsid="008b0e59" officeooo:paragraph-rsid="008b0e59" fo:background-color="transparent" style:font-size-asian="12pt" style:language-asian="ru" style:country-asian="RU" style:font-size-complex="12pt"/>
    </style:style>
    <style:style style:name="P43" style:family="paragraph" style:parent-style-name="Standard">
      <style:paragraph-properties fo:line-height="100%" fo:text-align="justify" style:justify-single-word="false"/>
      <style:text-properties fo:font-variant="normal" fo:text-transform="none" fo:color="#000000" loext:opacity="100%" style:font-name="Times New Roman1" fo:font-size="12pt" fo:letter-spacing="normal" fo:font-style="normal" fo:font-weight="normal" officeooo:paragraph-rsid="008b0e59" fo:background-color="transparent" style:font-name-asian="Times New Roman1" style:font-size-asian="12pt" style:language-asian="ru" style:country-asian="RU" style:font-name-complex="Times New Roman1" style:font-size-complex="12pt"/>
    </style:style>
    <style:style style:name="P44" style:family="paragraph" style:parent-style-name="Standard">
      <style:paragraph-properties fo:margin-right="0cm" fo:line-height="100%" fo:text-align="center" style:justify-single-word="false" fo:text-indent="0.06cm" style:auto-text-indent="false"/>
      <style:text-properties fo:color="#000000" loext:opacity="100%" style:font-name="Times New Roman1" fo:font-size="12pt" style:text-underline-style="none" officeooo:paragraph-rsid="008b0e59" fo:background-color="transparent" style:font-size-asian="12pt" style:font-name-complex="Times New Roman1" style:font-size-complex="12pt"/>
    </style:style>
    <style:style style:name="P45" style:family="paragraph" style:parent-style-name="Standard">
      <style:paragraph-properties fo:margin-top="0.106cm" fo:margin-bottom="0.106cm" style:contextual-spacing="false" fo:line-height="100%" fo:text-align="justify" style:justify-single-word="false"/>
      <style:text-properties fo:color="#000000" loext:opacity="100%" style:font-name="Times New Roman1" fo:font-size="12pt" style:text-underline-style="none" officeooo:paragraph-rsid="008b0e59" fo:background-color="transparent" style:font-size-asian="12pt" style:font-name-complex="Times New Roman1" style:font-size-complex="12pt"/>
    </style:style>
    <style:style style:name="P46" style:family="paragraph" style:parent-style-name="Standard">
      <style:paragraph-properties fo:margin-top="0.106cm" fo:margin-bottom="0.106cm" style:contextual-spacing="false" fo:line-height="100%" fo:text-align="justify" style:justify-single-word="false"/>
      <style:text-properties fo:font-variant="normal" fo:text-transform="none" fo:color="#000000" loext:opacity="100%" style:font-name="Times New Roman1" fo:font-size="12pt" fo:letter-spacing="normal" fo:font-style="normal" style:text-underline-style="none" fo:font-weight="normal" officeooo:paragraph-rsid="008b0e59" fo:background-color="transparent" style:font-size-asian="12pt" style:font-name-complex="Times New Roman1" style:font-size-complex="12pt"/>
    </style:style>
    <style:style style:name="P47" style:family="paragraph" style:parent-style-name="Text_20_body_20_indent">
      <style:paragraph-properties fo:margin-left="0cm" fo:margin-right="0.249cm" fo:margin-top="0cm" fo:margin-bottom="0cm" style:contextual-spacing="false" fo:text-align="justify" style:justify-single-word="false" fo:text-indent="0cm" style:auto-text-indent="false">
        <style:tab-stops>
          <style:tab-stop style:position="0cm"/>
        </style:tab-stops>
      </style:paragraph-properties>
      <style:text-properties fo:font-variant="normal" fo:text-transform="none" fo:color="#000000" loext:opacity="100%" style:font-name="Times New Roman1" fo:font-size="12pt" fo:letter-spacing="normal" fo:language="ru" fo:country="RU" fo:font-style="normal" style:text-underline-style="none" fo:font-weight="normal" officeooo:rsid="00a0d6d3" officeooo:paragraph-rsid="008b0e59" fo:background-color="transparent" style:font-size-asian="12pt" style:language-asian="ru" style:country-asian="RU" style:font-size-complex="12pt"/>
    </style:style>
    <style:style style:name="P48" style:family="paragraph" style:parent-style-name="Standard">
      <style:paragraph-properties fo:margin-top="0.106cm" fo:margin-bottom="0.106cm" style:contextual-spacing="false" fo:line-height="100%"/>
      <style:text-properties fo:color="#000000" loext:opacity="100%" style:font-name="Times New Roman1" fo:font-size="12pt" style:text-underline-style="none" officeooo:paragraph-rsid="008b0e59" fo:background-color="transparent" style:font-size-asian="12pt" style:font-name-complex="Times New Roman1" style:font-size-complex="12pt"/>
    </style:style>
    <style:style style:name="P49" style:family="paragraph" style:parent-style-name="Standard">
      <style:paragraph-properties fo:line-height="100%" fo:text-align="justify" style:justify-single-word="false"/>
      <style:text-properties fo:font-variant="normal" fo:text-transform="none" fo:color="#000000" loext:opacity="100%" style:font-name="Times New Roman1" fo:font-size="12pt" fo:letter-spacing="normal" fo:font-style="normal" style:text-underline-style="none" fo:font-weight="normal" officeooo:rsid="008d55ee" officeooo:paragraph-rsid="008d55ee" fo:background-color="transparent" style:font-size-asian="12pt" style:font-name-complex="Times New Roman1" style:font-size-complex="12pt"/>
    </style:style>
    <style:style style:name="P50" style:family="paragraph" style:parent-style-name="Standard">
      <style:paragraph-properties fo:line-height="100%" fo:text-align="justify" style:justify-single-word="false"/>
      <style:text-properties fo:color="#000000" loext:opacity="100%" style:font-name="Times New Roman1" officeooo:paragraph-rsid="008d55ee" fo:background-color="transparent"/>
    </style:style>
    <style:style style:name="P51" style:family="paragraph" style:parent-style-name="Standard">
      <style:paragraph-properties fo:line-height="100%" fo:text-align="justify" style:justify-single-word="false"/>
      <style:text-properties fo:font-variant="normal" fo:text-transform="none" fo:color="#000000" loext:opacity="100%" style:font-name="Times New Roman1" fo:font-size="12pt" fo:letter-spacing="normal" fo:font-style="normal" style:text-underline-style="none" fo:font-weight="normal" officeooo:rsid="008e9a67" officeooo:paragraph-rsid="008e9a67" fo:background-color="transparent" style:font-size-asian="12pt" style:font-name-complex="Times New Roman1" style:font-size-complex="12pt"/>
    </style:style>
    <style:style style:name="P52" style:family="paragraph" style:parent-style-name="Standard">
      <style:paragraph-properties fo:line-height="100%" fo:text-align="justify" style:justify-single-word="false"/>
      <style:text-properties fo:color="#444444" loext:opacity="100%" style:font-name="Times New Roman1" fo:font-size="12pt" officeooo:paragraph-rsid="008b0e59" fo:background-color="#ffff00" style:font-size-asian="12pt" style:font-name-complex="Times New Roman1"/>
    </style:style>
    <style:style style:name="P53" style:family="paragraph" style:parent-style-name="Standard">
      <style:paragraph-properties fo:line-height="100%" fo:text-align="justify" style:justify-single-word="false"/>
      <style:text-properties fo:font-variant="normal" fo:text-transform="none" fo:color="#000000" loext:opacity="100%" style:font-name="Times New Roman1" fo:font-size="12pt" fo:letter-spacing="normal" fo:font-style="normal" style:text-underline-style="none" fo:font-weight="normal" officeooo:rsid="008f0b09" officeooo:paragraph-rsid="008f0b09" fo:background-color="transparent" style:font-size-asian="12pt" style:font-name-complex="Times New Roman1" style:font-size-complex="12pt"/>
    </style:style>
    <style:style style:name="P54" style:family="paragraph" style:parent-style-name="Standard">
      <loext:graphic-properties draw:fill="none"/>
      <style:paragraph-properties fo:margin-left="0cm" fo:margin-right="0.3cm" fo:line-height="100%" fo:text-align="justify" style:justify-single-word="false" fo:text-indent="0cm" style:auto-text-indent="false" fo:background-color="transparent"/>
      <style:text-properties fo:color="#000000" loext:opacity="100%" style:font-name="Times New Roman1" fo:font-size="12pt" officeooo:paragraph-rsid="008f0b09" fo:background-color="transparent" style:font-size-asian="12pt" style:font-size-complex="12pt"/>
    </style:style>
    <style:style style:name="P55" style:family="paragraph" style:parent-style-name="Standard">
      <style:paragraph-properties fo:margin-right="0cm" fo:line-height="100%" fo:text-align="center" style:justify-single-word="false" fo:text-indent="0.06cm" style:auto-text-indent="false"/>
      <style:text-properties fo:color="#000000" loext:opacity="100%" style:font-name="Times New Roman1" fo:font-size="12pt" officeooo:paragraph-rsid="008b0e59" style:font-size-asian="12pt" style:font-name-complex="Times New Roman1" style:font-size-complex="12pt"/>
    </style:style>
    <style:style style:name="P56" style:family="paragraph" style:parent-style-name="Standard">
      <style:paragraph-properties fo:margin-top="0.106cm" fo:margin-bottom="0.106cm" style:contextual-spacing="false" fo:line-height="100%" fo:text-align="justify" style:justify-single-word="false"/>
      <style:text-properties fo:color="#000000" loext:opacity="100%" style:font-name="Times New Roman1" fo:font-size="12pt" officeooo:paragraph-rsid="008b0e59" style:font-size-asian="12pt" style:font-name-complex="Times New Roman1" style:font-size-complex="12pt"/>
    </style:style>
    <style:style style:name="P57" style:family="paragraph" style:parent-style-name="Основной_20_текст_20_с_20_отступом_20_3">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Times New Roman1" fo:font-size="12pt" officeooo:paragraph-rsid="008f0b09" style:font-size-asian="12pt" style:font-size-complex="12pt"/>
    </style:style>
    <style:style style:name="P58" style:family="paragraph" style:parent-style-name="Основной_20_текст_20_с_20_отступом_20_3">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Times New Roman1" fo:font-size="12pt" officeooo:rsid="008f0e39" officeooo:paragraph-rsid="008f0e39" style:font-size-asian="12pt" style:font-size-complex="12pt"/>
    </style:style>
    <style:style style:name="P59" style:family="paragraph" style:parent-style-name="Основной_20_текст_20_с_20_отступом_20_3">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Times New Roman1" fo:font-size="12pt" officeooo:rsid="0090db79" officeooo:paragraph-rsid="0090db79" style:font-size-asian="12pt" style:font-size-complex="12pt"/>
    </style:style>
    <style:style style:name="P60" style:family="paragraph" style:parent-style-name="Основной_20_текст_20_с_20_отступом_20_3">
      <style:paragraph-properties fo:margin-left="0cm" fo:margin-right="0cm" fo:margin-top="0cm" fo:margin-bottom="0cm" style:contextual-spacing="false" fo:line-height="100%" fo:text-align="justify" style:justify-single-word="false" fo:text-indent="0cm" style:auto-text-indent="false"/>
      <style:text-properties fo:color="#000000" loext:opacity="100%" style:font-name="Times New Roman1" fo:font-size="12pt" officeooo:rsid="008f0e39" officeooo:paragraph-rsid="0090db79" style:font-size-asian="12pt" style:font-size-complex="12pt"/>
    </style:style>
    <style:style style:name="P61" style:family="paragraph" style:parent-style-name="Standard">
      <style:paragraph-properties fo:margin-right="0cm" fo:line-height="100%" fo:text-align="center" style:justify-single-word="false" fo:text-indent="0.06cm" style:auto-text-indent="false"/>
      <style:text-properties fo:color="#000000" loext:opacity="100%" style:font-name="Times New Roman1" fo:font-size="12pt" officeooo:rsid="0084ab74" officeooo:paragraph-rsid="008b0e59" fo:background-color="transparent" style:font-size-asian="12pt" style:font-name-complex="Times New Roman1" style:font-size-complex="12pt"/>
    </style:style>
    <style:style style:name="P62" style:family="paragraph" style:parent-style-name="Standard">
      <style:paragraph-properties fo:margin-top="0.106cm" fo:margin-bottom="0.106cm" style:contextual-spacing="false" fo:line-height="100%" fo:text-align="justify" style:justify-single-word="false"/>
      <style:text-properties fo:color="#000000" loext:opacity="100%" style:font-name="Times New Roman1" fo:font-size="12pt" officeooo:rsid="0084ab74" officeooo:paragraph-rsid="008b0e59" fo:background-color="transparent" style:font-size-asian="12pt" style:font-name-complex="Times New Roman1" style:font-size-complex="12pt"/>
    </style:style>
    <style:style style:name="P63" style:family="paragraph" style:parent-style-name="Text_20_body">
      <style:paragraph-properties fo:margin-top="0cm" fo:margin-bottom="0cm" style:contextual-spacing="false" fo:line-height="100%"/>
      <style:text-properties fo:color="#000000" loext:opacity="100%" style:font-name="Times New Roman1" fo:font-size="12pt" officeooo:paragraph-rsid="0090db79" fo:background-color="transparent" style:font-size-asian="12pt" style:font-name-complex="Times New Roman1" style:font-size-complex="12pt"/>
    </style:style>
    <style:style style:name="P64" style:family="paragraph" style:parent-style-name="Text_20_body">
      <style:paragraph-properties fo:margin-left="0cm" fo:margin-right="0cm" fo:line-height="100%" fo:text-align="start" style:justify-single-word="false" fo:text-indent="0cm" style:auto-text-indent="false"/>
      <style:text-properties fo:font-variant="normal" fo:text-transform="none" fo:color="#000000" loext:opacity="100%" style:font-name="Times New Roman1" fo:font-size="12pt" fo:letter-spacing="normal" fo:language="ru" fo:country="RU" fo:font-style="normal" fo:font-weight="normal" officeooo:paragraph-rsid="0090db79" fo:background-color="transparent" style:font-size-asian="12pt" style:font-name-complex="Times New Roman2" style:font-size-complex="12pt"/>
    </style:style>
    <style:style style:name="P65" style:family="paragraph" style:parent-style-name="Standard">
      <style:paragraph-properties fo:line-height="100%" fo:text-align="center" style:justify-single-word="false"/>
      <style:text-properties style:font-name="Times New Roman1" fo:font-size="12pt" fo:font-weight="bold" officeooo:paragraph-rsid="008b0e59" style:font-size-asian="12pt" style:font-weight-asian="bold" style:font-name-complex="Times New Roman1" style:font-size-complex="12pt"/>
    </style:style>
    <style:style style:name="P66" style:family="paragraph" style:parent-style-name="Standard">
      <style:paragraph-properties fo:margin-right="0cm" fo:line-height="100%" fo:text-align="center" style:justify-single-word="false" fo:text-indent="0.06cm" style:auto-text-indent="false"/>
      <style:text-properties fo:color="#000000" loext:opacity="100%" style:font-name="Times New Roman1" fo:font-size="12pt" officeooo:rsid="0084ab74" officeooo:paragraph-rsid="0093edae" fo:background-color="transparent" style:font-size-asian="12pt" style:font-name-complex="Times New Roman1" style:font-size-complex="12pt"/>
    </style:style>
    <style:style style:name="P67" style:family="paragraph" style:parent-style-name="Standard">
      <style:paragraph-properties fo:margin-top="0.106cm" fo:margin-bottom="0.106cm" style:contextual-spacing="false" fo:line-height="100%" fo:text-align="justify" style:justify-single-word="false"/>
      <style:text-properties fo:color="#000000" loext:opacity="100%" style:font-name="Times New Roman1" fo:font-size="12pt" officeooo:rsid="0084ab74" officeooo:paragraph-rsid="0093edae" fo:background-color="transparent" style:font-size-asian="12pt" style:font-name-complex="Times New Roman1" style:font-size-complex="12pt"/>
    </style:style>
    <style:style style:name="P68" style:family="paragraph" style:parent-style-name="Standard" style:list-style-name="WWNum40">
      <style:paragraph-properties fo:margin-left="0cm" fo:margin-right="0cm" fo:line-height="100%" fo:text-align="start" style:justify-single-word="false" fo:text-indent="0cm" style:auto-text-indent="false"/>
      <style:text-properties fo:color="#000000" loext:opacity="100%" style:font-name="Times New Roman1" fo:font-size="12pt" officeooo:paragraph-rsid="00a5a526" fo:background-color="transparent" style:font-size-asian="12pt" style:font-size-complex="12pt"/>
    </style:style>
    <style:style style:name="P69" style:family="paragraph" style:parent-style-name="Preformatted_20_Text">
      <style:paragraph-properties fo:margin-top="0cm" fo:margin-bottom="0cm" style:contextual-spacing="false" fo:line-height="100%" fo:text-align="start" style:justify-single-word="false" style:writing-mode="lr-tb">
        <style:tab-stops/>
      </style:paragraph-properties>
      <style:text-properties style:font-name="Times New Roman1" fo:font-size="12pt" officeooo:paragraph-rsid="009b598d" style:font-size-asian="12pt" style:font-size-complex="12pt"/>
    </style:style>
    <style:style style:name="P70" style:family="paragraph" style:parent-style-name="Preformatted_20_Text">
      <style:paragraph-properties fo:margin-left="0cm" fo:margin-right="0cm" fo:margin-top="0cm" fo:margin-bottom="0cm" style:contextual-spacing="false" fo:text-align="start" style:justify-single-word="false" fo:orphans="2" fo:widows="2" fo:text-indent="0cm" style:auto-text-indent="false" fo:padding="0cm" fo:border="none">
        <style:tab-stops/>
      </style:paragraph-properties>
      <style:text-properties fo:color="#000000" loext:opacity="100%" style:font-name="Times New Roman1" fo:font-size="12pt" fo:background-color="transparent" style:font-size-asian="12pt" style:font-size-complex="12pt"/>
    </style:style>
    <style:style style:name="P71" style:family="paragraph" style:parent-style-name="Standard">
      <style:paragraph-properties fo:margin-left="0cm" fo:margin-right="0cm" fo:line-height="100%" fo:text-align="justify" style:justify-single-word="false" fo:text-indent="0cm" style:auto-text-indent="false"/>
      <style:text-properties fo:font-variant="normal" fo:text-transform="none" fo:color="#000000" loext:opacity="100%" style:font-name="Times New Roman1" fo:font-size="12pt" fo:letter-spacing="normal" fo:language="ru" fo:country="RU" fo:font-style="normal" fo:font-weight="normal" officeooo:rsid="0096e927" officeooo:paragraph-rsid="009cccca" fo:background-color="transparent" style:font-size-asian="12pt" style:font-name-complex="Times New Roman1" style:font-size-complex="12pt"/>
    </style:style>
    <style:style style:name="P72" style:family="paragraph" style:parent-style-name="Standard">
      <style:paragraph-properties fo:margin-left="0cm" fo:margin-right="0cm" fo:line-height="100%" fo:text-align="justify" style:justify-single-word="false" fo:text-indent="0cm" style:auto-text-indent="false"/>
      <style:text-properties fo:font-variant="normal" fo:text-transform="none" fo:color="#000000" loext:opacity="100%" style:font-name="Times New Roman1" fo:font-size="12pt" fo:letter-spacing="normal" fo:font-style="normal" fo:font-weight="normal" officeooo:paragraph-rsid="009cccca" fo:background-color="transparent" style:font-size-asian="12pt" style:font-size-complex="12pt"/>
    </style:style>
    <style:style style:name="P73" style:family="paragraph" style:parent-style-name="Основной_20_текст_20_с_20_отступом_20_3">
      <style:paragraph-properties fo:margin-left="0cm" fo:margin-right="0cm" fo:margin-top="0cm" fo:margin-bottom="0cm" style:contextual-spacing="false" fo:line-height="100%" fo:text-align="justify" style:justify-single-word="false" fo:text-indent="0cm" style:auto-text-indent="false"/>
      <style:text-properties fo:font-variant="normal" fo:text-transform="none" fo:color="#000000" loext:opacity="100%" style:font-name="Times New Roman1" fo:font-size="12pt" fo:letter-spacing="normal" fo:language="ru" fo:country="RU" fo:font-style="normal" fo:font-weight="normal" officeooo:paragraph-rsid="0093edae" fo:background-color="transparent" style:font-size-asian="12pt" style:font-name-complex="Times New Roman1" style:font-size-complex="12pt"/>
    </style:style>
    <style:style style:name="P74" style:family="paragraph" style:parent-style-name="Основной_20_текст_20_с_20_отступом_20_3">
      <style:paragraph-properties fo:margin-left="0cm" fo:margin-right="0cm" fo:line-height="100%" fo:text-align="start" style:justify-single-word="false" fo:text-indent="0cm" style:auto-text-indent="false"/>
      <style:text-properties fo:font-variant="normal" fo:text-transform="none" fo:color="#000000" loext:opacity="100%" style:font-name="Times New Roman1" fo:font-size="12pt" fo:letter-spacing="normal" fo:language="ru" fo:country="RU" fo:font-style="normal" fo:font-weight="normal" officeooo:rsid="009d2c74" officeooo:paragraph-rsid="009d2c74" fo:background-color="transparent" style:font-size-asian="12pt" style:font-name-complex="Times New Roman1" style:font-size-complex="12pt"/>
    </style:style>
    <style:style style:name="P75" style:family="paragraph" style:parent-style-name="Standard">
      <style:paragraph-properties fo:margin-top="0.106cm" fo:margin-bottom="0.106cm" style:contextual-spacing="false" fo:line-height="100%" fo:text-align="justify" style:justify-single-word="false"/>
      <style:text-properties fo:font-variant="normal" fo:text-transform="none" fo:color="#000000" loext:opacity="100%" style:font-name="Times New Roman1" fo:font-size="12pt" fo:letter-spacing="normal" fo:font-style="normal" fo:font-weight="normal" officeooo:rsid="0084ab74" officeooo:paragraph-rsid="0093edae" fo:background-color="transparent" style:font-size-asian="12pt" style:font-name-complex="Times New Roman1" style:font-size-complex="12pt"/>
    </style:style>
    <style:style style:name="P76" style:family="paragraph" style:parent-style-name="Preformatted_20_Text">
      <style:paragraph-properties fo:margin-left="0cm" fo:margin-right="0cm" fo:line-height="100%" fo:text-align="justify" style:justify-single-word="false" fo:text-indent="0cm" style:auto-text-indent="false"/>
      <style:text-properties fo:color="#000000" loext:opacity="100%" style:font-name="Times New Roman1" fo:font-size="12pt" officeooo:paragraph-rsid="0093edae" fo:background-color="transparent"/>
    </style:style>
    <style:style style:name="P77" style:family="paragraph" style:parent-style-name="Основной_20_текст_20_с_20_отступом_20_3">
      <style:paragraph-properties fo:margin-left="0cm" fo:margin-right="0cm" fo:line-height="100%" fo:text-align="start" style:justify-single-word="false" fo:text-indent="0cm" style:auto-text-indent="false"/>
      <style:text-properties fo:font-variant="normal" fo:text-transform="none" fo:color="#000000" loext:opacity="100%" style:font-name="Times New Roman1" fo:font-size="12pt" fo:letter-spacing="normal" fo:language="ru" fo:country="RU" fo:font-style="normal" fo:font-weight="normal" officeooo:paragraph-rsid="0093edae" fo:background-color="transparent" style:font-size-asian="12pt" style:font-name-complex="Times New Roman1" style:font-size-complex="12pt"/>
    </style:style>
    <style:style style:name="P78" style:family="paragraph" style:parent-style-name="Standard">
      <style:paragraph-properties fo:margin-right="0cm" fo:line-height="100%" fo:text-align="center" style:justify-single-word="false" fo:text-indent="0.06cm" style:auto-text-indent="false"/>
      <style:text-properties fo:color="#000000" loext:opacity="100%" style:font-name="Times New Roman1" fo:font-size="12pt" fo:font-weight="bold" officeooo:rsid="008586a1" officeooo:paragraph-rsid="00a06735" fo:background-color="transparent" style:font-size-asian="12pt" style:font-weight-asian="bold" style:font-name-complex="Times New Roman1" style:font-size-complex="12pt" style:font-weight-complex="bold"/>
    </style:style>
    <style:style style:name="P79" style:family="paragraph" style:parent-style-name="Standard">
      <style:paragraph-properties fo:margin-left="0cm" fo:margin-right="0cm" fo:text-align="justify" style:justify-single-word="false" fo:orphans="2" fo:widows="2" fo:text-indent="0cm" style:auto-text-indent="false"/>
      <style:text-properties fo:font-variant="normal" fo:text-transform="none" fo:color="#000000" loext:opacity="100%" style:font-name="Times New Roman1" fo:font-size="12pt" fo:letter-spacing="normal" officeooo:paragraph-rsid="00a06735" fo:background-color="transparent" style:font-size-asian="12pt" style:font-size-complex="12pt"/>
    </style:style>
    <style:style style:name="P80" style:family="paragraph" style:parent-style-name="Основной_20_текст_20_с_20_отступом_20_3">
      <style:paragraph-properties fo:margin-left="0.083cm" fo:margin-right="0cm" fo:margin-top="0cm" fo:margin-bottom="0cm" style:contextual-spacing="false" fo:line-height="100%" fo:text-align="center" style:justify-single-word="false"/>
      <style:text-properties fo:font-variant="normal" fo:text-transform="none" fo:color="#000000" loext:opacity="100%" style:font-name="Times New Roman1" fo:font-size="12pt" fo:letter-spacing="normal" fo:language="ru" fo:country="RU" fo:font-style="normal" fo:font-weight="normal" officeooo:rsid="009d5830" officeooo:paragraph-rsid="00a06735" fo:background-color="transparent" style:font-size-asian="12pt" style:font-name-complex="Times New Roman1" style:font-size-complex="12pt"/>
    </style:style>
    <style:style style:name="P81" style:family="paragraph" style:parent-style-name="Standard">
      <style:paragraph-properties fo:margin-top="0cm" fo:margin-bottom="0cm" style:contextual-spacing="false" fo:line-height="100%" fo:text-align="justify" style:justify-single-word="false"/>
      <style:text-properties fo:font-variant="normal" fo:text-transform="none" fo:color="#000000" loext:opacity="100%" style:font-name="Times New Roman1" fo:font-size="12pt" fo:letter-spacing="normal" fo:font-style="normal" fo:font-weight="bold" officeooo:rsid="0084ab74" officeooo:paragraph-rsid="00a06735" fo:background-color="transparent" style:font-size-asian="12pt" style:font-weight-asian="bold" style:font-name-complex="Times New Roman1" style:font-size-complex="12pt" style:font-weight-complex="bold"/>
    </style:style>
    <style:style style:name="P82" style:family="paragraph" style:parent-style-name="Standard">
      <style:paragraph-properties fo:margin-top="0.106cm" fo:margin-bottom="0cm" style:contextual-spacing="false" fo:line-height="100%" fo:text-align="justify" style:justify-single-word="false"/>
      <style:text-properties fo:color="#000000" loext:opacity="100%" style:font-name="Times New Roman1" fo:font-size="12pt" style:text-underline-style="none" fo:font-weight="bold" officeooo:paragraph-rsid="00a06735" style:font-size-asian="12pt" style:font-weight-asian="bold" style:font-name-complex="Times New Roman1" style:font-size-complex="12pt"/>
    </style:style>
    <style:style style:name="P83" style:family="paragraph" style:parent-style-name="Standard">
      <style:paragraph-properties fo:margin-top="0.106cm" fo:margin-bottom="0.106cm" style:contextual-spacing="false" fo:line-height="100%" fo:text-align="justify" style:justify-single-word="false"/>
      <style:text-properties fo:color="#000000" loext:opacity="100%" style:font-name="Times New Roman1" fo:font-size="12pt" style:text-underline-style="none" fo:font-weight="bold" officeooo:paragraph-rsid="00a06735" style:font-size-asian="12pt" style:font-weight-asian="bold" style:font-name-complex="Times New Roman1" style:font-size-complex="12pt"/>
    </style:style>
    <style:style style:name="P84" style:family="paragraph" style:parent-style-name="Standard">
      <style:paragraph-properties fo:line-height="100%" fo:text-align="justify" style:justify-single-word="false" style:snap-to-layout-grid="false"/>
      <style:text-properties fo:color="#000000" loext:opacity="100%" style:font-name="Times New Roman1" fo:font-size="12pt" style:text-underline-style="none" fo:font-weight="bold" officeooo:paragraph-rsid="00a06735" style:font-size-asian="12pt" style:font-weight-asian="bold" style:font-name-complex="Times New Roman1" style:font-size-complex="12pt"/>
    </style:style>
    <style:style style:name="P85" style:family="paragraph" style:parent-style-name="Standard">
      <style:paragraph-properties fo:margin-top="0.106cm" fo:margin-bottom="0.106cm" style:contextual-spacing="false" fo:line-height="100%"/>
      <style:text-properties fo:color="#000000" loext:opacity="100%" style:font-name="Times New Roman1" fo:font-size="12pt" style:text-underline-style="none" officeooo:paragraph-rsid="00a06735" style:font-size-asian="12pt" style:font-name-complex="Times New Roman1" style:font-size-complex="12pt"/>
    </style:style>
    <style:style style:name="P86" style:family="paragraph" style:parent-style-name="Standard">
      <style:paragraph-properties fo:margin-top="0.106cm" fo:margin-bottom="0.106cm" style:contextual-spacing="false" fo:line-height="100%" fo:text-align="justify" style:justify-single-word="false" style:snap-to-layout-grid="false"/>
      <style:text-properties fo:color="#000000" loext:opacity="100%" style:font-name="Times New Roman1" fo:font-size="12pt" style:text-underline-style="none" officeooo:paragraph-rsid="00a06735" fo:background-color="#ffffff" style:font-size-asian="12pt" style:font-name-complex="Times New Roman1" style:font-size-complex="12pt"/>
    </style:style>
    <style:style style:name="P87" style:family="paragraph" style:parent-style-name="Standard">
      <style:paragraph-properties fo:margin-top="0.106cm" fo:margin-bottom="0.106cm" style:contextual-spacing="false" fo:line-height="100%" fo:text-align="justify" style:justify-single-word="false"/>
      <style:text-properties fo:color="#000000" loext:opacity="100%" style:font-name="Times New Roman1" fo:font-size="12pt" style:text-underline-style="none" officeooo:paragraph-rsid="00a06735" fo:background-color="#ffffff" style:font-size-asian="12pt" style:font-name-complex="Times New Roman1" style:font-size-complex="12pt"/>
    </style:style>
    <style:style style:name="P88" style:family="paragraph" style:parent-style-name="Text_20_body">
      <style:paragraph-properties fo:margin-top="0.106cm" fo:margin-bottom="0.106cm" style:contextual-spacing="false" fo:line-height="100%"/>
      <style:text-properties fo:color="#000000" loext:opacity="100%" style:font-name="Times New Roman1" fo:font-size="12pt" style:text-underline-style="none" officeooo:paragraph-rsid="00a06735" fo:background-color="#ffffff" style:font-size-asian="12pt" style:font-name-complex="Times New Roman1" style:font-size-complex="12pt"/>
    </style:style>
    <style:style style:name="P89" style:family="paragraph" style:parent-style-name="Standard">
      <style:paragraph-properties fo:margin-top="0.106cm" fo:margin-bottom="0.106cm" style:contextual-spacing="false" fo:line-height="100%"/>
      <style:text-properties fo:color="#000000" loext:opacity="100%" style:font-name="Times New Roman1" fo:font-size="12pt" style:text-underline-style="none" officeooo:paragraph-rsid="00a06735" fo:background-color="#ffffff" style:font-size-asian="12pt" style:font-name-complex="Times New Roman1" style:font-size-complex="12pt"/>
    </style:style>
    <style:style style:name="P90" style:family="paragraph" style:parent-style-name="Standard">
      <style:paragraph-properties fo:margin-top="0.106cm" fo:margin-bottom="0.106cm" style:contextual-spacing="false" fo:line-height="100%" fo:text-align="justify" style:justify-single-word="false"/>
      <style:text-properties fo:color="#000000" loext:opacity="100%" style:font-name="Times New Roman1" fo:font-size="12pt" style:text-underline-style="none" officeooo:paragraph-rsid="00a06735" style:font-size-asian="12pt" style:font-name-complex="Times New Roman1" style:font-size-complex="12pt"/>
    </style:style>
    <style:style style:name="P91" style:family="paragraph" style:parent-style-name="Text_20_body">
      <style:paragraph-properties fo:margin-top="0.106cm" fo:margin-bottom="0.106cm" style:contextual-spacing="false" fo:line-height="100%" fo:text-align="justify" style:justify-single-word="false"/>
      <style:text-properties fo:color="#000000" loext:opacity="100%" style:font-name="Times New Roman1" fo:font-size="12pt" style:text-underline-style="none" officeooo:paragraph-rsid="00a06735" fo:background-color="#ffffff" style:font-size-asian="12pt" style:font-name-complex="Times New Roman1" style:font-size-complex="12pt"/>
    </style:style>
    <style:style style:name="P92" style:family="paragraph" style:parent-style-name="Text_20_body">
      <style:paragraph-properties fo:margin-top="0.106cm" fo:margin-bottom="0.106cm" style:contextual-spacing="false" fo:line-height="100%" fo:text-align="justify" style:justify-single-word="false" style:snap-to-layout-grid="false"/>
      <style:text-properties fo:color="#000000" loext:opacity="100%" style:font-name="Times New Roman1" fo:font-size="12pt" style:text-underline-style="none" officeooo:paragraph-rsid="00a06735" fo:background-color="#ffffff" style:font-size-asian="12pt" style:font-name-complex="Times New Roman1" style:font-size-complex="12pt"/>
    </style:style>
    <style:style style:name="P93" style:family="paragraph" style:parent-style-name="Standard">
      <style:paragraph-properties fo:margin-top="0.106cm" fo:margin-bottom="0.106cm" style:contextual-spacing="false" fo:line-height="100%" fo:text-align="justify" style:justify-single-word="false"/>
      <style:text-properties fo:color="#000000" loext:opacity="100%" style:font-name="Times New Roman1" fo:font-size="12pt" style:text-underline-style="none" officeooo:paragraph-rsid="00a06735" style:font-size-asian="12pt" style:font-size-complex="12pt"/>
    </style:style>
    <style:style style:name="P94" style:family="paragraph" style:parent-style-name="Text_20_body">
      <style:paragraph-properties fo:margin-top="0.106cm" fo:margin-bottom="0.106cm" style:contextual-spacing="false" fo:line-height="100%" fo:text-align="justify" style:justify-single-word="false"/>
      <style:text-properties officeooo:paragraph-rsid="00a06735"/>
    </style:style>
    <style:style style:name="P95" style:family="paragraph" style:parent-style-name="Text_20_body">
      <style:paragraph-properties fo:margin-top="0.106cm" fo:margin-bottom="0cm" style:contextual-spacing="false" fo:line-height="100%" fo:text-align="justify" style:justify-single-word="false"/>
      <style:text-properties fo:color="#000000" loext:opacity="100%" style:font-name="Times New Roman1" fo:font-size="12pt" fo:language="en" fo:country="US" style:text-underline-style="none" officeooo:paragraph-rsid="00a06735" fo:background-color="#ffffff" style:font-size-asian="12pt" style:font-name-complex="Times New Roman1" style:font-size-complex="12pt"/>
    </style:style>
    <style:style style:name="P96" style:family="paragraph" style:parent-style-name="Standard">
      <style:paragraph-properties fo:margin-top="0.106cm" fo:margin-bottom="0.106cm" style:contextual-spacing="false" fo:line-height="100%" fo:text-align="justify" style:justify-single-word="false"/>
      <style:text-properties fo:color="#000000" loext:opacity="100%" style:font-name="Times New Roman1" fo:font-size="12pt" style:text-underline-style="none" officeooo:paragraph-rsid="00a06735" fo:background-color="#ffffff" style:font-size-asian="12pt" style:font-size-complex="12pt"/>
    </style:style>
    <style:style style:name="P97" style:family="paragraph" style:parent-style-name="Text_20_body">
      <style:paragraph-properties fo:margin-top="0.106cm" fo:margin-bottom="0cm" style:contextual-spacing="false" fo:line-height="100%" fo:text-align="justify" style:justify-single-word="false"/>
      <style:text-properties fo:color="#000000" loext:opacity="100%" style:font-name="Times New Roman1" fo:font-size="12pt" style:text-underline-style="none" officeooo:paragraph-rsid="00a06735" fo:background-color="#ffffff" style:font-size-asian="12pt" style:font-name-complex="Times New Roman1" style:font-size-complex="12pt"/>
    </style:style>
    <style:style style:name="P98" style:family="paragraph" style:parent-style-name="Standard">
      <style:paragraph-properties fo:margin-top="0.106cm" fo:margin-bottom="0cm" style:contextual-spacing="false" fo:line-height="100%" fo:text-align="justify" style:justify-single-word="false"/>
      <style:text-properties fo:color="#000000" loext:opacity="100%" style:font-name="Times New Roman1" fo:font-size="12pt" style:text-underline-style="none" officeooo:paragraph-rsid="00a06735" fo:background-color="#ffffff" style:font-size-asian="12pt" style:font-name-complex="Times New Roman1" style:font-size-complex="12pt"/>
    </style:style>
    <style:style style:name="P99" style:family="paragraph" style:parent-style-name="Standard">
      <style:paragraph-properties fo:margin-top="0.106cm" fo:margin-bottom="0cm" style:contextual-spacing="false" fo:line-height="100%"/>
      <style:text-properties fo:color="#000000" loext:opacity="100%" style:font-name="Times New Roman1" fo:font-size="12pt" style:text-underline-style="none" officeooo:paragraph-rsid="00a06735" style:font-size-asian="12pt" style:font-size-complex="12pt"/>
    </style:style>
    <style:style style:name="P100" style:family="paragraph" style:parent-style-name="Standard">
      <style:paragraph-properties fo:line-height="100%" fo:text-align="justify" style:justify-single-word="false" style:snap-to-layout-grid="false"/>
      <style:text-properties fo:color="#000000" loext:opacity="100%" style:font-name="Times New Roman1" fo:font-size="12pt" fo:font-weight="bold" officeooo:rsid="0086f152" officeooo:paragraph-rsid="00a06735" fo:background-color="transparent" style:font-size-asian="12pt" style:font-weight-asian="bold" style:font-name-complex="Times New Roman1" style:font-size-complex="12pt" style:font-weight-complex="bold"/>
    </style:style>
    <style:style style:name="P101" style:family="paragraph" style:parent-style-name="Standard">
      <style:paragraph-properties fo:margin-top="0.106cm" fo:margin-bottom="0.106cm" style:contextual-spacing="false" fo:line-height="100%" fo:text-align="justify" style:justify-single-word="false"/>
      <style:text-properties fo:font-variant="normal" fo:text-transform="none" fo:color="#000000" loext:opacity="100%" style:font-name="Times New Roman1" fo:font-size="12pt" fo:letter-spacing="normal" fo:font-style="normal" fo:font-weight="bold" officeooo:paragraph-rsid="00a06735" fo:background-color="transparent" style:font-size-asian="12pt" style:font-weight-asian="bold" style:font-name-complex="Times New Roman1" style:font-size-complex="12pt" style:font-weight-complex="bold"/>
    </style:style>
    <style:style style:name="P102" style:family="paragraph" style:parent-style-name="Standard">
      <style:paragraph-properties fo:line-height="100%" fo:text-align="justify" style:justify-single-word="false" style:snap-to-layout-grid="false"/>
      <style:text-properties fo:color="#000000" loext:opacity="100%" style:font-name="Times New Roman1" fo:font-size="12pt" fo:font-weight="bold" officeooo:paragraph-rsid="00a06735" fo:background-color="transparent" style:font-size-asian="12pt" style:font-weight-asian="bold" style:font-name-complex="Times New Roman1" style:font-size-complex="12pt"/>
    </style:style>
    <style:style style:name="P103" style:family="paragraph" style:parent-style-name="Standard">
      <style:paragraph-properties fo:margin-top="0.106cm" fo:margin-bottom="0.106cm" style:contextual-spacing="false" fo:line-height="100%" fo:text-align="center" style:justify-single-word="false"/>
      <style:text-properties fo:font-variant="normal" fo:text-transform="none" fo:color="#000000" loext:opacity="100%" style:font-name="Times New Roman1" fo:font-size="12pt" fo:letter-spacing="normal" fo:font-style="normal" fo:font-weight="normal" officeooo:rsid="00ade803" officeooo:paragraph-rsid="00a06735" fo:background-color="transparent" style:font-size-asian="12pt" style:font-name-complex="Times New Roman1" style:font-size-complex="12pt"/>
    </style:style>
    <style:style style:name="P104" style:family="paragraph" style:parent-style-name="Standard">
      <style:paragraph-properties fo:line-height="100%" fo:text-align="justify" style:justify-single-word="false" style:snap-to-layout-grid="false"/>
      <style:text-properties fo:color="#000000" loext:opacity="100%" style:font-name="Times New Roman1" fo:font-size="12pt" fo:font-weight="bold" officeooo:rsid="0086f152" officeooo:paragraph-rsid="00a06735" style:font-size-asian="12pt" style:font-weight-asian="bold" style:font-name-complex="Times New Roman1" style:font-size-complex="12pt"/>
    </style:style>
    <style:style style:name="P105" style:family="paragraph" style:parent-style-name="Standard">
      <style:paragraph-properties fo:margin-top="0.106cm" fo:margin-bottom="0.106cm" style:contextual-spacing="false" fo:line-height="100%" fo:text-align="justify" style:justify-single-word="false"/>
      <style:text-properties fo:font-variant="normal" fo:text-transform="none" fo:color="#000000" loext:opacity="100%" style:font-name="Times New Roman1" fo:font-size="12pt" fo:letter-spacing="normal" fo:font-style="normal" fo:font-weight="bold" officeooo:paragraph-rsid="00a06735" style:font-size-asian="12pt" style:font-weight-asian="bold" style:font-name-complex="Times New Roman1" style:font-size-complex="12pt" style:font-weight-complex="bold"/>
    </style:style>
    <style:style style:name="P106" style:family="paragraph" style:parent-style-name="Standard">
      <style:paragraph-properties fo:margin-top="0cm" fo:margin-bottom="0cm" style:contextual-spacing="false" fo:line-height="100%" fo:text-align="justify" style:justify-single-word="false"/>
      <style:text-properties fo:font-weight="normal" officeooo:rsid="00b20a9e" officeooo:paragraph-rsid="00a06735" fo:background-color="transparent"/>
    </style:style>
    <style:style style:name="P107" style:family="paragraph" style:parent-style-name="Standard">
      <style:paragraph-properties fo:margin-top="0cm" fo:margin-bottom="0cm" style:contextual-spacing="false" fo:line-height="100%" fo:text-align="justify" style:justify-single-word="false"/>
      <style:text-properties fo:font-variant="normal" fo:text-transform="none" fo:color="#000000" loext:opacity="100%" style:font-name="Times New Roman1" fo:font-size="12pt" fo:letter-spacing="normal" fo:font-style="normal" fo:font-weight="normal" officeooo:rsid="00b20a9e" officeooo:paragraph-rsid="00a06735" fo:background-color="transparent" style:font-size-asian="12pt" style:font-size-complex="12pt"/>
    </style:style>
    <style:style style:name="P108" style:family="paragraph" style:parent-style-name="Standard">
      <style:paragraph-properties fo:margin-top="0cm" fo:margin-bottom="0cm" style:contextual-spacing="false" fo:line-height="100%" fo:text-align="justify" style:justify-single-word="false"/>
      <style:text-properties fo:font-variant="normal" fo:text-transform="none" fo:color="#22272f" loext:opacity="100%" style:font-name="PT Serif" fo:font-size="11.25pt" fo:letter-spacing="normal" fo:font-style="normal" fo:font-weight="normal" officeooo:rsid="00b20a9e" officeooo:paragraph-rsid="00a06735" fo:background-color="transparent" style:font-size-asian="12pt" style:font-size-complex="12pt"/>
    </style:style>
    <style:style style:name="P109" style:family="paragraph" style:parent-style-name="Text_20_body">
      <style:paragraph-properties fo:margin-top="0cm" fo:margin-bottom="0cm" style:contextual-spacing="false" fo:line-height="100%" fo:text-align="justify" style:justify-single-word="false"/>
      <style:text-properties fo:font-variant="normal" fo:text-transform="none" fo:color="#000000" loext:opacity="100%" style:font-name="Times New Roman1" fo:font-size="12pt" fo:letter-spacing="normal" fo:font-style="normal" fo:font-weight="normal" officeooo:rsid="00b20a9e" officeooo:paragraph-rsid="00a06735" fo:background-color="transparent" style:font-size-asian="12pt" style:font-size-complex="12pt"/>
    </style:style>
    <style:style style:name="P110" style:family="paragraph" style:parent-style-name="Text_20_body">
      <style:paragraph-properties fo:margin-top="0cm" fo:margin-bottom="0cm" style:contextual-spacing="false" fo:line-height="100%" fo:text-align="justify" style:justify-single-word="false"/>
      <style:text-properties fo:font-variant="normal" fo:text-transform="none" fo:color="#22272f" loext:opacity="100%" style:font-name="PT Serif" fo:font-size="11.25pt" fo:letter-spacing="normal" fo:font-style="normal" fo:font-weight="normal" officeooo:rsid="00b20a9e" officeooo:paragraph-rsid="00a06735" fo:background-color="transparent" style:font-size-asian="12pt" style:font-size-complex="12pt"/>
    </style:style>
    <style:style style:name="P111" style:family="paragraph" style:parent-style-name="Standard">
      <style:paragraph-properties fo:line-height="100%" fo:text-align="justify" style:justify-single-word="false" style:snap-to-layout-grid="false"/>
      <style:text-properties fo:color="#000000" loext:opacity="100%" style:font-name="Times New Roman1" fo:font-size="12pt" fo:font-weight="bold" officeooo:rsid="0087d76b" officeooo:paragraph-rsid="00a22d66" style:font-size-asian="12pt" style:font-weight-asian="bold" style:font-name-complex="Times New Roman1" style:font-size-complex="12pt"/>
    </style:style>
    <style:style style:name="P112" style:family="paragraph" style:parent-style-name="Standard">
      <style:paragraph-properties fo:margin-top="0.106cm" fo:margin-bottom="0.106cm" style:contextual-spacing="false" fo:line-height="100%" fo:text-align="justify" style:justify-single-word="false"/>
      <style:text-properties fo:font-variant="normal" fo:text-transform="none" fo:color="#000000" loext:opacity="100%" style:font-name="Times New Roman1" fo:font-size="12pt" fo:letter-spacing="normal" fo:font-style="normal" fo:font-weight="bold" officeooo:paragraph-rsid="00a22d66" style:font-size-asian="12pt" style:font-weight-asian="bold" style:font-name-complex="Times New Roman1" style:font-size-complex="12pt" style:font-weight-complex="bold"/>
    </style:style>
    <style:style style:name="P113" style:family="paragraph" style:parent-style-name="Standard">
      <style:paragraph-properties fo:line-height="100%" fo:text-align="justify" style:justify-single-word="false" style:snap-to-layout-grid="false"/>
      <style:text-properties fo:color="#000000" loext:opacity="100%" style:font-name="Times New Roman1" fo:font-size="12pt" fo:font-weight="bold" officeooo:paragraph-rsid="00a22d66" style:font-size-asian="12pt" style:font-weight-asian="bold" style:font-name-complex="Times New Roman1" style:font-size-complex="12pt"/>
    </style:style>
    <style:style style:name="P114" style:family="paragraph" style:parent-style-name="Standard">
      <style:paragraph-properties fo:margin-top="0.106cm" fo:margin-bottom="0.106cm" style:contextual-spacing="false" fo:line-height="100%" fo:text-align="center" style:justify-single-word="false"/>
      <style:text-properties fo:font-variant="normal" fo:text-transform="none" fo:color="#000000" loext:opacity="100%" style:font-name="Times New Roman1" fo:font-size="12pt" fo:letter-spacing="normal" fo:font-style="normal" fo:font-weight="normal" officeooo:paragraph-rsid="00a22d66" style:font-size-asian="12pt" style:font-name-complex="Times New Roman1" style:font-size-complex="12pt"/>
    </style:style>
    <style:style style:name="P115" style:family="paragraph" style:parent-style-name="Standard">
      <style:paragraph-properties fo:margin-top="0.106cm" fo:margin-bottom="0.106cm" style:contextual-spacing="false" fo:line-height="100%" fo:text-align="center" style:justify-single-word="false"/>
      <style:text-properties fo:font-variant="normal" fo:text-transform="none" fo:color="#000000" loext:opacity="100%" style:font-name="Times New Roman1" fo:font-size="12pt" fo:letter-spacing="normal" fo:font-style="normal" fo:font-weight="normal" officeooo:rsid="0095ba53" officeooo:paragraph-rsid="00a22d66" fo:background-color="transparent" style:font-size-asian="12pt" style:font-name-complex="Times New Roman1" style:font-size-complex="12pt"/>
    </style:style>
    <style:style style:name="P116" style:family="paragraph" style:parent-style-name="Standard">
      <style:paragraph-properties fo:line-height="100%" fo:text-align="justify" style:justify-single-word="false" style:snap-to-layout-grid="false"/>
      <style:text-properties fo:color="#000000" loext:opacity="100%" style:font-name="Times New Roman1" fo:font-size="12pt" fo:font-weight="bold" officeooo:rsid="0087d76b" officeooo:paragraph-rsid="00a22d66" fo:background-color="transparent" style:font-size-asian="12pt" style:font-weight-asian="bold" style:font-name-complex="Times New Roman1" style:font-size-complex="12pt"/>
    </style:style>
    <style:style style:name="P117" style:family="paragraph" style:parent-style-name="Standard">
      <style:paragraph-properties fo:margin-top="0.106cm" fo:margin-bottom="0.106cm" style:contextual-spacing="false" fo:line-height="100%" fo:text-align="justify" style:justify-single-word="false"/>
      <style:text-properties fo:font-variant="normal" fo:text-transform="none" fo:color="#000000" loext:opacity="100%" style:font-name="Times New Roman1" fo:font-size="12pt" fo:letter-spacing="normal" fo:font-style="normal" fo:font-weight="bold" officeooo:paragraph-rsid="00a22d66" fo:background-color="transparent" style:font-size-asian="12pt" style:font-weight-asian="bold" style:font-name-complex="Times New Roman1" style:font-size-complex="12pt" style:font-weight-complex="bold"/>
    </style:style>
    <style:style style:name="P118" style:family="paragraph" style:parent-style-name="Standard">
      <style:paragraph-properties fo:line-height="100%" fo:text-align="justify" style:justify-single-word="false" style:snap-to-layout-grid="false"/>
      <style:text-properties fo:font-variant="normal" fo:text-transform="none" fo:color="#000000" loext:opacity="100%" style:font-name="Times New Roman1" fo:font-size="12pt" fo:letter-spacing="normal" fo:font-style="normal" fo:font-weight="normal" officeooo:rsid="00b10604" officeooo:paragraph-rsid="00a22d66" fo:background-color="transparent" style:font-size-asian="12pt" style:font-weight-asian="bold" style:font-name-complex="Times New Roman1" style:font-size-complex="12pt"/>
    </style:style>
    <style:style style:name="P119" style:family="paragraph" style:parent-style-name="Standard">
      <style:paragraph-properties fo:line-height="100%" fo:text-align="end" style:justify-single-word="false" fo:break-before="page" style:snap-to-layout-grid="false"/>
      <style:text-properties fo:font-variant="normal" fo:text-transform="none" fo:color="#000000" loext:opacity="100%" style:font-name="Times New Roman1" fo:font-size="12pt" fo:letter-spacing="normal" fo:font-style="normal" fo:font-weight="normal" officeooo:rsid="00a5abaa" officeooo:paragraph-rsid="00a5abaa" fo:background-color="transparent" style:font-size-asian="12pt" style:font-weight-asian="bold" style:font-name-complex="Times New Roman1" style:font-size-complex="12pt"/>
    </style:style>
    <style:style style:name="P120" style:family="paragraph" style:parent-style-name="Standard">
      <style:paragraph-properties fo:line-height="100%" fo:text-align="center" style:justify-single-word="false" style:snap-to-layout-grid="false"/>
      <style:text-properties fo:font-variant="normal" fo:text-transform="none" fo:color="#000000" loext:opacity="100%" style:font-name="Times New Roman1" fo:font-size="12pt" fo:letter-spacing="normal" fo:font-style="normal" fo:font-weight="bold" officeooo:rsid="00a5abaa" officeooo:paragraph-rsid="00a5abaa" fo:background-color="transparent" style:font-size-asian="12pt" style:font-weight-asian="bold" style:font-name-complex="Times New Roman1" style:font-size-complex="12pt" style:font-weight-complex="bold"/>
    </style:style>
    <style:style style:name="P121" style:family="paragraph" style:parent-style-name="First_20_line_20_indent">
      <style:paragraph-properties fo:text-align="center" style:justify-single-word="false"/>
      <style:text-properties fo:color="#000000" loext:opacity="100%" style:font-name="Times New Roman1" fo:font-size="12pt" fo:font-weight="normal" officeooo:paragraph-rsid="00a5cd09" fo:background-color="#ffffff" style:font-size-asian="12pt" style:font-weight-asian="normal" style:font-size-complex="12pt" style:font-weight-complex="normal"/>
    </style:style>
    <style:style style:name="P122" style:family="paragraph" style:parent-style-name="First_20_line_20_indent">
      <style:paragraph-properties fo:text-align="justify" style:justify-single-word="false"/>
      <style:text-properties fo:color="#000000" loext:opacity="100%" style:font-name="Times New Roman1" fo:font-size="12pt" fo:font-weight="normal" officeooo:paragraph-rsid="00a5cd09" fo:background-color="#ffffff" style:font-size-asian="12pt" style:font-weight-asian="normal" style:font-size-complex="12pt" style:font-weight-complex="normal"/>
    </style:style>
    <style:style style:name="P123" style:family="paragraph" style:parent-style-name="First_20_line_20_indent">
      <style:paragraph-properties fo:text-align="justify" style:justify-single-word="false"/>
      <style:text-properties fo:color="#000000" loext:opacity="100%" style:font-name="Times New Roman1" fo:font-size="12pt" fo:font-weight="normal" officeooo:rsid="0083cf6c" officeooo:paragraph-rsid="00a5cd09" fo:background-color="#ffffff" style:font-size-asian="12pt" style:font-weight-asian="normal" style:font-size-complex="12pt" style:font-weight-complex="normal"/>
    </style:style>
    <style:style style:name="P124" style:family="paragraph" style:parent-style-name="First_20_line_20_indent">
      <style:paragraph-properties fo:text-align="justify" style:justify-single-word="false"/>
      <style:text-properties fo:color="#000000" loext:opacity="100%" style:font-name="Times New Roman1" fo:font-size="12pt" fo:font-style="normal" fo:font-weight="normal" officeooo:rsid="0083cf6c" officeooo:paragraph-rsid="00a5cd09" fo:background-color="#ffffff" style:font-size-asian="12pt" style:font-style-asian="normal" style:font-weight-asian="normal" style:font-size-complex="12pt" style:font-style-complex="normal" style:font-weight-complex="normal"/>
    </style:style>
    <style:style style:name="P125" style:family="paragraph" style:parent-style-name="First_20_line_20_indent">
      <style:paragraph-properties fo:text-align="justify" style:justify-single-word="false"/>
      <style:text-properties fo:color="#000000" loext:opacity="100%" style:font-name="Times New Roman1" fo:font-size="12pt" fo:font-style="normal" fo:font-weight="normal" officeooo:rsid="00849cb6" officeooo:paragraph-rsid="00a5cd09" fo:background-color="#ffffff" style:font-size-asian="12pt" style:font-style-asian="normal" style:font-weight-asian="normal" style:font-size-complex="12pt" style:font-style-complex="normal" style:font-weight-complex="normal"/>
    </style:style>
    <style:style style:name="P126" style:family="paragraph" style:parent-style-name="First_20_line_20_indent">
      <style:paragraph-properties fo:text-align="center" style:justify-single-word="false"/>
      <style:text-properties fo:color="#000000" loext:opacity="100%" style:font-name="Times New Roman1" fo:font-size="12pt" fo:font-style="normal" fo:font-weight="normal" officeooo:rsid="00849cb6" officeooo:paragraph-rsid="00a5cd09" fo:background-color="#ffffff" style:font-size-asian="12pt" style:font-style-asian="normal" style:font-weight-asian="normal" style:font-size-complex="12pt" style:font-style-complex="normal" style:font-weight-complex="normal"/>
    </style:style>
    <style:style style:name="P127" style:family="paragraph" style:parent-style-name="First_20_line_20_indent">
      <style:paragraph-properties fo:text-align="justify" style:justify-single-word="false"/>
      <style:text-properties fo:color="#000000" loext:opacity="100%" style:font-name="Times New Roman1" fo:font-size="12pt" fo:font-style="normal" fo:font-weight="normal" officeooo:rsid="0084d213" officeooo:paragraph-rsid="00a5cd09" fo:background-color="#ffffff" style:font-size-asian="12pt" style:font-style-asian="normal" style:font-weight-asian="normal" style:font-size-complex="12pt" style:font-style-complex="normal" style:font-weight-complex="normal"/>
    </style:style>
    <style:style style:name="P128" style:family="paragraph" style:parent-style-name="First_20_line_20_indent">
      <style:paragraph-properties fo:text-align="justify" style:justify-single-word="false"/>
      <style:text-properties fo:color="#000000" loext:opacity="100%" style:font-name="Times New Roman1" fo:font-size="12pt" fo:font-style="normal" fo:font-weight="normal" officeooo:rsid="008538de" officeooo:paragraph-rsid="00a5cd09" fo:background-color="#ffffff" style:font-size-asian="12pt" style:font-style-asian="normal" style:font-weight-asian="normal" style:font-size-complex="12pt" style:font-style-complex="normal" style:font-weight-complex="normal"/>
    </style:style>
    <style:style style:name="P129" style:family="paragraph" style:parent-style-name="First_20_line_20_indent">
      <style:paragraph-properties fo:text-align="center" style:justify-single-word="false"/>
      <style:text-properties fo:color="#000000" loext:opacity="100%" style:font-name="Times New Roman1" fo:font-size="12pt" fo:font-style="normal" fo:font-weight="normal" officeooo:rsid="008538de" officeooo:paragraph-rsid="00a5cd09" fo:background-color="#ffffff" style:font-size-asian="12pt" style:font-style-asian="normal" style:font-weight-asian="normal" style:font-size-complex="12pt" style:font-style-complex="normal" style:font-weight-complex="normal"/>
    </style:style>
    <style:style style:name="P130" style:family="paragraph" style:parent-style-name="First_20_line_20_indent">
      <style:paragraph-properties fo:text-align="center" style:justify-single-word="false"/>
      <style:text-properties fo:color="#000000" loext:opacity="100%" style:font-name="Times New Roman1" fo:font-size="12pt" officeooo:paragraph-rsid="00a5cd09" fo:background-color="#ffffff" style:font-size-asian="12pt" style:font-size-complex="12pt"/>
    </style:style>
    <style:style style:name="P131" style:family="paragraph" style:parent-style-name="First_20_line_20_indent">
      <style:paragraph-properties fo:text-align="justify" style:justify-single-word="false"/>
      <style:text-properties fo:color="#000000" loext:opacity="100%" style:font-name="Times New Roman1" fo:font-size="12pt" fo:font-style="normal" fo:font-weight="normal" officeooo:rsid="008647a5" officeooo:paragraph-rsid="00a5cd09" fo:background-color="#ffffff" style:font-size-asian="12pt" style:font-style-asian="normal" style:font-weight-asian="normal" style:font-size-complex="12pt" style:font-style-complex="normal" style:font-weight-complex="normal"/>
    </style:style>
    <style:style style:name="P132" style:family="paragraph" style:parent-style-name="First_20_line_20_indent">
      <style:paragraph-properties fo:text-align="center" style:justify-single-word="false"/>
      <style:text-properties fo:color="#000000" loext:opacity="100%" style:font-name="Times New Roman1" fo:font-size="12pt" fo:font-style="normal" fo:font-weight="normal" officeooo:rsid="008647a5" officeooo:paragraph-rsid="00a5cd09" fo:background-color="#ffffff" style:font-size-asian="12pt" style:font-style-asian="normal" style:font-weight-asian="normal" style:font-size-complex="12pt" style:font-style-complex="normal" style:font-weight-complex="normal"/>
    </style:style>
    <style:style style:name="P133" style:family="paragraph" style:parent-style-name="First_20_line_20_indent">
      <style:paragraph-properties fo:margin-left="0cm" fo:text-align="justify" style:justify-single-word="false" fo:text-indent="0cm" style:auto-text-indent="false"/>
      <style:text-properties fo:color="#000000" loext:opacity="100%" style:font-name="Times New Roman1" fo:font-size="12pt" fo:font-style="normal" fo:font-weight="normal" officeooo:rsid="008647a5" officeooo:paragraph-rsid="00a5cd09" fo:background-color="#ffffff" style:font-size-asian="12pt" style:font-style-asian="normal" style:font-weight-asian="normal" style:font-size-complex="12pt" style:font-style-complex="normal" style:font-weight-complex="normal"/>
    </style:style>
    <style:style style:name="P134" style:family="paragraph" style:parent-style-name="First_20_line_20_indent">
      <style:paragraph-properties fo:margin-left="0cm" fo:text-align="center" style:justify-single-word="false" fo:text-indent="0cm" style:auto-text-indent="false"/>
      <style:text-properties fo:color="#000000" loext:opacity="100%" style:font-name="Times New Roman1" fo:font-size="12pt" fo:font-style="normal" fo:font-weight="normal" officeooo:rsid="008647a5" officeooo:paragraph-rsid="00a5cd09" fo:background-color="#ffffff" style:font-size-asian="12pt" style:font-style-asian="normal" style:font-weight-asian="normal" style:font-size-complex="12pt" style:font-style-complex="normal" style:font-weight-complex="normal"/>
    </style:style>
    <style:style style:name="P135" style:family="paragraph" style:parent-style-name="First_20_line_20_indent">
      <style:paragraph-properties fo:margin-left="0cm" fo:text-align="justify" style:justify-single-word="false" fo:text-indent="1.251cm" style:auto-text-indent="false"/>
      <style:text-properties fo:color="#000000" loext:opacity="100%" style:font-name="Times New Roman1" fo:font-size="12pt" fo:font-style="normal" fo:font-weight="normal" officeooo:rsid="008647a5" officeooo:paragraph-rsid="00a5cd09" fo:background-color="#ffffff" style:font-size-asian="12pt" style:font-style-asian="normal" style:font-weight-asian="normal" style:font-size-complex="12pt" style:font-style-complex="normal" style:font-weight-complex="normal"/>
    </style:style>
    <style:style style:name="P136" style:family="paragraph" style:parent-style-name="First_20_line_20_indent">
      <style:paragraph-properties fo:margin-left="0cm" fo:text-align="center" style:justify-single-word="false" fo:text-indent="1.251cm" style:auto-text-indent="false"/>
      <style:text-properties fo:color="#000000" loext:opacity="100%" style:font-name="Times New Roman1" fo:font-size="12pt" fo:font-style="normal" fo:font-weight="normal" officeooo:rsid="008647a5" officeooo:paragraph-rsid="00a5cd09" fo:background-color="#ffffff" style:font-size-asian="12pt" style:font-style-asian="normal" style:font-weight-asian="normal" style:font-size-complex="12pt" style:font-style-complex="normal" style:font-weight-complex="normal"/>
    </style:style>
    <style:style style:name="P137" style:family="paragraph" style:parent-style-name="First_20_line_20_indent">
      <style:text-properties fo:color="#000000" loext:opacity="100%" style:font-name="Times New Roman1" fo:font-size="12pt" officeooo:paragraph-rsid="00a5cd09" fo:background-color="#ffffff" style:font-size-asian="12pt" style:font-size-complex="12pt"/>
    </style:style>
    <style:style style:name="P138" style:family="paragraph" style:parent-style-name="First_20_line_20_indent">
      <style:text-properties fo:color="#000000" loext:opacity="100%" style:font-name="Times New Roman1" fo:font-size="12pt" fo:font-weight="normal" officeooo:paragraph-rsid="00a5cd09" fo:background-color="#ffffff" style:font-size-asian="12pt" style:font-weight-asian="normal" style:font-size-complex="12pt" style:font-weight-complex="normal"/>
    </style:style>
    <style:style style:name="P139" style:family="paragraph" style:parent-style-name="Standard">
      <style:paragraph-properties fo:line-height="100%" fo:text-align="center" style:justify-single-word="false" fo:orphans="0" fo:widows="0"/>
      <style:text-properties fo:color="#000000" loext:opacity="100%" style:font-name="Times New Roman1" fo:font-size="12pt" fo:font-weight="normal" officeooo:paragraph-rsid="00a5cd09" fo:background-color="#ffffff" style:font-size-asian="12pt" style:font-weight-asian="normal" style:font-size-complex="12pt" style:font-weight-complex="normal"/>
    </style:style>
    <style:style style:name="P140" style:family="paragraph" style:parent-style-name="Standard">
      <style:paragraph-properties fo:line-height="100%" fo:text-align="justify" style:justify-single-word="false" fo:orphans="0" fo:widows="0"/>
      <style:text-properties fo:color="#000000" loext:opacity="100%" style:font-name="Times New Roman1" fo:font-size="12pt" fo:font-weight="normal" officeooo:paragraph-rsid="00a5cd09" fo:background-color="#ffffff" style:font-size-asian="12pt" style:font-weight-asian="normal" style:font-size-complex="12pt" style:font-weight-complex="normal"/>
    </style:style>
    <style:style style:name="P141" style:family="paragraph" style:parent-style-name="Standard">
      <style:paragraph-properties fo:margin-left="0cm" fo:text-align="justify" style:justify-single-word="false" fo:text-indent="1.251cm" style:auto-text-indent="false"/>
      <style:text-properties fo:color="#000000" loext:opacity="100%" style:font-name="Times New Roman1" fo:font-size="12pt" fo:font-style="normal" fo:font-weight="normal" officeooo:rsid="008647a5" officeooo:paragraph-rsid="00a5cd09" fo:background-color="#ffffff" style:font-size-asian="12pt" style:font-style-asian="normal" style:font-weight-asian="normal" style:font-size-complex="12pt" style:font-style-complex="normal" style:font-weight-complex="normal"/>
    </style:style>
    <style:style style:name="P142" style:family="paragraph" style:parent-style-name="Standard">
      <style:paragraph-properties fo:margin-left="0cm" fo:text-align="justify" style:justify-single-word="false" fo:text-indent="0cm" style:auto-text-indent="false"/>
      <style:text-properties fo:color="#000000" loext:opacity="100%" style:font-name="Times New Roman1" fo:font-size="12pt" fo:font-style="normal" fo:font-weight="normal" officeooo:rsid="008647a5" officeooo:paragraph-rsid="00a5cd09" fo:background-color="#ffffff" style:font-size-asian="12pt" style:font-style-asian="normal" style:font-weight-asian="normal" style:font-size-complex="12pt" style:font-style-complex="normal" style:font-weight-complex="normal"/>
    </style:style>
    <style:style style:name="P143" style:family="paragraph" style:parent-style-name="Standard">
      <style:paragraph-properties fo:margin-left="0cm" fo:text-align="center" style:justify-single-word="false" fo:text-indent="1.251cm" style:auto-text-indent="false"/>
      <style:text-properties fo:color="#000000" loext:opacity="100%" style:font-name="Times New Roman1" fo:font-size="12pt" fo:font-style="normal" fo:font-weight="normal" officeooo:rsid="008647a5" officeooo:paragraph-rsid="00a5cd09" fo:background-color="#ffffff" style:font-size-asian="12pt" style:font-style-asian="normal" style:font-weight-asian="normal" style:font-size-complex="12pt" style:font-style-complex="normal" style:font-weight-complex="normal"/>
    </style:style>
    <style:style style:name="P144" style:family="paragraph" style:parent-style-name="Standard">
      <style:paragraph-properties fo:margin-left="0cm" fo:text-align="center" style:justify-single-word="false" fo:text-indent="0cm" style:auto-text-indent="false"/>
      <style:text-properties fo:color="#000000" loext:opacity="100%" style:font-name="Times New Roman1" fo:font-size="12pt" fo:font-style="normal" fo:font-weight="normal" officeooo:rsid="008647a5" officeooo:paragraph-rsid="00a5cd09" fo:background-color="#ffffff" style:font-size-asian="12pt" style:font-style-asian="normal" style:font-weight-asian="normal" style:font-size-complex="12pt" style:font-style-complex="normal" style:font-weight-complex="normal"/>
    </style:style>
    <style:style style:name="P145" style:family="paragraph" style:parent-style-name="Standard">
      <style:paragraph-properties fo:margin-left="0cm" fo:text-align="end" style:justify-single-word="false" fo:text-indent="1.251cm" style:auto-text-indent="false" fo:break-before="page"/>
      <style:text-properties fo:color="#000000" loext:opacity="100%" style:font-name="Times New Roman1" fo:font-size="12pt" fo:font-style="normal" fo:font-weight="normal" officeooo:rsid="00a76a4a" officeooo:paragraph-rsid="00a76a4a" fo:background-color="#ffffff" style:font-size-asian="12pt" style:font-style-asian="normal" style:font-weight-asian="normal" style:font-size-complex="12pt" style:font-style-complex="normal" style:font-weight-complex="normal"/>
    </style:style>
    <style:style style:name="P146" style:family="paragraph" style:parent-style-name="Standard">
      <style:paragraph-properties fo:margin-left="0cm" fo:text-align="center" style:justify-single-word="false" fo:text-indent="1.251cm" style:auto-text-indent="false"/>
      <style:text-properties fo:color="#000000" loext:opacity="100%" style:font-name="Times New Roman1" fo:font-size="12pt" fo:font-style="normal" fo:font-weight="bold" officeooo:rsid="00a76a4a" officeooo:paragraph-rsid="00a76a4a" fo:background-color="#ffffff" style:font-size-asian="12pt" style:font-style-asian="normal" style:font-weight-asian="bold" style:font-size-complex="12pt" style:font-style-complex="normal" style:font-weight-complex="bold"/>
    </style:style>
    <style:style style:name="P147" style:family="paragraph" style:parent-style-name="Standard">
      <style:paragraph-properties fo:margin-left="0cm" fo:text-align="center" style:justify-single-word="false" fo:text-indent="1.251cm" style:auto-text-indent="false"/>
      <style:text-properties fo:color="#000000" loext:opacity="100%" style:font-name="Times New Roman1" fo:font-size="12pt" fo:font-style="normal" fo:font-weight="normal" officeooo:rsid="00a76a4a" officeooo:paragraph-rsid="00a76a4a" fo:background-color="#ffffff" style:font-size-asian="12pt" style:font-style-asian="normal" style:font-weight-asian="normal" style:font-size-complex="12pt" style:font-style-complex="normal" style:font-weight-complex="normal"/>
    </style:style>
    <style:style style:name="P148" style:family="paragraph" style:parent-style-name="Standard">
      <style:paragraph-properties fo:margin-left="0cm" fo:text-align="justify" style:justify-single-word="false" fo:text-indent="1.251cm" style:auto-text-indent="false"/>
      <style:text-properties fo:color="#000000" loext:opacity="100%" style:font-name="Times New Roman1" fo:font-size="12pt" fo:font-style="normal" fo:font-weight="bold" officeooo:rsid="00a76a4a" officeooo:paragraph-rsid="00a76a4a" fo:background-color="#ffffff" style:font-size-asian="12pt" style:font-style-asian="normal" style:font-weight-asian="bold" style:font-size-complex="12pt" style:font-style-complex="normal" style:font-weight-complex="bold"/>
    </style:style>
    <style:style style:name="P149" style:family="paragraph" style:parent-style-name="Standard">
      <style:paragraph-properties fo:margin-left="0cm" fo:text-align="justify" style:justify-single-word="false" fo:text-indent="1.251cm" style:auto-text-indent="false"/>
      <style:text-properties fo:color="#000000" loext:opacity="100%" style:font-name="Times New Roman1" fo:font-size="12pt" fo:font-style="normal" fo:font-weight="normal" officeooo:rsid="00a76a4a" officeooo:paragraph-rsid="00a76a4a" fo:background-color="#ffffff" style:font-size-asian="12pt" style:font-style-asian="normal" style:font-weight-asian="normal" style:font-size-complex="12pt" style:font-style-complex="normal" style:font-weight-complex="normal"/>
    </style:style>
    <style:style style:name="P150" style:family="paragraph" style:parent-style-name="Standard">
      <style:paragraph-properties fo:margin-left="0cm" fo:text-align="start" style:justify-single-word="false" fo:text-indent="1.251cm" style:auto-text-indent="false"/>
      <style:text-properties fo:color="#000000" loext:opacity="100%" style:font-name="Times New Roman1" fo:font-size="12pt" fo:font-style="normal" fo:font-weight="bold" officeooo:rsid="00a76a4a" officeooo:paragraph-rsid="00a76a4a" fo:background-color="#ffffff" style:font-size-asian="12pt" style:font-style-asian="normal" style:font-weight-asian="bold" style:font-size-complex="12pt" style:font-style-complex="normal" style:font-weight-complex="bold"/>
    </style:style>
    <style:style style:name="P151" style:family="paragraph" style:parent-style-name="Standard">
      <style:paragraph-properties fo:margin-left="0cm" fo:text-align="justify" style:justify-single-word="false" fo:text-indent="1.251cm" style:auto-text-indent="false"/>
      <style:text-properties fo:color="#000000" loext:opacity="100%" style:font-name="Times New Roman1" fo:font-size="12pt" fo:font-style="normal" fo:font-weight="bold" officeooo:rsid="00a76a4a" officeooo:paragraph-rsid="00aadfcc" fo:background-color="#ffffff" style:font-size-asian="12pt" style:font-style-asian="normal" style:font-weight-asian="bold" style:font-size-complex="12pt" style:font-style-complex="normal" style:font-weight-complex="bold"/>
    </style:style>
    <style:style style:name="P152" style:family="paragraph" style:parent-style-name="Standard">
      <style:paragraph-properties fo:margin-left="0cm" fo:text-align="justify" style:justify-single-word="false" fo:text-indent="1.251cm" style:auto-text-indent="false"/>
      <style:text-properties fo:color="#000000" loext:opacity="100%" style:font-name="Times New Roman1" fo:font-size="12pt" fo:font-style="normal" fo:font-weight="normal" officeooo:rsid="00a76a4a" officeooo:paragraph-rsid="00aadfcc" fo:background-color="#ffffff" style:font-size-asian="12pt" style:font-style-asian="normal" style:font-weight-asian="normal" style:font-size-complex="12pt" style:font-style-complex="normal" style:font-weight-complex="normal"/>
    </style:style>
    <style:style style:name="P153" style:family="paragraph" style:parent-style-name="Standard">
      <style:paragraph-properties fo:margin-left="0cm" fo:text-align="center" style:justify-single-word="false" fo:text-indent="1.251cm" style:auto-text-indent="false"/>
      <style:text-properties fo:color="#000000" loext:opacity="100%" style:font-name="Times New Roman1" fo:font-size="12pt" fo:font-style="normal" fo:font-weight="normal" officeooo:rsid="00a76a4a" officeooo:paragraph-rsid="00aadfcc" fo:background-color="#ffffff" style:font-size-asian="12pt" style:font-style-asian="normal" style:font-weight-asian="normal" style:font-size-complex="12pt" style:font-style-complex="normal" style:font-weight-complex="normal"/>
    </style:style>
    <style:style style:name="P154" style:family="paragraph" style:parent-style-name="Standard">
      <style:paragraph-properties fo:margin-left="0cm" fo:text-align="justify" style:justify-single-word="false" fo:text-indent="1.251cm" style:auto-text-indent="false"/>
      <style:text-properties fo:color="#000000" loext:opacity="100%" style:font-name="Times New Roman1" fo:font-size="12pt" fo:font-style="normal" fo:font-weight="normal" officeooo:rsid="00a76a4a" officeooo:paragraph-rsid="00ab948f" fo:background-color="#ffffff" style:font-size-asian="12pt" style:font-style-asian="normal" style:font-weight-asian="normal" style:font-size-complex="12pt" style:font-style-complex="normal" style:font-weight-complex="normal"/>
    </style:style>
    <style:style style:name="P155" style:family="paragraph" style:parent-style-name="Standard">
      <style:paragraph-properties fo:margin-left="0cm" fo:text-align="justify" style:justify-single-word="false" fo:text-indent="1.251cm" style:auto-text-indent="false"/>
      <style:text-properties fo:color="#000000" loext:opacity="100%" style:font-name="Times New Roman1" fo:font-size="14pt" fo:font-style="normal" fo:font-weight="normal" officeooo:rsid="00a76a4a" officeooo:paragraph-rsid="00aadfcc" fo:background-color="#ffffff" style:font-size-asian="14pt" style:font-style-asian="normal" style:font-weight-asian="normal" style:font-size-complex="14pt" style:font-style-complex="normal" style:font-weight-complex="normal"/>
    </style:style>
    <style:style style:name="P156" style:family="paragraph" style:parent-style-name="Standard">
      <style:paragraph-properties fo:margin-left="0cm" fo:text-align="center" style:justify-single-word="false" fo:text-indent="1.251cm" style:auto-text-indent="false"/>
      <style:text-properties fo:color="#000000" loext:opacity="100%" style:font-name="Times New Roman1" fo:font-size="12pt" fo:font-style="normal" fo:font-weight="normal" officeooo:rsid="00ab948f" officeooo:paragraph-rsid="00ab948f" fo:background-color="#ffffff" style:font-size-asian="12pt" style:font-style-asian="normal" style:font-weight-asian="normal" style:font-size-complex="12pt" style:font-style-complex="normal" style:font-weight-complex="normal"/>
    </style:style>
    <style:style style:name="P157" style:family="paragraph" style:parent-style-name="Standard">
      <style:paragraph-properties fo:margin-left="0cm" fo:text-align="justify" style:justify-single-word="false" fo:text-indent="1.251cm" style:auto-text-indent="false"/>
      <style:text-properties fo:color="#000000" loext:opacity="100%" style:font-name="Times New Roman1" fo:font-size="12pt" fo:font-style="normal" fo:font-weight="bold" officeooo:rsid="00ab948f" officeooo:paragraph-rsid="00ab948f" fo:background-color="#ffffff" style:font-size-asian="12pt" style:font-style-asian="normal" style:font-weight-asian="bold" style:font-size-complex="12pt" style:font-style-complex="normal" style:font-weight-complex="bold"/>
    </style:style>
    <style:style style:name="P158" style:family="paragraph" style:parent-style-name="Standard">
      <style:paragraph-properties fo:margin-left="0cm" fo:text-align="justify" style:justify-single-word="false" fo:text-indent="1.251cm" style:auto-text-indent="false"/>
      <style:text-properties fo:color="#000000" loext:opacity="100%" style:font-name="Times New Roman1" fo:font-size="12pt" fo:font-style="normal" fo:font-weight="normal" officeooo:rsid="00ab948f" officeooo:paragraph-rsid="00ab948f" fo:background-color="#ffffff" style:font-size-asian="12pt" style:font-style-asian="normal" style:font-weight-asian="normal" style:font-size-complex="12pt" style:font-style-complex="normal" style:font-weight-complex="normal"/>
    </style:style>
    <style:style style:name="P159" style:family="paragraph" style:parent-style-name="Standard">
      <style:paragraph-properties fo:margin-left="0cm" fo:text-align="justify" style:justify-single-word="false" fo:text-indent="1.251cm" style:auto-text-indent="false"/>
      <style:text-properties fo:color="#000000" loext:opacity="100%" style:font-name="Times New Roman1" fo:font-size="14pt" fo:font-style="normal" fo:font-weight="normal" officeooo:rsid="00ab948f" officeooo:paragraph-rsid="00ab948f" fo:background-color="#ffffff" style:font-size-asian="14pt" style:font-style-asian="normal" style:font-weight-asian="normal" style:font-size-complex="14pt" style:font-style-complex="normal" style:font-weight-complex="normal"/>
    </style:style>
    <style:style style:name="P160" style:family="paragraph" style:parent-style-name="Header_20_right">
      <style:text-properties style:text-rotation-angle="270" style:text-rotation-scale="line-height"/>
    </style:style>
    <style:style style:name="T1" style:family="text">
      <style:text-properties officeooo:rsid="0083cd4a"/>
    </style:style>
    <style:style style:name="T2" style:family="text">
      <style:text-properties officeooo:rsid="00874239"/>
    </style:style>
    <style:style style:name="T3" style:family="text">
      <style:text-properties officeooo:rsid="00876bbf"/>
    </style:style>
    <style:style style:name="T4" style:family="text">
      <style:text-properties officeooo:rsid="00890a0b"/>
    </style:style>
    <style:style style:name="T5" style:family="text">
      <style:text-properties fo:font-variant="normal" fo:text-transform="none" fo:letter-spacing="normal" fo:font-style="normal" fo:font-weight="normal" officeooo:rsid="008891ad"/>
    </style:style>
    <style:style style:name="T6" style:family="text">
      <style:text-properties fo:font-variant="normal" fo:text-transform="none" fo:letter-spacing="normal" fo:font-style="normal" fo:font-weight="normal" officeooo:rsid="0088122c" style:font-name-complex="Times New Roman1"/>
    </style:style>
    <style:style style:name="T7" style:family="text">
      <style:text-properties fo:font-variant="normal" fo:text-transform="none" fo:letter-spacing="normal" fo:font-style="normal" fo:font-weight="normal"/>
    </style:style>
    <style:style style:name="T8" style:family="text">
      <style:text-properties fo:font-variant="normal" fo:text-transform="none" fo:letter-spacing="normal" fo:font-style="normal" fo:font-weight="normal" officeooo:rsid="00874239"/>
    </style:style>
    <style:style style:name="T9" style:family="text">
      <style:text-properties fo:font-variant="normal" fo:text-transform="none" fo:letter-spacing="normal" fo:font-style="normal" fo:font-weight="normal" officeooo:rsid="00892f98"/>
    </style:style>
    <style:style style:name="T10" style:family="text">
      <style:text-properties fo:font-variant="normal" fo:text-transform="none" fo:letter-spacing="normal"/>
    </style:style>
    <style:style style:name="T11" style:family="text">
      <style:text-properties style:font-weight-complex="bold"/>
    </style:style>
    <style:style style:name="T12" style:family="text">
      <style:text-properties officeooo:rsid="009f4ad6"/>
    </style:style>
    <style:style style:name="T13" style:family="text">
      <style:text-properties officeooo:rsid="009ea36c"/>
    </style:style>
    <style:style style:name="T14" style:family="text">
      <style:text-properties officeooo:rsid="008b6381"/>
    </style:style>
    <style:style style:name="T15" style:family="text">
      <style:text-properties fo:font-variant="normal" fo:text-transform="none" fo:font-size="12pt" fo:letter-spacing="normal" fo:font-style="normal" style:text-underline-style="none" fo:font-weight="normal" officeooo:rsid="008d55ee" style:font-size-asian="12pt" style:font-name-complex="Times New Roman1" style:font-size-complex="12pt"/>
    </style:style>
    <style:style style:name="T16" style:family="text">
      <style:text-properties fo:font-variant="normal" fo:text-transform="none" fo:font-size="12pt" fo:letter-spacing="normal" fo:font-style="normal" style:text-underline-style="none" fo:font-weight="normal" officeooo:rsid="008e9a67" style:font-size-asian="12pt" style:font-name-complex="Times New Roman1" style:font-size-complex="12pt"/>
    </style:style>
    <style:style style:name="T17" style:family="text">
      <style:text-properties fo:font-variant="normal" fo:text-transform="none" fo:color="#000000" loext:opacity="100%" fo:letter-spacing="normal" fo:font-style="normal" style:text-underline-style="none" fo:font-weight="normal" fo:background-color="transparent" loext:char-shading-value="0" style:font-weight-asian="normal" style:font-size-complex="12pt" style:font-weight-complex="normal"/>
    </style:style>
    <style:style style:name="T18" style:family="text">
      <style:text-properties fo:font-variant="normal" fo:text-transform="none" fo:color="#000000" loext:opacity="100%" fo:letter-spacing="normal" fo:font-style="normal" style:text-underline-style="none" fo:font-weight="normal" officeooo:rsid="008f0b09" fo:background-color="transparent" loext:char-shading-value="0" style:font-weight-asian="normal" style:font-size-complex="12pt" style:font-weight-complex="normal"/>
    </style:style>
    <style:style style:name="T19" style:family="text">
      <style:text-properties fo:font-variant="normal" fo:text-transform="none" fo:color="#000000" loext:opacity="100%" fo:letter-spacing="normal" fo:font-style="normal" fo:font-weight="normal" fo:background-color="transparent" loext:char-shading-value="0" style:font-weight-asian="normal" style:font-weight-complex="normal" loext:padding="0cm" loext:border="none"/>
    </style:style>
    <style:style style:name="T20" style:family="text">
      <style:text-properties officeooo:rsid="00d467a6"/>
    </style:style>
    <style:style style:name="T21" style:family="text">
      <style:text-properties officeooo:rsid="009a9a50"/>
    </style:style>
    <style:style style:name="T22" style:family="text">
      <style:text-properties officeooo:rsid="008a8b80"/>
    </style:style>
    <style:style style:name="T23" style:family="text">
      <style:text-properties officeooo:rsid="0098fbe5"/>
    </style:style>
    <style:style style:name="T24" style:family="text">
      <style:text-properties officeooo:rsid="009ae26b"/>
    </style:style>
    <style:style style:name="T25" style:family="text">
      <style:text-properties officeooo:rsid="008f0e39"/>
    </style:style>
    <style:style style:name="T26" style:family="text">
      <style:text-properties officeooo:rsid="0089f8ee"/>
    </style:style>
    <style:style style:name="T27" style:family="text">
      <style:text-properties officeooo:rsid="00a77583"/>
    </style:style>
    <style:style style:name="T28" style:family="text">
      <style:text-properties fo:font-variant="normal" fo:text-transform="none" fo:letter-spacing="normal" fo:language="ru" fo:country="RU" fo:font-style="normal" style:text-underline-style="solid" style:text-underline-width="auto" style:text-underline-color="font-color" fo:font-weight="normal" officeooo:rsid="0093f1c2" style:font-name-complex="Times New Roman1"/>
    </style:style>
    <style:style style:name="T29" style:family="text">
      <style:text-properties fo:font-variant="normal" fo:text-transform="none" fo:letter-spacing="normal" fo:language="ru" fo:country="RU" fo:font-style="normal" style:text-underline-style="solid" style:text-underline-width="auto" style:text-underline-color="font-color" fo:font-weight="normal" style:font-name-complex="Times New Roman1"/>
    </style:style>
    <style:style style:name="T30" style:family="text">
      <style:text-properties fo:font-variant="normal" fo:text-transform="none" fo:letter-spacing="normal" fo:language="ru" fo:country="RU" fo:font-style="normal" style:text-underline-style="solid" style:text-underline-width="auto" style:text-underline-color="font-color" fo:font-weight="normal" officeooo:rsid="009247d6" style:font-name-complex="Times New Roman1"/>
    </style:style>
    <style:style style:name="T31" style:family="text">
      <style:text-properties fo:font-style="italic" style:font-style-asian="italic" style:font-style-complex="italic"/>
    </style:style>
    <style:style style:name="T32" style:family="text">
      <style:text-properties fo:font-variant="normal" fo:text-transform="none" fo:color="#000000" loext:opacity="100%" fo:letter-spacing="normal" fo:font-style="normal" fo:font-weight="normal" fo:background-color="transparent" loext:char-shading-value="0" style:font-style-asian="normal" style:font-weight-asian="normal" style:font-style-complex="normal" style:font-weight-complex="normal" loext:padding="0cm" loext:border="none"/>
    </style:style>
    <style:style style:name="T33" style:family="text">
      <style:text-properties fo:font-variant="normal" fo:text-transform="none" fo:color="#000000" loext:opacity="100%" fo:letter-spacing="normal" fo:font-style="normal" fo:font-weight="normal" officeooo:rsid="009cccca" fo:background-color="transparent" loext:char-shading-value="0" style:font-style-asian="normal" style:font-weight-asian="normal" style:font-style-complex="normal" style:font-weight-complex="normal" loext:padding="0cm" loext:border="none"/>
    </style:style>
    <style:style style:name="T34" style:family="text">
      <style:text-properties fo:font-variant="normal" fo:text-transform="none" fo:color="#000000" loext:opacity="100%" fo:letter-spacing="normal" fo:font-style="italic" fo:font-weight="normal" fo:background-color="transparent" loext:char-shading-value="0" style:font-style-asian="italic" style:font-weight-asian="normal" style:font-style-complex="italic" style:font-weight-complex="normal" loext:padding="0cm" loext:border="none"/>
    </style:style>
    <style:style style:name="T35" style:family="text">
      <style:text-properties fo:font-variant="normal" fo:text-transform="none" fo:letter-spacing="normal" fo:font-style="normal" fo:font-weight="normal" style:font-style-asian="normal" style:font-weight-asian="normal" style:font-style-complex="normal" style:font-weight-complex="normal" loext:padding="0cm" loext:border="none"/>
    </style:style>
    <style:style style:name="T36" style:family="text">
      <style:text-properties fo:font-variant="normal" fo:text-transform="none" fo:letter-spacing="normal" fo:font-style="normal" fo:font-weight="normal" officeooo:rsid="009cccca" style:font-style-asian="normal" style:font-weight-asian="normal" style:font-style-complex="normal" style:font-weight-complex="normal" loext:padding="0cm" loext:border="none"/>
    </style:style>
    <style:style style:name="T37" style:family="text">
      <style:text-properties officeooo:rsid="0095de5d"/>
    </style:style>
    <style:style style:name="T38" style:family="text">
      <style:text-properties officeooo:rsid="009bf667"/>
    </style:style>
    <style:style style:name="T39" style:family="text">
      <style:text-properties officeooo:rsid="009cccca"/>
    </style:style>
    <style:style style:name="T40" style:family="text">
      <style:text-properties officeooo:rsid="009807de"/>
    </style:style>
    <style:style style:name="T41" style:family="text">
      <style:text-properties officeooo:rsid="0098e7c9"/>
    </style:style>
    <style:style style:name="T42" style:family="text">
      <style:text-properties officeooo:rsid="0099550c"/>
    </style:style>
    <style:style style:name="T43" style:family="text">
      <style:text-properties officeooo:rsid="00986b59"/>
    </style:style>
    <style:style style:name="T44" style:family="text">
      <style:text-properties fo:language="ru" fo:country="RU" officeooo:rsid="009bf667" style:font-name-complex="Times New Roman1"/>
    </style:style>
    <style:style style:name="T45" style:family="text">
      <style:text-properties fo:language="ru" fo:country="RU" officeooo:rsid="009cccca" style:font-name-complex="Times New Roman1"/>
    </style:style>
    <style:style style:name="T46" style:family="text">
      <style:text-properties officeooo:rsid="009d2c74"/>
    </style:style>
    <style:style style:name="T47" style:family="text">
      <style:text-properties fo:font-variant="normal" fo:text-transform="none" fo:letter-spacing="normal" fo:language="ru" fo:country="RU" fo:font-style="normal" fo:font-weight="normal" officeooo:rsid="009d2c74" style:font-size-asian="12pt" style:font-name-complex="Times New Roman1" style:font-size-complex="12pt" loext:padding="0cm" loext:border="none"/>
    </style:style>
    <style:style style:name="T48" style:family="text">
      <style:text-properties fo:font-variant="normal" fo:text-transform="none" fo:letter-spacing="normal" fo:language="ru" fo:country="RU" fo:font-style="normal" fo:font-weight="normal" style:font-size-asian="12pt" style:font-name-complex="Times New Roman1" style:font-size-complex="12pt" loext:padding="0cm" loext:border="none"/>
    </style:style>
    <style:style style:name="T49" style:family="text">
      <style:text-properties fo:font-variant="normal" fo:text-transform="none" fo:letter-spacing="normal" fo:font-style="normal" fo:font-weight="normal" officeooo:rsid="009e9c3d"/>
    </style:style>
    <style:style style:name="T50" style:family="text">
      <style:text-properties fo:font-weight="bold" officeooo:rsid="008586a1" style:font-weight-asian="bold" style:font-weight-complex="bold"/>
    </style:style>
    <style:style style:name="T51" style:family="text">
      <style:text-properties fo:font-style="normal" fo:font-weight="bold" style:font-weight-asian="bold" style:font-weight-complex="bold"/>
    </style:style>
    <style:style style:name="T52" style:family="text">
      <style:text-properties officeooo:rsid="008586a1"/>
    </style:style>
    <style:style style:name="T53" style:family="text">
      <style:text-properties fo:language="en" fo:country="US" style:font-name-complex="Times New Roman1"/>
    </style:style>
    <style:style style:name="T54" style:family="text">
      <style:text-properties style:font-name-complex="Times New Roman1"/>
    </style:style>
    <style:style style:name="T55" style:family="text">
      <style:text-properties fo:color="#000000" loext:opacity="100%" style:font-name="Times New Roman1" fo:font-size="12pt" fo:language="en" fo:country="US" style:text-underline-style="none" fo:background-color="#ffffff" loext:char-shading-value="0" style:font-size-asian="12pt" style:font-name-complex="Times New Roman1" style:font-size-complex="12pt"/>
    </style:style>
    <style:style style:name="T56" style:family="text">
      <style:text-properties fo:color="#000000" loext:opacity="100%" style:font-name="Times New Roman1" fo:font-size="12pt" style:text-underline-style="none" fo:background-color="#ffffff" loext:char-shading-value="0" style:font-size-asian="12pt" style:font-name-complex="Times New Roman1" style:font-size-complex="12pt"/>
    </style:style>
    <style:style style:name="T57" style:family="text">
      <style:text-properties officeooo:rsid="0086f152"/>
    </style:style>
    <style:style style:name="T58" style:family="text">
      <style:text-properties officeooo:rsid="0087d76b"/>
    </style:style>
    <style:style style:name="T59" style:family="text">
      <style:text-properties fo:color="#000000" loext:opacity="100%" style:font-name="Times New Roman1" fo:font-size="12pt" style:font-size-asian="12pt" style:font-size-complex="12pt"/>
    </style:style>
    <style:style style:name="T60" style:family="text">
      <style:text-properties fo:color="#000000" loext:opacity="100%" style:font-name="Times New Roman1" fo:font-size="12pt" officeooo:rsid="00a5d6d2" style:font-size-asian="12pt" style:font-size-complex="12pt"/>
    </style:style>
    <style:style style:name="T61" style:family="text">
      <style:text-properties fo:color="#000000" loext:opacity="100%" style:font-name="Times New Roman1" fo:font-size="12pt" officeooo:rsid="00950991" style:font-size-asian="12pt" style:font-size-complex="12pt"/>
    </style:style>
    <style:style style:name="T62" style:family="text">
      <style:text-properties fo:color="#000000" loext:opacity="100%" style:font-name="Times New Roman1" fo:font-size="12pt" officeooo:rsid="00a22d66" style:font-size-asian="12pt" style:font-size-complex="12pt"/>
    </style:style>
    <style:style style:name="T63" style:family="text">
      <style:text-properties fo:color="#000000" loext:opacity="100%" style:font-name="Times New Roman1" fo:font-size="12pt" officeooo:rsid="009049b3" style:font-size-asian="12pt" style:font-size-complex="12pt"/>
    </style:style>
    <style:style style:name="T64" style:family="text">
      <style:text-properties fo:color="#000000" loext:opacity="100%" style:font-name="Times New Roman1" fo:font-size="12pt" officeooo:rsid="00b44773" style:font-size-asian="12pt" style:font-size-complex="12pt"/>
    </style:style>
    <style:style style:name="T65" style:family="text">
      <style:text-properties fo:font-variant="normal" fo:text-transform="none" fo:color="#000000" loext:opacity="100%" style:font-name="Times New Roman1" fo:font-size="12pt" fo:letter-spacing="normal" fo:font-style="normal" style:font-size-asian="12pt" style:font-size-complex="12pt"/>
    </style:style>
    <style:style style:name="T66" style:family="text">
      <style:text-properties fo:font-variant="normal" fo:text-transform="none" fo:color="#000000" loext:opacity="100%" style:font-name="Times New Roman1" fo:font-size="12pt" fo:letter-spacing="normal" fo:font-style="normal" fo:background-color="#ffffff" loext:char-shading-value="0" style:font-size-asian="12pt" style:font-size-complex="12pt"/>
    </style:style>
    <style:style style:name="T67" style:family="text">
      <style:text-properties fo:font-variant="normal" fo:text-transform="none" fo:color="#000000" loext:opacity="100%" style:font-name="Times New Roman1" fo:font-size="12pt" fo:letter-spacing="normal" style:font-size-asian="12pt" style:font-size-complex="12pt"/>
    </style:style>
    <style:style style:name="T68" style:family="text">
      <style:text-properties fo:color="#000000" loext:opacity="100%" style:font-name="Times New Roman1" fo:font-size="12pt"/>
    </style:style>
    <style:style style:name="T69" style:family="text">
      <style:text-properties fo:color="#000000" loext:opacity="100%" style:text-line-through-style="none" style:text-line-through-type="none" style:font-name="Times New Roman1" fo:font-size="12pt" style:text-underline-style="none" style:text-blinking="false"/>
    </style:style>
    <style:style style:name="T70" style:family="text">
      <style:text-properties officeooo:rsid="00a22d66"/>
    </style:style>
    <style:style style:name="T71" style:family="text">
      <style:text-properties officeooo:rsid="0095ba53"/>
    </style:style>
    <style:style style:name="T72" style:family="text">
      <style:text-properties officeooo:rsid="00a5abaa"/>
    </style:style>
    <style:style style:name="T73" style:family="text">
      <style:text-properties fo:background-color="#ffffff" loext:char-shading-value="0"/>
    </style:style>
    <style:style style:name="T74" style:family="text">
      <style:text-properties officeooo:rsid="0083cf6c"/>
    </style:style>
    <style:style style:name="T75" style:family="text">
      <style:text-properties fo:font-style="normal" officeooo:rsid="00849cb6" style:font-style-asian="normal" style:font-style-complex="normal"/>
    </style:style>
    <style:style style:name="T76" style:family="text">
      <style:text-properties officeooo:rsid="008ef4bf"/>
    </style:style>
    <style:style style:name="T77" style:family="text">
      <style:text-properties fo:font-style="normal" style:font-style-asian="normal" style:font-style-complex="normal"/>
    </style:style>
    <style:style style:name="T78" style:family="text">
      <style:text-properties officeooo:rsid="00849cb6"/>
    </style:style>
    <style:style style:name="T79" style:family="text">
      <style:text-properties fo:font-style="italic" officeooo:rsid="0083cf6c" style:font-style-asian="italic" style:font-style-complex="italic"/>
    </style:style>
    <style:style style:name="T80" style:family="text">
      <style:text-properties fo:font-style="italic" officeooo:rsid="008ef4bf" style:font-style-asian="italic" style:font-style-complex="italic"/>
    </style:style>
    <style:style style:name="T81" style:family="text">
      <style:text-properties officeooo:rsid="00aaf02b"/>
    </style:style>
    <style:style style:name="T82" style:family="text">
      <style:text-properties style:text-underline-style="none"/>
    </style:style>
    <style:style style:name="T83" style:family="text">
      <style:text-properties style:text-underline-style="none" officeooo:rsid="008ef4bf"/>
    </style:style>
    <style:style style:name="T84" style:family="text">
      <style:text-properties fo:font-style="italic" style:text-underline-style="none" style:font-style-asian="italic" style:font-style-complex="italic"/>
    </style:style>
    <style:style style:name="T85" style:family="text">
      <style:text-properties fo:font-style="normal" fo:font-weight="normal" officeooo:rsid="008538de" style:font-style-asian="normal" style:font-weight-asian="normal" style:font-style-complex="normal" style:font-weight-complex="normal"/>
    </style:style>
    <style:style style:name="T86" style:family="text">
      <style:text-properties fo:font-style="normal" fo:font-weight="normal" officeooo:rsid="00aaf02b" style:font-style-asian="normal" style:font-weight-asian="normal" style:font-style-complex="normal" style:font-weight-complex="normal"/>
    </style:style>
    <style:style style:name="T87" style:family="text">
      <style:text-properties officeooo:rsid="008538de"/>
    </style:style>
    <style:style style:name="T88" style:family="text">
      <style:text-properties officeooo:rsid="00877978"/>
    </style:style>
    <style:style style:name="T89" style:family="text">
      <style:text-properties fo:font-style="italic" officeooo:rsid="00877978" style:font-style-asian="italic" style:font-style-complex="italic"/>
    </style:style>
    <style:style style:name="T90" style:family="text">
      <style:text-properties officeooo:rsid="008bf2d2"/>
    </style:style>
    <style:style style:name="T91" style:family="text">
      <style:text-properties fo:font-style="italic" officeooo:rsid="008bf2d2" style:font-style-asian="italic" style:font-style-complex="italic"/>
    </style:style>
    <style:style style:name="T92" style:family="text">
      <style:text-properties officeooo:rsid="008d84cf"/>
    </style:style>
    <style:style style:name="T93" style:family="text">
      <style:text-properties fo:font-style="italic" officeooo:rsid="008d84cf" style:font-style-asian="italic" style:font-style-complex="italic"/>
    </style:style>
    <style:style style:name="T94" style:family="text">
      <style:text-properties officeooo:rsid="008d8b66"/>
    </style:style>
    <style:style style:name="T95" style:family="text">
      <style:text-properties fo:font-style="italic" officeooo:rsid="008d8b66" style:font-style-asian="italic" style:font-style-complex="italic"/>
    </style:style>
    <style:style style:name="T96" style:family="text">
      <style:text-properties officeooo:rsid="008f9541"/>
    </style:style>
    <style:style style:name="T97" style:family="text">
      <style:text-properties fo:font-style="italic" officeooo:rsid="008f9541" style:font-style-asian="italic" style:font-style-complex="italic"/>
    </style:style>
    <style:style style:name="T98" style:family="text">
      <style:text-properties officeooo:rsid="00918177"/>
    </style:style>
    <style:style style:name="T99" style:family="text">
      <style:text-properties fo:font-style="italic" officeooo:rsid="00918177" style:font-style-asian="italic" style:font-style-complex="italic"/>
    </style:style>
    <style:style style:name="T100" style:family="text">
      <style:text-properties officeooo:rsid="0095fb66"/>
    </style:style>
    <style:style style:name="T101" style:family="text">
      <style:text-properties style:font-name="Times New Roman" fo:font-size="12pt" style:font-size-asian="12pt" style:font-size-complex="12pt"/>
    </style:style>
    <style:style style:name="T102" style:family="text">
      <style:text-properties fo:font-style="normal" officeooo:rsid="008647a5" style:font-style-asian="normal" style:font-style-complex="normal"/>
    </style:style>
    <style:style style:name="T103" style:family="text">
      <style:text-properties officeooo:rsid="0099c975"/>
    </style:style>
    <style:style style:name="T104" style:family="text">
      <style:text-properties officeooo:rsid="009e06a6"/>
    </style:style>
    <style:style style:name="T105" style:family="text">
      <style:text-properties fo:font-style="normal" fo:font-weight="normal" officeooo:rsid="008647a5" style:font-style-asian="normal" style:font-weight-asian="normal" style:font-style-complex="normal" style:font-weight-complex="normal"/>
    </style:style>
    <style:style style:name="T106" style:family="text">
      <style:text-properties officeooo:rsid="009f1f97"/>
    </style:style>
    <style:style style:name="T107" style:family="text">
      <style:text-properties officeooo:rsid="00a1033a"/>
    </style:style>
    <style:style style:name="T108" style:family="text">
      <style:text-properties officeooo:rsid="00a402a2"/>
    </style:style>
    <style:style style:name="T109" style:family="text">
      <style:text-properties fo:font-style="italic" officeooo:rsid="00a402a2" style:font-style-asian="italic" style:font-style-complex="italic"/>
    </style:style>
    <style:style style:name="T110" style:family="text">
      <style:text-properties officeooo:rsid="00a50f66"/>
    </style:style>
    <style:style style:name="T111" style:family="text">
      <style:text-properties officeooo:rsid="00a6f921"/>
    </style:style>
    <style:style style:name="T112" style:family="text">
      <style:text-properties officeooo:rsid="00a94190"/>
    </style:style>
    <style:style style:name="T113" style:family="text">
      <style:text-properties fo:font-style="italic" officeooo:rsid="00a94190" style:font-style-asian="italic" style:font-style-complex="italic"/>
    </style:style>
    <style:style style:name="T114" style:family="text">
      <style:text-properties officeooo:rsid="00ad0a48"/>
    </style:style>
    <style:style style:name="T115" style:family="text">
      <style:text-properties fo:font-style="italic" officeooo:rsid="00ad0a48" style:font-style-asian="italic" style:font-style-complex="italic"/>
    </style:style>
    <style:style style:name="T116" style:family="text">
      <style:text-properties officeooo:rsid="00afef8f"/>
    </style:style>
    <style:style style:name="T117" style:family="text">
      <style:text-properties fo:font-style="italic" officeooo:rsid="00afef8f" style:font-style-asian="italic" style:font-style-complex="italic"/>
    </style:style>
    <style:style style:name="T118" style:family="text">
      <style:text-properties fo:font-weight="bold" style:font-weight-asian="bold" style:font-weight-complex="bold"/>
    </style:style>
    <style:style style:name="T119" style:family="text">
      <style:text-properties officeooo:rsid="00a9aa1e"/>
    </style:style>
    <style:style style:name="fr1" style:family="graphic" style:parent-style-name="Frame">
      <style:graphic-properties style:protect="content size position" style:wrap="run-through" style:number-wrapped-paragraphs="no-limit" style:vertical-pos="middle" style:vertical-rel="page-content" style:horizontal-pos="from-left" style:horizontal-rel="page" fo:padding="0cm" fo:border="none" style:shadow="none" draw:shadow-opacity="100%" draw:textarea-vertical-align="middle">
        <style:columns fo:column-count="1" fo:column-gap="0cm"/>
      </style:graphic-properties>
    </style:style>
    <text:list-style style:name="L1">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Государственный кадастр особо охраняемых природных территорий</text:p>
      <table:table table:name="Таблица1" table:style-name="Таблица1">
        <table:table-column table:style-name="Таблица1.A"/>
        <table:table-column table:style-name="Таблица1.B"/>
        <table:table-column table:style-name="Таблица1.C"/>
        <table:table-row table:style-name="Таблица1.1">
          <table:table-cell table:style-name="Таблица1.A1" office:value-type="string">
            <text:p text:style-name="P2">1</text:p>
          </table:table-cell>
          <table:table-cell table:style-name="Таблица1.A1" office:value-type="string">
            <text:p text:style-name="P3">Категория</text:p>
          </table:table-cell>
          <table:table-cell table:style-name="Таблица1.C1" office:value-type="string">
            <text:p text:style-name="P4">Государственный природный заказник</text:p>
          </table:table-cell>
        </table:table-row>
        <table:table-row table:style-name="Таблица1.1">
          <table:table-cell table:style-name="Таблица1.A1" office:value-type="string">
            <text:p text:style-name="P2">2</text:p>
          </table:table-cell>
          <table:table-cell table:style-name="Таблица1.A1" office:value-type="string">
            <text:p text:style-name="P3">Значение</text:p>
          </table:table-cell>
          <table:table-cell table:style-name="Таблица1.C2" office:value-type="string">
            <text:p text:style-name="P4">Региональный</text:p>
          </table:table-cell>
        </table:table-row>
        <table:table-row table:style-name="Таблица1.1">
          <table:table-cell table:style-name="Таблица1.A1" office:value-type="string">
            <text:p text:style-name="P2">3</text:p>
          </table:table-cell>
          <table:table-cell table:style-name="Таблица1.A1" office:value-type="string">
            <text:p text:style-name="P3">Название ООПТ</text:p>
          </table:table-cell>
          <table:table-cell table:style-name="Таблица1.C2" office:value-type="string">
            <text:p text:style-name="P5">Нарыкский </text:p>
          </table:table-cell>
        </table:table-row>
        <table:table-row table:style-name="Таблица1.1">
          <table:table-cell table:style-name="Таблица1.A1" office:value-type="string">
            <text:p text:style-name="P2">4</text:p>
          </table:table-cell>
          <table:table-cell table:style-name="Таблица1.A1" office:value-type="string">
            <text:p text:style-name="P3">Порядковый номер кадастрового дела</text:p>
          </table:table-cell>
          <table:table-cell table:style-name="Таблица1.C2" office:value-type="string">
            <text:p text:style-name="P4">0<text:span text:style-name="T1">20</text:span></text:p>
            <text:p text:style-name="P6"/>
          </table:table-cell>
        </table:table-row>
        <table:table-row table:style-name="Таблица1.1">
          <table:table-cell table:style-name="Таблица1.A1" office:value-type="string">
            <text:p text:style-name="P2">5</text:p>
          </table:table-cell>
          <table:table-cell table:style-name="Таблица1.A1" office:value-type="string">
            <text:p text:style-name="P3">Профиль:</text:p>
          </table:table-cell>
          <table:table-cell table:style-name="Таблица1.C2" office:value-type="string">
            <text:p text:style-name="P4">комплексный</text:p>
          </table:table-cell>
        </table:table-row>
        <table:table-row table:style-name="Таблица1.1">
          <table:table-cell table:style-name="Таблица1.A1" office:value-type="string">
            <text:p text:style-name="P2">6</text:p>
          </table:table-cell>
          <table:table-cell table:style-name="Таблица1.A1" office:value-type="string">
            <text:p text:style-name="P3">Статус</text:p>
          </table:table-cell>
          <table:table-cell table:style-name="Таблица1.C2" office:value-type="string">
            <text:p text:style-name="P4">Действующий</text:p>
          </table:table-cell>
        </table:table-row>
        <table:table-row table:style-name="Таблица1.1">
          <table:table-cell table:style-name="Таблица1.A1" office:value-type="string">
            <text:p text:style-name="P2">7</text:p>
          </table:table-cell>
          <table:table-cell table:style-name="Таблица1.A1" office:value-type="string">
            <text:p text:style-name="P3">Дата создания</text:p>
          </table:table-cell>
          <table:table-cell table:style-name="Таблица1.C2" office:value-type="string">
            <text:p text:style-name="P7">27.12.2023</text:p>
          </table:table-cell>
        </table:table-row>
        <table:table-row table:style-name="Таблица1.8">
          <table:table-cell table:style-name="Таблица1.A1" office:value-type="string">
            <text:p text:style-name="P2">8</text:p>
          </table:table-cell>
          <table:table-cell table:style-name="Таблица1.A1" office:value-type="string">
            <text:p text:style-name="P3">Цель создания</text:p>
          </table:table-cell>
          <table:table-cell table:style-name="Таблица1.C8" office:value-type="string">
            <text:p text:style-name="P8"><text:bookmark text:name="p_539"/>Заказник создан с целью сохранения биологического разнообразия на территории Беловского, Новокузнецкого и Прокопьевского муниципальных округов Кемеровской области - Кузбасса, в том числе:</text:p>
            <text:p text:style-name="P9"><text:bookmark text:name="p_540"/>сохранения и поддержания в состоянии, максимально приближенном к естественному, сложившихся природных комплексов Беловского, Новокузнецкого и Прокопьевского муниципальных округов Кемеровской области - Кузбасса, находящихся в условиях антропогенного воздействия;</text:p>
            <text:p text:style-name="P9"><text:bookmark text:name="p_541"/>охраны мест произрастания и восстановления численности редких и исчезающих растений;</text:p>
            <text:p text:style-name="P9"><text:bookmark text:name="p_542"/>поддержания экологического баланса и стабильности функционирования экосистем.</text:p>
            <text:p text:style-name="P8"><text:bookmark text:name="p_543"/>Задачами заказника являются:</text:p>
            <text:p text:style-name="P9"><text:bookmark text:name="p_544"/>организация рационального использования растительных сообществ, в том числе редких и исчезающих видов растений, а также проведение мероприятий по сохранению и восстановлению среды их произрастания;</text:p>
            <text:p text:style-name="P9"><text:bookmark text:name="p_545"/>сохранение и восстановление биологического и ландшафтного разнообразия, уникальных и типичных природных комплексов и объектов, произрастающих на его территории видов растительного мира, в том числе проведение мероприятий по высадке редких охраняемых растений и вселение редких охраняемых животных, занесенных в Красную книгу Российской Федерации и Красную книгу Кузбасса;</text:p>
            <text:p text:style-name="P9"><text:bookmark text:name="p_546"/>экологическое воспитание, образование и просвещение, обеспечение населения экологической информацией.</text:p>
          </table:table-cell>
        </table:table-row>
        <table:table-row table:style-name="Таблица1.9">
          <table:table-cell table:style-name="Таблица1.A1" office:value-type="string">
            <text:p text:style-name="P10">9</text:p>
          </table:table-cell>
          <table:table-cell table:style-name="Таблица1.A1" table:number-columns-spanned="2" office:value-type="string">
            <text:p text:style-name="P11">Нормативная основа функционирования</text:p>
          </table:table-cell>
          <table:covered-table-cell/>
        </table:table-row>
      </table:table>
      <table:table table:name="Таблица3" table:style-name="Таблица3">
        <table:table-column table:style-name="Таблица3.A"/>
        <table:table-column table:style-name="Таблица3.B"/>
        <table:table-column table:style-name="Таблица3.C"/>
        <table:table-column table:style-name="Таблица3.D"/>
        <table:table-column table:style-name="Таблица3.E"/>
        <table:table-row table:style-name="Таблица3.1">
          <table:table-cell table:style-name="Таблица3.A1" office:value-type="string">
            <text:p text:style-name="P12">№ п/п</text:p>
          </table:table-cell>
          <table:table-cell table:style-name="Таблица3.A1" office:value-type="string">
            <text:p text:style-name="P13">Категория правового акта</text:p>
          </table:table-cell>
          <table:table-cell table:style-name="Таблица3.A1" office:value-type="string">
            <text:p text:style-name="P13">Номер и дата</text:p>
          </table:table-cell>
          <table:table-cell table:style-name="Таблица3.A1" office:value-type="string">
            <text:p text:style-name="P13">Площадь, га</text:p>
          </table:table-cell>
          <table:table-cell table:style-name="Таблица3.A1" office:value-type="string">
            <text:p text:style-name="P13">Краткое содержание документа</text:p>
          </table:table-cell>
        </table:table-row>
        <table:table-row table:style-name="Таблица3.2">
          <table:table-cell table:style-name="Таблица3.A2" office:value-type="string">
            <text:p text:style-name="P14">1</text:p>
          </table:table-cell>
          <table:table-cell table:style-name="Таблица3.B2" office:value-type="string">
            <text:p text:style-name="P15">Постановление <text:span text:style-name="T2">Правительства</text:span> Кемеровской области — <text:span text:style-name="T2">Кузбасса </text:span></text:p>
          </table:table-cell>
          <table:table-cell table:style-name="Таблица3.C2" office:value-type="string">
            <text:p text:style-name="P16"><text:span text:style-name="T3">27</text:span>.<text:span text:style-name="T3">12</text:span>.20<text:span text:style-name="T4">2</text:span><text:span text:style-name="T3">3</text:span> № <text:span text:style-name="T3">894</text:span></text:p>
          </table:table-cell>
          <table:table-cell table:style-name="Таблица3.C2" office:value-type="string">
            <text:p text:style-name="P17">26051,5</text:p>
          </table:table-cell>
          <table:table-cell table:style-name="Таблица3.C2" office:value-type="string">
            <text:p text:style-name="P18">О государственно<text:span text:style-name="T3">м</text:span> природном заказнике Кемеровской области — Кузбасса "<text:span text:style-name="T3">Нарыкский</text:span>"</text:p>
          </table:table-cell>
        </table:table-row>
      </table:table>
      <table:table table:name="Таблица4" table:style-name="Таблица4">
        <table:table-column table:style-name="Таблица4.A"/>
        <table:table-column table:style-name="Таблица4.B"/>
        <table:table-column table:style-name="Таблица4.C"/>
        <table:table-row table:style-name="Таблица4.1">
          <table:table-cell table:style-name="Таблица4.A1" office:value-type="string">
            <text:p text:style-name="P19">10</text:p>
          </table:table-cell>
          <table:table-cell table:style-name="Таблица4.A1" office:value-type="string">
            <text:p text:style-name="P20">Ведомственная подчиненность</text:p>
          </table:table-cell>
          <table:table-cell table:style-name="Таблица4.A1" office:value-type="string">
            <text:p text:style-name="P21">Министерство лесного комплекса и охотничьего хозяйства Кузбасса</text:p>
          </table:table-cell>
        </table:table-row>
        <text:soft-page-break/>
        <table:table-row table:style-name="Таблица4.2">
          <table:table-cell table:style-name="Таблица4.A1" office:value-type="string">
            <text:p text:style-name="P22">11</text:p>
          </table:table-cell>
          <table:table-cell table:style-name="Таблица4.A1" office:value-type="string">
            <text:p text:style-name="P23">Международный статус</text:p>
          </table:table-cell>
          <table:table-cell table:style-name="Таблица4.A1" office:value-type="string">
            <text:p text:style-name="P24">Отсутствует</text:p>
          </table:table-cell>
        </table:table-row>
      </table:table>
      <table:table table:name="Таблица5" table:style-name="Таблица5">
        <table:table-column table:style-name="Таблица5.A"/>
        <table:table-column table:style-name="Таблица5.B"/>
        <table:table-column table:style-name="Таблица5.C"/>
        <table:table-row table:style-name="Таблица5.1">
          <table:table-cell table:style-name="Таблица5.A1" office:value-type="string">
            <text:p text:style-name="P22">12</text:p>
          </table:table-cell>
          <table:table-cell table:style-name="Таблица5.A1" office:value-type="string">
            <text:p text:style-name="P23">Категория ООПТ согласно классификации МСОП</text:p>
          </table:table-cell>
          <table:table-cell table:style-name="Таблица5.A1" office:value-type="string">
            <text:p text:style-name="P24">IV</text:p>
          </table:table-cell>
        </table:table-row>
      </table:table>
      <table:table table:name="Таблица6" table:style-name="Таблица6">
        <table:table-column table:style-name="Таблица6.A"/>
        <table:table-column table:style-name="Таблица6.B"/>
        <table:table-column table:style-name="Таблица6.C"/>
        <table:table-row table:style-name="Таблица6.1">
          <table:table-cell table:style-name="Таблица6.A1" office:value-type="string">
            <text:p text:style-name="P22">13</text:p>
          </table:table-cell>
          <table:table-cell table:style-name="Таблица6.A1" office:value-type="string">
            <text:p text:style-name="P22">Число кластеров</text:p>
          </table:table-cell>
          <table:table-cell table:style-name="Таблица6.A1" office:value-type="string">
            <text:p text:style-name="P25">1</text:p>
          </table:table-cell>
        </table:table-row>
        <table:table-row table:style-name="Таблица6.2">
          <table:table-cell table:style-name="Таблица6.A1" office:value-type="string">
            <text:p text:style-name="P19">14</text:p>
          </table:table-cell>
          <table:table-cell table:style-name="Таблица6.A1" office:value-type="string">
            <text:p text:style-name="P19">Месторасположение</text:p>
          </table:table-cell>
          <table:table-cell table:style-name="Таблица6.A1" office:value-type="string">
            <text:p text:style-name="P26">Кемеровская область - Кузбасс, Беловский, Прокопьевский, Новокузнецкий муниципальные округа</text:p>
          </table:table-cell>
        </table:table-row>
      </table:table>
      <table:table table:name="Таблица7" table:style-name="Таблица7">
        <table:table-column table:style-name="Таблица7.A"/>
        <table:table-column table:style-name="Таблица7.B"/>
        <table:table-column table:style-name="Таблица7.C"/>
        <table:table-row table:style-name="Таблица7.1">
          <table:table-cell table:style-name="Таблица7.A1" office:value-type="string">
            <text:p text:style-name="P19">15</text:p>
          </table:table-cell>
          <table:table-cell table:style-name="Таблица7.A1" office:value-type="string">
            <text:p text:style-name="P19">Географическое положение</text:p>
          </table:table-cell>
          <table:table-cell table:style-name="Таблица7.A1" office:value-type="string">
            <text:p text:style-name="P27">Природные комплексы территории располагается в переходной зоне от Кузнецкой лесостепи к предгорной зоне Кузнецкого Алатау. С восточной и северо-восточной стороны граница проходит вдоль береговой полосы реки Томи </text:p>
          </table:table-cell>
        </table:table-row>
        <table:table-row table:style-name="Таблица7.2">
          <table:table-cell table:style-name="Таблица7.A1" office:value-type="string">
            <text:p text:style-name="P19">16</text:p>
          </table:table-cell>
          <table:table-cell table:style-name="Таблица7.A1" office:value-type="string">
            <text:p text:style-name="P20">Общая площадь ООПТ</text:p>
          </table:table-cell>
          <table:table-cell table:style-name="Таблица7.A1" office:value-type="string">
            <text:list text:style-name="L1">
              <text:list-header>
                <text:p text:style-name="P28">260514847±399086 кв. м</text:p>
              </text:list-header>
            </text:list>
          </table:table-cell>
        </table:table-row>
        <table:table-row table:style-name="Таблица7.3">
          <table:table-cell table:style-name="Таблица7.A1" office:value-type="string">
            <text:p text:style-name="P19">а</text:p>
          </table:table-cell>
          <table:table-cell table:style-name="Таблица7.A1" office:value-type="string">
            <text:p text:style-name="P15">в том числе морской акватории</text:p>
          </table:table-cell>
          <table:table-cell table:style-name="Таблица7.A1" office:value-type="string">
            <text:p text:style-name="P29">-</text:p>
          </table:table-cell>
        </table:table-row>
        <table:table-row table:style-name="Таблица7.4">
          <table:table-cell table:style-name="Таблица7.A1" office:value-type="string">
            <text:p text:style-name="P19">б</text:p>
          </table:table-cell>
          <table:table-cell table:style-name="Таблица7.A1" office:value-type="string">
            <text:p text:style-name="P30">в том числе без изъятия</text:p>
          </table:table-cell>
          <table:table-cell table:style-name="Таблица7.A1" office:value-type="string">
            <text:list text:continue-numbering="true" text:style-name="L1">
              <text:list-header>
                <text:p text:style-name="P31">260514847<text:span text:style-name="T5">±</text:span>399086 кв. м</text:p>
              </text:list-header>
            </text:list>
          </table:table-cell>
        </table:table-row>
        <table:table-row table:style-name="Таблица7.4">
          <table:table-cell table:style-name="Таблица7.A1" office:value-type="string">
            <text:p text:style-name="P19">17</text:p>
          </table:table-cell>
          <table:table-cell table:style-name="Таблица7.A1" office:value-type="string">
            <text:p text:style-name="P20">Площадь охранной зоны</text:p>
          </table:table-cell>
          <table:table-cell table:style-name="Таблица7.A1" office:value-type="string">
            <text:p text:style-name="P32">0</text:p>
          </table:table-cell>
        </table:table-row>
        <table:table-row table:style-name="Таблица7.6">
          <table:table-cell table:style-name="Таблица7.A1" office:value-type="string">
            <text:p text:style-name="P19">18</text:p>
          </table:table-cell>
          <table:table-cell table:style-name="Таблица7.A1" office:value-type="string">
            <text:p text:style-name="P19">Границы ООПТ</text:p>
          </table:table-cell>
          <table:table-cell table:style-name="Таблица7.A1" office:value-type="string">
            <text:p text:style-name="P33"><text:span text:style-name="T6">Сведения </text:span><text:span text:style-name="T7">о границах государственного </text:span><text:span text:style-name="T8">природного заказника </text:span><text:span text:style-name="T7">Кемеровской области - Кузбасса «</text:span><text:span text:style-name="T9">Нарыкский</text:span><text:span text:style-name="T7">» утверждены постановлением Правительства Кемеровской области </text:span><text:span text:style-name="T10">– </text:span><text:span text:style-name="T7">Кузбасса от </text:span><text:span text:style-name="T9">27</text:span><text:span text:style-name="T7">.</text:span><text:span text:style-name="T9">12</text:span><text:span text:style-name="T7">.202</text:span><text:span text:style-name="T9">3</text:span><text:span text:style-name="T7"> № </text:span><text:span text:style-name="T9">894</text:span></text:p>
          </table:table-cell>
        </table:table-row>
      </table:table>
      <table:table table:name="Таблица8" table:style-name="Таблица8">
        <table:table-column table:style-name="Таблица8.A"/>
        <table:table-column table:style-name="Таблица8.B"/>
        <table:table-column table:style-name="Таблица8.C"/>
        <table:table-row table:style-name="Таблица8.1">
          <table:table-cell table:style-name="Таблица8.A1" office:value-type="string">
            <text:p text:style-name="P34">19</text:p>
          </table:table-cell>
          <table:table-cell table:style-name="Таблица8.A1" office:value-type="string">
            <text:p text:style-name="P35"><text:span text:style-name="T11">Наличие в границах ООПТ иных особо охраняемых природных территори</text:span>й</text:p>
          </table:table-cell>
          <table:table-cell table:style-name="Таблица8.A1" office:value-type="string">
            <text:p text:style-name="P36">Отсутствуют</text:p>
          </table:table-cell>
        </table:table-row>
      </table:table>
      <table:table table:name="Таблица9" table:style-name="Таблица9">
        <table:table-column table:style-name="Таблица9.A"/>
        <table:table-column table:style-name="Таблица9.B"/>
        <table:table-column table:style-name="Таблица9.C"/>
        <table:table-row table:style-name="Таблица9.1">
          <table:table-cell table:style-name="Таблица9.A1" office:value-type="string">
            <text:p text:style-name="P37">20</text:p>
          </table:table-cell>
          <table:table-cell table:style-name="Таблица9.A1" table:number-columns-spanned="2" office:value-type="string">
            <text:p text:style-name="P38">Природные особенности ООПТ</text:p>
          </table:table-cell>
          <table:covered-table-cell/>
        </table:table-row>
        <table:table-row table:style-name="Таблица9.1">
          <table:table-cell table:style-name="Таблица9.A1" office:value-type="string">
            <text:p text:style-name="P39">а</text:p>
          </table:table-cell>
          <table:table-cell table:style-name="Таблица9.A1" office:value-type="string">
            <text:p text:style-name="P40">Нарушенность территории</text:p>
          </table:table-cell>
          <table:table-cell table:style-name="Таблица9.A1" office:value-type="string">
            <text:p text:style-name="P41"><text:span text:style-name="T12">Ст</text:span><text:span text:style-name="T13">епень нарушенности территории умеренная. </text:span></text:p>
          </table:table-cell>
        </table:table-row>
        <table:table-row table:style-name="Таблица9.1">
          <table:table-cell table:style-name="Таблица9.A1" office:value-type="string">
            <text:p text:style-name="P39">б</text:p>
          </table:table-cell>
          <table:table-cell table:style-name="Таблица9.A1" office:value-type="string">
            <text:p text:style-name="P40">Рельеф</text:p>
          </table:table-cell>
          <table:table-cell table:style-name="Таблица9.A1" office:value-type="string">
            <text:p text:style-name="P42">Сведения отсутствуют.</text:p>
          </table:table-cell>
        </table:table-row>
        <table:table-row table:style-name="Таблица9.1">
          <table:table-cell table:style-name="Таблица9.A1" office:value-type="string">
            <text:p text:style-name="P39">в</text:p>
          </table:table-cell>
          <table:table-cell table:style-name="Таблица9.A1" office:value-type="string">
            <text:p text:style-name="P40">Климат</text:p>
          </table:table-cell>
          <table:table-cell table:style-name="Таблица9.A1" office:value-type="string">
            <text:p text:style-name="P43">Среднемесячная температура января -19,5<text:span text:style-name="T14">º</text:span>С. Средняя температура воздуха в июле составляет около <text:span text:style-name="T14">+</text:span>18,1<text:span text:style-name="T14">º</text:span>С. Продолжительность вегетативного периода – 154 дня. Среднегодовое количество атмосферных осадков достигает 600 мм. Устойчивый снежный покров образуется в среднем к началу ноября, лежит всю зиму (около 160 дней).</text:p>
          </table:table-cell>
        </table:table-row>
        <table:table-row table:style-name="Таблица9.1">
          <table:table-cell table:style-name="Таблица9.A1" office:value-type="string">
            <text:p text:style-name="P44">г</text:p>
          </table:table-cell>
          <table:table-cell table:style-name="Таблица9.A1" office:value-type="string">
            <text:p text:style-name="P45">Почвенный покров</text:p>
          </table:table-cell>
          <table:table-cell table:style-name="Таблица9.A1" office:value-type="string">
            <text:p text:style-name="P46"><text:span text:style-name="T14">П</text:span>очвенный покров территории не дает большого разнообразия. Как для всей площади таежных предгорий Кузнецкого Алатау, для этой <text:soft-page-break/>территории характерно развитие горно-таежных псевдооподзоленных, бурых и дерново-подзолистых почв, покрывающих все элементы рельефа от водоразделов до речных долин.</text:p>
          </table:table-cell>
        </table:table-row>
        <table:table-row table:style-name="Таблица9.1">
          <table:table-cell table:style-name="Таблица9.A1" office:value-type="string">
            <text:p text:style-name="P44">д</text:p>
          </table:table-cell>
          <table:table-cell table:style-name="Таблица9.A1" office:value-type="string">
            <text:p text:style-name="P45">Гидрологическая сеть</text:p>
          </table:table-cell>
          <table:table-cell table:style-name="Таблица9.A1" office:value-type="string">
            <text:p text:style-name="P47">Основу гидрографической структуры <text:span text:style-name="T14">заказника</text:span> образует река Черновой Нарык, система его притоков, пойменные водоемы и заболоченные пространства. Здесь же берет начало река Убик, которая так же является левовобережным притоком реки Томи. Всего на территории <text:span text:style-name="T14">заказника</text:span> протекает не менее 115 малых рек и ручьев (притоки 2 – 4 порядка реки Томи).</text:p>
            <text:p text:style-name="P47">Река Черновой Нарык. Длина реки составляет 106 км, площадь водосбора - 623 км2. Наиболее значимые притоки: река Большая речка, левый приток р. Черновой Нарык, впадает на 4 км. от устья длина, водотока 14 км. Река Бугровка, левый приток реки Черновой Нарык, впадает на 13 км. От устья длина водотока 12 км. Река Осиновка, левый приток , впадает на 13 км. от устья, длина реки 14 км. Менее значимые по расходу и протяженности реки, входящие в систему притоков первого порядка реки Черновой Нарык: р. Малая речка, р. Кедровка.</text:p>
            <text:p text:style-name="P47">В составе гидрологической сети и гидрологических объектов следует выделить болота. Самое большое по площади и значению в поддержании биологического разнообразия в Прокопьевском районе имеет моховое Клюквенное болото. Вдоль русел рек Осиновая, Большая речка и Убик имеется сеть прирусловых настоящих болот.</text:p>
          </table:table-cell>
        </table:table-row>
      </table:table>
      <table:table table:name="Таблица10" table:style-name="Таблица10">
        <table:table-column table:style-name="Таблица10.A"/>
        <table:table-column table:style-name="Таблица10.B"/>
        <table:table-column table:style-name="Таблица10.C"/>
        <table:table-row table:style-name="Таблица10.1">
          <table:table-cell table:style-name="Таблица10.A1" office:value-type="string">
            <text:p text:style-name="P44">е</text:p>
          </table:table-cell>
          <table:table-cell table:style-name="Таблица10.A1" office:value-type="string">
            <text:p text:style-name="P48">Флора и растительность</text:p>
          </table:table-cell>
          <table:table-cell table:style-name="Таблица10.A1" office:value-type="string">
            <text:p text:style-name="P49">Лесные сообщества</text:p>
            <text:p text:style-name="P49">Черневые леса. Древостой состоит из пихты сибирской с различным участием осины и примесью березы повислой. Встречаются ело-пихтовые, пихтово-кедровые и еловые леса. Подлесок: черемуха, рябина, калина. Травянистый покров: высокотравье (аконик северный, живокость высокая, василистник малый), папоротники (страусник, кочедыжник), разнотравье. Моховой покров развит слабо. </text:p>
            <text:p text:style-name="P50"><text:span text:style-name="T15">Тополевые леса и ивовые заросли. Сформированы в поймах рек и по периферии болот. В древостои преобладает тополь лавролистный, тополь черный, осина, изредка ель и пихта. Кустарниковый ярус: ивы (шерстистопобеговая, козья, корзиночная), рябина, калина, черемуха, смородина. </text:span><text:span text:style-name="T16">Травянистый покров: доминируют злаки (кнареечник тросниковый, вейник пурпурный), разнотравье (страусник, хвощ луговой)</text:span></text:p>
            <text:p text:style-name="P51">Луговые сообществам</text:p>
            <text:p text:style-name="P52"><text:span text:style-name="T17">На территории </text:span><text:span text:style-name="T18">заказника</text:span><text:span text:style-name="T17"> все луга относятся к равнинным.</text:span><text:span text:style-name="T18"> </text:span><text:span text:style-name="Strong_20_Emphasis"><text:span text:style-name="T19">Злаки:</text:span></text:span><text:span text:style-name="T19"> Ежа сборная, тимофеевка луговая, пырей ползучий, вейник тростниковый. </text:span><text:span text:style-name="Strong_20_Emphasis"><text:span text:style-name="T19">Разнотравье:</text:span></text:span><text:span text:style-name="T19"> Чина луговая, подмаренник мягкий, горошек мышиный, сныть обыкновенная. На склонах встречаются степные виды (клубника). </text:span><text:span text:style-name="Strong_20_Emphasis"><text:span text:style-name="T19">Низинные луга (поймы):</text:span></text:span><text:span text:style-name="T19"> Манники (трёхцветковый, большой), калужница болотная, лютик ползучий. По окраинам — ивы.</text:span></text:p>
            <text:p text:style-name="P53">Сообщества болотной растительности</text:p>
            <text:p text:style-name="P53">Сосново-осоково-кустарничково-сфагновое болото. Древесный ярус: разновозрастные формамы сосны. Кустарничковый ярус: <text:s/>Andromeda polifolia, Chamaedaphne calyculata.</text:p>
            <text:p text:style-name="P53">Пушиево-сфагновые сообщества образуют Carex limosa, Eriophorum vaginatum и сфагнумы. Осоково-сфагновые топи отличаются доминированием в травяном ярусе Carex rhynchophysa, Carex cespitosa с высоким постоянством Equisetum fluviatile, Comarum palustre, <text:soft-page-break/>Naumburgia thyrsiflora, Epilobium palustre, Calamagrostis neglecta, Menyanthes trifoliate, Eriophorum vaginatum.</text:p>
            <text:p text:style-name="P54"><text:span text:style-name="T20">С</text:span>писок<text:span text:style-name="T20"> </text:span><text:span text:style-name="T21">флоры</text:span> представлен в приложении 1.</text:p>
          </table:table-cell>
        </table:table-row>
      </table:table>
      <table:table table:name="Таблица11" table:style-name="Таблица11">
        <table:table-column table:style-name="Таблица11.A"/>
        <table:table-column table:style-name="Таблица11.B"/>
        <table:table-column table:style-name="Таблица11.C"/>
        <table:table-row table:style-name="Таблица11.1">
          <table:table-cell table:style-name="Таблица11.A1" office:value-type="string">
            <text:p text:style-name="P55">ж</text:p>
          </table:table-cell>
          <table:table-cell table:style-name="Таблица11.A1" office:value-type="string">
            <text:p text:style-name="P56">Лесной фонд</text:p>
          </table:table-cell>
          <table:table-cell table:style-name="Таблица11.A1" office:value-type="string">
            <text:p text:style-name="P57"><text:span text:style-name="T22">Т</text:span><text:span text:style-name="T23">ерритория заказника входит в соста</text:span><text:span text:style-name="T24">в</text:span><text:span text:style-name="T23"> </text:span><text:span text:style-name="T25">Беловского, Прокопьевского</text:span><text:span text:style-name="T26"> и </text:span><text:span text:style-name="T25">Новокузнецкого</text:span><text:span text:style-name="T27"> </text:span><text:span text:style-name="T24">лесничеств</text:span><text:span text:style-name="T27">а</text:span><text:span text:style-name="T24"> Кемеровской области — Кузбасса.</text:span></text:p>
            <text:p text:style-name="P58">Черневые леса</text:p>
            <text:p text:style-name="P58">Пихтово-осиновый высокотравно-снытиевый лес. Древостой формируют осина и пихта сибирская с примесью березы повислой среднего состава 7Ос3П+Б. Возраст осины 40 - 60 лет, пихта разновозрастная (20-60 лет).</text:p>
            <text:p text:style-name="P58">Осиново-пихтовый высокотравно - папоротниковй лес. Преобладающая порода пихта сибирская (Abies sibirica Ledeb.) с различным участием осины (Populus tremula L.) и примесью березы повислой (Betula pendula Roth). Формула древостоя от 6П4Ос+Б. Пихта в возрасте 80-100 лет. Подрост пихт разновозрастный (от 1 до 15 лет). Возраст осины 40-60 лет.</text:p>
            <text:p text:style-name="P59">Коренные осиново-пихтовые леса. Преобладающая порода пихта сибирская (Abies sibirica Ledeb.) с различным участием осины (Populus tremula L.) и примесью березы повислой (Betula pendula Roth). Преобладает пихта в возрасте 100-120 лет. Подрост пихт разновозрастный (от 1 до 15 лет). Возраст осины 40-60 лет.</text:p>
            <text:p text:style-name="P59">Вторичные леса</text:p>
            <text:p text:style-name="P60">Наиболее типичные группировки вторичных лесов характеризует</text:p>
            <text:p text:style-name="P58">участок осиново-березового высокотравно-папоротниково-снытьевом леса. Древостой образуют осина и береза повислая среднего возраста 55 лет. <text:s/>Единично присутствует пихта сибирская в возрасте 45 лет.</text:p>
            <text:p text:style-name="P58">Еловые леса располагаются на землях с близким залеганием грунтовых вод или подтопляемых во время паводка. Первый ярус представлен елью (Picea obovata), березой (Betula pendula), во втором ярусе – пихта (Abies sibirica). В некоторых вариантах в первом ярусе появляется тополь лавролистный (Populus laurifolia).</text:p>
          </table:table-cell>
        </table:table-row>
        <table:table-row table:style-name="Таблица11.1">
          <table:table-cell table:style-name="Таблица11.A1" office:value-type="string">
            <text:p text:style-name="P61">з</text:p>
          </table:table-cell>
          <table:table-cell table:style-name="Таблица11.A1" office:value-type="string">
            <text:p text:style-name="P62">Животный мир </text:p>
          </table:table-cell>
          <table:table-cell table:style-name="Таблица11.A1" office:value-type="string">
            <text:p text:style-name="P63">Сведения по большинству охотничьих зверей и боровой дичи получают по результатам проведения зимних маршрутных учётов (ЗМУ), проводимых в конце зимы. При этом в ЗМУ не попадают зимоспящие виды, такие как медведь, барсук, сурок, а так же бобр и ондастра. Для их учёта используются, другие методики.</text:p>
            <text:p text:style-name="P64">Список выявленных видов фауны представлен в приложение 2.</text:p>
          </table:table-cell>
        </table:table-row>
      </table:table>
      <text:p text:style-name="P65"/>
      <table:table table:name="Таблица12" table:style-name="Таблица12">
        <table:table-column table:style-name="Таблица12.A"/>
        <table:table-column table:style-name="Таблица12.B"/>
        <table:table-column table:style-name="Таблица12.C"/>
        <table:table-row table:style-name="Таблица12.1">
          <table:table-cell table:style-name="Таблица12.A1" office:value-type="string">
            <text:p text:style-name="P66">и</text:p>
          </table:table-cell>
          <table:table-cell table:style-name="Таблица12.A1" office:value-type="string">
            <text:p text:style-name="P67">Редкие и находящиеся под угрозой исчезновения объекты животного и растительного мира</text:p>
          </table:table-cell>
          <table:table-cell table:style-name="Таблица12.A1" office:value-type="string">
            <text:list text:style-name="WWNum40">
              <text:list-header>
                <text:p text:style-name="P68"><text:span text:style-name="T28">Ж</text:span><text:span text:style-name="T29">ивотные занесенные в Красную книгу Кемеровской области — </text:span><text:span text:style-name="T30">Кузбасса</text:span><text:span text:style-name="T29">:</text:span></text:p>
              </text:list-header>
              <text:list-item>
                <text:p text:style-name="P68">Капюшонница серебряная — <text:span text:style-name="T31">Cucullia argentea</text:span> Hufnagel, 1766</text:p>
              </text:list-item>
              <text:list-item>
                <text:p text:style-name="P68">Орденская лента неверная — <text:span text:style-name="T31">Catocala adultera</text:span> Ménétriès, 1856</text:p>
              </text:list-item>
              <text:list-item>
                <text:p text:style-name="P68">Росомаха – <text:span text:style-name="T31">Gulo gulo</text:span>. Вид включен в IUCN Red List Threatened species – категория VU. Вид внесен для местной охраны (Красная книга Прокопьевского района, 2021).</text:p>
              </text:list-item>
            </text:list>
            <text:p text:style-name="P69"><text:span text:style-name="T32">На территории заказника обитает 1 вид </text:span><text:span text:style-name="T33">охраняемого </text:span><text:span text:style-name="T32"><text:s/>растения: </text:span><text:span text:style-name="Emphasis"><text:span text:style-name="T34">Erythronium sibiricum</text:span></text:span><text:span text:style-name="T32"> (Fisch. et C.A. Mey.) Kryl. — </text:span><text:span text:style-name="Strong_20_Emphasis"><text:span text:style-name="T32">Кандык сибирский</text:span></text:span><text:span text:style-name="T32">.</text:span></text:p>
            <text:p text:style-name="P70"><text:span text:style-name="T35">Вид занесён в Красную книгу Российской Федерациии Красную книгу </text:span><text:span text:style-name="T36">Кемеровской области — Кузбасса</text:span><text:span text:style-name="T35">.</text:span></text:p>
          </table:table-cell>
        </table:table-row>
        <table:table-row table:style-name="Таблица12.1">
          <table:table-cell table:style-name="Таблица12.A1" office:value-type="string">
            <text:p text:style-name="P66">к</text:p>
          </table:table-cell>
          <table:table-cell table:style-name="Таблица12.A1" office:value-type="string">
            <text:p text:style-name="P67">Суммарные сведения о биологическогом <text:soft-page-break/>разнообразии</text:p>
          </table:table-cell>
          <table:table-cell table:style-name="Таблица12.A1" office:value-type="string">
            <text:p text:style-name="P71">Флора территории заказника насчитывает <text:span text:style-name="T37">не менее </text:span>4<text:span text:style-name="T37">55</text:span> видов, сосудистые споровые растения (хвощи, плауны, папоротники) представлены 21 видом, из них папоротников 14 видов. <text:span text:style-name="T38"><text:s/>Красную </text:span><text:soft-page-break/><text:span text:style-name="T38">книгу Российской федерации занесен </text:span><text:span text:style-name="T39">1</text:span><text:span text:style-name="T38"> вид, в Красную книгу Кемеровской области — Кузбасса занесен </text:span><text:span text:style-name="T39">1</text:span><text:span text:style-name="T38"> вид.</text:span></text:p>
            <text:p text:style-name="P72"><text:span text:style-name="T40">На территории заказника выявлено 312 видов беспозвоночных<text:line-break/>животных, в том числе 295 видов насекомых. </text:span><text:span text:style-name="T41">Фауна позвоночных животных представлена </text:span><text:span text:style-name="T40">97</text:span><text:span text:style-name="T42"> видами птиц, 2 вида</text:span><text:span text:style-name="T43">ми</text:span><text:span text:style-name="T42"> амфибий, </text:span><text:span text:style-name="T40">2</text:span><text:span text:style-name="T42"> вида</text:span><text:span text:style-name="T43">ми</text:span><text:span text:style-name="T42"> рептилий </text:span><text:span text:style-name="T43">и</text:span><text:span text:style-name="T42"> </text:span><text:span text:style-name="T40">35</text:span><text:span text:style-name="T42"> вид</text:span><text:span text:style-name="T40">ами</text:span><text:span text:style-name="T42"> млекопитающих. </text:span><text:span text:style-name="T39">В </text:span><text:span text:style-name="T44">Красную книгу Кемеровской области — Кузбасса занесен</text:span><text:span text:style-name="T45">ы 2 вида беспозвоночных. 1 вид млекопитающих <text:s/>включен в красный список МСОП. </text:span></text:p>
          </table:table-cell>
        </table:table-row>
        <table:table-row table:style-name="Таблица12.1">
          <table:table-cell table:style-name="Таблица12.A1" office:value-type="string">
            <text:p text:style-name="P66">л</text:p>
          </table:table-cell>
          <table:table-cell table:style-name="Таблица12.A1" office:value-type="string">
            <text:p text:style-name="P67">Основные экосистемы ООПТ</text:p>
          </table:table-cell>
          <table:table-cell table:style-name="Таблица12.A1" office:value-type="string">
            <text:p text:style-name="P73"><text:span text:style-name="T46">Т</text:span>ерритория <text:span text:style-name="T46">заказника</text:span> характеризуется неоднородностью ландшафта. Преобладают лесные и лесостепные элементы, а также зарастающие вырубки. Разнообразие ландшафтов в свою очередь обуславливает разнообразие биотопов и населяющих их таксонов.</text:p>
          </table:table-cell>
        </table:table-row>
        <table:table-row table:style-name="Таблица12.1">
          <table:table-cell table:style-name="Таблица12.A1" office:value-type="string">
            <text:p text:style-name="P66">м</text:p>
          </table:table-cell>
          <table:table-cell table:style-name="Таблица12.A1" office:value-type="string">
            <text:p text:style-name="P67">Особо ценные для региона и ООПТ природные объекты</text:p>
          </table:table-cell>
          <table:table-cell table:style-name="Таблица12.A1" office:value-type="string">
            <text:p text:style-name="P74">Информация отсутствует.</text:p>
          </table:table-cell>
        </table:table-row>
        <table:table-row table:style-name="Таблица12.1">
          <table:table-cell table:style-name="Таблица12.A1" office:value-type="string">
            <text:p text:style-name="P66">н</text:p>
          </table:table-cell>
          <table:table-cell table:style-name="Таблица12.A1" office:value-type="string">
            <text:p text:style-name="P67">Лечебные и рекреационные ресурсы</text:p>
          </table:table-cell>
          <table:table-cell table:style-name="Таблица12.A1" office:value-type="string">
            <text:p text:style-name="P74">Информация отсутствует.</text:p>
          </table:table-cell>
        </table:table-row>
        <table:table-row table:style-name="Таблица12.1">
          <table:table-cell table:style-name="Таблица12.A1" office:value-type="string">
            <text:p text:style-name="P66">о</text:p>
          </table:table-cell>
          <table:table-cell table:style-name="Таблица12.A1" office:value-type="string">
            <text:p text:style-name="P67">Историко-культурные объекты на территории ООПТ</text:p>
          </table:table-cell>
          <table:table-cell table:style-name="Таблица12.A1" office:value-type="string">
            <text:p text:style-name="P74">Информация отсутствует.</text:p>
          </table:table-cell>
        </table:table-row>
        <table:table-row table:style-name="Таблица12.1">
          <table:table-cell table:style-name="Таблица12.A1" office:value-type="string">
            <text:p text:style-name="P66">п</text:p>
          </table:table-cell>
          <table:table-cell table:style-name="Таблица12.A1" office:value-type="string">
            <text:p text:style-name="P75">Оценка современного состояния и вклада ООПТ в поддержание экологического баланса окружающих территорий</text:p>
          </table:table-cell>
          <table:table-cell table:style-name="Таблица12.A1" office:value-type="string">
            <text:p text:style-name="P76"><text:span text:style-name="T47">О</text:span><text:span text:style-name="T48">собо охраняемая природная в бассейне реки Черновой Нарык играет важную роль в поддержании экологического баланса региона. </text:span><text:span text:style-name="T7">В условиях активного антропогенного воздействия заказник обеспечивает сохранение природных комплексов, поддерживает стабильность экосистем и способствует восстановлению редких видов растений </text:span><text:span text:style-name="T49">и животных </text:span></text:p>
            <text:p text:style-name="P77"/>
          </table:table-cell>
        </table:table-row>
      </table:table>
      <table:table table:name="Таблица13" table:style-name="Таблица13">
        <table:table-column table:style-name="Таблица13.A"/>
        <table:table-column table:style-name="Таблица13.B"/>
        <table:table-row table:style-name="Таблица13.1">
          <table:table-cell table:style-name="Таблица13.A1" office:value-type="string">
            <text:p text:style-name="P78">21</text:p>
          </table:table-cell>
          <table:table-cell table:style-name="Таблица13.A1" office:value-type="string">
            <text:p text:style-name="P79"><text:span text:style-name="T50">Э</text:span><text:span text:style-name="T51">кспликация земель ООПТ</text:span></text:p>
          </table:table-cell>
        </table:table-row>
        <table:table-row table:style-name="Таблица13.2">
          <table:table-cell table:style-name="Таблица13.A1" office:value-type="string">
            <text:p text:style-name="P78"/>
          </table:table-cell>
          <table:table-cell table:style-name="Таблица13.A1" office:value-type="string">
            <text:p text:style-name="P80">Информация отсутствует. </text:p>
          </table:table-cell>
        </table:table-row>
      </table:table>
      <table:table table:name="Таблица16" table:style-name="Таблица16">
        <table:table-column table:style-name="Таблица16.A"/>
        <table:table-column table:style-name="Таблица16.B"/>
        <table:table-row table:style-name="Таблица16.1">
          <table:table-cell table:style-name="Таблица16.A1" office:value-type="string">
            <text:p text:style-name="P78">22</text:p>
          </table:table-cell>
          <table:table-cell table:style-name="Таблица16.A1" office:value-type="string">
            <text:p text:style-name="P81"><text:span text:style-name="T52">Н</text:span>егативное воздействие на ООПТ (факторы и угрозы)</text:p>
          </table:table-cell>
        </table:table-row>
        <table:table-row table:style-name="Таблица16.2">
          <table:table-cell table:style-name="Таблица16.A1" office:value-type="string">
            <text:p text:style-name="P78"/>
          </table:table-cell>
          <table:table-cell table:style-name="Таблица16.A1" office:value-type="string">
            <text:p text:style-name="P80">Информация отсутствует. </text:p>
          </table:table-cell>
        </table:table-row>
      </table:table>
      <table:table table:name="Таблица15" table:style-name="Таблица15">
        <table:table-column table:style-name="Таблица15.A"/>
        <table:table-column table:style-name="Таблица15.B"/>
        <table:table-column table:style-name="Таблица15.C"/>
        <table:table-row table:style-name="Таблица15.1">
          <table:table-cell table:style-name="Таблица15.A1" office:value-type="string">
            <text:p text:style-name="P82">23</text:p>
          </table:table-cell>
          <table:table-cell table:style-name="Таблица15.A1" table:number-columns-spanned="2" office:value-type="string">
            <text:p text:style-name="P83">Юридические лица, ответственные за обеспечение охраны и функционирование ООПТ</text:p>
          </table:table-cell>
          <table:covered-table-cell/>
        </table:table-row>
        <table:table-row table:style-name="Таблица15.1">
          <table:table-cell table:style-name="Таблица15.A1" office:value-type="string">
            <text:p text:style-name="P84"/>
          </table:table-cell>
          <table:table-cell table:style-name="Таблица15.A1" office:value-type="string">
            <text:p text:style-name="P85">Название организации, созданной для управления ООПТ или на которую возложено обязательство по охране</text:p>
          </table:table-cell>
          <table:table-cell table:style-name="Таблица15.A1" office:value-type="string">
            <text:p text:style-name="P86"/>
            <text:p text:style-name="P87"/>
            <text:p text:style-name="P88">Министерство лесного комплекса и охотничьего хозяйства Кузбасса</text:p>
            <text:p text:style-name="P89"/>
          </table:table-cell>
        </table:table-row>
        <table:table-row table:style-name="Таблица15.1">
          <table:table-cell table:style-name="Таблица15.A1" office:value-type="string">
            <text:p text:style-name="P84"/>
          </table:table-cell>
          <table:table-cell table:style-name="Таблица15.A1" office:value-type="string">
            <text:p text:style-name="P90">Юридический адрес</text:p>
          </table:table-cell>
          <table:table-cell table:style-name="Таблица15.A1" office:value-type="string">
            <text:p text:style-name="P91">г. Кемерово, Мирная, 5</text:p>
          </table:table-cell>
        </table:table-row>
        <text:soft-page-break/>
        <table:table-row table:style-name="Таблица15.1">
          <table:table-cell table:style-name="Таблица15.A1" office:value-type="string">
            <text:p text:style-name="P84"/>
          </table:table-cell>
          <table:table-cell table:style-name="Таблица15.A1" office:value-type="string">
            <text:p text:style-name="P90">Почтовый адрес</text:p>
          </table:table-cell>
          <table:table-cell table:style-name="Таблица15.A1" office:value-type="string">
            <text:p text:style-name="P92">650036, Кемерово, ул. Мирная, 5</text:p>
          </table:table-cell>
        </table:table-row>
        <table:table-row table:style-name="Таблица15.1">
          <table:table-cell table:style-name="Таблица15.A1" office:value-type="string">
            <text:p text:style-name="P84"/>
          </table:table-cell>
          <table:table-cell table:style-name="Таблица15.A1" office:value-type="string">
            <text:p text:style-name="P90">телефон</text:p>
          </table:table-cell>
          <table:table-cell table:style-name="Таблица15.A1" office:value-type="string">
            <text:p text:style-name="P91">8(384-2) 34-04-64</text:p>
          </table:table-cell>
        </table:table-row>
        <table:table-row table:style-name="Таблица15.1">
          <table:table-cell table:style-name="Таблица15.A1" office:value-type="string">
            <text:p text:style-name="P84"/>
          </table:table-cell>
          <table:table-cell table:style-name="Таблица15.A1" office:value-type="string">
            <text:p text:style-name="P93"><text:span text:style-name="T53">e</text:span><text:span text:style-name="T54">-</text:span><text:span text:style-name="T53">mail</text:span></text:p>
          </table:table-cell>
          <table:table-cell table:style-name="Таблица15.A1" office:value-type="string">
            <text:p text:style-name="P94"><text:a xlink:type="simple" xlink:href="mailto:dlk@kemles.ru" text:style-name="Internet_20_link" text:visited-style-name="Visited_20_Internet_20_Link"><text:span text:style-name="Internet_20_link"><text:span text:style-name="T55">dlk@kemles.ako.ru</text:span></text:span></text:a></text:p>
          </table:table-cell>
        </table:table-row>
        <table:table-row table:style-name="Таблица15.1">
          <table:table-cell table:style-name="Таблица15.A1" office:value-type="string">
            <text:p text:style-name="P84"/>
          </table:table-cell>
          <table:table-cell table:style-name="Таблица15.A1" office:value-type="string">
            <text:p text:style-name="P90">Адрес сайта в сети интернет</text:p>
          </table:table-cell>
          <table:table-cell table:style-name="Таблица15.A1" office:value-type="string">
            <text:p text:style-name="P95">https://kemles.ru/</text:p>
          </table:table-cell>
        </table:table-row>
        <table:table-row table:style-name="Таблица15.1">
          <table:table-cell table:style-name="Таблица15.A1" office:value-type="string">
            <text:p text:style-name="P84"/>
          </table:table-cell>
          <table:table-cell table:style-name="Таблица15.A1" office:value-type="string">
            <text:p text:style-name="P90">Дата государственной регистрации юридического лица и регистрационный номер</text:p>
          </table:table-cell>
          <table:table-cell table:style-name="Таблица15.A1" office:value-type="string">
            <text:p text:style-name="P86"/>
            <text:p text:style-name="P96"><text:span text:style-name="T54">Зарегистрирован в Едином государственном реестре юридических лиц, государственный регистрационный номер </text:span><text:s/><text:span text:style-name="T54">1114205044711 <text:s/>от </text:span><text:s/><text:span text:style-name="T54">27.12.2011</text:span></text:p>
          </table:table-cell>
        </table:table-row>
        <table:table-row table:style-name="Таблица15.1">
          <table:table-cell table:style-name="Таблица15.A1" office:value-type="string">
            <text:p text:style-name="P84"/>
          </table:table-cell>
          <table:table-cell table:style-name="Таблица15.A1" office:value-type="string">
            <text:p text:style-name="P90">ФИО руководителя организации</text:p>
          </table:table-cell>
          <table:table-cell table:style-name="Таблица15.A1" office:value-type="string">
            <text:p text:style-name="P97">Бойко Евгений Васильевич</text:p>
            <text:p text:style-name="P98"/>
          </table:table-cell>
        </table:table-row>
        <table:table-row table:style-name="Таблица15.1">
          <table:table-cell table:style-name="Таблица15.A1" office:value-type="string">
            <text:p text:style-name="P84"/>
          </table:table-cell>
          <table:table-cell table:style-name="Таблица15.A1" office:value-type="string">
            <text:p text:style-name="P90">Служебный телефон</text:p>
          </table:table-cell>
          <table:table-cell table:style-name="Таблица15.A1" office:value-type="string">
            <text:p text:style-name="P94"><text:a xlink:type="simple" xlink:href="tel:+73842312137" text:style-name="Internet_20_link" text:visited-style-name="Visited_20_Internet_20_Link"><text:span text:style-name="Internet_20_link"><text:span text:style-name="T56">+7 (3842) 31-21-37</text:span></text:span></text:a></text:p>
          </table:table-cell>
        </table:table-row>
        <table:table-row table:style-name="Таблица15.1">
          <table:table-cell table:style-name="Таблица15.A1" office:value-type="string">
            <text:p text:style-name="P84"/>
          </table:table-cell>
          <table:table-cell table:style-name="Таблица15.A1" office:value-type="string">
            <text:p text:style-name="P99"><text:span text:style-name="T54">Начальник отдела </text:span><text:s/><text:span text:style-name="T54">сохранения биоразнообразия, мониторинга и экопросвещения</text:span></text:p>
          </table:table-cell>
          <table:table-cell table:style-name="Таблица15.A1" office:value-type="string">
            <text:p text:style-name="P87">Данилова Ольга Олеговна</text:p>
            <text:p text:style-name="P87"/>
          </table:table-cell>
        </table:table-row>
        <table:table-row table:style-name="Таблица15.1">
          <table:table-cell table:style-name="Таблица15.A1" office:value-type="string">
            <text:p text:style-name="P84"/>
          </table:table-cell>
          <table:table-cell table:style-name="Таблица15.A1" office:value-type="string">
            <text:p text:style-name="P90">Служебный телефон</text:p>
          </table:table-cell>
          <table:table-cell table:style-name="Таблица15.A1" office:value-type="string">
            <text:p text:style-name="P91">7(3842) 55-86-87</text:p>
          </table:table-cell>
        </table:table-row>
        <table:table-row table:style-name="Таблица15.1">
          <table:table-cell table:style-name="Таблица15.A1" office:value-type="string">
            <text:p text:style-name="P100">24</text:p>
          </table:table-cell>
          <table:table-cell table:style-name="Таблица15.A1" table:number-columns-spanned="2" office:value-type="string">
            <text:p text:style-name="P101"><text:span text:style-name="T57">С</text:span>ведения об иных лицах, на которых возложены обязательства по охране ООПТ</text:p>
          </table:table-cell>
          <table:covered-table-cell/>
        </table:table-row>
        <table:table-row table:style-name="Таблица15.1">
          <table:table-cell table:style-name="Таблица15.A1" office:value-type="string">
            <text:p text:style-name="P102"/>
          </table:table-cell>
          <table:table-cell table:style-name="Таблица15.A1" table:number-columns-spanned="2" office:value-type="string">
            <text:p text:style-name="P103">Отсутствуют.</text:p>
          </table:table-cell>
          <table:covered-table-cell/>
        </table:table-row>
      </table:table>
      <table:table table:name="Таблица14" table:style-name="Таблица14">
        <table:table-column table:style-name="Таблица14.A"/>
        <table:table-column table:style-name="Таблица14.B"/>
        <table:table-row table:style-name="Таблица14.1">
          <table:table-cell table:style-name="Таблица14.A1" office:value-type="string">
            <text:p text:style-name="P104">25</text:p>
          </table:table-cell>
          <table:table-cell table:style-name="Таблица14.A1" office:value-type="string">
            <text:p text:style-name="P105"><text:span text:style-name="T58">О</text:span>бщий режим охраны и использования ООПТ</text:p>
          </table:table-cell>
        </table:table-row>
        <table:table-row table:style-name="Таблица14.2">
          <table:table-cell table:style-name="Таблица14.A1" office:value-type="string">
            <text:p text:style-name="P104"/>
          </table:table-cell>
          <table:table-cell table:style-name="Таблица14.A1" office:value-type="string">
            <text:p text:style-name="P106"><text:span text:style-name="T59">Режим охраны заказника утвержден Постановление</text:span><text:span text:style-name="T60">м</text:span><text:span text:style-name="T59"> </text:span><text:span text:style-name="T61">Правительства</text:span><text:span text:style-name="T59"> Кемеровской области - </text:span><text:span text:style-name="T61">Кузбасса</text:span><text:span text:style-name="T59"> от </text:span><text:span text:style-name="T62">27</text:span><text:span text:style-name="T59">.</text:span><text:span text:style-name="T62">12</text:span><text:span text:style-name="T59">.20</text:span><text:span text:style-name="T63">2</text:span><text:span text:style-name="T62">3</text:span><text:span text:style-name="T64"> </text:span><text:span text:style-name="T59">№ </text:span><text:span text:style-name="T62">894</text:span><text:span text:style-name="T64"> </text:span><text:span text:style-name="T65">"О государственном природном </text:span><text:span text:style-name="Emphasis"><text:span text:style-name="T66">заказнике</text:span></text:span><text:span text:style-name="T67"> </text:span><text:span text:style-name="T65">Кемеровской области - Кузбасса "</text:span><text:span text:style-name="Emphasis"><text:span text:style-name="T66">Нарыкский</text:span></text:span><text:span text:style-name="T65">"</text:span></text:p>
            <text:p text:style-name="P107">3.1. На всей территории запрещается любая деятельность, если она противоречит целям создания или причиняет вред природным комплексам и компонентам, в том числе:</text:p>
            <text:p text:style-name="P108"><text:span text:style-name="T68">3.1.1. Сплошные рубки лесных насаждений, все виды рубок участков лесов в радиусе 300 м вокруг глухариных токов и все виды рубок по заготовке древесины, за исключением случаев, предусмотренных </text:span><text:a xlink:type="simple" xlink:href="https://internet.garant.ru/#/document/408301577/entry/42" text:style-name="Internet_20_link" text:visited-style-name="Visited_20_Internet_20_Link"><text:span text:style-name="T69">пунктом 3.2</text:span></text:a><text:span text:style-name="T68"> настоящего Положения.</text:span></text:p>
            <text:p text:style-name="P107">3.1.2. Геологическое изучение, разведка и добыча полезных ископаемых, за исключением выполнения работ в рамках ранее выданных лицензий на право пользования недрами для поиска, разведки и добычи метана угольных пластов, попутно других углеводородов.</text:p>
            <text:p text:style-name="P107">3.1.3. Проведение взрывных работ.</text:p>
            <text:p text:style-name="P109"><text:bookmark text:name="p_553"/>3.1.4. Разрушение нор диких животных и гнезд птиц.</text:p>
            <text:p text:style-name="P109">3.1.5. Пускание палов, выжигание растительности, за исключением контролируемых отжигов, проводимых в рамках проведения противопожарных мероприятий.</text:p>
            <text:p text:style-name="P109">3.1.6. Хранение ядохимикатов, химических реагентов и других опасных материалов, сырья и отходов производства для объектов животного мира, растительного мира и среды их обитания (кроме мест, специально оборудованных для хранения опасных веществ), засорение территории всеми видами отходов.</text:p>
            <text:p text:style-name="P109">3.1.7. Применение ядохимикатов, химических реагентов и других опасных материалов для объектов животного мира и растительного мира, а также среды их обитания, за исключением случаев, когда применение ядохимикатов, химических реагентов направлено на ликвидацию стихийных бедствий, влекущих за собой непоправимые последствия для объектов животного мира или среды их обитания, борьбу с опасными вредителями леса и <text:soft-page-break/>уход за лесными культурами.</text:p>
            <text:p text:style-name="P109">3.1.8. Предоставление земельных участков для ведения садоводства и огородничества, строительства гаражей для собственных нужд или индивидуального жилищного строительства.</text:p>
            <text:p text:style-name="P110"><text:span text:style-name="T68">3.1.9. Строительство в границах заказника автомобильных дорог, трубопроводов, линий электропередачи и других коммуникаций, а также строительство, реконструкция и эксплуатация промышленных, хозяйственных, жилых объектов и некапитальных строений, сооружений, не связанных с разрешенной на территории заказника деятельностью, за исключением случаев, предусмотренных </text:span><text:a xlink:type="simple" xlink:href="https://internet.garant.ru/#/document/408301577/entry/42" text:style-name="Internet_20_link" text:visited-style-name="Visited_20_Internet_20_Link"><text:span text:style-name="T69">пунктом 3.2</text:span></text:a><text:span text:style-name="T68"> настоящего Положения.</text:span></text:p>
            <text:p text:style-name="P109">3.1.10. Уничтожение или порча установленных предупредительных или информационных знаков (панно, аншлагов).</text:p>
            <text:p text:style-name="P109">3.1.11. Выкашивание травы в мае, июне, а также выкашивание травы вкруговую (от периферии к центру) во избежание гибели молодняка птиц и мелких животных, за исключением проведения агротехнического ухода за лесными культурами.</text:p>
            <text:p text:style-name="P109">3.2. На территории заказника в установленном порядке разрешается:</text:p>
            <text:p text:style-name="P107">3.2.1. Реконструкция и эксплуатация существующих объектов строительства, автомобильных дорог, трубопроводов, линий электропередачи и других коммуникаций по согласованию с Департаментом.</text:p>
            <text:p text:style-name="P107">3.2.2. Реконструкция, эксплуатация, а также строительство и размещение новых зданий, сооружений и некапитальных строений, сооружений, связанных с созданием лесной инфраструктуры и с выполнением задач, возложенных на заказник.</text:p>
            <text:p text:style-name="P107">3.2.3. Сплошные и выборочные рубки лесных насаждений, на которые право их использования возникло на основании договоров купли-продажи лесных насаждений и аренды лесных участков до дня вступления в силу настоящего Положения, на срок до момента окончания действия договора.</text:p>
            <text:p text:style-name="P107">3.2.4. Проведение в кварталах 17-22, 29-32, 42-44 урочища Каралдинского Каралдинского участкового лесничества Беловского лесничества выборочных рубок по уходу за лесом, выборочных санитарных рубок, сплошных рубок в соответствии с Лесохозяйственным регламентом Беловского лесничества с максимальным сохранением существующего подроста, молодняков лесных насаждений и формированием мозаичности почвенно-растительного покрова, отвечающей цели создания заказника.</text:p>
            <text:p text:style-name="P107">3.3. В целях создания инфраструктуры для развития экологического туризма, иной деятельности, не противоречащей режиму особой охраны, на территории заказника допускается:</text:p>
            <text:p text:style-name="P107">3.3.1. В летний период - осуществление благоустройства, в том числе размещение дорожно-тропиночной сети, учебно-туристической трассы; проведение мероприятий, имеющих культурное, эстетическое, рекреационное, оздоровительное значение.</text:p>
            <text:p text:style-name="P107">3.3.2. В зимний период - организация снегоходной трассы, т.е. специально подготовленной полосы снега различной протяженности и сложности с плотным снежным покрытием, свободной от препятствий и обозначенной специальными знаками сезонного назначения.</text:p>
            <text:p text:style-name="P107">3.4. Проведение выборочных рубок лесных насаждений, расположенных на территории заказника, в лесохозяйственных целях должно обеспечивать сохранность целевого назначения лесов и выполняемых ими функций.</text:p>
            <text:p text:style-name="P107">3.5. На территории заказника хозяйственная и иная деятельность осуществляется с соблюдением действующего законодательства, настоящего Положения и требований в области охраны окружающей среды по предотвращению гибели объектов животного и растительного мира при осуществлении производственных процессов, а также при эксплуатации зданий, транспортных магистралей, трубопроводов, линий связи и электропередачи.</text:p>
            <text:p text:style-name="P107">3.6. Ведение лесного хозяйства (охрана, защита и воспроизводство лесов) на территории заказника осуществляется в соответствии с лесохозяйственными регламентами лесничеств и в соответствии с целью создания заказника.</text:p>
            <text:p text:style-name="P107"><text:soft-page-break/>3.7. Проведение санитарно-оздоровительных мероприятий, в том числе рубок погибших и поврежденных лесных насаждений, выборочных рубок, проводимых в целях ухода за лесными насаждениями, сплошных рубок, проводимых в рамках настоящего Положения, осуществляется при условии уведомления Департамента и учреждения о проведении таких работ Департаментом лесного комплекса Кузбасса до начала их проведения.</text:p>
            <text:p text:style-name="P107">3.8. Рекреационная и иная не запрещенная деятельность на территории должна осуществляться с соблюдением правил пожарной безопасности в лесах, правил санитарной безопасности в лесах, правил лесовосстановления, правил ухода за лесами и других правил (порядков и нормативов), предусмотренных действующим законодательством, а также требований настоящего Положения.<text:span text:style-name="T70">\</text:span></text:p>
            <text:p text:style-name="P107">3.9. Проведение научно-исследовательских и производственных работ, использование природных ресурсов в научно-исследовательских целях, не разрушающих окружающую среду и не истощающих биологические ресурсы, осуществляется в соответствии с научным обоснованием и соблюдением действующего законодательства при условии уведомления Департамента и учреждения о проведении таких работ до начала их проведения.</text:p>
            <text:p text:style-name="P107">3.10. Установленный режим особой охраны обязаны соблюдать все без исключения физические и юридические лица (пользователи, владельцы и собственники земельных участков (участков лесного фонда), расположенных в границах заказника) и нести за его нарушение административную, уголовную или иную установленную законодательством ответственность.</text:p>
            <text:p text:style-name="P107">3.11. Проектная документация объектов, строительство, реконструкция которых на территории заказника допускаются настоящим Положением, подлежит государственной экологической экспертизе в соответствии с действующим законодательством.</text:p>
            <text:p text:style-name="P107">Государственная экспертиза и иная экспертиза любой документации также проводится в случае, если ее проведение предусмотрено действующим законодательством.</text:p>
          </table:table-cell>
        </table:table-row>
      </table:table>
      <table:table table:name="Таблица18" table:style-name="Таблица18">
        <table:table-column table:style-name="Таблица18.A"/>
        <table:table-column table:style-name="Таблица18.B"/>
        <table:table-row table:style-name="Таблица18.1">
          <table:table-cell table:style-name="Таблица18.A1" office:value-type="string">
            <text:p text:style-name="P111">26</text:p>
          </table:table-cell>
          <table:table-cell table:style-name="Таблица18.A1" office:value-type="string">
            <text:p text:style-name="P112"><text:span text:style-name="T58">З</text:span>онирование территории ООПТ</text:p>
          </table:table-cell>
        </table:table-row>
        <table:table-row table:style-name="Таблица18.1">
          <table:table-cell table:style-name="Таблица18.A1" office:value-type="string">
            <text:p text:style-name="P113"/>
          </table:table-cell>
          <table:table-cell table:style-name="Таблица18.A1" office:value-type="string">
            <text:p text:style-name="P114"><text:span text:style-name="T71">О</text:span>тсутствует.</text:p>
          </table:table-cell>
        </table:table-row>
        <table:table-row table:style-name="Таблица18.1">
          <table:table-cell table:style-name="Таблица18.A1" office:value-type="string">
            <text:p text:style-name="P111">27</text:p>
          </table:table-cell>
          <table:table-cell table:style-name="Таблица18.A1" office:value-type="string">
            <text:p text:style-name="P112"><text:span text:style-name="T58">Р</text:span>ежим охранной зоны ООПТ</text:p>
          </table:table-cell>
        </table:table-row>
        <table:table-row table:style-name="Таблица18.1">
          <table:table-cell table:style-name="Таблица18.A1" office:value-type="string">
            <text:p text:style-name="P113"/>
          </table:table-cell>
          <table:table-cell table:style-name="Таблица18.A1" office:value-type="string">
            <text:p text:style-name="P114"><text:span text:style-name="T71">О</text:span>тсутствует.</text:p>
          </table:table-cell>
        </table:table-row>
        <table:table-row table:style-name="Таблица18.1">
          <table:table-cell table:style-name="Таблица18.A1" office:value-type="string">
            <text:p text:style-name="P111">28</text:p>
          </table:table-cell>
          <table:table-cell table:style-name="Таблица18.A1" office:value-type="string">
            <text:p text:style-name="P112"><text:span text:style-name="T58">С</text:span>обственники, землепользователи, землевладельцы, арендаторы земельных участков, находящихся в границах ООПТ</text:p>
          </table:table-cell>
        </table:table-row>
        <table:table-row table:style-name="Таблица18.1">
          <table:table-cell table:style-name="Таблица18.A1" office:value-type="string">
            <text:p text:style-name="P113"/>
          </table:table-cell>
          <table:table-cell table:style-name="Таблица18.A1" office:value-type="string">
            <text:p text:style-name="P115">Информация отсутствует.</text:p>
          </table:table-cell>
        </table:table-row>
        <table:table-row table:style-name="Таблица18.7">
          <table:table-cell table:style-name="Таблица18.A1" office:value-type="string">
            <text:p text:style-name="P116">29</text:p>
          </table:table-cell>
          <table:table-cell table:style-name="Таблица18.A1" office:value-type="string">
            <text:p text:style-name="P117"><text:span text:style-name="T58">П</text:span>росветительские и рекреационные объекты на ООПТ</text:p>
          </table:table-cell>
        </table:table-row>
      </table:table>
      <table:table table:name="Таблица19" table:style-name="Таблица19">
        <table:table-column table:style-name="Таблица19.A"/>
        <table:table-column table:style-name="Таблица19.B"/>
        <table:table-row table:style-name="Таблица19.1">
          <table:table-cell table:style-name="Таблица19.A1" office:value-type="string">
            <text:p text:style-name="P116"/>
          </table:table-cell>
          <table:table-cell table:style-name="Таблица19.A1" office:value-type="string">
            <text:p text:style-name="P115">Информация отсутствует.</text:p>
          </table:table-cell>
        </table:table-row>
      </table:table>
      <text:p text:style-name="P118">Морозова Снежана Евгеньевна, старший инспектор отдела особо охраняемых природных территорий Министерства лесного комплекса и охотничьего хозяйства Кемеровской области — Кузбасса, <text:a xlink:type="simple" xlink:href="mailto:morozova@kemles.ako.ru" text:style-name="Internet_20_link" text:visited-style-name="Visited_20_Internet_20_Link">morozova@kemles.ako.ru</text:a> </text:p>
      <text:p text:style-name="P118">Дата составления: 15.06.202<text:span text:style-name="T72">6</text:span></text:p>
      <text:p text:style-name="P119">Приложение 1</text:p>
      <text:p text:style-name="P120">Список видов флоры высших сосудистых растений бассейна р. Черновой Нарык, в том числе <text:span text:style-name="T73">в границах исследованной природной территории</text:span></text:p>
      <text:p text:style-name="P121"/>
      <text:p text:style-name="P121"><text:span text:style-name="T74">1. </text:span>Семейство Lycopodiaceae <text:span text:style-name="T75">– </text:span>Плауновые</text:p>
      <text:p text:style-name="P121"/>
      <text:p text:style-name="P122"><text:span text:style-name="T74">1. </text:span><text:span text:style-name="T31">Lycopodium annotinum</text:span> <text:s/>L. – Плаун годичный (сомнительный)</text:p>
      <text:p text:style-name="P121"/>
      <text:p text:style-name="P121"><text:s text:c="4"/>2. Семейство Eqisetaceae <text:span text:style-name="T75">– </text:span>Хвощевые</text:p>
      <text:p text:style-name="P121"/>
      <text:p text:style-name="P123"><text:span text:style-name="T76">2</text:span>. <text:span text:style-name="T31">Equisetum arvense</text:span> <text:s/>L. – Хвощ полевой</text:p>
      <text:p text:style-name="P123"><text:span text:style-name="T76">3</text:span>. <text:span text:style-name="T31">Equisetum fluviatile </text:span><text:span text:style-name="T77">L. </text:span><text:span text:style-name="T31">– </text:span><text:span text:style-name="T77">Хвощ речной</text:span></text:p>
      <text:p text:style-name="P124"><text:span text:style-name="T76">4</text:span>. <text:span text:style-name="T31">Equisetum hyemale <text:s/></text:span>L. – Хвощ зимующий</text:p>
      <text:p text:style-name="P124"><text:span text:style-name="T76">5</text:span>. <text:span text:style-name="T31">Equisetum palustre </text:span>L. – Хвощ болотный</text:p>
      <text:p text:style-name="P124"><text:span text:style-name="T76">6</text:span>. <text:span text:style-name="T31">Equisetum pratense</text:span> <text:s/>Ehrh. – Х<text:span text:style-name="T78">вощ</text:span> луговой</text:p>
      <text:p text:style-name="P125"><text:span text:style-name="T76">7</text:span>. <text:span text:style-name="T79">Equisetum</text:span><text:span text:style-name="T31"> sylvaticum</text:span> <text:s/>L. – Хвощ лесной</text:p>
      <text:p text:style-name="P125"/>
      <text:p text:style-name="P126">3. Семейство Ophioglossaceae <text:s/>– Ужовниковые</text:p>
      <text:p text:style-name="P126"/>
      <text:p text:style-name="P125"><text:span text:style-name="T76">8</text:span>.<text:span text:style-name="T31">Botrychium lunaria</text:span> <text:s/>(L. ) Sw. – Гроздовник полулунный</text:p>
      <text:p text:style-name="P125"/>
      <text:p text:style-name="P126">4. Семейство Onocleaceae – Оноклеевые</text:p>
      <text:p text:style-name="P126"/>
      <text:p text:style-name="P125"><text:span text:style-name="T76">9</text:span>. <text:span text:style-name="T31">Matteuccia struthiopteris</text:span> (L.) Tod. – Страустник обыкновенный (черная сарана)</text:p>
      <text:p text:style-name="P125"/>
      <text:p text:style-name="P126">5. Семейство Athyriaceae - Кочедыжниковые</text:p>
      <text:p text:style-name="P126"/>
      <text:p text:style-name="P125"><text:span text:style-name="T31">1</text:span><text:span text:style-name="T80">0</text:span><text:span text:style-name="T31">. Athyrium filix-femina</text:span> (L.) Roth – Кочедыжник женский</text:p>
      <text:p text:style-name="P126"/>
      <text:p text:style-name="P126"><text:span text:style-name="T81">6</text:span>. Семейство Dryopterdaceae (Aspidiaceae) – Щитовниковые</text:p>
      <text:p text:style-name="P126"/>
      <text:p text:style-name="P125"><text:span text:style-name="T76">11</text:span>. <text:span text:style-name="T31">Dryopteris carthusiana <text:s/></text:span>(Vill.) H.P.Fuchs – Щитовник шартский</text:p>
      <text:p text:style-name="P125"><text:span text:style-name="T76">1</text:span>2. <text:span text:style-name="T31">Dryopteris expansa</text:span> (C.Presl)Fraser-Jenkins et A.Jermy – Щитовник захватывающий</text:p>
      <text:p text:style-name="P127"><text:span text:style-name="T76">1</text:span>3. <text:span text:style-name="T31">Dryopteris filix-mas </text:span><text:s/>(L.) Schott – Щитовник мужской</text:p>
      <text:p text:style-name="P128"><text:span text:style-name="T76">1</text:span>4. <text:span text:style-name="T31">Gymnocarpium dryopteris </text:span><text:s/>(L.) Newm. – Голокученник трехраздельный</text:p>
      <text:p text:style-name="P128"><text:span text:style-name="T76">1</text:span>5. <text:span text:style-name="T31">Polystichum Braunii</text:span> <text:s/>(Spenn.) Fee – Многорядник Брауна</text:p>
      <text:p text:style-name="P128"/>
      <text:p text:style-name="P129"><text:span text:style-name="T81">7</text:span>. Семейство Thelypteridaceae <text:span text:style-name="T78">–</text:span> Телиптерисовые</text:p>
      <text:p text:style-name="P128"/>
      <text:p text:style-name="P128">1<text:span text:style-name="T76">6</text:span>. <text:span text:style-name="T31">Phegopteris connectilis</text:span> <text:s/>(Michx.) Watt – Фегоптерис связывающий</text:p>
      <text:p text:style-name="P128"><text:span text:style-name="T76">17</text:span>. <text:span text:style-name="T31">Thelypteris palustris</text:span> <text:s/>Schott <text:s/>– Телиптерис болотный</text:p>
      <text:p text:style-name="P128"/>
      <text:p text:style-name="P129"><text:span text:style-name="T81">8</text:span>. Семейство <text:s/>Hypolepidaceae <text:span text:style-name="T78">– </text:span>Гиполеписовые</text:p>
      <text:p text:style-name="P129"/>
      <text:p text:style-name="P128">1<text:span text:style-name="T76">8</text:span><text:span text:style-name="T31">. Pteridium aquilinum</text:span> <text:s/>(L.) Kuhn – Орляк обыкновенный</text:p>
      <text:p text:style-name="P128"/>
      <text:p text:style-name="P129"><text:span text:style-name="T81">9</text:span>. Семейство <text:s/>Pinaceae – <text:s/>Сосновые</text:p>
      <text:p text:style-name="P129"/>
      <text:p text:style-name="P128"><text:span text:style-name="T82">1</text:span><text:span text:style-name="T83">9</text:span><text:span text:style-name="T82">. </text:span><text:span text:style-name="T84">Abies sibirica</text:span> <text:s/>Ledeb. – Пихта сибирская</text:p>
      <text:p text:style-name="P128">2<text:span text:style-name="T76">0</text:span>. <text:span text:style-name="T31">Picea obovata </text:span>Ledeb<text:span text:style-name="T31">.</text:span> – Ель сибирская</text:p>
      <text:p text:style-name="P128"><text:span text:style-name="T76">21</text:span>. <text:span text:style-name="T31">Pinus sibirica </text:span><text:s/>Du Tour – Сосна сибирская (кедр сибирский)</text:p>
      <text:p text:style-name="P128"><text:span text:style-name="T76">22</text:span>. <text:span text:style-name="T31">Pinus sylvestris</text:span> L. – Сосна обыкновенная</text:p>
      <text:p text:style-name="P128"><text:soft-page-break/></text:p>
      <text:p text:style-name="P130"><text:span text:style-name="T85">1</text:span><text:span text:style-name="T86">0</text:span><text:span text:style-name="T85">. Семейство Typhaceae – Рогозовые</text:span></text:p>
      <text:p text:style-name="P129"/>
      <text:p text:style-name="P131"><text:span text:style-name="T76">23</text:span>. <text:span text:style-name="T31">Typha latifolia </text:span>L. – Рогоз широколистный</text:p>
      <text:p text:style-name="P131"/>
      <text:p text:style-name="P132">1<text:span text:style-name="T81">1</text:span>. Семейство <text:s/>Sparganiaceae <text:span text:style-name="T87">– </text:span>Ежеголовниковые</text:p>
      <text:p text:style-name="P132"/>
      <text:p text:style-name="P131"><text:span text:style-name="T76">24</text:span>. <text:span text:style-name="T31">Sparganiaceae erectum</text:span> <text:s/>L. – Ежеголовниковый прямой</text:p>
      <text:p text:style-name="P131">2<text:span text:style-name="T76">5</text:span>. <text:span text:style-name="T31">Sparganiaceae glomeratum</text:span> <text:s/>(Laest.) Neum. – Ежеголовниковый скученный</text:p>
      <text:p text:style-name="P131"><text:span text:style-name="T76">26</text:span>. <text:span text:style-name="T31">Sparganiaceae rotertii </text:span><text:s/>Tzvel. – Ежеголовниковый Ротерта</text:p>
      <text:p text:style-name="P131"/>
      <text:p text:style-name="P132">1<text:span text:style-name="T81">2</text:span>. Семейство <text:s/>Juncaginaceae <text:span text:style-name="T87">– </text:span>Ситниковидные</text:p>
      <text:p text:style-name="P132"/>
      <text:p text:style-name="P131"><text:span text:style-name="T76">27</text:span>. <text:span text:style-name="T31">Triglochin palustre </text:span><text:s/>L. – Триостренник болотный</text:p>
      <text:p text:style-name="P131"/>
      <text:p text:style-name="P132">1<text:span text:style-name="T81">3</text:span>. Семейство Alismataceae <text:span text:style-name="T87">–</text:span> Частуховые</text:p>
      <text:p text:style-name="P132"/>
      <text:p text:style-name="P131"><text:span text:style-name="T76">28</text:span>. <text:span text:style-name="T31">Alisma plantago-aquatica</text:span> <text:s/>L. – Частуха подорожникова</text:p>
      <text:p text:style-name="P131"/>
      <text:p text:style-name="P132">1<text:span text:style-name="T81">4</text:span>. Семейство <text:s/>Butomaceae <text:span text:style-name="T87">– </text:span>Сусаковые</text:p>
      <text:p text:style-name="P132"/>
      <text:p text:style-name="P131"><text:span text:style-name="T76">29</text:span>. <text:span text:style-name="T31">Butomus umbellatus</text:span> <text:s/>L. – Сусак зонтичный</text:p>
      <text:p text:style-name="P131"/>
      <text:p text:style-name="P132">1<text:span text:style-name="T81">5</text:span>. Семейство <text:s/>Poaceae (Gramineae) <text:span text:style-name="T87">– </text:span>Мятликовые (Злаковые)</text:p>
      <text:p text:style-name="P132"/>
      <text:p text:style-name="P131"><text:span text:style-name="T76">30</text:span><text:span text:style-name="T88">. <text:s/></text:span><text:span text:style-name="T31">Agrostis clavata</text:span> <text:s/>Trin. – Полевица булавовидная</text:p>
      <text:p text:style-name="P131"><text:span text:style-name="T76">31</text:span><text:span text:style-name="T88">. <text:s/></text:span><text:span text:style-name="T31">Agrostis gigantean</text:span> <text:s/>Roth – Полевица гигантская</text:p>
      <text:p text:style-name="P131"><text:span text:style-name="T88">3</text:span><text:span text:style-name="T76">2</text:span><text:span text:style-name="T88">. <text:s/></text:span><text:span text:style-name="T31">Agrostis stolonifera</text:span> <text:s/>L. – Полевица побегоносная</text:p>
      <text:p text:style-name="P131"><text:span text:style-name="T76">33</text:span><text:span text:style-name="T88">. <text:s/></text:span><text:span text:style-name="T31">Agrostis tenuis</text:span> <text:s/>Sibth. – Полевица тонкая</text:p>
      <text:p text:style-name="P131"><text:span text:style-name="T76">34</text:span><text:span text:style-name="T88">. <text:s/></text:span><text:span text:style-name="T31">Alopecurus aequalis</text:span> <text:s/>Sobol. – Лисохвост равный</text:p>
      <text:p text:style-name="P131"><text:span text:style-name="T76">35</text:span><text:span text:style-name="T88">. </text:span><text:span text:style-name="T31">Alopecurus pratensis </text:span><text:s/>L. – <text:s/>Лисохвост луговой</text:p>
      <text:p text:style-name="P131"><text:span text:style-name="T76">36</text:span><text:span text:style-name="T88">. </text:span><text:span text:style-name="T31">Brachypodium pinnatum</text:span> <text:s/>(L.) Beauv. – Коротконожка перистая</text:p>
      <text:p text:style-name="P131"><text:span text:style-name="T76">37</text:span><text:span text:style-name="T88">. </text:span><text:span text:style-name="T89">Brachypodium</text:span><text:span text:style-name="T31"> sylvaticum </text:span><text:s/>(Huds.) Beauv. – Коротконожка лесная</text:p>
      <text:p text:style-name="P131"><text:span text:style-name="T76">38</text:span><text:span text:style-name="T88">. </text:span><text:span text:style-name="T31">Bromopsis inermis <text:s/></text:span>(Leyss.) Holub – Кострец безостый</text:p>
      <text:p text:style-name="P131"><text:span text:style-name="T76">39</text:span><text:span text:style-name="T88">. </text:span><text:span text:style-name="T31">Calamagrostis arundinacea</text:span> (L.) Roth – Вейник тростниковый</text:p>
      <text:p text:style-name="P131"><text:span text:style-name="T76">40</text:span><text:span text:style-name="T88">. </text:span><text:span text:style-name="T89">Calamagrostis </text:span><text:span text:style-name="T31">epigeios</text:span> (L.) Roth – Вейник неземный</text:p>
      <text:p text:style-name="P131"><text:span text:style-name="T76">41</text:span><text:span text:style-name="T88">. </text:span><text:span text:style-name="T89">Calamagrostis </text:span><text:span text:style-name="T31">purpurea </text:span>(Trin.) Trin. – Вейник <text:s/>пурпурный</text:p>
      <text:p text:style-name="P131"><text:span text:style-name="T76">42</text:span><text:span text:style-name="T88">. </text:span><text:span text:style-name="T89">Calamagrostis </text:span><text:span text:style-name="T31">obtusata </text:span><text:s/>Trin. – <text:s/>Вейник притупленный</text:p>
      <text:p text:style-name="P131"><text:span text:style-name="T76">43</text:span><text:span text:style-name="T88">. </text:span><text:span text:style-name="T89">Calamagrostis </text:span><text:span text:style-name="T31">pavlovii</text:span> Roshev. – Вейник <text:s/>Павлова</text:p>
      <text:p text:style-name="P131"><text:span text:style-name="T76">44</text:span><text:span text:style-name="T88">. </text:span><text:span text:style-name="T31">Dactylis glomerata</text:span> <text:s/>L.– Ежа сборная</text:p>
      <text:p text:style-name="P131"><text:span text:style-name="T76">45</text:span><text:span text:style-name="T88">. </text:span><text:span text:style-name="T31">Deschampsia caespitosa </text:span><text:s/>(L.) Btauv. – Щучка дернистая</text:p>
      <text:p text:style-name="P131"><text:span text:style-name="T76">46</text:span><text:span text:style-name="T88">. </text:span><text:span text:style-name="T31">Echinochloa crusgalli </text:span><text:s/>(L.) Beauv. – Ежовник обыкновенный</text:p>
      <text:p text:style-name="P131"><text:span text:style-name="T76">47</text:span><text:span text:style-name="T88">. </text:span><text:span text:style-name="T31">Elymus caninus</text:span> (L.) L. – Пырейник собачий</text:p>
      <text:p text:style-name="P131"><text:span text:style-name="T76">48</text:span><text:span text:style-name="T88">. </text:span><text:span text:style-name="T89">Elymus</text:span><text:span text:style-name="T31"> mutabilis </text:span>(Drob.) Tzvtl. – Пырейник изменчивый</text:p>
      <text:p text:style-name="P131"><text:span text:style-name="T76">49</text:span><text:span text:style-name="T88">. </text:span><text:span text:style-name="T89">Elymus </text:span><text:span text:style-name="T31">sibiricus</text:span> <text:s/>L. – Пырейник сибирский</text:p>
      <text:p text:style-name="P131"><text:span text:style-name="T76">50</text:span><text:span text:style-name="T88">. </text:span><text:span text:style-name="T89">Elymus </text:span><text:span text:style-name="T31"><text:s/>repens </text:span><text:s/>(L. ) Nevski – Пырейник ползучий</text:p>
      <text:p text:style-name="P131"><text:span text:style-name="T76">51</text:span><text:span text:style-name="T88">. </text:span><text:span text:style-name="T31">Festuca gigantea</text:span> <text:s/>(L.) Vill. – Овсяница гигантская</text:p>
      <text:p text:style-name="P131"><text:span text:style-name="T76">52</text:span><text:span text:style-name="T88">. </text:span><text:span text:style-name="T31">Festuca altissima</text:span> All. – Овсяница Высочайшая</text:p>
      <text:p text:style-name="P131"><text:span text:style-name="T76">53</text:span><text:span text:style-name="T88">. </text:span><text:span text:style-name="T89">Festuca</text:span><text:span text:style-name="T31"> pratensis</text:span> <text:s/>Huds. – Овсяница луговая</text:p>
      <text:p text:style-name="P131"><text:span text:style-name="T76">54</text:span><text:span text:style-name="T88">. </text:span><text:span text:style-name="T89">Festuca</text:span><text:span text:style-name="T31"> rubra</text:span> L. – Овсяница красная</text:p>
      <text:p text:style-name="P131"><text:span text:style-name="T76">55</text:span><text:span text:style-name="T88">. </text:span><text:span text:style-name="T31">Glyceria notata</text:span> Chevall. ( G. plicata (Fries) Fries ) – Манник <text:s/>отмеченный складчатый</text:p>
      <text:p text:style-name="P131"><text:span text:style-name="T76">56</text:span><text:span text:style-name="T88">. </text:span><text:span text:style-name="T89">Glyceria </text:span><text:span text:style-name="T31"><text:s/>triflora </text:span>(Korsh.) Kom. – Манник трехцветковый</text:p>
      <text:p text:style-name="P131"><text:soft-page-break/><text:span text:style-name="T76">57</text:span><text:span text:style-name="T88">. </text:span><text:span text:style-name="T31">Helictotrichon <text:s/>pubescens </text:span>(Huds.) Pilg. – Овсец <text:s/>пушистый</text:p>
      <text:p text:style-name="P131"><text:span text:style-name="T76">58</text:span><text:span text:style-name="T88">. </text:span><text:span text:style-name="T31">Hierochloe sibirica </text:span>(Tzvelev) Czer. – Зубровка сибирская</text:p>
      <text:p text:style-name="P131"><text:span text:style-name="T76">59</text:span><text:span text:style-name="T88">. </text:span><text:span text:style-name="T89">M. </text:span><text:span text:style-name="T31">nutans </text:span><text:s/>L. – П. поникающий</text:p>
      <text:p text:style-name="P131"><text:span text:style-name="T76">60</text:span><text:span text:style-name="T88">.</text:span><text:span text:style-name="T89"> </text:span><text:span text:style-name="T31">Milium effusum </text:span><text:s/>L. – Бор развесистый</text:p>
      <text:p text:style-name="P131"><text:span text:style-name="T76">61</text:span><text:span text:style-name="T88">. </text:span><text:span text:style-name="T31">Phalaroides arundinacea </text:span><text:s/>(L.) Rausch. – Канареечник тростниковидный</text:p>
      <text:p text:style-name="P131"><text:span text:style-name="T76">62</text:span><text:span text:style-name="T88">. </text:span><text:span text:style-name="T31">Phleum <text:s/>pratense </text:span><text:s/>L. – Т. луговая</text:p>
      <text:p text:style-name="P131"><text:span text:style-name="T76">63</text:span><text:span text:style-name="T88">. </text:span><text:span text:style-name="T31">Poa <text:s/>nemoralis</text:span> <text:s/>L. – М. лесной</text:p>
      <text:p text:style-name="P131"><text:span text:style-name="T76">64</text:span><text:span text:style-name="T88">. </text:span><text:span text:style-name="T89">Poa </text:span><text:span text:style-name="T31"><text:s/>palustris </text:span><text:s/>L. – М. болотный</text:p>
      <text:p text:style-name="P131"><text:span text:style-name="T76">65</text:span><text:span text:style-name="T88">. </text:span><text:span text:style-name="T89">Poa </text:span><text:span text:style-name="T31">pratensis</text:span> <text:s/>L. – М. луговой</text:p>
      <text:p text:style-name="P131"><text:span text:style-name="T76">66</text:span><text:span text:style-name="T88">. </text:span><text:span text:style-name="T89">Poa </text:span><text:span text:style-name="T31"><text:s/>remota</text:span> Forsell. – М. расставленный</text:p>
      <text:p text:style-name="P131"><text:span text:style-name="T76">67</text:span><text:span text:style-name="T88">. </text:span><text:span text:style-name="T89">Poa </text:span><text:span text:style-name="T31">sibirica</text:span> <text:s/>Roshev. – М. сибирский</text:p>
      <text:p text:style-name="P131"><text:span text:style-name="T76">68</text:span><text:span text:style-name="T88">. </text:span><text:span text:style-name="T89">Poa </text:span><text:span text:style-name="T31">supin</text:span>e <text:s/>Schrad. – М. приземистый</text:p>
      <text:p text:style-name="P131"><text:span text:style-name="T76">69</text:span><text:span text:style-name="T88">. </text:span><text:span text:style-name="T89">Poa </text:span><text:span text:style-name="T31">trivialis <text:s/></text:span>L. – М. обыкновенный</text:p>
      <text:p text:style-name="P131"><text:span text:style-name="T76">70</text:span><text:span text:style-name="T88">. </text:span><text:span text:style-name="T31">Scolochloa festucacea </text:span><text:s/>(Willd.) Link – Тростянка овсяницевидная</text:p>
      <text:p text:style-name="P131"><text:span text:style-name="T76">71</text:span><text:span text:style-name="T88">. </text:span><text:span text:style-name="T31">Setaria <text:s/>pumila</text:span> (Poir.) Schult. – Щетинник сизый</text:p>
      <text:p text:style-name="P131"><text:span text:style-name="T76">72</text:span><text:span text:style-name="T88">. </text:span><text:span text:style-name="T89">Setaria</text:span><text:span text:style-name="T31"> viridis</text:span> <text:s/>(L.) Beauv. – Щетинник зеленый</text:p>
      <text:p text:style-name="P131"><text:span text:style-name="T76">73</text:span><text:span text:style-name="T88">. </text:span><text:span text:style-name="T31">Trisetum sibiricum</text:span> <text:s/>Rupr. – Трищетинник сибирский</text:p>
      <text:p text:style-name="P131"/>
      <text:p text:style-name="P132">1<text:span text:style-name="T81">6</text:span>. Семейство Cyperaceae - <text:s/>Осоковые</text:p>
      <text:p text:style-name="P132"/>
      <text:p text:style-name="P131"><text:span text:style-name="T76">74</text:span><text:span text:style-name="T90">. </text:span><text:span text:style-name="T31">Carex acuta</text:span> <text:s/>L. – Осока острая</text:p>
      <text:p text:style-name="P131"><text:span text:style-name="T76">75</text:span><text:span text:style-name="T90">. </text:span><text:span text:style-name="T91">Carex </text:span><text:span text:style-name="T31">appropinquata </text:span><text:s/>Schum. – Осока сближенная</text:p>
      <text:p text:style-name="P131"><text:span text:style-name="T76">76</text:span><text:span text:style-name="T90">. </text:span><text:span text:style-name="T91">Carex </text:span><text:span text:style-name="T31"><text:s/>arnellii</text:span> <text:s/>Christ – Осока Арнелля</text:p>
      <text:p text:style-name="P131"><text:span text:style-name="T76">77</text:span><text:span text:style-name="T90">. </text:span><text:span text:style-name="T31">Carex atherode</text:span>s Spreng. (Carex orthostachys C.A. Mey.) – Осока остистая</text:p>
      <text:p text:style-name="P131"><text:span text:style-name="T76">78</text:span><text:span text:style-name="T90">. </text:span><text:span text:style-name="T31">Carex canescens </text:span>L. – Осока седеющая</text:p>
      <text:p text:style-name="P131"><text:span text:style-name="T76">79</text:span><text:span text:style-name="T90">. </text:span><text:span text:style-name="T91">Carex </text:span><text:span text:style-name="T31"><text:s/>caespitosa</text:span> <text:s/>L. – Осока <text:s/>дернистая</text:p>
      <text:p text:style-name="P131"><text:span text:style-name="T76">80</text:span><text:span text:style-name="T90">. </text:span><text:span text:style-name="T31">Carex curaica</text:span> Kunth – Осока курайская</text:p>
      <text:p text:style-name="P131"><text:span text:style-name="T90">8</text:span><text:span text:style-name="T76">1</text:span><text:span text:style-name="T90">. </text:span><text:span text:style-name="T91">Carex </text:span><text:span text:style-name="T31">elongata </text:span><text:s/>L.– Осока удлиненная</text:p>
      <text:p text:style-name="P131"><text:span text:style-name="T76">82</text:span><text:span text:style-name="T90">. </text:span><text:span text:style-name="T31">Carex enervis </text:span>C.A. Mey. – Осока безжилковая</text:p>
      <text:p text:style-name="P131"><text:span text:style-name="T76">83</text:span><text:span text:style-name="T90">. </text:span><text:span text:style-name="T31">Сarex juncella </text:span>(Fries) Th. Fries – Осока ситничек</text:p>
      <text:p text:style-name="P131"><text:span text:style-name="T76">84</text:span><text:span text:style-name="T90">. </text:span><text:span text:style-name="T91">Carex </text:span><text:span text:style-name="T31">lasiocarpa</text:span> <text:s/>Ehrh. – Осока волосистоплодная</text:p>
      <text:p text:style-name="P131"><text:span text:style-name="T76">85</text:span><text:span text:style-name="T90">. </text:span><text:span text:style-name="T91">Carex </text:span><text:span text:style-name="T31">macroura</text:span> <text:s/>Meinsh. – Осока большехвостая</text:p>
      <text:p text:style-name="P131"><text:span text:style-name="T76">86</text:span><text:span text:style-name="T90">. </text:span><text:span text:style-name="T91">Carex </text:span><text:span text:style-name="T31">muricata</text:span> <text:s/>L. – <text:s/>Осока колючковатая</text:p>
      <text:p text:style-name="P131"><text:span text:style-name="T76">87</text:span><text:span text:style-name="T90">. </text:span><text:span text:style-name="T91">Carex </text:span><text:span text:style-name="T31">pallescens</text:span> L. – Осока бледноватая</text:p>
      <text:p text:style-name="P131"><text:span text:style-name="T76">88</text:span><text:span text:style-name="T90">. </text:span><text:span text:style-name="T91">Carex </text:span><text:span text:style-name="T31"><text:s/>praecox </text:span><text:s/>Schreb. – Осока ранняя</text:p>
      <text:p text:style-name="P131"><text:span text:style-name="T76">89</text:span><text:span text:style-name="T90">. </text:span><text:span text:style-name="T91">Carex </text:span><text:span text:style-name="T31">pseudocyperus</text:span> <text:s/>L. – Осока ложносытевая</text:p>
      <text:p text:style-name="P131"><text:span text:style-name="T76">90</text:span><text:span text:style-name="T90">. </text:span><text:span text:style-name="T91">Carex </text:span><text:span text:style-name="T31"><text:s/>rhynchophysa </text:span><text:s/>C.A.Mey. – Осока вздутоносая</text:p>
      <text:p text:style-name="P131"><text:span text:style-name="T76">91</text:span><text:span text:style-name="T90">. </text:span><text:span text:style-name="T91">Carex </text:span><text:span text:style-name="T31">rostrata </text:span><text:s/>Stokes – Осока кругловатая</text:p>
      <text:p text:style-name="P131"><text:span text:style-name="T90">9</text:span><text:span text:style-name="T76">2</text:span><text:span text:style-name="T90">. </text:span><text:span text:style-name="T91">Carex </text:span><text:span text:style-name="T31">vevicaria</text:span> <text:s/>L. <text:span text:style-name="T87">–</text:span> пузырчатая</text:p>
      <text:p text:style-name="P131"><text:span text:style-name="T76">93</text:span><text:span text:style-name="T90">. </text:span><text:span text:style-name="T91">Carex </text:span><text:span text:style-name="T31"><text:s/>vulpina</text:span> <text:s/>L. – Осока лисья</text:p>
      <text:p text:style-name="P131"><text:span text:style-name="T76">94</text:span><text:span text:style-name="T90">. </text:span><text:span text:style-name="T91">Carex </text:span><text:span text:style-name="T31"><text:s/>ovalis</text:span> <text:s/>Good. – Осокаовальная</text:p>
      <text:p text:style-name="P131"><text:span text:style-name="T76">95</text:span><text:span text:style-name="T90">. </text:span><text:span text:style-name="T31">Eleocharis acicularis</text:span> <text:s/>(L.) Roem.et Schlt. – Болотница игольчатая</text:p>
      <text:p text:style-name="P131"><text:span text:style-name="T76">96</text:span><text:span text:style-name="T90">. </text:span><text:span text:style-name="T31">Eleocharis austriaca</text:span> Hayek <text:s/>– Болотница австрийская</text:p>
      <text:p text:style-name="P131"><text:span text:style-name="T76">97</text:span><text:span text:style-name="T90">. </text:span><text:span text:style-name="T31">Eleocharis mamillata</text:span> Lindb. Fil. – Болотница сосочковая</text:p>
      <text:p text:style-name="P131"><text:span text:style-name="T76">98</text:span><text:span text:style-name="T90">. </text:span><text:span text:style-name="T91">Eleocharis</text:span><text:span text:style-name="T31"> palustris</text:span> <text:s/>(L.) Roem. et Schult. – Болотница болотная</text:p>
      <text:p text:style-name="P131"><text:span text:style-name="T76">99</text:span><text:span text:style-name="T90">. </text:span><text:span text:style-name="T31">S. radicans <text:s/>Schkuhr <text:s/></text:span>– К. укореняющийся</text:p>
      <text:p text:style-name="P131"><text:span text:style-name="T76">100</text:span><text:span text:style-name="T90">. </text:span><text:span text:style-name="T31">S. sylvaticu</text:span>s <text:s/>L. – <text:s/>К. лесной</text:p>
      <text:p text:style-name="P131"/>
      <text:p text:style-name="P132">1<text:span text:style-name="T81">7</text:span>. Семейство <text:s/>Araceae <text:s/><text:span text:style-name="T87">–</text:span> Арониковые</text:p>
      <text:p text:style-name="P132"/>
      <text:p text:style-name="P131"><text:span text:style-name="T92">1</text:span><text:span text:style-name="T76">01</text:span><text:span text:style-name="T92">. </text:span><text:span text:style-name="T31">Acorus calamus </text:span><text:s/>L. – Аир обыкновенный</text:p>
      <text:p text:style-name="P131"><text:span text:style-name="T76">10</text:span><text:span text:style-name="T92">2. </text:span><text:span text:style-name="T31">Calla palustris</text:span> <text:s/>L. – Белокрыльник болотный</text:p>
      <text:p text:style-name="P132"><text:soft-page-break/></text:p>
      <text:p text:style-name="P132">1<text:span text:style-name="T81">8</text:span>.Семейство Juncaginaceae - <text:s/>Ситниковые</text:p>
      <text:p text:style-name="P132"/>
      <text:p text:style-name="P131"><text:span text:style-name="T92">1</text:span><text:span text:style-name="T76">03</text:span><text:span text:style-name="T92">. </text:span><text:span text:style-name="T31">Juncus <text:s/>articulatus</text:span> <text:s/>L. – Ситник <text:s/>членистый</text:p>
      <text:p text:style-name="P131"><text:span text:style-name="T76">104</text:span><text:span text:style-name="T92">. </text:span><text:span text:style-name="T93">Juncus</text:span><text:span text:style-name="T31"> alpino-articulatus</text:span> Chaix (J. alpinus Vill.) – Ситник альпийско-членистый</text:p>
      <text:p text:style-name="P131"><text:span text:style-name="T76">105</text:span><text:span text:style-name="T92">. </text:span><text:span text:style-name="T93">Juncus</text:span><text:span text:style-name="T31"> bufonius</text:span> <text:s/>L. – Ситник жабий</text:p>
      <text:p text:style-name="P131"><text:span text:style-name="T76">106</text:span><text:span text:style-name="T92">. </text:span><text:span text:style-name="T93">Juncus </text:span><text:span text:style-name="T31">compressus</text:span> <text:s/>Jacq. – Ситник сплюснутый</text:p>
      <text:p text:style-name="P131"><text:span text:style-name="T76">107</text:span><text:span text:style-name="T92">. </text:span><text:span text:style-name="T93">Juncus</text:span><text:span text:style-name="T31"> filiformis</text:span> <text:s/>L. – Ситник нитевидный</text:p>
      <text:p text:style-name="P131"><text:span text:style-name="T76">108</text:span><text:span text:style-name="T92">. </text:span><text:span text:style-name="T31">Luzula pallescens</text:span> <text:s/>Sw. – Ожика бледноватая</text:p>
      <text:p text:style-name="P132"/>
      <text:p text:style-name="P132"><text:span text:style-name="T81">19</text:span>. Семейство Liliaceae <text:span text:style-name="T87">–</text:span> Лилейные</text:p>
      <text:p text:style-name="P132"/>
      <text:p text:style-name="P131"><text:span text:style-name="T92">1</text:span><text:span text:style-name="T76">09</text:span><text:span text:style-name="T92">. </text:span><text:span text:style-name="T31">Erythronium <text:s/>sibiricum </text:span><text:s/>(Fisch. et C.A.Mey.) Kryl. <text:span text:style-name="T87">– </text:span>Кандык <text:s/>сибирский</text:p>
      <text:p text:style-name="P131"><text:span text:style-name="T76">110</text:span><text:span text:style-name="T92">. </text:span><text:span text:style-name="T31">Gagea granulosa </text:span><text:s/>Turcz. – Гусинолук зернистый</text:p>
      <text:p text:style-name="P131"><text:span text:style-name="T76">111</text:span><text:span text:style-name="T92">. </text:span><text:span text:style-name="T31">Lilium pilosiusculum</text:span> (Freyn) Miscz. – Лилия саранка</text:p>
      <text:p text:style-name="P131"/>
      <text:p text:style-name="P132"><text:span text:style-name="T81">20</text:span>. Семейство <text:s/>Convallariaceae <text:span text:style-name="T87">–</text:span> Ландышевые</text:p>
      <text:p text:style-name="P132"/>
      <text:p text:style-name="P131"><text:span text:style-name="T92">1</text:span><text:span text:style-name="T76">12</text:span><text:span text:style-name="T92">. </text:span><text:span text:style-name="T31">Majanthemum bifolium</text:span> <text:s/>(L.) F.W/Schmidt – Майник двулистный</text:p>
      <text:p text:style-name="P131"><text:span text:style-name="T76">113</text:span><text:span text:style-name="T92">. </text:span><text:span text:style-name="T31">Polygonatum humile</text:span> <text:s/>Fisch. ex Maxim. – Купена низкая</text:p>
      <text:p text:style-name="P131"><text:span text:style-name="T76">114</text:span><text:span text:style-name="T92">. </text:span><text:span text:style-name="T93">Polygonatum </text:span><text:span text:style-name="T31">odoratum</text:span> (Mill.) Druce – Купена душистая</text:p>
      <text:p text:style-name="P131"/>
      <text:p text:style-name="P132">2<text:span text:style-name="T81">1</text:span>. Семейство <text:s/>Trilliaceae <text:s/><text:span text:style-name="T87">–</text:span> Триллиевые</text:p>
      <text:p text:style-name="P132"/>
      <text:p text:style-name="P131"><text:span text:style-name="T92">1</text:span><text:span text:style-name="T76">15</text:span><text:span text:style-name="T92">. </text:span><text:span text:style-name="T31">Paris quadrifolia</text:span> <text:s/>L. – Вороний глаз четырехлистный</text:p>
      <text:p text:style-name="P131"/>
      <text:p text:style-name="P132">2<text:span text:style-name="T81">2</text:span>. Семейство Melanthiaceae - <text:s/>Осенниковые</text:p>
      <text:p text:style-name="P132"/>
      <text:p text:style-name="P131"><text:span text:style-name="T94">1</text:span><text:span text:style-name="T76">16</text:span><text:span text:style-name="T94">. </text:span><text:span text:style-name="T31">Veratrum lobelianum </text:span><text:s/>Bernh. – Черемица Лобеля</text:p>
      <text:p text:style-name="P131"><text:span text:style-name="T76">117</text:span><text:span text:style-name="T94">. </text:span><text:span text:style-name="T95">Veratrum</text:span><text:span text:style-name="T31"> nigrum</text:span> <text:s/>L. – Черемица черная</text:p>
      <text:p text:style-name="P131"/>
      <text:p text:style-name="P132">2<text:span text:style-name="T81">3</text:span>. Семейство <text:s/>Alliaceae <text:span text:style-name="T87">–</text:span> Луковые</text:p>
      <text:p text:style-name="P132"/>
      <text:p text:style-name="P131"><text:span text:style-name="T94">1</text:span><text:span text:style-name="T76">18</text:span><text:span text:style-name="T94">. </text:span><text:span text:style-name="T31">Alliaceae obliquum</text:span> <text:s/>L. – Луковы<text:span text:style-name="T94">й </text:span>косой</text:p>
      <text:p text:style-name="P131"><text:span text:style-name="T76">119</text:span><text:span text:style-name="T94">. </text:span><text:span text:style-name="T31">Alliaceae schoenoprasum</text:span> <text:s/>L. – Луковы<text:span text:style-name="T94">й </text:span><text:s/>скорода</text:p>
      <text:p text:style-name="P131"><text:span text:style-name="T76">120</text:span><text:span text:style-name="T94">. </text:span><text:span text:style-name="T31">Alliaceae microdictyon </text:span><text:s/>Prokh. (A. victorialis) – Луковы<text:span text:style-name="T94">й</text:span> победный, черемша</text:p>
      <text:p text:style-name="P131"/>
      <text:p text:style-name="P132">2<text:span text:style-name="T81">4</text:span>. Семейство <text:s/>Salicaceae <text:span text:style-name="T87">–</text:span> Ивовые</text:p>
      <text:p text:style-name="P132"/>
      <text:p text:style-name="P131"><text:span text:style-name="T94">1</text:span><text:span text:style-name="T76">21</text:span><text:span text:style-name="T94">. </text:span><text:span text:style-name="T31">Populus laurifolia</text:span> <text:s/>Ledeb. – Тополь лавролистный</text:p>
      <text:p text:style-name="P131"><text:span text:style-name="T76">1</text:span><text:span text:style-name="T94">2</text:span><text:span text:style-name="T76">2</text:span><text:span text:style-name="T94">. </text:span><text:span text:style-name="T95">Populus</text:span><text:span text:style-name="T31"> nigra</text:span> <text:s/>L.– Тополь черный</text:p>
      <text:p text:style-name="P131"><text:span text:style-name="T76">12</text:span><text:span text:style-name="T94">3. Populus</text:span> tremula <text:s/>L. – Тополь дрожащий, осина</text:p>
      <text:p text:style-name="P131"><text:span text:style-name="T76">12</text:span><text:span text:style-name="T94">4. </text:span><text:span text:style-name="T31">Salix alba</text:span> <text:s/>L. – Ива белая</text:p>
      <text:p text:style-name="P131"><text:span text:style-name="T76">12</text:span><text:span text:style-name="T94">5. </text:span><text:span text:style-name="T95">Salix</text:span><text:span text:style-name="T31"> bebbiana</text:span> <text:s/>Sarg. – Ива Бебба</text:p>
      <text:p text:style-name="P131"><text:span text:style-name="T76">12</text:span><text:span text:style-name="T94">6. </text:span><text:span text:style-name="T95">Salix</text:span><text:span text:style-name="T31"> caprea</text:span> <text:s/>L. – Ива козья</text:p>
      <text:p text:style-name="P131"><text:span text:style-name="T76">12</text:span><text:span text:style-name="T94">7. </text:span><text:span text:style-name="T95">Salix</text:span><text:span text:style-name="T31"> cinerea</text:span> <text:s/>L.– Ива пепельно-белая</text:p>
      <text:p text:style-name="P131"><text:span text:style-name="T76">12</text:span><text:span text:style-name="T94">8. </text:span><text:span text:style-name="T95">Salix</text:span><text:span text:style-name="T31"> dasyclados</text:span> <text:s/>Wimm. – Ива шертистопобеговая</text:p>
      <text:p text:style-name="P131"><text:span text:style-name="T76">12</text:span><text:span text:style-name="T94">9. </text:span><text:span text:style-name="T95">Salix</text:span><text:span text:style-name="T31"> pentandra</text:span> <text:s/>L. – Ива <text:s/>пятитычинковая</text:p>
      <text:p text:style-name="P131"><text:span text:style-name="T94">1</text:span><text:span text:style-name="T76">30</text:span><text:span text:style-name="T94">. </text:span><text:span text:style-name="T95">Salix</text:span><text:span text:style-name="T31"> pyrolifolia</text:span> <text:s/>Ledeb. – Ива грушанколистная</text:p>
      <text:p text:style-name="P131"><text:span text:style-name="T94">1</text:span><text:span text:style-name="T76">31</text:span><text:span text:style-name="T94">. </text:span><text:span text:style-name="T95">Salix</text:span><text:span text:style-name="T31"> rorida</text:span> <text:s/>Laksch. – Ива росистая</text:p>
      <text:p text:style-name="P131"><text:span text:style-name="T94">1</text:span><text:span text:style-name="T76">31</text:span><text:span text:style-name="T94">. </text:span><text:span text:style-name="T95">Salix</text:span><text:span text:style-name="T31"> triandra</text:span> <text:s/>L. – Ива трехтычинковая</text:p>
      <text:p text:style-name="P131"><text:span text:style-name="T94">13</text:span><text:span text:style-name="T76">2</text:span><text:span text:style-name="T94">. </text:span><text:span text:style-name="T95">Salix </text:span><text:span text:style-name="T31">viminalis</text:span> <text:s/>L. – Ива прутовидная</text:p>
      <text:p text:style-name="P131"><text:soft-page-break/></text:p>
      <text:p text:style-name="P132">2<text:span text:style-name="T81">5</text:span>. Семейство <text:s/>Betulaceae <text:span text:style-name="T87">–</text:span> Березовые</text:p>
      <text:p text:style-name="P132"/>
      <text:p text:style-name="P131"><text:span text:style-name="T76">133.</text:span><text:span text:style-name="T80"> </text:span><text:span text:style-name="T31">Betula pendula </text:span><text:s/>Roth – Береза повислая</text:p>
      <text:p text:style-name="P131"><text:span text:style-name="T76">134. </text:span><text:span text:style-name="T31">Betula pubescens</text:span> Ehrh. – Б<text:span text:style-name="T76">ереза</text:span> белая</text:p>
      <text:p text:style-name="P131"><text:span text:style-name="T76">135. </text:span><text:span text:style-name="T31">Duschekia fruticosa</text:span> (Rupr.) Pouzar – Ольховник кустарниковый</text:p>
      <text:p text:style-name="P131"/>
      <text:p text:style-name="P132">2<text:span text:style-name="T81">6</text:span>. Семейство <text:s/>Cannabaceae – Коноплевые</text:p>
      <text:p text:style-name="P132"/>
      <text:p text:style-name="P131"><text:span text:style-name="T96">136. </text:span><text:span text:style-name="T31">Cannabis sativa </text:span><text:s/>L. – Конопля посевная</text:p>
      <text:p text:style-name="P131"><text:span text:style-name="T96">137. </text:span><text:span text:style-name="T31">Humulus lupulus</text:span> <text:s/>L. – Хмель обыкновенный</text:p>
      <text:p text:style-name="P131"/>
      <text:p text:style-name="P132">2<text:span text:style-name="T81">7</text:span>. Семейство <text:s/>Urticaceae <text:span text:style-name="T87">–</text:span> Крапивные</text:p>
      <text:p text:style-name="P132"/>
      <text:p text:style-name="P131"><text:span text:style-name="T96">138. </text:span><text:span text:style-name="T31">Urtica dioica </text:span><text:s/>L. – Крапива двудомная</text:p>
      <text:p text:style-name="P131"><text:span text:style-name="T96">139. </text:span><text:span text:style-name="T97">Urtica</text:span><text:span text:style-name="T31"> urens</text:span> <text:s/>L. – К<text:span text:style-name="T96">рапива</text:span> жгучая</text:p>
      <text:p text:style-name="P131"/>
      <text:p text:style-name="P132">2<text:span text:style-name="T81">8</text:span>. Семейство <text:s/>Polygonaceae <text:span text:style-name="T87">–</text:span> <text:s/>Гречишные</text:p>
      <text:p text:style-name="P132"/>
      <text:p text:style-name="P131"><text:span text:style-name="T96">140. </text:span><text:span text:style-name="T31">Fallopia convolvulus</text:span> (L.) A.Love – Гречишка вьюнковая</text:p>
      <text:p text:style-name="P131"><text:span text:style-name="T96">141. </text:span><text:span text:style-name="T31">Aconogonon alpinum</text:span> <text:s/>(All.) Schur – Таран альпийский</text:p>
      <text:p text:style-name="P131"><text:span text:style-name="T96">142. </text:span><text:span text:style-name="T31">Persicaria amphibia </text:span><text:s/>(L.) S.F.Gray <text:s/>– Горец. земноводный</text:p>
      <text:p text:style-name="P131"><text:span text:style-name="T96">143. </text:span><text:span text:style-name="T97">Persicaria</text:span><text:span text:style-name="T31"> hydropiper</text:span> <text:s/>(L.) Spach – Горец. перечный</text:p>
      <text:p text:style-name="P131"><text:span text:style-name="T96">144. </text:span><text:span text:style-name="T97">Persicaria </text:span><text:span text:style-name="T31">lapathifolia</text:span> <text:s/>(L.) S.F.Gray – Горец. развесистый</text:p>
      <text:p text:style-name="P131"><text:span text:style-name="T96">145. </text:span><text:span text:style-name="T31">Polygonum <text:s/>aviculare</text:span> L. – Спорыш <text:s/>птичий</text:p>
      <text:p text:style-name="P131"><text:span text:style-name="T96">146. </text:span><text:span text:style-name="T31">Bistorta <text:s/>major</text:span> <text:s/>S.F.Gray – Змеевик большой</text:p>
      <text:p text:style-name="P131"><text:span text:style-name="T96">147. </text:span><text:span text:style-name="T31">Bistorta vivipara</text:span> (L.) S.F. Gray (Polygonum viviparum L.) – Змеевик живородящий</text:p>
      <text:p text:style-name="P131"><text:span text:style-name="T96">148. </text:span><text:span text:style-name="T31">Rumex acetosella </text:span><text:s/>L. – Щавель воробьиный</text:p>
      <text:p text:style-name="P131"><text:span text:style-name="T96">149. </text:span><text:span text:style-name="T31">Rumex <text:s/>aquaticus </text:span><text:s/>L. – Щавель водяной</text:p>
      <text:p text:style-name="P131"><text:span text:style-name="T96">150. </text:span><text:span text:style-name="T31">Rumex <text:s/>maritimus</text:span> <text:s/>L. – Щавель приморский</text:p>
      <text:p text:style-name="P131"><text:span text:style-name="T96">151. </text:span><text:span text:style-name="T31">Rumex pseudonatronatus</text:span> – Щавель ложносолончаковый</text:p>
      <text:p text:style-name="P131"><text:span text:style-name="T96">152. </text:span><text:span text:style-name="T31">Rumex <text:s/>thyrsiflorus</text:span> <text:s/>Fingerh. – Щавель пирамидальный</text:p>
      <text:p text:style-name="P131"/>
      <text:p text:style-name="P132"><text:span text:style-name="T81">29</text:span>. Семейство Chenopodiaceae <text:span text:style-name="T87">–</text:span> Маревые</text:p>
      <text:p text:style-name="P132"/>
      <text:p text:style-name="P131"><text:span text:style-name="T96">153. </text:span><text:span text:style-name="T31">Atriplex sagittata</text:span> Borkh. – Лебеда стреловидная<text:tab/></text:p>
      <text:p text:style-name="P131"><text:span text:style-name="T96">154. </text:span><text:span text:style-name="T97">Atriplex</text:span><text:span text:style-name="T31"> patula </text:span><text:s/>L. – Лебеда раскидистая<text:tab/></text:p>
      <text:p text:style-name="P131"><text:span text:style-name="T96">155. </text:span><text:span text:style-name="T31">Axyris amaranthoides</text:span> <text:s/>L. – Аксирис ширицевый<text:tab/></text:p>
      <text:p text:style-name="P133"><text:tab/><text:span text:style-name="T96">156. </text:span><text:span text:style-name="T31">Chenopodium album</text:span> <text:s/>L. – Марь белая<text:tab/></text:p>
      <text:p text:style-name="P133"><text:tab/><text:span text:style-name="T96">157. </text:span><text:span text:style-name="T97">Chenopodium</text:span><text:span text:style-name="T31"> glaucum</text:span> <text:s/>L. – Марь сизая<text:tab/></text:p>
      <text:p text:style-name="P133"><text:tab/><text:span text:style-name="T96">158. </text:span><text:span text:style-name="T97">Chenopodium</text:span><text:span text:style-name="T31"> polyspermum</text:span> <text:s/>L. – Марь многосемянная<text:tab/></text:p>
      <text:p text:style-name="P131"/>
      <text:p text:style-name="P132"><text:s/>3<text:span text:style-name="T81">0</text:span>. Семейство Caryophyllaceae <text:span text:style-name="T87">–</text:span> Гвоздичные</text:p>
      <text:p text:style-name="P131"/>
      <text:p text:style-name="P131"><text:span text:style-name="T96">159. </text:span><text:span text:style-name="T31">Cerastium davuricum </text:span><text:s/>Fisch. ex Spreng. – Ясколка. даурская<text:tab/></text:p>
      <text:p text:style-name="P133"><text:tab/><text:span text:style-name="T96">160. </text:span><text:span text:style-name="T97">Cerastium</text:span><text:span text:style-name="T31"> pauciflorum</text:span> <text:s/>Stev. ex Ser. – Ясколка малоцветковая<text:tab/></text:p>
      <text:p text:style-name="P133"><text:tab/><text:span text:style-name="T96">161. </text:span><text:span text:style-name="T31">Coronaria flos-cuculi</text:span> <text:s/>(L.) R.Br. – Кукушник обыкновенный<text:tab/></text:p>
      <text:p text:style-name="P133"><text:tab/><text:span text:style-name="T96">162. </text:span><text:span text:style-name="T31">Dianthus superbus</text:span> <text:s/>L. – Гвоздика пышная<text:tab/></text:p>
      <text:p text:style-name="P133"><text:tab/><text:span text:style-name="T96">163. </text:span><text:span text:style-name="T31">Melandrium album </text:span><text:s/>(Mill.) Garcke <text:s/>– Дрема белая<text:tab/></text:p>
      <text:p text:style-name="P133"><text:tab/><text:span text:style-name="T96">164. </text:span><text:span text:style-name="T31">Moeringia lateriflora</text:span> <text:s/>(L.) Fenzl – Мерингия бокоцветная<text:tab/></text:p>
      <text:p text:style-name="P133"><text:tab/><text:span text:style-name="T96">165. </text:span><text:span text:style-name="T31">Oberna behen</text:span> <text:s/>(L.) Ikonn. – Хлопушка обыкновенная<text:tab/></text:p>
      <text:p text:style-name="P133"><text:tab/><text:span text:style-name="T96">166. </text:span><text:span text:style-name="T31">Silene nutans</text:span> <text:s/>L. – Смолевка поникшая<text:tab/></text:p>
      <text:p text:style-name="P133"><text:soft-page-break/><text:tab/><text:span text:style-name="T96">167. </text:span><text:span text:style-name="T97">Silene</text:span><text:span text:style-name="T31"> repens</text:span> <text:s/>Patrin – Смолевка ползучая<text:tab/></text:p>
      <text:p text:style-name="P133"><text:tab/><text:span text:style-name="T96">168. </text:span><text:span text:style-name="T31">Spergula sativa</text:span> Boenn. – Торица посевная<text:tab/></text:p>
      <text:p text:style-name="P133"><text:tab/><text:span text:style-name="T96">169. </text:span><text:span text:style-name="T31">Spergularia rubra</text:span> <text:s/>(L.) J. et C. Presl – Торичник красный<text:tab/></text:p>
      <text:p text:style-name="P133"><text:tab/><text:span text:style-name="T96">170. </text:span><text:span text:style-name="T31">Lychnis chalcedonica</text:span> <text:s/>L. – Зорька калхедонская, татарское мыло<text:tab/></text:p>
      <text:p text:style-name="P133"><text:tab/><text:span text:style-name="T96">171. </text:span><text:span text:style-name="T31">Stellaria bungeana</text:span> <text:s/>Fenzl – Звездчатка Бунге<text:tab/></text:p>
      <text:p text:style-name="P133"><text:tab/><text:span text:style-name="T96">172. </text:span><text:span text:style-name="T97">Stellaria </text:span><text:span text:style-name="T31">graminea</text:span> <text:s/>L. – Звездчатка злаковая<text:tab/></text:p>
      <text:p text:style-name="P133"><text:tab/><text:span text:style-name="T96">173. </text:span><text:span text:style-name="T97">Stellaria </text:span><text:span text:style-name="T31"><text:s/>media</text:span> (L.) Vill. – Звездчатка <text:s/>средняя<text:tab/></text:p>
      <text:p text:style-name="P133"><text:s text:c="10"/><text:span text:style-name="T96">174. </text:span><text:span text:style-name="T97">Stellaria </text:span><text:span text:style-name="T31">palustris </text:span><text:s/>Retz. – Звездчатка <text:s/>болотная<text:tab/></text:p>
      <text:p text:style-name="P134"/>
      <text:p text:style-name="P134">3<text:span text:style-name="T81">1</text:span>. Семейство <text:s/>Ranunculaceae <text:span text:style-name="T87">–</text:span> Лютиковые</text:p>
      <text:p text:style-name="P134"/>
      <text:p text:style-name="P135"><text:span text:style-name="T98">175. </text:span><text:span text:style-name="T31">Aconitum anthoroideum</text:span> <text:s/>DC. – Борец анторовидный</text:p>
      <text:p text:style-name="P135"><text:span text:style-name="T98">176. </text:span><text:span text:style-name="T99">Aconitum </text:span><text:span text:style-name="T31">septentrionale</text:span> <text:s/>Koelle – Борец северный</text:p>
      <text:p text:style-name="P135"><text:span text:style-name="T98">177. </text:span><text:span text:style-name="T99">Aconitum </text:span><text:span text:style-name="T31">volubile </text:span><text:s/>Pall. ex Koelle – Борец вьющейся</text:p>
      <text:p text:style-name="P135"><text:span text:style-name="T98">178. </text:span><text:span text:style-name="T31">Actaea erythrocarpa</text:span> <text:s/>Fisch.– Воронец красноплодный</text:p>
      <text:p text:style-name="P135"><text:span text:style-name="T98">179. </text:span><text:span text:style-name="T31">Actaea spicata </text:span>L. – Воронец колосовидный</text:p>
      <text:p text:style-name="P135"><text:span text:style-name="T98">180. </text:span><text:span text:style-name="T99">Actaea</text:span><text:span text:style-name="T31"> spicata</text:span> <text:s/>L. – Воронец колосистый</text:p>
      <text:p text:style-name="P135"><text:span text:style-name="T98">181. </text:span><text:span text:style-name="T31">Anemonoides altaica</text:span> (C.A.Mey.) Holub – Анемоноидее алтайский</text:p>
      <text:p text:style-name="P135"><text:span text:style-name="T98">182. </text:span><text:span text:style-name="T99">Anemonoides </text:span><text:span text:style-name="T31">caerulea</text:span> <text:s/>(DC.) Holub – Анемоноидее голубой</text:p>
      <text:p text:style-name="P135"><text:span text:style-name="T98">183. </text:span><text:span text:style-name="T99">Anemonoides</text:span><text:span text:style-name="T31"> reflexa</text:span> <text:s/>(Stephan) Holub – Анемоноидее отогнутый</text:p>
      <text:p text:style-name="P135"><text:span text:style-name="T98">184. </text:span><text:span text:style-name="T31">Atragene sibirica </text:span><text:s/>Weinm. – Княжик сибирский</text:p>
      <text:p text:style-name="P135"><text:span text:style-name="T98">185. </text:span><text:span text:style-name="T31">Batrachium kauffmannii </text:span><text:s/>(Clerc) V.Krecz.– Шелковник Кауфманна</text:p>
      <text:p text:style-name="P135"><text:span text:style-name="T98">186. </text:span><text:span text:style-name="T99">Batrachium</text:span><text:span text:style-name="T31"> divaricatum</text:span> (Schrank) Wimm. – Шелковник расходящийся</text:p>
      <text:p text:style-name="P135"><text:span text:style-name="T98">187. </text:span><text:span text:style-name="T99">Batrachium</text:span><text:span text:style-name="T31"> peltatum </text:span><text:s/>(Schrank) C.Presl – Шелковник щитовидный</text:p>
      <text:p text:style-name="P135"><text:span text:style-name="T98">188. </text:span><text:span text:style-name="T31">Caltha palustris</text:span> <text:s/>L. – Калужница болотная</text:p>
      <text:p text:style-name="P135"><text:span text:style-name="T98">189. </text:span><text:span text:style-name="T31">Cimicifuga foetida</text:span> <text:s/>L. – Клопогон вонючий</text:p>
      <text:p text:style-name="P135"><text:span text:style-name="T98">190. </text:span><text:span text:style-name="T31">Delphinium elatum</text:span> <text:s/>L. – Шпорник высокий</text:p>
      <text:p text:style-name="P135"><text:span text:style-name="T98">191. </text:span><text:span text:style-name="T31">Pulsatilla <text:s/>patens</text:span> (L.) Mill. – Прострел сон-трава, раскрытый</text:p>
      <text:p text:style-name="P135"><text:span text:style-name="T98">192. </text:span><text:span text:style-name="T31">Ranunculus acris</text:span> <text:s/>L. – Лютик едкий</text:p>
      <text:p text:style-name="P135"><text:span text:style-name="T98">193. </text:span><text:span text:style-name="T99">Ranunculus </text:span><text:span text:style-name="T31">lingua</text:span> L. – Лютик языковидный</text:p>
      <text:p text:style-name="P135"><text:span text:style-name="T98">194. </text:span><text:span text:style-name="T99">Ranunculus</text:span><text:span text:style-name="T31"> monophyllus </text:span><text:s/>Ovcz. – Лютик однолистный</text:p>
      <text:p text:style-name="P135"><text:span text:style-name="T98">195. </text:span><text:span text:style-name="T99">Ranunculus</text:span><text:span text:style-name="T31"> polyanthemos</text:span> <text:s/>L. – Лютик многоцветковый</text:p>
      <text:p text:style-name="P135"><text:span text:style-name="T98">196. </text:span><text:span text:style-name="T99">Ranunculus </text:span><text:span text:style-name="T31">propinguus</text:span> <text:s/>C.A.Mey. – Лютик близкий</text:p>
      <text:p text:style-name="P135"><text:span text:style-name="T98">197. </text:span><text:span text:style-name="T99">Ranunculus</text:span><text:span text:style-name="T31"> radicans</text:span> <text:s/>C.A.Mey. – <text:s/>Лютик укореняющийся</text:p>
      <text:p text:style-name="P135"><text:span text:style-name="T98">198. </text:span><text:span text:style-name="T99">Ranunculus</text:span><text:span text:style-name="T31"> repens </text:span><text:s/>L. – Лютик ползучий</text:p>
      <text:p text:style-name="P135"><text:span text:style-name="T98">199. </text:span><text:span text:style-name="T99">Ranunculus</text:span><text:span text:style-name="T31"> sceleratus </text:span><text:s/>L. – Лютик ядовитый</text:p>
      <text:p text:style-name="P135"><text:span text:style-name="T98">200. </text:span><text:span text:style-name="T31">Thalictrum flavum</text:span> <text:s/>L. – Василистник желтый</text:p>
      <text:p text:style-name="P135"><text:span text:style-name="T98">201. </text:span><text:span text:style-name="T99">Thalictrum </text:span><text:span text:style-name="T31">minus <text:s/></text:span>L. – Василистник малый</text:p>
      <text:p text:style-name="P135"><text:span text:style-name="T98">202. </text:span><text:span text:style-name="T99">Thalictrum</text:span><text:span text:style-name="T31"> simplex </text:span><text:s/>L. – Василистник простой</text:p>
      <text:p text:style-name="P135"><text:span text:style-name="T98">203. </text:span><text:span text:style-name="T31">Trollius asiaticus </text:span><text:s/>L. – Купальница азиатская,</text:p>
      <text:p text:style-name="P135">жарок азиатский</text:p>
      <text:p text:style-name="P135"/>
      <text:p text:style-name="P136">3<text:span text:style-name="T81">2</text:span>. Семейство <text:s/>Paeoniaceae <text:span text:style-name="T87">–</text:span> Пионовые</text:p>
      <text:p text:style-name="P136"/>
      <text:p text:style-name="P137"><text:span text:style-name="T100">204. </text:span><text:span text:style-name="T31">Paeonia anomala </text:span><text:s/>L. – Пион уклоняющийся, пион марьин корень</text:p>
      <text:p text:style-name="P138"/>
      <text:p text:style-name="P139" loext:marker-style-name="T101">3<text:span text:style-name="T81">3</text:span>. Семейство <text:s/>Papaveraceae <text:span text:style-name="T102">– </text:span>Маковые</text:p>
      <text:p text:style-name="P140" loext:marker-style-name="T101"/>
      <text:p text:style-name="P141"><text:span text:style-name="T100">205. </text:span><text:span text:style-name="T31">Chelidonium majus</text:span> <text:s/>L. – Чистотел большой</text:p>
      <text:p text:style-name="P136"/>
      <text:p text:style-name="P136">3<text:span text:style-name="T81">4</text:span>. Семейство <text:s/>Fumariaceae – Дымянковые</text:p>
      <text:p text:style-name="P136"/>
      <text:p text:style-name="P135"><text:soft-page-break/><text:span text:style-name="T100">206. </text:span><text:span text:style-name="T31">Corydalis bracteata</text:span> <text:s/>(Steph.) Pers. – Хохлатка крупноприцветничковая</text:p>
      <text:p text:style-name="P135"><text:span text:style-name="T100">207. </text:span><text:span text:style-name="T31">Fumaria officinalis</text:span> <text:s/>L.– Дымянка лекарственная</text:p>
      <text:p text:style-name="P135"/>
      <text:p text:style-name="P136">3<text:span text:style-name="T81">5</text:span>. Семейство <text:s/>Brassicaceae (Cruciferae) – Крестоцветные (Капустные)</text:p>
      <text:p text:style-name="P136"/>
      <text:p text:style-name="P135"><text:span text:style-name="T103">208. </text:span><text:span text:style-name="T31">Arabis pendula</text:span> <text:s/>L. – Резуха повислая</text:p>
      <text:p text:style-name="P135"><text:span text:style-name="T103">209. </text:span><text:span text:style-name="T31">Arabis sagittat</text:span>a <text:s/>(Bertol.) DC. – Резуха стреловидная</text:p>
      <text:p text:style-name="P135"><text:span text:style-name="T103">210. </text:span><text:span text:style-name="T31">Armoracia rusticana</text:span> Gaertn.,C.A.Mey. et Scherb. – Хрен обыкновенный</text:p>
      <text:p text:style-name="P135"><text:span text:style-name="T103">211. </text:span><text:span text:style-name="T31">Barbarea arcuata</text:span> (Opiz ex J. et C.Presl) Reichenb. – Сурепица дуговидная</text:p>
      <text:p text:style-name="P135"><text:span text:style-name="T103">212. </text:span><text:span text:style-name="T31">Barbarea stric</text:span>ta <text:s/>Andrz. – Сурепица сжатая</text:p>
      <text:p text:style-name="P135"><text:span text:style-name="T103">213. </text:span><text:span text:style-name="T31">Brassica campestris</text:span> <text:s/>L. – Капуста полевая</text:p>
      <text:p text:style-name="P135"><text:span text:style-name="T103">214. </text:span><text:span text:style-name="T31">Bunias orientali</text:span>s <text:s/>L. – Свербига восточная</text:p>
      <text:p text:style-name="P135"><text:span text:style-name="T103">215. </text:span><text:span text:style-name="T31">Camelina microcarpa</text:span> <text:s/>Andrz. – Рыжик мелкоплодный</text:p>
      <text:p text:style-name="P135"><text:span text:style-name="T103">216. </text:span><text:span text:style-name="T31">Capsella bursa-pastor</text:span>is <text:s/>(L.) Medik. – Пастушья сумка обыкновенная</text:p>
      <text:p text:style-name="P135"><text:span text:style-name="T103">217. </text:span><text:span text:style-name="T31">Cardamine impatiens</text:span> <text:s/>L. – Сердечник недотрога</text:p>
      <text:p text:style-name="P135"><text:span text:style-name="T103">218. </text:span><text:span text:style-name="T31">Cardamine macrophylla</text:span> <text:s/>Willd. – Сердечник крупнолистный</text:p>
      <text:p text:style-name="P135"><text:span text:style-name="T103">219. </text:span><text:span text:style-name="T31">Cardamine pratensis</text:span> <text:s/>L. – Сердечник луговой</text:p>
      <text:p text:style-name="P135"><text:span text:style-name="T103">220. </text:span><text:span text:style-name="T31">Descurainia Sophia</text:span> <text:s/>(L.) Webb ex Prantl – Дескурайния Софии</text:p>
      <text:p text:style-name="P135"><text:span text:style-name="T103">221. </text:span><text:span text:style-name="T31">Draba sibirica </text:span><text:s/>(Pall.) Thell. – Крупка сибирская</text:p>
      <text:p text:style-name="P135"><text:span text:style-name="T103">222. </text:span><text:span text:style-name="T31">Erysimum cheiranthoides</text:span> <text:s/>L. – Желтушник лакфиолевидный</text:p>
      <text:p text:style-name="P135"><text:span text:style-name="T103">223. </text:span><text:span text:style-name="T31">Hesperis sibirica</text:span> <text:s/>L. – Вечерница сибирская</text:p>
      <text:p text:style-name="P135"><text:span text:style-name="T103">224. </text:span><text:span text:style-name="T31">Lepidium ruderale </text:span><text:s/>L. – Клоповник мусорный</text:p>
      <text:p text:style-name="P135"><text:span text:style-name="T103">225. </text:span><text:span text:style-name="T31">Neslia paniculata </text:span><text:s/>(L.) Desv. – Неслия <text:s/>метельчатая</text:p>
      <text:p text:style-name="P135"><text:span text:style-name="T103">226. </text:span><text:span text:style-name="T31">Rorippa <text:s/>armoracioides</text:span> <text:s/>(Tausch) Fuss – Жерушник хреновидный</text:p>
      <text:p text:style-name="P135"><text:span text:style-name="T103">227. </text:span><text:span text:style-name="T31">Rorippa amphibian </text:span><text:s/>(L.) Bess. – Жерушник земноводный</text:p>
      <text:p text:style-name="P135"><text:span text:style-name="T103">228. </text:span>Rorippa palustris <text:s/>(L.) Bess. – Жерушник болотный</text:p>
      <text:p text:style-name="P135"><text:span text:style-name="T103">229. </text:span><text:span text:style-name="T31">Sisymbrium loeselii </text:span>L. – Гулявник Лозеля</text:p>
      <text:p text:style-name="P135"><text:span text:style-name="T103">230. </text:span><text:span text:style-name="T31">Sisymbrium officinale</text:span> <text:s/>(L.) Scop. – <text:s/>Гулявник лекарственный</text:p>
      <text:p text:style-name="P135"><text:span text:style-name="T103">231. </text:span><text:span text:style-name="T31">Thlaspi arvense</text:span> <text:s/>L. – Ярутка полевая</text:p>
      <text:p text:style-name="P135"/>
      <text:p text:style-name="P136">3<text:span text:style-name="T81">6</text:span>. Семейство <text:s/>Droseraceae – Росянковые</text:p>
      <text:p text:style-name="P136"/>
      <text:p text:style-name="P135"><text:span text:style-name="T103">232. </text:span><text:span text:style-name="T31">Drosera rotundifolia</text:span> <text:s/>L.– Росянка круглолистная<text:tab/></text:p>
      <text:p text:style-name="P135"/>
      <text:p text:style-name="P136">3<text:span text:style-name="T81">7</text:span>. Семейство <text:s/>Crassulaceae – Толстянковые</text:p>
      <text:p text:style-name="P136"/>
      <text:p text:style-name="P135"><text:span text:style-name="T103">233. </text:span><text:span text:style-name="T31">Sedum aizoon</text:span> <text:s/>L.– Очиток живучий<text:tab/></text:p>
      <text:p text:style-name="P135"><text:span text:style-name="T103">234. </text:span><text:span text:style-name="T31">Sedum teliphium</text:span> <text:s/>L.– Очиток большой<text:tab/></text:p>
      <text:p text:style-name="P135"/>
      <text:p text:style-name="P136">3<text:span text:style-name="T81">8</text:span>. Семейство Grossulariaceae – <text:s/>Крыжовниковые</text:p>
      <text:p text:style-name="P135"><text:span text:style-name="T103">235. </text:span><text:span text:style-name="T31">Ribes atropurpureum</text:span> C.A.Mey. – Смородина темнопурпуровая<text:tab/></text:p>
      <text:p text:style-name="P135"><text:span text:style-name="T103">236. </text:span><text:span text:style-name="T31">Ribes spicatum</text:span> Robson – Смородина колосистая<text:tab/></text:p>
      <text:p text:style-name="P135"><text:span text:style-name="T103">237. </text:span><text:span text:style-name="T31">Ribes nigrum </text:span><text:s/>L. – Смородина черная<text:tab/></text:p>
      <text:p text:style-name="P135"/>
      <text:p text:style-name="P136"><text:span text:style-name="T81">39</text:span>. Семейство <text:s/>Saxifragaceae <text:s/>– Камнеломковые</text:p>
      <text:p text:style-name="P136"/>
      <text:p text:style-name="P135"><text:span text:style-name="T104">238. </text:span><text:span text:style-name="T31">Chrysosplenium alternifolium</text:span> <text:s/>L. – Селезеночник обыкновенный<text:tab/></text:p>
      <text:p text:style-name="P135"><text:span text:style-name="T104">239. </text:span><text:span text:style-name="T31">Saxifraga cernua</text:span> <text:s/>L. – Камнеломка поникающая<text:tab/></text:p>
      <text:p text:style-name="P135"><text:span text:style-name="T104">240. </text:span><text:span text:style-name="T31">Saxifraga <text:s/>aestivalis</text:span> <text:s/>Fisch. et C.A.Mey. – Камнеломка летняя<text:tab/></text:p>
      <text:p text:style-name="P135"><text:span text:style-name="T104">241. </text:span><text:span text:style-name="T31">Saxifraga sibirica</text:span> <text:s/>L. – Камнеломка Сибирская</text:p>
      <text:p text:style-name="P135"><text:tab/></text:p>
      <text:p text:style-name="P136">4<text:span text:style-name="T81">0</text:span>. Семейство <text:s/>Parnassiaceae <text:s/>– Белозоровые</text:p>
      <text:p text:style-name="P135"><text:soft-page-break/></text:p>
      <text:p text:style-name="P137"><text:span text:style-name="T104">242. </text:span><text:span text:style-name="T31">Parnassia palustr</text:span>is <text:s/>L. – Белозор болотный<text:tab/></text:p>
      <text:p text:style-name="P137"/>
      <text:p text:style-name="P130">4<text:span text:style-name="T81">1</text:span>. Семейство <text:s/>Rosaceae <text:span text:style-name="T105">–</text:span> <text:s/>Розоцветные</text:p>
      <text:p text:style-name="P130"/>
      <text:p text:style-name="P141"><text:span text:style-name="T104">243. </text:span><text:span text:style-name="T31">Agrimonia pilosa</text:span> <text:s/>Ledeb. – Репейничек волосистый<text:tab/></text:p>
      <text:p text:style-name="P141"><text:span text:style-name="T104">244. </text:span><text:span text:style-name="T31">Alchemilla vulgari</text:span>s <text:s/>L. – Манжетка обыкновенная<text:tab/></text:p>
      <text:p text:style-name="P141"><text:span text:style-name="T104">245. </text:span><text:span text:style-name="T31">Comarum palustre</text:span> <text:s/>L. – Сабельник болотный<text:tab/></text:p>
      <text:p text:style-name="P141"><text:span text:style-name="T104">246. </text:span><text:span text:style-name="T31">Cotoneaster melanocarpus </text:span><text:s/>Fisch. ex Blytt – Кизильник черноплодный<text:tab/></text:p>
      <text:p text:style-name="P142"><text:tab/><text:span text:style-name="T104">247. </text:span><text:span text:style-name="T31">Crataegus sanguinea</text:span> <text:s/>Hedl. – Боярышник кроваво-красный<text:tab/></text:p>
      <text:p text:style-name="P142"><text:tab/><text:span text:style-name="T104">248. </text:span><text:span text:style-name="T31">Filipendula ulmaria</text:span> <text:s/>(L.) Maxim. – Лабазник вязолистный<text:tab/></text:p>
      <text:p text:style-name="P142"><text:tab/><text:span text:style-name="T104">249. </text:span><text:span text:style-name="T31">Filipendula vulgaris </text:span><text:s/>Moench – Лабазник обыкновенный<text:tab/></text:p>
      <text:p text:style-name="P142"><text:tab/><text:span text:style-name="T104">250. </text:span><text:span text:style-name="T31">Fragaria vesca </text:span><text:s/>L. – Земляника лесная<text:tab/></text:p>
      <text:p text:style-name="P142"><text:tab/><text:span text:style-name="T104">251. </text:span><text:span text:style-name="T31">Fragaria viridis</text:span> <text:s/>Duch. – Клубника<text:tab/></text:p>
      <text:p text:style-name="P142"><text:tab/><text:span text:style-name="T104">252. </text:span><text:span text:style-name="T31">Geum aleppicum</text:span> <text:s/>Jacq. – Гравилат алеппский<text:tab/></text:p>
      <text:p text:style-name="P142"><text:tab/><text:span text:style-name="T104">253. </text:span><text:span text:style-name="T31">Geum rivale</text:span> <text:s/>L. – Г. речной<text:tab/></text:p>
      <text:p text:style-name="P142"><text:tab/><text:span text:style-name="T104">254. </text:span><text:span text:style-name="T31">Padus avium</text:span> <text:s/>Mill. – Черемуха обыкновенная<text:tab/></text:p>
      <text:p text:style-name="P142"><text:tab/><text:span text:style-name="T104">255. </text:span><text:span text:style-name="T31">Potentilla anserina</text:span> <text:s/>L. – Лапчатка гусиная<text:tab/></text:p>
      <text:p text:style-name="P142"><text:tab/><text:span text:style-name="T104">256. </text:span><text:span text:style-name="T31">Potentilla argentea</text:span> <text:s/>L. – Лапчатка серебристая<text:tab/></text:p>
      <text:p text:style-name="P142"><text:tab/><text:span text:style-name="T104">257. </text:span><text:span text:style-name="T31">Potentilla canescens</text:span> <text:s/>Bess. – Лапчатка седоватая<text:tab/></text:p>
      <text:p text:style-name="P142"><text:tab/><text:span text:style-name="T104">258. </text:span><text:span text:style-name="T31">Potentilla chrysantha</text:span> <text:s/>Trev. – Лапчатка золотистоцветковая<text:tab/></text:p>
      <text:p text:style-name="P142"><text:tab/><text:span text:style-name="T104">259. </text:span><text:span text:style-name="T31">Potentilla fragarioides</text:span> <text:s/>L. – Лапчатка земляниковидная<text:tab/></text:p>
      <text:p text:style-name="P142"><text:tab/><text:span text:style-name="T104">260. </text:span><text:span text:style-name="T31">Potentilla <text:s/>norvegica</text:span> <text:s/>L. <text:s/>– Лапчатка норвежская<text:tab/></text:p>
      <text:p text:style-name="P142"><text:tab/><text:span text:style-name="T104">261. </text:span><text:span text:style-name="T31">Rosa acicularis</text:span> <text:s/>Lindl. – Шиповник иглистый<text:tab/></text:p>
      <text:p text:style-name="P142"><text:tab/><text:span text:style-name="T104">262. </text:span><text:span text:style-name="T31">Rosa majalis</text:span> <text:s/>Herrm. – Шиповник майский<text:tab/></text:p>
      <text:p text:style-name="P142"><text:tab/><text:span text:style-name="T104">263. </text:span><text:span text:style-name="T31">Rubus arcticus </text:span><text:s/>L. – Княженика<text:tab/></text:p>
      <text:p text:style-name="P142"><text:tab/><text:span text:style-name="T104">264. </text:span><text:span text:style-name="T31">Rubus caesius</text:span> <text:s/>L. – Ежевика сизая<text:tab/></text:p>
      <text:p text:style-name="P141"><text:span text:style-name="T104">265. </text:span><text:span text:style-name="T31">Rubus idaeus </text:span><text:s/>L. – Малина обыкновенная<text:tab/></text:p>
      <text:p text:style-name="P142"><text:tab/><text:span text:style-name="T104">266. </text:span><text:span text:style-name="T31">Rubus saxatilis</text:span> <text:s/>L. – Костяника<text:tab/></text:p>
      <text:p text:style-name="P142"><text:tab/><text:span text:style-name="T104">267. </text:span><text:span text:style-name="T31">Sanguisorba officinalis</text:span> <text:s/>L. – Кровохлебка лекарственная<text:tab/></text:p>
      <text:p text:style-name="P142"><text:tab/><text:span text:style-name="T104">268. </text:span><text:span text:style-name="T31">Sorbus sibirica</text:span> <text:s/>Hedl. – Рябина сибирская<text:tab/></text:p>
      <text:p text:style-name="P142"><text:tab/><text:span text:style-name="T104">269. </text:span><text:span text:style-name="T31">Spiraea chamaedrifolia </text:span><text:s/>L. – Таволга дубравколистная<text:tab/></text:p>
      <text:p text:style-name="P141"><text:span text:style-name="T104">270. </text:span><text:span text:style-name="T31">Spiraea media</text:span> <text:s/>Franz Schmidt – Таволга средняя<text:tab/></text:p>
      <text:p text:style-name="P141"/>
      <text:p text:style-name="P143">4<text:span text:style-name="T81">2</text:span>. Семейство Fabaceae – Бобовые</text:p>
      <text:p text:style-name="P143"/>
      <text:p text:style-name="P141"><text:span text:style-name="T106">271. </text:span><text:span text:style-name="T31">Astragalus danicus</text:span> <text:s/>Retz. – Астрагал датский<text:tab/></text:p>
      <text:p text:style-name="P141"><text:span text:style-name="T106">272. </text:span><text:span text:style-name="T31">Astragalus glycyphyllos </text:span><text:s/>L. – Астрагал сладколистный<text:tab/></text:p>
      <text:p text:style-name="P141"><text:span text:style-name="T106">273. </text:span><text:span text:style-name="T31">Lathyrus gmelinii</text:span> <text:s/>Fritsch – Чина Гмелина<text:tab/></text:p>
      <text:p text:style-name="P141"><text:span text:style-name="T106">274. </text:span><text:span text:style-name="T31">Lathyrus palustris</text:span> <text:s/>L. – Чина болотная<text:tab/></text:p>
      <text:p text:style-name="P141"><text:span text:style-name="T106">275. </text:span><text:span text:style-name="T31">Lathyrus pisiformi</text:span>s <text:s/>L. – Чина гороховидная<text:tab/></text:p>
      <text:p text:style-name="P141"><text:span text:style-name="T106">276. </text:span><text:span text:style-name="T31">Lathyrus pratensis</text:span> <text:s/>L. – Чина луговая<text:tab/></text:p>
      <text:p text:style-name="P141"><text:span text:style-name="T106">277. </text:span><text:span text:style-name="T31">Lathyrus sylvestris</text:span> <text:s/>L. – Чина лесная<text:tab/></text:p>
      <text:p text:style-name="P141"><text:span text:style-name="T106">278. </text:span><text:span text:style-name="T31">Lathyrus vernus</text:span> <text:s/>(L.) Bernh. – Чина весенняя<text:tab/></text:p>
      <text:p text:style-name="P141"><text:span text:style-name="T106">279. </text:span><text:span text:style-name="T31">M. lupulina </text:span><text:s/>L. – Л. хмелевидная<text:tab/></text:p>
      <text:p text:style-name="P141"><text:span text:style-name="T106">280. </text:span><text:span text:style-name="T31">Melilotus albus</text:span> <text:s/>Medik. – Донник белый<text:tab/></text:p>
      <text:p text:style-name="P142"><text:tab/><text:span text:style-name="T106">281. </text:span><text:span text:style-name="T31">Melissitus platycarpos</text:span> (L.) Sojak – Мелисситус плоскоплодный<text:tab/></text:p>
      <text:p text:style-name="P142"><text:tab/><text:span text:style-name="T106">282. </text:span><text:span text:style-name="T31">Oxytropis campanulata</text:span> <text:s/>Vass. – Остролодочник колокольчатый<text:tab/></text:p>
      <text:p text:style-name="P142"><text:tab/><text:span text:style-name="T106">283. </text:span><text:span text:style-name="T31">Trifolium hybridum </text:span><text:s/>L. – Клевер гибридный<text:tab/></text:p>
      <text:p text:style-name="P142"><text:tab/><text:span text:style-name="T106">284. </text:span><text:span text:style-name="T31">Trifolium repens</text:span> L. – Клевер ползучий<text:tab/></text:p>
      <text:p text:style-name="P142"><text:tab/><text:span text:style-name="T106">285. </text:span><text:span text:style-name="T31">Vicia amoena</text:span> <text:s/>Fisch. – Горошек приятный<text:tab/></text:p>
      <text:p text:style-name="P142"><text:tab/><text:span text:style-name="T106">286. </text:span><text:span text:style-name="T31">Vicia cracca </text:span><text:s/>L. – Горошек мышиный<text:tab/></text:p>
      <text:p text:style-name="P142"><text:soft-page-break/><text:tab/><text:span text:style-name="T106">287. </text:span><text:span text:style-name="T31">Vicia megalotropis </text:span><text:s/>Ltdeb. – Горошек крупнолодочковый<text:tab/></text:p>
      <text:p text:style-name="P142"><text:tab/><text:span text:style-name="T106">288. </text:span><text:span text:style-name="T31">Vicia sylvatica</text:span> <text:s/>L. – Горошек лесной<text:tab/></text:p>
      <text:p text:style-name="P142"><text:s text:c="10"/><text:span text:style-name="T106">289. </text:span><text:span text:style-name="T31">Vicia umjuga </text:span><text:s/>A.Br. – Горошек Однопарный</text:p>
      <text:p text:style-name="P144"/>
      <text:p text:style-name="P143">4<text:span text:style-name="T81">3</text:span>. Семейство <text:s/>Geraniaceae – Гераниевые</text:p>
      <text:p text:style-name="P141"/>
      <text:p text:style-name="P141"><text:span text:style-name="T107">290. </text:span><text:span text:style-name="T31">Geranium albiflorum </text:span><text:s/>Ledeb. – Герань белоцветковая<text:tab/></text:p>
      <text:p text:style-name="P141"><text:span text:style-name="T107">291. </text:span><text:span text:style-name="T31">Geranium bifolium </text:span><text:s/>Patrrin – Герань двулистная<text:tab/></text:p>
      <text:p text:style-name="P142"><text:tab/><text:span text:style-name="T107">292. </text:span><text:span text:style-name="T31">Geranium pretense </text:span>L. – Герань луговая<text:tab/></text:p>
      <text:p text:style-name="P142"><text:tab/><text:span text:style-name="T107">293. </text:span><text:span text:style-name="T31">Geranium krylovii </text:span><text:s/>Tzvel. – Герань Крылова<text:tab/></text:p>
      <text:p text:style-name="P142"><text:tab/><text:span text:style-name="T107">294. </text:span><text:span text:style-name="T31">Geranium sylvaticum</text:span> <text:s/>L. – Герань лесная<text:tab/></text:p>
      <text:p text:style-name="P141"/>
      <text:p text:style-name="P143">4<text:span text:style-name="T81">4</text:span>. Семейство Oxalidaceae – Кисличные</text:p>
      <text:p text:style-name="P143"/>
      <text:p text:style-name="P141"><text:span text:style-name="T108">295. </text:span><text:span text:style-name="T31">Oxalis acetosella</text:span> <text:s/>L. – Кислица обыкновенная<text:tab/></text:p>
      <text:p text:style-name="P141"/>
      <text:p text:style-name="P143">4<text:span text:style-name="T81">5</text:span>. Семейство <text:s/>Polygalaceae – Истодовые</text:p>
      <text:p text:style-name="P141"/>
      <text:p text:style-name="P141"><text:span text:style-name="T108">296. </text:span><text:span text:style-name="T31">Polygala hybrida </text:span><text:s/>DC. – Истод гибридный<text:tab/></text:p>
      <text:p text:style-name="P141"/>
      <text:p text:style-name="P143">4<text:span text:style-name="T81">6</text:span>. <text:s/>Семейство Euphorbiaceae – Молочайные</text:p>
      <text:p text:style-name="P143"/>
      <text:p text:style-name="P141"><text:span text:style-name="T108">297. </text:span><text:span text:style-name="T31">Euphorbia esula</text:span> <text:s/>L. – Молочай острый<text:tab/></text:p>
      <text:p text:style-name="P141"><text:span text:style-name="T108">298. </text:span><text:span text:style-name="T31">Euphorbia lutescens</text:span> C. <text:s/>A. <text:s/>Mey. – Молочай желтеющий<text:tab/></text:p>
      <text:p text:style-name="P141"><text:span text:style-name="T108">299.</text:span><text:span text:style-name="T109"> </text:span><text:span text:style-name="T31">Euphorbia virgata</text:span> <text:s/>Waldst. et Kit. – Молочай Лозный</text:p>
      <text:p text:style-name="P141"><text:tab/></text:p>
      <text:p text:style-name="P143">4<text:span text:style-name="T81">7</text:span>.Семейство Callitrichaceae – Болотниковые</text:p>
      <text:p text:style-name="P143"/>
      <text:p text:style-name="P141"><text:span text:style-name="T108">300. </text:span><text:span text:style-name="T109">Callitrichaceae </text:span><text:span text:style-name="T31">verna </text:span><text:s/>L.– Болотниковы<text:span text:style-name="T110">й</text:span> весенний<text:tab/></text:p>
      <text:p text:style-name="P141"/>
      <text:p text:style-name="P143">4<text:span text:style-name="T81">8</text:span>. Семейство Balsaminaceae – Бальзаминовые</text:p>
      <text:p text:style-name="P141"/>
      <text:p text:style-name="P141"><text:span text:style-name="T108">301. </text:span><text:span text:style-name="T31">Impatiens noli-tangere</text:span> L. – Недотрога обыкновенная<text:tab/></text:p>
      <text:p text:style-name="P142"><text:tab/><text:span text:style-name="T108">302. </text:span><text:span text:style-name="T31">Impatiens glandulifera</text:span> Royle – Недотрога железистая</text:p>
      <text:p text:style-name="P141"><text:tab/></text:p>
      <text:p text:style-name="P143"><text:span text:style-name="T81">49</text:span>. Семейство <text:s/>Hypericaceae – Зверобойные</text:p>
      <text:p text:style-name="P141"/>
      <text:p text:style-name="P142"><text:tab/><text:span text:style-name="T108">303. </text:span><text:span text:style-name="T31">Hypericum ascуron</text:span> L. – Зверобой большой</text:p>
      <text:p text:style-name="P142"><text:tab/><text:span text:style-name="T108">304. </text:span><text:span text:style-name="T31">Hypericum <text:s/>hirsutum</text:span> <text:s/>L. – Зверобой жестковолосистый<text:tab/></text:p>
      <text:p text:style-name="P142"><text:tab/><text:span text:style-name="T108">305. </text:span><text:span text:style-name="T31">Hypericum <text:s/>perforatum</text:span> <text:s/>L. – Зверобой продырявленный<text:tab/></text:p>
      <text:p text:style-name="P143"/>
      <text:p text:style-name="P143">5<text:span text:style-name="T81">0</text:span>. Семейство <text:s/>Violaceae – Фиалковые</text:p>
      <text:p text:style-name="P141"/>
      <text:p text:style-name="P142"><text:tab/><text:span text:style-name="T108">306. </text:span><text:span text:style-name="T31">Viola hirta</text:span> <text:s/>L. – Фиалка коротковолосистая<text:tab/></text:p>
      <text:p text:style-name="P142"><text:tab/><text:span text:style-name="T108">307. </text:span><text:span text:style-name="T31">Viola mirabilis</text:span> <text:s/>L. – Фиалка удивительная<text:tab/></text:p>
      <text:p text:style-name="P142"><text:tab/><text:span text:style-name="T108">308. </text:span><text:span text:style-name="T31">Viola canina</text:span> <text:s/>L. – Фиалка собачья<text:tab/></text:p>
      <text:p text:style-name="P141"><text:span text:style-name="T108">309. </text:span><text:span text:style-name="T31">Viola uniflora</text:span> <text:s/>L.– Фиалка одноцветковая</text:p>
      <text:p text:style-name="P141"/>
      <text:p text:style-name="P143">5<text:span text:style-name="T81">1</text:span>. Семейство Thymelaeaceae – Волчниковые</text:p>
      <text:p text:style-name="P141"/>
      <text:p text:style-name="P142"><text:tab/><text:span text:style-name="T108">310. </text:span><text:span text:style-name="T31">Daphne mezereum </text:span><text:s/>L. – Волчник обыкновенный<text:tab/></text:p>
      <text:p text:style-name="P141"/>
      <text:p text:style-name="P143"><text:soft-page-break/>5<text:span text:style-name="T81">2</text:span>. <text:s/>Семейство <text:s/>Lythraceae – Дербенниковые</text:p>
      <text:p text:style-name="P141"/>
      <text:p text:style-name="P142"><text:tab/><text:span text:style-name="T108">311. </text:span><text:span text:style-name="T31">Lythrum virgatum </text:span><text:s/>L.– Дербенник прутовидный<text:tab/></text:p>
      <text:p text:style-name="P141"/>
      <text:p text:style-name="P143">5<text:span text:style-name="T81">3</text:span>. Семейство <text:s/>Onagraceae – <text:s/>Кипрейные</text:p>
      <text:p text:style-name="P141"/>
      <text:p text:style-name="P141"><text:span text:style-name="T108">312. </text:span><text:span text:style-name="T31">Chamaenerion angustifolium</text:span> (L.) Scop. – Иван-чай узколистный</text:p>
      <text:p text:style-name="P142"><text:tab/><text:span text:style-name="T108">313. </text:span><text:span text:style-name="T84">Circaea alpina </text:span><text:s/>L. – Двулепестник альпийский<text:tab/></text:p>
      <text:p text:style-name="P142"><text:tab/><text:span text:style-name="T108">314. </text:span><text:span text:style-name="T84">Circaea</text:span> lutetiana <text:s/>L. – Двулепестник <text:s/>парижский<text:tab/></text:p>
      <text:p text:style-name="P142"><text:tab/><text:span text:style-name="T108">315. </text:span><text:span text:style-name="T31">Epilobium аdеnocaulon</text:span> <text:s/>Hausskn. – Кипрей железистостебельный<text:tab/></text:p>
      <text:p text:style-name="P142"><text:tab/><text:span text:style-name="T108">316. </text:span><text:span text:style-name="T31">Epilobium hirsutum</text:span> <text:s/>L. – Кипрей <text:s/>мохнатый<text:tab/></text:p>
      <text:p text:style-name="P142"><text:tab/><text:span text:style-name="T108">317. </text:span><text:span text:style-name="T31">Epilobium montanum</text:span> <text:s/>L. – Кипрей горный<text:tab/></text:p>
      <text:p text:style-name="P142"><text:tab/><text:span text:style-name="T108">318. </text:span><text:span text:style-name="T31">Epilo bium palustre</text:span> <text:s/>L. – Кипрей болотный<text:tab/></text:p>
      <text:p text:style-name="P142"><text:tab/><text:span text:style-name="T108">319. </text:span><text:span text:style-name="T31">Epilobium tetragonum</text:span> <text:s/>L. – Кипрей четырехгранный<text:tab/></text:p>
      <text:p text:style-name="P143"/>
      <text:p text:style-name="P143">5<text:span text:style-name="T81">4</text:span>. Семейство <text:s/>Hippuridaceae – Хвостниковые</text:p>
      <text:p text:style-name="P143"/>
      <text:p text:style-name="P142"><text:tab/><text:span text:style-name="T108">320. </text:span><text:span text:style-name="T31">Hippuris vulgaris <text:s/></text:span>L. – Хвостник обыкновенный</text:p>
      <text:p text:style-name="P141"><text:tab/></text:p>
      <text:p text:style-name="P143">5<text:span text:style-name="T81">5</text:span>. Семейство Apiaceae (Umbelliferae) – Зонтичные (Сельдерейные)</text:p>
      <text:p text:style-name="P141"/>
      <text:p text:style-name="P141"><text:span text:style-name="T111">321. </text:span><text:span text:style-name="T31">Aegopodium podagraria </text:span><text:s/>L. – Сныть обыкновенная<text:tab/></text:p>
      <text:p text:style-name="P142"><text:tab/><text:span text:style-name="T111">322. </text:span><text:span text:style-name="T31">Angelica deccurens </text:span>(Ledeb.) B.Fedtsch. – Дудник низбегающий<text:tab/></text:p>
      <text:p text:style-name="P142"><text:tab/><text:span text:style-name="T111">323. </text:span><text:span text:style-name="T31">Angelica sylvestris </text:span><text:s/>L. – Дудник лесной<text:tab/></text:p>
      <text:p text:style-name="P142"><text:tab/><text:span text:style-name="T111">324. </text:span><text:span text:style-name="T31">Angelica tenuifolia</text:span> (Pall. ex Spreng.) M.Pimenov – Дудник тонколистный<text:tab/></text:p>
      <text:p text:style-name="P142"><text:tab/><text:span text:style-name="T111">325. </text:span><text:span text:style-name="T31">Anthriscus sylvestris</text:span> <text:s/>(L.) Hoffm. – Купырь лесной<text:tab/></text:p>
      <text:p text:style-name="P142"><text:tab/><text:span text:style-name="T111">326. </text:span><text:span text:style-name="T31">Bupleurum aureum</text:span> <text:s/>Fisch. ex Hoffm. – Володушка золотистая<text:tab/></text:p>
      <text:p text:style-name="P142"><text:tab/><text:span text:style-name="T111">327. </text:span><text:span text:style-name="T31">Carum carvi </text:span><text:s/>L. – Тмин обыкновенный<text:tab/></text:p>
      <text:p text:style-name="P142"><text:tab/><text:span text:style-name="T111">328. </text:span><text:span text:style-name="T31">Cenolophium denudatum</text:span> (Hornem.) Tutin – Пустореберник обнаженный<text:tab/></text:p>
      <text:p text:style-name="P142"><text:tab/><text:span text:style-name="T111">329. </text:span><text:span text:style-name="T31">Chaerophyllum prescottii</text:span> <text:s/>DC. – Бутень Прескотта<text:tab/></text:p>
      <text:p text:style-name="P142"><text:tab/><text:span text:style-name="T111">330. </text:span><text:span text:style-name="T31">Cicuta virosa</text:span> L. – Вех ядовитый<text:tab/></text:p>
      <text:p text:style-name="P142"><text:tab/><text:span text:style-name="T111">331. </text:span><text:span text:style-name="T31">Conioselinum tataricum <text:s/></text:span>Hoffm. – Гирчовник татарский<text:tab/></text:p>
      <text:p text:style-name="P142"><text:tab/><text:span text:style-name="T111">332. </text:span><text:span text:style-name="T31">Conium maculatum</text:span> <text:s/>L. – Болиголов крапчатый<text:tab/></text:p>
      <text:p text:style-name="P142"><text:tab/><text:span text:style-name="T111">333. </text:span><text:span text:style-name="T31">Kadenia dubiua</text:span> (Schkuhr) Lavrova er V.N.Tichom. – Кадения сомнительная<text:tab/></text:p>
      <text:p text:style-name="P142"><text:tab/><text:span text:style-name="T111">334. </text:span><text:span text:style-name="T31">Heracleum dissectum</text:span> <text:s/>Ledeb. – Борщевик рассеченный<text:tab/></text:p>
      <text:p text:style-name="P142"><text:tab/><text:span text:style-name="T111">335. </text:span><text:span text:style-name="T31">Osmorhisa aristata </text:span><text:s/>(Thunb.) Rydb. – Осмориза остистая<text:tab/></text:p>
      <text:p text:style-name="P142"><text:tab/><text:span text:style-name="T111">336. </text:span><text:span text:style-name="T31">Pastinaca sylvestris </text:span>Mill. – Пастернак лесной<text:tab/></text:p>
      <text:p text:style-name="P142"><text:tab/><text:span text:style-name="T111">337. </text:span><text:span text:style-name="T31">Peucedanum morisonii </text:span><text:s/>Bess. ex Spreng. – Горичник <text:s/>Морисона<text:tab/></text:p>
      <text:p text:style-name="P142"><text:tab/><text:span text:style-name="T111">338. </text:span><text:span text:style-name="T31">Pimpinella saxifraga</text:span> <text:s/>L. – Бедренец камнеломковый<text:tab/></text:p>
      <text:p text:style-name="P142"><text:tab/><text:span text:style-name="T111">339. </text:span><text:span text:style-name="T31">Pleurospermum uralense</text:span> <text:s/>Hoffm. – Реброплодник уральский<text:tab/></text:p>
      <text:p text:style-name="P141"/>
      <text:p text:style-name="P143">5<text:span text:style-name="T81">6</text:span>. Семейство <text:s/>Cornaceae – Кизиловые</text:p>
      <text:p text:style-name="P143"/>
      <text:p text:style-name="P142"><text:tab/><text:span text:style-name="T111">340. </text:span><text:span text:style-name="T31">Swida alba</text:span> <text:s/>(L.) Opiz – Свида белая<text:tab/></text:p>
      <text:p text:style-name="P141"/>
      <text:p text:style-name="P143">5<text:span text:style-name="T81">7</text:span>. Семейство <text:s/>Monotropaceae – Вертляницевые</text:p>
      <text:p text:style-name="P141"/>
      <text:p text:style-name="P142"><text:tab/><text:span text:style-name="T111">341. </text:span><text:span text:style-name="T31">Hypopitys monotropa</text:span> <text:s/>Crantz <text:s/>– Подъельник обыкновенный<text:tab/></text:p>
      <text:p text:style-name="P141"/>
      <text:p text:style-name="P143">5<text:span text:style-name="T81">8</text:span>. Семейство <text:s/>Pyrolaceae – Грушанковые</text:p>
      <text:p text:style-name="P143"/>
      <text:p text:style-name="P142"><text:tab/><text:span text:style-name="T111">342. </text:span><text:span text:style-name="T31">Pyrola minor </text:span><text:s/>Sw. – Грушанка малая<text:tab/></text:p>
      <text:p text:style-name="P142"><text:soft-page-break/><text:tab/><text:span text:style-name="T111">343. </text:span><text:span text:style-name="T31">Pyrola <text:s/>rotundifolia</text:span> <text:s/>L. – Грушанка круглолистная<text:tab/></text:p>
      <text:p text:style-name="P141"/>
      <text:p text:style-name="P143"><text:span text:style-name="T81">59</text:span>. Семейство <text:s/>Primulaceae – Первоцветные</text:p>
      <text:p text:style-name="P141"/>
      <text:p text:style-name="P142"><text:tab/><text:span text:style-name="T111">344. </text:span><text:span text:style-name="T31">Androsace filiformis </text:span><text:s/>Retz. – Проломник нитевидный<text:tab/></text:p>
      <text:p text:style-name="P142"><text:tab/><text:span text:style-name="T111">345. </text:span><text:span text:style-name="T31">Lysimachia vulgaris </text:span><text:s/>L. – Вербейник обыкновенный<text:tab/></text:p>
      <text:p text:style-name="P142"><text:tab/><text:span text:style-name="T111">346. </text:span><text:span text:style-name="T31">Naumburgia thyrsiflora </text:span><text:s/>(L.) Reichenb. – Наумбургия кистецветная<text:tab/></text:p>
      <text:p text:style-name="P142"><text:tab/><text:span text:style-name="T111">347. </text:span><text:span text:style-name="T31">Primula cortusoides</text:span> <text:s/>L. – Первоцвет кортузовидный<text:tab/></text:p>
      <text:p text:style-name="P142"><text:tab/><text:span text:style-name="T111">348. </text:span><text:span text:style-name="T31">Primula pallasii</text:span> <text:s/>Lehm. – Первоцвет Палласа<text:tab/></text:p>
      <text:p text:style-name="P142"><text:tab/><text:span text:style-name="T111">349. </text:span><text:span text:style-name="T31">Trientalis europaea</text:span> <text:s/>L. – Седмичник европейский<text:tab/></text:p>
      <text:p text:style-name="P141"/>
      <text:p text:style-name="P143">6<text:span text:style-name="T81">0</text:span>. Семейство <text:s/>Gentianaceae – Горечавковые</text:p>
      <text:p text:style-name="P143"/>
      <text:p text:style-name="P141"><text:span text:style-name="T111">350. </text:span><text:span text:style-name="T31">Gentiana fischeri</text:span> P.Smirn. – Горечавка <text:s/>Фишера (семираздельная)<text:tab/></text:p>
      <text:p text:style-name="P141"><text:span text:style-name="T112">351. </text:span><text:span text:style-name="T113">Gentiana</text:span><text:span text:style-name="T31"> pneumonanthe</text:span> <text:s/>L. – Горечавка Легочная</text:p>
      <text:p text:style-name="P141"><text:tab/> </text:p>
      <text:p text:style-name="P143">6<text:span text:style-name="T81">1</text:span>. Семейство <text:s/>Convolvulaceae – Вьюнковые</text:p>
      <text:p text:style-name="P141"/>
      <text:p text:style-name="P141"><text:span text:style-name="T112">352. </text:span><text:span text:style-name="T31">Calystegia sepium </text:span>(L.) R.Br. – Повой заборный<text:tab/></text:p>
      <text:p text:style-name="P141"><text:span text:style-name="T112">353. </text:span><text:span text:style-name="T31">Convolvulus arvensis</text:span> L. – Вьюнок полевой</text:p>
      <text:p text:style-name="P141"><text:tab/></text:p>
      <text:p text:style-name="P143">6<text:span text:style-name="T81">2</text:span>. Семейство <text:s/>Cuscutaceae – Повиликовые</text:p>
      <text:p text:style-name="P143"/>
      <text:p text:style-name="P141"><text:span text:style-name="T112">354. </text:span><text:span text:style-name="T31">Cuscuta europaea</text:span> <text:s/>L.– Повилика европейская<text:tab/></text:p>
      <text:p text:style-name="P141"><text:span text:style-name="T112">355.</text:span><text:span text:style-name="T113"> </text:span><text:span text:style-name="T31">Cuscuta lupuliformis </text:span><text:s/>Krock. – Повилика Хмелевидная</text:p>
      <text:p text:style-name="P141"/>
      <text:p text:style-name="P143">6<text:span text:style-name="T81">3</text:span>. Семейство <text:s/>Polemoniaceae – <text:s/>Синюшниковые</text:p>
      <text:p text:style-name="P143"/>
      <text:p text:style-name="P141"><text:span text:style-name="T112">356. </text:span><text:span text:style-name="T31">Polemonium caeruleum</text:span> <text:s/>L. – Синюха голубая</text:p>
      <text:p text:style-name="P141"><text:tab/></text:p>
      <text:p text:style-name="P143">6<text:span text:style-name="T81">4</text:span>. Семейство Menyanthaceae – Вахтовые</text:p>
      <text:p text:style-name="P141"/>
      <text:p text:style-name="P141"><text:span text:style-name="T112">357. </text:span><text:span text:style-name="T31">Menyanthes trifoliata </text:span><text:s/>L.– Вахта трехлистная</text:p>
      <text:p text:style-name="P141"><text:tab/></text:p>
      <text:p text:style-name="P143">6<text:span text:style-name="T81">5</text:span>. Семейство <text:s/>Boraginaceae – Бурачниковые</text:p>
      <text:p text:style-name="P141"/>
      <text:p text:style-name="P142"><text:tab/><text:span text:style-name="T112">358. </text:span><text:span text:style-name="T31">Brunnera sibirica </text:span><text:s/>Stev.– Бруннера сибирская<text:tab/></text:p>
      <text:p text:style-name="P141"><text:span text:style-name="T112">359. </text:span><text:span text:style-name="T31">Lithospermum <text:s/>arvense</text:span> <text:s/>L. – Вoрoбейник полевой<text:tab/></text:p>
      <text:p text:style-name="P141"><text:span text:style-name="T112">360. </text:span><text:span text:style-name="T31">Echium vulgare</text:span> <text:s/>L. – Синяк обыкновенный<text:tab/></text:p>
      <text:p text:style-name="P141"><text:span text:style-name="T112">361. </text:span><text:span text:style-name="T31">Lappula <text:s/>squarrosa</text:span> (Retz.) Dumort.– Липучка растопыренная<text:tab/></text:p>
      <text:p text:style-name="P141"><text:span text:style-name="T112">362. </text:span><text:span text:style-name="T31">Lithospermum officinale</text:span> <text:s/>L. – Воробейник лекарственный<text:tab/></text:p>
      <text:p text:style-name="P141"><text:span text:style-name="T112">363. </text:span><text:span text:style-name="T31">Myostis. cespitosa</text:span> <text:s/>K.F.Schultz – Незабудка. дернистая<text:tab/></text:p>
      <text:p text:style-name="P141"><text:span text:style-name="T112">364. </text:span><text:span text:style-name="T31">Myostis imitata</text:span> <text:s/>Serg. – Незабудка подражающая<text:tab/></text:p>
      <text:p text:style-name="P141"><text:span text:style-name="T112">365. </text:span><text:span text:style-name="T31">Myostis krylovii</text:span> <text:s/>Serg. – Незабудка Крылова<text:tab/></text:p>
      <text:p text:style-name="P142"><text:tab/><text:span text:style-name="T112">366. </text:span><text:span text:style-name="T31">Myostis sc</text:span> Myosotis scorpioides L. – Незабудка скорпионовидная<text:tab/></text:p>
      <text:p text:style-name="P142"><text:tab/><text:span text:style-name="T112">367. </text:span><text:span text:style-name="T31">Pulmonaria <text:s/>mollis</text:span> <text:s/>Wulf. ex Hornem – Медуница мягчайшая</text:p>
      <text:p text:style-name="P141"><text:tab/></text:p>
      <text:p text:style-name="P143">6<text:span text:style-name="T81">6</text:span>. Семейство <text:s/>Lamiaceae (Labiatae) – <text:s/>Губоцветные ( Яснотковые)</text:p>
      <text:p text:style-name="P141"/>
      <text:p text:style-name="P141"><text:span text:style-name="T112">368. </text:span><text:span text:style-name="T31">Dracocephalum nutans </text:span><text:s/>L. – Змееголовник поникший<text:tab/></text:p>
      <text:p text:style-name="P141"><text:span text:style-name="T112">369. </text:span><text:span text:style-name="T113">Dracocephalum</text:span><text:span text:style-name="T31"> ruyschiana</text:span> <text:s/>L. – Змееголовник Руйша<text:tab/></text:p>
      <text:p text:style-name="P142"><text:tab/><text:span text:style-name="T112">370. </text:span><text:span text:style-name="T31">Elsholtzia ciliate</text:span> <text:s/>(Thunb.) Hyl. – Эльсгольция реснитчатая<text:tab/></text:p>
      <text:p text:style-name="P142"><text:soft-page-break/><text:tab/><text:span text:style-name="T112">371. </text:span><text:span text:style-name="T31">Galeopsis bifida</text:span> <text:s/>Boenn. – Пикульник двунадрезный<text:tab/></text:p>
      <text:p text:style-name="P141"><text:span text:style-name="T112">372. </text:span><text:span text:style-name="T31">Glechoma hederacea</text:span> <text:s/>L. – Будра плющевидная<text:tab/></text:p>
      <text:p text:style-name="P142"><text:tab/><text:span text:style-name="T112">373. </text:span><text:span text:style-name="T31">Lamium album</text:span> <text:s/>L. – Яснотка белая<text:tab/></text:p>
      <text:p text:style-name="P142"><text:tab/><text:span text:style-name="T112">374. </text:span><text:span text:style-name="T31">Leonurus tataricus</text:span> <text:s/>L. – Пустырник татарский<text:tab/></text:p>
      <text:p text:style-name="P142"><text:tab/><text:span text:style-name="T112">375. </text:span><text:span text:style-name="T31">Lycopus europaeus </text:span><text:s/>L. – Зюзник европейский<text:tab/></text:p>
      <text:p text:style-name="P142"><text:tab/><text:span text:style-name="T112">376. </text:span><text:span text:style-name="T113">Lycopus </text:span><text:span text:style-name="T31"><text:s/>exaltatus</text:span> <text:s/>L.fil. – Зюзник высокий<text:tab/></text:p>
      <text:p text:style-name="P142"><text:tab/><text:span text:style-name="T112">377. </text:span><text:span text:style-name="T31">Mentha arvensis</text:span> <text:s/>L. – Мята полевая<text:tab/></text:p>
      <text:p text:style-name="P141"><text:span text:style-name="T81">378. </text:span><text:span text:style-name="T31">Origanum vulgare</text:span> <text:s/>L. – Душица обыкновенная<text:tab/></text:p>
      <text:p text:style-name="P141"><text:span text:style-name="T114">379. </text:span><text:span text:style-name="T31">Phlomis tuberose</text:span> <text:s/>L. – Зопник клубненосный<text:tab/></text:p>
      <text:p text:style-name="P142"><text:tab/><text:span text:style-name="T114">380. </text:span><text:span text:style-name="T31">Prunella vulgaris</text:span> <text:s/>L. – Черноголовка обыкновенная<text:tab/></text:p>
      <text:p text:style-name="P142"><text:tab/><text:span text:style-name="T114">381. </text:span><text:span text:style-name="T31">Scutellaria galericulata</text:span> L. – Шлемник обыкновенный<text:tab/></text:p>
      <text:p text:style-name="P142"><text:tab/><text:span text:style-name="T114">382. </text:span><text:span text:style-name="T31">Stachys palustris</text:span> <text:s/>L.– Чистец болотный<text:tab/></text:p>
      <text:p text:style-name="P142"><text:tab/><text:span text:style-name="T114">383. </text:span><text:span text:style-name="T115">Stachys</text:span><text:span text:style-name="T31"> sylvatica</text:span> <text:s/>L.– Чистец лесной<text:tab/></text:p>
      <text:p text:style-name="P142"><text:tab/><text:span text:style-name="T114">384. </text:span><text:span text:style-name="T31">Thymus <text:s/>jenisseensis</text:span> Iljin – Тимьян енисейский<text:tab/></text:p>
      <text:p text:style-name="P141"/>
      <text:p text:style-name="P143">6<text:span text:style-name="T114">7</text:span>. Семейство <text:s/>Solanaceae – Пасленовые</text:p>
      <text:p text:style-name="P143"/>
      <text:p text:style-name="P142"><text:tab/><text:span text:style-name="T114">385. </text:span><text:span text:style-name="T31">Hyoscyamus niger</text:span> <text:s/>L. – Белена черная<text:tab/></text:p>
      <text:p text:style-name="P142"><text:tab/><text:span text:style-name="T114">386. </text:span><text:span text:style-name="T31">Solanum kitagawae </text:span><text:s/>Schonbeck-Temesy – Паслен китагавы<text:tab/></text:p>
      <text:p text:style-name="P142"><text:tab/><text:span text:style-name="T114">387. </text:span><text:span text:style-name="T115">Solanum</text:span><text:span text:style-name="T31"> nignum</text:span> <text:s/>L. – Паслен Черный</text:p>
      <text:p text:style-name="P141"><text:tab/></text:p>
      <text:p text:style-name="P143">6<text:span text:style-name="T114">8</text:span>. Семейство <text:s/>Scrophulariaceae – <text:s/>Норичниковые</text:p>
      <text:p text:style-name="P141"/>
      <text:p text:style-name="P142"><text:tab/><text:span text:style-name="T114">388. </text:span><text:span text:style-name="T31">Limosella aquatica</text:span> L. – Лужница водяная<text:tab/></text:p>
      <text:p text:style-name="P142"><text:tab/><text:span text:style-name="T114">389. </text:span><text:span text:style-name="T31">Linaria vulgaris</text:span> Mill. – Льнянка обыкновенная<text:tab/></text:p>
      <text:p text:style-name="P142"><text:tab/><text:span text:style-name="T114">390. </text:span><text:span text:style-name="T31">Odontites vulgaris</text:span> <text:s/>Moench <text:s/>– Зубчатка обыкновенная<text:tab/></text:p>
      <text:p text:style-name="P142"><text:tab/><text:span text:style-name="T114">391. </text:span><text:span text:style-name="T31">Pedicularis incarnata </text:span><text:s/>L. – Мытник мясо-красный<text:tab/></text:p>
      <text:p text:style-name="P142"><text:tab/><text:span text:style-name="T114">392. </text:span><text:span text:style-name="T115">Pedicularis</text:span><text:span text:style-name="T31"> karoi </text:span>Freyn – Мытник Каро<text:tab/></text:p>
      <text:p text:style-name="P142"><text:tab/><text:span text:style-name="T114">393. </text:span><text:span text:style-name="T115">Pedicularis</text:span><text:span text:style-name="T31"> resupinata</text:span> L. – Мытник перевернутый<text:tab/></text:p>
      <text:p text:style-name="P142"><text:tab/><text:span text:style-name="T114">394. </text:span><text:span text:style-name="T115">Pedicularis </text:span><text:span text:style-name="T31">sibirica</text:span> Vved. – Мытник сибирский<text:tab/></text:p>
      <text:p text:style-name="P142"><text:tab/><text:span text:style-name="T114">395. </text:span><text:span text:style-name="T31">Scrophularia nodosa </text:span><text:s/>L. – Норичник узловатый<text:tab/></text:p>
      <text:p text:style-name="P142"><text:tab/><text:span text:style-name="T114">396. </text:span><text:span text:style-name="T31">Rhinanthus crista-galli</text:span> <text:s/>L. – Погремок обыкновенный<text:tab/></text:p>
      <text:p text:style-name="P142"><text:tab/><text:span text:style-name="T114">397. </text:span><text:span text:style-name="T31">Verbascum thapsus</text:span> <text:s/>L. – Коровяк обыкновенный<text:tab/></text:p>
      <text:p text:style-name="P142"><text:tab/><text:span text:style-name="T114">398. </text:span><text:span text:style-name="T31">Veronica anagallis-aquatica </text:span><text:s/>L. – Вероника ключевая<text:tab/></text:p>
      <text:p text:style-name="P142"><text:tab/><text:span text:style-name="T114">399. </text:span><text:span text:style-name="T115">Veronica</text:span><text:span text:style-name="T31"> baccabunga </text:span><text:s/>L. – Вероника поточная<text:tab/></text:p>
      <text:p text:style-name="P142"><text:tab/><text:span text:style-name="T114">400. </text:span><text:span text:style-name="T115">Veronica </text:span><text:span text:style-name="T31">chamaedrys</text:span> <text:s/>L. – Вероника дубравная<text:tab/></text:p>
      <text:p text:style-name="P142"><text:tab/><text:span text:style-name="T114">401. </text:span><text:span text:style-name="T115">Veronica </text:span><text:span text:style-name="T31">krylovii</text:span> <text:s/>Schischk. – Вероника Крылова<text:tab/></text:p>
      <text:p text:style-name="P142"><text:tab/><text:span text:style-name="T114">402. </text:span><text:span text:style-name="T115">Veronica </text:span><text:span text:style-name="T31">longifolia </text:span><text:s/>L. – Вероника длиннолистная<text:tab/></text:p>
      <text:p text:style-name="P141"><text:span text:style-name="T114">403. </text:span><text:span text:style-name="T115">Veronica </text:span><text:span text:style-name="T31">serpyllifolia </text:span><text:s/>L. – Вероника Тимьянолистная</text:p>
      <text:p text:style-name="P141"/>
      <text:p text:style-name="P143"><text:span text:style-name="T114">69</text:span>. Семейство <text:s/>Orobanchaceae <text:s/>– <text:s/>Заразиховые</text:p>
      <text:p text:style-name="P141"/>
      <text:p text:style-name="P141"><text:span text:style-name="T114">404. </text:span><text:span text:style-name="T31">Orobanche alsatica </text:span>Kirschl. – Заразиха эльзасская<text:tab/></text:p>
      <text:p text:style-name="P142"><text:tab/><text:span text:style-name="T114">405. </text:span><text:span text:style-name="T115">Orobanche </text:span><text:span text:style-name="T31"><text:s/>krylovii </text:span><text:s/>G.Beck. – Заразиха Крылова<text:tab/></text:p>
      <text:p text:style-name="P141"/>
      <text:p text:style-name="P143">7<text:span text:style-name="T114">0</text:span>. Семейство <text:s/>Plantaginaceae – <text:s/>Подорожниковые</text:p>
      <text:p text:style-name="P141"/>
      <text:p text:style-name="P142"><text:tab/><text:span text:style-name="T114">406. </text:span><text:span text:style-name="T31">Plantago lanceolata </text:span><text:s/>L. – Подорожник ланцетный<text:tab/></text:p>
      <text:p text:style-name="P142"><text:tab/><text:span text:style-name="T114">407. </text:span><text:span text:style-name="T31">Plantago major </text:span><text:s/>L. – Подорожник большой<text:tab/></text:p>
      <text:p text:style-name="P142"><text:tab/><text:span text:style-name="T114">408. </text:span><text:span text:style-name="T115">Plantago </text:span><text:span text:style-name="T31">media</text:span> <text:s/>L. – Подорожниксредний<text:tab/></text:p>
      <text:p text:style-name="P142"><text:tab/><text:span text:style-name="T114">409. </text:span><text:span text:style-name="T115">Plantago</text:span><text:span text:style-name="T31"> urvillei</text:span> <text:s/>Opiz – Подорожник Урвилла<text:tab/></text:p>
      <text:p text:style-name="P141"/>
      <text:p text:style-name="P143"><text:soft-page-break/>7<text:span text:style-name="T114">1</text:span>. Семейство <text:s/>Rubiaceae – Мареновые</text:p>
      <text:p text:style-name="P141"><text:span text:style-name="T116">410. </text:span><text:span text:style-name="T31">Cruciata krylovii </text:span><text:s/>(Iljin) Pobed.– Крестообразник Крылова<text:tab/></text:p>
      <text:p text:style-name="P141"><text:span text:style-name="T116">411. </text:span><text:span text:style-name="T31">Galium boreale</text:span> <text:s/>L. – Подмаренник северный<text:tab/></text:p>
      <text:p text:style-name="P141"><text:span text:style-name="T116">412. </text:span><text:span text:style-name="T117">Galium</text:span><text:span text:style-name="T31"> mollugo</text:span> <text:s/>L. – Подмаренник мягкий<text:tab/></text:p>
      <text:p text:style-name="P141"><text:span text:style-name="T116">413. </text:span><text:span text:style-name="T117">Galium</text:span><text:span text:style-name="T31"> odoratum</text:span> <text:s/>(L.) Scop. – Подмаренникдушистый<text:tab/></text:p>
      <text:p text:style-name="P142"><text:tab/><text:span text:style-name="T116">414. </text:span><text:span text:style-name="T117">Galium </text:span><text:span text:style-name="T31">palustre</text:span> L. – Подмаренник болотный<text:tab/></text:p>
      <text:p text:style-name="P142"><text:tab/><text:span text:style-name="T116">414. </text:span><text:span text:style-name="T117">Galium </text:span><text:span text:style-name="T31">trifidum</text:span> <text:s/>L. – Подмаренник трехнадрезный<text:tab/></text:p>
      <text:p text:style-name="P142"><text:tab/><text:span text:style-name="T116">415. </text:span><text:span text:style-name="T117">Galium</text:span><text:span text:style-name="T31"> uliginosum </text:span><text:s/>L. – Подмаренник топяной<text:tab/></text:p>
      <text:p text:style-name="P141"/>
      <text:p text:style-name="P143">7<text:span text:style-name="T116">2</text:span>. Семейство <text:s/>Caprifoliaceae – Жимолостные</text:p>
      <text:p text:style-name="P141"/>
      <text:p text:style-name="P141"><text:span text:style-name="T116">416. </text:span><text:span text:style-name="T31">Lonicera altaica</text:span> <text:s/>Pall. – Жимолость алтайская<text:tab/></text:p>
      <text:p text:style-name="P142"><text:tab/><text:span text:style-name="T116">417. </text:span><text:span text:style-name="T117">Lonicera </text:span><text:span text:style-name="T31">xylosteum </text:span>L. – Жимолость обыкновенная<text:tab/></text:p>
      <text:p text:style-name="P142"><text:tab/><text:span text:style-name="T116">418. </text:span><text:span text:style-name="T31">Linnaea borealis</text:span> L. – Линнея северная</text:p>
      <text:p text:style-name="P141"><text:tab/></text:p>
      <text:p text:style-name="P143">7<text:span text:style-name="T116">3</text:span>. Семейство <text:s/>Sambucaceae – <text:s/>Бузиновые</text:p>
      <text:p text:style-name="P141"/>
      <text:p text:style-name="P141"><text:span text:style-name="T116">419. </text:span><text:span text:style-name="T31">Sambucus sibirica </text:span><text:s/>Nakai – Бузина сибирская<text:tab/></text:p>
      <text:p text:style-name="P141"/>
      <text:p text:style-name="P143">7<text:span text:style-name="T116">4</text:span>. Семейство <text:s/>Viburnaceae <text:s/>Калиновые</text:p>
      <text:p text:style-name="P143"/>
      <text:p text:style-name="P141"><text:span text:style-name="T116">420. </text:span><text:span text:style-name="T31">Viburnum opulus</text:span> <text:s/>L. – Калина обыкновенная</text:p>
      <text:p text:style-name="P141"><text:tab/></text:p>
      <text:p text:style-name="P143">7<text:span text:style-name="T116">5</text:span>. Семейство <text:s/>Adoxaceae – <text:s/>Адоксовые</text:p>
      <text:p text:style-name="P143"/>
      <text:p text:style-name="P141"><text:span text:style-name="T116">421. </text:span><text:span text:style-name="T31">Adoxa moschatellina </text:span><text:s/>L. – Адокса муксусная</text:p>
      <text:p text:style-name="P141"><text:tab/></text:p>
      <text:p text:style-name="P143">7<text:span text:style-name="T116">6</text:span>. Семейство Dipsacaceae – <text:s/>Ворсянковые</text:p>
      <text:p text:style-name="P141"/>
      <text:p text:style-name="P142"><text:tab/><text:span text:style-name="T116">422. </text:span><text:span text:style-name="T31">Knautia arvensis</text:span> (L.) Coult. – Короставник полевой</text:p>
      <text:p text:style-name="P141"><text:tab/></text:p>
      <text:p text:style-name="P143">7<text:span text:style-name="T116">7</text:span>. Семейство Campanulaceae – Колокольчиковые</text:p>
      <text:p text:style-name="P143"/>
      <text:p text:style-name="P141"><text:span text:style-name="T116">423. </text:span><text:span text:style-name="T31">Adenophora lamarckii</text:span> <text:s/>Fischer – Бубенчик Ламарка<text:tab/></text:p>
      <text:p text:style-name="P141"><text:span text:style-name="T116">424. </text:span><text:span text:style-name="T117">Adenophora</text:span><text:span text:style-name="T31"> liliifolia</text:span> <text:s/>(L.) A.DC. – Бубенчик лилиелистный<text:tab/></text:p>
      <text:p text:style-name="P142"><text:tab/><text:span text:style-name="T116">425. </text:span><text:span text:style-name="T31">Campanula altaica</text:span> <text:s/>Ledeb. – Колокольчик алтайский<text:tab/></text:p>
      <text:p text:style-name="P142"><text:tab/><text:span text:style-name="T116">426. </text:span><text:span text:style-name="T117">Campanula </text:span><text:span text:style-name="T31">cervicaria</text:span> <text:s/>L. – Колокольчик олений<text:tab/></text:p>
      <text:p text:style-name="P142"><text:tab/><text:span text:style-name="T116">427. </text:span><text:span text:style-name="T117">Campanula </text:span><text:span text:style-name="T31"><text:s/>rotundifolia</text:span> <text:s/>L. – Колокольчик круглолистный<text:tab/></text:p>
      <text:p text:style-name="P141"><text:span text:style-name="T116">428. </text:span><text:span text:style-name="T117">Campanula </text:span><text:span text:style-name="T31"><text:s/>trachelium</text:span> <text:s/>L. – <text:s/>Колокольчик Крапиволистный</text:p>
      <text:p text:style-name="P143"/>
      <text:p text:style-name="P143">7<text:span text:style-name="T116">8</text:span>. Семейство Asteraceae (Compositae) – Астровые (Сложноцветные)</text:p>
      <text:p text:style-name="P143"/>
      <text:p text:style-name="P142"><text:tab/><text:span text:style-name="T116">429. </text:span><text:span text:style-name="T31">Achillea millefolium</text:span> <text:s/>L. – Тысячелистник обыкновенный<text:tab/></text:p>
      <text:p text:style-name="P142"><text:tab/><text:span text:style-name="T116">430. </text:span><text:span text:style-name="T117">Achillea </text:span><text:span text:style-name="T31">asiatica</text:span> <text:s/>Serg. – Т.азиатский<text:tab/></text:p>
      <text:p text:style-name="P142"><text:tab/><text:span text:style-name="T116">431. </text:span><text:span text:style-name="T117">Achillea</text:span><text:span text:style-name="T31"> impatiens</text:span> <text:s/>L. – Т.недотрога<text:tab/></text:p>
      <text:p text:style-name="P142"><text:tab/><text:span text:style-name="T116">432.</text:span> <text:span text:style-name="T31">Achillea salicifolia </text:span><text:s/>Bess.. – Т.иволистный</text:p>
      <text:p text:style-name="P141"><text:span text:style-name="T116">433. </text:span><text:span text:style-name="T31">Alfredia cernua</text:span> (L.) Cass. – Альфредия поникающая<text:tab/></text:p>
      <text:p text:style-name="P141"><text:span text:style-name="T116">434. </text:span><text:span text:style-name="T31">Arctium tomentosum</text:span> <text:s/>Mill. – Лопух войлочный<text:tab/></text:p>
      <text:p text:style-name="P142"><text:tab/><text:span text:style-name="T116">435. </text:span><text:span text:style-name="T31">A. gmelinii</text:span> – П. Гмелина<text:tab/></text:p>
      <text:p text:style-name="P141"><text:span text:style-name="T116">436. </text:span><text:span text:style-name="T31">Bidens cernua</text:span> <text:s/>L. – Череда поникающая<text:tab/></text:p>
      <text:p text:style-name="P141"><text:span text:style-name="T116">437. </text:span><text:span text:style-name="T117">Bidens</text:span><text:span text:style-name="T31"> tripartita</text:span> <text:s/>L. – Череда трехраздельная<text:tab/></text:p>
      <text:p text:style-name="P141"><text:span text:style-name="T116">438. </text:span><text:span text:style-name="T117">Bidens </text:span><text:span text:style-name="T31">radiata </text:span>Thuill. – Чередалучевая<text:tab/></text:p>
      <text:p text:style-name="P142"><text:soft-page-break/><text:tab/><text:span text:style-name="T116">439. </text:span><text:span text:style-name="T31">Cacalia hastata</text:span> <text:s/>L. – Недоспелка копьевидная<text:tab/></text:p>
      <text:p text:style-name="P141"><text:span text:style-name="T116">440. </text:span><text:span text:style-name="T31">Carduus crispus</text:span> <text:s/>L. – Чертополох курчавый<text:tab/></text:p>
      <text:p text:style-name="P141"><text:span text:style-name="T116">441. </text:span><text:span text:style-name="T31">Centaurea cyanus</text:span> <text:s/>L. – Василек синий<text:tab/></text:p>
      <text:p text:style-name="P142"><text:tab/><text:span text:style-name="T116">442. </text:span><text:span text:style-name="T117">Centaurea</text:span><text:span text:style-name="T31"> scabiosa</text:span> <text:s/>L. – Василек шероховатый<text:tab/></text:p>
      <text:p text:style-name="P141"><text:span text:style-name="T116">443. </text:span><text:span text:style-name="T31">Cirsium heterophyllum</text:span> <text:s/>(L.) Hill – Бодяк разнолистный<text:tab/></text:p>
      <text:p text:style-name="P142"><text:tab/><text:span text:style-name="T116">444. </text:span><text:span text:style-name="T117">Cirsium </text:span><text:span text:style-name="T31">helenioides</text:span> (L.) Hill – Бодяк девясиловидный</text:p>
      <text:p text:style-name="P142"><text:tab/><text:span text:style-name="T116">445. </text:span><text:span text:style-name="T117">Cirsium</text:span><text:span text:style-name="T31"> serratuloides</text:span> <text:s/>(L.) Hill – Бодяк серпуховидный<text:tab/></text:p>
      <text:p text:style-name="P142"><text:tab/><text:span text:style-name="T116">446. </text:span><text:span text:style-name="T117">Cirsium </text:span><text:span text:style-name="T31">setosum</text:span> <text:s/>(Willd.) Bess. – Бодяк щетинистый<text:tab/></text:p>
      <text:p text:style-name="P142"><text:tab/><text:span text:style-name="T116">447. </text:span><text:span text:style-name="T117">Cirsium</text:span><text:span text:style-name="T31"> vulgare</text:span> <text:s/>(Savi) Ten. – Бодяк обыкновенный<text:tab/></text:p>
      <text:p text:style-name="P142"><text:tab/><text:span text:style-name="T116">448. </text:span><text:span text:style-name="T31">Crepis lyrata</text:span> <text:s/>(L.) Froel. – Скерда лировидная<text:tab/></text:p>
      <text:p text:style-name="P142"><text:tab/><text:span text:style-name="T116">449. </text:span><text:span text:style-name="T117">Crepis</text:span><text:span text:style-name="T31"> praemorsa</text:span> <text:s/>(L.) Tausch – Скерда тупокорневищная<text:tab/></text:p>
      <text:p text:style-name="P142"><text:tab/><text:span text:style-name="T116">450. </text:span><text:span text:style-name="T117">Crepis</text:span><text:span text:style-name="T31"> sibirica</text:span> <text:s/>L. – Скерда сибирская<text:tab/></text:p>
      <text:p text:style-name="P141"><text:span text:style-name="T116">451. </text:span><text:span text:style-name="T31">Erigeron canadensis</text:span> <text:s/>L. – Мелколепестник канадский<text:tab/></text:p>
      <text:p text:style-name="P141"><text:span text:style-name="T116">452. </text:span><text:span text:style-name="T117">Erigeron</text:span><text:span text:style-name="T31"> acris</text:span> <text:s/>L. – Мелколепестник едкий<text:tab/></text:p>
      <text:p text:style-name="P142"><text:tab/><text:span text:style-name="T116">453. </text:span><text:span text:style-name="T117">Erigeron</text:span><text:span text:style-name="T31"> elongates </text:span><text:s/>Ledeb. – Мелколепестник удлиненный<text:tab/></text:p>
      <text:p text:style-name="P142"><text:tab/><text:span text:style-name="T116">454. </text:span><text:span text:style-name="T31">Gnaphalium sylvaticum</text:span> <text:s/>L. – Сушеница лесная<text:tab/></text:p>
      <text:p text:style-name="P142"><text:tab/><text:span text:style-name="T116">455. </text:span><text:span text:style-name="T117">Gnaphalium </text:span><text:span text:style-name="T31"><text:s/>uliginosum</text:span> <text:s/>L. – С. топяная<text:tab/></text:p>
      <text:p text:style-name="P142"><text:tab/><text:span text:style-name="T116">456. </text:span><text:span text:style-name="T31">Heracium <text:s/>umbellatum</text:span> <text:s/>L. – Я. зонтичная<text:tab/></text:p>
      <text:p text:style-name="P142"><text:tab/><text:span text:style-name="T116">457. </text:span><text:span text:style-name="T31">Inula britannica</text:span> <text:s/>L. – Девясил британский<text:tab/></text:p>
      <text:p text:style-name="P142"><text:tab/><text:span text:style-name="T116">458. </text:span><text:span text:style-name="T31">Inula helenium</text:span> L. – Девясил высокий</text:p>
      <text:p text:style-name="P142"><text:tab/><text:span text:style-name="T116">459. </text:span><text:span text:style-name="T117">Inula </text:span><text:span text:style-name="T31">salicina</text:span> <text:s/>L. – Девясил иволистный<text:tab/></text:p>
      <text:p text:style-name="P141"><text:span text:style-name="T116">460. </text:span><text:span text:style-name="T31">Lactuca sibirica </text:span><text:s/>(L.) Maxim. – Латук сибирский<text:tab/></text:p>
      <text:p text:style-name="P141"><text:span text:style-name="T116">461. </text:span><text:span text:style-name="T117">Lactuca</text:span><text:span text:style-name="T31"> serriola</text:span> <text:s/>L. – Латук дикий<text:tab/></text:p>
      <text:p text:style-name="P142"><text:tab/><text:span text:style-name="T116">462. </text:span><text:span text:style-name="T31">Leontodon autumnalis</text:span> <text:s/>L. – Кульбаба осенняя<text:tab/></text:p>
      <text:p text:style-name="P142"><text:tab/><text:span text:style-name="T116">463. </text:span><text:span text:style-name="T31">Leucanthemum vulgare</text:span> <text:s/>Lam. – Нивянник обыкновенный<text:tab/></text:p>
      <text:p text:style-name="P142"><text:tab/><text:span text:style-name="T116">464. </text:span><text:span text:style-name="T31">Ligularia glauca </text:span><text:s/>(L.) <text:s/>O.Hoffm. – Бузульник сизый<text:tab/></text:p>
      <text:p text:style-name="P142"><text:tab/><text:span text:style-name="T116">465. </text:span><text:span text:style-name="T117">Ligularia</text:span><text:span text:style-name="T31"> sibirica</text:span> (L.) <text:s/>Cass. – Бузульник сибирский<text:tab/></text:p>
      <text:p text:style-name="P142"><text:tab/><text:span text:style-name="T116">466. </text:span><text:span text:style-name="T31">Matricaria <text:s/>perforatа</text:span> <text:s/>Merat. – Ромашка непахучая<text:tab/></text:p>
      <text:p text:style-name="P142"><text:tab/><text:span text:style-name="T116">467. </text:span><text:span text:style-name="T31">Petasites radiatus</text:span> (J.F.Gmel.) Toman – Белокопытник лучистый<text:tab/></text:p>
      <text:p text:style-name="P141"><text:span text:style-name="T116">468. </text:span><text:span text:style-name="T31">Picris <text:s/>davurica </text:span><text:s/>Fisch. – Горлюха <text:s/>даурская<text:tab/></text:p>
      <text:p text:style-name="P141"><text:span text:style-name="T116">469. </text:span><text:span text:style-name="T31">Saussurea latifolia <text:s/></text:span>Ledeb. – Соссюрея широколистная<text:tab/></text:p>
      <text:p text:style-name="P142"><text:tab/><text:span text:style-name="T116">470. </text:span><text:span text:style-name="T31">Senecio erucifolius</text:span> <text:s/>L. – Крестовник эруколистный<text:tab/></text:p>
      <text:p text:style-name="P142"><text:tab/><text:span text:style-name="T116">471. </text:span><text:span text:style-name="T117">Senecio </text:span><text:span text:style-name="T31">fluviatilis </text:span><text:s/>Wallr. –Крестовник речной<text:tab/></text:p>
      <text:p text:style-name="P142"><text:tab/><text:span text:style-name="T116">472. </text:span><text:span text:style-name="T117">Senecio</text:span><text:span text:style-name="T31"> nemorensis</text:span> <text:s/>L. – Крестовник дубравный<text:tab/></text:p>
      <text:p text:style-name="P142"><text:tab/><text:span text:style-name="T116">473. </text:span><text:span text:style-name="T31">Serratula coronata</text:span> <text:s/>L. – Серпуха корончатая<text:tab/></text:p>
      <text:p text:style-name="P142"><text:tab/><text:span text:style-name="T116">474. </text:span><text:span text:style-name="T31">Solidago virgaurea <text:s/></text:span>L. – Золотарник обыкновенный<text:tab/></text:p>
      <text:p text:style-name="P142"><text:tab/><text:span text:style-name="T116">475. </text:span><text:span text:style-name="T31">Sonchus arvensis </text:span><text:s/>L. – Осот полевой<text:tab/></text:p>
      <text:p text:style-name="P142"><text:tab/><text:span text:style-name="T116">476. </text:span><text:span text:style-name="T117">Sonchus </text:span><text:span text:style-name="T31">oleraceus</text:span> <text:s/>L. – <text:s/>Осот огородный<text:tab/></text:p>
      <text:p text:style-name="P142"><text:tab/><text:span text:style-name="T116">477. </text:span><text:span text:style-name="T31">Tanacetum vulgare</text:span> <text:s/>L. – Пижма обыкновенная</text:p>
      <text:p text:style-name="P141"><text:span text:style-name="T116">478. </text:span><text:span text:style-name="T31">Taraxacum officinale </text:span>Wigg. – Одуванчик лекарственный<text:tab/></text:p>
      <text:p text:style-name="P141"><text:span text:style-name="T116">479. </text:span><text:span text:style-name="T31">Tephroseris integrifolia</text:span> <text:s/>(L.) Holub – Пепельник цельнолистный<text:tab/></text:p>
      <text:p text:style-name="P141"><text:span text:style-name="T116">480. </text:span><text:span text:style-name="T31">Tragopogon orientalis</text:span> <text:s/>L. – Козлобородник восточный<text:tab/></text:p>
      <text:p text:style-name="P141"><text:span text:style-name="T116">481. </text:span><text:span text:style-name="T31">Trommsdorffia <text:s/>maculate</text:span> (L.) Bernh. – Прозанник крапчатый<text:tab/></text:p>
      <text:p text:style-name="P141"><text:span text:style-name="T116">482. </text:span><text:span text:style-name="T31">Tussilago farfara <text:s/></text:span>L. – Мать-и-мачиха обыкновенная</text:p>
      <text:p text:style-name="P145">Приложение 2 </text:p>
      <text:p text:style-name="P146">Конспект фауны позвоночных животных территории</text:p>
      <text:p text:style-name="P146">проектируемого ГПЗ «Нарыкский»</text:p>
      <text:p text:style-name="P146"/>
      <text:p text:style-name="P147">Класс Amphibia — Земноводные</text:p>
      <text:p text:style-name="P147">Отряд Anura — Бесхвостые амфибии</text:p>
      <text:p text:style-name="P148">Семейство Ranidae — Лягушковые</text:p>
      <text:p text:style-name="P149">Rana arvalis (Nilsson, 1842) — Лягушка остромордая</text:p>
      <text:p text:style-name="P148">Семейство Жабовые — Bufonidae</text:p>
      <text:p text:style-name="P149">Bufo bufo (Linnaeus, 1758) — Серая жаба</text:p>
      <text:p text:style-name="P149">Класс Reptilia — Пресмыкающиеся</text:p>
      <text:p text:style-name="P149">Отряд Squamata — Чешуйчатые</text:p>
      <text:p text:style-name="P148">Семейство Lacertidae — Настоящие ящерицы</text:p>
      <text:p text:style-name="P149">Zootoca vivipara (Jacquin, 1787) — Ящерица живородящая</text:p>
      <text:p text:style-name="P148">Семейство Viperidae — Гадюковые</text:p>
      <text:p text:style-name="P149">Vipera berus (Linnaeus, 1758) — Гадюка обыкновенная.</text:p>
      <text:p text:style-name="P147">Класс Aves — Птицы</text:p>
      <text:p text:style-name="P147">Отряд Ciconiiformes — Аистообразные</text:p>
      <text:p text:style-name="P148">Семейство Ardeidae — ЦАПЛЕВЫЕ</text:p>
      <text:p text:style-name="P149">Botaurus stellaris (Linnaeus, 1758) — Выпь</text:p>
      <text:p text:style-name="P149">Ardea cinerea Linnaeus, 1758 — Серая цапля</text:p>
      <text:p text:style-name="P147">Отряд Anseriformes — Гусеобразные</text:p>
      <text:p text:style-name="P148">Семейство Anatidae — Утиные</text:p>
      <text:p text:style-name="P149">Anas platyrhynchos Linnaeus, 1758 — Кряква</text:p>
      <text:p text:style-name="P149">Anas crecca Linnaeus, 1758 — Чирок-свистунок</text:p>
      <text:p text:style-name="P149">Anas querquedula Linnaeus, 1758 — Чирок-трескунок</text:p>
      <text:p text:style-name="P149">Anas acuta Linnaeus, 1758 — Шилохвость</text:p>
      <text:p text:style-name="P149">Anas clypeata Linnaeus, 1758 — Широконоска</text:p>
      <text:p text:style-name="P147">Отряд Accipitriformes — Ястребообразные</text:p>
      <text:p text:style-name="P150">Семейство Accipitridae — Ястребиные</text:p>
      <text:p text:style-name="P149">Accipiter gentilis (Linnaeus, 1758) — Ястреб-тетеревятник</text:p>
      <text:p text:style-name="P149">Accipiter nisus (Linnaeus, 1758) — Ястреб-перепелятник</text:p>
      <text:p text:style-name="P149">Buteo buteo Linnaeus, 1758 — Канюк обыкновенный, или сарыч</text:p>
      <text:p text:style-name="P149">Milvus migrans (Boddaert, 1783) — Черный коршун</text:p>
      <text:p text:style-name="P149">Circus cyaneus (Linnaeus, 1766) — Лунь полевой</text:p>
      <text:p text:style-name="P147">Отряд Galliformes — Курообразные</text:p>
      <text:p text:style-name="P148">Семейство Phasianidae — Фазановые</text:p>
      <text:p text:style-name="P149">Bonasa bonasia (Linnaeus, 1758) — Рябчик</text:p>
      <text:p text:style-name="P149">Lyrurus tetrix Linnaeus, 1758 — Тетерев</text:p>
      <text:p text:style-name="P147">Отряд Gruiformes — Журавлеобразные</text:p>
      <text:p text:style-name="P148">Семейство Rallidae — Пастушковые</text:p>
      <text:p text:style-name="P149">Crex crex (Linnaeus, 1758) — Коростель</text:p>
      <text:p text:style-name="P147">Отряд Charadriiformes — Ржанкообразные</text:p>
      <text:p text:style-name="P148">Семейство Scolopacidae — Бекасовые</text:p>
      <text:p text:style-name="P149">Gallinago megala (Latham, 1787) — Дупель лесной</text:p>
      <text:p text:style-name="P149">Scolopax rusticola Linnaeus, 1758 — Вальдшнеп</text:p>
      <text:p text:style-name="P149">Tringa ochropus Linnaeus, 1758 — Черныш</text:p>
      <text:p text:style-name="P149">Actitis hypoleucos (Linnaeus, 1758) — Перевозчик</text:p>
      <text:p text:style-name="P147">Отряд Columbiformes — Голубеобразные</text:p>
      <text:p text:style-name="P148">Семейство Columbidae — Голубиные</text:p>
      <text:p text:style-name="P149">Streptopelia orientalis (Latham, 1790) — Горлица большая</text:p>
      <text:p text:style-name="P149">Columba oenas Linnaeus, 1758 — Клинтух</text:p>
      <text:p text:style-name="P147"><text:soft-page-break/>Отряд Cuculiformes — Кукушкообразные</text:p>
      <text:p text:style-name="P148">Семейство Cuculidae — Кукушковые</text:p>
      <text:p text:style-name="P149">Cuculus canorus (Linnaeus, 1758) — Кукушка обыкновенная</text:p>
      <text:p text:style-name="P149">Cuculus saturatus Blyth, 1843 — Кукушка глухая</text:p>
      <text:p text:style-name="P147">Отряд Strigiformes — Совообразные</text:p>
      <text:p text:style-name="P148">Семейство Strigidae — Настоящие совы</text:p>
      <text:p text:style-name="P149">Asio otus Linnaeus, 1758 — Сова ушастая</text:p>
      <text:p text:style-name="P149">Asio flammeus Pontoppidan, 1763 — Cова болотная</text:p>
      <text:p text:style-name="P149">Surnia ulula Linnaeus, 1758 — Сова ястребиная</text:p>
      <text:p text:style-name="P149">Strix uralensis Pallas, 1771 — Неясыть длиннохвостая</text:p>
      <text:p text:style-name="P147">Отряд Coraciiformes — Ракшеобразные</text:p>
      <text:p text:style-name="P148">Семейство Alcedinidae — Зимородковые</text:p>
      <text:p text:style-name="P149">Alcedo atthis Linnaeus, 1758 — Зимородок</text:p>
      <text:p text:style-name="P147">Отряд Piciformes — Дятлообразные</text:p>
      <text:p text:style-name="P148">Семейство Picidae — Дятловые</text:p>
      <text:p text:style-name="P149">Jynx torquilla (Linnaeus, 1758) — Вертишейка</text:p>
      <text:p text:style-name="P149">Dendrocopos major (Linnaeus, 1758) — Большой пестрый дятел</text:p>
      <text:p text:style-name="P149">Dendrocopos leucotos (Bechstein, 1802) — Дятел белоспинный</text:p>
      <text:p text:style-name="P149">Dryobates minor (Linnaeus, 1758) — Дятел малый пёстрый</text:p>
      <text:p text:style-name="P147">Отряд Passeriformes — Воробьинообразные</text:p>
      <text:p text:style-name="P148">Семейство Motacillidae — Трясогузковые</text:p>
      <text:p text:style-name="P149">Anthus trivialis (Linnaeus, 1758) — Конек лесной</text:p>
      <text:p text:style-name="P149">Anthus hodgsoni Richmond, 1907 — Конёк пятнистый, или зеленый</text:p>
      <text:p text:style-name="P149">Motacilla cinerea (Linnaeus, 1758) — Трясогузка горная</text:p>
      <text:p text:style-name="P149">Motacilla alba Linnaeus, 1758 — Белая трясогузка</text:p>
      <text:p text:style-name="P149">Motacilla flava Linnaeus, 1758 — Желтая трясогузка</text:p>
      <text:p text:style-name="P149">Motacilla citreola Pallas, 1776 — Желтоголовая трясогузка</text:p>
      <text:p text:style-name="P149">Motacilla personata Gould, 1861 — Маскированная трясогузка</text:p>
      <text:p text:style-name="P148">Семейство Laniidae — Сорокопутовые</text:p>
      <text:p text:style-name="P149">Lanius cristatus (Linnaeus, 1758) — Жулан сибирский</text:p>
      <text:p text:style-name="P148">Семейство Oriolidae —ORIOLIDAE</text:p>
      <text:p text:style-name="P149">Oriolus oriolus (Linnaeus, 1758) — Иволга</text:p>
      <text:p text:style-name="P148">Семейство Corvidae — Врановые</text:p>
      <text:p text:style-name="P149">Garrulus glandarius (Linnaeus, 1758) — Сойка</text:p>
      <text:p text:style-name="P149">Corvus cornix (Linnaeus, 1758) — Ворона серая</text:p>
      <text:p text:style-name="P149">Corvus corax (Linnaeus, 1758) — Ворон</text:p>
      <text:p text:style-name="P149">Pica pica (Linnaeus, 1758) — Сорока</text:p>
      <text:p text:style-name="P149">Nucifraga caryocatactes (Linnaeus, 1758) — Кедровка</text:p>
      <text:p text:style-name="P149"><text:span text:style-name="T118">С</text:span><text:span text:style-name="T118">емейство Locustellidae — Сверчковые</text:span></text:p>
      <text:p text:style-name="P149">Helopsaltes fasciolata Gray, 1861 — Сверчок таежный</text:p>
      <text:p text:style-name="P149">Helopsaltes certhiola Pallas, 1811 — Сверчок певчий</text:p>
      <text:p text:style-name="P148">Семейство Acrocephalidae — Камышевковые</text:p>
      <text:p text:style-name="P149">Acrocephalus dumetorum Blyth, 1849 — Камышевка садовая</text:p>
      <text:p text:style-name="P149">Arundinax aedon (Pallas, 1776) — Камышевка толстоклювая</text:p>
      <text:p text:style-name="P149">Iduna caligata (Lichtenstein, 1823) — Бормотушка северная</text:p>
      <text:p text:style-name="P149">Hippolais icterina (Vieillot, 1817) — Зелёная пересмешк<text:span text:style-name="T119">а</text:span></text:p>
      <text:p text:style-name="P148">Семейство Sylviidae — Славковые</text:p>
      <text:p text:style-name="P149">Sylvia borin Boddaert, 1783 — Славка садовая</text:p>
      <text:p text:style-name="P149">Sylvia communis Latham, 1787 — Славка серая</text:p>
      <text:p text:style-name="P149">Sylvia curruca Linnaeus, 1766 — Славка-завирушка</text:p>
      <text:p text:style-name="P148">Семейство Phylloscopidae — Пеночковые</text:p>
      <text:p text:style-name="P149">Phylloscopus trochilus (Linnaeus, 1758) — Пеночка-весничка</text:p>
      <text:p text:style-name="P149"><text:soft-page-break/>Phylloscopus collybita Vieillot, 1817 — Пеночка-теньковка</text:p>
      <text:p text:style-name="P149">Phylloscopus trochiloides Sundevall, 1837 — Зеленая пеночка</text:p>
      <text:p text:style-name="P149">Phylloscopus fuscatus Blyth, 1842 — Бурая пеночка. Азиатско-сибирский вид.</text:p>
      <text:p text:style-name="P148">Семейство Muscicapidae — Мухоловковые</text:p>
      <text:p text:style-name="P149">Ficedula hypoleuca Pallas, 1764 — Мухоловка-пеструшка</text:p>
      <text:p text:style-name="P149">Ficedula mugimaki (Temminck, 1815) — Мухоловка таежная</text:p>
      <text:p text:style-name="P149">Ficedula albicilla Pallas, 1811 — Мухоловка малая. Евразийский вид</text:p>
      <text:p text:style-name="P149">Muscicapa striata Pallas, 1764 — Мухоловка серая. Евразийский вид</text:p>
      <text:p text:style-name="P149">Phoenicurus phoenicurus (Linnaeus, 1758) — Горихвостка обыкновенная, или</text:p>
      <text:p text:style-name="P149">садовая</text:p>
      <text:p text:style-name="P149">Luscinia luscinia (Linnaeus, 1758) — Соловей обыкновенный</text:p>
      <text:p text:style-name="P149">Luscinia calliope (Linnaeus, 1766) — Соловей-красношейка.</text:p>
      <text:p text:style-name="P149">Luscinia cyane Pallas, 1776 — Синий соловей</text:p>
      <text:p text:style-name="P149">Luscinia svecica (Linnaeus, 1758) — Варакушка</text:p>
      <text:p text:style-name="P149">Saxicola maura Pallas, 1773 — Черноголовый чекан</text:p>
      <text:p text:style-name="P148">Семейство Turdidae — Дроздовые</text:p>
      <text:p text:style-name="P149">Turdus atrogularis Jarocki, 1819 — Дрозд чернозобый</text:p>
      <text:p text:style-name="P149">Turdus pilaris (Linnaeus, 1766) — Рябинник</text:p>
      <text:p text:style-name="P149">Turdus iliacus (Linnaeus, 1766) — Дрозд белобровик</text:p>
      <text:p text:style-name="P149">Turdus philomelos Brehm, 1831 — Дрозд певчий</text:p>
      <text:p text:style-name="P149">Turdus obscurus Gmelin, 1789 — Оливковый дрозд</text:p>
      <text:p text:style-name="P148">Семейство Aegithalidae — Длиннохвостые синицы, или ополовники</text:p>
      <text:p text:style-name="P149">Aegihalos caudatus (Linnaeus, 1758) — Синица длиннохвостая, или ополовник.</text:p>
      <text:p text:style-name="P148">Семейство Paridae — Синицевые</text:p>
      <text:p text:style-name="P149">Poecile montanus (von Baldenstein, 1827) — Гаичка буроголовая, или пухляк.</text:p>
      <text:p text:style-name="P149">Periparus ater (Linnaeus, 1758) — Московка</text:p>
      <text:p text:style-name="P149">Parus major (Linnaeus, 1758) — Синица большая</text:p>
      <text:p text:style-name="P149">Cyanistes cyanus (Pallas, 1770) — Белая лазоревка или князек</text:p>
      <text:p text:style-name="P148">Семейство Sittidae — Поползневые</text:p>
      <text:p text:style-name="P149">Sitta europaea (Linnaeus, 1758) — Поползень</text:p>
      <text:p text:style-name="P148">Семейство Воробьиные — Passeridae</text:p>
      <text:p text:style-name="P149">Passer montanus (Linnaeus, 1758) — Полевой воробей</text:p>
      <text:p text:style-name="P148">Семейство Fringillidae — Вьюрковые</text:p>
      <text:p text:style-name="P149">Fringilla coelebs (Linnaeus, 1758) — Зяблик</text:p>
      <text:p text:style-name="P149">Fringilla montifringilla (Linnaeus, 1758) — Юрок</text:p>
      <text:p text:style-name="P149">Carpodacus erythrinus Pallas, 1770 — Чечевица обыкновенная</text:p>
      <text:p text:style-name="P149">Pinicola enucleator (Linnaeus, 1758) — Щур обыкновенный</text:p>
      <text:p text:style-name="P149">Pyrrhula pyrrhula (Linnaeus, 1758) — Обыкновенный снегирь</text:p>
      <text:p text:style-name="P149">Coccothraustes coccothraustes (Linnaeus, 1758) <text:s/>— Обыкновенный дубонос</text:p>
      <text:p text:style-name="P149">Chloris chloris (Linnaeus, 1758) — Зеленушка обыкновенная</text:p>
      <text:p text:style-name="P149">Uragus sibiricus (Pallas, 1773) — Урагус, или длиннохвостый снегирь</text:p>
      <text:p text:style-name="P149">Acanthis flammea (Linnaeus, 1758) — Чечетка</text:p>
      <text:p text:style-name="P148">Семейство Emberizidae — Овсянковые</text:p>
      <text:p text:style-name="P149">Emberiza citrinella (Linnaeus, 1758) — Овсянка обыкновенная</text:p>
      <text:p text:style-name="P149">Emberiza leucocephalos Gmelin, 1771 — Овсянка белошапочная</text:p>
      <text:p text:style-name="P149">Emberiza spodocephala Pallas, 1776 — Овсянка седоголовая</text:p>
      <text:p text:style-name="P149">Emberiza schoeniclus (Linnaeus, 1758) — Овсянка тростниковая</text:p>
      <text:p text:style-name="P149">Emberiza pusilla Pallas, 1776 — Овсянка-крошка</text:p>
      <text:p text:style-name="P149">Emberiza rustica Pallas, 1776 — Овсянка-ремез</text:p>
      <text:p text:style-name="P147">Класс Mammalia — Млекопитающие</text:p>
      <text:p text:style-name="P147">Отряд Rodentia — Грызуны</text:p>
      <text:p text:style-name="P148">Семейство Sciuridae — Беличьи</text:p>
      <text:p text:style-name="P149"><text:soft-page-break/>Sciurus vulgaris Linnaeus, 1758 — Белка обыкновенная</text:p>
      <text:p text:style-name="P149">Pteromys volans Linnaeus, 1758 — Белка-летяга</text:p>
      <text:p text:style-name="P149">Tamias sibiricus Laxmann, 1769 — Бурундук азиатский</text:p>
      <text:p text:style-name="P148">Семейство Zapodidae — Мышовковые</text:p>
      <text:p text:style-name="P149">Sicista betulina Pallas, 1779 — Мышовка лесная</text:p>
      <text:p text:style-name="P148">Семейство Cricetidae — Хомяковые</text:p>
      <text:p text:style-name="P149">Myodes rufocanus (Sundevall, 1846) — Полёвка красно-серая</text:p>
      <text:p text:style-name="P149">Myodes glareolus (Schreber, 1780) — Полевка рыжая</text:p>
      <text:p text:style-name="P149">Myodes rutilus (Pallas, 1779) — Полёвка красная</text:p>
      <text:p text:style-name="P149">Microtus oeconomus (Pallas, 1776) — Полевка-экономка</text:p>
      <text:p text:style-name="P149">Microtus agrestis (Linnaeus, 1761) — Полевка пашенная</text:p>
      <text:p text:style-name="P151">Семейство Muridae — Мышиные</text:p>
      <text:p text:style-name="P152">Apodemus peninsulae (Thomas, 1907) — Мышь восточноазиатская</text:p>
      <text:p text:style-name="P153">Отряд Lagomorpha — Зайцеобразные</text:p>
      <text:p text:style-name="P151">Семейство Leporidae — Зайцевые</text:p>
      <text:p text:style-name="P152">Lepus timidus Linneaus, 1758 — Заяц-беляк</text:p>
      <text:p text:style-name="P153">Отряд Eulipotyphla — Насекомоядные</text:p>
      <text:p text:style-name="P151">Семейство Talpidae — Кротовые</text:p>
      <text:p text:style-name="P152">Talpa altaica Nikolsky, 1883 — Крот сибирский, или алтайский</text:p>
      <text:p text:style-name="P151">Семейство Soricidae — Землеройковые</text:p>
      <text:p text:style-name="P152">Crocidura sibirica Dukelsky, 1930 — Сибирская белозубка</text:p>
      <text:p text:style-name="P152">Sorex minutus (Linnaeus, 1766) — Бурозубка малая</text:p>
      <text:p text:style-name="P152">Sorex caecutiens Laxmann, 1788 — Бурозубка средняя</text:p>
      <text:p text:style-name="P152">Sorex roboratus Hollister, 1913 — Бурозубка плоскочерепная</text:p>
      <text:p text:style-name="P152">Sorex isodon Turov, 1924 — Бурозубка равнозубая</text:p>
      <text:p text:style-name="P152">Sorex araneus Linnaeus, 1758 — Бурозубка обыкновенная</text:p>
      <text:p text:style-name="P152">Sorex minutissimus Zimmerman, 1780 — Бурозубка крошечная</text:p>
      <text:p text:style-name="P152">Sorex tundrensis Merriam, 1900 — Бурозубка тундряная</text:p>
      <text:p text:style-name="P152">Neomys fodiens Pennant, 1771 — Кутора обыкновенная</text:p>
      <text:p text:style-name="P153">Отряд Chiroptera — Рукокрылые</text:p>
      <text:p text:style-name="P151">Семейство Vespertilionidae — Гладконосые</text:p>
      <text:p text:style-name="P152">Myotis brandti Eversmann, 1845 — Ночница Брандта</text:p>
      <text:p text:style-name="P152">Vespertilio murinus Linnaeus, 1758 — Кожан двухцветный</text:p>
      <text:p text:style-name="P152">Myotis petax Hollister, 1912 — Восточная ночница</text:p>
      <text:p text:style-name="P152">Plecotus ognevi Kishida, 192 — Ушан Огнева</text:p>
      <text:p text:style-name="P152">Отряд Carnivora — Хищные</text:p>
      <text:p text:style-name="P154">Семейство Canidae — Псовые </text:p>
      <text:p text:style-name="P154">Vulpes vulpes Linnaeus, 1758 — Лисица обыкновенная.</text:p>
      <text:p text:style-name="P152">Семейство Mustelidae — Куньи</text:p>
      <text:p text:style-name="P152">Mustela nivalis Linnaeus, 1766 — Ласка</text:p>
      <text:p text:style-name="P152">Martes zibellina Linnaeus, 1758 — Соболь</text:p>
      <text:p text:style-name="P152">Mustela sibirica Pallas, 1773 — Колонок</text:p>
      <text:p text:style-name="P152">Meles leucurus Schrenck 1859 — Барсук</text:p>
      <text:p text:style-name="P152">Neovison vйison Schreber, 1777 — Норка американская</text:p>
      <text:p text:style-name="P152">Gulo gulo (Linnaeus, 1758) – Росомаха</text:p>
      <text:p text:style-name="P152">Семейство Ursidae — Медвежьи</text:p>
      <text:p text:style-name="P152">Ursus arctos Linnaeus, 1758 — Медведь бурый</text:p>
      <text:p text:style-name="P154">Семейство Felidae — Кошачьи</text:p>
      <text:p text:style-name="P154">Lynx lynx Linnaeus, 1758 — Рысь обыкновенная</text:p>
      <text:p text:style-name="P152">Отряд Artiodactyla — Парнокопытные</text:p>
      <text:p text:style-name="P152">Семейство Cervidae — Оленьи</text:p>
      <text:p text:style-name="P152">Alces alces (Linnaeus, 1758) — Лось</text:p>
      <text:p text:style-name="P152"><text:soft-page-break/>Capreolus pygargus (Pallas, 1771) — Сибирская косуля</text:p>
      <text:p text:style-name="P155"/>
      <text:p text:style-name="P155"/>
      <text:p text:style-name="P152"/>
      <text:p text:style-name="P156">Фоновые виды насекомых ГПЗ «Нарыкский»</text:p>
      <text:p text:style-name="P156">Отряд Coleoptera ― Жесткокрылые</text:p>
      <text:p text:style-name="P157">Семейство Carabidae ― Жужелицы</text:p>
      <text:p text:style-name="P158">Carabus schoenherri Fischer von Waldheim, 1820 ― Жужелица Шонхерра.</text:p>
      <text:p text:style-name="P158">Cicindela campestris Linnaeus, 1758 ― Скакун полевой</text:p>
      <text:p text:style-name="P158">Nicrophorus investigator Zetterstedt, 1824 ― Могильщик-исследователь</text:p>
      <text:p text:style-name="P157">Семейство Lucanidae ― Рогачи</text:p>
      <text:p text:style-name="P158">Platycerus caraboides (Linnaeus, 1758) ― Рогач синий</text:p>
      <text:p text:style-name="P157">Семейство Geotrupidae ― Навозники-землерои</text:p>
      <text:p text:style-name="P158">Anoplotrupes stercorosus (Hartmann in L.G.Scriba, 1791) ― Навозник лесной.</text:p>
      <text:p text:style-name="P157">Семейство Scarabaeidae ― Пластинчатоусые</text:p>
      <text:p text:style-name="P158">Cetonia aurata (Linnaeus, 1758) ― Золотистая бронзовка</text:p>
      <text:p text:style-name="P158">Melolontha hippocastani Fabricius, 1801 ― Хрущ майский восточный</text:p>
      <text:p text:style-name="P157">Семейство Cerambycidae ― Усачи</text:p>
      <text:p text:style-name="P158">Monochamus sutor (Linnaeus, 1758) ― Малый черный еловый усач</text:p>
      <text:p text:style-name="P158">Monochamus urussovi (Fischer von Waldheim, 1806) ― Чёрный пихтовый усач</text:p>
      <text:p text:style-name="P158">Saperda carcharias (Linnaeus, 1758) ― Скрипун большой осиновый</text:p>
      <text:p text:style-name="P158">Leptura duodecimguttata Fabricius, 1802 ― Усачик двенадцатиточечный</text:p>
      <text:p text:style-name="P156">Отряд Lepidoptera ― Чешуекрылые</text:p>
      <text:p text:style-name="P157">Семейство Hesperiidae ― Толстоголовки</text:p>
      <text:p text:style-name="P158">Carterocephalus palaemon (Pallas, 1771) ― Толстоголовка палемон</text:p>
      <text:p text:style-name="P158">Carterocephalus silvicola (Meigen, 1830) ― Крепкоголовка лесная</text:p>
      <text:p text:style-name="P157">Семейство Pieridae ― Белянки</text:p>
      <text:p text:style-name="P158">Antocharis cardamines (Linnaeus, 1758) ― Зорька</text:p>
      <text:p text:style-name="P157">Семейство Nymphalidae ― Нимфалиды</text:p>
      <text:p text:style-name="P158">Euphydryas maturna (Linnaeus, 1758) ― Шашечница матурна</text:p>
      <text:p text:style-name="P158">Minois dryas (Scopoli, 1763) ― Бархатница дриада</text:p>
      <text:p text:style-name="P158">Lopinga achine (Scopoli, 1763) ― Краеглазка ахина</text:p>
      <text:p text:style-name="P157">Семейство Sphingidae ― Бражники</text:p>
      <text:p text:style-name="P158">Sphinx ligustri Linnaeus, 1758 ― Бражник сиреневый</text:p>
      <text:p text:style-name="P159">Smerinthus caecus Ménétriés, 1857 ― Бражник слепой</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font-face-decls>
    <style:font-face style:name="Liberation Mono" svg:font-family="'Liberation Mono'" style:font-family-generic="modern" style:font-pitch="fixed"/>
    <style:font-face style:name="Liberation Mono1" svg:font-family="'Liberation Mono'" style:font-adornments="Обычный" style:font-family-generic="modern" style:font-pitch="fixed"/>
    <style:font-face style:name="Liberation Serif" svg:font-family="'Liberation Serif'" style:font-family-generic="roman" style:font-pitch="variable"/>
    <style:font-face style:name="Lohit Devanagari" svg:font-family="'Lohit Devanagari'" style:font-family-generic="system" style:font-pitch="variable"/>
    <style:font-face style:name="OpenSymbol" svg:font-family="OpenSymbol" style:font-charset="x-symbol"/>
    <style:font-face style:name="PT Astra Serif" svg:font-family="'PT Astra Serif'" style:font-adornments="Обычный" style:font-family-generic="roman" style:font-pitch="variable"/>
    <style:font-face style:name="PT Serif" svg:font-family="'PT Serif', serif"/>
    <style:font-face style:name="Source Han Sans CN Regular" svg:font-family="'Source Han Sans CN Regular'" style:font-family-generic="system" style:font-pitch="variable"/>
    <style:font-face style:name="Times New Roman" svg:font-family="'Times New Roman'" style:font-family-generic="roman"/>
    <style:font-face style:name="Times New Roman1" svg:font-family="'Times New Roman'" style:font-family-generic="roman" style:font-pitch="variable"/>
    <style:font-face style:name="Times New Roman2" svg:font-family="'Times New Roma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none" fo:country="none" style:letter-kerning="true" style:font-name-asian="Source Han Sans CN Regular" style:font-size-asian="10.5pt" style:language-asian="none" style:country-asian="none" style:font-name-complex="Lohit Devanagari" style:font-size-complex="12pt" style:language-complex="none" style:country-complex="none"/>
    </style:default-style>
    <style:default-style style:family="paragraph">
      <style:paragraph-properties fo:hyphenation-ladder-count="no-limit" fo:hyphenation-keep="auto" loext:hyphenation-keep-type="column" style:text-autospace="ideograph-alpha" style:punctuation-wrap="hanging" style:line-break="strict" style:tab-stop-distance="1.251cm" style:writing-mode="page"/>
      <style:text-properties style:use-window-font-color="true" loext:opacity="0%" style:font-name="Liberation Serif" fo:font-size="12pt" fo:language="none" fo:country="none" style:letter-kerning="true" style:font-name-asian="Source Han Sans CN Regular" style:font-size-asian="10.5pt" style:language-asian="none" style:country-asian="none" style:font-name-complex="Lohit Devanagari" style:font-size-complex="12pt" style:language-complex="none" style:country-complex="none"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master-page-name="">
      <style:paragraph-properties fo:line-height="100%" fo:text-align="center" style:justify-single-word="false" style:page-number="auto"/>
      <style:text-properties style:font-name="PT Astra Serif" fo:font-family="'PT Astra Serif'" style:font-style-name="Обычный" style:font-family-generic="roman" style:font-pitch="variable" fo:font-size="14pt" style:font-size-asian="10.5pt"/>
    </style:style>
    <style:style style:name="Heading" style:family="paragraph" style:parent-style-name="Standard" style:next-style-name="First_20_line_20_indent" style:class="chapter" style:master-page-name="">
      <style:paragraph-properties fo:margin-top="0cm" fo:margin-bottom="0cm" style:contextual-spacing="false" fo:text-align="center" style:justify-single-word="false" style:page-number="auto" fo:keep-with-next="auto"/>
      <style:text-properties fo:font-weight="bold" style:font-size-asian="10.5pt"/>
    </style:style>
    <style:style style:name="Text_20_body" style:display-name="Text body" style:family="paragraph" style:parent-style-name="Standard" style:class="text" style:master-page-name="">
      <style:paragraph-properties fo:text-align="justify" style:justify-single-word="false" style:page-number="auto"/>
    </style:style>
    <style:style style:name="List" style:family="paragraph" loext:hidden="true" style:hidden="true" style:parent-style-name="Text_20_body" style:class="list" style:master-page-name="">
      <style:paragraph-properties style:page-number="auto"/>
      <style:text-properties style:font-size-asian="10.5pt" style:font-name-complex="Lohit Devanagari" style:font-family-complex="'Lohit Devanagari'" style:font-family-generic-complex="system" style:font-pitch-complex="variable"/>
    </style:style>
    <style:style style:name="Caption" style:family="paragraph" style:parent-style-name="Standard" style:class="extra" style:master-page-name="">
      <style:paragraph-properties fo:margin-top="0cm" fo:margin-bottom="0cm" style:contextual-spacing="false" style:page-number="auto" text:number-lines="true" text:line-number="0"/>
      <style:text-properties fo:font-size="14pt" fo:font-style="normal" style:font-size-asian="10.5pt" style:font-style-asian="normal" style:font-name-complex="Lohit Devanagari" style:font-family-complex="'Lohit Devanagari'" style:font-family-generic-complex="system" style:font-pitch-complex="variable" style:font-size-complex="12pt" style:font-style-complex="normal"/>
    </style:style>
    <style:style style:name="Index" style:family="paragraph" style:parent-style-name="Standard" style:class="index" style:master-page-name="">
      <style:paragraph-properties fo:text-align="start" style:justify-single-word="false" style:page-number="auto" text:number-lines="true" text:line-number="0"/>
      <style:text-properties style:font-size-asian="10.5pt" style:font-name-complex="Lohit Devanagari" style:font-family-complex="'Lohit Devanagari'" style:font-family-generic-complex="system" style:font-pitch-complex="variable"/>
    </style:style>
    <style:style style:name="Quotations" style:family="paragraph" loext:hidden="true" style:hidden="true" style:parent-style-name="Standard" style:class="html" style:master-page-name="">
      <style:paragraph-properties fo:margin-left="0cm" fo:margin-right="0cm" fo:margin-top="0cm" fo:margin-bottom="0cm" style:contextual-spacing="false" fo:text-indent="0cm" style:auto-text-indent="false" style:page-number="auto"/>
    </style:style>
    <style:style style:name="Title" style:family="paragraph" style:parent-style-name="Standard" style:next-style-name="First_20_line_20_indent" style:class="chapter" style:master-page-name="">
      <style:paragraph-properties fo:margin-top="0cm" fo:margin-bottom="0.3cm" style:contextual-spacing="false" style:page-number="auto"/>
      <style:text-properties fo:font-weight="bold" style:font-size-asian="10.5pt"/>
    </style:style>
    <style:style style:name="Subtitle" style:family="paragraph" style:parent-style-name="Standard" style:next-style-name="First_20_line_20_indent" style:class="chapter" style:master-page-name="">
      <style:paragraph-properties fo:margin-left="1.251cm" fo:margin-right="0cm" fo:margin-top="0cm" fo:margin-bottom="0cm" style:contextual-spacing="false" fo:text-align="justify" style:justify-single-word="false" fo:text-indent="0cm" style:auto-text-indent="false" style:page-number="auto"/>
      <style:text-properties fo:font-weight="bold" style:font-size-asian="10.5pt"/>
    </style:style>
    <style:style style:name="Heading_20_1" style:display-name="Heading 1" style:family="paragraph" style:parent-style-name="Heading" style:next-style-name="First_20_line_20_indent" style:default-outline-level="1" style:list-style-name="" style:class="chapter" style:master-page-name="">
      <style:paragraph-properties fo:margin-top="0cm" fo:margin-bottom="0cm" style:contextual-spacing="false" style:page-number="auto"/>
    </style:style>
    <style:style style:name="Heading_20_2" style:display-name="Heading 2" style:family="paragraph" loext:hidden="true" style:hidden="true" style:parent-style-name="Heading" style:next-style-name="Text_20_body" style:default-outline-level="2" style:list-style-name="" style:class="chapter" style:master-page-name="">
      <style:paragraph-properties fo:margin-top="0cm" fo:margin-bottom="0cm" style:contextual-spacing="false" style:page-number="auto"/>
      <style:text-properties style:font-size-asian="10.5pt"/>
    </style:style>
    <style:style style:name="Heading_20_3" style:display-name="Heading 3" style:family="paragraph" loext:hidden="true" style:hidden="true" style:parent-style-name="Heading" style:next-style-name="Text_20_body" style:default-outline-level="3" style:list-style-name="" style:class="chapter" style:master-page-name="">
      <style:paragraph-properties fo:margin-top="0cm" fo:margin-bottom="0cm" style:contextual-spacing="false" style:page-number="auto"/>
      <style:text-properties style:font-size-asian="10.5pt"/>
    </style:style>
    <style:style style:name="Heading_20_4" style:display-name="Heading 4" style:family="paragraph" loext:hidden="true" style:hidden="true" style:parent-style-name="Heading" style:next-style-name="Text_20_body" style:default-outline-level="" style:list-style-name="" style:class="chapter" style:master-page-name="">
      <style:paragraph-properties fo:margin-top="0cm" fo:margin-bottom="0cm" style:contextual-spacing="false" style:page-number="auto"/>
      <style:text-properties style:font-size-asian="10.5pt"/>
    </style:style>
    <style:style style:name="Heading_20_5" style:display-name="Heading 5" style:family="paragraph" loext:hidden="true" style:hidden="true" style:parent-style-name="Heading" style:next-style-name="Text_20_body" style:default-outline-level="" style:list-style-name="" style:class="chapter" style:master-page-name="">
      <style:paragraph-properties fo:margin-top="0cm" fo:margin-bottom="0cm" style:contextual-spacing="false" style:page-number="auto"/>
      <style:text-properties style:font-size-asian="10.5pt"/>
    </style:style>
    <style:style style:name="Heading_20_6" style:display-name="Heading 6" style:family="paragraph" loext:hidden="true" style:hidden="true" style:parent-style-name="Heading" style:next-style-name="Text_20_body" style:default-outline-level="" style:list-style-name="" style:class="chapter" style:master-page-name="">
      <style:paragraph-properties style:page-number="auto"/>
      <style:text-properties style:font-size-asian="10.5pt"/>
    </style:style>
    <style:style style:name="Heading_20_7" style:display-name="Heading 7" style:family="paragraph" loext:hidden="true" style:hidden="true" style:parent-style-name="Heading" style:next-style-name="Text_20_body" style:default-outline-level="" style:list-style-name="" style:class="chapter" style:master-page-name="">
      <style:paragraph-properties fo:margin-top="0cm" fo:margin-bottom="0cm" style:contextual-spacing="false" style:page-number="auto"/>
      <style:text-properties style:font-size-asian="10.5pt"/>
    </style:style>
    <style:style style:name="First_20_line_20_indent" style:display-name="First line indent" style:family="paragraph" style:parent-style-name="Standard" style:class="text" style:master-page-name="">
      <style:paragraph-properties fo:margin-left="0cm" fo:margin-right="0cm" fo:text-align="justify" style:justify-single-word="false" fo:text-indent="1.251cm" style:auto-text-indent="false" style:page-number="auto"/>
      <style:text-properties style:font-size-asian="10.5pt"/>
    </style:style>
    <style:style style:name="Hanging_20_indent" style:display-name="Hanging indent" style:family="paragraph" loext:hidden="true" style:hidden="true" style:parent-style-name="Text_20_body" style:class="text" style:master-page-name="">
      <style:paragraph-properties fo:margin-left="0cm" fo:margin-right="0cm" fo:text-indent="0cm" style:auto-text-indent="false" style:page-number="auto">
        <style:tab-stops>
          <style:tab-stop style:position="0cm"/>
        </style:tab-stops>
      </style:paragraph-properties>
    </style:style>
    <style:style style:name="Text_20_body_20_indent" style:display-name="Text body indent" style:family="paragraph" loext:hidden="true" style:hidden="true" style:parent-style-name="Text_20_body" style:class="text" style:master-page-name="">
      <style:paragraph-properties fo:margin-left="0cm" fo:margin-right="0cm" fo:text-indent="0cm" style:auto-text-indent="false" style:page-number="auto"/>
    </style:style>
    <style:style style:name="Salutation" style:family="paragraph" loext:hidden="true" style:hidden="true" style:parent-style-name="Standard" style:class="text" style:master-page-name="">
      <style:paragraph-properties style:page-number="auto" text:number-lines="true" text:line-number="0"/>
    </style:style>
    <style:style style:name="Signature" style:family="paragraph" style:parent-style-name="Standard" style:class="text" style:master-page-name="">
      <style:paragraph-properties fo:margin-left="0cm" fo:margin-right="0cm" fo:text-align="start" style:justify-single-word="false" fo:text-indent="0cm" style:auto-text-indent="false" style:page-number="auto" text:number-lines="true" text:line-number="0">
        <style:tab-stops>
          <style:tab-stop style:position="56cm" style:type="right"/>
        </style:tab-stops>
      </style:paragraph-properties>
    </style:style>
    <style:style style:name="List_20_Indent" style:display-name="List Indent" style:family="paragraph" loext:hidden="true" style:hidden="true" style:parent-style-name="Text_20_body" style:class="text" style:master-page-name="">
      <style:paragraph-properties fo:margin-left="0cm" fo:margin-right="0cm" fo:text-indent="0cm" style:auto-text-indent="false" style:page-number="auto">
        <style:tab-stops>
          <style:tab-stop style:position="0cm"/>
        </style:tab-stops>
      </style:paragraph-properties>
    </style:style>
    <style:style style:name="Marginalia" style:family="paragraph" loext:hidden="true" style:hidden="true" style:parent-style-name="Text_20_body" style:class="text" style:master-page-name="">
      <style:paragraph-properties fo:margin-left="0cm" fo:margin-right="0cm" fo:text-indent="0cm" style:auto-text-indent="false" style:page-number="auto"/>
    </style:style>
    <style:style style:name="Heading_20_8" style:display-name="Heading 8" style:family="paragraph" loext:hidden="true" style:hidden="true" style:parent-style-name="Heading" style:next-style-name="Text_20_body" style:default-outline-level="" style:list-style-name="" style:class="chapter" style:master-page-name="">
      <style:paragraph-properties fo:margin-top="0cm" fo:margin-bottom="0cm" style:contextual-spacing="false" style:page-number="auto"/>
      <style:text-properties style:font-size-asian="10.5pt"/>
    </style:style>
    <style:style style:name="Heading_20_9" style:display-name="Heading 9" style:family="paragraph" loext:hidden="true" style:hidden="true" style:parent-style-name="Heading" style:next-style-name="Text_20_body" style:default-outline-level="" style:list-style-name="" style:class="chapter" style:master-page-name="">
      <style:paragraph-properties fo:margin-top="0cm" fo:margin-bottom="0cm" style:contextual-spacing="false" style:page-number="auto"/>
      <style:text-properties style:font-size-asian="10.5pt"/>
    </style:style>
    <style:style style:name="Heading_20_10" style:display-name="Heading 10" style:family="paragraph" loext:hidden="true" style:hidden="true" style:parent-style-name="Heading" style:next-style-name="Text_20_body" style:default-outline-level="" style:list-style-name="" style:class="chapter" style:master-page-name="">
      <style:paragraph-properties fo:margin-top="0cm" fo:margin-bottom="0cm" style:contextual-spacing="false" style:page-number="auto"/>
      <style:text-properties style:font-size-asian="10.5pt"/>
    </style:style>
    <style:style style:name="Numbering_20_1_20_Start" style:display-name="Numbering 1 Start" style:family="paragraph" loext:hidden="true" style:hidden="true" style:parent-style-name="List" style:next-style-name="Numbering_20_1" style:class="list" style:master-page-name="">
      <style:paragraph-properties fo:margin-left="0cm" fo:margin-right="0cm" fo:margin-top="0cm" fo:margin-bottom="0cm" style:contextual-spacing="false" fo:text-indent="0cm" style:auto-text-indent="false" style:page-number="auto"/>
    </style:style>
    <style:style style:name="Numbering_20_1" style:display-name="Numbering 1" style:family="paragraph" loext:hidden="true" style:hidden="true" style:parent-style-name="List" style:list-style-name="Numbering_20_123" style:class="list" style:master-page-name="">
      <style:paragraph-properties fo:margin-top="0cm" fo:margin-bottom="0cm" style:contextual-spacing="false" style:page-number="auto"/>
    </style:style>
    <style:style style:name="Numbering_20_1_20_End" style:display-name="Numbering 1 End" style:family="paragraph" loext:hidden="true" style:hidden="true" style:parent-style-name="List" style:next-style-name="Numbering_20_1" style:class="list" style:master-page-name="">
      <style:paragraph-properties fo:margin-left="0cm" fo:margin-right="0cm" fo:margin-top="0cm" fo:margin-bottom="0cm" style:contextual-spacing="false" fo:text-indent="0cm" style:auto-text-indent="false" style:page-number="auto"/>
    </style:style>
    <style:style style:name="Numbering_20_1_20_Cont." style:display-name="Numbering 1 Cont."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Numbering_20_2_20_Start" style:display-name="Numbering 2 Start" style:family="paragraph" loext:hidden="true" style:hidden="true" style:parent-style-name="List" style:next-style-name="Numbering_20_2" style:class="list" style:master-page-name="">
      <style:paragraph-properties fo:margin-left="0cm" fo:margin-right="0cm" fo:margin-top="0cm" fo:margin-bottom="0cm" style:contextual-spacing="false" fo:text-indent="0cm" style:auto-text-indent="false" style:page-number="auto"/>
    </style:style>
    <style:style style:name="Numbering_20_2" style:display-name="Numbering 2"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Numbering_20_2_20_End" style:display-name="Numbering 2 End" style:family="paragraph" loext:hidden="true" style:hidden="true" style:parent-style-name="List" style:next-style-name="Numbering_20_2" style:class="list" style:master-page-name="">
      <style:paragraph-properties fo:margin-left="0cm" fo:margin-right="0cm" fo:margin-top="0cm" fo:margin-bottom="0cm" style:contextual-spacing="false" fo:text-indent="0cm" style:auto-text-indent="false" style:page-number="auto"/>
    </style:style>
    <style:style style:name="Numbering_20_2_20_Cont." style:display-name="Numbering 2 Cont."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Numbering_20_3_20_Start" style:display-name="Numbering 3 Start" style:family="paragraph" loext:hidden="true" style:hidden="true" style:parent-style-name="List" style:next-style-name="Numbering_20_3" style:class="list" style:master-page-name="">
      <style:paragraph-properties fo:margin-left="0cm" fo:margin-right="0cm" fo:margin-top="0cm" fo:margin-bottom="0cm" style:contextual-spacing="false" fo:text-indent="0cm" style:auto-text-indent="false" style:page-number="auto"/>
    </style:style>
    <style:style style:name="Numbering_20_3" style:display-name="Numbering 3"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Numbering_20_3_20_End" style:display-name="Numbering 3 End" style:family="paragraph" loext:hidden="true" style:hidden="true" style:parent-style-name="List" style:next-style-name="Numbering_20_3" style:class="list" style:master-page-name="">
      <style:paragraph-properties fo:margin-left="0cm" fo:margin-right="0cm" fo:margin-top="0cm" fo:margin-bottom="0cm" style:contextual-spacing="false" fo:text-indent="0cm" style:auto-text-indent="false" style:page-number="auto"/>
    </style:style>
    <style:style style:name="Numbering_20_3_20_Cont." style:display-name="Numbering 3 Cont."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Numbering_20_4_20_Start" style:display-name="Numbering 4 Start" style:family="paragraph" loext:hidden="true" style:hidden="true" style:parent-style-name="List" style:next-style-name="Numbering_20_4" style:class="list" style:master-page-name="">
      <style:paragraph-properties fo:margin-left="0cm" fo:margin-right="0cm" fo:margin-top="0cm" fo:margin-bottom="0cm" style:contextual-spacing="false" fo:text-indent="0cm" style:auto-text-indent="false" style:page-number="auto"/>
    </style:style>
    <style:style style:name="Numbering_20_4" style:display-name="Numbering 4"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Numbering_20_4_20_End" style:display-name="Numbering 4 End" style:family="paragraph" loext:hidden="true" style:hidden="true" style:parent-style-name="List" style:next-style-name="Numbering_20_4" style:class="list" style:master-page-name="">
      <style:paragraph-properties fo:margin-left="0cm" fo:margin-right="0cm" fo:margin-top="0cm" fo:margin-bottom="0cm" style:contextual-spacing="false" fo:text-indent="0cm" style:auto-text-indent="false" style:page-number="auto"/>
    </style:style>
    <style:style style:name="Numbering_20_4_20_Cont." style:display-name="Numbering 4 Cont."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Numbering_20_5_20_Start" style:display-name="Numbering 5 Start" style:family="paragraph" loext:hidden="true" style:hidden="true" style:parent-style-name="List" style:next-style-name="Numbering_20_5" style:class="list" style:master-page-name="">
      <style:paragraph-properties fo:margin-left="0cm" fo:margin-right="0cm" fo:margin-top="0cm" fo:margin-bottom="0cm" style:contextual-spacing="false" fo:text-indent="0cm" style:auto-text-indent="false" style:page-number="auto"/>
    </style:style>
    <style:style style:name="Numbering_20_5" style:display-name="Numbering 5"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Numbering_20_5_20_End" style:display-name="Numbering 5 End" style:family="paragraph" loext:hidden="true" style:hidden="true" style:parent-style-name="List" style:next-style-name="Numbering_20_5" style:class="list" style:master-page-name="">
      <style:paragraph-properties fo:margin-left="0cm" fo:margin-right="0cm" fo:margin-top="0cm" fo:margin-bottom="0cm" style:contextual-spacing="false" fo:text-indent="0cm" style:auto-text-indent="false" style:page-number="auto"/>
    </style:style>
    <style:style style:name="Numbering_20_5_20_Cont." style:display-name="Numbering 5 Cont."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List_20_1_20_Start" style:display-name="List 1 Start" style:family="paragraph" loext:hidden="true" style:hidden="true" style:parent-style-name="List" style:next-style-name="List_20_1" style:class="list" style:master-page-name="">
      <style:paragraph-properties fo:margin-left="0cm" fo:margin-right="0cm" fo:margin-top="0cm" fo:margin-bottom="0cm" style:contextual-spacing="false" fo:text-indent="0cm" style:auto-text-indent="false" style:page-number="auto"/>
    </style:style>
    <style:style style:name="List_20_1" style:display-name="List 1" style:family="paragraph" loext:hidden="true" style:hidden="true" style:parent-style-name="List" style:list-style-name="List_20_1" style:class="list" style:master-page-name="">
      <style:paragraph-properties fo:margin-top="0cm" fo:margin-bottom="0cm" style:contextual-spacing="false" style:page-number="auto"/>
    </style:style>
    <style:style style:name="List_20_1_20_End" style:display-name="List 1 End" style:family="paragraph" loext:hidden="true" style:hidden="true" style:parent-style-name="List" style:next-style-name="List_20_1" style:class="list" style:master-page-name="">
      <style:paragraph-properties fo:margin-left="0cm" fo:margin-right="0cm" fo:margin-top="0cm" fo:margin-bottom="0cm" style:contextual-spacing="false" fo:text-indent="0cm" style:auto-text-indent="false" style:page-number="auto"/>
    </style:style>
    <style:style style:name="List_20_1_20_Cont." style:display-name="List 1 Cont."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List_20_2_20_Start" style:display-name="List 2 Start" style:family="paragraph" loext:hidden="true" style:hidden="true" style:parent-style-name="List" style:next-style-name="List_20_2" style:class="list" style:master-page-name="">
      <style:paragraph-properties fo:margin-left="0cm" fo:margin-right="0cm" fo:margin-top="0cm" fo:margin-bottom="0cm" style:contextual-spacing="false" fo:text-indent="0cm" style:auto-text-indent="false" style:page-number="auto"/>
    </style:style>
    <style:style style:name="List_20_2" style:display-name="List 2"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List_20_2_20_End" style:display-name="List 2 End" style:family="paragraph" loext:hidden="true" style:hidden="true" style:parent-style-name="List" style:next-style-name="List_20_2" style:class="list" style:master-page-name="">
      <style:paragraph-properties fo:margin-left="0cm" fo:margin-right="0cm" fo:margin-top="0cm" fo:margin-bottom="0cm" style:contextual-spacing="false" fo:text-indent="0cm" style:auto-text-indent="false" style:page-number="auto"/>
    </style:style>
    <style:style style:name="List_20_2_20_Cont." style:display-name="List 2 Cont."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List_20_3_20_Start" style:display-name="List 3 Start" style:family="paragraph" loext:hidden="true" style:hidden="true" style:parent-style-name="List" style:next-style-name="List_20_3" style:class="list" style:master-page-name="">
      <style:paragraph-properties fo:margin-left="0cm" fo:margin-right="0cm" fo:margin-top="0cm" fo:margin-bottom="0cm" style:contextual-spacing="false" fo:text-indent="0cm" style:auto-text-indent="false" style:page-number="auto"/>
    </style:style>
    <style:style style:name="List_20_3" style:display-name="List 3"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List_20_3_20_End" style:display-name="List 3 End" style:family="paragraph" loext:hidden="true" style:hidden="true" style:parent-style-name="List" style:next-style-name="List_20_3" style:class="list" style:master-page-name="">
      <style:paragraph-properties fo:margin-left="0cm" fo:margin-right="0cm" fo:margin-top="0cm" fo:margin-bottom="0cm" style:contextual-spacing="false" fo:text-indent="0cm" style:auto-text-indent="false" style:page-number="auto"/>
    </style:style>
    <style:style style:name="List_20_3_20_Cont." style:display-name="List 3 Cont."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List_20_4_20_Start" style:display-name="List 4 Start" style:family="paragraph" loext:hidden="true" style:hidden="true" style:parent-style-name="List" style:next-style-name="List_20_4" style:class="list" style:master-page-name="">
      <style:paragraph-properties fo:margin-left="0cm" fo:margin-right="0cm" fo:margin-top="0cm" fo:margin-bottom="0cm" style:contextual-spacing="false" fo:text-indent="0cm" style:auto-text-indent="false" style:page-number="auto"/>
    </style:style>
    <style:style style:name="List_20_4" style:display-name="List 4"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List_20_4_20_End" style:display-name="List 4 End" style:family="paragraph" loext:hidden="true" style:hidden="true" style:parent-style-name="List" style:next-style-name="List_20_4" style:class="list" style:master-page-name="">
      <style:paragraph-properties fo:margin-left="0cm" fo:margin-right="0cm" fo:margin-top="0cm" fo:margin-bottom="0cm" style:contextual-spacing="false" fo:text-indent="0cm" style:auto-text-indent="false" style:page-number="auto"/>
    </style:style>
    <style:style style:name="List_20_4_20_Cont." style:display-name="List 4 Cont."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List_20_5_20_Start" style:display-name="List 5 Start" style:family="paragraph" loext:hidden="true" style:hidden="true" style:parent-style-name="List" style:next-style-name="List_20_5" style:class="list" style:master-page-name="">
      <style:paragraph-properties fo:margin-left="0cm" fo:margin-right="0cm" fo:margin-top="0cm" fo:margin-bottom="0cm" style:contextual-spacing="false" fo:text-indent="0cm" style:auto-text-indent="false" style:page-number="auto"/>
    </style:style>
    <style:style style:name="List_20_5" style:display-name="List 5"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List_20_5_20_End" style:display-name="List 5 End" style:family="paragraph" loext:hidden="true" style:hidden="true" style:parent-style-name="List" style:next-style-name="List_20_5" style:class="list" style:master-page-name="">
      <style:paragraph-properties fo:margin-left="0cm" fo:margin-right="0cm" fo:margin-top="0cm" fo:margin-bottom="0cm" style:contextual-spacing="false" fo:text-indent="0cm" style:auto-text-indent="false" style:page-number="auto"/>
    </style:style>
    <style:style style:name="List_20_5_20_Cont." style:display-name="List 5 Cont." style:family="paragraph" loext:hidden="true" style:hidden="true" style:parent-style-name="List" style:class="list" style:master-page-name="">
      <style:paragraph-properties fo:margin-left="0cm" fo:margin-right="0cm" fo:margin-top="0cm" fo:margin-bottom="0cm" style:contextual-spacing="false" fo:text-indent="0cm" style:auto-text-indent="false" style:page-number="auto"/>
    </style:style>
    <style:style style:name="Index_20_Heading" style:display-name="Index Heading" style:family="paragraph" loext:hidden="true" style:hidden="true" style:parent-style-name="Heading" style:class="index" style:master-page-name="">
      <style:paragraph-properties fo:margin-left="0cm" fo:margin-right="0cm" fo:text-indent="0cm" style:auto-text-indent="false" style:page-number="auto" text:number-lines="true" text:line-number="0"/>
      <style:text-properties style:font-size-asian="10.5pt"/>
    </style:style>
    <style:style style:name="Index_20_1" style:display-name="Index 1" style:family="paragraph" loext:hidden="true" style:hidden="true" style:parent-style-name="Index" style:class="index" style:master-page-name="">
      <style:paragraph-properties fo:margin-left="0cm" fo:margin-right="0cm" fo:text-indent="0cm" style:auto-text-indent="false" style:page-number="auto"/>
    </style:style>
    <style:style style:name="Index_20_2" style:display-name="Index 2" style:family="paragraph" loext:hidden="true" style:hidden="true" style:parent-style-name="Index" style:class="index" style:master-page-name="">
      <style:paragraph-properties fo:margin-left="0cm" fo:margin-right="0cm" fo:text-indent="0cm" style:auto-text-indent="false" style:page-number="auto"/>
    </style:style>
    <style:style style:name="Index_20_3" style:display-name="Index 3" style:family="paragraph" loext:hidden="true" style:hidden="true" style:parent-style-name="Index" style:class="index" style:master-page-name="">
      <style:paragraph-properties fo:margin-left="0cm" fo:margin-right="0cm" fo:text-indent="0cm" style:auto-text-indent="false" style:page-number="auto"/>
    </style:style>
    <style:style style:name="Index_20_Separator" style:display-name="Index Separator" style:family="paragraph" loext:hidden="true" style:hidden="true" style:parent-style-name="Index" style:class="index" style:master-page-name="">
      <style:paragraph-properties fo:margin-left="0cm" fo:margin-right="0cm" fo:text-indent="0cm" style:auto-text-indent="false" style:page-number="auto"/>
    </style:style>
    <style:style style:name="Contents_20_Heading" style:display-name="Contents Heading" style:family="paragraph" style:parent-style-name="Heading" style:next-style-name="Contents_20_1" style:class="index" style:master-page-name="">
      <style:paragraph-properties fo:margin-left="0cm" fo:margin-right="0cm" fo:text-indent="0cm" style:auto-text-indent="false" style:page-number="auto" text:number-lines="true" text:line-number="0"/>
      <style:text-properties style:font-size-asian="10.5pt"/>
    </style:style>
    <style:style style:name="Contents_20_1" style:display-name="Contents 1" style:family="paragraph" style:parent-style-name="Index" style:class="index" style:master-page-name="">
      <style:paragraph-properties fo:margin-left="0cm" fo:margin-right="0cm" fo:text-indent="0cm" style:auto-text-indent="false" style:page-number="auto">
        <style:tab-stops>
          <style:tab-stop style:position="17cm" style:type="right" style:leader-style="dotted" style:leader-text="."/>
        </style:tab-stops>
      </style:paragraph-properties>
    </style:style>
    <style:style style:name="Contents_20_2" style:display-name="Contents 2" style:family="paragraph" style:parent-style-name="Index" style:class="index" style:master-page-name="">
      <style:paragraph-properties fo:margin-left="0cm" fo:margin-right="0cm" fo:text-indent="0cm" style:auto-text-indent="false" style:page-number="auto">
        <style:tab-stops>
          <style:tab-stop style:position="16.501cm" style:type="right" style:leader-style="dotted" style:leader-text="."/>
        </style:tab-stops>
      </style:paragraph-properties>
    </style:style>
    <style:style style:name="Contents_20_3" style:display-name="Contents 3" style:family="paragraph" loext:hidden="true" style:hidden="true" style:parent-style-name="Index" style:class="index" style:master-page-name="">
      <style:paragraph-properties fo:margin-left="0cm" fo:margin-right="0cm" fo:text-indent="0cm" style:auto-text-indent="false" style:page-number="auto">
        <style:tab-stops>
          <style:tab-stop style:position="16.002cm" style:type="right" style:leader-style="dotted" style:leader-text="."/>
        </style:tab-stops>
      </style:paragraph-properties>
    </style:style>
    <style:style style:name="Contents_20_4" style:display-name="Contents 4" style:family="paragraph" loext:hidden="true" style:hidden="true" style:parent-style-name="Index" style:class="index" style:master-page-name="">
      <style:paragraph-properties fo:margin-left="0cm" fo:margin-right="0cm" fo:text-indent="0cm" style:auto-text-indent="false" style:page-number="auto">
        <style:tab-stops>
          <style:tab-stop style:position="15.503cm" style:type="right" style:leader-style="dotted" style:leader-text="."/>
        </style:tab-stops>
      </style:paragraph-properties>
    </style:style>
    <style:style style:name="Contents_20_5" style:display-name="Contents 5" style:family="paragraph" loext:hidden="true" style:hidden="true" style:parent-style-name="Index" style:class="index" style:master-page-name="">
      <style:paragraph-properties fo:margin-left="0cm" fo:margin-right="0cm" fo:text-indent="0cm" style:auto-text-indent="false" style:page-number="auto">
        <style:tab-stops>
          <style:tab-stop style:position="15.004cm" style:type="right" style:leader-style="dotted" style:leader-text="."/>
        </style:tab-stops>
      </style:paragraph-properties>
    </style:style>
    <style:style style:name="User_20_Index_20_Heading" style:display-name="User Index Heading" style:family="paragraph" style:parent-style-name="Heading" style:class="index" style:master-page-name="">
      <style:paragraph-properties style:page-number="auto" text:number-lines="true" text:line-number="0"/>
      <style:text-properties style:font-size-asian="10.5pt"/>
    </style:style>
    <style:style style:name="User_20_Index_20_1" style:display-name="User Index 1" style:family="paragraph" loext:hidden="true" style:hidden="true" style:parent-style-name="Index" style:class="index" style:master-page-name="">
      <style:paragraph-properties fo:margin-left="0cm" fo:margin-right="0cm" fo:text-indent="0cm" style:auto-text-indent="false" style:page-number="auto">
        <style:tab-stops>
          <style:tab-stop style:position="17cm" style:type="right" style:leader-style="dotted" style:leader-text="."/>
        </style:tab-stops>
      </style:paragraph-properties>
    </style:style>
    <style:style style:name="User_20_Index_20_2" style:display-name="User Index 2" style:family="paragraph" loext:hidden="true" style:hidden="true" style:parent-style-name="Index" style:class="index" style:master-page-name="">
      <style:paragraph-properties fo:margin-left="0cm" fo:margin-right="0cm" fo:text-indent="0cm" style:auto-text-indent="false" style:page-number="auto">
        <style:tab-stops>
          <style:tab-stop style:position="16.501cm" style:type="right" style:leader-style="dotted" style:leader-text="."/>
        </style:tab-stops>
      </style:paragraph-properties>
    </style:style>
    <style:style style:name="User_20_Index_20_3" style:display-name="User Index 3" style:family="paragraph" loext:hidden="true" style:hidden="true" style:parent-style-name="Index" style:class="index" style:master-page-name="">
      <style:paragraph-properties fo:margin-left="0cm" fo:margin-right="0cm" fo:text-indent="0cm" style:auto-text-indent="false" style:page-number="auto">
        <style:tab-stops>
          <style:tab-stop style:position="16.002cm" style:type="right" style:leader-style="dotted" style:leader-text="."/>
        </style:tab-stops>
      </style:paragraph-properties>
    </style:style>
    <style:style style:name="User_20_Index_20_4" style:display-name="User Index 4" style:family="paragraph" loext:hidden="true" style:hidden="true" style:parent-style-name="Index" style:class="index" style:master-page-name="">
      <style:paragraph-properties fo:margin-left="0cm" fo:margin-right="0cm" fo:text-indent="0cm" style:auto-text-indent="false" style:page-number="auto">
        <style:tab-stops>
          <style:tab-stop style:position="15.503cm" style:type="right" style:leader-style="dotted" style:leader-text="."/>
        </style:tab-stops>
      </style:paragraph-properties>
    </style:style>
    <style:style style:name="User_20_Index_20_5" style:display-name="User Index 5" style:family="paragraph" loext:hidden="true" style:hidden="true" style:parent-style-name="Index" style:class="index" style:master-page-name="">
      <style:paragraph-properties fo:margin-left="0cm" fo:margin-right="0cm" fo:text-indent="0cm" style:auto-text-indent="false" style:page-number="auto">
        <style:tab-stops>
          <style:tab-stop style:position="15.004cm" style:type="right" style:leader-style="dotted" style:leader-text="."/>
        </style:tab-stops>
      </style:paragraph-properties>
    </style:style>
    <style:style style:name="Contents_20_6" style:display-name="Contents 6" style:family="paragraph" loext:hidden="true" style:hidden="true" style:parent-style-name="Index" style:class="index" style:master-page-name="">
      <style:paragraph-properties fo:margin-left="0cm" fo:margin-right="0cm" fo:text-indent="0cm" style:auto-text-indent="false" style:page-number="auto">
        <style:tab-stops>
          <style:tab-stop style:position="14.504cm" style:type="right" style:leader-style="dotted" style:leader-text="."/>
        </style:tab-stops>
      </style:paragraph-properties>
    </style:style>
    <style:style style:name="Contents_20_7" style:display-name="Contents 7" style:family="paragraph" loext:hidden="true" style:hidden="true" style:parent-style-name="Index" style:class="index" style:master-page-name="">
      <style:paragraph-properties fo:margin-left="0cm" fo:margin-right="0cm" fo:text-indent="0cm" style:auto-text-indent="false" style:page-number="auto">
        <style:tab-stops>
          <style:tab-stop style:position="14.005cm" style:type="right" style:leader-style="dotted" style:leader-text="."/>
        </style:tab-stops>
      </style:paragraph-properties>
    </style:style>
    <style:style style:name="Contents_20_8" style:display-name="Contents 8" style:family="paragraph" loext:hidden="true" style:hidden="true" style:parent-style-name="Index" style:class="index" style:master-page-name="">
      <style:paragraph-properties fo:margin-left="0cm" fo:margin-right="0cm" fo:text-indent="0cm" style:auto-text-indent="false" style:page-number="auto">
        <style:tab-stops>
          <style:tab-stop style:position="13.506cm" style:type="right" style:leader-style="dotted" style:leader-text="."/>
        </style:tab-stops>
      </style:paragraph-properties>
    </style:style>
    <style:style style:name="Contents_20_9" style:display-name="Contents 9" style:family="paragraph" loext:hidden="true" style:hidden="true" style:parent-style-name="Index" style:class="index" style:master-page-name="">
      <style:paragraph-properties fo:margin-left="0cm" fo:margin-right="0cm" fo:text-indent="0cm" style:auto-text-indent="false" style:page-number="auto">
        <style:tab-stops>
          <style:tab-stop style:position="13.007cm" style:type="right" style:leader-style="dotted" style:leader-text="."/>
        </style:tab-stops>
      </style:paragraph-properties>
    </style:style>
    <style:style style:name="Contents_20_10" style:display-name="Contents 10" style:family="paragraph" loext:hidden="true" style:hidden="true" style:parent-style-name="Index" style:class="index" style:master-page-name="">
      <style:paragraph-properties fo:margin-left="0cm" fo:margin-right="0cm" fo:text-indent="0cm" style:auto-text-indent="false" style:page-number="auto">
        <style:tab-stops>
          <style:tab-stop style:position="12.508cm" style:type="right" style:leader-style="dotted" style:leader-text="."/>
        </style:tab-stops>
      </style:paragraph-properties>
    </style:style>
    <style:style style:name="Illustration_20_Index_20_1" style:display-name="Illustration Index 1" style:family="paragraph" loext:hidden="true" style:hidden="true" style:parent-style-name="Index" style:class="index" style:master-page-name="">
      <style:paragraph-properties fo:margin-left="0cm" fo:margin-right="0cm" fo:text-indent="0cm" style:auto-text-indent="false" style:page-number="auto">
        <style:tab-stops>
          <style:tab-stop style:position="17cm" style:type="right" style:leader-style="dotted" style:leader-text="."/>
        </style:tab-stops>
      </style:paragraph-properties>
    </style:style>
    <style:style style:name="Object_20_index_20_heading" style:display-name="Object index heading" style:family="paragraph" loext:hidden="true" style:hidden="true" style:parent-style-name="Heading" style:class="index" style:master-page-name="">
      <style:paragraph-properties fo:margin-left="0cm" fo:margin-right="0cm" fo:text-indent="0cm" style:auto-text-indent="false" style:page-number="auto" text:number-lines="true" text:line-number="0"/>
      <style:text-properties style:font-size-asian="10.5pt"/>
    </style:style>
    <style:style style:name="Object_20_index_20_1" style:display-name="Object index 1" style:family="paragraph" loext:hidden="true" style:hidden="true" style:parent-style-name="Index" style:class="index" style:master-page-name="">
      <style:paragraph-properties fo:margin-left="0cm" fo:margin-right="0cm" fo:text-indent="0cm" style:auto-text-indent="false" style:page-number="auto">
        <style:tab-stops>
          <style:tab-stop style:position="17cm" style:type="right" style:leader-style="dotted" style:leader-text="."/>
        </style:tab-stops>
      </style:paragraph-properties>
    </style:style>
    <style:style style:name="Table_20_index_20_heading" style:display-name="Table index heading" style:family="paragraph" loext:hidden="true" style:hidden="true" style:parent-style-name="Heading" style:class="index" style:master-page-name="">
      <style:paragraph-properties fo:margin-left="0cm" fo:margin-right="0cm" fo:text-indent="0cm" style:auto-text-indent="false" style:page-number="auto" text:number-lines="true" text:line-number="0"/>
      <style:text-properties style:font-size-asian="10.5pt"/>
    </style:style>
    <style:style style:name="Table_20_index_20_1" style:display-name="Table index 1" style:family="paragraph" loext:hidden="true" style:hidden="true" style:parent-style-name="Index" style:class="index" style:master-page-name="">
      <style:paragraph-properties fo:margin-left="0cm" fo:margin-right="0cm" fo:text-indent="0cm" style:auto-text-indent="false" style:page-number="auto">
        <style:tab-stops>
          <style:tab-stop style:position="17cm" style:type="right" style:leader-style="dotted" style:leader-text="."/>
        </style:tab-stops>
      </style:paragraph-properties>
    </style:style>
    <style:style style:name="Bibliography_20_Heading" style:display-name="Bibliography Heading" style:family="paragraph" loext:hidden="true" style:hidden="true" style:parent-style-name="Heading" style:class="index" style:master-page-name="">
      <style:paragraph-properties fo:margin-left="0cm" fo:margin-right="0cm" fo:text-indent="0cm" style:auto-text-indent="false" style:page-number="auto" text:number-lines="true" text:line-number="0"/>
      <style:text-properties style:font-size-asian="10.5pt"/>
    </style:style>
    <style:style style:name="Bibliography_20_1" style:display-name="Bibliography 1" style:family="paragraph" loext:hidden="true" style:hidden="true" style:parent-style-name="Index" style:class="index" style:master-page-name="">
      <style:paragraph-properties fo:margin-left="0cm" fo:margin-right="0cm" fo:text-indent="0cm" style:auto-text-indent="false" style:page-number="auto">
        <style:tab-stops>
          <style:tab-stop style:position="17cm" style:type="right" style:leader-style="dotted" style:leader-text="."/>
        </style:tab-stops>
      </style:paragraph-properties>
    </style:style>
    <style:style style:name="User_20_Index_20_6" style:display-name="User Index 6" style:family="paragraph" loext:hidden="true" style:hidden="true" style:parent-style-name="Index" style:class="index" style:master-page-name="">
      <style:paragraph-properties fo:margin-left="0cm" fo:margin-right="0cm" fo:text-indent="0cm" style:auto-text-indent="false" style:page-number="auto">
        <style:tab-stops>
          <style:tab-stop style:position="14.504cm" style:type="right" style:leader-style="dotted" style:leader-text="."/>
        </style:tab-stops>
      </style:paragraph-properties>
    </style:style>
    <style:style style:name="User_20_Index_20_7" style:display-name="User Index 7" style:family="paragraph" loext:hidden="true" style:hidden="true" style:parent-style-name="Index" style:class="index" style:master-page-name="">
      <style:paragraph-properties fo:margin-left="0cm" fo:margin-right="0cm" fo:text-indent="0cm" style:auto-text-indent="false" style:page-number="auto">
        <style:tab-stops>
          <style:tab-stop style:position="14.005cm" style:type="right" style:leader-style="dotted" style:leader-text="."/>
        </style:tab-stops>
      </style:paragraph-properties>
    </style:style>
    <style:style style:name="User_20_Index_20_8" style:display-name="User Index 8" style:family="paragraph" loext:hidden="true" style:hidden="true" style:parent-style-name="Index" style:class="index" style:master-page-name="">
      <style:paragraph-properties fo:margin-left="0cm" fo:margin-right="0cm" fo:text-indent="0cm" style:auto-text-indent="false" style:page-number="auto">
        <style:tab-stops>
          <style:tab-stop style:position="13.506cm" style:type="right" style:leader-style="dotted" style:leader-text="."/>
        </style:tab-stops>
      </style:paragraph-properties>
    </style:style>
    <style:style style:name="User_20_Index_20_9" style:display-name="User Index 9" style:family="paragraph" loext:hidden="true" style:hidden="true" style:parent-style-name="Index" style:class="index" style:master-page-name="">
      <style:paragraph-properties fo:margin-left="0cm" fo:margin-right="0cm" fo:text-indent="0cm" style:auto-text-indent="false" style:page-number="auto">
        <style:tab-stops>
          <style:tab-stop style:position="13.007cm" style:type="right" style:leader-style="dotted" style:leader-text="."/>
        </style:tab-stops>
      </style:paragraph-properties>
    </style:style>
    <style:style style:name="User_20_Index_20_10" style:display-name="User Index 10" style:family="paragraph" loext:hidden="true" style:hidden="true" style:parent-style-name="Index" style:class="index" style:master-page-name="">
      <style:paragraph-properties fo:margin-left="0cm" fo:margin-right="0cm" fo:text-indent="0cm" style:auto-text-indent="false" style:page-number="auto">
        <style:tab-stops>
          <style:tab-stop style:position="12.508cm" style:type="right" style:leader-style="dotted" style:leader-text="."/>
        </style:tab-stops>
      </style:paragraph-properties>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master-page-name="">
      <style:paragraph-properties fo:text-align="center" style:justify-single-word="false" style:page-number="auto" text:number-lines="true" text:line-number="0">
        <style:tab-stops>
          <style:tab-stop style:position="8.5cm" style:type="center"/>
          <style:tab-stop style:position="17cm" style:type="right"/>
        </style:tab-stops>
      </style:paragraph-properties>
      <style:text-properties style:font-size-asian="10.5pt"/>
    </style:style>
    <style:style style:name="Header_20_left" style:display-name="Header left" style:family="paragraph" loext:hidden="true" style:hidden="true" style:parent-style-name="Standard" style:class="extra" style:master-page-name="">
      <style:paragraph-properties fo:text-align="start" style:justify-single-word="false" style:page-number="auto" text:number-lines="true" text:line-number="0">
        <style:tab-stops>
          <style:tab-stop style:position="8.5cm" style:type="center"/>
          <style:tab-stop style:position="17cm" style:type="right"/>
        </style:tab-stops>
      </style:paragraph-properties>
    </style:style>
    <style:style style:name="Header_20_right" style:display-name="Header right" style:family="paragraph" style:parent-style-name="Standard" style:class="extra" style:master-page-name="">
      <style:paragraph-properties fo:text-align="end" style:justify-single-word="false" style:page-number="auto" text:number-lines="true" text:line-number="0">
        <style:tab-stops>
          <style:tab-stop style:position="8.5cm" style:type="center"/>
          <style:tab-stop style:position="17cm" style:type="right"/>
        </style:tab-stops>
      </style:paragraph-properties>
    </style:style>
    <style:style style:name="Footer" style:family="paragraph" style:parent-style-name="Standard" style:class="extra" style:master-page-name="">
      <style:paragraph-properties fo:text-align="center" style:justify-single-word="false" style:page-number="auto" text:number-lines="true" text:line-number="0">
        <style:tab-stops>
          <style:tab-stop style:position="8.5cm" style:type="center"/>
          <style:tab-stop style:position="17cm" style:type="right"/>
        </style:tab-stops>
      </style:paragraph-properties>
    </style:style>
    <style:style style:name="Footer_20_left" style:display-name="Footer left" style:family="paragraph" style:parent-style-name="Standard" style:class="extra" style:master-page-name="">
      <style:paragraph-properties fo:text-align="start" style:justify-single-word="false" style:page-number="auto" text:number-lines="true" text:line-number="0">
        <style:tab-stops>
          <style:tab-stop style:position="8.5cm" style:type="center"/>
          <style:tab-stop style:position="17cm" style:type="right"/>
        </style:tab-stops>
      </style:paragraph-properties>
      <style:text-properties style:font-size-asian="10.5pt"/>
    </style:style>
    <style:style style:name="Footer_20_right" style:display-name="Footer right" style:family="paragraph" style:parent-style-name="Standard" style:class="extra" style:master-page-name="">
      <style:paragraph-properties fo:text-align="end" style:justify-single-word="false" style:page-number="auto" text:number-lines="true" text:line-number="0">
        <style:tab-stops>
          <style:tab-stop style:position="8.5cm" style:type="center"/>
          <style:tab-stop style:position="17cm" style:type="right"/>
        </style:tab-stops>
      </style:paragraph-properties>
    </style:style>
    <style:style style:name="Table_20_Contents" style:display-name="Table Contents" style:family="paragraph" style:parent-style-name="Standard" style:class="extra" style:master-page-name="">
      <style:paragraph-properties style:page-number="auto" text:number-lines="true" text:line-number="0"/>
    </style:style>
    <style:style style:name="Table_20_Heading" style:display-name="Table Heading" style:family="paragraph" style:parent-style-name="Table_20_Contents" style:class="extra" style:master-page-name="">
      <style:paragraph-properties fo:text-align="center" style:justify-single-word="false" style:page-number="auto" text:number-lines="true" text:line-number="0"/>
      <style:text-properties fo:font-weight="bold" style:font-size-asian="10.5pt"/>
    </style:style>
    <style:style style:name="Illustration" style:family="paragraph" style:parent-style-name="Caption" style:class="extra" style:master-page-name="">
      <style:paragraph-properties style:page-number="auto"/>
    </style:style>
    <style:style style:name="Table" style:family="paragraph" style:parent-style-name="Caption" style:class="extra" style:master-page-name="">
      <style:paragraph-properties style:page-number="auto"/>
    </style:style>
    <style:style style:name="Text" style:family="paragraph" style:parent-style-name="Caption" style:class="extra" style:master-page-name="">
      <style:paragraph-properties style:page-number="auto"/>
    </style:style>
    <style:style style:name="Frame_20_contents" style:display-name="Frame contents" style:family="paragraph" loext:hidden="true" style:hidden="true" style:parent-style-name="Standard" style:class="extra" style:master-page-name="">
      <style:paragraph-properties style:page-number="auto"/>
    </style:style>
    <style:style style:name="Footnote" style:family="paragraph" style:parent-style-name="Standard" style:class="extra" style:master-page-name="">
      <style:paragraph-properties fo:margin-left="0cm" fo:margin-right="0cm" fo:text-align="start" style:justify-single-word="false" fo:text-indent="0cm" style:auto-text-indent="false" style:page-number="auto" text:number-lines="true" text:line-number="0"/>
      <style:text-properties fo:font-size="14pt" style:font-size-asian="10.5pt" style:font-size-complex="12pt"/>
    </style:style>
    <style:style style:name="Addressee" style:family="paragraph" style:parent-style-name="Standard" style:class="extra" style:master-page-name="">
      <style:paragraph-properties fo:margin-top="0cm" fo:margin-bottom="0cm" style:contextual-spacing="false" style:page-number="auto" text:number-lines="true" text:line-number="0"/>
    </style:style>
    <style:style style:name="Sender" style:family="paragraph" style:parent-style-name="Standard" style:class="extra" style:master-page-name="">
      <style:paragraph-properties fo:margin-top="0cm" fo:margin-bottom="0cm" style:contextual-spacing="false" style:page-number="auto" text:number-lines="true" text:line-number="0"/>
    </style:style>
    <style:style style:name="Endnote" style:family="paragraph" loext:hidden="true" style:hidden="true" style:parent-style-name="Standard" style:class="extra" style:master-page-name="">
      <style:paragraph-properties fo:margin-left="0cm" fo:margin-right="0cm" fo:text-indent="0cm" style:auto-text-indent="false" style:page-number="auto" text:number-lines="true" text:line-number="0"/>
      <style:text-properties fo:font-size="14pt" style:font-size-asian="10.5pt" style:font-size-complex="12pt"/>
    </style:style>
    <style:style style:name="Drawing" style:family="paragraph" style:parent-style-name="Caption" style:class="extra" style:master-page-name="">
      <style:paragraph-properties style:page-number="auto"/>
    </style:style>
    <style:style style:name="Preformatted_20_Text" style:display-name="Preformatted Text" style:family="paragraph" style:parent-style-name="Standard" style:class="html" style:master-page-name="">
      <style:paragraph-properties fo:margin-top="0cm" fo:margin-bottom="0cm" style:contextual-spacing="false" style:page-number="auto"/>
      <style:text-properties style:font-name="PT Astra Serif" fo:font-family="'PT Astra Serif'" style:font-style-name="Обычный" style:font-family-generic="roman" style:font-pitch="variable" fo:font-size="14pt" style:font-name-asian="Source Han Sans CN Regular" style:font-family-asian="'Source Han Sans CN Regular'" style:font-family-generic-asian="system" style:font-pitch-asian="variable" style:font-size-asian="10.5pt" style:font-name-complex="Lohit Devanagari" style:font-family-complex="'Lohit Devanagari'" style:font-family-generic-complex="system" style:font-pitch-complex="variable" style:font-size-complex="12pt"/>
    </style:style>
    <style:style style:name="Horizontal_20_Line" style:display-name="Horizontal Line" style:family="paragraph" style:parent-style-name="Standard" style:next-style-name="Text_20_body" style:class="html" style:master-page-name="">
      <style:paragraph-properties fo:margin-top="0cm" fo:margin-bottom="0cm" style:contextual-spacing="false" style:page-number="auto" fo:padding="0cm" fo:border-left="none" fo:border-right="none" fo:border-top="none" fo:border-bottom="0.99pt solid #000000" style:shadow="none" text:number-lines="true" text:line-number="0" style:join-border="true"/>
      <style:text-properties fo:font-size="2pt" style:font-size-asian="10.5pt" style:font-size-complex="12pt"/>
    </style:style>
    <style:style style:name="List_20_Contents" style:display-name="List Contents" style:family="paragraph" loext:hidden="true" style:hidden="true" style:parent-style-name="Standard" style:class="html" style:master-page-name="">
      <style:paragraph-properties fo:margin-left="0cm" fo:margin-right="0cm" fo:text-indent="0cm" style:auto-text-indent="false" style:page-number="auto"/>
    </style:style>
    <style:style style:name="List_20_Heading" style:display-name="List Heading" style:family="paragraph" style:parent-style-name="Standard" style:next-style-name="List_20_Contents" style:class="html" style:master-page-name="">
      <style:paragraph-properties fo:margin-left="0cm" fo:margin-right="0cm" fo:text-indent="0cm" style:auto-text-indent="false" style:page-number="auto"/>
      <style:text-properties style:font-size-asian="10.5pt"/>
    </style:style>
    <style:style style:name="Гриф_5f_Экземпляр" style:display-name="Гриф_Экземпляр" style:family="paragraph" style:parent-style-name="Standard">
      <style:paragraph-properties fo:margin-left="0cm" fo:margin-right="0cm" fo:text-indent="0cm" style:auto-text-indent="false"/>
      <style:text-properties fo:font-size="12pt" style:font-size-asian="10.5pt"/>
    </style:style>
    <style:style style:name="Исполнитель_20_документа" style:display-name="Исполнитель документа" style:family="paragraph" style:parent-style-name="Standard">
      <style:paragraph-properties fo:text-align="start" style:justify-single-word="false"/>
      <style:text-properties fo:font-size="12pt" style:font-size-asian="10.5pt"/>
    </style:style>
    <style:style style:name="Figure_20_Index_20_Heading" style:display-name="Figure Index Heading" style:family="paragraph" style:parent-style-name="Heading" style:class="index">
      <style:paragraph-properties fo:margin-left="0cm" fo:margin-right="0cm" fo:text-align="center" style:justify-single-word="false" fo:text-indent="0cm" style:auto-text-indent="false" text:number-lines="false" text:line-number="0"/>
    </style:style>
    <style:style style:name="Основной_20_текст_20_с_20_отступом_20_3" style:display-name="Основной текст с отступом 3" style:family="paragraph" style:parent-style-name="Standard">
      <style:paragraph-properties fo:margin-left="0.499cm" fo:margin-right="0cm" fo:margin-top="0cm" fo:margin-bottom="0.212cm" style:contextual-spacing="false" fo:text-indent="0cm" style:auto-text-indent="false"/>
      <style:text-properties fo:font-size="8pt" fo:language="none" fo:country="none" style:font-size-asian="8pt" style:font-size-complex="8pt"/>
    </style:style>
    <style:style style:name="Comment" style:family="paragraph" style:parent-style-name="Standard" style:class="extra">
      <style:paragraph-properties fo:margin-left="0.1cm" fo:margin-right="0.1cm" fo:margin-top="0.099cm" fo:margin-bottom="0cm" style:contextual-spacing="false" fo:line-height="100%" fo:text-indent="0cm" style:auto-text-indent="false"/>
      <style:text-properties style:use-window-font-color="true" loext:opacity="0%"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Footnote_20_Symbol" style:display-name="Footnote Symbol" style:family="text"/>
    <style:style style:name="Footnote_20_anchor" style:display-name="Footnote anchor" style:family="text">
      <style:text-properties style:text-position="super 58%"/>
    </style:style>
    <style:style style:name="Page_20_Number" style:display-name="Page Number" style:family="text"/>
    <style:style style:name="Caption_20_characters" style:display-name="Caption characters" style:family="text"/>
    <style:style style:name="Drop_20_Caps" style:display-name="Drop Caps" style:family="text"/>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Visited_20_Internet_20_Link" style:display-name="Visited Internet Link" style:family="text">
      <style:text-properties fo:color="#800000" loext:opacity="100%" fo:language="zxx" fo:country="none" style:text-underline-style="solid" style:text-underline-width="auto" style:text-underline-color="font-color" style:language-asian="zxx" style:country-asian="none" style:language-complex="zxx" style:country-complex="none"/>
    </style:style>
    <style:style style:name="Placeholder" style:family="text">
      <style:text-properties fo:font-variant="small-caps" fo:color="#008080" loext:opacity="100%" style:text-underline-style="dotted" style:text-underline-width="auto" style:text-underline-color="font-color"/>
    </style:style>
    <style:style style:name="Index_20_Link" style:display-name="Index Link" style:family="text"/>
    <style:style style:name="Endnote_20_Symbol" style:display-name="Endnote Symbol" style:family="text"/>
    <style:style style:name="Line_20_numbering" style:display-name="Line numbering" style:family="text"/>
    <style:style style:name="Main_20_index_20_entry" style:display-name="Main index entry" style:family="text">
      <style:text-properties fo:font-weight="bold" style:font-weight-asian="bold" style:font-weight-complex="bold"/>
    </style:style>
    <style:style style:name="Endnote_20_anchor" style:display-name="Endnote anchor" style:family="text">
      <style:text-properties style:text-position="super 58%"/>
    </style:style>
    <style:style style:name="Rubies" style:family="text">
      <style:text-properties fo:font-size="6pt" style:text-underline-style="none" style:font-size-asian="6pt" style:font-size-complex="6pt" style:text-emphasize="none"/>
    </style:style>
    <style:style style:name="Vertical_20_Numbering_20_Symbols" style:display-name="Vertical Numbering Symbols" style:family="text">
      <style:text-properties style:text-rotation-angle="90" style:text-rotation-scale="line-height"/>
    </style:style>
    <style:style style:name="Emphasis" style:family="text">
      <style:text-properties fo:font-style="italic" style:font-style-asian="italic" style:font-style-complex="italic"/>
    </style:style>
    <style:style style:name="Citation"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Liberation Mono1" fo:font-family="'Liberation Mono'" style:font-style-name="Обычный" style:font-family-generic="modern" style:font-pitch="fixed" style:font-name-asian="Liberation Mono" style:font-family-asian="'Liberation Mono'" style:font-family-generic-asian="modern" style:font-pitch-asian="fixed" style:font-size-asian="10.5pt" style:font-name-complex="Liberation Mono" style:font-family-complex="'Liberation Mono'" style:font-family-generic-complex="modern" style:font-pitch-complex="fixed"/>
    </style:style>
    <style:style style:name="Example" style:family="text">
      <style:text-properties style:font-name="Liberation Mono1" fo:font-family="'Liberation Mono'" style:font-style-name="Обычный" style:font-family-generic="modern" style:font-pitch="fixed" style:font-name-asian="Liberation Mono" style:font-family-asian="'Liberation Mono'" style:font-family-generic-asian="modern" style:font-pitch-asian="fixed" style:font-size-asian="10.5pt" style:font-name-complex="Liberation Mono" style:font-family-complex="'Liberation Mono'" style:font-family-generic-complex="modern" style:font-pitch-complex="fixed"/>
    </style:style>
    <style:style style:name="User_20_Entry" style:display-name="User Entry" style:family="text">
      <style:text-properties style:font-name="Liberation Mono1" fo:font-family="'Liberation Mono'" style:font-style-name="Обычный" style:font-family-generic="modern" style:font-pitch="fixed" style:font-name-asian="Liberation Mono" style:font-family-asian="'Liberation Mono'" style:font-family-generic-asian="modern" style:font-pitch-asian="fixed" style:font-size-asian="10.5pt" style:font-name-complex="Liberation Mono" style:font-family-complex="'Liberation Mono'" style:font-family-generic-complex="modern" style:font-pitch-complex="fixed"/>
    </style:style>
    <style:style style:name="Variable" style:family="text">
      <style:text-properties fo:font-style="italic" style:font-style-asian="italic" style:font-style-complex="italic"/>
    </style:style>
    <style:style style:name="Definition" style:family="text"/>
    <style:style style:name="Teletype" style:family="text">
      <style:text-properties style:font-name="Liberation Mono" fo:font-family="'Liberation Mono'" style:font-family-generic="modern" style:font-pitch="fixed" style:font-name-asian="Liberation Mono" style:font-family-asian="'Liberation Mono'" style:font-family-generic-asian="modern" style:font-pitch-asian="fixed" style:font-name-complex="Liberation Mono" style:font-family-complex="'Liberation Mono'" style:font-family-generic-complex="modern" style:font-pitch-complex="fixed"/>
    </style:style>
    <style:style style:name="ListLabel_20_352" style:display-name="ListLabel 352" style:family="text">
      <style:text-properties style:font-name="Times New Roman" fo:font-family="'Times New Roman'" style:font-family-generic="roman" fo:font-size="12pt" style:font-size-asian="12pt" style:font-size-complex="12pt"/>
    </style:style>
    <style:style style:name="ListLabel_20_353" style:display-name="ListLabel 353" style:family="text">
      <style:text-properties style:font-name="Times New Roman" fo:font-family="'Times New Roman'" style:font-family-generic="roman" fo:font-size="12pt" style:font-size-asian="12pt" style:font-size-complex="12pt"/>
    </style:style>
    <style:style style:name="ListLabel_20_354" style:display-name="ListLabel 354" style:family="text">
      <style:text-properties style:font-name="Times New Roman" fo:font-family="'Times New Roman'" style:font-family-generic="roman" fo:font-size="12pt" style:font-size-asian="12pt" style:font-size-complex="12pt"/>
    </style:style>
    <style:style style:name="ListLabel_20_355" style:display-name="ListLabel 355" style:family="text">
      <style:text-properties style:font-name="Times New Roman" fo:font-family="'Times New Roman'" style:font-family-generic="roman" fo:font-size="12pt" style:font-size-asian="12pt" style:font-size-complex="12pt"/>
    </style:style>
    <style:style style:name="ListLabel_20_356" style:display-name="ListLabel 356" style:family="text">
      <style:text-properties style:font-name="Times New Roman" fo:font-family="'Times New Roman'" style:font-family-generic="roman" fo:font-size="12pt" style:font-size-asian="12pt" style:font-size-complex="12pt"/>
    </style:style>
    <style:style style:name="ListLabel_20_357" style:display-name="ListLabel 357" style:family="text">
      <style:text-properties style:font-name="Times New Roman" fo:font-family="'Times New Roman'" style:font-family-generic="roman" fo:font-size="12pt" style:font-size-asian="12pt" style:font-size-complex="12pt"/>
    </style:style>
    <style:style style:name="ListLabel_20_358" style:display-name="ListLabel 358" style:family="text">
      <style:text-properties style:font-name="Times New Roman" fo:font-family="'Times New Roman'" style:font-family-generic="roman" fo:font-size="12pt" style:font-size-asian="12pt" style:font-size-complex="12pt"/>
    </style:style>
    <style:style style:name="ListLabel_20_359" style:display-name="ListLabel 359" style:family="text">
      <style:text-properties style:font-name="Times New Roman" fo:font-family="'Times New Roman'" style:font-family-generic="roman" fo:font-size="12pt" style:font-size-asian="12pt" style:font-size-complex="12pt"/>
    </style:style>
    <style:style style:name="ListLabel_20_360" style:display-name="ListLabel 360" style:family="text">
      <style:text-properties style:font-name="Times New Roman" fo:font-family="'Times New Roman'" style:font-family-generic="roman" fo:font-size="12pt" style:font-size-asian="12pt" style:font-size-complex="12p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background-color="transparent" draw:fill="none" draw:fill-color="#729fcf" fo:padding="0.15cm" fo:border="0.06pt solid #000000"/>
    </style:style>
    <style:style style:name="Исполнитель_20_документа" style:display-name="Исполнитель документа" style:family="graphic" style:auto-update="true">
      <style:graphic-properties fo:min-width="4.001cm" fo:min-height="0.499cm" svg:x="0cm" svg:y="0cm" style:wrap="none" style:vertical-pos="bottom" style:vertical-rel="page" style:horizontal-pos="left" style:horizontal-rel="page-content" fo:background-color="transparent" draw:fill="none" draw:fill-color="#729fcf" fo:padding-left="0cm" fo:padding-right="0cm" fo:padding-top="0cm" fo:padding-bottom="1cm" fo:border="none" style:shadow="none" draw:shadow-opacity="100%" draw:textarea-vertical-align="bottom">
        <style:columns fo:column-count="1" fo:column-gap="0cm"/>
      </style:graphic-properties>
    </style:style>
    <style:style style:name="Watermark" style:family="graphic" loext:hidden="true" style:hidden="true">
      <style:graphic-properties text:anchor-type="page" svg:x="0cm" svg:y="0cm" style:run-through="background" style:wrap="run-through" style:number-wrapped-paragraphs="no-limit" style:vertical-pos="middle" style:vertical-rel="page" style:horizontal-pos="center" style:horizontal-rel="paragraph" fo:background-color="transparent" draw:fill="none" draw:fill-color="#729fcf"/>
    </style:style>
    <style:style style:name="OLE" style:family="graphic" loext:hidden="true" style:hidden="true">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style:style style:name="Labels" style:family="graphic" style:auto-update="true">
      <style:graphic-properties text:anchor-type="as-char" svg:y="0cm" fo:margin-left="0.201cm" fo:margin-right="0.201cm" style:protect="size position" style:vertical-pos="top" style:vertical-rel="baseline" fo:background-color="transparent" draw:fill="none" draw:fill-color="#729fcf"/>
    </style:style>
    <style:style style:name="Marginalia" style:family="graphic">
      <style:graphic-properties svg:width="3.5cm" fo:min-height="0.499cm" text:anchor-type="paragraph" svg:x="0cm" svg:y="0cm" style:wrap="parallel" style:number-wrapped-paragraphs="no-limit" style:wrap-contour="false" style:vertical-pos="top" style:vertical-rel="paragraph" style:horizontal-pos="left" style:horizontal-rel="paragraph" fo:background-color="transparent" draw:fill="none" draw:fill-color="#729fcf"/>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style:style style:name="Formula" style:family="graphic">
      <style:graphic-properties text:anchor-type="as-char" svg:y="0cm" fo:margin-left="0.201cm" fo:margin-right="0.201cm" style:vertical-pos="middle" style:vertical-rel="text"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loext:num-list-format="%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loext:num-list-format="%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loext:num-list-format="%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loext:num-list-format="%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loext:num-list-format="%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loext:num-list-format="%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loext:num-list-format="%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loext:num-list-format="%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loext:num-list-format="%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Numbering_20_123" style:display-name="Numbering 123">
      <text:list-level-style-number text:level="1" text:style-name="Numbering_20_Symbols" loext:num-list-format="%1%." style:num-suffix="." style:num-format="1">
        <style:list-level-properties text:list-level-position-and-space-mode="label-alignment">
          <style:list-level-label-alignment text:label-followed-by="space" fo:text-indent="1.251cm"/>
        </style:list-level-properties>
      </text:list-level-style-number>
      <text:list-level-style-number text:level="2" text:style-name="Numbering_20_Symbols" loext:num-list-format="%1%.%2%." style:num-suffix="." style:num-format="1" text:display-levels="2">
        <style:list-level-properties text:list-level-position-and-space-mode="label-alignment">
          <style:list-level-label-alignment text:label-followed-by="space" fo:text-indent="1.251cm"/>
        </style:list-level-properties>
      </text:list-level-style-number>
      <text:list-level-style-number text:level="3" text:style-name="Numbering_20_Symbols" loext:num-list-format="%1%.%2%.%3%." style:num-suffix="." style:num-format="1" text:display-levels="3">
        <style:list-level-properties text:list-level-position-and-space-mode="label-alignment">
          <style:list-level-label-alignment text:label-followed-by="space" fo:text-indent="1.251cm"/>
        </style:list-level-properties>
      </text:list-level-style-number>
      <text:list-level-style-number text:level="4" text:style-name="Numbering_20_Symbols" loext:num-list-format="%1%.%2%.%3%.%4%." style:num-suffix="." style:num-format="1" text:display-levels="4">
        <style:list-level-properties text:list-level-position-and-space-mode="label-alignment">
          <style:list-level-label-alignment text:label-followed-by="space" fo:text-indent="1.251cm"/>
        </style:list-level-properties>
      </text:list-level-style-number>
      <text:list-level-style-number text:level="5" text:style-name="Numbering_20_Symbols" loext:num-list-format="%1%.%2%.%3%.%4%.%5%." style:num-suffix="." style:num-format="1" text:display-levels="5">
        <style:list-level-properties text:list-level-position-and-space-mode="label-alignment">
          <style:list-level-label-alignment text:label-followed-by="space" fo:text-indent="1.251cm"/>
        </style:list-level-properties>
      </text:list-level-style-number>
      <text:list-level-style-number text:level="6" text:style-name="Numbering_20_Symbols" loext:num-list-format="%1%.%2%.%3%.%4%.%5%.%6%." style:num-suffix="." style:num-format="1" text:display-levels="6">
        <style:list-level-properties text:list-level-position-and-space-mode="label-alignment">
          <style:list-level-label-alignment text:label-followed-by="space" fo:text-indent="1.251cm"/>
        </style:list-level-properties>
      </text:list-level-style-number>
      <text:list-level-style-number text:level="7" text:style-name="Numbering_20_Symbols" loext:num-list-format="%1%.%2%.%3%.%4%.%5%.%6%.%7%." style:num-suffix="." style:num-format="1" text:display-levels="7">
        <style:list-level-properties text:list-level-position-and-space-mode="label-alignment">
          <style:list-level-label-alignment text:label-followed-by="space" fo:text-indent="1.251cm"/>
        </style:list-level-properties>
      </text:list-level-style-number>
      <text:list-level-style-number text:level="8" text:style-name="Numbering_20_Symbols" loext:num-list-format="%1%.%2%.%3%.%4%.%5%.%6%.%7%.%8%." style:num-suffix="." style:num-format="1" text:display-levels="8">
        <style:list-level-properties text:list-level-position-and-space-mode="label-alignment">
          <style:list-level-label-alignment text:label-followed-by="space" fo:text-indent="1.251cm"/>
        </style:list-level-properties>
      </text:list-level-style-number>
      <text:list-level-style-number text:level="9" text:style-name="Numbering_20_Symbols" loext:num-list-format="%1%.%2%.%3%.%4%.%5%.%6%.%7%.%8%.%9%." style:num-suffix="." style:num-format="1" text:display-levels="9">
        <style:list-level-properties text:list-level-position-and-space-mode="label-alignment">
          <style:list-level-label-alignment text:label-followed-by="space" fo:text-indent="1.251cm"/>
        </style:list-level-properties>
      </text:list-level-style-number>
      <text:list-level-style-number text:level="10" text:style-name="Numbering_20_Symbols" loext:num-list-format="%1%.%2%.%3%.%4%.%5%.%6%.%7%.%8%.%9%.%10%." style:num-suffix="." style:num-format="1" text:display-levels="10">
        <style:list-level-properties text:list-level-position-and-space-mode="label-alignment">
          <style:list-level-label-alignment text:label-followed-by="space" fo:text-indent="1.251cm"/>
        </style:list-level-properties>
      </text:list-level-style-number>
    </text:list-style>
    <text:list-style style:name="Numbering_20_ABC" style:display-name="Numbering ABC" loext:hidden="true" style:hidden="true">
      <text:list-level-style-number text:level="1" text:style-name="Numbering_20_Symbols" loext:num-list-format="%1%." style:num-suffix="." style:num-format="A">
        <style:list-level-properties text:list-level-position-and-space-mode="label-alignment">
          <style:list-level-label-alignment text:label-followed-by="listtab" text:list-tab-stop-position="1.33cm" fo:text-indent="-0.7cm" fo:margin-left="1.33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2.03cm" fo:text-indent="-0.7cm" fo:margin-left="2.03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731cm" fo:text-indent="-0.7cm" fo:margin-left="2.731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431cm" fo:text-indent="-0.7cm" fo:margin-left="3.431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4.131cm" fo:text-indent="-0.7cm" fo:margin-left="4.13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831cm" fo:text-indent="-0.7cm" fo:margin-left="4.831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532cm" fo:text-indent="-0.7cm" fo:margin-left="5.532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6.232cm" fo:text-indent="-0.7cm" fo:margin-left="6.232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932cm" fo:text-indent="-0.7cm" fo:margin-left="6.932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7.632cm" fo:text-indent="-0.7cm" fo:margin-left="7.632cm"/>
        </style:list-level-properties>
      </text:list-level-style-number>
    </text:list-style>
    <text:list-style style:name="Numbering_20_abc" style:display-name="Numbering abc" loext:hidden="true" style:hidden="true">
      <text:list-level-style-number text:level="1" text:style-name="Numbering_20_Symbols" loext:num-list-format="%1%)" style:num-suffix=")" style:num-format="а, б, .., аа, аб, ... (ru)">
        <style:list-level-properties text:list-level-position-and-space-mode="label-alignment">
          <style:list-level-label-alignment text:label-followed-by="space" fo:text-indent="1.251cm"/>
        </style:list-level-properties>
      </text:list-level-style-number>
      <text:list-level-style-number text:level="2" text:style-name="Numbering_20_Symbols" loext:num-list-format="%1%.%2%)" style:num-suffix=")" style:num-format="а, б, .., аа, аб, ... (ru)" text:display-levels="2">
        <style:list-level-properties text:list-level-position-and-space-mode="label-alignment">
          <style:list-level-label-alignment text:label-followed-by="space" fo:text-indent="1.251cm"/>
        </style:list-level-properties>
      </text:list-level-style-number>
      <text:list-level-style-number text:level="3" text:style-name="Numbering_20_Symbols" loext:num-list-format="%1%.%2%.%3%)" style:num-suffix=")" style:num-format="а, б, .., аа, аб, ... (ru)" text:display-levels="3">
        <style:list-level-properties text:list-level-position-and-space-mode="label-alignment">
          <style:list-level-label-alignment text:label-followed-by="space" fo:text-indent="1.251cm"/>
        </style:list-level-properties>
      </text:list-level-style-number>
      <text:list-level-style-number text:level="4" text:style-name="Numbering_20_Symbols" loext:num-list-format="%1%.%2%.%3%.%4%)" style:num-suffix=")" style:num-format="а, б, .., аа, аб, ... (ru)" text:display-levels="4">
        <style:list-level-properties text:list-level-position-and-space-mode="label-alignment">
          <style:list-level-label-alignment text:label-followed-by="space" fo:text-indent="1.251cm"/>
        </style:list-level-properties>
      </text:list-level-style-number>
      <text:list-level-style-number text:level="5" text:style-name="Numbering_20_Symbols" loext:num-list-format="%1%.%2%.%3%.%4%.%5%)" style:num-suffix=")" style:num-format="а, б, .., аа, аб, ... (ru)" text:display-levels="5">
        <style:list-level-properties text:list-level-position-and-space-mode="label-alignment">
          <style:list-level-label-alignment text:label-followed-by="space" fo:text-indent="1.251cm"/>
        </style:list-level-properties>
      </text:list-level-style-number>
      <text:list-level-style-number text:level="6" text:style-name="Numbering_20_Symbols" loext:num-list-format="%1%.%2%.%3%.%4%.%5%.%6%)" style:num-suffix=")" style:num-format="а, б, .., аа, аб, ... (ru)" text:display-levels="6">
        <style:list-level-properties text:list-level-position-and-space-mode="label-alignment">
          <style:list-level-label-alignment text:label-followed-by="space" fo:text-indent="1.251cm"/>
        </style:list-level-properties>
      </text:list-level-style-number>
      <text:list-level-style-number text:level="7" text:style-name="Numbering_20_Symbols" loext:num-list-format="%1%.%2%.%3%.%4%.%5%.%6%.%7%)" style:num-suffix=")" style:num-format="а, б, .., аа, аб, ... (ru)" text:display-levels="7">
        <style:list-level-properties text:list-level-position-and-space-mode="label-alignment">
          <style:list-level-label-alignment text:label-followed-by="space" fo:text-indent="1.251cm"/>
        </style:list-level-properties>
      </text:list-level-style-number>
      <text:list-level-style-number text:level="8" text:style-name="Numbering_20_Symbols" loext:num-list-format="%1%.%2%.%3%.%4%.%5%.%6%.%7%.%8%)" style:num-suffix=")" style:num-format="а, б, .., аа, аб, ... (ru)" text:display-levels="8">
        <style:list-level-properties text:list-level-position-and-space-mode="label-alignment">
          <style:list-level-label-alignment text:label-followed-by="space" fo:text-indent="1.251cm"/>
        </style:list-level-properties>
      </text:list-level-style-number>
      <text:list-level-style-number text:level="9" text:style-name="Numbering_20_Symbols" loext:num-list-format="%1%.%2%.%3%.%4%.%5%.%6%.%7%.%8%.%9%)" style:num-suffix=")" style:num-format="а, б, .., аа, аб, ... (ru)" text:display-levels="9">
        <style:list-level-properties text:list-level-position-and-space-mode="label-alignment">
          <style:list-level-label-alignment text:label-followed-by="space" fo:text-indent="1.251cm"/>
        </style:list-level-properties>
      </text:list-level-style-number>
      <text:list-level-style-number text:level="10" text:style-name="Numbering_20_Symbols" loext:num-list-format="%1%.%2%.%3%.%4%.%5%.%6%.%7%.%8%.%9%.%10%)" style:num-suffix=")" style:num-format="а, б, .., аа, аб, ... (ru)" text:display-levels="10">
        <style:list-level-properties text:list-level-position-and-space-mode="label-alignment">
          <style:list-level-label-alignment text:label-followed-by="space" fo:text-indent="1.251cm"/>
        </style:list-level-properties>
      </text:list-level-style-number>
    </text:list-style>
    <text:list-style style:name="Numbering_20_IVX" style:display-name="Numbering IVX" loext:hidden="true" style:hidden="true">
      <text:list-level-style-number text:level="1" text:style-name="Numbering_20_Symbols" loext:num-list-format="%1%." style:num-suffix="." style:num-format="I">
        <style:list-level-properties text:list-level-position-and-space-mode="label-alignment" fo:text-align="end">
          <style:list-level-label-alignment text:label-followed-by="listtab" text:list-tab-stop-position="1.33cm" fo:text-indent="-0.307cm" fo:margin-left="1.33cm"/>
        </style:list-level-properties>
      </text:list-level-style-number>
      <text:list-level-style-number text:level="2" text:style-name="Numbering_20_Symbols" loext:num-list-format="%2%." style:num-suffix="." style:num-format="I">
        <style:list-level-properties text:list-level-position-and-space-mode="label-alignment" fo:text-align="end">
          <style:list-level-label-alignment text:label-followed-by="listtab" text:list-tab-stop-position="2.66cm" fo:text-indent="-0.307cm" fo:margin-left="2.66cm"/>
        </style:list-level-properties>
      </text:list-level-style-number>
      <text:list-level-style-number text:level="3" text:style-name="Numbering_20_Symbols" loext:num-list-format="%3%." style:num-suffix="." style:num-format="I">
        <style:list-level-properties text:list-level-position-and-space-mode="label-alignment" fo:text-align="end">
          <style:list-level-label-alignment text:label-followed-by="listtab" text:list-tab-stop-position="2.101cm" fo:text-indent="-0.307cm" fo:margin-left="2.101cm"/>
        </style:list-level-properties>
      </text:list-level-style-number>
      <text:list-level-style-number text:level="4" text:style-name="Numbering_20_Symbols" loext:num-list-format="%4%." style:num-suffix="." style:num-format="I">
        <style:list-level-properties text:list-level-position-and-space-mode="label-alignment" fo:text-align="end">
          <style:list-level-label-alignment text:label-followed-by="listtab" text:list-tab-stop-position="3.99cm" fo:text-indent="-0.307cm" fo:margin-left="3.99cm"/>
        </style:list-level-properties>
      </text:list-level-style-number>
      <text:list-level-style-number text:level="5" text:style-name="Numbering_20_Symbols" loext:num-list-format="%5%." style:num-suffix="." style:num-format="I">
        <style:list-level-properties text:list-level-position-and-space-mode="label-alignment" fo:text-align="end">
          <style:list-level-label-alignment text:label-followed-by="listtab" text:list-tab-stop-position="5.32cm" fo:text-indent="-0.307cm" fo:margin-left="5.32cm"/>
        </style:list-level-properties>
      </text:list-level-style-number>
      <text:list-level-style-number text:level="6" text:style-name="Numbering_20_Symbols" loext:num-list-format="%6%." style:num-suffix="." style:num-format="I">
        <style:list-level-properties text:list-level-position-and-space-mode="label-alignment" fo:text-align="end">
          <style:list-level-label-alignment text:label-followed-by="listtab" text:list-tab-stop-position="6.652cm" fo:text-indent="-0.307cm" fo:margin-left="6.652cm"/>
        </style:list-level-properties>
      </text:list-level-style-number>
      <text:list-level-style-number text:level="7" text:style-name="Numbering_20_Symbols" loext:num-list-format="%7%." style:num-suffix="." style:num-format="I">
        <style:list-level-properties text:list-level-position-and-space-mode="label-alignment" fo:text-align="end">
          <style:list-level-label-alignment text:label-followed-by="listtab" text:list-tab-stop-position="7.982cm" fo:text-indent="-0.307cm" fo:margin-left="7.982cm"/>
        </style:list-level-properties>
      </text:list-level-style-number>
      <text:list-level-style-number text:level="8" text:style-name="Numbering_20_Symbols" loext:num-list-format="%8%." style:num-suffix="." style:num-format="I">
        <style:list-level-properties text:list-level-position-and-space-mode="label-alignment" fo:text-align="end">
          <style:list-level-label-alignment text:label-followed-by="listtab" text:list-tab-stop-position="9.312cm" fo:text-indent="-0.307cm" fo:margin-left="9.312cm"/>
        </style:list-level-properties>
      </text:list-level-style-number>
      <text:list-level-style-number text:level="9" text:style-name="Numbering_20_Symbols" loext:num-list-format="%9%." style:num-suffix="." style:num-format="I">
        <style:list-level-properties text:list-level-position-and-space-mode="label-alignment" fo:text-align="end">
          <style:list-level-label-alignment text:label-followed-by="listtab" text:list-tab-stop-position="10.642cm" fo:text-indent="-0.307cm" fo:margin-left="10.642cm"/>
        </style:list-level-properties>
      </text:list-level-style-number>
      <text:list-level-style-number text:level="10" text:style-name="Numbering_20_Symbols" loext:num-list-format="%10%." style:num-suffix="." style:num-format="I">
        <style:list-level-properties text:list-level-position-and-space-mode="label-alignment" fo:text-align="end">
          <style:list-level-label-alignment text:label-followed-by="listtab" text:list-tab-stop-position="11.972cm" fo:text-indent="-0.307cm" fo:margin-left="11.972cm"/>
        </style:list-level-properties>
      </text:list-level-style-number>
    </text:list-style>
    <text:list-style style:name="Numbering_20_ivx" style:display-name="Numbering ivx" loext:hidden="true" style:hidden="true">
      <text:list-level-style-number text:level="1" text:style-name="Numbering_20_Symbols" loext:num-list-format="%1%." style:num-suffix="." style:num-format="i">
        <style:list-level-properties text:list-level-position-and-space-mode="label-alignment" fo:text-align="end">
          <style:list-level-label-alignment text:label-followed-by="listtab" text:list-tab-stop-position="1.33cm" fo:text-indent="-0.307cm" fo:margin-left="1.33cm"/>
        </style:list-level-properties>
      </text:list-level-style-number>
      <text:list-level-style-number text:level="2" text:style-name="Numbering_20_Symbols" loext:num-list-format="%2%." style:num-suffix="." style:num-format="i">
        <style:list-level-properties text:list-level-position-and-space-mode="label-alignment" fo:text-align="end">
          <style:list-level-label-alignment text:label-followed-by="listtab" text:list-tab-stop-position="2.03cm" fo:text-indent="-1cm" fo:margin-left="2.03cm"/>
        </style:list-level-properties>
      </text:list-level-style-number>
      <text:list-level-style-number text:level="3" text:style-name="Numbering_20_Symbols" loext:num-list-format="%3%)" style:num-suffix=")" style:num-format="a" text:start-value="3">
        <style:list-level-properties text:list-level-position-and-space-mode="label-alignment" fo:text-align="end">
          <style:list-level-label-alignment text:label-followed-by="listtab" text:list-tab-stop-position="2.731cm" fo:text-indent="-0.7cm" fo:margin-left="2.731cm"/>
        </style:list-level-properties>
      </text:list-level-style-number>
      <text:list-level-style-bullet text:level="4" text:style-name="Numbering_20_Symbols" loext:num-list-format="%4%" text:bullet-char="•">
        <style:list-level-properties text:list-level-position-and-space-mode="label-alignment" fo:text-align="end">
          <style:list-level-label-alignment text:label-followed-by="listtab" text:list-tab-stop-position="2cm" fo:text-indent="-0.395cm" fo:margin-left="2cm"/>
        </style:list-level-properties>
        <style:text-properties style:font-name="OpenSymbol"/>
      </text:list-level-style-bullet>
      <text:list-level-style-bullet text:level="5" text:style-name="Numbering_20_Symbols" loext:num-list-format="%5%" text:bullet-char="•">
        <style:list-level-properties text:list-level-position-and-space-mode="label-alignment" fo:text-align="end">
          <style:list-level-label-alignment text:label-followed-by="listtab" text:list-tab-stop-position="2.395cm" fo:text-indent="-0.395cm" fo:margin-left="2.395cm"/>
        </style:list-level-properties>
        <style:text-properties style:font-name="OpenSymbol"/>
      </text:list-level-style-bullet>
      <text:list-level-style-bullet text:level="6" text:style-name="Numbering_20_Symbols" loext:num-list-format="%6%" text:bullet-char="•">
        <style:list-level-properties text:list-level-position-and-space-mode="label-alignment" fo:text-align="end">
          <style:list-level-label-alignment text:label-followed-by="listtab" text:list-tab-stop-position="2.79cm" fo:text-indent="-0.395cm" fo:margin-left="2.79cm"/>
        </style:list-level-properties>
        <style:text-properties style:font-name="OpenSymbol"/>
      </text:list-level-style-bullet>
      <text:list-level-style-bullet text:level="7" text:style-name="Numbering_20_Symbols" loext:num-list-format="%7%" text:bullet-char="•">
        <style:list-level-properties text:list-level-position-and-space-mode="label-alignment" fo:text-align="end">
          <style:list-level-label-alignment text:label-followed-by="listtab" text:list-tab-stop-position="3.186cm" fo:text-indent="-0.395cm" fo:margin-left="3.186cm"/>
        </style:list-level-properties>
        <style:text-properties style:font-name="OpenSymbol"/>
      </text:list-level-style-bullet>
      <text:list-level-style-bullet text:level="8" text:style-name="Numbering_20_Symbols" loext:num-list-format="%8%" text:bullet-char="•">
        <style:list-level-properties text:list-level-position-and-space-mode="label-alignment" fo:text-align="end">
          <style:list-level-label-alignment text:label-followed-by="listtab" text:list-tab-stop-position="3.581cm" fo:text-indent="-0.395cm" fo:margin-left="3.581cm"/>
        </style:list-level-properties>
        <style:text-properties style:font-name="OpenSymbol"/>
      </text:list-level-style-bullet>
      <text:list-level-style-bullet text:level="9" text:style-name="Numbering_20_Symbols" loext:num-list-format="%9%" text:bullet-char="•">
        <style:list-level-properties text:list-level-position-and-space-mode="label-alignment" fo:text-align="end">
          <style:list-level-label-alignment text:label-followed-by="listtab" text:list-tab-stop-position="3.976cm" fo:text-indent="-0.395cm" fo:margin-left="3.976cm"/>
        </style:list-level-properties>
        <style:text-properties style:font-name="OpenSymbol"/>
      </text:list-level-style-bullet>
      <text:list-level-style-bullet text:level="10" text:style-name="Numbering_20_Symbols" loext:num-list-format="%10%" text:bullet-char="•">
        <style:list-level-properties text:list-level-position-and-space-mode="label-alignment" fo:text-align="end">
          <style:list-level-label-alignment text:label-followed-by="listtab" text:list-tab-stop-position="4.371cm" fo:text-indent="-0.395cm" fo:margin-left="4.371cm"/>
        </style:list-level-properties>
        <style:text-properties style:font-name="OpenSymbol"/>
      </text:list-level-style-bullet>
    </text:list-style>
    <text:list-style style:name="List_20_1" style:display-name="List 1">
      <text:list-level-style-bullet text:level="1" text:style-name="Bullet_20_Symbols" loext:num-list-format="%1%" text:bullet-char="–">
        <style:list-level-properties text:list-level-position-and-space-mode="label-alignment">
          <style:list-level-label-alignment text:label-followed-by="space" fo:text-indent="1.251cm"/>
        </style:list-level-properties>
        <style:text-properties fo:font-family="'PT Astra Serif'" style:font-style-name="Regular" style:font-family-generic="roman"/>
      </text:list-level-style-bullet>
      <text:list-level-style-bullet text:level="2" text:style-name="Bullet_20_Symbols" loext:num-list-format="%2%" text:bullet-char="–">
        <style:list-level-properties text:list-level-position-and-space-mode="label-alignment">
          <style:list-level-label-alignment text:label-followed-by="space" fo:text-indent="1.251cm"/>
        </style:list-level-properties>
        <style:text-properties fo:font-family="'PT Astra Serif'" style:font-style-name="Regular" style:font-family-generic="roman"/>
      </text:list-level-style-bullet>
      <text:list-level-style-bullet text:level="3" text:style-name="Bullet_20_Symbols" loext:num-list-format="%3%" text:bullet-char="–">
        <style:list-level-properties text:list-level-position-and-space-mode="label-alignment">
          <style:list-level-label-alignment text:label-followed-by="space" fo:text-indent="1.251cm"/>
        </style:list-level-properties>
        <style:text-properties fo:font-family="'PT Astra Serif'" style:font-style-name="Regular" style:font-family-generic="roman"/>
      </text:list-level-style-bullet>
      <text:list-level-style-bullet text:level="4" text:style-name="Bullet_20_Symbols" loext:num-list-format="%4%" text:bullet-char="–">
        <style:list-level-properties text:list-level-position-and-space-mode="label-alignment">
          <style:list-level-label-alignment text:label-followed-by="space" fo:text-indent="1.251cm"/>
        </style:list-level-properties>
        <style:text-properties fo:font-family="'PT Astra Serif'" style:font-style-name="Regular" style:font-family-generic="roman"/>
      </text:list-level-style-bullet>
      <text:list-level-style-bullet text:level="5" text:style-name="Bullet_20_Symbols" loext:num-list-format="%5%" text:bullet-char="–">
        <style:list-level-properties text:list-level-position-and-space-mode="label-alignment">
          <style:list-level-label-alignment text:label-followed-by="space" fo:text-indent="1.251cm"/>
        </style:list-level-properties>
        <style:text-properties fo:font-family="'PT Astra Serif'" style:font-style-name="Regular" style:font-family-generic="roman"/>
      </text:list-level-style-bullet>
      <text:list-level-style-bullet text:level="6" text:style-name="Bullet_20_Symbols" loext:num-list-format="%6%" text:bullet-char="–">
        <style:list-level-properties text:list-level-position-and-space-mode="label-alignment">
          <style:list-level-label-alignment text:label-followed-by="space" fo:text-indent="1.251cm"/>
        </style:list-level-properties>
        <style:text-properties fo:font-family="'PT Astra Serif'" style:font-style-name="Regular" style:font-family-generic="roman"/>
      </text:list-level-style-bullet>
      <text:list-level-style-bullet text:level="7" text:style-name="Bullet_20_Symbols" loext:num-list-format="%7%" text:bullet-char="–">
        <style:list-level-properties text:list-level-position-and-space-mode="label-alignment">
          <style:list-level-label-alignment text:label-followed-by="space" fo:text-indent="1.251cm"/>
        </style:list-level-properties>
        <style:text-properties fo:font-family="'PT Astra Serif'" style:font-style-name="Regular" style:font-family-generic="roman"/>
      </text:list-level-style-bullet>
      <text:list-level-style-bullet text:level="8" text:style-name="Bullet_20_Symbols" loext:num-list-format="%8%" text:bullet-char="–">
        <style:list-level-properties text:list-level-position-and-space-mode="label-alignment">
          <style:list-level-label-alignment text:label-followed-by="space" fo:text-indent="1.251cm"/>
        </style:list-level-properties>
        <style:text-properties fo:font-family="'PT Astra Serif'" style:font-style-name="Regular" style:font-family-generic="roman"/>
      </text:list-level-style-bullet>
      <text:list-level-style-bullet text:level="9" text:style-name="Bullet_20_Symbols" loext:num-list-format="%9%" text:bullet-char="–">
        <style:list-level-properties text:list-level-position-and-space-mode="label-alignment">
          <style:list-level-label-alignment text:label-followed-by="space" fo:text-indent="1.251cm"/>
        </style:list-level-properties>
        <style:text-properties fo:font-family="'PT Astra Serif'" style:font-style-name="Regular" style:font-family-generic="roman"/>
      </text:list-level-style-bullet>
      <text:list-level-style-bullet text:level="10" text:style-name="Bullet_20_Symbols" loext:num-list-format="%10%" text:bullet-char="–">
        <style:list-level-properties text:list-level-position-and-space-mode="label-alignment">
          <style:list-level-label-alignment text:label-followed-by="space" fo:text-indent="1.251cm"/>
        </style:list-level-properties>
        <style:text-properties fo:font-family="'PT Astra Serif'" style:font-style-name="Regular" style:font-family-generic="roman"/>
      </text:list-level-style-bullet>
    </text:list-style>
    <text:list-style style:name="List_20_2" style:display-name="List 2" loext:hidden="true" style:hidden="true">
      <text:list-level-style-bullet text:level="1" text:style-name="Numbering_20_Symbols" loext:num-list-format="%1%" text:bullet-char="–">
        <style:list-level-properties text:list-level-position-and-space-mode="label-alignment">
          <style:list-level-label-alignment text:label-followed-by="listtab" text:list-tab-stop-position="0.3cm" fo:text-indent="-0.3cm" fo:margin-left="0.3cm"/>
        </style:list-level-properties>
        <style:text-properties style:font-name="OpenSymbol"/>
      </text:list-level-style-bullet>
      <text:list-level-style-bullet text:level="2" text:style-name="Numbering_20_Symbols" loext:num-list-format="%2%" text:bullet-char="–">
        <style:list-level-properties text:list-level-position-and-space-mode="label-alignment">
          <style:list-level-label-alignment text:label-followed-by="listtab" text:list-tab-stop-position="0.6cm" fo:text-indent="-0.3cm" fo:margin-left="0.6cm"/>
        </style:list-level-properties>
        <style:text-properties style:font-name="OpenSymbol"/>
      </text:list-level-style-bullet>
      <text:list-level-style-bullet text:level="3" text:style-name="Numbering_20_Symbols" loext:num-list-format="%3%" text:bullet-char="–">
        <style:list-level-properties text:list-level-position-and-space-mode="label-alignment">
          <style:list-level-label-alignment text:label-followed-by="listtab" text:list-tab-stop-position="0.9cm" fo:text-indent="-0.3cm" fo:margin-left="0.9cm"/>
        </style:list-level-properties>
        <style:text-properties style:font-name="OpenSymbol"/>
      </text:list-level-style-bullet>
      <text:list-level-style-bullet text:level="4" text:style-name="Numbering_20_Symbols" loext:num-list-format="%4%" text:bullet-char="–">
        <style:list-level-properties text:list-level-position-and-space-mode="label-alignment">
          <style:list-level-label-alignment text:label-followed-by="listtab" text:list-tab-stop-position="1.199cm" fo:text-indent="-0.3cm" fo:margin-left="1.199cm"/>
        </style:list-level-properties>
        <style:text-properties style:font-name="OpenSymbol"/>
      </text:list-level-style-bullet>
      <text:list-level-style-bullet text:level="5" text:style-name="Numbering_20_Symbols" loext:num-list-format="%5%" text:bullet-char="–">
        <style:list-level-properties text:list-level-position-and-space-mode="label-alignment">
          <style:list-level-label-alignment text:label-followed-by="listtab" text:list-tab-stop-position="1.499cm" fo:text-indent="-0.3cm" fo:margin-left="1.499cm"/>
        </style:list-level-properties>
        <style:text-properties style:font-name="OpenSymbol"/>
      </text:list-level-style-bullet>
      <text:list-level-style-bullet text:level="6" text:style-name="Numbering_20_Symbols" loext:num-list-format="%6%" text:bullet-char="–">
        <style:list-level-properties text:list-level-position-and-space-mode="label-alignment">
          <style:list-level-label-alignment text:label-followed-by="listtab" text:list-tab-stop-position="1.799cm" fo:text-indent="-0.3cm" fo:margin-left="1.799cm"/>
        </style:list-level-properties>
        <style:text-properties style:font-name="OpenSymbol"/>
      </text:list-level-style-bullet>
      <text:list-level-style-bullet text:level="7" text:style-name="Numbering_20_Symbols" loext:num-list-format="%7%" text:bullet-char="–">
        <style:list-level-properties text:list-level-position-and-space-mode="label-alignment">
          <style:list-level-label-alignment text:label-followed-by="listtab" text:list-tab-stop-position="2.101cm" fo:text-indent="-0.3cm" fo:margin-left="2.101cm"/>
        </style:list-level-properties>
        <style:text-properties style:font-name="OpenSymbol"/>
      </text:list-level-style-bullet>
      <text:list-level-style-bullet text:level="8" text:style-name="Numbering_20_Symbols" loext:num-list-format="%8%" text:bullet-char="–">
        <style:list-level-properties text:list-level-position-and-space-mode="label-alignment">
          <style:list-level-label-alignment text:label-followed-by="listtab" text:list-tab-stop-position="2.401cm" fo:text-indent="-0.3cm" fo:margin-left="2.401cm"/>
        </style:list-level-properties>
        <style:text-properties style:font-name="OpenSymbol"/>
      </text:list-level-style-bullet>
      <text:list-level-style-bullet text:level="9" text:style-name="Numbering_20_Symbols" loext:num-list-format="%9%" text:bullet-char="–">
        <style:list-level-properties text:list-level-position-and-space-mode="label-alignment">
          <style:list-level-label-alignment text:label-followed-by="listtab" text:list-tab-stop-position="2.701cm" fo:text-indent="-0.3cm" fo:margin-left="2.701cm"/>
        </style:list-level-properties>
        <style:text-properties style:font-name="OpenSymbol"/>
      </text:list-level-style-bullet>
      <text:list-level-style-bullet text:level="10" text:style-name="Numbering_20_Symbols" loext:num-list-format="%10%" text:bullet-char="–">
        <style:list-level-properties text:list-level-position-and-space-mode="label-alignment">
          <style:list-level-label-alignment text:label-followed-by="listtab" text:list-tab-stop-position="3cm" fo:text-indent="-0.3cm" fo:margin-left="3cm"/>
        </style:list-level-properties>
        <style:text-properties style:font-name="OpenSymbol"/>
      </text:list-level-style-bullet>
    </text:list-style>
    <text:list-style style:name="List_20_3" style:display-name="List 3" loext:hidden="true" style:hidden="true">
      <text:list-level-style-bullet text:level="1" text:style-name="Numbering_20_Symbols" loext:num-list-format="%1%" text:bullet-char="☑">
        <style:list-level-properties text:list-level-position-and-space-mode="label-alignment">
          <style:list-level-label-alignment text:label-followed-by="listtab" text:list-tab-stop-position="0.395cm" fo:text-indent="-0.395cm" fo:margin-left="0.395cm"/>
        </style:list-level-properties>
        <style:text-properties style:font-name="OpenSymbol"/>
      </text:list-level-style-bullet>
      <text:list-level-style-bullet text:level="2" text:style-name="Numbering_20_Symbols" loext:num-list-format="%2%" text:bullet-char="□">
        <style:list-level-properties text:list-level-position-and-space-mode="label-alignment">
          <style:list-level-label-alignment text:label-followed-by="listtab" text:list-tab-stop-position="0.79cm" fo:text-indent="-0.395cm" fo:margin-left="0.79cm"/>
        </style:list-level-properties>
        <style:text-properties style:font-name="OpenSymbol"/>
      </text:list-level-style-bullet>
      <text:list-level-style-bullet text:level="3" text:style-name="Numbering_20_Symbols" loext:num-list-format="%3%" text:bullet-char="☑">
        <style:list-level-properties text:list-level-position-and-space-mode="label-alignment">
          <style:list-level-label-alignment text:label-followed-by="listtab" text:list-tab-stop-position="0.395cm" fo:text-indent="-0.395cm" fo:margin-left="0.395cm"/>
        </style:list-level-properties>
        <style:text-properties style:font-name="OpenSymbol"/>
      </text:list-level-style-bullet>
      <text:list-level-style-bullet text:level="4" text:style-name="Numbering_20_Symbols" loext:num-list-format="%4%" text:bullet-char="□">
        <style:list-level-properties text:list-level-position-and-space-mode="label-alignment">
          <style:list-level-label-alignment text:label-followed-by="listtab" text:list-tab-stop-position="0.79cm" fo:text-indent="-0.395cm" fo:margin-left="0.79cm"/>
        </style:list-level-properties>
        <style:text-properties style:font-name="OpenSymbol"/>
      </text:list-level-style-bullet>
      <text:list-level-style-bullet text:level="5" text:style-name="Numbering_20_Symbols" loext:num-list-format="%5%" text:bullet-char="☑">
        <style:list-level-properties text:list-level-position-and-space-mode="label-alignment">
          <style:list-level-label-alignment text:label-followed-by="listtab" text:list-tab-stop-position="0.395cm" fo:text-indent="-0.395cm" fo:margin-left="0.395cm"/>
        </style:list-level-properties>
        <style:text-properties style:font-name="OpenSymbol"/>
      </text:list-level-style-bullet>
      <text:list-level-style-bullet text:level="6" text:style-name="Numbering_20_Symbols" loext:num-list-format="%6%" text:bullet-char="□">
        <style:list-level-properties text:list-level-position-and-space-mode="label-alignment">
          <style:list-level-label-alignment text:label-followed-by="listtab" text:list-tab-stop-position="0.79cm" fo:text-indent="-0.395cm" fo:margin-left="0.79cm"/>
        </style:list-level-properties>
        <style:text-properties style:font-name="OpenSymbol"/>
      </text:list-level-style-bullet>
      <text:list-level-style-bullet text:level="7" text:style-name="Numbering_20_Symbols" loext:num-list-format="%7%" text:bullet-char="☑">
        <style:list-level-properties text:list-level-position-and-space-mode="label-alignment">
          <style:list-level-label-alignment text:label-followed-by="listtab" text:list-tab-stop-position="0.395cm" fo:text-indent="-0.395cm" fo:margin-left="0.395cm"/>
        </style:list-level-properties>
        <style:text-properties style:font-name="OpenSymbol"/>
      </text:list-level-style-bullet>
      <text:list-level-style-bullet text:level="8" text:style-name="Numbering_20_Symbols" loext:num-list-format="%8%" text:bullet-char="□">
        <style:list-level-properties text:list-level-position-and-space-mode="label-alignment">
          <style:list-level-label-alignment text:label-followed-by="listtab" text:list-tab-stop-position="0.79cm" fo:text-indent="-0.395cm" fo:margin-left="0.79cm"/>
        </style:list-level-properties>
        <style:text-properties style:font-name="OpenSymbol"/>
      </text:list-level-style-bullet>
      <text:list-level-style-bullet text:level="9" text:style-name="Numbering_20_Symbols" loext:num-list-format="%9%" text:bullet-char="☑">
        <style:list-level-properties text:list-level-position-and-space-mode="label-alignment">
          <style:list-level-label-alignment text:label-followed-by="listtab" text:list-tab-stop-position="0.395cm" fo:text-indent="-0.395cm" fo:margin-left="0.395cm"/>
        </style:list-level-properties>
        <style:text-properties style:font-name="OpenSymbol"/>
      </text:list-level-style-bullet>
      <text:list-level-style-bullet text:level="10" text:style-name="Numbering_20_Symbols" loext:num-list-format="%10%" text:bullet-char="□">
        <style:list-level-properties text:list-level-position-and-space-mode="label-alignment">
          <style:list-level-label-alignment text:label-followed-by="listtab" text:list-tab-stop-position="0.79cm" fo:text-indent="-0.395cm" fo:margin-left="0.79cm"/>
        </style:list-level-properties>
        <style:text-properties style:font-name="OpenSymbol"/>
      </text:list-level-style-bullet>
    </text:list-style>
    <text:list-style style:name="List_20_4" style:display-name="List 4" loext:hidden="true" style:hidden="true">
      <text:list-level-style-bullet text:level="1" text:style-name="Numbering_20_Symbols" loext:num-list-format="%1%" text:bullet-char="➢">
        <style:list-level-properties text:list-level-position-and-space-mode="label-alignment">
          <style:list-level-label-alignment text:label-followed-by="space" fo:text-indent="-0.4cm" fo:margin-left="0.4cm"/>
        </style:list-level-properties>
        <style:text-properties style:font-name="OpenSymbol"/>
      </text:list-level-style-bullet>
      <text:list-level-style-bullet text:level="2" text:style-name="Numbering_20_Symbols" loext:num-list-format="%2%" text:bullet-char="">
        <style:list-level-properties text:list-level-position-and-space-mode="label-alignment">
          <style:list-level-label-alignment text:label-followed-by="space" fo:text-indent="-0.4cm" fo:margin-left="0.801cm"/>
        </style:list-level-properties>
        <style:text-properties style:font-name="OpenSymbol"/>
      </text:list-level-style-bullet>
      <text:list-level-style-bullet text:level="3" text:style-name="Numbering_20_Symbols" loext:num-list-format="%3%" text:bullet-char="">
        <style:list-level-properties text:list-level-position-and-space-mode="label-alignment">
          <style:list-level-label-alignment text:label-followed-by="space" fo:text-indent="-0.4cm" fo:margin-left="1.199cm"/>
        </style:list-level-properties>
        <style:text-properties style:font-name="OpenSymbol"/>
      </text:list-level-style-bullet>
      <text:list-level-style-bullet text:level="4" text:style-name="Numbering_20_Symbols" loext:num-list-format="%4%" text:bullet-char="">
        <style:list-level-properties text:list-level-position-and-space-mode="label-alignment">
          <style:list-level-label-alignment text:label-followed-by="space" fo:text-indent="-0.4cm" fo:margin-left="1.6cm"/>
        </style:list-level-properties>
        <style:text-properties style:font-name="OpenSymbol"/>
      </text:list-level-style-bullet>
      <text:list-level-style-bullet text:level="5" text:style-name="Numbering_20_Symbols" loext:num-list-format="%5%" text:bullet-char="">
        <style:list-level-properties text:list-level-position-and-space-mode="label-alignment">
          <style:list-level-label-alignment text:label-followed-by="space" fo:text-indent="-0.4cm" fo:margin-left="2cm"/>
        </style:list-level-properties>
        <style:text-properties style:font-name="OpenSymbol"/>
      </text:list-level-style-bullet>
      <text:list-level-style-bullet text:level="6" text:style-name="Numbering_20_Symbols" loext:num-list-format="%6%" text:bullet-char="">
        <style:list-level-properties text:list-level-position-and-space-mode="label-alignment">
          <style:list-level-label-alignment text:label-followed-by="space" fo:text-indent="-0.4cm" fo:margin-left="2.401cm"/>
        </style:list-level-properties>
        <style:text-properties style:font-name="OpenSymbol"/>
      </text:list-level-style-bullet>
      <text:list-level-style-bullet text:level="7" text:style-name="Numbering_20_Symbols" loext:num-list-format="%7%" text:bullet-char="">
        <style:list-level-properties text:list-level-position-and-space-mode="label-alignment">
          <style:list-level-label-alignment text:label-followed-by="space" fo:text-indent="-0.4cm" fo:margin-left="2.799cm"/>
        </style:list-level-properties>
        <style:text-properties style:font-name="OpenSymbol"/>
      </text:list-level-style-bullet>
      <text:list-level-style-bullet text:level="8" text:style-name="Numbering_20_Symbols" loext:num-list-format="%8%" text:bullet-char="">
        <style:list-level-properties text:list-level-position-and-space-mode="label-alignment">
          <style:list-level-label-alignment text:label-followed-by="space" fo:text-indent="-0.4cm" fo:margin-left="3.2cm"/>
        </style:list-level-properties>
        <style:text-properties style:font-name="OpenSymbol"/>
      </text:list-level-style-bullet>
      <text:list-level-style-bullet text:level="9" text:style-name="Numbering_20_Symbols" loext:num-list-format="%9%" text:bullet-char="">
        <style:list-level-properties text:list-level-position-and-space-mode="label-alignment">
          <style:list-level-label-alignment text:label-followed-by="space" fo:text-indent="-0.4cm" fo:margin-left="3.6cm"/>
        </style:list-level-properties>
        <style:text-properties style:font-name="OpenSymbol"/>
      </text:list-level-style-bullet>
      <text:list-level-style-bullet text:level="10" text:style-name="Numbering_20_Symbols" loext:num-list-format="%10%" text:bullet-char="">
        <style:list-level-properties text:list-level-position-and-space-mode="label-alignment">
          <style:list-level-label-alignment text:label-followed-by="space" fo:text-indent="-0.4cm" fo:margin-left="4.001cm"/>
        </style:list-level-properties>
        <style:text-properties style:font-name="OpenSymbol"/>
      </text:list-level-style-bullet>
    </text:list-style>
    <text:list-style style:name="List_20_5" style:display-name="List 5" loext:hidden="true" style:hidden="true">
      <text:list-level-style-bullet text:level="1" text:style-name="Numbering_20_Symbols" loext:num-list-format="%1%"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style-name="Numbering_20_Symbols" loext:num-list-format="%2%" text:bullet-char="✗">
        <style:list-level-properties text:list-level-position-and-space-mode="label-alignment">
          <style:list-level-label-alignment text:label-followed-by="listtab" text:list-tab-stop-position="0.801cm" fo:text-indent="-0.4cm" fo:margin-left="0.801cm"/>
        </style:list-level-properties>
        <style:text-properties style:font-name="OpenSymbol"/>
      </text:list-level-style-bullet>
      <text:list-level-style-bullet text:level="3" text:style-name="Numbering_20_Symbols" loext:num-list-format="%3%"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Numbering_20_Symbols" loext:num-list-format="%4%"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Numbering_20_Symbols" loext:num-list-format="%5%"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Numbering_20_Symbols" loext:num-list-format="%6%"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Numbering_20_Symbols" loext:num-list-format="%7%"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Numbering_20_Symbols" loext:num-list-format="%8%"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Numbering_20_Symbols" loext:num-list-format="%9%"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Numbering_20_Symbols" loext:num-list-format="%10%"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list-style style:name="Нумерованный_20_1_29_" style:display-name="Нумерованный 1)">
      <text:list-level-style-number text:level="1" loext:num-list-format="%1%)" style:num-suffix=")" style:num-format="1">
        <style:list-level-properties text:list-level-position-and-space-mode="label-alignment">
          <style:list-level-label-alignment text:label-followed-by="space" fo:text-indent="1.251cm"/>
        </style:list-level-properties>
      </text:list-level-style-number>
      <text:list-level-style-number text:level="2" loext:num-list-format="%1%.%2%)" style:num-suffix=")" style:num-format="1" text:display-levels="2">
        <style:list-level-properties text:list-level-position-and-space-mode="label-alignment">
          <style:list-level-label-alignment text:label-followed-by="space" fo:text-indent="1.27cm"/>
        </style:list-level-properties>
      </text:list-level-style-number>
      <text:list-level-style-number text:level="3" loext:num-list-format="%1%.%2%.%3%)" style:num-suffix=")" style:num-format="1" text:display-levels="3">
        <style:list-level-properties text:list-level-position-and-space-mode="label-alignment">
          <style:list-level-label-alignment text:label-followed-by="space" fo:text-indent="1.905cm"/>
        </style:list-level-properties>
      </text:list-level-style-number>
      <text:list-level-style-number text:level="4" loext:num-list-format="%1%.%2%.%3%.%4%)" style:num-suffix=")" style:num-format="1" text:display-levels="4">
        <style:list-level-properties text:list-level-position-and-space-mode="label-alignment">
          <style:list-level-label-alignment text:label-followed-by="space" fo:text-indent="2.54cm"/>
        </style:list-level-properties>
      </text:list-level-style-number>
      <text:list-level-style-number text:level="5" loext:num-list-format="%1%.%2%.%3%.%4%.%5%)" style:num-suffix=")" style:num-format="1" text:display-levels="5">
        <style:list-level-properties text:list-level-position-and-space-mode="label-alignment">
          <style:list-level-label-alignment text:label-followed-by="space" fo:text-indent="3.175cm"/>
        </style:list-level-properties>
      </text:list-level-style-number>
      <text:list-level-style-number text:level="6" loext:num-list-format="%1%.%2%.%3%.%4%.%5%.%6%)" style:num-suffix=")" style:num-format="1" text:display-levels="6">
        <style:list-level-properties text:list-level-position-and-space-mode="label-alignment">
          <style:list-level-label-alignment text:label-followed-by="space" fo:text-indent="3.81cm"/>
        </style:list-level-properties>
      </text:list-level-style-number>
      <text:list-level-style-number text:level="7" loext:num-list-format="%1%.%2%.%3%.%4%.%5%.%6%.%7%)" style:num-suffix=")" style:num-format="1" text:display-levels="7">
        <style:list-level-properties text:list-level-position-and-space-mode="label-alignment">
          <style:list-level-label-alignment text:label-followed-by="space" fo:text-indent="4.445cm"/>
        </style:list-level-properties>
      </text:list-level-style-number>
      <text:list-level-style-number text:level="8" loext:num-list-format="%1%.%2%.%3%.%4%.%5%.%6%.%7%.%8%)" style:num-suffix=")" style:num-format="1" text:display-levels="8">
        <style:list-level-properties text:list-level-position-and-space-mode="label-alignment">
          <style:list-level-label-alignment text:label-followed-by="space" fo:text-indent="5.08cm"/>
        </style:list-level-properties>
      </text:list-level-style-number>
      <text:list-level-style-number text:level="9" loext:num-list-format="%1%.%2%.%3%.%4%.%5%.%6%.%7%.%8%.%9%)" style:num-suffix=")" style:num-format="1" text:display-levels="9">
        <style:list-level-properties text:list-level-position-and-space-mode="label-alignment">
          <style:list-level-label-alignment text:label-followed-by="space" fo:text-indent="5.715cm"/>
        </style:list-level-properties>
      </text:list-level-style-number>
      <text:list-level-style-number text:level="10" loext:num-list-format="%1%.%2%.%3%.%4%.%5%.%6%.%7%.%8%.%9%.%10%)" style:num-suffix=")" style:num-format="1" text:display-levels="10">
        <style:list-level-properties text:list-level-position-and-space-mode="label-alignment">
          <style:list-level-label-alignment text:label-followed-by="space" fo:text-indent="6.35cm"/>
        </style:list-level-properties>
      </text:list-level-style-number>
    </text:list-style>
    <text:list-style style:name="Нумерованный_20_а_29_" style:display-name="Нумерованный а)">
      <text:list-level-style-number text:level="1" text:style-name="Numbering_20_Symbols" loext:num-list-format="%1%)" style:num-suffix=")" style:num-format="а, б, .., аа, бб, ... (ru)">
        <style:list-level-properties text:list-level-position-and-space-mode="label-alignment">
          <style:list-level-label-alignment text:label-followed-by="space" fo:text-indent="1.251cm"/>
        </style:list-level-properties>
      </text:list-level-style-number>
      <text:list-level-style-number text:level="2" text:style-name="Numbering_20_Symbols" loext:num-list-format="%1%.%2%)" style:num-suffix=")" style:num-format="а, б, .., аа, бб, ... (ru)" text:display-levels="2">
        <style:list-level-properties text:list-level-position-and-space-mode="label-alignment">
          <style:list-level-label-alignment text:label-followed-by="space" fo:text-indent="1.251cm"/>
        </style:list-level-properties>
      </text:list-level-style-number>
      <text:list-level-style-number text:level="3" text:style-name="Numbering_20_Symbols" loext:num-list-format="%1%.%2%.%3%)" style:num-suffix=")" style:num-format="а, б, .., аа, бб, ... (ru)" text:display-levels="3">
        <style:list-level-properties text:list-level-position-and-space-mode="label-alignment">
          <style:list-level-label-alignment text:label-followed-by="space" fo:text-indent="1.251cm"/>
        </style:list-level-properties>
      </text:list-level-style-number>
      <text:list-level-style-number text:level="4" text:style-name="Numbering_20_Symbols" loext:num-list-format="%1%.%2%.%3%.%4%)" style:num-suffix=")" style:num-format="а, б, .., аа, бб, ... (ru)" text:display-levels="4">
        <style:list-level-properties text:list-level-position-and-space-mode="label-alignment">
          <style:list-level-label-alignment text:label-followed-by="space" fo:text-indent="1.251cm"/>
        </style:list-level-properties>
      </text:list-level-style-number>
      <text:list-level-style-number text:level="5" text:style-name="Numbering_20_Symbols" loext:num-list-format="%1%.%2%.%3%.%4%.%5%)" style:num-suffix=")" style:num-format="а, б, .., аа, бб, ... (ru)" text:display-levels="5">
        <style:list-level-properties text:list-level-position-and-space-mode="label-alignment">
          <style:list-level-label-alignment text:label-followed-by="space" fo:text-indent="1.251cm"/>
        </style:list-level-properties>
      </text:list-level-style-number>
      <text:list-level-style-number text:level="6" text:style-name="Numbering_20_Symbols" loext:num-list-format="%1%.%2%.%3%.%4%.%5%.%6%)" style:num-suffix=")" style:num-format="а, б, .., аа, бб, ... (ru)" text:display-levels="6">
        <style:list-level-properties text:list-level-position-and-space-mode="label-alignment">
          <style:list-level-label-alignment text:label-followed-by="space" fo:text-indent="1.251cm"/>
        </style:list-level-properties>
      </text:list-level-style-number>
      <text:list-level-style-number text:level="7" text:style-name="Numbering_20_Symbols" loext:num-list-format="%1%.%2%.%3%.%4%.%5%.%6%.%7%)" style:num-suffix=")" style:num-format="а, б, .., аа, бб, ... (ru)" text:display-levels="7">
        <style:list-level-properties text:list-level-position-and-space-mode="label-alignment">
          <style:list-level-label-alignment text:label-followed-by="space" fo:text-indent="1.251cm"/>
        </style:list-level-properties>
      </text:list-level-style-number>
      <text:list-level-style-number text:level="8" text:style-name="Numbering_20_Symbols" loext:num-list-format="%1%.%2%.%3%.%4%.%5%.%6%.%7%.%8%)" style:num-suffix=")" style:num-format="а, б, .., аа, бб, ... (ru)" text:display-levels="8">
        <style:list-level-properties text:list-level-position-and-space-mode="label-alignment">
          <style:list-level-label-alignment text:label-followed-by="space" fo:text-indent="1.251cm"/>
        </style:list-level-properties>
      </text:list-level-style-number>
      <text:list-level-style-number text:level="9" text:style-name="Numbering_20_Symbols" loext:num-list-format="%1%.%2%.%3%.%4%.%5%.%6%.%7%.%8%.%9%)" style:num-suffix=")" style:num-format="а, б, .., аа, бб, ... (ru)" text:display-levels="9">
        <style:list-level-properties text:list-level-position-and-space-mode="label-alignment">
          <style:list-level-label-alignment text:label-followed-by="space" fo:text-indent="1.251cm"/>
        </style:list-level-properties>
      </text:list-level-style-number>
      <text:list-level-style-number text:level="10" text:style-name="Numbering_20_Symbols" loext:num-list-format="%1%.%2%.%3%.%4%.%5%.%6%.%7%.%8%.%9%.%10%)" style:num-suffix=")" style:num-format="а, б, .., аа, бб, ... (ru)" text:display-levels="10">
        <style:list-level-properties text:list-level-position-and-space-mode="label-alignment">
          <style:list-level-label-alignment text:label-followed-by="space" fo:text-indent="1.251cm"/>
        </style:list-level-properties>
      </text:list-level-style-number>
    </text:list-style>
    <text:list-style style:name="Нумерованный_20_для_20_таблиц" style:display-name="Нумерованный для таблиц">
      <text:list-level-style-number text:level="1" loext:num-list-format="%1%" style:num-format="1">
        <style:list-level-properties text:list-level-position-and-space-mode="label-alignment" fo:text-align="center">
          <style:list-level-label-alignment text:label-followed-by="nothing"/>
        </style:list-level-properties>
      </text:list-level-style-number>
      <text:list-level-style-number text:level="2" loext:num-list-format="%2%" style:num-format="1">
        <style:list-level-properties text:list-level-position-and-space-mode="label-alignment" fo:text-align="center">
          <style:list-level-label-alignment text:label-followed-by="nothing"/>
        </style:list-level-properties>
      </text:list-level-style-number>
      <text:list-level-style-number text:level="3" loext:num-list-format="%3%" style:num-format="1">
        <style:list-level-properties text:list-level-position-and-space-mode="label-alignment" fo:text-align="center">
          <style:list-level-label-alignment text:label-followed-by="nothing"/>
        </style:list-level-properties>
      </text:list-level-style-number>
      <text:list-level-style-number text:level="4" loext:num-list-format="%4%" style:num-format="1">
        <style:list-level-properties text:list-level-position-and-space-mode="label-alignment" fo:text-align="center">
          <style:list-level-label-alignment text:label-followed-by="nothing"/>
        </style:list-level-properties>
      </text:list-level-style-number>
      <text:list-level-style-number text:level="5" loext:num-list-format="%5%" style:num-format="1">
        <style:list-level-properties text:list-level-position-and-space-mode="label-alignment" fo:text-align="center">
          <style:list-level-label-alignment text:label-followed-by="nothing"/>
        </style:list-level-properties>
      </text:list-level-style-number>
      <text:list-level-style-number text:level="6" loext:num-list-format="%6%" style:num-format="1">
        <style:list-level-properties text:list-level-position-and-space-mode="label-alignment" fo:text-align="center">
          <style:list-level-label-alignment text:label-followed-by="nothing"/>
        </style:list-level-properties>
      </text:list-level-style-number>
      <text:list-level-style-number text:level="7" loext:num-list-format="%7%" style:num-format="1">
        <style:list-level-properties text:list-level-position-and-space-mode="label-alignment" fo:text-align="center">
          <style:list-level-label-alignment text:label-followed-by="nothing"/>
        </style:list-level-properties>
      </text:list-level-style-number>
      <text:list-level-style-number text:level="8" loext:num-list-format="%8%" style:num-format="1">
        <style:list-level-properties text:list-level-position-and-space-mode="label-alignment" fo:text-align="center">
          <style:list-level-label-alignment text:label-followed-by="nothing"/>
        </style:list-level-properties>
      </text:list-level-style-number>
      <text:list-level-style-number text:level="9" loext:num-list-format="%9%" style:num-format="1">
        <style:list-level-properties text:list-level-position-and-space-mode="label-alignment" fo:text-align="center">
          <style:list-level-label-alignment text:label-followed-by="nothing"/>
        </style:list-level-properties>
      </text:list-level-style-number>
      <text:list-level-style-number text:level="10" loext:num-list-format="%10%" style:num-format="1">
        <style:list-level-properties text:list-level-position-and-space-mode="label-alignment" fo:text-align="center">
          <style:list-level-label-alignment text:label-followed-by="nothing"/>
        </style:list-level-properties>
      </text:list-level-style-number>
    </text:list-style>
    <text:list-style style:name="WWNum40">
      <text:list-level-style-number text:level="1" text:style-name="ListLabel_20_352" loext:num-list-format="%1%." style:num-suffix="." style:num-format="1">
        <style:list-level-properties text:list-level-position-and-space-mode="label-alignment">
          <style:list-level-label-alignment text:label-followed-by="listtab" fo:text-indent="-0.635cm" fo:margin-left="1.27cm"/>
        </style:list-level-properties>
      </text:list-level-style-number>
      <text:list-level-style-number text:level="2" text:style-name="ListLabel_20_353" loext:num-list-format="%2%."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3" text:style-name="ListLabel_20_354" loext:num-list-format="%3%." style:num-suffix="." style:num-format="1">
        <style:list-level-properties text:list-level-position-and-space-mode="label-alignment">
          <style:list-level-label-alignment text:label-followed-by="listtab" fo:text-indent="-0.635cm" fo:margin-left="2.54cm"/>
        </style:list-level-properties>
      </text:list-level-style-number>
      <text:list-level-style-number text:level="4" text:style-name="ListLabel_20_355" loext:num-list-format="%4%." style:num-suffix="." style:num-format="1">
        <style:list-level-properties text:list-level-position-and-space-mode="label-alignment">
          <style:list-level-label-alignment text:label-followed-by="listtab" fo:text-indent="-0.635cm" fo:margin-left="3.175cm"/>
        </style:list-level-properties>
      </text:list-level-style-number>
      <text:list-level-style-number text:level="5" text:style-name="ListLabel_20_356" loext:num-list-format="%5%." style:num-suffix="." style:num-format="1">
        <style:list-level-properties text:list-level-position-and-space-mode="label-alignment">
          <style:list-level-label-alignment text:label-followed-by="listtab" fo:text-indent="-0.635cm" fo:margin-left="3.81cm"/>
        </style:list-level-properties>
      </text:list-level-style-number>
      <text:list-level-style-number text:level="6" text:style-name="ListLabel_20_357" loext:num-list-format="%6%." style:num-suffix="." style:num-format="1">
        <style:list-level-properties text:list-level-position-and-space-mode="label-alignment">
          <style:list-level-label-alignment text:label-followed-by="listtab" fo:text-indent="-0.635cm" fo:margin-left="4.445cm"/>
        </style:list-level-properties>
      </text:list-level-style-number>
      <text:list-level-style-number text:level="7" text:style-name="ListLabel_20_358" loext:num-list-format="%7%."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8" text:style-name="ListLabel_20_359" loext:num-list-format="%8%."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9" text:style-name="ListLabel_20_360" loext:num-list-format="%9%." style:num-suffix="." style:num-format="1">
        <style:list-level-properties text:list-level-position-and-space-mode="label-alignment">
          <style:list-level-label-alignment text:label-followed-by="listtab"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default-style-name="Footnote" text:citation-style-name="Footnote_20_Symbol" text:citation-body-style-name="Footnote_20_anchor" text:master-page-name="Footnote" style:num-format="1" text:start-value="0" text:footnotes-position="page" text:start-numbering-at="document"/>
    <text:notes-configuration text:note-class="endnote" text:default-style-name="Endnote" text:citation-style-name="Endnote_20_Symbol" text:citation-body-style-name="Endnote_20_anchor" text:master-page-name="Endnote" style:num-format="i" text:start-value="0"/>
    <text:linenumbering-configuration text:number-lines="false" text:offset="0.499cm"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Таблица2" style:family="table">
      <style:table-properties table:align="margins"/>
    </style:style>
    <style:style style:name="Таблица2.A" style:family="table-column">
      <style:table-column-properties style:rel-column-width="41773*"/>
    </style:style>
    <style:style style:name="Таблица2.B" style:family="table-column">
      <style:table-column-properties style:rel-column-width="23762*"/>
    </style:style>
    <style:style style:name="MP1" style:family="paragraph" style:parent-style-name="Header_20_right">
      <style:text-properties style:text-rotation-angle="270" style:text-rotation-scale="line-height"/>
    </style:style>
    <style:style style:name="MP2" style:family="paragraph" style:parent-style-name="Footer_20_left" style:master-page-name="Обратная_20_сторона">
      <style:paragraph-properties style:page-number="auto"/>
    </style:style>
    <style:style style:name="MP3" style:family="paragraph" style:parent-style-name="Footer_20_left">
      <style:text-properties officeooo:rsid="005ffed0" officeooo:paragraph-rsid="005ffed0"/>
    </style:style>
    <style:style style:name="MP4" style:family="paragraph" style:parent-style-name="Гриф_5f_Экземпляр">
      <style:text-properties officeooo:paragraph-rsid="007cf328"/>
    </style:style>
    <style:style style:name="MP5" style:family="paragraph" style:parent-style-name="Гриф_5f_Экземпляр">
      <style:text-properties officeooo:rsid="005d3465" officeooo:paragraph-rsid="007cf328"/>
    </style:style>
    <style:style style:name="MP6" style:family="paragraph" style:parent-style-name="Standard">
      <style:text-properties fo:font-size="2pt" officeooo:paragraph-rsid="007cf328" style:font-size-asian="1.75pt" style:font-size-complex="2pt"/>
    </style:style>
    <style:style style:name="MT1" style:family="text">
      <style:text-properties officeooo:rsid="005ffed0"/>
    </style:style>
    <style:style style:name="Mfr1" style:family="graphic" style:parent-style-name="Frame">
      <style:graphic-properties style:protect="content size position" style:wrap="run-through" style:number-wrapped-paragraphs="no-limit" style:vertical-pos="middle" style:vertical-rel="page-content" style:horizontal-pos="from-left" style:horizontal-rel="page" fo:padding="0cm" fo:border="none" style:shadow="none" draw:shadow-opacity="100%" draw:textarea-vertical-align="middle">
        <style:columns fo:column-count="1" fo:column-gap="0cm"/>
      </style:graphic-properties>
    </style:style>
    <style:page-layout style:name="Mpm1">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header-footer-properties fo:min-height="1cm" fo:margin-left="0cm" fo:margin-right="0cm" fo:margin-bottom="0.101cm" fo:background-color="transparent" style:dynamic-spacing="false" draw:fill="none" draw:fill-color="#729fcf"/>
      </style:header-style>
      <style:footer-style>
        <style:header-footer-properties fo:min-height="1cm" fo:margin-left="0cm" fo:margin-right="0cm" fo:margin-top="0.4cm" fo:background-color="transparent" style:dynamic-spacing="false" draw:fill="none" draw:fill-color="#729fcf"/>
      </style:footer-style>
    </style:page-layout>
    <style:page-layout style:name="Mpm2">
      <style:page-layout-properties fo:page-width="21.001cm" fo:page-height="29.7cm" style:num-format="1" style:print-orientation="portrait" fo:margin-top="2cm" fo:margin-bottom="2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layout-properties fo:page-width="29.7cm" fo:page-height="21.001cm" style:num-format="1" style:print-orientation="landscape" fo:margin-top="1cm" fo:margin-bottom="1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svg:height="1cm" fo:margin-left="0cm" fo:margin-right="0cm" fo:margin-bottom="0.101cm" fo:background-color="transparent" style:dynamic-spacing="false" draw:fill="none" draw:fill-color="#729fcf"/>
      </style:header-style>
      <style:footer-style/>
    </style:page-layout>
    <style:page-layout style:name="Mpm4">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499cm" fo:margin-left="0cm" fo:margin-right="0cm" fo:margin-bottom="0cm"/>
      </style:header-style>
      <style:footer-style>
        <style:header-footer-properties fo:min-height="1.499cm" fo:margin-left="0cm" fo:margin-right="0cm" fo:margin-top="0.499cm" fo:background-color="transparent" style:dynamic-spacing="false" draw:fill="none" draw:fill-color="#729fcf"/>
      </style:footer-style>
    </style:page-layout>
    <style:page-layout style:name="Mpm5" style:page-usage="left">
      <style:page-layout-properties fo:page-width="21.001cm" fo:page-height="29.7cm" style:num-format="1" style:print-orientation="portrait" fo:margin-top="1cm" fo:margin-bottom="1cm" fo:margin-left="1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1cm" fo:margin-left="0cm" fo:margin-right="0cm" fo:margin-bottom="0.101cm" fo:background-color="transparent" style:dynamic-spacing="false" draw:fill="none" draw:fill-color="#729fcf"/>
      </style:header-style>
      <style:footer-style>
        <style:header-footer-properties fo:min-height="1cm" fo:margin-left="0cm" fo:margin-right="0cm" fo:margin-top="0.4cm" fo:background-color="transparent" style:dynamic-spacing="false" draw:fill="none" draw:fill-color="#729fcf"/>
      </style:footer-style>
    </style:page-layout>
    <style:page-layout style:name="Mpm6" style:page-usage="right">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1cm" fo:margin-left="0cm" fo:margin-right="0cm" fo:margin-bottom="0.101cm" fo:background-color="transparent" style:dynamic-spacing="false" draw:fill="none" draw:fill-color="#729fcf"/>
      </style:header-style>
      <style:footer-style>
        <style:header-footer-properties fo:min-height="1cm" fo:margin-left="0cm" fo:margin-right="0cm" fo:margin-top="0.4cm" fo:background-color="transparent" style:dynamic-spacing="false" draw:fill="none" draw:fill-color="#729fcf"/>
      </style:footer-style>
    </style:page-layout>
    <style:page-layout style:name="Mpm7">
      <style:page-layout-properties fo:page-width="22.901cm" fo:page-height="11.4cm" style:num-format="1" style:print-orientation="landscape" fo:margin-top="0cm" fo:margin-bottom="0cm" fo:margin-left="0cm" fo:margin-right="0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499cm" fo:margin-left="0cm" fo:margin-right="0cm" fo:margin-bottom="0cm"/>
      </style:header-style>
      <style:footer-style/>
    </style:page-layout>
    <style:page-layout style:name="Mpm8">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499cm" fo:margin-left="0cm" fo:margin-right="0cm" fo:margin-bottom="0cm"/>
      </style:header-style>
      <style:footer-style/>
    </style:page-layout>
    <style:page-layout style:name="Mpm9">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499cm" fo:margin-left="0cm" fo:margin-right="0cm" fo:margin-bottom="0cm"/>
      </style:header-style>
      <style:footer-style/>
    </style:page-layout>
    <style:page-layout style:name="Mpm10">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line-style="solid" style:adjustment="left" style:rel-width="25%" style:color="#000000"/>
      </style:page-layout-properties>
      <style:header-style>
        <style:header-footer-properties fo:min-height="0.499cm" fo:margin-left="0cm" fo:margin-right="0cm" fo:margin-bottom="0cm"/>
      </style:header-style>
      <style:footer-style/>
    </style:page-layout>
    <style:page-layout style:name="Mpm11">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1cm" fo:margin-left="0cm" fo:margin-right="0cm" fo:margin-bottom="0.101cm" fo:background-color="transparent" style:dynamic-spacing="false" draw:fill="none" draw:fill-color="#729fcf"/>
      </style:header-style>
      <style:footer-style>
        <style:header-footer-properties fo:min-height="1cm" fo:margin-left="0cm" fo:margin-right="0cm" fo:margin-top="0.4cm" fo:background-color="transparent" style:dynamic-spacing="false" draw:fill="none" draw:fill-color="#729fcf"/>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Header"><text:page-number text:select-page="current">27</text:page-number></text:p>
      </style:header>
      <style:footer>
        <text:p text:style-name="Footer"/>
      </style:footer>
    </style:master-page>
    <style:master-page style:name="First_20_Page" style:display-name="First Page" style:page-layout-name="Mpm2" draw:style-name="Mdp1" style:next-style-name="Standard"/>
    <style:master-page style:name="Landscape" style:page-layout-name="Mpm3" draw:style-name="Mdp1">
      <style:header>
        <text:p text:style-name="Header"><draw:frame draw:style-name="Mfr1" draw:name="Номер страницы справа" text:anchor-type="paragraph" svg:x="28cm" svg:width="0.7cm" svg:height="1.499cm" draw:z-index="0"><draw:text-box><text:p text:style-name="MP1"><text:page-number text:select-page="current">0</text:page-number></text:p></draw:text-box></draw:frame></text:p>
      </style:header>
    </style:master-page>
    <style:master-page style:name="Обратная_20_сторона" style:display-name="Обратная сторона" style:page-layout-name="Mpm4" draw:style-name="Mdp1" style:next-style-name="First_20_Page">
      <style:header>
        <text:p text:style-name="Header"/>
      </style:header>
      <style:footer>
        <text:p text:style-name="MP2">Отп. в 3-х экз.</text:p>
        <text:p text:style-name="Footer_20_left">1 экз. в дело</text:p>
        <text:p text:style-name="Footer_20_left">2 и 3 в адрес</text:p>
        <text:p text:style-name="Footer_20_left">исп. И.О. Фамилия</text:p>
        <text:p text:style-name="Footer_20_left">тел. <text:span text:style-name="MT1">123-45-67</text:span></text:p>
        <text:p text:style-name="MP3">01.01.2019</text:p>
      </style:footer>
    </style:master-page>
    <style:master-page style:name="Left_20_Page" loext:hidden="true" style:hidden="true" style:display-name="Left Page" style:page-layout-name="Mpm5" draw:style-name="Mdp1" style:next-style-name="Right_20_Page">
      <style:header>
        <text:p text:style-name="Header"><text:page-number text:select-page="current">0</text:page-number></text:p>
      </style:header>
      <style:footer>
        <text:p text:style-name="Footer"/>
      </style:footer>
    </style:master-page>
    <style:master-page style:name="Right_20_Page" loext:hidden="true" style:hidden="true" style:display-name="Right Page" style:page-layout-name="Mpm6" draw:style-name="Mdp1" style:next-style-name="Left_20_Page">
      <style:header>
        <text:p text:style-name="Header"><text:page-number text:select-page="current">0</text:page-number></text:p>
      </style:header>
      <style:footer>
        <text:p text:style-name="Footer"/>
      </style:footer>
    </style:master-page>
    <style:master-page style:name="Envelope" loext:hidden="true" style:hidden="true" style:page-layout-name="Mpm7" draw:style-name="Mdp1">
      <style:header>
        <text:p text:style-name="Header"/>
      </style:header>
    </style:master-page>
    <style:master-page style:name="Index" loext:hidden="true" style:hidden="true" style:page-layout-name="Mpm8" draw:style-name="Mdp1">
      <style:header>
        <text:p text:style-name="Header"/>
      </style:header>
    </style:master-page>
    <style:master-page style:name="HTML" loext:hidden="true" style:hidden="true" style:page-layout-name="Mpm9" draw:style-name="Mdp1">
      <style:header>
        <text:p text:style-name="Header"/>
      </style:header>
    </style:master-page>
    <style:master-page style:name="Footnote" loext:hidden="true" style:hidden="true" style:page-layout-name="Mpm10" draw:style-name="Mdp1">
      <style:header>
        <text:p text:style-name="Header"/>
      </style:header>
    </style:master-page>
    <style:master-page style:name="Endnote" loext:hidden="true" style:hidden="true" style:page-layout-name="Mpm10" draw:style-name="Mdp1">
      <style:header>
        <text:p text:style-name="Header"/>
      </style:header>
    </style:master-page>
    <style:master-page style:name="Первая_20_страница_20_с_20_колонтитулами" style:display-name="Первая страница с колонтитулами" style:page-layout-name="Mpm11" draw:style-name="Mdp1" style:next-style-name="Standard">
      <style:header>
        <table:table table:name="Таблица2" table:style-name="Таблица2">
          <table:table-column table:style-name="Таблица2.A"/>
          <table:table-column table:style-name="Таблица2.B"/>
          <table:table-row>
            <table:table-cell office:value-type="string">
              <text:p text:style-name="MP4"/>
            </table:table-cell>
            <table:table-cell office:value-type="string">
              <text:p text:style-name="MP5"/>
            </table:table-cell>
          </table:table-row>
        </table:table>
        <text:p text:style-name="MP6"/>
      </style:header>
      <style:footer>
        <text:p text:style-name="Исполнитель_20_документа"/>
      </style:footer>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4">
  <office:meta>
    <meta:creation-date>2026-04-07T10:01:20.819979046</meta:creation-date>
    <dc:title>Default</dc:title>
    <meta:editing-cycles>11</meta:editing-cycles>
    <meta:editing-duration>PT15H47M33S</meta:editing-duration>
    <meta:generator>LibreOffice/25.2.6.2$Linux_X86_64 LibreOffice_project/520$Build-2</meta:generator>
    <dc:date>2026-05-28T10:58:53.129306329</dc:date>
    <meta:document-statistic meta:table-count="18" meta:image-count="0" meta:object-count="0" meta:page-count="27" meta:paragraph-count="1059" meta:word-count="7073" meta:character-count="58935" meta:non-whitespace-character-count="51112"/>
  </office:meta>
</office:document-meta>
</file>