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Таблица1" style:family="table">
      <style:table-properties style:width="17.492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4.586cm"/>
    </style:style>
    <style:style style:name="Таблица1.C" style:family="table-column">
      <style:table-column-properties style:column-width="11.78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0.05pt solid #000000" style:writing-mode="lr-tb"/>
    </style:style>
    <style:style style:name="Таблица3" style:family="table">
      <style:table-properties style:width="17.492cm" table:align="left" style:writing-mode="lr-tb"/>
    </style:style>
    <style:style style:name="Таблица3.A" style:family="table-column">
      <style:table-column-properties style:column-width="0.986cm"/>
    </style:style>
    <style:style style:name="Таблица3.B" style:family="table-column">
      <style:table-column-properties style:column-width="4.618cm"/>
    </style:style>
    <style:style style:name="Таблица3.C" style:family="table-column">
      <style:table-column-properties style:column-width="3.584cm"/>
    </style:style>
    <style:style style:name="Таблица3.D" style:family="table-column">
      <style:table-column-properties style:column-width="3.007cm"/>
    </style:style>
    <style:style style:name="Таблица3.E" style:family="table-column">
      <style:table-column-properties style:column-width="5.297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B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3.B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3.A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3.B3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4" style:family="table">
      <style:table-properties style:width="17.492cm" table:align="left" style:writing-mode="lr-tb"/>
    </style:style>
    <style:style style:name="Таблица4.A" style:family="table-column">
      <style:table-column-properties style:column-width="0.953cm"/>
    </style:style>
    <style:style style:name="Таблица4.B" style:family="table-column">
      <style:table-column-properties style:column-width="4.288cm"/>
    </style:style>
    <style:style style:name="Таблица4.C" style:family="table-column">
      <style:table-column-properties style:column-width="12.252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4.C3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487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4.288cm"/>
    </style:style>
    <style:style style:name="Таблица5.C" style:family="table-column">
      <style:table-column-properties style:column-width="12.247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.C2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" style:family="table">
      <style:table-properties style:width="17.51cm" table:align="left" style:writing-mode="lr-tb"/>
    </style:style>
    <style:style style:name="Таблица6.A" style:family="table-column">
      <style:table-column-properties style:column-width="0.953cm"/>
    </style:style>
    <style:style style:name="Таблица6.B" style:family="table-column">
      <style:table-column-properties style:column-width="4.288cm"/>
    </style:style>
    <style:style style:name="Таблица6.C" style:family="table-column">
      <style:table-column-properties style:column-width="12.27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.C1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7" style:family="table">
      <style:table-properties style:width="17.51cm" table:align="left" style:writing-mode="lr-tb"/>
    </style:style>
    <style:style style:name="Таблица7.A" style:family="table-column">
      <style:table-column-properties style:column-width="0.953cm"/>
    </style:style>
    <style:style style:name="Таблица7.B" style:family="table-column">
      <style:table-column-properties style:column-width="4.288cm"/>
    </style:style>
    <style:style style:name="Таблица7.C" style:family="table-column">
      <style:table-column-properties style:column-width="12.27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7.487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4.288cm"/>
    </style:style>
    <style:style style:name="Таблица8.C" style:family="table-column">
      <style:table-column-properties style:column-width="12.247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51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4.288cm"/>
    </style:style>
    <style:style style:name="Таблица9.C" style:family="table-column">
      <style:table-column-properties style:column-width="12.27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487cm" table:align="left" style:writing-mode="lr-tb"/>
    </style:style>
    <style:style style:name="Таблица10.A" style:family="table-column">
      <style:table-column-properties style:column-width="0.953cm"/>
    </style:style>
    <style:style style:name="Таблица10.B" style:family="table-column">
      <style:table-column-properties style:column-width="4.288cm"/>
    </style:style>
    <style:style style:name="Таблица10.C" style:family="table-column">
      <style:table-column-properties style:column-width="12.247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489cm" fo:margin-left="0.011cm" table:align="left" style:writing-mode="lr-tb"/>
    </style:style>
    <style:style style:name="Таблица11.A" style:family="table-column">
      <style:table-column-properties style:column-width="0.926cm"/>
    </style:style>
    <style:style style:name="Таблица11.B" style:family="table-column">
      <style:table-column-properties style:column-width="4.286cm"/>
    </style:style>
    <style:style style:name="Таблица11.C" style:family="table-column">
      <style:table-column-properties style:column-width="12.277cm"/>
    </style:style>
    <style:style style:name="Таблица11.1" style:family="table-row">
      <style:table-row-properties style:min-row-height="11.298cm"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2" style:family="table">
      <style:table-properties style:width="17.41cm" fo:margin-left="0.064cm" table:align="left" style:writing-mode="lr-tb"/>
    </style:style>
    <style:style style:name="Таблица12.A" style:family="table-column">
      <style:table-column-properties style:column-width="0.9cm"/>
    </style:style>
    <style:style style:name="Таблица12.B" style:family="table-column">
      <style:table-column-properties style:column-width="4.18cm"/>
    </style:style>
    <style:style style:name="Таблица12.C" style:family="table-column">
      <style:table-column-properties style:column-width="12.33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41cm" fo:margin-left="0.064cm" table:align="left" style:writing-mode="lr-tb"/>
    </style:style>
    <style:style style:name="Таблица13.A" style:family="table-column">
      <style:table-column-properties style:column-width="0.9cm"/>
    </style:style>
    <style:style style:name="Таблица13.B" style:family="table-column">
      <style:table-column-properties style:column-width="4.207cm"/>
    </style:style>
    <style:style style:name="Таблица13.C" style:family="table-column">
      <style:table-column-properties style:column-width="12.303cm"/>
    </style:style>
    <style:style style:name="Таблица13.1" style:family="table-row">
      <style:table-row-properties style:min-row-height="7.673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.2" style:family="table-row">
      <style:table-row-properties style:min-row-height="0.503cm" fo:keep-together="auto"/>
    </style:style>
    <style:style style:name="Таблица13.A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4" style:family="table">
      <style:table-properties style:width="17.489cm" table:align="left" table:display="true"/>
    </style:style>
    <style:style style:name="Таблица14.A" style:family="table-column">
      <style:table-column-properties style:column-width="2.812cm"/>
    </style:style>
    <style:style style:name="Таблица14.B" style:family="table-column">
      <style:table-column-properties style:column-width="3.334cm"/>
    </style:style>
    <style:style style:name="Таблица14.C" style:family="table-column">
      <style:table-column-properties style:column-width="2.242cm"/>
    </style:style>
    <style:style style:name="Таблица14.D" style:family="table-column">
      <style:table-column-properties style:column-width="2.223cm"/>
    </style:style>
    <style:style style:name="Таблица14.E" style:family="table-column">
      <style:table-column-properties style:column-width="2.196cm"/>
    </style:style>
    <style:style style:name="Таблица14.F" style:family="table-column">
      <style:table-column-properties style:column-width="2.341cm"/>
    </style:style>
    <style:style style:name="Таблица14.G" style:family="table-column">
      <style:table-column-properties style:column-width="2.342cm"/>
    </style:style>
    <style:style style:name="Таблица14.1" style:family="table-row">
      <style:table-row-properties style:min-row-height="0.353cm" style:use-optimal-row-height="true"/>
    </style:style>
    <style:style style:name="Таблица14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4.F1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14.2" style:family="table-row">
      <style:table-row-properties style:min-row-height="0.427cm" style:use-optimal-row-height="true"/>
    </style:style>
    <style:style style:name="Таблица14.4" style:family="table-row">
      <style:table-row-properties style:min-row-height="0.51cm" style:use-optimal-row-height="true"/>
    </style:style>
    <style:style style:name="Таблица14.5" style:family="table-row">
      <style:table-row-properties style:min-row-height="0.635cm" style:use-optimal-row-height="true"/>
    </style:style>
    <style:style style:name="Таблица14.A6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4.F6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15" style:family="table">
      <style:table-properties style:width="17.489cm" table:align="left"/>
    </style:style>
    <style:style style:name="Таблица15.A" style:family="table-column">
      <style:table-column-properties style:column-width="2.858cm"/>
    </style:style>
    <style:style style:name="Таблица15.B" style:family="table-column">
      <style:table-column-properties style:column-width="3.307cm"/>
    </style:style>
    <style:style style:name="Таблица15.C" style:family="table-column">
      <style:table-column-properties style:column-width="2.699cm"/>
    </style:style>
    <style:style style:name="Таблица15.E" style:family="table-column">
      <style:table-column-properties style:column-width="3.096cm"/>
    </style:style>
    <style:style style:name="Таблица15.F" style:family="table-column">
      <style:table-column-properties style:column-width="2.831cm"/>
    </style:style>
    <style:style style:name="Таблица15.1" style:family="table-row">
      <style:table-row-properties style:min-row-height="0.45cm"/>
    </style:style>
    <style:style style:name="Таблица15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5.F1" style:family="table-cell">
      <style:table-cell-properties fo:padding="0.049cm" fo:border="0.05pt solid #000000" style:writing-mode="page"/>
    </style:style>
    <style:style style:name="Таблица15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5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6" style:family="table">
      <style:table-properties style:width="17.595cm" fo:margin-left="-0.016cm" table:align="left" style:writing-mode="lr-tb"/>
    </style:style>
    <style:style style:name="Таблица16.A" style:family="table-column">
      <style:table-column-properties style:column-width="0.979cm"/>
    </style:style>
    <style:style style:name="Таблица16.B" style:family="table-column">
      <style:table-column-properties style:column-width="4.286cm"/>
    </style:style>
    <style:style style:name="Таблица16.C" style:family="table-column">
      <style:table-column-properties style:column-width="12.33cm"/>
    </style:style>
    <style:style style:name="Таблица16.1" style:family="table-row">
      <style:table-row-properties style:min-row-height="11.19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7" style:family="table">
      <style:table-properties style:width="17.489cm" fo:margin-left="-0.042cm" fo:break-before="page" table:align="left" style:writing-mode="lr-tb"/>
    </style:style>
    <style:style style:name="Таблица17.A" style:family="table-column">
      <style:table-column-properties style:column-width="1.005cm"/>
    </style:style>
    <style:style style:name="Таблица17.B" style:family="table-column">
      <style:table-column-properties style:column-width="4.286cm"/>
    </style:style>
    <style:style style:name="Таблица17.C" style:family="table-column">
      <style:table-column-properties style:column-width="12.197cm"/>
    </style:style>
    <style:style style:name="Таблица17.1" style:family="table-row">
      <style:table-row-properties style:min-row-height="3.493cm"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7.2" style:family="table-row">
      <style:table-row-properties style:min-row-height="6.671cm" fo:keep-together="auto"/>
    </style:style>
    <style:style style:name="Таблица18" style:family="table">
      <style:table-properties style:width="17.568cm" fo:margin-left="-0.095cm" table:align="left" style:writing-mode="lr-tb"/>
    </style:style>
    <style:style style:name="Таблица18.A" style:family="table-column">
      <style:table-column-properties style:column-width="1.005cm"/>
    </style:style>
    <style:style style:name="Таблица18.B" style:family="table-column">
      <style:table-column-properties style:column-width="4.339cm"/>
    </style:style>
    <style:style style:name="Таблица18.C" style:family="table-column">
      <style:table-column-properties style:column-width="12.224cm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9" style:family="table">
      <style:table-properties style:width="17.558cm" fo:margin-left="-0.069cm" table:align="left" style:writing-mode="lr-tb"/>
    </style:style>
    <style:style style:name="Таблица19.A" style:family="table-column">
      <style:table-column-properties style:column-width="1.005cm"/>
    </style:style>
    <style:style style:name="Таблица19.B" style:family="table-column">
      <style:table-column-properties style:column-width="4.339cm"/>
    </style:style>
    <style:style style:name="Таблица19.C" style:family="table-column">
      <style:table-column-properties style:column-width="3.413cm"/>
    </style:style>
    <style:style style:name="Таблица19.D" style:family="table-column">
      <style:table-column-properties style:column-width="3.545cm"/>
    </style:style>
    <style:style style:name="Таблица19.E" style:family="table-column">
      <style:table-column-properties style:column-width="5.255cm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9.A2" style:family="table-cell">
      <style:table-cell-properties style:vertical-align="top" fo:padding-left="0.191cm" fo:padding-right="0.191cm" fo:padding-top="0cm" fo:padding-bottom="0cm" fo:border-left="none" fo:border-right="0.5pt solid #000000" fo:border-top="none" fo:border-bottom="none" style:writing-mode="lr-tb"/>
    </style:style>
    <style:style style:name="Таблица19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9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9.4" style:family="table-row">
      <style:table-row-properties style:min-row-height="1.471cm" fo:keep-together="auto"/>
    </style:style>
    <style:style style:name="Таблица19.5" style:family="table-row">
      <style:table-row-properties style:min-row-height="2.067cm" fo:keep-together="auto"/>
    </style:style>
    <style:style style:name="Таблица20" style:family="table">
      <style:table-properties style:width="18.096cm" fo:margin-left="-0.095cm" table:align="left" style:writing-mode="lr-tb"/>
    </style:style>
    <style:style style:name="Таблица20.A" style:family="table-column">
      <style:table-column-properties style:column-width="1.005cm"/>
    </style:style>
    <style:style style:name="Таблица20.B" style:family="table-column">
      <style:table-column-properties style:column-width="4.313cm"/>
    </style:style>
    <style:style style:name="Таблица20.C" style:family="table-column">
      <style:table-column-properties style:column-width="12.726cm"/>
    </style:style>
    <style:style style:name="Таблица20.D" style:family="table-column">
      <style:table-column-properties style:column-width="0.051cm"/>
    </style:style>
    <style:style style:name="Таблица20.1" style:family="table-row">
      <style:table-row-properties fo:keep-together="auto"/>
    </style:style>
    <style:style style:name="Таблица20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0.D1" style:family="table-cell">
      <style:table-cell-properties fo:padding="0cm" fo:border-left="none" fo:border-right="none" fo:border-top="0.5pt solid #000000" fo:border-bottom="none"/>
    </style:style>
    <style:style style:name="Таблица20.D2" style:family="table-cell">
      <style:table-cell-properties fo:padding="0cm" fo:border="none"/>
    </style:style>
    <style:style style:name="Таблица20.D3" style:family="table-cell">
      <style:table-cell-properties fo:padding="0cm" fo:border="none"/>
    </style:style>
    <style:style style:name="Таблица20.D4" style:family="table-cell">
      <style:table-cell-properties fo:padding="0cm" fo:border="none"/>
    </style:style>
    <style:style style:name="Таблица20.D5" style:family="table-cell">
      <style:table-cell-properties fo:padding="0cm" fo:border="none"/>
    </style:style>
    <style:style style:name="Таблица20.D6" style:family="table-cell">
      <style:table-cell-properties fo:padding="0cm" fo:border="none"/>
    </style:style>
    <style:style style:name="Таблица20.D7" style:family="table-cell">
      <style:table-cell-properties fo:padding="0cm" fo:border="none"/>
    </style:style>
    <style:style style:name="Таблица20.D8" style:family="table-cell">
      <style:table-cell-properties fo:padding="0cm" fo:border="none"/>
    </style:style>
    <style:style style:name="Таблица20.D9" style:family="table-cell">
      <style:table-cell-properties fo:padding="0cm" fo:border="none"/>
    </style:style>
    <style:style style:name="Таблица20.D10" style:family="table-cell">
      <style:table-cell-properties fo:padding="0cm" fo:border="none"/>
    </style:style>
    <style:style style:name="Таблица20.D11" style:family="table-cell">
      <style:table-cell-properties fo:padding="0cm" fo:border="none"/>
    </style:style>
    <style:style style:name="Таблица20.D12" style:family="table-cell">
      <style:table-cell-properties fo:padding="0cm" fo:border="none"/>
    </style:style>
    <style:style style:name="Таблица21" style:family="table">
      <style:table-properties style:width="18.045cm" fo:margin-left="-0.042cm" table:align="left" style:writing-mode="lr-tb"/>
    </style:style>
    <style:style style:name="Таблица21.A" style:family="table-column">
      <style:table-column-properties style:column-width="0.9cm"/>
    </style:style>
    <style:style style:name="Таблица21.B" style:family="table-column">
      <style:table-column-properties style:column-width="17.145cm"/>
    </style:style>
    <style:style style:name="Таблица21.1" style:family="table-row">
      <style:table-row-properties fo:keep-together="auto"/>
    </style:style>
    <style:style style:name="Таблица21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2" style:family="table">
      <style:table-properties style:width="18.069cm" fo:margin-left="-0.069cm" table:align="left" style:writing-mode="lr-tb"/>
    </style:style>
    <style:style style:name="Таблица22.A" style:family="table-column">
      <style:table-column-properties style:column-width="0.873cm"/>
    </style:style>
    <style:style style:name="Таблица22.B" style:family="table-column">
      <style:table-column-properties style:column-width="3.387cm"/>
    </style:style>
    <style:style style:name="Таблица22.C" style:family="table-column">
      <style:table-column-properties style:column-width="13.809cm"/>
    </style:style>
    <style:style style:name="Таблица22.1" style:family="table-row">
      <style:table-row-properties fo:keep-together="auto"/>
    </style:style>
    <style:style style:name="Таблица2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3" style:family="table">
      <style:table-properties style:width="18.203cm" fo:margin-left="-0.228cm" table:align="left" style:writing-mode="lr-tb"/>
    </style:style>
    <style:style style:name="Таблица23.A" style:family="table-column">
      <style:table-column-properties style:column-width="1.005cm"/>
    </style:style>
    <style:style style:name="Таблица23.B" style:family="table-column">
      <style:table-column-properties style:column-width="17.198cm"/>
    </style:style>
    <style:style style:name="Таблица23.1" style:family="table-row">
      <style:table-row-properties fo:keep-together="auto"/>
    </style:style>
    <style:style style:name="Таблица2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3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97dcae" style:font-size-asian="12pt" style:font-weight-asian="bold" style:font-name-complex="Times New Roman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bold" officeooo:paragraph-rsid="0097dcae" fo:background-color="transparent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7dcae" fo:background-color="transparent" style:font-size-asian="12pt" style:font-weight-asian="bold" style:font-name-complex="Times New Roman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6" style:family="paragraph" style:parent-style-name="Standard">
      <style:paragraph-properties fo:line-height="100%" fo:text-align="justify" style:justify-single-word="false"/>
      <style:text-properties style:font-name="Times New Roman" fo:font-size="12pt" fo:font-weight="bold" officeooo:paragraph-rsid="0097dcae" style:font-size-asian="12pt" style:font-weight-asian="bold" style:font-name-complex="Times New Roman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/>
      <style:text-properties style:font-name="Times New Roman" fo:font-size="12pt" fo:font-weight="bold" officeooo:paragraph-rsid="0097dcae" style:font-size-asian="12pt" style:font-weight-asian="bold" style:font-name-complex="Times New Roman" style:font-size-complex="12pt"/>
    </style:style>
    <style:style style:name="P8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11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97dcae" fo:background-color="transparent" style:font-size-asian="12pt" style:font-name-complex="Times New Roman" style:font-size-complex="12pt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Times New Roman" fo:font-size="12pt" officeooo:rsid="009b6180" officeooo:paragraph-rsid="009b6180" fo:background-color="transparent" style:font-size-asian="12pt" style:font-name-complex="Times New Roman" style:font-size-complex="12pt"/>
    </style:style>
    <style:style style:name="P13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rsid="009b6180" officeooo:paragraph-rsid="009b6180" fo:background-color="transparent" style:font-size-asian="12pt" style:font-name-complex="Times New Roman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rsid="009b6180" officeooo:paragraph-rsid="009b6180" fo:background-color="transparent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rsid="009b6180" officeooo:paragraph-rsid="009b6180" fo:background-color="transparent" style:font-size-asian="12pt" style:font-name-complex="Times New Roman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9b6180" officeooo:paragraph-rsid="009b6180" fo:background-color="transparent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97dcae" fo:background-color="transparent" style:font-size-asian="12pt" style:font-size-complex="12pt"/>
    </style:style>
    <style:style style:name="P1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97dcae" fo:background-color="transparent" style:font-size-asian="12pt" style:font-weight-asian="bold" style:font-name-complex="Times New Roman" style:font-size-complex="12pt"/>
    </style:style>
    <style:style style:name="P1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bold" officeooo:paragraph-rsid="0097dcae" fo:background-color="transparent" style:font-size-asian="12pt" style:font-weight-asian="bold" style:font-name-complex="Times New Roman" style:font-size-complex="12pt"/>
    </style:style>
    <style:style style:name="P2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officeooo:rsid="0099ae67" officeooo:paragraph-rsid="0099ae67" fo:background-color="transparent" style:font-size-asian="12pt" style:font-name-complex="Times New Roman" style:font-size-complex="12pt"/>
    </style:style>
    <style:style style:name="P2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officeooo:paragraph-rsid="0097dcae" fo:background-color="transparent" style:font-size-asian="12pt" style:font-name-complex="Times New Roman" style:font-size-complex="12pt"/>
    </style:style>
    <style:style style:name="P2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" fo:font-size="12pt" fo:language="en" fo:country="US" officeooo:paragraph-rsid="0097dcae" fo:background-color="transparent" style:font-size-asian="12pt" style:font-name-complex="Times New Roman" style:font-size-complex="12pt"/>
    </style:style>
    <style:style style:name="P2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7dcae" fo:background-color="transparent" style:font-size-asian="12pt" style:font-weight-asian="bold" style:font-name-complex="Times New Roman" style:font-size-complex="12pt"/>
    </style:style>
    <style:style style:name="P24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rsid="0099ae67" officeooo:paragraph-rsid="0099ae67" fo:background-color="transparent" style:font-size-asian="12pt" style:font-name-complex="Times New Roman" style:font-size-complex="12pt"/>
    </style:style>
    <style:style style:name="P2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9ae67" fo:background-color="transparent" style:font-size-asian="12pt" style:font-weight-asian="bold" style:font-name-complex="Times New Roman" style:font-size-complex="12pt"/>
    </style:style>
    <style:style style:name="P2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9ae67" fo:background-color="transparent" style:font-size-asian="12pt" style:font-weight-asian="bold" style:font-name-complex="Times New Roman" style:font-size-complex="12pt"/>
    </style:style>
    <style:style style:name="P2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99ae67" fo:background-color="transparent" style:font-size-asian="12pt" style:font-name-complex="Times New Roman" style:font-size-complex="12pt"/>
    </style:style>
    <style:style style:name="P2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rsid="009a72f2" officeooo:paragraph-rsid="009aca7f" fo:background-color="transparent" style:font-size-asian="12pt" style:font-name-complex="Times New Roman" style:font-size-complex="12pt"/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9aca7f" fo:background-color="transparent" style:font-size-asian="12pt" style:font-size-complex="12pt"/>
    </style:style>
    <style:style style:name="P30" style:family="paragraph" style:parent-style-name="Standard">
      <style:paragraph-properties fo:text-align="center" style:justify-single-word="false"/>
      <style:text-properties officeooo:paragraph-rsid="00d62386"/>
    </style:style>
    <style:style style:name="P31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9cbfa2" fo:background-color="transparent" style:font-size-asian="12pt" style:font-name-complex="Times New Roman" style:font-size-complex="12pt"/>
    </style:style>
    <style:style style:name="P3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9cbfa2" fo:background-color="transparent" style:font-size-asian="12pt" style:font-name-complex="Times New Roman" style:font-size-complex="12pt"/>
    </style:style>
    <style:style style:name="P33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9cbfa2" fo:background-color="transparent" style:font-size-asian="12pt" style:font-name-complex="Times New Roman" style:font-size-complex="12pt"/>
    </style:style>
    <style:style style:name="P34" style:family="paragraph" style:parent-style-name="Standard">
      <style:paragraph-properties fo:margin-top="0.106cm" fo:margin-bottom="0cm" style:contextual-spacing="false" fo:text-align="center" style:justify-single-word="false"/>
      <style:text-properties fo:color="#000000" loext:opacity="100%" style:font-name="Times New Roman" fo:font-size="12pt" officeooo:paragraph-rsid="009cbfa2" fo:background-color="transparent" style:font-size-asian="12pt" style:font-name-complex="Times New Roman" style:font-size-complex="12pt"/>
    </style:style>
    <style:style style:name="P35" style:family="paragraph" style:parent-style-name="Standard">
      <style:paragraph-properties fo:margin-top="0.106cm" fo:margin-bottom="0.106cm" style:contextual-spacing="false" fo:text-align="justify" style:justify-single-word="false"/>
      <style:text-properties fo:color="#000000" loext:opacity="100%" style:font-name="Times New Roman" fo:font-size="12pt" officeooo:paragraph-rsid="009cbfa2" fo:background-color="transparent" style:font-size-asian="12pt" style:font-name-complex="Times New Roman" style:font-size-complex="12pt"/>
    </style:style>
    <style:style style:name="P3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cbfa2" fo:background-color="transparent" style:font-size-asian="12pt" style:font-weight-asian="bold" style:font-name-complex="Times New Roman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cbfa2" fo:background-color="transparent" style:font-size-asian="12pt" style:font-weight-asian="bold" style:font-name-complex="Times New Roman" style:font-size-complex="12pt"/>
    </style:style>
    <style:style style:name="P3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officeooo:paragraph-rsid="009da95f" fo:background-color="transparent"/>
    </style:style>
    <style:style style:name="P3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9da95f" style:font-size-asian="12pt" style:font-weight-asian="bold" style:font-name-complex="Times New Roman" style:font-size-complex="12pt"/>
    </style:style>
    <style:style style:name="P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bold" officeooo:paragraph-rsid="009da95f" style:font-size-asian="12pt" style:font-weight-asian="bold" style:font-name-complex="Times New Roman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center" style:justify-single-word="false" style:snap-to-layout-grid="false"/>
      <style:text-properties style:font-name="Times New Roman" fo:font-size="12pt" fo:font-weight="bold" officeooo:paragraph-rsid="009da95f" style:font-size-asian="12pt" style:font-weight-asian="bold" style:font-name-complex="Times New Roman" style:font-size-complex="12pt"/>
    </style:style>
    <style:style style:name="P4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" fo:font-size="12pt" officeooo:paragraph-rsid="009da95f" style:font-size-asian="12pt" style:font-name-complex="Times New Roman" style:font-size-complex="12pt"/>
    </style:style>
    <style:style style:name="P4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e984d" fo:background-color="transparent" style:font-size-asian="12pt" style:font-weight-asian="bold" style:font-name-complex="Times New Roman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e984d" fo:background-color="transparent" style:font-size-asian="12pt" style:font-weight-asian="bold" style:font-name-complex="Times New Roman" style:font-size-complex="12pt"/>
    </style:style>
    <style:style style:name="P4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paragraph-rsid="009e984d" fo:background-color="transparent" style:font-size-asian="12pt" style:font-name-complex="Times New Roman" style:font-size-complex="12pt"/>
    </style:style>
    <style:style style:name="P4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9e984d" fo:background-color="transparent" style:font-size-asian="12pt" style:font-name-complex="Times New Roman" style:font-size-complex="12pt"/>
    </style:style>
    <style:style style:name="P4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9f8734" fo:background-color="transparent" style:font-size-asian="12pt" style:font-name-complex="Times New Roman" style:font-size-complex="12pt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9e984d" fo:background-color="transparent" style:font-size-asian="12pt" style:font-name-complex="Times New Roman" style:font-size-complex="12pt"/>
    </style:style>
    <style:style style:name="P49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fo:language="ru" fo:country="RU" officeooo:paragraph-rsid="009f8734" fo:background-color="transparent" style:font-size-asian="12pt" style:language-asian="ru" style:country-asian="RU" style:font-size-complex="12pt"/>
    </style:style>
    <style:style style:name="P50" style:family="paragraph" style:parent-style-name="Text_20_body_20_indent">
      <style:paragraph-properties fo:margin-left="0cm" fo:margin-right="0cm" fo:text-align="justify" style:justify-single-word="false" fo:text-indent="0.06cm" style:auto-text-indent="false"/>
      <style:text-properties fo:color="#000000" loext:opacity="100%" style:font-name="Times New Roman" fo:font-size="12pt" fo:language="ru" fo:country="RU" officeooo:paragraph-rsid="009e984d" fo:background-color="transparent" style:font-size-asian="12pt" style:language-asian="ru" style:country-asian="RU" style:font-size-complex="12pt"/>
    </style:style>
    <style:style style:name="P51" style:family="paragraph" style:parent-style-name="Text_20_body_20_indent">
      <style:paragraph-properties fo:margin-left="0cm" fo:margin-right="0cm" fo:text-align="justify" style:justify-single-word="false" fo:text-indent="0.06cm" style:auto-text-indent="false"/>
      <style:text-properties fo:color="#000000" loext:opacity="100%" style:font-name="Times New Roman" fo:font-size="12pt" fo:language="ru" fo:country="RU" officeooo:paragraph-rsid="009f8734" fo:background-color="transparent" style:font-size-asian="12pt" style:language-asian="ru" style:country-asian="RU" style:font-size-complex="12pt"/>
    </style:style>
    <style:style style:name="P5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officeooo:paragraph-rsid="00a0501f" style:font-size-asian="12pt" style:font-name-complex="Times New Roman" style:font-size-complex="12pt"/>
    </style:style>
    <style:style style:name="P5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a0501f" style:font-size-asian="12pt" style:font-name-complex="Times New Roman" style:font-size-complex="12pt"/>
    </style:style>
    <style:style style:name="P54" style:family="paragraph" style:parent-style-name="Standard">
      <style:paragraph-properties fo:line-height="100%" fo:text-align="justify" style:justify-single-word="false"/>
      <style:text-properties style:font-name="Times New Roman" fo:font-size="12pt" officeooo:rsid="00d788c7" officeooo:paragraph-rsid="00d788c7" style:font-name-asian="Times New Roman" style:font-size-asian="12pt" style:language-asian="ru" style:country-asian="RU" style:font-name-complex="Times New Roman" style:font-size-complex="12pt"/>
    </style:style>
    <style:style style:name="P5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style:text-underline-style="none" officeooo:paragraph-rsid="00a24ead" fo:background-color="transparent" style:font-size-asian="12pt" style:font-name-complex="Times New Roman" style:font-size-complex="12pt"/>
    </style:style>
    <style:style style:name="P5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style:text-underline-style="none" officeooo:paragraph-rsid="00a24ead" fo:background-color="transparent" style:font-size-asian="12pt" style:font-name-complex="Times New Roman" style:font-size-complex="12pt"/>
    </style:style>
    <style:style style:name="P57" style:family="paragraph" style:parent-style-name="Text_20_body_20_indent">
      <style:paragraph-properties fo:margin-left="0.071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officeooo:paragraph-rsid="00a6110b" fo:background-color="transparent" style:font-size-asian="12pt" style:font-size-complex="12pt"/>
    </style:style>
    <style:style style:name="P58" style:family="paragraph" style:parent-style-name="Text_20_body_20_indent">
      <style:paragraph-properties fo:margin-left="0.071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fo:language="ru" fo:country="RU" officeooo:rsid="00a6110b" officeooo:paragraph-rsid="00a7e0d5" fo:background-color="transparent" style:font-size-asian="12pt" style:language-asian="ru" style:country-asian="RU" style:font-size-complex="12pt"/>
    </style:style>
    <style:style style:name="P59" style:family="paragraph" style:parent-style-name="Text_20_body_20_indent">
      <style:paragraph-properties fo:margin-left="0.071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fo:language="ru" fo:country="RU" officeooo:paragraph-rsid="00a6110b" fo:background-color="transparent" style:font-size-asian="12pt" style:language-asian="ru" style:country-asian="RU" style:font-size-complex="12pt"/>
    </style:style>
    <style:style style:name="P60" style:family="paragraph" style:parent-style-name="Text_20_body_20_indent">
      <style:paragraph-properties fo:margin-left="0.071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officeooo:paragraph-rsid="00a4c59d" fo:background-color="transparent" style:font-size-asian="12pt" style:font-size-complex="12pt"/>
    </style:style>
    <style:style style:name="P6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style:text-underline-style="none" officeooo:paragraph-rsid="00a7efa8" fo:background-color="transparent" style:font-size-asian="12pt" style:font-name-complex="Times New Roman" style:font-size-complex="12pt"/>
    </style:style>
    <style:style style:name="P62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style:text-underline-style="none" officeooo:paragraph-rsid="00a7efa8" fo:background-color="transparent" style:font-size-asian="12pt" style:font-name-complex="Times New Roman" style:font-size-complex="12pt"/>
    </style:style>
    <style:style style:name="P63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aad5c4" officeooo:paragraph-rsid="00aad5c4" fo:background-color="transparent" style:font-size-asian="12pt" style:font-name-complex="Times New Roman" style:font-size-complex="12pt"/>
    </style:style>
    <style:style style:name="P64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aad5c4" officeooo:paragraph-rsid="00acabd2" fo:background-color="transparent" style:font-size-asian="12pt" style:font-name-complex="Times New Roman" style:font-size-complex="12pt"/>
    </style:style>
    <style:style style:name="P6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acabd2" officeooo:paragraph-rsid="00acabd2" fo:background-color="transparent" style:font-size-asian="12pt" style:font-name-complex="Times New Roman" style:font-size-complex="12pt"/>
    </style:style>
    <style:style style:name="P6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acabd2" officeooo:paragraph-rsid="00acabd2" fo:background-color="transparent" style:font-size-asian="12pt" style:font-name-complex="Times New Roman" style:font-size-complex="12pt"/>
    </style:style>
    <style:style style:name="P67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aef794" officeooo:paragraph-rsid="00aef794" fo:background-color="transparent" style:font-size-asian="12pt" style:font-name-complex="Times New Roman" style:font-size-complex="12pt"/>
    </style:style>
    <style:style style:name="P68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aef794" officeooo:paragraph-rsid="00aef794" fo:background-color="transparent" style:font-size-asian="12pt" style:font-name-complex="Times New Roman" style:font-size-complex="12pt"/>
    </style:style>
    <style:style style:name="P6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b09ac5" officeooo:paragraph-rsid="00b09ac5" fo:background-color="transparent" style:font-size-asian="12pt" style:font-name-complex="Times New Roman" style:font-size-complex="12pt"/>
    </style:style>
    <style:style style:name="P70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" fo:font-size="12pt" officeooo:paragraph-rsid="00b2531d" fo:background-color="transparent" style:font-size-asian="12pt" style:font-size-complex="12pt"/>
    </style:style>
    <style:style style:name="P71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officeooo:paragraph-rsid="00b2531d" fo:background-color="transparent" style:font-size-asian="12pt" style:font-name-complex="Times New Roman" style:font-size-complex="12pt"/>
    </style:style>
    <style:style style:name="P7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b2531d" fo:background-color="transparent" style:font-size-asian="12pt" style:font-name-complex="Times New Roman" style:font-size-complex="12pt"/>
    </style:style>
    <style:style style:name="P73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paragraph-rsid="00b45793" fo:background-color="transparent" style:font-size-asian="12pt" style:font-name-complex="Times New Roman" style:font-size-complex="12pt"/>
    </style:style>
    <style:style style:name="P74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language="ru" fo:country="RU" officeooo:paragraph-rsid="00b5a14d" fo:background-color="transparent" style:font-size-asian="12pt" style:font-name-complex="Times New Roman" style:font-size-complex="12pt"/>
    </style:style>
    <style:style style:name="P75" style:family="paragraph" style:parent-style-name="Основной_20_текст_20_с_20_отступом_20_3">
      <style:paragraph-properties fo:margin-left="0.083cm" fo:margin-right="0cm" fo:line-height="100%" fo:text-align="justify" style:justify-single-word="false"/>
      <style:text-properties fo:color="#000000" loext:opacity="100%" style:font-name="Times New Roman" fo:font-size="12pt" officeooo:paragraph-rsid="00b5a14d" fo:background-color="transparent" style:font-size-asian="12pt" style:font-size-complex="12pt"/>
    </style:style>
    <style:style style:name="P76" style:family="paragraph" style:parent-style-name="Основной_20_текст_20_с_20_отступом_20_3">
      <style:paragraph-properties fo:margin-left="0.083cm" fo:margin-right="0cm" fo:line-height="100%" fo:text-align="justify" style:justify-single-word="false"/>
      <style:text-properties fo:color="#000000" loext:opacity="100%" style:font-name="Times New Roman" fo:font-size="12pt" fo:language="ru" fo:country="RU" officeooo:paragraph-rsid="00b5a14d" fo:background-color="transparent" style:font-size-asian="12pt" style:font-name-complex="Times New Roman" style:font-size-complex="12pt"/>
    </style:style>
    <style:style style:name="P77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b5a14d" fo:background-color="transparent" style:font-size-asian="12pt" style:font-name-complex="Times New Roman" style:font-size-complex="12pt"/>
    </style:style>
    <style:style style:name="P7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rsid="0084ab74" officeooo:paragraph-rsid="00b655e2" fo:background-color="transparent" style:font-size-asian="12pt" style:font-name-complex="Times New Roman" style:font-size-complex="12pt"/>
    </style:style>
    <style:style style:name="P7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74" officeooo:paragraph-rsid="00b655e2" fo:background-color="transparent" style:font-size-asian="12pt" style:font-name-complex="Times New Roman" style:font-size-complex="12pt"/>
    </style:style>
    <style:style style:name="P80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b7a918" fo:background-color="transparent" style:font-size-asian="12pt" style:font-name-complex="Times New Roman" style:font-size-complex="12pt"/>
    </style:style>
    <style:style style:name="P81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" fo:font-size="12pt" officeooo:paragraph-rsid="00b93ea3" fo:background-color="transparent" style:font-size-asian="12pt" style:font-name-complex="Times New Roman" style:font-size-complex="12pt"/>
    </style:style>
    <style:style style:name="P82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" fo:font-size="12pt" fo:font-weight="bold" officeooo:paragraph-rsid="00b93ea3" fo:background-color="transparent" style:font-size-asian="12pt" style:font-weight-asian="bold" style:font-size-complex="12pt" style:font-weight-complex="bold"/>
    </style:style>
    <style:style style:name="P83" style:family="paragraph" style:parent-style-name="Standard">
      <style:text-properties style:font-name="Times New Roman" fo:font-size="12pt" officeooo:paragraph-rsid="00b93ea3" fo:background-color="transparent" style:font-size-asian="12pt" style:font-size-complex="12pt"/>
    </style:style>
    <style:style style:name="P84" style:family="paragraph" style:parent-style-name="Standard">
      <style:text-properties style:font-name="Times New Roman" fo:font-size="12pt" officeooo:rsid="00dfb12b" officeooo:paragraph-rsid="00dfb12b" fo:background-color="transparent" style:font-size-asian="12pt" style:font-size-complex="12pt"/>
    </style:style>
    <style:style style:name="P85" style:family="paragraph" style:parent-style-name="Standard">
      <style:text-properties style:font-name="Times New Roman" fo:font-size="12pt" officeooo:rsid="0082dbe5" officeooo:paragraph-rsid="00b93ea3" fo:background-color="transparent" style:font-size-asian="12pt" style:font-size-complex="12pt"/>
    </style:style>
    <style:style style:name="P86" style:family="paragraph" style:parent-style-name="Standard">
      <style:text-properties style:font-name="Times New Roman" fo:font-size="12pt" officeooo:rsid="00832c12" officeooo:paragraph-rsid="00b93ea3" fo:background-color="transparent" style:font-size-asian="12pt" style:font-size-complex="12pt"/>
    </style:style>
    <style:style style:name="P87" style:family="paragraph" style:parent-style-name="Standard">
      <style:text-properties style:font-name="Times New Roman" fo:font-size="12pt" officeooo:rsid="0083b97f" officeooo:paragraph-rsid="00b93ea3" fo:background-color="transparent" style:font-size-asian="12pt" style:font-size-complex="12pt"/>
    </style:style>
    <style:style style:name="P88" style:family="paragraph" style:parent-style-name="Standard">
      <style:text-properties style:font-name="Times New Roman" fo:font-size="12pt" officeooo:rsid="0085b167" officeooo:paragraph-rsid="00b93ea3" fo:background-color="transparent" style:font-size-asian="12pt" style:font-size-complex="12pt"/>
    </style:style>
    <style:style style:name="P89" style:family="paragraph" style:parent-style-name="Standard">
      <style:text-properties style:font-name="Times New Roman" fo:font-size="12pt" officeooo:rsid="00dfb12b" officeooo:paragraph-rsid="00dfb12b" style:font-size-asian="12pt" style:font-size-complex="12pt"/>
    </style:style>
    <style:style style:name="P90" style:family="paragraph" style:parent-style-name="Standard">
      <style:text-properties fo:color="#000000" loext:opacity="100%" style:font-name="Times New Roman" fo:font-size="12pt" fo:font-weight="bold" officeooo:rsid="008763cd" officeooo:paragraph-rsid="00b93ea3" fo:background-color="transparent" style:font-size-asian="12pt" style:font-weight-asian="bold" style:font-size-complex="12pt" style:font-weight-complex="bold"/>
    </style:style>
    <style:style style:name="P91" style:family="paragraph" style:parent-style-name="Standard">
      <style:text-properties fo:color="#000000" loext:opacity="100%" style:font-name="Times New Roman" fo:font-size="12pt" officeooo:paragraph-rsid="00b93ea3" fo:background-color="transparent" style:font-size-asian="12pt" style:font-size-complex="12pt"/>
    </style:style>
    <style:style style:name="P92" style:family="paragraph" style:parent-style-name="Table_20_Contents">
      <style:text-properties fo:color="#000000" loext:opacity="100%" style:font-name="Times New Roman" fo:font-size="12pt" officeooo:paragraph-rsid="00b93ea3" fo:background-color="transparent" style:font-size-asian="12pt" style:font-size-complex="12pt"/>
    </style:style>
    <style:style style:name="P93" style:family="paragraph" style:parent-style-name="Table_20_Contents">
      <style:text-properties fo:color="#000000" loext:opacity="100%" style:font-name="Times New Roman" fo:font-size="12pt" officeooo:rsid="0082d911" officeooo:paragraph-rsid="0084bd87" style:font-size-asian="12pt" style:font-size-complex="12pt"/>
    </style:style>
    <style:style style:name="P94" style:family="paragraph" style:parent-style-name="Table_20_Contents">
      <style:text-properties fo:color="#000000" loext:opacity="100%" style:font-name="Times New Roman" fo:font-size="12pt" officeooo:rsid="00857d35" officeooo:paragraph-rsid="00857d35" style:font-size-asian="12pt" style:font-size-complex="12pt"/>
    </style:style>
    <style:style style:name="P95" style:family="paragraph" style:parent-style-name="Table_20_Contents">
      <style:text-properties fo:color="#000000" loext:opacity="100%" style:font-name="Times New Roman" fo:font-size="12pt" officeooo:rsid="0083c958" officeooo:paragraph-rsid="0084bd87" style:font-size-asian="12pt" style:font-size-complex="12pt"/>
    </style:style>
    <style:style style:name="P96" style:family="paragraph" style:parent-style-name="Table_20_Contents">
      <style:text-properties fo:color="#000000" loext:opacity="100%" style:font-name="Times New Roman" fo:font-size="12pt" officeooo:rsid="008c0562" officeooo:paragraph-rsid="008c0562" style:font-size-asian="12pt" style:font-size-complex="12pt"/>
    </style:style>
    <style:style style:name="P97" style:family="paragraph" style:parent-style-name="Table_20_Contents">
      <style:text-properties fo:color="#000000" loext:opacity="100%" style:font-name="Times New Roman" fo:font-size="12pt" officeooo:rsid="0082d911" officeooo:paragraph-rsid="0083c958" style:font-size-asian="12pt" style:font-size-complex="12pt"/>
    </style:style>
    <style:style style:name="P98" style:family="paragraph" style:parent-style-name="Table_20_Contents">
      <style:text-properties fo:color="#000000" loext:opacity="100%" style:font-name="Times New Roman" fo:font-size="12pt" officeooo:rsid="0090b953" officeooo:paragraph-rsid="0090b953" style:font-size-asian="12pt" style:font-size-complex="12pt"/>
    </style:style>
    <style:style style:name="P99" style:family="paragraph" style:parent-style-name="Table_20_Contents">
      <style:text-properties fo:color="#000000" loext:opacity="100%" style:font-name="Times New Roman" fo:font-size="12pt" officeooo:rsid="008f7ab2" officeooo:paragraph-rsid="008f7ab2" style:font-size-asian="12pt" style:font-size-complex="12pt"/>
    </style:style>
    <style:style style:name="P100" style:family="paragraph" style:parent-style-name="Table_20_Contents">
      <style:text-properties fo:color="#000000" loext:opacity="100%" style:font-name="Times New Roman" fo:font-size="12pt" officeooo:rsid="008eb4dd" officeooo:paragraph-rsid="008eb4dd" style:font-size-asian="12pt" style:font-size-complex="12pt"/>
    </style:style>
    <style:style style:name="P101" style:family="paragraph" style:parent-style-name="Table_20_Contents">
      <style:text-properties fo:color="#000000" loext:opacity="100%" style:font-name="Times New Roman" fo:font-size="12pt" officeooo:rsid="008dac12" officeooo:paragraph-rsid="008dac12" style:font-size-asian="12pt" style:font-size-complex="12pt"/>
    </style:style>
    <style:style style:name="P102" style:family="paragraph" style:parent-style-name="Standard">
      <style:paragraph-properties fo:margin-top="0cm" fo:margin-bottom="0cm" style:contextual-spacing="false"/>
      <style:text-properties style:font-name="Times New Roman" fo:font-size="12pt" fo:font-weight="bold" officeooo:rsid="00960468" officeooo:paragraph-rsid="00e19d23" style:font-size-asian="12pt" style:font-weight-asian="bold" style:font-size-complex="12pt" style:font-weight-complex="bold"/>
    </style:style>
    <style:style style:name="P103" style:family="paragraph" style:parent-style-name="Table_20_Contents">
      <style:text-properties fo:color="#000000" loext:opacity="100%" style:font-name="Times New Roman" fo:font-size="12pt" officeooo:paragraph-rsid="009af3fb" style:font-size-asian="12pt" style:font-size-complex="12pt"/>
    </style:style>
    <style:style style:name="P104" style:family="paragraph" style:parent-style-name="Table_20_Contents">
      <style:text-properties fo:color="#000000" loext:opacity="100%" style:font-name="Times New Roman" fo:font-size="12pt" officeooo:rsid="0083eb47" officeooo:paragraph-rsid="009af3fb" style:font-size-asian="12pt" style:font-size-complex="12pt"/>
    </style:style>
    <style:style style:name="P105" style:family="paragraph" style:parent-style-name="Table_20_Contents">
      <style:text-properties fo:color="#000000" loext:opacity="100%" style:font-name="Times New Roman" fo:font-size="12pt" officeooo:rsid="0093839e" officeooo:paragraph-rsid="009af3fb" style:font-size-asian="12pt" style:font-size-complex="12pt"/>
    </style:style>
    <style:style style:name="P106" style:family="paragraph" style:parent-style-name="Table_20_Contents">
      <style:text-properties fo:color="#000000" loext:opacity="100%" style:font-name="Times New Roman" fo:font-size="12pt" officeooo:rsid="0083eb47" officeooo:paragraph-rsid="008e8a74" style:font-size-asian="12pt" style:font-size-complex="12pt"/>
    </style:style>
    <style:style style:name="P107" style:family="paragraph" style:parent-style-name="Table_20_Contents">
      <style:text-properties fo:color="#000000" loext:opacity="100%" style:font-name="Times New Roman" fo:font-size="12pt" officeooo:rsid="00ac4941" officeooo:paragraph-rsid="00ac4941" style:font-size-asian="12pt" style:font-size-complex="12pt"/>
    </style:style>
    <style:style style:name="P108" style:family="paragraph" style:parent-style-name="Table_20_Contents">
      <style:text-properties fo:color="#000000" loext:opacity="100%" style:font-name="Times New Roman" fo:font-size="12pt" officeooo:rsid="009f553b" officeooo:paragraph-rsid="009f553b" style:font-size-asian="12pt" style:font-size-complex="12pt"/>
    </style:style>
    <style:style style:name="P109" style:family="paragraph" style:parent-style-name="Table_20_Contents">
      <style:text-properties fo:color="#000000" loext:opacity="100%" style:font-name="Times New Roman" fo:font-size="12pt" officeooo:rsid="009af3fb" officeooo:paragraph-rsid="009af3fb" style:font-size-asian="12pt" style:font-size-complex="12pt"/>
    </style:style>
    <style:style style:name="P110" style:family="paragraph" style:parent-style-name="Table_20_Contents">
      <style:text-properties fo:color="#000000" loext:opacity="100%" style:font-name="Times New Roman" fo:font-size="12pt" officeooo:rsid="00e19d23" officeooo:paragraph-rsid="00e19d23" style:font-size-asian="12pt" style:font-size-complex="12pt"/>
    </style:style>
    <style:style style:name="P111" style:family="paragraph" style:parent-style-name="Table_20_Contents">
      <style:text-properties fo:color="#000000" loext:opacity="100%" style:font-name="Times New Roman" fo:font-size="12pt" officeooo:rsid="00ac8bae" officeooo:paragraph-rsid="00ac8bae" style:font-size-asian="12pt" style:font-size-complex="12pt"/>
    </style:style>
    <style:style style:name="P112" style:family="paragraph" style:parent-style-name="Standard">
      <style:text-properties fo:color="#000000" loext:opacity="100%" style:font-name="Times New Roman" fo:font-size="12pt" officeooo:rsid="009af3fb" officeooo:paragraph-rsid="009af3fb" style:font-size-asian="12pt" style:font-size-complex="12pt"/>
    </style:style>
    <style:style style:name="P113" style:family="paragraph" style:parent-style-name="Table_20_Contents">
      <style:text-properties fo:color="#000000" loext:opacity="100%" style:font-name="Times New Roman" fo:font-size="12pt" officeooo:rsid="00e41db8" officeooo:paragraph-rsid="00e41db8" style:font-size-asian="12pt" style:font-size-complex="12pt"/>
    </style:style>
    <style:style style:name="P114" style:family="paragraph" style:parent-style-name="Table_20_Contents">
      <style:text-properties fo:color="#000000" loext:opacity="100%" style:font-name="Times New Roman" fo:font-size="12pt" officeooo:rsid="008fb79a" officeooo:paragraph-rsid="009af3fb" style:font-size-asian="12pt" style:font-size-complex="12pt"/>
    </style:style>
    <style:style style:name="P115" style:family="paragraph" style:parent-style-name="Standard">
      <style:text-properties fo:color="#000000" loext:opacity="100%" style:font-name="Times New Roman" fo:font-size="12pt" officeooo:rsid="00e41db8" officeooo:paragraph-rsid="00e41db8" style:font-size-asian="12pt" style:font-size-complex="12pt"/>
    </style:style>
    <style:style style:name="P116" style:family="paragraph" style:parent-style-name="Table_20_Contents">
      <style:text-properties fo:color="#000000" loext:opacity="100%" style:font-name="Times New Roman" fo:font-size="12pt" officeooo:rsid="0084ade1" officeooo:paragraph-rsid="009af3fb" style:font-size-asian="12pt" style:font-size-complex="12pt"/>
    </style:style>
    <style:style style:name="P11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rsid="0084ab74" officeooo:paragraph-rsid="00bb1754" fo:background-color="transparent" style:font-size-asian="12pt" style:font-name-complex="Times New Roman" style:font-size-complex="12pt"/>
    </style:style>
    <style:style style:name="P11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74" officeooo:paragraph-rsid="00bb1754" fo:background-color="transparent" style:font-size-asian="12pt" style:font-name-complex="Times New Roman" style:font-size-complex="12pt"/>
    </style:style>
    <style:style style:name="P119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style:text-underline-style="solid" style:text-underline-width="auto" style:text-underline-color="font-color" officeooo:paragraph-rsid="00bcc776" fo:background-color="transparent" style:font-size-asian="12pt" style:font-name-complex="Times New Roman" style:font-size-complex="12pt"/>
    </style:style>
    <style:style style:name="P120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bb222d" officeooo:paragraph-rsid="00bb222d" fo:background-color="transparent" style:font-size-asian="12pt" style:font-name-complex="Times New Roman" style:font-size-complex="12pt"/>
    </style:style>
    <style:style style:name="P121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bb222d" officeooo:paragraph-rsid="00bb222d" fo:background-color="transparent" style:font-size-asian="12pt" style:font-style-asian="normal" style:font-name-complex="Times New Roman" style:font-size-complex="12pt" style:font-style-complex="normal"/>
    </style:style>
    <style:style style:name="P122" style:family="paragraph" style:parent-style-name="Основной_20_текст_20_с_20_отступом_20_3">
      <style:paragraph-properties fo:margin-left="0.083cm" fo:margin-right="0cm" fo:line-height="100%" fo:text-align="end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bcc776" officeooo:paragraph-rsid="00bcc776" fo:background-color="transparent" style:font-size-asian="12pt" style:font-style-asian="normal" style:font-name-complex="Times New Roman" style:font-size-complex="12pt" style:font-style-complex="normal"/>
    </style:style>
    <style:style style:name="P123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style:text-underline-style="none" officeooo:rsid="00bcc776" officeooo:paragraph-rsid="00bcc776" fo:background-color="transparent" style:font-size-asian="12pt" style:font-name-complex="Times New Roman" style:font-size-complex="12pt"/>
    </style:style>
    <style:style style:name="P124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fo:font-style="normal" style:text-underline-style="none" officeooo:rsid="00bdd36a" officeooo:paragraph-rsid="00bdd36a" fo:background-color="transparent" style:font-size-asian="12pt" style:font-style-asian="normal" style:font-name-complex="Times New Roman" style:font-size-complex="12pt" style:font-style-complex="normal"/>
    </style:style>
    <style:style style:name="P125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officeooo:paragraph-rsid="00bdd36a" fo:background-color="transparent" style:font-size-asian="12pt" style:font-size-complex="12pt"/>
    </style:style>
    <style:style style:name="P126" style:family="paragraph" style:parent-style-name="Text_20_body">
      <style:paragraph-properties fo:line-height="100%" fo:text-align="start" style:justify-single-word="false" style:text-autospace="none"/>
      <style:text-properties fo:color="#000000" loext:opacity="100%" fo:font-size="12pt" officeooo:paragraph-rsid="00bdd36a" fo:background-color="transparent" style:font-size-asian="12pt" style:font-size-complex="12pt"/>
    </style:style>
    <style:style style:name="P127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officeooo:rsid="00bdd36a" officeooo:paragraph-rsid="00bdd36a" fo:background-color="transparent" style:font-size-asian="12pt" style:font-name-complex="Times New Roman" style:font-size-complex="12pt"/>
    </style:style>
    <style:style style:name="P128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fo:font-style="normal" officeooo:rsid="00bdd36a" officeooo:paragraph-rsid="00bdd36a" fo:background-color="transparent" style:font-size-asian="12pt" style:font-style-asian="normal" style:font-name-complex="Times New Roman" style:font-size-complex="12pt" style:font-style-complex="normal"/>
    </style:style>
    <style:style style:name="P129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end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bcc776" officeooo:paragraph-rsid="00bdd36a" fo:background-color="transparent" style:font-size-asian="12pt" style:font-style-asian="normal" style:font-name-complex="Times New Roman" style:font-size-complex="12pt" style:font-style-complex="normal"/>
    </style:style>
    <style:style style:name="P130" style:family="paragraph" style:parent-style-name="Text_20_body">
      <style:paragraph-properties fo:line-height="100%" fo:text-align="start" style:justify-single-word="false" style:text-autospace="none"/>
      <style:text-properties fo:color="#000000" loext:opacity="100%" style:font-name="Times New Roman" fo:font-size="12pt" style:text-underline-style="none" officeooo:rsid="00bfb8a1" officeooo:paragraph-rsid="00e6bbda" fo:background-color="transparent" style:font-size-asian="12pt" style:font-name-complex="Times New Roman" style:font-size-complex="12pt"/>
    </style:style>
    <style:style style:name="P131" style:family="paragraph" style:parent-style-name="Text_20_body">
      <style:paragraph-properties fo:line-height="100%" fo:text-align="start" style:justify-single-word="false" style:text-autospace="none"/>
      <style:text-properties fo:color="#000000" loext:opacity="100%" fo:font-size="12pt" officeooo:paragraph-rsid="00e6bbda" fo:background-color="transparent" style:font-size-asian="12pt" style:font-size-complex="12pt"/>
    </style:style>
    <style:style style:name="P13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rsid="0084ab74" officeooo:paragraph-rsid="00c4e636" fo:background-color="transparent" style:font-size-asian="12pt" style:font-name-complex="Times New Roman" style:font-size-complex="12pt"/>
    </style:style>
    <style:style style:name="P13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74" officeooo:paragraph-rsid="00c4e636" fo:background-color="transparent" style:font-size-asian="12pt" style:font-name-complex="Times New Roman" style:font-size-complex="12pt"/>
    </style:style>
    <style:style style:name="P134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" fo:font-size="12pt" officeooo:paragraph-rsid="00c4e636" fo:background-color="transparent" style:font-size-asian="12pt" style:font-size-complex="12pt"/>
    </style:style>
    <style:style style:name="P135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" fo:font-size="12pt" officeooo:paragraph-rsid="00c4e636" fo:background-color="transparent" style:font-size-asian="12pt" style:font-name-complex="Times New Roman" style:font-size-complex="12pt"/>
    </style:style>
    <style:style style:name="P13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rsid="0084ab74" officeooo:paragraph-rsid="0084ab74" fo:background-color="transparent" style:font-size-asian="12pt" style:font-name-complex="Times New Roman" style:font-size-complex="12pt"/>
    </style:style>
    <style:style style:name="P13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74" officeooo:paragraph-rsid="0084ab74" fo:background-color="transparent" style:font-size-asian="12pt" style:font-name-complex="Times New Roman" style:font-size-complex="12pt"/>
    </style:style>
    <style:style style:name="P138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officeooo:rsid="00cb82a0" officeooo:paragraph-rsid="00ccb24e"/>
    </style:style>
    <style:style style:name="P13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officeooo:rsid="0084ab74" officeooo:paragraph-rsid="00cb82a0" fo:background-color="transparent" style:font-size-asian="12pt" style:font-name-complex="Times New Roman" style:font-size-complex="12pt"/>
    </style:style>
    <style:style style:name="P14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rsid="0084ab74" officeooo:paragraph-rsid="00cb82a0" fo:background-color="transparent" style:font-size-asian="12pt" style:font-name-complex="Times New Roman" style:font-size-complex="12pt"/>
    </style:style>
    <style:style style:name="P141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bb222d" officeooo:paragraph-rsid="00cf92a0" fo:background-color="transparent" style:font-size-asian="12pt" style:font-name-complex="Times New Roman" style:font-size-complex="12pt"/>
    </style:style>
    <style:style style:name="P142" style:family="paragraph" style:parent-style-name="Text_20_body">
      <style:paragraph-properties fo:margin-left="0cm" fo:line-height="100%" fo:text-align="start" style:justify-single-word="false" style:text-autospace="none"/>
      <style:text-properties fo:color="#000000" loext:opacity="100%" fo:font-size="12pt" officeooo:paragraph-rsid="00cf92a0" fo:background-color="transparent" style:font-size-asian="12pt" style:font-size-complex="12pt"/>
    </style:style>
    <style:style style:name="P143" style:family="paragraph" style:parent-style-name="Основной_20_текст_20_с_20_отступом_20_3">
      <style:paragraph-properties fo:margin-left="0cm" fo:margin-right="0cm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cf92a0" officeooo:paragraph-rsid="00cf92a0" fo:background-color="transparent" style:font-size-asian="12pt" style:font-name-complex="Times New Roman" style:font-size-complex="12pt"/>
    </style:style>
    <style:style style:name="P14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586a1" officeooo:paragraph-rsid="008586a1" fo:background-color="transparent" style:font-size-asian="12pt" style:font-weight-asian="bold" style:font-name-complex="Times New Roman" style:font-size-complex="12pt" style:font-weight-complex="bold"/>
    </style:style>
    <style:style style:name="P14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fo:background-color="transparent" style:font-size-asian="12pt" style:font-size-complex="12pt"/>
    </style:style>
    <style:style style:name="P14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rsid="00d8484d" officeooo:paragraph-rsid="00d8484d" fo:background-color="transparent" style:font-size-asian="12pt" style:font-name-complex="Times New Roman" style:font-size-complex="12pt"/>
    </style:style>
    <style:style style:name="P14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d1988b" fo:background-color="transparent" style:font-size-asian="12pt" style:font-weight-asian="bold" style:font-name-complex="Times New Roman" style:font-size-complex="12pt"/>
    </style:style>
    <style:style style:name="P1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d1988b" fo:background-color="transparent" style:font-size-asian="12pt" style:font-weight-asian="bold" style:font-name-complex="Times New Roman" style:font-size-complex="12pt"/>
    </style:style>
    <style:style style:name="P149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fo:color="#000000" loext:opacity="100%" style:font-name="Times New Roman" fo:font-size="12pt" fo:font-weight="bold" officeooo:paragraph-rsid="00d1988b" fo:background-color="transparent" style:font-size-asian="12pt" style:font-weight-asian="bold" style:font-name-complex="Times New Roman" style:font-size-complex="12pt"/>
    </style:style>
    <style:style style:name="P15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fo:font-style="italic" officeooo:paragraph-rsid="00d1988b" fo:background-color="transparent" style:font-size-asian="12pt" style:font-style-asian="italic" style:font-name-complex="Times New Roman" style:font-size-complex="12pt"/>
    </style:style>
    <style:style style:name="P1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5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53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d1988b" fo:background-color="transparent" style:font-size-asian="12pt" style:font-weight-asian="bold" style:font-name-complex="Times New Roman" style:font-size-complex="12pt"/>
    </style:style>
    <style:style style:name="P154" style:family="paragraph" style:parent-style-name="Standard">
      <style:paragraph-properties style:snap-to-layout-grid="false"/>
      <style:text-properties officeooo:paragraph-rsid="00d1988b"/>
    </style:style>
    <style:style style:name="P15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d1988b" fo:background-color="transparent" style:font-size-asian="12pt" style:font-weight-asian="bold" style:font-name-complex="Times New Roman" style:font-size-complex="12pt"/>
    </style:style>
    <style:style style:name="P156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57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58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59" style:family="paragraph" style:parent-style-name="Standard">
      <style:paragraph-properties style:snap-to-layout-grid="false"/>
      <style:text-properties style:font-name="Times New Roman" fo:font-size="12pt" officeooo:paragraph-rsid="00d1988b" style:font-size-asian="12pt" style:font-name-complex="Times New Roman" style:font-size-complex="12pt"/>
    </style:style>
    <style:style style:name="P160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61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6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d1988b" fo:background-color="transparent" style:font-size-asian="12pt" style:font-size-complex="12pt"/>
    </style:style>
    <style:style style:name="P163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d1988b"/>
    </style:style>
    <style:style style:name="P164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language="en" fo:country="US" officeooo:paragraph-rsid="00d1988b" fo:background-color="transparent" style:font-size-asian="12pt" style:font-name-complex="Times New Roman" style:font-size-complex="12pt"/>
    </style:style>
    <style:style style:name="P165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6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d1988b" fo:background-color="transparent" style:font-size-asian="12pt" style:font-name-complex="Times New Roman" style:font-size-complex="12pt"/>
    </style:style>
    <style:style style:name="P167" style:family="paragraph" style:parent-style-name="Standard">
      <style:paragraph-properties style:snap-to-layout-grid="false"/>
      <style:text-properties style:font-name="Times New Roman" fo:font-size="12pt" officeooo:paragraph-rsid="00d1988b" fo:background-color="#ffff00" style:font-size-asian="12pt" style:font-name-complex="Times New Roman" style:font-size-complex="12pt"/>
    </style:style>
    <style:style style:name="P168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" fo:font-size="12pt" officeooo:paragraph-rsid="00d1988b" fo:background-color="transparent" style:font-size-asian="12pt" style:font-size-complex="12pt"/>
    </style:style>
    <style:style style:name="P16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d9c54d" fo:background-color="transparent" style:font-size-asian="12pt" style:font-weight-asian="bold" style:font-name-complex="Times New Roman" style:font-size-complex="12pt" style:font-weight-complex="bold"/>
    </style:style>
    <style:style style:name="P17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d9c54d" fo:background-color="transparent" style:font-size-asian="12pt" style:font-weight-asian="bold" style:font-name-complex="Times New Roman" style:font-size-complex="12pt" style:font-weight-complex="bold"/>
    </style:style>
    <style:style style:name="P17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d9c54d" fo:background-color="transparent" style:font-size-asian="12pt" style:font-weight-asian="bold" style:font-name-complex="Times New Roman" style:font-size-complex="12pt"/>
    </style:style>
    <style:style style:name="P17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d9c54d" fo:background-color="transparent" style:font-size-asian="12pt" style:font-name-complex="Times New Roman" style:font-size-complex="12pt"/>
    </style:style>
    <style:style style:name="P17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d9c54d" style:font-size-asian="12pt" style:font-weight-asian="bold" style:font-name-complex="Times New Roman" style:font-size-complex="12pt"/>
    </style:style>
    <style:style style:name="P174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" fo:font-size="12pt" fo:font-weight="bold" officeooo:paragraph-rsid="00d9c54d" style:font-size-asian="12pt" style:font-weight-asian="bold" style:font-name-complex="Times New Roman" style:font-size-complex="12pt"/>
    </style:style>
    <style:style style:name="P175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d9c54d" fo:background-color="transparent" style:font-size-asian="12pt" style:font-size-complex="12pt"/>
    </style:style>
    <style:style style:name="P176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d9c54d" fo:background-color="transparent" style:font-size-asian="12pt" style:language-asian="ru" style:country-asian="RU" style:font-name-complex="Times New Roman" style:font-size-complex="12pt"/>
    </style:style>
    <style:style style:name="P177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d9c54d" fo:background-color="transparent" style:font-size-asian="12pt" style:language-asian="ru" style:country-asian="RU" style:font-name-complex="Times New Roman" style:font-size-complex="12pt"/>
    </style:style>
    <style:style style:name="P178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d9c54d" fo:background-color="transparent" style:font-size-asian="12pt" style:language-asian="ru" style:country-asian="RU" style:font-name-complex="Times New Roman" style:font-size-complex="12pt"/>
    </style:style>
    <style:style style:name="P179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d9c54d" fo:background-color="transparent" style:font-size-asian="12pt" style:language-asian="ru" style:country-asian="RU" style:font-name-complex="Times New Roman" style:font-size-complex="12pt"/>
    </style:style>
    <style:style style:name="P180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dbb5b2" fo:background-color="transparent" style:font-size-asian="12pt" style:language-asian="ru" style:country-asian="RU" style:font-name-complex="Times New Roman" style:font-size-complex="12pt"/>
    </style:style>
    <style:style style:name="P181" style:family="paragraph" style:parent-style-name="Standard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dbb5b2" fo:background-color="transparent" style:font-size-asian="12pt" style:language-asian="ru" style:country-asian="RU" style:font-name-complex="Times New Roman" style:font-size-complex="12pt"/>
    </style:style>
    <style:style style:name="P182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letter-spacing="normal" fo:font-style="normal" fo:font-weight="normal" officeooo:paragraph-rsid="00d9c54d" fo:background-color="transparent"/>
    </style:style>
    <style:style style:name="P18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dbbd04" style:font-size-asian="12pt" style:font-weight-asian="bold" style:font-name-complex="Times New Roman" style:font-size-complex="12pt"/>
    </style:style>
    <style:style style:name="P18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dbbd04" style:font-size-asian="12pt" style:font-weight-asian="bold" style:font-name-complex="Times New Roman" style:font-size-complex="12pt" style:font-weight-complex="bold"/>
    </style:style>
    <style:style style:name="P18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dbbd04" style:font-size-asian="12pt" style:font-weight-asian="bold" style:font-name-complex="Times New Roman" style:font-size-complex="12pt"/>
    </style:style>
    <style:style style:name="P18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dbbd04" style:font-size-asian="12pt" style:font-name-complex="Times New Roman" style:font-size-complex="12pt"/>
    </style:style>
    <style:style style:name="P18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dbbd04" fo:background-color="transparent" style:font-size-asian="12pt" style:font-name-complex="Times New Roman" style:font-size-complex="12pt"/>
    </style:style>
    <style:style style:name="P18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dbbd04" fo:background-color="transparent" style:font-size-asian="12pt" style:font-weight-asian="bold" style:font-name-complex="Times New Roman" style:font-size-complex="12pt"/>
    </style:style>
    <style:style style:name="P18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dbbd04" fo:background-color="transparent" style:font-size-asian="12pt" style:font-weight-asian="bold" style:font-name-complex="Times New Roman" style:font-size-complex="12pt" style:font-weight-complex="bold"/>
    </style:style>
    <style:style style:name="P19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dbbd04" fo:background-color="#ffff00" style:font-size-asian="12pt" style:font-weight-asian="bold" style:font-name-complex="Times New Roman" style:font-size-complex="12pt"/>
    </style:style>
    <style:style style:name="P191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dbbd04" fo:background-color="transparent" style:font-size-asian="12pt" style:font-weight-asian="bold" style:font-name-complex="Times New Roman" style:font-size-complex="12pt"/>
    </style:style>
    <style:style style:name="P192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dbbd04" style:font-size-asian="12pt" style:font-weight-asian="bold" style:font-name-complex="Times New Roman" style:font-size-complex="12pt"/>
    </style:style>
    <style:style style:name="P193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d1988b" style:font-size-asian="12pt" style:font-weight-asian="bold" style:font-name-complex="Times New Roman" style:font-size-complex="12pt"/>
    </style:style>
    <style:style style:name="P194" style:family="paragraph" style:parent-style-name="Standard">
      <style:paragraph-properties fo:line-height="100%" fo:text-align="end" style:justify-single-word="false"/>
      <style:text-properties style:font-name="Times New Roman" fo:font-size="14pt" fo:font-weight="normal" officeooo:rsid="00d467a6" officeooo:paragraph-rsid="00d467a6" style:font-size-asian="14pt" style:font-weight-asian="normal" style:font-name-complex="Times New Roman" style:font-size-complex="14pt" style:font-weight-complex="normal"/>
    </style:style>
    <style:style style:name="P195" style:family="paragraph" style:parent-style-name="Standard">
      <style:paragraph-properties fo:line-height="100%" fo:text-align="end" style:justify-single-word="false" fo:break-before="page"/>
      <style:text-properties fo:color="#000000" loext:opacity="100%" style:font-name="Times New Roman" fo:font-size="12pt" fo:font-weight="normal" officeooo:rsid="00d467a6" officeooo:paragraph-rsid="00d467a6" style:font-size-asian="12pt" style:font-weight-asian="normal" style:font-name-complex="Times New Roman" style:font-size-complex="12pt" style:font-weight-complex="normal"/>
    </style:style>
    <style:style style:name="P196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fo:font-weight="bold" officeooo:rsid="00d467a6" officeooo:paragraph-rsid="00d467a6" style:font-size-asian="12pt" style:font-weight-asian="bold" style:font-name-complex="Times New Roman" style:font-size-complex="12pt" style:font-weight-complex="bold"/>
    </style:style>
    <style:style style:name="P19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rsid="00850353" officeooo:paragraph-rsid="00d467a6" style:font-name-asian="Times New Roman" style:font-size-asian="12pt" style:language-asian="ru" style:country-asian="RU" style:font-weight-asian="bold" style:font-name-complex="Times New Roman" style:font-size-complex="12pt"/>
    </style:style>
    <style:style style:name="P19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paragraph-rsid="00d467a6" style:font-name-asian="Times New Roman" style:font-size-asian="12pt" style:language-asian="ru" style:country-asian="RU" style:font-weight-asian="bold" style:font-name-complex="Times New Roman" style:font-size-complex="12pt"/>
    </style:style>
    <style:style style:name="P19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d467a6" style:font-size-asian="12pt" style:font-size-complex="12pt"/>
    </style:style>
    <style:style style:name="P20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normal" officeooo:rsid="0083035b" officeooo:paragraph-rsid="00d467a6" style:font-name-asian="Times New Roman" style:font-size-asian="12pt" style:language-asian="ru" style:country-asian="RU" style:font-weight-asian="normal" style:font-name-complex="Times New Roman" style:font-size-complex="12pt" style:font-weight-complex="normal"/>
    </style:style>
    <style:style style:name="P201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en" fo:country="US" fo:font-style="normal" officeooo:rsid="00850353" officeooo:paragraph-rsid="00d467a6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P20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50353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0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6d614" officeooo:paragraph-rsid="00d467a6" style:font-size-asian="12pt" style:font-size-complex="12pt"/>
    </style:style>
    <style:style style:name="P20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70a9d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0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d467a6" fo:background-color="#ffffff" style:font-size-asian="12pt" style:font-size-complex="12pt"/>
    </style:style>
    <style:style style:name="P20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720d1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0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720d1" officeooo:paragraph-rsid="00d467a6" fo:background-color="#ffffff" style:font-size-asian="12pt" style:font-size-complex="12pt"/>
    </style:style>
    <style:style style:name="P20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en" fo:country="US" officeooo:rsid="008720d1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0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officeooo:rsid="008757fb" officeooo:paragraph-rsid="00d467a6" fo:background-color="#ffffff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P21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7f804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11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7efc4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1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officeooo:rsid="0087f804" officeooo:paragraph-rsid="00d467a6" fo:background-color="#ffffff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P21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rsid="008897f8" officeooo:paragraph-rsid="00d467a6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P21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897f8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1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a7bc1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1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fo:font-weight="bold" officeooo:rsid="008a7bc1" officeooo:paragraph-rsid="00d467a6" style:font-name-asian="Times New Roman" style:font-size-asian="12pt" style:language-asian="ru" style:country-asian="RU" style:font-style-asian="normal" style:font-weight-asian="bold" style:font-name-complex="Times New Roman" style:font-size-complex="12pt" style:font-style-complex="normal" style:font-weight-complex="bold"/>
    </style:style>
    <style:style style:name="P21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fo:font-weight="normal" officeooo:rsid="008a7bc1" officeooo:paragraph-rsid="00d467a6" style:font-name-asian="Times New Roman" style:font-size-asian="12pt" style:language-asian="ru" style:country-asian="RU" style:font-style-asian="normal" style:font-weight-asian="normal" style:font-name-complex="Times New Roman" style:font-size-complex="12pt" style:font-style-complex="normal" style:font-weight-complex="normal"/>
    </style:style>
    <style:style style:name="P21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normal" officeooo:rsid="008a7bc1" officeooo:paragraph-rsid="00d467a6" style:font-name-asian="Times New Roman" style:font-size-asian="12pt" style:language-asian="ru" style:country-asian="RU" style:font-weight-asian="normal" style:font-name-complex="Times New Roman" style:font-size-complex="12pt" style:font-weight-complex="normal"/>
    </style:style>
    <style:style style:name="P21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rsid="008e03dd" officeooo:paragraph-rsid="00d467a6" style:font-size-asian="12pt" style:font-weight-asian="bold" style:font-size-complex="12pt" style:font-weight-complex="bold"/>
    </style:style>
    <style:style style:name="P22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normal" officeooo:rsid="008e03dd" officeooo:paragraph-rsid="00d467a6" style:font-size-asian="12pt" style:font-weight-asian="normal" style:font-size-complex="12pt" style:font-weight-complex="normal"/>
    </style:style>
    <style:style style:name="P221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8e03dd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2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officeooo:rsid="008e03dd" officeooo:paragraph-rsid="00d467a6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P22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fo:font-weight="bold" officeooo:rsid="008fe02c" officeooo:paragraph-rsid="00d467a6" style:font-name-asian="Times New Roman" style:font-size-asian="12pt" style:language-asian="ru" style:country-asian="RU" style:font-style-asian="normal" style:font-weight-asian="bold" style:font-name-complex="Times New Roman" style:font-size-complex="12pt" style:font-style-complex="normal" style:font-weight-complex="bold"/>
    </style:style>
    <style:style style:name="P22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2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rsid="009126bb" officeooo:paragraph-rsid="00d467a6" fo:background-color="#ffffff" style:font-name-asian="Times New Roman" style:font-size-asian="12pt" style:language-asian="ru" style:country-asian="RU" style:font-weight-asian="bold" style:font-name-complex="Times New Roman" style:font-size-complex="12pt" style:font-weight-complex="bold"/>
    </style:style>
    <style:style style:name="P22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normal" officeooo:rsid="009126bb" officeooo:paragraph-rsid="00d467a6" fo:background-color="#ffffff" style:font-name-asian="Times New Roman" style:font-size-asian="12pt" style:language-asian="ru" style:country-asian="RU" style:font-weight-asian="normal" style:font-name-complex="Times New Roman" style:font-size-complex="12pt" style:font-weight-complex="normal"/>
    </style:style>
    <style:style style:name="P22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20ed9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2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de" fo:country="DE" officeooo:rsid="00920ed9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2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20ed9" officeooo:paragraph-rsid="00d467a6" fo:background-color="#ffffff" style:font-size-asian="12pt" style:font-size-complex="12pt"/>
    </style:style>
    <style:style style:name="P23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de" fo:country="DE" officeooo:rsid="0092ae06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1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en" fo:country="US" officeooo:rsid="0092ae06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2ae06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en" fo:country="US" officeooo:rsid="0094ab90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4ab90" officeooo:paragraph-rsid="00d467a6" fo:background-color="#ffffff" style:font-size-asian="12pt" style:font-size-complex="12pt"/>
    </style:style>
    <style:style style:name="P23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5454a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fo:font-weight="bold" officeooo:rsid="0095454a" officeooo:paragraph-rsid="00d467a6" fo:background-color="#ffffff" style:font-name-asian="Times New Roman" style:font-size-asian="12pt" style:language-asian="ru" style:country-asian="RU" style:font-style-asian="normal" style:font-weight-asian="bold" style:font-name-complex="Times New Roman" style:font-size-complex="12pt" style:font-style-complex="normal" style:font-weight-complex="bold"/>
    </style:style>
    <style:style style:name="P23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fo:font-weight="normal" officeooo:rsid="0095454a" officeooo:paragraph-rsid="00d467a6" fo:background-color="#ffffff" style:font-name-asian="Times New Roman" style:font-size-asian="12pt" style:language-asian="ru" style:country-asian="RU" style:font-style-asian="normal" style:font-weight-asian="normal" style:font-name-complex="Times New Roman" style:font-size-complex="12pt" style:font-style-complex="normal" style:font-weight-complex="normal"/>
    </style:style>
    <style:style style:name="P23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6ba89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3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6ba89" officeooo:paragraph-rsid="00d467a6" fo:background-color="#ffffff" style:font-size-asian="12pt" style:font-size-complex="12pt"/>
    </style:style>
    <style:style style:name="P24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83c43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41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style="normal" officeooo:rsid="00983c43" officeooo:paragraph-rsid="00d467a6" fo:background-color="#ffffff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P242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8b0e6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4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9a0e3a" officeooo:paragraph-rsid="00d467a6" style:font-size-asian="12pt" style:font-size-complex="12pt"/>
    </style:style>
    <style:style style:name="P24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rsid="009ad501" officeooo:paragraph-rsid="00d467a6" style:font-size-asian="12pt" style:font-weight-asian="bold" style:font-size-complex="12pt" style:font-weight-complex="bold"/>
    </style:style>
    <style:style style:name="P24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normal" officeooo:rsid="009ad501" officeooo:paragraph-rsid="00d467a6" style:font-size-asian="12pt" style:font-weight-asian="normal" style:font-size-complex="12pt" style:font-weight-complex="normal"/>
    </style:style>
    <style:style style:name="P24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language="en" fo:country="US" officeooo:rsid="009ad501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4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a192a5" officeooo:paragraph-rsid="00d467a6" style:font-size-asian="12pt" style:font-size-complex="12pt"/>
    </style:style>
    <style:style style:name="P248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a192a5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49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paragraph-rsid="00d467a6" style:font-size-asian="12pt" style:font-weight-asian="bold" style:font-size-complex="12pt" style:font-weight-complex="bold"/>
    </style:style>
    <style:style style:name="P250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fo:font-weight="bold" officeooo:paragraph-rsid="00d467a6" style:font-size-asian="12pt" style:font-size-complex="12pt"/>
    </style:style>
    <style:style style:name="P251" style:family="paragraph" style:parent-style-name="Standard">
      <style:paragraph-properties fo:line-height="100%" fo:text-align="start" style:justify-single-word="false"/>
      <style:text-properties officeooo:paragraph-rsid="00d467a6"/>
    </style:style>
    <style:style style:name="P252" style:family="paragraph" style:parent-style-name="Standard">
      <style:paragraph-properties fo:line-height="100%" fo:text-align="start" style:justify-single-word="false"/>
      <style:text-properties style:font-name="Times New Roman" fo:font-size="14pt" officeooo:rsid="00a57d93" officeooo:paragraph-rsid="00d467a6" fo:background-color="#ffffff" style:font-name-asian="Times New Roman" style:font-size-asian="14pt" style:language-asian="ru" style:country-asian="RU" style:font-name-complex="Times New Roman" style:font-size-complex="14pt"/>
    </style:style>
    <style:style style:name="P253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54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abbe53" officeooo:paragraph-rsid="00d467a6" style:font-name-asian="Times New Roman" style:font-size-asian="12pt" style:language-asian="ru" style:country-asian="RU" style:font-name-complex="Times New Roman" style:font-size-complex="12pt"/>
    </style:style>
    <style:style style:name="P255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abbe53" officeooo:paragraph-rsid="00d467a6" style:font-size-asian="12pt" style:font-size-complex="12pt"/>
    </style:style>
    <style:style style:name="P256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ad810f" officeooo:paragraph-rsid="00d467a6" style:font-size-asian="12pt" style:font-size-complex="12pt"/>
    </style:style>
    <style:style style:name="P257" style:family="paragraph" style:parent-style-name="Standard">
      <style:paragraph-properties fo:line-height="100%" fo:text-align="start" style:justify-single-word="false"/>
      <style:text-properties fo:color="#000000" loext:opacity="100%" style:font-name="Times New Roman" fo:font-size="12pt" officeooo:rsid="00b30745" officeooo:paragraph-rsid="00d467a6" fo:background-color="#ffffff" style:font-name-asian="Times New Roman" style:font-size-asian="12pt" style:language-asian="ru" style:country-asian="RU" style:font-name-complex="Times New Roman" style:font-size-complex="12pt"/>
    </style:style>
    <style:style style:name="P258" style:family="paragraph" style:parent-style-name="Standard">
      <style:paragraph-properties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b34189" officeooo:paragraph-rsid="00d467a6" style:font-size-asian="12pt" style:font-size-complex="12pt"/>
    </style:style>
    <style:style style:name="P259" style:family="paragraph" style:parent-style-name="Standard">
      <style:paragraph-properties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d467a6" style:font-size-asian="12pt" style:font-size-complex="12pt"/>
    </style:style>
    <style:style style:name="P260" style:family="paragraph" style:parent-style-name="Standard">
      <style:paragraph-properties fo:line-height="100%" fo:text-align="start" style:justify-single-word="false"/>
      <style:text-properties fo:font-variant="normal" fo:text-transform="none" fo:color="#333333" loext:opacity="100%" style:font-name="Times New Roman" fo:font-size="14pt" fo:letter-spacing="normal" fo:font-style="normal" fo:font-weight="normal" officeooo:paragraph-rsid="00d467a6" style:font-size-asian="14pt" style:font-size-complex="14pt"/>
    </style:style>
    <style:style style:name="P261" style:family="paragraph" style:parent-style-name="Standard">
      <style:paragraph-properties fo:line-height="100%" fo:text-align="end" style:justify-single-word="false"/>
      <style:text-properties fo:font-variant="normal" fo:text-transform="none" fo:color="#333333" loext:opacity="100%" style:font-name="Times New Roman" fo:font-size="14pt" fo:letter-spacing="normal" fo:font-style="normal" fo:font-weight="normal" officeooo:paragraph-rsid="00d467a6" style:font-size-asian="14pt" style:font-size-complex="14pt"/>
    </style:style>
    <style:style style:name="P262" style:family="paragraph" style:parent-style-name="Standard">
      <style:paragraph-properties fo:line-height="100%" fo:text-align="end" style:justify-single-word="false" fo:break-before="page"/>
      <style:text-properties fo:font-variant="normal" fo:text-transform="none" fo:color="#000000" loext:opacity="100%" style:font-name="Times New Roman" fo:font-size="12pt" fo:letter-spacing="normal" fo:font-style="normal" fo:font-weight="normal" officeooo:rsid="00d467a6" officeooo:paragraph-rsid="00d467a6" style:font-size-asian="12pt" style:font-size-complex="12pt"/>
    </style:style>
    <style:style style:name="P263" style:family="paragraph" style:parent-style-name="Standard">
      <style:paragraph-properties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rsid="00d467a6" officeooo:paragraph-rsid="00d467a6" style:font-size-asian="12pt" style:font-weight-asian="bold" style:font-size-complex="12pt" style:font-weight-complex="bold"/>
    </style:style>
    <style:style style:name="P264" style:family="paragraph" style:parent-style-name="Standard">
      <style:paragraph-properties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rsid="00d467a6" officeooo:paragraph-rsid="00d467a6" style:font-size-asian="12pt" style:font-weight-asian="bold" style:font-size-complex="12pt" style:font-weight-complex="bold"/>
    </style:style>
    <style:style style:name="P265" style:family="paragraph" style:parent-style-name="Text_20_body" style:master-page-name="">
      <loext:graphic-properties draw:fill="none"/>
      <style:paragraph-properties fo:margin-left="1.401cm" fo:margin-right="0cm" fo:margin-top="0.282cm" fo:margin-bottom="0.499cm" style:contextual-spacing="false" fo:line-height="100%" fo:text-align="start" style:justify-single-word="false" fo:text-indent="0cm" style:auto-text-indent="false" style:page-number="auto" fo:background-color="transparent" style:text-autospace="none">
        <style:tab-stops>
          <style:tab-stop style:position="4.329cm"/>
        </style:tab-stops>
      </style:paragraph-properties>
      <style:text-properties fo:color="#000000" loext:opacity="100%" style:font-name="Times New Roman" fo:font-size="12pt" fo:letter-spacing="-0.004cm" style:text-underline-style="solid" style:text-underline-width="auto" style:text-underline-color="font-color" fo:font-weight="bold" officeooo:rsid="00b9bd02" officeooo:paragraph-rsid="00d467a6" style:font-name-asian="Times New Roman" style:font-size-asian="12pt" style:font-weight-asian="bold" style:font-size-complex="12pt" style:font-weight-complex="bold"/>
    </style:style>
    <style:style style:name="P266" style:family="paragraph" style:parent-style-name="Text_20_body" style:master-page-name="">
      <loext:graphic-properties draw:fill="none"/>
      <style:paragraph-properties fo:margin-left="1.3cm" fo:margin-right="0.3cm" fo:margin-top="0.282cm" fo:margin-bottom="0.423cm" style:contextual-spacing="false" fo:line-height="12%" fo:text-align="justify" style:justify-single-word="false" fo:text-indent="0cm" style:auto-text-indent="false" style:page-number="auto" fo:background-color="transparent" style:text-autospace="none" style:writing-mode="lr-tb">
        <style:tab-stops>
          <style:tab-stop style:position="4.32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-0.004cm" fo:font-style="normal" style:text-underline-style="none" fo:font-weight="bold" officeooo:paragraph-rsid="00d467a6" style:text-blinking="false" fo:background-color="transparent" style:font-name-asian="Times New Roman" style:font-size-asian="12pt" style:font-size-complex="12pt"/>
    </style:style>
    <style:style style:name="P267" style:family="paragraph" style:parent-style-name="Text_20_body" style:list-style-name="L1">
      <loext:graphic-properties draw:fill="none" draw:fill-color="#ffffff"/>
      <style:paragraph-properties fo:margin-left="0cm" fo:margin-right="0cm" fo:margin-top="0.423cm" fo:margin-bottom="0cm" style:contextual-spacing="false" fo:line-height="138%" fo:text-align="start" style:justify-single-word="false" fo:text-indent="0cm" style:auto-text-indent="false" fo:background-color="transparent" fo:padding="0cm" fo:border="none" style:text-autospace="none" style:writing-mode="lr-tb">
        <style:tab-stops>
          <style:tab-stop style:position="4.32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-0.004cm" fo:font-style="normal" style:text-underline-style="none" fo:font-weight="normal" officeooo:paragraph-rsid="00d467a6" style:text-blinking="false" style:font-name-asian="Times New Roman" style:font-size-asian="12pt" style:font-size-complex="12pt"/>
    </style:style>
    <style:style style:name="P268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cm" style:contextual-spacing="false" fo:line-height="138%" fo:text-align="start" style:justify-single-word="false" fo:text-indent="0cm" style:auto-text-indent="false" fo:background-color="transparent" fo:padding="0cm" fo:border="none" style:text-autospace="none" style:writing-mode="lr-tb">
        <style:tab-stops>
          <style:tab-stop style:position="4.32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-0.004cm" fo:font-style="normal" style:text-underline-style="none" fo:font-weight="normal" officeooo:paragraph-rsid="00d467a6" style:text-blinking="false" style:font-name-asian="Times New Roman" style:font-size-asian="12pt" style:font-size-complex="12pt"/>
    </style:style>
    <style:style style:name="P269" style:family="paragraph" style:parent-style-name="Text_20_body" style:list-style-name="L1">
      <loext:graphic-properties draw:fill="none" draw:fill-color="#ffffff"/>
      <style:paragraph-properties fo:margin-left="0cm" fo:margin-right="0cm" fo:margin-top="0cm" fo:margin-bottom="0.423cm" style:contextual-spacing="false" fo:line-height="138%" fo:text-align="start" style:justify-single-word="false" fo:text-indent="0cm" style:auto-text-indent="false" fo:background-color="transparent" fo:padding="0cm" fo:border="none" style:text-autospace="none" style:writing-mode="lr-tb">
        <style:tab-stops>
          <style:tab-stop style:position="4.329cm"/>
        </style:tab-stops>
      </style:paragraph-properties>
      <style:text-properties fo:font-variant="normal" fo:text-transform="none" fo:color="#000000" loext:opacity="100%" style:text-line-through-style="none" style:text-line-through-type="none" style:font-name="Times New Roman" fo:font-size="12pt" fo:letter-spacing="-0.004cm" fo:font-style="normal" style:text-underline-style="none" fo:font-weight="normal" officeooo:paragraph-rsid="00d467a6" style:text-blinking="false" style:font-name-asian="Times New Roman" style:font-size-asian="12pt" style:font-size-complex="12pt"/>
    </style:style>
    <style:style style:name="P270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"/>
    </style:style>
    <style:style style:name="T2" style:family="text">
      <style:text-properties officeooo:rsid="009b6180"/>
    </style:style>
    <style:style style:name="T3" style:family="text">
      <style:text-properties style:font-name-complex="Times New Roman"/>
    </style:style>
    <style:style style:name="T4" style:family="text">
      <style:text-properties officeooo:rsid="009b6180" style:font-name-complex="Times New Roman"/>
    </style:style>
    <style:style style:name="T5" style:family="text">
      <style:text-properties officeooo:rsid="009aca7f"/>
    </style:style>
    <style:style style:name="T6" style:family="text">
      <style:text-properties officeooo:rsid="009aca7f" style:font-name-complex="Times New Roman"/>
    </style:style>
    <style:style style:name="T7" style:family="text">
      <style:text-properties officeooo:rsid="009a72f2" style:font-name-complex="Times New Roman"/>
    </style:style>
    <style:style style:name="T8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9cbfa2" fo:background-color="transparent" loext:char-shading-value="0" style:font-size-asian="12pt" style:font-name-complex="Times New Roman" style:font-size-complex="12pt"/>
    </style:style>
    <style:style style:name="T9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transparent" loext:char-shading-value="0" style:font-size-asian="12pt" style:font-size-complex="12pt"/>
    </style:style>
    <style:style style:name="T10" style:family="text">
      <style:text-properties fo:color="#000000" loext:opacity="100%" style:font-name="Times New Roman" fo:font-size="12pt" fo:background-color="transparent" loext:char-shading-value="0" style:font-size-asian="12pt" style:font-size-complex="12pt"/>
    </style:style>
    <style:style style:name="T11" style:family="text">
      <style:text-properties fo:color="#000000" loext:opacity="100%" style:font-name="Times New Roman" fo:font-size="12pt" fo:font-weight="normal" fo:background-color="transparent" loext:char-shading-value="0" style:font-size-asian="12pt" style:font-size-complex="12pt"/>
    </style:style>
    <style:style style:name="T12" style:family="text">
      <style:text-properties fo:font-size="12pt" style:font-size-asian="12pt" style:font-name-complex="Times New Roman" style:font-size-complex="12pt"/>
    </style:style>
    <style:style style:name="T13" style:family="text">
      <style:text-properties fo:font-size="12pt" style:font-size-asian="12pt" style:language-asian="ru" style:country-asian="RU" style:font-name-complex="Times New Roman" style:font-size-complex="12pt"/>
    </style:style>
    <style:style style:name="T14" style:family="text">
      <style:text-properties officeooo:rsid="009f8734"/>
    </style:style>
    <style:style style:name="T15" style:family="text">
      <style:text-properties fo:font-family="'Times New Roman'" style:font-family-generic="roman"/>
    </style:style>
    <style:style style:name="T16" style:family="text">
      <style:text-properties fo:language="ru" fo:country="RU" style:language-asian="ru" style:country-asian="RU"/>
    </style:style>
    <style:style style:name="T17" style:family="text">
      <style:text-properties fo:language="ru" fo:country="RU" officeooo:rsid="00a4c59d" style:language-asian="ru" style:country-asian="RU"/>
    </style:style>
    <style:style style:name="T18" style:family="text">
      <style:text-properties fo:language="ru" fo:country="RU" officeooo:rsid="00a6110b" style:language-asian="ru" style:country-asian="RU"/>
    </style:style>
    <style:style style:name="T19" style:family="text">
      <style:text-properties officeooo:rsid="00a4c59d"/>
    </style:style>
    <style:style style:name="T20" style:family="text">
      <style:text-properties officeooo:rsid="00a7e0d5"/>
    </style:style>
    <style:style style:name="T21" style:family="text">
      <style:text-properties officeooo:rsid="00acabd2"/>
    </style:style>
    <style:style style:name="T22" style:family="text">
      <style:text-properties officeooo:rsid="00aed1fb"/>
    </style:style>
    <style:style style:name="T23" style:family="text">
      <style:text-properties officeooo:rsid="00aef794"/>
    </style:style>
    <style:style style:name="T24" style:family="text">
      <style:text-properties officeooo:rsid="00d467a6"/>
    </style:style>
    <style:style style:name="T25" style:family="text">
      <style:text-properties fo:language="ru" fo:country="RU" officeooo:rsid="00b5a14d" style:font-name-complex="Times New Roman"/>
    </style:style>
    <style:style style:name="T26" style:family="text">
      <style:text-properties fo:language="ru" fo:country="RU" style:font-name-complex="Times New Roman"/>
    </style:style>
    <style:style style:name="T27" style:family="text">
      <style:text-properties fo:font-variant="normal" fo:text-transform="none" fo:letter-spacing="normal" fo:language="ru" fo:country="RU" fo:font-style="normal" fo:font-weight="normal" officeooo:rsid="00b655e2"/>
    </style:style>
    <style:style style:name="T28" style:family="text">
      <style:text-properties fo:font-variant="normal" fo:text-transform="none" fo:letter-spacing="normal" fo:language="ru" fo:country="RU" fo:font-style="normal" fo:font-weight="normal" officeooo:rsid="00b7a918"/>
    </style:style>
    <style:style style:name="T29" style:family="text">
      <style:text-properties officeooo:rsid="00832c12"/>
    </style:style>
    <style:style style:name="T30" style:family="text">
      <style:text-properties officeooo:rsid="0094f20b"/>
    </style:style>
    <style:style style:name="T31" style:family="text">
      <style:text-properties officeooo:rsid="00958f47"/>
    </style:style>
    <style:style style:name="T32" style:family="text">
      <style:text-properties officeooo:rsid="009af3fb"/>
    </style:style>
    <style:style style:name="T33" style:family="text">
      <style:text-properties officeooo:rsid="00bcc776"/>
    </style:style>
    <style:style style:name="T34" style:family="text">
      <style:text-properties fo:font-style="italic" style:font-style-asian="italic" style:font-style-complex="italic"/>
    </style:style>
    <style:style style:name="T35" style:family="text">
      <style:text-properties style:font-style-asian="normal" style:font-style-complex="normal"/>
    </style:style>
    <style:style style:name="T36" style:family="text">
      <style:text-properties fo:font-style="normal" style:font-style-asian="normal" style:font-style-complex="normal"/>
    </style:style>
    <style:style style:name="T37" style:family="text">
      <style:text-properties style:font-name="Times New Roman" style:font-name-complex="Times New Roman"/>
    </style:style>
    <style:style style:name="T38" style:family="text">
      <style:text-properties style:font-name="Times New Roman" officeooo:rsid="00bdd36a" style:font-name-complex="Times New Roman"/>
    </style:style>
    <style:style style:name="T39" style:family="text">
      <style:text-properties style:font-name="Times New Roman" fo:font-style="italic" style:font-style-asian="italic" style:font-name-complex="Times New Roman"/>
    </style:style>
    <style:style style:name="T40" style:family="text">
      <style:text-properties style:font-name="Times New Roman" style:text-underline-style="none" officeooo:rsid="00e6bbda" style:font-name-complex="Times New Roman"/>
    </style:style>
    <style:style style:name="T41" style:family="text">
      <style:text-properties style:font-name="Times New Roman" style:text-underline-style="none" officeooo:rsid="00c12fbb" style:font-name-complex="Times New Roman"/>
    </style:style>
    <style:style style:name="T42" style:family="text">
      <style:text-properties style:font-name="Times New Roman" style:text-underline-style="none" officeooo:rsid="00c32e37" style:font-name-complex="Times New Roman"/>
    </style:style>
    <style:style style:name="T43" style:family="text">
      <style:text-properties fo:font-variant="normal" fo:text-transform="none" style:font-name="Times New Roman" fo:letter-spacing="normal" fo:font-style="normal" fo:font-weight="normal"/>
    </style:style>
    <style:style style:name="T44" style:family="text">
      <style:text-properties fo:font-variant="normal" fo:text-transform="none" style:font-name="Times New Roman" fo:letter-spacing="normal" fo:font-style="normal" fo:font-weight="normal" officeooo:rsid="00c32e37"/>
    </style:style>
    <style:style style:name="T45" style:family="text">
      <style:text-properties fo:font-variant="normal" fo:text-transform="none" style:font-name="Times New Roman" fo:letter-spacing="normal"/>
    </style:style>
    <style:style style:name="T46" style:family="text">
      <style:text-properties officeooo:rsid="00c7d3f6" style:font-name-complex="Times New Roman"/>
    </style:style>
    <style:style style:name="T47" style:family="text">
      <style:text-properties officeooo:rsid="00c6adeb" style:font-name-complex="Times New Roman"/>
    </style:style>
    <style:style style:name="T48" style:family="text">
      <style:text-properties officeooo:rsid="00c55437" style:font-name-complex="Times New Roman"/>
    </style:style>
    <style:style style:name="T49" style:family="text">
      <style:text-properties officeooo:rsid="00c8c6ed" style:font-name-complex="Times New Roman"/>
    </style:style>
    <style:style style:name="T50" style:family="text">
      <style:text-properties officeooo:rsid="00c504f7"/>
    </style:style>
    <style:style style:name="T51" style:family="text">
      <style:text-properties fo:font-variant="normal" fo:text-transform="none" fo:color="#000000" loext:opacity="100%" style:font-name="Times New Roman" fo:font-size="12pt" fo:letter-spacing="normal" fo:font-style="normal" fo:font-weight="bold" fo:background-color="transparent" loext:char-shading-value="0" style:font-size-asian="12pt" style:font-size-complex="12pt" loext:padding="0cm" loext:border="none"/>
    </style:style>
    <style:style style:name="T52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transparent" loext:char-shading-value="0" style:font-size-asian="12pt" style:font-size-complex="12pt" loext:padding="0cm" loext:border="none"/>
    </style:style>
    <style:style style:name="T53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cd91e0" fo:background-color="transparent" loext:char-shading-value="0" style:font-size-asian="12pt" style:font-size-complex="12pt" loext:padding="0cm" loext:border="none"/>
    </style:style>
    <style:style style:name="T54" style:family="text">
      <style:text-properties fo:font-variant="normal" fo:text-transform="none" fo:color="#000000" loext:opacity="100%" style:font-name="Times New Roman" fo:font-size="12pt" fo:letter-spacing="normal" fo:font-style="normal" fo:font-weight="bold" officeooo:rsid="00cddd1c" fo:background-color="transparent" loext:char-shading-value="0" style:font-size-asian="12pt" style:font-size-complex="12pt" loext:padding="0cm" loext:border="none"/>
    </style:style>
    <style:style style:name="T5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cddd1c" fo:background-color="transparent" loext:char-shading-value="0" style:font-size-asian="12pt" style:font-size-complex="12pt" loext:padding="0cm" loext:border="none"/>
    </style:style>
    <style:style style:name="T56" style:family="text">
      <style:text-properties officeooo:rsid="00cf92a0"/>
    </style:style>
    <style:style style:name="T57" style:family="text">
      <style:text-properties fo:font-weight="bold" officeooo:rsid="008586a1" style:font-weight-asian="bold" style:font-weight-complex="bold"/>
    </style:style>
    <style:style style:name="T58" style:family="text">
      <style:text-properties fo:font-style="normal" fo:font-weight="bold" style:font-weight-asian="bold" style:font-weight-complex="bold"/>
    </style:style>
    <style:style style:name="T59" style:family="text">
      <style:text-properties fo:language="en" fo:country="US" style:font-name-complex="Times New Roman"/>
    </style:style>
    <style:style style:name="T60" style:family="text">
      <style:text-properties fo:color="#000000" loext:opacity="100%" style:font-name="Times New Roman" fo:font-size="12pt" fo:language="en" fo:country="US" fo:background-color="transparent" loext:char-shading-value="0" style:font-size-asian="12pt" style:font-name-complex="Times New Roman" style:font-size-complex="12pt"/>
    </style:style>
    <style:style style:name="T61" style:family="text">
      <style:text-properties fo:color="#000000" loext:opacity="100%" style:font-name="Times New Roman" fo:font-size="12pt" fo:background-color="transparent" loext:char-shading-value="0" style:font-size-asian="12pt" style:font-name-complex="Times New Roman" style:font-size-complex="12pt"/>
    </style:style>
    <style:style style:name="T62" style:family="text">
      <style:text-properties officeooo:rsid="0086f152"/>
    </style:style>
    <style:style style:name="T63" style:family="text">
      <style:text-properties style:language-asian="ru" style:country-asian="RU" style:font-name-complex="Times New Roman"/>
    </style:style>
    <style:style style:name="T64" style:family="text">
      <style:text-properties fo:color="#000000" loext:opacity="100%" style:font-name="Times New Roman" fo:font-size="12pt"/>
    </style:style>
    <style:style style:name="T65" style:family="text">
      <style:text-properties fo:color="#000000" loext:opacity="100%" style:text-line-through-style="none" style:text-line-through-type="none" style:font-name="Times New Roman" fo:font-size="12pt" style:text-underline-style="none" style:text-blinking="false"/>
    </style:style>
    <style:style style:name="T66" style:family="text">
      <style:text-properties fo:color="#000000" loext:opacity="100%" style:font-name="Times New Roman" fo:font-size="12pt" style:font-size-asian="12pt" style:language-asian="ru" style:country-asian="RU" style:font-name-complex="Times New Roman" style:font-size-complex="12pt"/>
    </style:style>
    <style:style style:name="T67" style:family="text">
      <style:text-properties fo:color="#000000" loext:opacity="100%" style:text-line-through-style="none" style:text-line-through-type="none" style:font-name="Times New Roman" fo:font-size="12pt" style:text-underline-style="none" style:text-blinking="false" style:font-size-asian="12pt" style:language-asian="ru" style:country-asian="RU" style:font-name-complex="Times New Roman" style:font-size-complex="12pt"/>
    </style:style>
    <style:style style:name="T68" style:family="text">
      <style:text-properties officeooo:rsid="0087d76b"/>
    </style:style>
    <style:style style:name="T69" style:family="text">
      <style:text-properties officeooo:rsid="0095ba53"/>
    </style:style>
    <style:style style:name="T70" style:family="text">
      <style:text-properties fo:language="en" fo:country="US" style:font-name-asian="Times New Roman" style:language-asian="ru" style:country-asian="RU" style:font-name-complex="Times New Roman"/>
    </style:style>
    <style:style style:name="T71" style:family="text">
      <style:text-properties style:font-name-asian="Times New Roman" style:language-asian="ru" style:country-asian="RU" style:font-name-complex="Times New Roman"/>
    </style:style>
    <style:style style:name="T72" style:family="text">
      <style:text-properties fo:language="en" fo:country="US" fo:font-style="italic" style:font-name-asian="Times New Roman" style:language-asian="ru" style:country-asian="RU" style:font-style-asian="italic" style:font-name-complex="Times New Roman"/>
    </style:style>
    <style:style style:name="T73" style:family="text">
      <style:text-properties fo:language="de" fo:country="DE" style:font-name-asian="Times New Roman" style:language-asian="ru" style:country-asian="RU" style:font-name-complex="Times New Roman"/>
    </style:style>
    <style:style style:name="T74" style:family="text">
      <style:text-properties fo:language="de" fo:country="DE" fo:font-style="italic" style:font-name-asian="Times New Roman" style:language-asian="ru" style:country-asian="RU" style:font-style-asian="italic" style:font-name-complex="Times New Roman"/>
    </style:style>
    <style:style style:name="T75" style:family="text">
      <style:text-properties fo:language="en" fo:country="US"/>
    </style:style>
    <style:style style:name="T76" style:family="text">
      <style:text-properties fo:language="en" fo:country="US" fo:font-style="italic" style:font-style-asian="italic"/>
    </style:style>
    <style:style style:name="T77" style:family="text">
      <style:text-properties fo:language="en" fo:country="US" fo:font-style="italic" style:font-style-asian="italic" style:font-style-complex="italic"/>
    </style:style>
    <style:style style:name="T78" style:family="text">
      <style:text-properties fo:font-style="italic" style:font-name-asian="Times New Roman" style:language-asian="ru" style:country-asian="RU" style:font-style-asian="italic" style:font-name-complex="Times New Roman"/>
    </style:style>
    <style:style style:name="T79" style:family="text">
      <style:text-properties officeooo:rsid="00850353"/>
    </style:style>
    <style:style style:name="T80" style:family="text">
      <style:text-properties officeooo:rsid="00850353" style:font-name-asian="Times New Roman" style:language-asian="ru" style:country-asian="RU" style:font-name-complex="Times New Roman"/>
    </style:style>
    <style:style style:name="T81" style:family="text">
      <style:text-properties officeooo:rsid="0083035b" style:font-name-asian="Times New Roman" style:language-asian="ru" style:country-asian="RU" style:font-name-complex="Times New Roman"/>
    </style:style>
    <style:style style:name="T82" style:family="text">
      <style:text-properties fo:font-weight="normal" officeooo:rsid="0083035b" style:font-weight-asian="normal" style:font-weight-complex="normal"/>
    </style:style>
    <style:style style:name="T83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84" style:family="text">
      <style:text-properties fo:font-weight="normal" style:font-weight-asian="normal" style:font-weight-complex="normal"/>
    </style:style>
    <style:style style:name="T85" style:family="text">
      <style:text-properties fo:language="en" fo:country="US" fo:font-style="normal" officeooo:rsid="00850353" style:font-name-asian="Times New Roman" style:language-asian="ru" style:country-asian="RU" style:font-style-asian="normal" style:font-name-complex="Times New Roman" style:font-style-complex="normal"/>
    </style:style>
    <style:style style:name="T86" style:family="text">
      <style:text-properties fo:language="en" fo:country="US" officeooo:rsid="00850353" style:font-name-asian="Times New Roman" style:language-asian="ru" style:country-asian="RU" style:font-name-complex="Times New Roman"/>
    </style:style>
    <style:style style:name="T87" style:family="text">
      <style:text-properties fo:font-weight="bold" style:font-name-asian="Times New Roman" style:language-asian="ru" style:country-asian="RU" style:font-weight-asian="bold" style:font-name-complex="Times New Roman"/>
    </style:style>
    <style:style style:name="T88" style:family="text">
      <style:text-properties fo:font-weight="bold" officeooo:rsid="00850353" style:font-name-asian="Times New Roman" style:language-asian="ru" style:country-asian="RU" style:font-weight-asian="bold" style:font-name-complex="Times New Roman"/>
    </style:style>
    <style:style style:name="T89" style:family="text">
      <style:text-properties fo:language="en" fo:country="US" fo:font-weight="bold" style:font-name-asian="Times New Roman" style:language-asian="ru" style:country-asian="RU" style:font-weight-asian="bold" style:font-name-complex="Times New Roman"/>
    </style:style>
    <style:style style:name="T90" style:family="text">
      <style:text-properties fo:font-style="italic" style:font-style-asian="italic"/>
    </style:style>
    <style:style style:name="T91" style:family="text">
      <style:text-properties fo:font-weight="bold" style:font-name-asian="Times New Roman" style:language-asian="ru" style:country-asian="RU" style:font-weight-asian="bold" style:font-name-complex="Times New Roman" style:font-weight-complex="bold"/>
    </style:style>
    <style:style style:name="T92" style:family="text">
      <style:text-properties officeooo:rsid="0086d614" style:font-name-asian="Times New Roman" style:language-asian="ru" style:country-asian="RU" style:font-name-complex="Times New Roman"/>
    </style:style>
    <style:style style:name="T93" style:family="text">
      <style:text-properties fo:language="en" fo:country="US" officeooo:rsid="0086d614" style:font-name-asian="Times New Roman" style:language-asian="ru" style:country-asian="RU" style:font-name-complex="Times New Roman"/>
    </style:style>
    <style:style style:name="T94" style:family="text">
      <style:text-properties fo:font-style="normal" style:font-name-asian="Times New Roman" style:language-asian="ru" style:country-asian="RU" style:font-style-asian="normal" style:font-name-complex="Times New Roman" style:font-style-complex="normal"/>
    </style:style>
    <style:style style:name="T95" style:family="text">
      <style:text-properties fo:background-color="#ffffff" loext:char-shading-value="0" style:font-name-asian="Times New Roman" style:language-asian="ru" style:country-asian="RU" style:font-name-complex="Times New Roman"/>
    </style:style>
    <style:style style:name="T96" style:family="text">
      <style:text-properties fo:font-style="italic" fo:background-color="#ffffff" loext:char-shading-value="0" style:font-name-asian="Times New Roman" style:language-asian="ru" style:country-asian="RU" style:font-style-asian="italic" style:font-name-complex="Times New Roman"/>
    </style:style>
    <style:style style:name="T97" style:family="text">
      <style:text-properties officeooo:rsid="008757fb"/>
    </style:style>
    <style:style style:name="T98" style:family="text">
      <style:text-properties officeooo:rsid="008757fb" style:font-name-asian="Times New Roman" style:language-asian="ru" style:country-asian="RU" style:font-name-complex="Times New Roman"/>
    </style:style>
    <style:style style:name="T99" style:family="text">
      <style:text-properties fo:language="en" fo:country="US" officeooo:rsid="008757fb" style:font-name-asian="Times New Roman" style:language-asian="ru" style:country-asian="RU" style:font-name-complex="Times New Roman"/>
    </style:style>
    <style:style style:name="T100" style:family="text">
      <style:text-properties fo:language="en" fo:country="US" fo:font-style="italic" style:font-name-asian="Times New Roman" style:language-asian="ru" style:country-asian="RU" style:font-style-asian="italic" style:font-name-complex="Times New Roman" style:font-style-complex="italic"/>
    </style:style>
    <style:style style:name="T101" style:family="text">
      <style:text-properties fo:language="en" fo:country="US" fo:font-weight="bold" style:font-weight-asian="bold"/>
    </style:style>
    <style:style style:name="T102" style:family="text">
      <style:text-properties fo:font-weight="bold" style:font-weight-asian="bold"/>
    </style:style>
    <style:style style:name="T103" style:family="text">
      <style:text-properties fo:language="en" fo:country="US" officeooo:rsid="0087efc4" style:font-name-asian="Times New Roman" style:language-asian="ru" style:country-asian="RU" style:font-name-complex="Times New Roman"/>
    </style:style>
    <style:style style:name="T104" style:family="text">
      <style:text-properties fo:language="en" fo:country="US" officeooo:rsid="0087f804" style:font-name-asian="Times New Roman" style:language-asian="ru" style:country-asian="RU" style:font-name-complex="Times New Roman"/>
    </style:style>
    <style:style style:name="T105" style:family="text">
      <style:text-properties officeooo:rsid="0087f804" style:font-name-asian="Times New Roman" style:language-asian="ru" style:country-asian="RU" style:font-name-complex="Times New Roman"/>
    </style:style>
    <style:style style:name="T106" style:family="text">
      <style:text-properties fo:font-style="italic" style:font-name-asian="Times New Roman" style:language-asian="ru" style:country-asian="RU" style:font-style-asian="italic" style:font-name-complex="Times New Roman" style:font-style-complex="italic"/>
    </style:style>
    <style:style style:name="T107" style:family="text">
      <style:text-properties officeooo:rsid="0087f804"/>
    </style:style>
    <style:style style:name="T108" style:family="text">
      <style:text-properties fo:font-style="normal" officeooo:rsid="0087f804" style:font-style-asian="normal" style:font-style-complex="normal"/>
    </style:style>
    <style:style style:name="T109" style:family="text">
      <style:text-properties fo:font-style="italic" officeooo:rsid="0087efc4" style:font-style-asian="italic"/>
    </style:style>
    <style:style style:name="T110" style:family="text">
      <style:text-properties officeooo:rsid="008897f8" style:font-name-asian="Times New Roman" style:language-asian="ru" style:country-asian="RU" style:font-name-complex="Times New Roman"/>
    </style:style>
    <style:style style:name="T111" style:family="text">
      <style:text-properties fo:font-style="italic" officeooo:rsid="008897f8" style:font-name-asian="Times New Roman" style:language-asian="ru" style:country-asian="RU" style:font-style-asian="italic" style:font-name-complex="Times New Roman"/>
    </style:style>
    <style:style style:name="T112" style:family="text">
      <style:text-properties fo:font-style="normal" officeooo:rsid="008897f8" style:font-name-asian="Times New Roman" style:language-asian="ru" style:country-asian="RU" style:font-style-asian="normal" style:font-name-complex="Times New Roman" style:font-style-complex="normal"/>
    </style:style>
    <style:style style:name="T113" style:family="text">
      <style:text-properties officeooo:rsid="008a7bc1"/>
    </style:style>
    <style:style style:name="T114" style:family="text">
      <style:text-properties fo:font-style="italic" officeooo:rsid="008a7bc1" style:font-style-asian="italic" style:font-style-complex="italic"/>
    </style:style>
    <style:style style:name="T115" style:family="text">
      <style:text-properties fo:font-weight="bold" officeooo:rsid="008a7bc1" style:font-name-asian="Times New Roman" style:language-asian="ru" style:country-asian="RU" style:font-weight-asian="bold" style:font-name-complex="Times New Roman"/>
    </style:style>
    <style:style style:name="T116" style:family="text">
      <style:text-properties fo:font-style="italic" fo:font-weight="bold" style:font-name-asian="Times New Roman" style:language-asian="ru" style:country-asian="RU" style:font-style-asian="italic" style:font-weight-asian="bold" style:font-name-complex="Times New Roman"/>
    </style:style>
    <style:style style:name="T117" style:family="text">
      <style:text-properties officeooo:rsid="008c4424"/>
    </style:style>
    <style:style style:name="T118" style:family="text">
      <style:text-properties fo:language="en" fo:country="US" officeooo:rsid="008a7bc1"/>
    </style:style>
    <style:style style:name="T119" style:family="text">
      <style:text-properties fo:font-weight="bold" officeooo:rsid="008fe02c" style:font-name-asian="Times New Roman" style:language-asian="ru" style:country-asian="RU" style:font-weight-asian="bold" style:font-name-complex="Times New Roman"/>
    </style:style>
    <style:style style:name="T120" style:family="text">
      <style:text-properties officeooo:rsid="008fe02c"/>
    </style:style>
    <style:style style:name="T121" style:family="text">
      <style:text-properties fo:font-style="italic" officeooo:rsid="008fe02c" style:font-style-asian="italic"/>
    </style:style>
    <style:style style:name="T122" style:family="text">
      <style:text-properties fo:font-style="normal" officeooo:rsid="008fe02c" style:font-style-asian="normal" style:font-style-complex="normal"/>
    </style:style>
    <style:style style:name="T123" style:family="text">
      <style:text-properties officeooo:rsid="008fe02c" style:font-name-asian="Times New Roman" style:language-asian="ru" style:country-asian="RU" style:font-name-complex="Times New Roman"/>
    </style:style>
    <style:style style:name="T124" style:family="text">
      <style:text-properties fo:font-style="italic" officeooo:rsid="008fe02c" style:font-name-asian="Times New Roman" style:language-asian="ru" style:country-asian="RU" style:font-style-asian="italic" style:font-name-complex="Times New Roman"/>
    </style:style>
    <style:style style:name="T125" style:family="text">
      <style:text-properties fo:font-style="normal" officeooo:rsid="008fe02c" style:font-name-asian="Times New Roman" style:language-asian="ru" style:country-asian="RU" style:font-style-asian="normal" style:font-name-complex="Times New Roman" style:font-style-complex="normal"/>
    </style:style>
    <style:style style:name="T126" style:family="text">
      <style:text-properties officeooo:rsid="00912204" style:font-name-asian="Times New Roman" style:language-asian="ru" style:country-asian="RU" style:font-name-complex="Times New Roman"/>
    </style:style>
    <style:style style:name="T127" style:family="text">
      <style:text-properties fo:language="en" fo:country="US" officeooo:rsid="00912204" style:font-name-asian="Times New Roman" style:language-asian="ru" style:country-asian="RU" style:font-name-complex="Times New Roman"/>
    </style:style>
    <style:style style:name="T128" style:family="text">
      <style:text-properties fo:language="en" fo:country="US" fo:font-weight="bold" officeooo:rsid="009126bb" style:font-name-asian="Times New Roman" style:language-asian="ru" style:country-asian="RU" style:font-weight-asian="bold" style:font-name-complex="Times New Roman"/>
    </style:style>
    <style:style style:name="T129" style:family="text">
      <style:text-properties fo:language="en" fo:country="US" officeooo:rsid="009126bb" style:font-name-asian="Times New Roman" style:language-asian="ru" style:country-asian="RU" style:font-name-complex="Times New Roman"/>
    </style:style>
    <style:style style:name="T130" style:family="text">
      <style:text-properties fo:font-weight="bold" officeooo:rsid="009126bb" style:font-name-asian="Times New Roman" style:language-asian="ru" style:country-asian="RU" style:font-weight-asian="bold" style:font-name-complex="Times New Roman"/>
    </style:style>
    <style:style style:name="T131" style:family="text">
      <style:text-properties officeooo:rsid="00920ed9" style:font-name-asian="Times New Roman" style:language-asian="ru" style:country-asian="RU" style:font-name-complex="Times New Roman"/>
    </style:style>
    <style:style style:name="T132" style:family="text">
      <style:text-properties officeooo:rsid="0092ae06" style:font-name-asian="Times New Roman" style:language-asian="ru" style:country-asian="RU" style:font-name-complex="Times New Roman"/>
    </style:style>
    <style:style style:name="T133" style:family="text">
      <style:text-properties officeooo:rsid="0094ab90"/>
    </style:style>
    <style:style style:name="T134" style:family="text">
      <style:text-properties officeooo:rsid="0094ab90" style:font-name-asian="Times New Roman" style:language-asian="ru" style:country-asian="RU" style:font-name-complex="Times New Roman"/>
    </style:style>
    <style:style style:name="T135" style:family="text">
      <style:text-properties fo:language="en" fo:country="US" officeooo:rsid="0094ab90" style:font-name-asian="Times New Roman" style:language-asian="ru" style:country-asian="RU" style:font-name-complex="Times New Roman"/>
    </style:style>
    <style:style style:name="T136" style:family="text">
      <style:text-properties fo:font-weight="bold" officeooo:rsid="0094ab90" style:font-name-asian="Times New Roman" style:language-asian="ru" style:country-asian="RU" style:font-weight-asian="bold" style:font-name-complex="Times New Roman"/>
    </style:style>
    <style:style style:name="T137" style:family="text">
      <style:text-properties fo:language="en" fo:country="US" fo:font-style="normal" style:font-name-asian="Times New Roman" style:language-asian="ru" style:country-asian="RU" style:font-style-asian="normal" style:font-name-complex="Times New Roman" style:font-style-complex="normal"/>
    </style:style>
    <style:style style:name="T138" style:family="text">
      <style:text-properties officeooo:rsid="00974250"/>
    </style:style>
    <style:style style:name="T139" style:family="text">
      <style:text-properties officeooo:rsid="00974250" style:font-name-asian="Times New Roman" style:language-asian="ru" style:country-asian="RU" style:font-name-complex="Times New Roman"/>
    </style:style>
    <style:style style:name="T140" style:family="text">
      <style:text-properties fo:language="en" fo:country="US" officeooo:rsid="00974250" style:font-name-asian="Times New Roman" style:language-asian="ru" style:country-asian="RU" style:font-name-complex="Times New Roman"/>
    </style:style>
    <style:style style:name="T141" style:family="text">
      <style:text-properties officeooo:rsid="00983c43"/>
    </style:style>
    <style:style style:name="T142" style:family="text">
      <style:text-properties fo:font-style="italic" officeooo:rsid="00983c43" style:font-style-asian="italic" style:font-style-complex="italic"/>
    </style:style>
    <style:style style:name="T143" style:family="text">
      <style:text-properties officeooo:rsid="0098b0e6" style:font-name-asian="Times New Roman" style:language-asian="ru" style:country-asian="RU" style:font-name-complex="Times New Roman"/>
    </style:style>
    <style:style style:name="T144" style:family="text">
      <style:text-properties fo:language="en" fo:country="US" officeooo:rsid="0098b0e6" style:font-name-asian="Times New Roman" style:language-asian="ru" style:country-asian="RU" style:font-name-complex="Times New Roman"/>
    </style:style>
    <style:style style:name="T145" style:family="text">
      <style:text-properties fo:font-style="italic" officeooo:rsid="0098b0e6" style:font-name-asian="Times New Roman" style:language-asian="ru" style:country-asian="RU" style:font-style-asian="italic" style:font-name-complex="Times New Roman"/>
    </style:style>
    <style:style style:name="T146" style:family="text">
      <style:text-properties officeooo:rsid="0098b0e6"/>
    </style:style>
    <style:style style:name="T147" style:family="text">
      <style:text-properties officeooo:rsid="009ad501"/>
    </style:style>
    <style:style style:name="T148" style:family="text">
      <style:text-properties fo:language="en" fo:country="US" officeooo:rsid="009ad501" style:font-name-asian="Times New Roman" style:language-asian="ru" style:country-asian="RU" style:font-name-complex="Times New Roman"/>
    </style:style>
    <style:style style:name="T149" style:family="text">
      <style:text-properties fo:language="en" fo:country="US" fo:font-style="italic" officeooo:rsid="009ad501" style:font-name-asian="Times New Roman" style:language-asian="ru" style:country-asian="RU" style:font-style-asian="italic" style:font-name-complex="Times New Roman"/>
    </style:style>
    <style:style style:name="T150" style:family="text">
      <style:text-properties fo:language="en" fo:country="US" fo:font-weight="bold" style:font-name-asian="Times New Roman" style:language-asian="ru" style:country-asian="RU" style:font-weight-asian="bold" style:font-name-complex="Times New Roman" style:font-weight-complex="bold"/>
    </style:style>
    <style:style style:name="T151" style:family="text">
      <style:text-properties fo:font-style="normal" officeooo:rsid="009b9832" style:font-style-asian="normal" style:font-style-complex="normal"/>
    </style:style>
    <style:style style:name="T152" style:family="text">
      <style:text-properties officeooo:rsid="009da63a"/>
    </style:style>
    <style:style style:name="T153" style:family="text">
      <style:text-properties officeooo:rsid="009b9832" style:font-name-asian="Times New Roman" style:language-asian="ru" style:country-asian="RU" style:font-name-complex="Times New Roman"/>
    </style:style>
    <style:style style:name="T154" style:family="text">
      <style:text-properties fo:font-style="italic" officeooo:rsid="009b9832" style:font-name-asian="Times New Roman" style:language-asian="ru" style:country-asian="RU" style:font-style-asian="italic" style:font-name-complex="Times New Roman" style:font-style-complex="italic"/>
    </style:style>
    <style:style style:name="T155" style:family="text">
      <style:text-properties fo:font-style="normal" officeooo:rsid="009b9832" style:font-name-asian="Times New Roman" style:language-asian="ru" style:country-asian="RU" style:font-style-asian="normal" style:font-name-complex="Times New Roman" style:font-style-complex="normal"/>
    </style:style>
    <style:style style:name="T156" style:family="text">
      <style:text-properties fo:font-weight="bold" officeooo:rsid="00a08136" style:font-weight-asian="bold" style:font-weight-complex="bold"/>
    </style:style>
    <style:style style:name="T157" style:family="text">
      <style:text-properties fo:font-weight="bold" officeooo:rsid="00a08136" style:font-name-asian="Times New Roman" style:language-asian="ru" style:country-asian="RU" style:font-weight-asian="bold" style:font-name-complex="Times New Roman" style:font-weight-complex="bold"/>
    </style:style>
    <style:style style:name="T158" style:family="text">
      <style:text-properties fo:language="en" fo:country="US" officeooo:rsid="00a192a5"/>
    </style:style>
    <style:style style:name="T159" style:family="text">
      <style:text-properties officeooo:rsid="00a192a5" style:font-name-asian="Times New Roman" style:language-asian="ru" style:country-asian="RU" style:font-name-complex="Times New Roman"/>
    </style:style>
    <style:style style:name="T160" style:family="text">
      <style:text-properties fo:language="en" fo:country="US" officeooo:rsid="00a192a5" style:font-name-asian="Times New Roman" style:language-asian="ru" style:country-asian="RU" style:font-name-complex="Times New Roman"/>
    </style:style>
    <style:style style:name="T161" style:family="text">
      <style:text-properties officeooo:rsid="00a192a5"/>
    </style:style>
    <style:style style:name="T162" style:family="text">
      <style:text-properties fo:language="en" fo:country="US" officeooo:rsid="00a192a5" style:font-name-asian="Times New Roman" style:language-asian="ru" style:country-asian="RU" style:font-weight-asian="bold" style:font-name-complex="Times New Roman" style:font-weight-complex="bold"/>
    </style:style>
    <style:style style:name="T163" style:family="text">
      <style:text-properties fo:font-variant="normal" fo:text-transform="none" fo:letter-spacing="normal" fo:font-style="normal" style:font-weight-asian="bold" style:font-weight-complex="bold"/>
    </style:style>
    <style:style style:name="T164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33666" style:font-size-asian="12pt" style:font-weight-asian="normal" style:font-size-complex="12pt" style:font-weight-complex="normal"/>
    </style:style>
    <style:style style:name="T165" style:family="text">
      <style:text-properties fo:font-variant="normal" fo:text-transform="none" fo:color="#000000" loext:opacity="100%" style:font-name="Times New Roman" fo:font-size="12pt" fo:letter-spacing="normal" fo:font-style="italic" fo:font-weight="normal" style:font-size-asian="12pt" style:font-style-asian="italic" style:font-size-complex="12pt" style:font-style-complex="italic"/>
    </style:style>
    <style:style style:name="T166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167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33666" style:font-size-asian="12pt" style:font-size-complex="12pt"/>
    </style:style>
    <style:style style:name="T168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a33666" style:font-size-asian="12pt" style:font-style-asian="italic" style:font-size-complex="12pt" style:font-style-complex="italic"/>
    </style:style>
    <style:style style:name="T169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33666" style:font-size-asian="12pt" style:font-style-asian="italic" style:font-size-complex="12pt" style:font-style-complex="italic"/>
    </style:style>
    <style:style style:name="T170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33666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171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a33666" style:font-name-asian="Times New Roman" style:font-size-asian="12pt" style:language-asian="ru" style:country-asian="RU" style:font-style-asian="italic" style:font-name-complex="Times New Roman" style:font-size-complex="12pt" style:font-style-complex="italic"/>
    </style:style>
    <style:style style:name="T172" style:family="text">
      <style:text-properties fo:font-weight="bold" officeooo:rsid="00a4c92e" style:font-name-asian="Times New Roman" style:language-asian="ru" style:country-asian="RU" style:font-weight-asian="bold" style:font-name-complex="Times New Roman"/>
    </style:style>
    <style:style style:name="T173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33666" fo:background-color="#ffffff" loext:char-shading-value="0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174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a33666" fo:background-color="#ffffff" loext:char-shading-value="0" style:font-name-asian="Times New Roman" style:font-size-asian="12pt" style:language-asian="ru" style:country-asian="RU" style:font-style-asian="italic" style:font-name-complex="Times New Roman" style:font-size-complex="12pt" style:font-style-complex="normal"/>
    </style:style>
    <style:style style:name="T175" style:family="text">
      <style:text-properties officeooo:rsid="00a4c92e"/>
    </style:style>
    <style:style style:name="T176" style:family="text">
      <style:text-properties fo:language="en" fo:country="US" officeooo:rsid="00a57d93" style:font-name-asian="Times New Roman" style:language-asian="ru" style:country-asian="RU" style:font-name-complex="Times New Roman"/>
    </style:style>
    <style:style style:name="T177" style:family="text">
      <style:text-properties officeooo:rsid="00a57d93" style:font-name-asian="Times New Roman" style:language-asian="ru" style:country-asian="RU" style:font-name-complex="Times New Roman"/>
    </style:style>
    <style:style style:name="T178" style:family="text">
      <style:text-properties fo:color="#000000" loext:opacity="100%" fo:font-size="12pt" style:font-size-asian="12pt" style:font-size-complex="12pt"/>
    </style:style>
    <style:style style:name="T179" style:family="text">
      <style:text-properties fo:font-variant="normal" fo:text-transform="none" fo:color="#000000" loext:opacity="100%" fo:font-size="12pt" fo:letter-spacing="normal" fo:font-style="italic" fo:font-weight="normal" style:font-size-asian="12pt" style:font-style-asian="italic" style:font-size-complex="12pt" style:font-style-complex="italic"/>
    </style:style>
    <style:style style:name="T180" style:family="text">
      <style:text-properties fo:font-variant="normal" fo:text-transform="none" fo:color="#000000" loext:opacity="100%" fo:font-size="12pt" fo:letter-spacing="normal" fo:font-style="normal" fo:font-weight="normal" style:font-size-asian="12pt" style:font-style-asian="normal" style:font-size-complex="12pt" style:font-style-complex="normal"/>
    </style:style>
    <style:style style:name="T181" style:family="text">
      <style:text-properties fo:color="#000000" loext:opacity="100%" style:font-name="Times New Roman" fo:font-size="12pt" officeooo:rsid="00a57d93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182" style:family="text">
      <style:text-properties fo:color="#000000" loext:opacity="100%" style:font-name="Times New Roman" fo:font-size="12pt" officeooo:rsid="00a4edd7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183" style:family="text">
      <style:text-properties fo:font-variant="normal" fo:text-transform="none" fo:color="#000000" loext:opacity="100%" style:font-name="Times New Roman" fo:font-size="12pt" fo:letter-spacing="normal" fo:font-style="italic" fo:font-weight="normal" fo:background-color="#ffffff" loext:char-shading-value="0" style:font-size-asian="12pt" style:font-style-asian="italic" style:font-size-complex="12pt" style:font-style-complex="italic"/>
    </style:style>
    <style:style style:name="T184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#ffffff" loext:char-shading-value="0" style:font-size-asian="12pt" style:font-style-asian="normal" style:font-weight-asian="normal" style:font-size-complex="12pt" style:font-style-complex="normal" style:font-weight-complex="normal"/>
    </style:style>
    <style:style style:name="T185" style:family="text">
      <style:text-properties officeooo:rsid="00a86b83" style:font-name-asian="Times New Roman" style:language-asian="ru" style:country-asian="RU" style:font-name-complex="Times New Roman"/>
    </style:style>
    <style:style style:name="T186" style:family="text">
      <style:text-properties fo:font-variant="normal" fo:text-transform="none" fo:letter-spacing="normal" fo:font-style="italic" fo:font-weight="normal" style:font-style-asian="italic" style:font-style-complex="italic"/>
    </style:style>
    <style:style style:name="T187" style:family="text">
      <style:text-properties fo:font-variant="normal" fo:text-transform="none" fo:letter-spacing="normal" fo:font-style="normal" fo:font-weight="normal"/>
    </style:style>
    <style:style style:name="T188" style:family="text">
      <style:text-properties fo:font-variant="normal" fo:text-transform="none" fo:letter-spacing="normal" fo:font-style="normal" fo:font-weight="normal" style:font-name-asian="Times New Roman" style:language-asian="ru" style:country-asian="RU" style:font-name-complex="Times New Roman"/>
    </style:style>
    <style:style style:name="T189" style:family="text">
      <style:text-properties fo:color="#000000" loext:opacity="100%" style:font-name="Times New Roman" fo:font-size="12pt" officeooo:rsid="00a96c1f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190" style:family="text">
      <style:text-properties fo:color="#000000" loext:opacity="100%" style:font-name="Times New Roman" fo:font-size="12pt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19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96c1f" fo:background-color="#ffffff" loext:char-shading-value="0" style:font-size-asian="12pt" style:font-style-asian="normal" style:font-size-complex="12pt" style:font-style-complex="normal"/>
    </style:style>
    <style:style style:name="T192" style:family="text">
      <style:text-properties officeooo:rsid="00aa5788" style:font-name-asian="Times New Roman" style:language-asian="ru" style:country-asian="RU" style:font-name-complex="Times New Roman"/>
    </style:style>
    <style:style style:name="T193" style:family="text">
      <style:text-properties officeooo:rsid="00abbe53"/>
    </style:style>
    <style:style style:name="T194" style:family="text">
      <style:text-properties officeooo:rsid="00ae8ab4"/>
    </style:style>
    <style:style style:name="T195" style:family="text">
      <style:text-properties fo:font-weight="bold" officeooo:rsid="00ae8ab4" style:font-name-asian="Times New Roman" style:language-asian="ru" style:country-asian="RU" style:font-weight-asian="bold" style:font-name-complex="Times New Roman"/>
    </style:style>
    <style:style style:name="T196" style:family="text">
      <style:text-properties fo:color="#000000" loext:opacity="100%" style:font-name="Times New Roman" fo:font-size="12pt" officeooo:rsid="00ae8ab4" style:font-name-asian="Times New Roman" style:font-size-asian="12pt" style:language-asian="ru" style:country-asian="RU" style:font-name-complex="Times New Roman" style:font-size-complex="12pt"/>
    </style:style>
    <style:style style:name="T197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tyle-asian="normal" style:font-size-complex="12pt" style:font-style-complex="normal"/>
    </style:style>
    <style:style style:name="T198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199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e8ab4" style:font-size-asian="12pt" style:font-style-asian="normal" style:font-size-complex="12pt" style:font-style-complex="normal"/>
    </style:style>
    <style:style style:name="T200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ae8ab4" style:font-size-asian="12pt" style:font-style-asian="italic" style:font-size-complex="12pt" style:font-style-complex="italic"/>
    </style:style>
    <style:style style:name="T20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ae8ab4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202" style:family="text">
      <style:text-properties fo:color="#000000" loext:opacity="100%" style:font-name="Times New Roman" fo:font-size="12pt" fo:font-style="normal" officeooo:rsid="00b456ea" fo:background-color="#ffffff" loext:char-shading-value="0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203" style:family="text">
      <style:text-properties fo:color="#000000" loext:opacity="100%" style:font-name="Times New Roman" fo:font-size="12pt" fo:font-style="normal" officeooo:rsid="00b30745" fo:background-color="#ffffff" loext:char-shading-value="0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204" style:family="text">
      <style:text-properties fo:font-variant="normal" fo:text-transform="none" fo:color="#000000" loext:opacity="100%" style:font-name="Times New Roman" fo:font-size="12pt" fo:letter-spacing="normal" style:font-size-asian="12pt" style:font-size-complex="12pt"/>
    </style:style>
    <style:style style:name="T205" style:family="text">
      <style:text-properties fo:font-variant="normal" fo:text-transform="none" fo:color="#000000" loext:opacity="100%" style:font-name="Times New Roman" fo:font-size="12pt" fo:letter-spacing="normal" officeooo:rsid="00b456ea" style:font-size-asian="12pt" style:font-size-complex="12pt"/>
    </style:style>
    <style:style style:name="T206" style:family="text">
      <style:text-properties fo:font-variant="normal" fo:text-transform="none" fo:color="#000000" loext:opacity="100%" style:font-name="Times New Roman" fo:font-size="12pt" fo:letter-spacing="normal" officeooo:rsid="00b30745" style:font-size-asian="12pt" style:font-size-complex="12pt"/>
    </style:style>
    <style:style style:name="T207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456ea" style:font-size-asian="12pt" style:font-size-complex="12pt"/>
    </style:style>
    <style:style style:name="T208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30745" style:font-size-asian="12pt" style:font-size-complex="12pt"/>
    </style:style>
    <style:style style:name="T209" style:family="text">
      <style:text-properties officeooo:rsid="00b456ea" style:font-name-asian="Times New Roman" style:language-asian="ru" style:country-asian="RU" style:font-name-complex="Times New Roman"/>
    </style:style>
    <style:style style:name="T210" style:family="text">
      <style:text-properties fo:color="#000000" loext:opacity="100%" style:font-name="Times New Roman" fo:font-size="12pt" officeooo:rsid="00b456ea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11" style:family="text">
      <style:text-properties fo:color="#000000" loext:opacity="100%" style:font-name="Times New Roman" fo:font-size="12pt" officeooo:rsid="00b1c613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12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13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456ea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14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1c613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15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b1c613" fo:background-color="#ffffff" loext:char-shading-value="0" style:font-name-asian="Times New Roman" style:font-size-asian="12pt" style:language-asian="ru" style:country-asian="RU" style:font-style-asian="italic" style:font-name-complex="Times New Roman" style:font-size-complex="12pt" style:font-style-complex="italic"/>
    </style:style>
    <style:style style:name="T216" style:family="text">
      <style:text-properties officeooo:rsid="00b456ea"/>
    </style:style>
    <style:style style:name="T217" style:family="text">
      <style:text-properties officeooo:rsid="00b30745"/>
    </style:style>
    <style:style style:name="T218" style:family="text">
      <style:text-properties fo:font-style="italic" officeooo:rsid="00b30745" style:font-style-asian="italic" style:font-style-complex="italic"/>
    </style:style>
    <style:style style:name="T219" style:family="text">
      <style:text-properties fo:font-variant="normal" fo:text-transform="none" fo:letter-spacing="normal" fo:font-style="italic" fo:font-weight="normal" style:font-style-asian="italic" style:font-weight-asian="normal" style:font-style-complex="italic" style:font-weight-complex="normal"/>
    </style:style>
    <style:style style:name="T220" style:family="text">
      <style:text-properties fo:font-variant="normal" fo:text-transform="none" fo:letter-spacing="normal" fo:font-style="normal" fo:font-weight="normal" style:font-weight-asian="normal" style:font-weight-complex="normal"/>
    </style:style>
    <style:style style:name="T221" style:family="text">
      <style:text-properties fo:color="#000000" loext:opacity="100%" style:font-name="Times New Roman" fo:font-size="12pt" officeooo:rsid="00afee04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22" style:family="text">
      <style:text-properties fo:language="en" fo:country="US" officeooo:rsid="00b456ea" style:font-name-asian="Times New Roman" style:language-asian="ru" style:country-asian="RU" style:font-name-complex="Times New Roman"/>
    </style:style>
    <style:style style:name="T223" style:family="text">
      <style:text-properties fo:language="en" fo:country="US" fo:font-style="italic" officeooo:rsid="00b1c613" style:font-name-asian="Times New Roman" style:language-asian="ru" style:country-asian="RU" style:font-style-asian="italic" style:font-name-complex="Times New Roman"/>
    </style:style>
    <style:style style:name="T224" style:family="text">
      <style:text-properties fo:language="en" fo:country="US" fo:font-style="normal" officeooo:rsid="00b1c613" style:font-name-asian="Times New Roman" style:language-asian="ru" style:country-asian="RU" style:font-style-asian="normal" style:font-name-complex="Times New Roman" style:font-style-complex="normal"/>
    </style:style>
    <style:style style:name="T225" style:family="text">
      <style:text-properties fo:color="#000000" loext:opacity="100%" style:font-name="Times New Roman" fo:font-size="12pt" fo:language="en" fo:country="US" officeooo:rsid="00b456ea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26" style:family="text">
      <style:text-properties fo:color="#000000" loext:opacity="100%" style:font-name="Times New Roman" fo:font-size="12pt" fo:language="en" fo:country="US" officeooo:rsid="00b1c613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27" style:family="text">
      <style:text-properties fo:font-variant="normal" fo:text-transform="none" fo:color="#000000" loext:opacity="100%" style:font-name="Times New Roman" fo:font-size="12pt" fo:letter-spacing="normal" fo:language="en" fo:country="US" fo:font-style="normal" fo:font-weight="normal" fo:background-color="#ffffff" loext:char-shading-value="0" style:font-name-asian="Times New Roman" style:font-size-asian="12pt" style:language-asian="ru" style:country-asian="RU" style:font-style-asian="normal" style:font-name-complex="Times New Roman" style:font-size-complex="12pt" style:font-style-complex="normal"/>
    </style:style>
    <style:style style:name="T228" style:family="text">
      <style:text-properties fo:font-variant="normal" fo:text-transform="none" fo:color="#000000" loext:opacity="100%" style:font-name="Times New Roman" fo:font-size="12pt" fo:letter-spacing="normal" fo:language="en" fo:country="US" fo:font-style="italic" fo:font-weight="normal" fo:background-color="#ffffff" loext:char-shading-value="0" style:font-name-asian="Times New Roman" style:font-size-asian="12pt" style:language-asian="ru" style:country-asian="RU" style:font-style-asian="italic" style:font-name-complex="Times New Roman" style:font-size-complex="12pt" style:font-style-complex="italic"/>
    </style:style>
    <style:style style:name="T229" style:family="text">
      <style:text-properties fo:color="#000000" loext:opacity="100%" style:font-name="Times New Roman" fo:font-size="12pt" officeooo:rsid="00b34189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30" style:family="text">
      <style:text-properties fo:font-variant="normal" fo:text-transform="none" fo:color="#000000" loext:opacity="100%" style:font-name="Times New Roman" fo:font-size="12pt" fo:letter-spacing="normal" fo:font-style="italic" style:font-size-asian="12pt" style:font-style-asian="italic" style:font-size-complex="12pt" style:font-style-complex="italic"/>
    </style:style>
    <style:style style:name="T231" style:family="text">
      <style:text-properties officeooo:rsid="00b456ea" fo:background-color="#ffffff" loext:char-shading-value="0" style:font-name-asian="Times New Roman" style:language-asian="ru" style:country-asian="RU" style:font-name-complex="Times New Roman"/>
    </style:style>
    <style:style style:name="T232" style:family="text">
      <style:text-properties officeooo:rsid="00b1c613" fo:background-color="#ffffff" loext:char-shading-value="0" style:font-name-asian="Times New Roman" style:language-asian="ru" style:country-asian="RU" style:font-name-complex="Times New Roman"/>
    </style:style>
    <style:style style:name="T233" style:family="text">
      <style:text-properties fo:font-variant="normal" fo:text-transform="none" fo:letter-spacing="normal" fo:font-style="italic" style:font-style-asian="italic" style:font-style-complex="italic"/>
    </style:style>
    <style:style style:name="T234" style:family="text">
      <style:text-properties fo:color="#000000" loext:opacity="100%" style:font-name="Times New Roman" fo:font-size="12pt" fo:language="en" fo:country="US" officeooo:rsid="00b34189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35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34189" style:font-size-asian="12pt" style:font-style-asian="normal" style:font-size-complex="12pt" style:font-style-complex="normal"/>
    </style:style>
    <style:style style:name="T236" style:family="text">
      <style:text-properties fo:color="#000000" loext:opacity="100%" style:font-name="Times New Roman" fo:font-size="12pt" fo:language="en" fo:country="US" officeooo:rsid="00afee04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37" style:family="text">
      <style:text-properties fo:font-variant="normal" fo:text-transform="none" fo:color="#000000" loext:opacity="100%" style:font-name="Times New Roman" fo:font-size="12pt" fo:letter-spacing="normal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38" style:family="text">
      <style:text-properties fo:font-variant="normal" fo:text-transform="none" fo:color="#000000" loext:opacity="100%" style:font-name="Times New Roman" fo:font-size="12pt" fo:letter-spacing="normal" officeooo:rsid="00b456ea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39" style:family="text">
      <style:text-properties fo:font-variant="normal" fo:text-transform="none" fo:color="#000000" loext:opacity="100%" style:font-name="Times New Roman" fo:font-size="12pt" fo:letter-spacing="normal" officeooo:rsid="00b34189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40" style:family="text">
      <style:text-properties fo:color="#000000" loext:opacity="100%" style:font-name="Times New Roman" fo:font-size="12pt" officeooo:rsid="00b30745" fo:background-color="#ffffff" loext:char-shading-value="0" style:font-name-asian="Times New Roman" style:font-size-asian="12pt" style:language-asian="ru" style:country-asian="RU" style:font-name-complex="Times New Roman" style:font-size-complex="12pt"/>
    </style:style>
    <style:style style:name="T241" style:family="text">
      <style:text-properties fo:font-variant="normal" fo:text-transform="none" fo:color="#000000" loext:opacity="100%" style:font-name="Times New Roman" fo:font-size="12pt" fo:letter-spacing="normal" fo:font-style="normal" fo:font-weight="normal" officeooo:rsid="00b34189" style:font-size-asian="12pt" style:font-size-complex="12pt"/>
    </style:style>
    <style:style style:name="T242" style:family="text">
      <style:text-properties fo:font-variant="normal" fo:text-transform="none" fo:color="#000000" loext:opacity="100%" style:font-name="Times New Roman" fo:font-size="12pt" fo:letter-spacing="normal" fo:font-style="italic" fo:font-weight="normal" officeooo:rsid="00b34189" style:font-size-asian="12pt" style:font-style-asian="italic" style:font-size-complex="12pt" style:font-style-complex="italic"/>
    </style:style>
    <style:style style:name="T243" style:family="text">
      <style:text-properties officeooo:rsid="00afee04" fo:background-color="#ffffff" loext:char-shading-value="0" style:font-name-asian="Times New Roman" style:language-asian="ru" style:country-asian="RU" style:font-name-complex="Times New Roman"/>
    </style:style>
    <style:style style:name="T244" style:family="text">
      <style:text-properties fo:font-variant="normal" fo:text-transform="none" fo:color="#000000" loext:opacity="100%" style:font-name="Times New Roman" fo:font-size="12pt" fo:letter-spacing="normal" officeooo:rsid="00b34189" style:font-size-asian="12pt" style:font-size-complex="12pt"/>
    </style:style>
    <style:style style:name="T245" style:family="text">
      <style:text-properties fo:color="#000000" loext:opacity="100%" style:font-name="Times New Roman" fo:font-size="12pt" fo:font-style="italic" officeooo:rsid="00b34189" fo:background-color="#ffffff" loext:char-shading-value="0" style:font-name-asian="Times New Roman" style:font-size-asian="12pt" style:language-asian="ru" style:country-asian="RU" style:font-style-asian="italic" style:font-name-complex="Times New Roman" style:font-size-complex="12pt" style:font-style-complex="italic"/>
    </style:style>
    <style:style style:name="T246" style:family="text">
      <style:text-properties fo:color="#000000" loext:opacity="100%" style:font-name="Times New Roman" fo:font-size="12pt" officeooo:rsid="00b456ea" fo:background-color="#ffffff" loext:char-shading-value="0" style:font-name-asian="Times New Roman" style:font-size-asian="12pt" style:language-asian="ru" style:country-asian="RU" style:font-size-complex="12pt"/>
    </style:style>
    <style:style style:name="T247" style:family="text">
      <style:text-properties fo:color="#000000" loext:opacity="100%" style:font-name="Times New Roman" fo:font-size="12pt" officeooo:rsid="00b30745" fo:background-color="#ffffff" loext:char-shading-value="0" style:font-name-asian="Times New Roman" style:font-size-asian="12pt" style:language-asian="ru" style:country-asian="RU" style:font-size-complex="12pt"/>
    </style:style>
    <style:style style:name="T248" style:family="text">
      <style:text-properties officeooo:rsid="00b9bd02"/>
    </style:style>
    <style:style style:name="T249" style:family="text">
      <style:text-properties fo:background-color="transparent" loext:char-shading-value="0"/>
    </style:style>
    <style:style style:name="T250" style:family="text">
      <style:text-properties fo:font-style="italic" fo:background-color="transparent" loext:char-shading-value="0"/>
    </style:style>
    <style:style style:name="T251" style:family="text">
      <style:text-properties fo:font-weight="bold" fo:background-color="transparent" loext:char-shading-value="0"/>
    </style:style>
    <style:style style:name="T252" style:family="text">
      <style:text-properties style:text-underline-style="solid" style:text-underline-width="auto" style:text-underline-color="font-color" fo:font-weight="bold" fo:background-color="transparent" loext:char-shading-value="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Китатский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03</text:p>
            <text:p text:style-name="P5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24.03.1964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4">Сохранение биологического разнообразия Кемеровской области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4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  <table:table-row table:style-name="Таблица1.1">
          <table:table-cell table:style-name="Таблица1.A9" office:value-type="string">
            <text:p text:style-name="P6">9</text:p>
          </table:table-cell>
          <table:table-cell table:style-name="Таблица1.A9" table:number-columns-spanned="2" office:value-type="string">
            <text:p text:style-name="P7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8">№<text:span text:style-name="T1"> </text:span>п/п</text:p>
          </table:table-cell>
          <table:table-cell table:style-name="Таблица3.B1" office:value-type="string">
            <text:p text:style-name="P9">Категория правового акта</text:p>
          </table:table-cell>
          <table:table-cell table:style-name="Таблица3.A1" office:value-type="string">
            <text:p text:style-name="P9">Номер и дата</text:p>
          </table:table-cell>
          <table:table-cell table:style-name="Таблица3.A1" office:value-type="string">
            <text:p text:style-name="P9">Площадь, га</text:p>
          </table:table-cell>
          <table:table-cell table:style-name="Таблица3.A1" office:value-type="string">
            <text:p text:style-name="P9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0">1.</text:p>
          </table:table-cell>
          <table:table-cell table:style-name="Таблица3.B2" office:value-type="string">
            <text:p text:style-name="P11">Решение исполкома Кемеровского областного <text:s/>Совета депутатов </text:p>
          </table:table-cell>
          <table:table-cell table:style-name="Таблица3.A2" office:value-type="string">
            <text:p text:style-name="P4">24.03.1964 г.</text:p>
            <text:p text:style-name="P4"><text:span text:style-name="T1"><text:s/></text:span>№<text:span text:style-name="T1"> </text:span>115</text:p>
          </table:table-cell>
          <table:table-cell table:style-name="Таблица3.A2" office:value-type="string">
            <text:p text:style-name="P12">48 тыс.</text:p>
          </table:table-cell>
          <table:table-cell table:style-name="Таблица3.A2" office:value-type="string">
            <text:p text:style-name="P4">Государственный охотничий заказник</text:p>
          </table:table-cell>
        </table:table-row>
        <table:table-row table:style-name="Таблица3.1">
          <table:table-cell table:style-name="Таблица3.A3" office:value-type="string">
            <text:p text:style-name="P13">2.</text:p>
          </table:table-cell>
          <table:table-cell table:style-name="Таблица3.B3" office:value-type="string">
            <text:p text:style-name="P14">Решение Кемеровского облисполкома</text:p>
          </table:table-cell>
          <table:table-cell table:style-name="Таблица3.A3" office:value-type="string">
            <text:p text:style-name="P14">22. 08.1990<text:line-break/>№ 297</text:p>
          </table:table-cell>
          <table:table-cell table:style-name="Таблица3.A3" office:value-type="string">
            <text:p text:style-name="P15">43,6 тыс.</text:p>
          </table:table-cell>
          <table:table-cell table:style-name="Таблица3.A3" office:value-type="string">
            <text:p text:style-name="P16">Бобровый государственный заказник</text:p>
          </table:table-cell>
        </table:table-row>
        <table:table-row table:style-name="Таблица3.1">
          <table:table-cell table:style-name="Таблица3.A2" office:value-type="string">
            <text:p text:style-name="P10"><text:span text:style-name="T2">3</text:span>.</text:p>
          </table:table-cell>
          <table:table-cell table:style-name="Таблица3.B2" office:value-type="string">
            <text:p text:style-name="P11">Распоряжение Администрации Кемеровской области </text:p>
          </table:table-cell>
          <table:table-cell table:style-name="Таблица3.A2" office:value-type="string">
            <text:p text:style-name="P4"><text:span text:style-name="T1"><text:s/></text:span>20.04.2000 </text:p>
            <text:p text:style-name="P4">№<text:span text:style-name="T1"> </text:span>380-р</text:p>
          </table:table-cell>
          <table:table-cell table:style-name="Таблица3.A2" office:value-type="string">
            <text:p text:style-name="P12">48 тыс.</text:p>
          </table:table-cell>
          <table:table-cell table:style-name="Таблица3.A2" office:value-type="string">
            <text:p text:style-name="P17"><text:span text:style-name="T2">Г</text:span><text:span text:style-name="T3">осударственн</text:span><text:span text:style-name="T4">ый</text:span><text:span text:style-name="T3"> природ</text:span><text:span text:style-name="T4">ный</text:span><text:span text:style-name="T3"> зоологическ</text:span><text:span text:style-name="T4">ий</text:span><text:span text:style-name="T3"> заказник</text:span></text:p>
          </table:table-cell>
        </table:table-row>
        <table:table-row table:style-name="Таблица3.1">
          <table:table-cell table:style-name="Таблица3.A2" office:value-type="string">
            <text:p text:style-name="P10"><text:span text:style-name="T2">4</text:span>.</text:p>
          </table:table-cell>
          <table:table-cell table:style-name="Таблица3.B2" office:value-type="string">
            <text:p text:style-name="P11">Постановление Коллегии Администрации Кемеровской области </text:p>
          </table:table-cell>
          <table:table-cell table:style-name="Таблица3.A2" office:value-type="string">
            <text:p text:style-name="P4">14.10.2009 </text:p>
            <text:p text:style-name="P4">№<text:span text:style-name="T1"> </text:span>412</text:p>
          </table:table-cell>
          <table:table-cell table:style-name="Таблица3.A2" office:value-type="string">
            <text:p text:style-name="P12">46,49 тыс.</text:p>
          </table:table-cell>
          <table:table-cell table:style-name="Таблица3.A2" office:value-type="string">
            <text:p text:style-name="P17"><text:span text:style-name="T3">Продлен срок действия </text:span><text:s/><text:span text:style-name="T3">на неопределенный срок, получил статус </text:span><text:s/>г<text:span text:style-name="T3">осударственный природный заказник.</text:span>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8">10</text:p>
          </table:table-cell>
          <table:table-cell table:style-name="Таблица4.A1" office:value-type="string">
            <text:p text:style-name="P19">Ведомственная подчиненность</text:p>
          </table:table-cell>
          <table:table-cell table:style-name="Таблица4.A1" office:value-type="string">
            <text:p text:style-name="P20">Министерство лестного комплекса и охотничьего хозяйства Кузбасса</text:p>
          </table:table-cell>
        </table:table-row>
        <table:table-row table:style-name="Таблица4.1">
          <table:table-cell table:style-name="Таблица4.A1" office:value-type="string">
            <text:p text:style-name="P18">11</text:p>
          </table:table-cell>
          <table:table-cell table:style-name="Таблица4.A1" office:value-type="string">
            <text:p text:style-name="P19">Международный статус</text:p>
          </table:table-cell>
          <table:table-cell table:style-name="Таблица4.A1" office:value-type="string">
            <text:p text:style-name="P21">Отсутствует.</text:p>
          </table:table-cell>
        </table:table-row>
        <table:table-row table:style-name="Таблица4.1">
          <table:table-cell table:style-name="Таблица4.A1" office:value-type="string">
            <text:p text:style-name="P18">12</text:p>
          </table:table-cell>
          <table:table-cell table:style-name="Таблица4.A1" office:value-type="string">
            <text:p text:style-name="P19">Категория ООПТ согласно классификации МСОП</text:p>
          </table:table-cell>
          <table:table-cell table:style-name="Таблица4.C3" office:value-type="string">
            <text:p text:style-name="P22">IV</text:p>
          </table:table-cell>
        </table:table-row>
        <text:soft-page-break/>
        <table:table-row table:style-name="Таблица4.1">
          <table:table-cell table:style-name="Таблица4.A1" office:value-type="string">
            <text:p text:style-name="P23">13</text:p>
          </table:table-cell>
          <table:table-cell table:style-name="Таблица4.A1" office:value-type="string">
            <text:p text:style-name="P3">Число кластеров</text:p>
          </table:table-cell>
          <table:table-cell table:style-name="Таблица4.A1" office:value-type="string">
            <text:p text:style-name="P9">1</text:p>
          </table:table-cell>
        </table:table-row>
        <table:table-row table:style-name="Таблица4.1">
          <table:table-cell table:style-name="Таблица4.A1" office:value-type="string">
            <text:p text:style-name="P23">14</text:p>
          </table:table-cell>
          <table:table-cell table:style-name="Таблица4.A1" office:value-type="string">
            <text:p text:style-name="P3">Месторасположение</text:p>
          </table:table-cell>
          <table:table-cell table:style-name="Таблица4.A1" office:value-type="string">
            <text:p text:style-name="P24">Российская Федерация, Сибирский федеральный округ, Кемеровская область — Кузбасс, Яйский муниципальный округ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25">15</text:p>
          </table:table-cell>
          <table:table-cell table:style-name="Таблица5.A1" office:value-type="string">
            <text:p text:style-name="P26">Географическое положение</text:p>
          </table:table-cell>
          <table:table-cell table:style-name="Таблица5.A1" office:value-type="string">
            <text:p text:style-name="P27">В физико-географическом отношении территория Китатского государственного природного заказника располагается между юго-востоком Западно-Сибирской равнины и севером Кузнецко-Салаирской провинции Алтае-Саянской горной области.</text:p>
            <text:p text:style-name="P28">Расположен на территории Кемеровской области — Кузбасса севернее г. Анжеро-Судженск <text:span text:style-name="T5">на землях Яйского муниципального округа и примыкает к административной границе с Томской областью. В транспортной доступности находятся такие города, <text:s/>как Ажеро-Судженск, Мариинск, Тайга, Юрга, Березовский, Топки, районные центры пгт. Яя, Яшкино, Ижморский, а также город Северск и районные центры город Асино и с. Зыряновское Томской области. </text:span></text:p>
            <text:p text:style-name="P29"><text:span text:style-name="T6">Через ближайший город Анжеро-Судженск проходит Трансссибирсая железнодорожная магистраль. <text:s/></text:span><text:span text:style-name="T7"><text:s/></text:span></text:p>
          </table:table-cell>
        </table:table-row>
        <table:table-row table:style-name="Таблица5.1">
          <table:table-cell table:style-name="Таблица5.A1" office:value-type="string">
            <text:p text:style-name="P25">16</text:p>
          </table:table-cell>
          <table:table-cell table:style-name="Таблица5.A1" office:value-type="string">
            <text:p text:style-name="P26">Общая площадь ООПТ</text:p>
          </table:table-cell>
          <table:table-cell table:style-name="Таблица5.C2" office:value-type="string">
            <text:p text:style-name="P30"><text:span text:style-name="T8">464965828</text:span><text:span text:style-name="Strong_20_Emphasis"><text:span text:style-name="T9">±</text:span></text:span><text:span text:style-name="T8">377354 кв. м</text:span>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31">а</text:p>
          </table:table-cell>
          <table:table-cell table:style-name="Таблица6.A1" office:value-type="string">
            <text:p text:style-name="P32">в том числе морской акватории</text:p>
          </table:table-cell>
          <table:table-cell table:style-name="Таблица6.C1" office:value-type="string">
            <text:p text:style-name="P33">-</text:p>
          </table:table-cell>
        </table:table-row>
        <table:table-row table:style-name="Таблица6.1">
          <table:table-cell table:style-name="Таблица6.A1" office:value-type="string">
            <text:p text:style-name="P34">б</text:p>
          </table:table-cell>
          <table:table-cell table:style-name="Таблица6.A1" office:value-type="string">
            <text:p text:style-name="P35">в том числе без изъятия</text:p>
          </table:table-cell>
          <table:table-cell table:style-name="Таблица6.C1" office:value-type="string">
            <text:p text:style-name="P30"><text:span text:style-name="T10">464965828</text:span><text:span text:style-name="Strong_20_Emphasis"><text:span text:style-name="T11">±</text:span></text:span><text:span text:style-name="T10">377354 кв. м</text:span></text:p>
          </table:table-cell>
        </table:table-row>
        <table:table-row table:style-name="Таблица6.1">
          <table:table-cell table:style-name="Таблица6.A1" office:value-type="string">
            <text:p text:style-name="P36">17</text:p>
          </table:table-cell>
          <table:table-cell table:style-name="Таблица6.A1" office:value-type="string">
            <text:p text:style-name="P37">Площадь охранной зоны</text:p>
          </table:table-cell>
          <table:table-cell table:style-name="Таблица6.C1" office:value-type="string">
            <text:p text:style-name="P33">-</text:p>
          </table:table-cell>
        </table:table-row>
        <table:table-row table:style-name="Таблица6.1">
          <table:table-cell table:style-name="Таблица6.A1" office:value-type="string">
            <text:p text:style-name="P36">18</text:p>
          </table:table-cell>
          <table:table-cell table:style-name="Таблица6.A1" office:value-type="string">
            <text:p text:style-name="P37">Границы ООПТ</text:p>
          </table:table-cell>
          <table:table-cell table:style-name="Таблица6.A1" office:value-type="string">
            <text:p text:style-name="P38"><text:span text:style-name="T12">Границы утверждены </text:span><text:span text:style-name="T13">Постановлением Коллегии Администрации Кемеровской области от 14.10.2009 № 412</text:span><text:span text:style-name="T12"> «О государственных природных заказниках Кемеровской области».</text:span>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39">19</text:p>
          </table:table-cell>
          <table:table-cell table:style-name="Таблица7.A1" office:value-type="string">
            <text:p text:style-name="P40">Наличие в границах ООПТ иных особо охраняемых природных территорий</text:p>
          </table:table-cell>
          <table:table-cell table:style-name="Таблица7.A1" office:value-type="string">
            <text:p text:style-name="P41"/>
            <text:p text:style-name="P42">Отсутствуют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43">20</text:p>
          </table:table-cell>
          <table:table-cell table:style-name="Таблица8.A1" table:number-columns-spanned="2" office:value-type="string">
            <text:p text:style-name="P44">Природные особенности ООПТ</text:p>
          </table:table-cell>
          <table:covered-table-cell/>
        </table:table-row>
        <table:table-row table:style-name="Таблица8.1">
          <table:table-cell table:style-name="Таблица8.A1" office:value-type="string">
            <text:p text:style-name="P45">а</text:p>
          </table:table-cell>
          <table:table-cell table:style-name="Таблица8.A1" office:value-type="string">
            <text:p text:style-name="P46">Нарушенность территории</text:p>
          </table:table-cell>
          <table:table-cell table:style-name="Таблица8.A1" office:value-type="string">
            <text:p text:style-name="P47"><text:span text:style-name="T14">Специальных исследований по истории освоения территорий не проводилось.<text:line-break/></text:span>Степень <text:span text:style-name="T14">современного антропогенного воздействия</text:span> умеренная.</text:p>
          </table:table-cell>
        </table:table-row>
        <table:table-row table:style-name="Таблица8.1">
          <table:table-cell table:style-name="Таблица8.A1" office:value-type="string">
            <text:p text:style-name="P45">б</text:p>
          </table:table-cell>
          <table:table-cell table:style-name="Таблица8.A1" office:value-type="string">
            <text:p text:style-name="P48">Рельеф</text:p>
          </table:table-cell>
          <table:table-cell table:style-name="Таблица8.A1" office:value-type="string">
            <text:p text:style-name="P49">Самая высокая точка (219,8 м) находится <text:span text:style-name="T14">в самой западной части заказника на границе с Томской областью</text:span>.</text:p>
            <text:p text:style-name="P49">Самая <text:span text:style-name="T14">низшая</text:span> точка (<text:span text:style-name="T14">122</text:span> м) находится <text:span text:style-name="T14">в русле р. Китат.</text:span></text:p>
            <text:p text:style-name="P50">Формирование рельефа Китатского заказника тесно связано с историей развития рельефа Юго-Востока Западно-Сибирской равнины. Основные черты современного рельефа сложились в позднеплиоцен-четвертичное время в результате взаимодействия тектонических движений и комплекса экзогенных процессов. Из экзогенных процессов наибольшее значение имели поверхностный размыв третичных отложений с формированием <text:soft-page-break/>суффозионно-просадочного западинного рельефа (Архипов и др., 1970).</text:p>
            <text:p text:style-name="P51">Хотя в четвертичном периоде преобладали положительные тектонические движения на большей части юго-востока Западной Сибири, рельеф территории значительно выположенный и равнинный. </text:p>
            <text:p text:style-name="P50">Основными формами современного рельефа для юго-востока Западной Сибири являются водораздельные равнины различного уровня, долины рек. Междуречные пространства расчленены густой сетью малых водотоков с глубокими узкими долинами. В структуре междуречных пространств хорошо выражен гривноложбинный рельеф с приподнятыми осевыми частями и достаточно крутыми склонами (до 300 м <text:s/>и более) и хорошо развитой овражно-балочной сетью (Евсеева, 2001). Характерно развитие суффозионно-просадочных форм рельефа. Наиболее расчлененный рельеф с большими перепадами относительных высот (до 80-100 м) отмечаются на Томь-Яйском междуречье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52">в</text:p>
          </table:table-cell>
          <table:table-cell table:style-name="Таблица9.A1" office:value-type="string">
            <text:p text:style-name="P53">Климат</text:p>
          </table:table-cell>
          <table:table-cell table:style-name="Таблица9.A1" office:value-type="string">
            <text:p text:style-name="P54">Средние температуры самого холодного месяца (января) -18,9 <text:span text:style-name="T15">º</text:span>С. Холодный период с температурой ниже 0 <text:span text:style-name="T15">º</text:span>С длится 180-200 дней. Лето теплое и влажное. Средняя температура июля +15 <text:span text:style-name="T15">º</text:span>С. Продолжительность безморозного периода в среднем составляет 102 дня. Господствующее направление ветра — юго-западное. Среднегодовое количество осадком составляет 586 мм. Снежный покров в среднем наблюдается 186 дней. Максимальная декадная высота снежного покрова на открытом месте составляет 152 см, минимальная — 21 см, средняя — 68 см.</text:p>
          </table:table-cell>
        </table:table-row>
        <table:table-row table:style-name="Таблица9.1">
          <table:table-cell table:style-name="Таблица9.A1" office:value-type="string">
            <text:p text:style-name="P52">г</text:p>
          </table:table-cell>
          <table:table-cell table:style-name="Таблица9.A1" office:value-type="string">
            <text:p text:style-name="P53">Почвенный покров</text:p>
          </table:table-cell>
          <table:table-cell table:style-name="Таблица9.A1" office:value-type="string">
            <text:p text:style-name="P53">Расположение района заказника на водоразделе рр. Томь и Яя с определенными климатическими характеристиками (влажный климат и несколько пониженные температуры) предопределяет его почвенный покров. Наибольшим распространением в условиях плакорного рельефа пользуются аллювиальные озерно-речные и флювиогляциальные отложения, прикрывающие повсеместно третичную кору выветривания. Это в большинстве случаев слоистые бурые и светло-бурые глины и суглинки со следами некогда происходивших процессов раскисления.</text:p>
            <text:p text:style-name="P53">Преобладающими типами почв являются на востоке заказника торфяноболотные (вдоль р. Китат), а на западе - в бассейнах левых его притоков – дерновоподзолистые. По механическому составу почвы в основном глинистые, суглинистые и супесчаные. На плоских водоразделах, особенно в верховьях речек, при близком к поверхности залегании грунтовых вод замечается заболачивание и в почве отмечается наличие торфяного горизонта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55">д</text:p>
          </table:table-cell>
          <table:table-cell table:style-name="Таблица10.A1" office:value-type="string">
            <text:p text:style-name="P56">Гидрологическая сеть</text:p>
          </table:table-cell>
          <table:table-cell table:style-name="Таблица10.A1" office:value-type="string">
            <text:p text:style-name="P57"><text:span text:style-name="T16">Территория Китатского <text:s/>заказника дренируется р. Китат и ее крупными левыми притоками: рр. Катат </text:span><text:span text:style-name="T17">(длина водотока — 135 км, площадь бассейна 2,2 тыс. кв. км)</text:span><text:span text:style-name="T16"> и Куербак</text:span><text:span text:style-name="T17">(длина водотока — </text:span><text:span text:style-name="T18">6</text:span><text:span text:style-name="T17">5 км, площадь бассейна </text:span><text:span text:style-name="T18">545 </text:span><text:span text:style-name="T17">кв. км)</text:span><text:span text:style-name="T16">, их протяженность вместе с притоками составляет около 270 км.</text:span></text:p>
            <text:p text:style-name="P58">Притоки реки Куербак: Багайка (<text:span text:style-name="T19">длина водотока — </text:span>55<text:span text:style-name="T19"> км, площадь </text:span>водосбора<text:span text:style-name="T19"> 2</text:span>00 <text:span text:style-name="T19">кв. км</text:span>), Малый Куербак (<text:span text:style-name="T19">длина водотока — </text:span>14<text:span text:style-name="T19"> км</text:span>), <text:span text:style-name="T20">Елистратушка </text:span>(<text:span text:style-name="T19">длина водотока — </text:span>1<text:span text:style-name="T20">1</text:span><text:span text:style-name="T19"> км</text:span>).</text:p>
            <text:p text:style-name="P59"><text:soft-page-break/><text:s text:c="2"/>Многолетняя амплитуда колебаний уровня воды рек составляет 4 - 8 м, достигая в многоводные годы 10 - 12 м.</text:p>
            <text:p text:style-name="P60">Малые уклоны рек, большая извилистость речных русел, медленное течение, высокие и длительные паводки, выраженные подпорные явления снижают дренирующую способность рек, что способствует заболачиванию. Русла крупных рек заказника меандрируют и образуют многочисленные старицы. Крупных озер на территории заказника нет. Лишь в бассейне р. Багайдак (правый приток р. Куербак) имеется два озера в окрестностях с. Емельяновское.</text:p>
          </table:table-cell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61">е</text:p>
          </table:table-cell>
          <table:table-cell table:style-name="Таблица11.A1" office:value-type="string">
            <text:p text:style-name="P62">Флора и растительность</text:p>
          </table:table-cell>
          <table:table-cell table:style-name="Таблица11.A1" office:value-type="string">
            <text:p text:style-name="P63">Лесные сообщества</text:p>
            <text:p text:style-name="P64">Мелколиственные леса (березовые леса, смешанные березово-осиновые леса), <text:span text:style-name="T21">березово-ивовые пойменные леса, пойменные заросли кустарников, <text:line-break/>хвойные леса, светлохвойные сосновые леса, темнохвойные леса- смешанные леса (пихтово-осиновые, пихтовые леса), еловые леса. </text:span></text:p>
            <text:p text:style-name="P65">Луговые сообщества</text:p>
            <text:p text:style-name="P66"><text:span text:style-name="T22">Суходольные луга — основными доминантами в травянистом покрове являются ежа сборная, тимофеевка лугова</text:span><text:span text:style-name="T23">я</text:span><text:span text:style-name="T22">, овсяница луговая.<text:line-break/>Пойменные луга — доминантами выступают злаки: двукисточник тростниковый, лисохвост луговой, щучка дернистая; осоки: острая, волосовидная, остистая, вздутая, дернистая; разнотравье: кровохлебка лекарственная, лютик близкий, лютик ползучий, </text:span><text:span text:style-name="T23">горец змеиный, лабазник вязолистный, хвощ зимующий.</text:span></text:p>
            <text:p text:style-name="P67">Водные и околоводные сообществам</text:p>
            <text:p text:style-name="P68">Наибольшее распространение имеют заросли двухкисточника тростникового, хвоща речного, рогоза широколистного.</text:p>
            <text:p text:style-name="P67">Антропогенные фитосистемы</text:p>
            <text:p text:style-name="P69">Посевы сельскохозяйственных культур, сенокосы, залежи, растительности по линиями электропередач и газопровод. </text:p>
            <text:p text:style-name="P70"><text:span text:style-name="T24">С</text:span>писок <text:span text:style-name="T24">высших сосудистых растений</text:span> представлен в приложении 1.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71">ж</text:p>
          </table:table-cell>
          <table:table-cell table:style-name="Таблица12.A1" office:value-type="string">
            <text:p text:style-name="P72">Лесной фонд</text:p>
          </table:table-cell>
          <table:table-cell table:style-name="Таблица12.A1" office:value-type="string">
            <text:p text:style-name="P73">Яйское лесничество Кемеровской области – Кузбасса расположено в северной части Кемеровской области – Кузбасса на территории Яйского муниципального округа и Анжеро-Судженского городского округа.</text:p>
            <text:p text:style-name="P73">Реестровый номер в Едином государственном реестре недвижимости границ Яйского лесничества 42:00-15.5.</text:p>
            <text:p text:style-name="P74">Древесный ярус образован широко распространенными видами – березой повислой (Betula pendula), осиной (Populus tremula), сосной обыкновенной (Pinus sylvestris). Типичная черта - <text:s/>осветленность древесного яруса, обусловоенная низкими и средними показателями сомкнутости (0.3 -0,6)</text:p>
            <text:p text:style-name="P75"><text:span text:style-name="T25">В </text:span><text:span text:style-name="T26">северной части (окрестности с. Емельяновка) на границе с Томской областью и в юго-западной части (окресности с. Воскресенка и Кайла). В экотопах с повышенным проточным увлажнением формируются <text:s/>березово-осиновые и смешанные с елью или пихтой леса (окрестности с.Емелья-новка, с.Вознесенка). Они характеризуются высоким постоянством и </text:span><text:soft-page-break/><text:span text:style-name="T26">обилием мезофитов и гигромезофитов: осина (Populus tremula), чина Гмелина <text:s/>(Lathyrus gmelinii), борец северный (Aconitum septentrionale), вороний глаз четырехлистный (Paris quadrifolia), чемерица Лобеля (Vera¬trum lobelianum), звездчатка Бунге (Stellaria bungeana) и незначительным участием ксеромезо-фильных видов. Древесный ярус образуют осина и береза повислая. Сомкнутость древостоя 0.6 - 0.7. Подлесок развит слабо.</text:span></text:p>
            <text:p text:style-name="P76">Темнохвойные леса. <text:s/>На территории заказника широко распространена тайга, то есть густые сплошные леса с большим участием таких хвойных пород, как пихта, ель, кедр. Подобные сообщества на территории заказника описаны в его западной оконечности. В пихтово-осиновой тайге к основным лесообразующим породам (пихта, осина) примешивается кедр, ель, береза. В составе древесного полога соотношение пород изменяется следующим образом: на нетронутых человеком участках ведущая роль остается за пихтой с примесью кедра и ели. </text:p>
            <text:p text:style-name="P77">На участках, находящихся в непосредственной близости к населенным пунктам или на вырубках, доминирующей породой в древесном ярусе выступает осина. Древесный полог сомкнутый, составлен крупными экземплярами пихты, ели с примесью кедра, осины березы. Подрост хвойных не обилен. 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row table:style-name="Таблица13.1">
          <table:table-cell table:style-name="Таблица13.A1" office:value-type="string">
            <text:p text:style-name="P78">з</text:p>
          </table:table-cell>
          <table:table-cell table:style-name="Таблица13.A1" office:value-type="string">
            <text:p text:style-name="P79">Животный мир </text:p>
          </table:table-cell>
          <table:table-cell table:style-name="Таблица13.A1" office:value-type="string">
            <text:p text:style-name="P80"><text:span text:style-name="T27">Большая часть заказника расположена в пределах тайги Западно-Сибирской равнины. На равнинной части Кемеровской области — Кузбасса отчетливо выделяется лесная, лесостепная, и степная зона. Практически на всем протяжении заказника, лан</text:span><text:span text:style-name="T28">д</text:span><text:span text:style-name="T27">шафтный облик сформирован антропогенно </text:span><text:span text:style-name="T28">преобразован лесными насаждениями, чередующимися со слабо залесенными луговыми участками.</text:span><text:span text:style-name="T27"> </text:span><text:span text:style-name="T28">Вся совокупность условий определила доминирование в составе фауны видов <text:s/>лесных, лесолуговых и открытых (луговых) местообитаний.</text:span></text:p>
            <text:p text:style-name="P80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81">Список выявленных видов фауны представлен в приложение 2.</text:p>
          </table:table-cell>
        </table:table-row>
        <table:table-row table:style-name="Таблица13.2">
          <table:table-cell table:style-name="Таблица13.A2" table:number-columns-spanned="3" office:value-type="string">
            <text:p text:style-name="P82">Учёт промысловой фауны Млекопитающих по данным ЗМУ.</text:p>
          </table:table-cell>
          <table:covered-table-cell/>
          <table:covered-table-cell/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column table:style-name="Таблица14.E"/>
        <table:table-column table:style-name="Таблица14.F"/>
        <table:table-column table:style-name="Таблица14.G"/>
        <table:table-row table:style-name="Таблица14.1">
          <table:table-cell table:style-name="Таблица14.A1" office:value-type="string">
            <text:p text:style-name="P83">ВИД/ГОД</text:p>
          </table:table-cell>
          <table:table-cell table:style-name="Таблица14.A1" office:value-type="string">
            <text:p text:style-name="P83"/>
          </table:table-cell>
          <table:table-cell table:style-name="Таблица14.A1" office:value-type="string">
            <text:p text:style-name="P83">2022г.</text:p>
          </table:table-cell>
          <table:table-cell table:style-name="Таблица14.A1" office:value-type="string">
            <text:p text:style-name="P83">2023г.</text:p>
          </table:table-cell>
          <table:table-cell table:style-name="Таблица14.A1" office:value-type="string">
            <text:p text:style-name="P83">2024г.</text:p>
          </table:table-cell>
          <table:table-cell table:style-name="Таблица14.F1" office:value-type="string">
            <text:p text:style-name="P83">2025г.</text:p>
          </table:table-cell>
          <table:table-cell table:style-name="Таблица14.A1" office:value-type="string">
            <text:p text:style-name="P84">2026г.</text:p>
          </table:table-cell>
        </table:table-row>
        <table:table-row table:style-name="Таблица14.2">
          <table:table-cell table:style-name="Таблица14.A1" table:number-rows-spanned="2" office:value-type="string">
            <text:p text:style-name="P83">Белка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5">299</text:p>
          </table:table-cell>
          <table:table-cell table:style-name="Таблица14.A1" office:value-type="string">
            <text:p text:style-name="P86">143</text:p>
          </table:table-cell>
          <table:table-cell table:style-name="Таблица14.A1" office:value-type="string">
            <text:p text:style-name="P87">269</text:p>
          </table:table-cell>
          <table:table-cell table:style-name="Таблица14.F1" office:value-type="string">
            <text:p text:style-name="P88">269</text:p>
          </table:table-cell>
          <table:table-cell table:style-name="Таблица14.A1" office:value-type="string">
            <text:p text:style-name="P84">189</text:p>
          </table:table-cell>
        </table:table-row>
        <table:table-row table:style-name="Таблица14.1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5">6,<text:span text:style-name="T29">38</text:span></text:p>
          </table:table-cell>
          <table:table-cell table:style-name="Таблица14.A1" office:value-type="string">
            <text:p text:style-name="P86">3,05</text:p>
          </table:table-cell>
          <table:table-cell table:style-name="Таблица14.A1" office:value-type="string">
            <text:p text:style-name="P87">5,75</text:p>
          </table:table-cell>
          <table:table-cell table:style-name="Таблица14.F1" office:value-type="string">
            <text:p text:style-name="P88">5,75</text:p>
          </table:table-cell>
          <table:table-cell table:style-name="Таблица14.A1" office:value-type="string">
            <text:p text:style-name="P84">3,97</text:p>
          </table:table-cell>
        </table:table-row>
        <table:table-row table:style-name="Таблица14.4">
          <table:table-cell table:style-name="Таблица14.A1" table:number-rows-spanned="2" office:value-type="string">
            <text:p text:style-name="P83">Заяц-беляк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6">809</text:p>
          </table:table-cell>
          <table:table-cell table:style-name="Таблица14.A1" office:value-type="string">
            <text:p text:style-name="P86">1004</text:p>
          </table:table-cell>
          <table:table-cell table:style-name="Таблица14.A1" office:value-type="string">
            <text:p text:style-name="P87">834</text:p>
          </table:table-cell>
          <table:table-cell table:style-name="Таблица14.F1" office:value-type="string">
            <text:p text:style-name="P88">903</text:p>
          </table:table-cell>
          <table:table-cell table:style-name="Таблица14.A1" office:value-type="string">
            <text:p text:style-name="P84">788</text:p>
          </table:table-cell>
        </table:table-row>
        <table:table-row table:style-name="Таблица14.5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6">17,29</text:p>
          </table:table-cell>
          <table:table-cell table:style-name="Таблица14.A1" office:value-type="string">
            <text:p text:style-name="P86">21,45</text:p>
          </table:table-cell>
          <table:table-cell table:style-name="Таблица14.A1" office:value-type="string">
            <text:p text:style-name="P87">17,82</text:p>
          </table:table-cell>
          <table:table-cell table:style-name="Таблица14.F1" office:value-type="string">
            <text:p text:style-name="P88">19,29</text:p>
          </table:table-cell>
          <table:table-cell table:style-name="Таблица14.A1" office:value-type="string">
            <text:p text:style-name="P84">16,83</text:p>
          </table:table-cell>
        </table:table-row>
        <table:table-row table:style-name="Таблица14.5">
          <table:table-cell table:style-name="Таблица14.A6" table:number-rows-spanned="2" office:value-type="string">
            <text:p text:style-name="P85">Горностай</text:p>
          </table:table-cell>
          <table:table-cell table:style-name="Таблица14.A6" office:value-type="string">
            <text:p text:style-name="P83">численность</text:p>
          </table:table-cell>
          <table:table-cell table:style-name="Таблица14.A6" office:value-type="string">
            <text:p text:style-name="P85">33</text:p>
          </table:table-cell>
          <table:table-cell table:style-name="Таблица14.A6" office:value-type="string">
            <text:p text:style-name="P86">21</text:p>
          </table:table-cell>
          <table:table-cell table:style-name="Таблица14.A6" office:value-type="string">
            <text:p text:style-name="P87">27</text:p>
          </table:table-cell>
          <table:table-cell table:style-name="Таблица14.F6" office:value-type="string">
            <text:p text:style-name="P88">16</text:p>
          </table:table-cell>
          <table:table-cell table:style-name="Таблица14.A6" office:value-type="string">
            <text:p text:style-name="P84">0</text:p>
          </table:table-cell>
        </table:table-row>
        <table:table-row table:style-name="Таблица14.5">
          <table:covered-table-cell table:style-name="Таблица14.A6"/>
          <table:table-cell table:style-name="Таблица14.A6" office:value-type="string">
            <text:p text:style-name="P83">П/1000Га</text:p>
          </table:table-cell>
          <table:table-cell table:style-name="Таблица14.A6" office:value-type="string">
            <text:p text:style-name="P85">0,71</text:p>
          </table:table-cell>
          <table:table-cell table:style-name="Таблица14.A6" office:value-type="string">
            <text:p text:style-name="P86">0,45</text:p>
          </table:table-cell>
          <table:table-cell table:style-name="Таблица14.A6" office:value-type="string">
            <text:p text:style-name="P87">0,58</text:p>
          </table:table-cell>
          <table:table-cell table:style-name="Таблица14.F6" office:value-type="string">
            <text:p text:style-name="P88">0,34</text:p>
          </table:table-cell>
          <table:table-cell table:style-name="Таблица14.A6" office:value-type="string">
            <text:p text:style-name="P88">-</text:p>
          </table:table-cell>
        </table:table-row>
        <table:table-row table:style-name="Таблица14.4">
          <table:table-cell table:style-name="Таблица14.A1" table:number-rows-spanned="2" office:value-type="string">
            <text:p text:style-name="P83">К<text:span text:style-name="T29">осуля</text:span>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6">59</text:p>
          </table:table-cell>
          <table:table-cell table:style-name="Таблица14.A1" office:value-type="string">
            <text:p text:style-name="P86">93</text:p>
          </table:table-cell>
          <table:table-cell table:style-name="Таблица14.A1" office:value-type="string">
            <text:p text:style-name="P87">54</text:p>
          </table:table-cell>
          <table:table-cell table:style-name="Таблица14.F1" office:value-type="string">
            <text:p text:style-name="P88">58</text:p>
          </table:table-cell>
          <table:table-cell table:style-name="Таблица14.A1" office:value-type="string">
            <text:p text:style-name="P84">52</text:p>
          </table:table-cell>
        </table:table-row>
        <table:table-row table:style-name="Таблица14.4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6">1,26</text:p>
          </table:table-cell>
          <table:table-cell table:style-name="Таблица14.A1" office:value-type="string">
            <text:p text:style-name="P86">1,99</text:p>
          </table:table-cell>
          <table:table-cell table:style-name="Таблица14.A1" office:value-type="string">
            <text:p text:style-name="P87">1,15</text:p>
          </table:table-cell>
          <table:table-cell table:style-name="Таблица14.F1" office:value-type="string">
            <text:p text:style-name="P88">1,24</text:p>
          </table:table-cell>
          <table:table-cell table:style-name="Таблица14.A1" office:value-type="string">
            <text:p text:style-name="P84">1,11</text:p>
          </table:table-cell>
        </table:table-row>
        <table:table-row table:style-name="Таблица14.5">
          <table:table-cell table:style-name="Таблица14.A1" table:number-rows-spanned="2" office:value-type="string">
            <text:p text:style-name="P83">Лисица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6">21</text:p>
          </table:table-cell>
          <table:table-cell table:style-name="Таблица14.A1" office:value-type="string">
            <text:p text:style-name="P86">15</text:p>
          </table:table-cell>
          <table:table-cell table:style-name="Таблица14.A1" office:value-type="string">
            <text:p text:style-name="P87">20</text:p>
          </table:table-cell>
          <table:table-cell table:style-name="Таблица14.F1" office:value-type="string">
            <text:p text:style-name="P88">19</text:p>
          </table:table-cell>
          <table:table-cell table:style-name="Таблица14.A1" office:value-type="string">
            <text:p text:style-name="P84">19</text:p>
          </table:table-cell>
        </table:table-row>
        <table:table-row table:style-name="Таблица14.5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6">0,45</text:p>
          </table:table-cell>
          <table:table-cell table:style-name="Таблица14.A1" office:value-type="string">
            <text:p text:style-name="P86">0,32</text:p>
          </table:table-cell>
          <table:table-cell table:style-name="Таблица14.A1" office:value-type="string">
            <text:p text:style-name="P87">0,43</text:p>
          </table:table-cell>
          <table:table-cell table:style-name="Таблица14.F1" office:value-type="string">
            <text:p text:style-name="P88">0,41</text:p>
          </table:table-cell>
          <table:table-cell table:style-name="Таблица14.A1" office:value-type="string">
            <text:p text:style-name="P84">0,41</text:p>
          </table:table-cell>
        </table:table-row>
        <table:table-row table:style-name="Таблица14.5">
          <table:table-cell table:style-name="Таблица14.A1" table:number-rows-spanned="2" office:value-type="string">
            <text:p text:style-name="P83">Лось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6">66</text:p>
          </table:table-cell>
          <table:table-cell table:style-name="Таблица14.A1" office:value-type="string">
            <text:p text:style-name="P87">88</text:p>
          </table:table-cell>
          <table:table-cell table:style-name="Таблица14.A1" office:value-type="string">
            <text:p text:style-name="P87">57</text:p>
          </table:table-cell>
          <table:table-cell table:style-name="Таблица14.F1" office:value-type="string">
            <text:p text:style-name="P88">54</text:p>
          </table:table-cell>
          <table:table-cell table:style-name="Таблица14.A1" office:value-type="string">
            <text:p text:style-name="P84">57</text:p>
          </table:table-cell>
        </table:table-row>
        <table:table-row table:style-name="Таблица14.5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6">1,41</text:p>
          </table:table-cell>
          <table:table-cell table:style-name="Таблица14.A1" office:value-type="string">
            <text:p text:style-name="P87">1,88</text:p>
          </table:table-cell>
          <table:table-cell table:style-name="Таблица14.A1" office:value-type="string">
            <text:p text:style-name="P87">1,22</text:p>
          </table:table-cell>
          <table:table-cell table:style-name="Таблица14.F1" office:value-type="string">
            <text:p text:style-name="P88">1,15</text:p>
          </table:table-cell>
          <table:table-cell table:style-name="Таблица14.A1" office:value-type="string">
            <text:p text:style-name="P84">1,22</text:p>
          </table:table-cell>
        </table:table-row>
        <table:table-row table:style-name="Таблица14.5">
          <table:table-cell table:style-name="Таблица14.A1" table:number-rows-spanned="2" office:value-type="string">
            <text:p text:style-name="P83">Соболь</text:p>
          </table:table-cell>
          <table:table-cell table:style-name="Таблица14.A1" office:value-type="string">
            <text:p text:style-name="P83">численность</text:p>
          </table:table-cell>
          <table:table-cell table:style-name="Таблица14.A1" office:value-type="string">
            <text:p text:style-name="P86">22</text:p>
          </table:table-cell>
          <table:table-cell table:style-name="Таблица14.A1" office:value-type="string">
            <text:p text:style-name="P87">13</text:p>
          </table:table-cell>
          <table:table-cell table:style-name="Таблица14.A1" office:value-type="string">
            <text:p text:style-name="P88">19</text:p>
          </table:table-cell>
          <table:table-cell table:style-name="Таблица14.F1" office:value-type="string">
            <text:p text:style-name="P88">19</text:p>
          </table:table-cell>
          <table:table-cell table:style-name="Таблица14.A1" office:value-type="string">
            <text:p text:style-name="P84">24</text:p>
          </table:table-cell>
        </table:table-row>
        <table:table-row table:style-name="Таблица14.5">
          <table:covered-table-cell table:style-name="Таблица14.A1"/>
          <table:table-cell table:style-name="Таблица14.A1" office:value-type="string">
            <text:p text:style-name="P83">П/1000Га</text:p>
          </table:table-cell>
          <table:table-cell table:style-name="Таблица14.A1" office:value-type="string">
            <text:p text:style-name="P86">0,47</text:p>
          </table:table-cell>
          <table:table-cell table:style-name="Таблица14.A1" office:value-type="string">
            <text:p text:style-name="P87">0,28</text:p>
          </table:table-cell>
          <table:table-cell table:style-name="Таблица14.A1" office:value-type="string">
            <text:p text:style-name="P88">0,41</text:p>
          </table:table-cell>
          <table:table-cell table:style-name="Таблица14.F1" office:value-type="string">
            <text:p text:style-name="P88">0,41</text:p>
          </table:table-cell>
          <table:table-cell table:style-name="Таблица14.A1" office:value-type="string">
            <text:p text:style-name="P84">0,51</text:p>
          </table:table-cell>
        </table:table-row>
        <table:table-row table:style-name="Таблица14.5">
          <table:table-cell table:style-name="Таблица14.A6" table:number-rows-spanned="2" office:value-type="string">
            <text:p text:style-name="P89">Колонок</text:p>
          </table:table-cell>
          <table:table-cell table:style-name="Таблица14.A6" office:value-type="string">
            <text:p text:style-name="P83">численность</text:p>
          </table:table-cell>
          <table:table-cell table:style-name="Таблица14.A6" office:value-type="string">
            <text:p text:style-name="P84">0</text:p>
          </table:table-cell>
          <table:table-cell table:style-name="Таблица14.A6" office:value-type="string">
            <text:p text:style-name="P84">0</text:p>
          </table:table-cell>
          <table:table-cell table:style-name="Таблица14.A6" office:value-type="string">
            <text:p text:style-name="P84">0</text:p>
          </table:table-cell>
          <table:table-cell table:style-name="Таблица14.F6" office:value-type="string">
            <text:p text:style-name="P84">0</text:p>
          </table:table-cell>
          <table:table-cell table:style-name="Таблица14.A6" office:value-type="string">
            <text:p text:style-name="P84">7</text:p>
          </table:table-cell>
        </table:table-row>
        <table:table-row table:style-name="Таблица14.5">
          <table:covered-table-cell table:style-name="Таблица14.A6"/>
          <table:table-cell table:style-name="Таблица14.A6" office:value-type="string">
            <text:p text:style-name="P83">П/1000Га</text:p>
          </table:table-cell>
          <table:table-cell table:style-name="Таблица14.A6" office:value-type="string">
            <text:p text:style-name="P86">-</text:p>
          </table:table-cell>
          <table:table-cell table:style-name="Таблица14.A6" office:value-type="string">
            <text:p text:style-name="P87">-</text:p>
          </table:table-cell>
          <table:table-cell table:style-name="Таблица14.A6" office:value-type="string">
            <text:p text:style-name="P88">-</text:p>
          </table:table-cell>
          <table:table-cell table:style-name="Таблица14.F6" office:value-type="string">
            <text:p text:style-name="P88">-</text:p>
          </table:table-cell>
          <table:table-cell table:style-name="Таблица14.A6" office:value-type="string">
            <text:p text:style-name="P84">0,15</text:p>
          </table:table-cell>
        </table:table-row>
        <table:table-row table:style-name="Таблица14.5">
          <table:table-cell table:style-name="Таблица14.A6" table:number-columns-spanned="7" office:value-type="string">
            <text:p text:style-name="P90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 table:number-columns-repeated="2"/>
        <table:table-column table:style-name="Таблица15.E"/>
        <table:table-column table:style-name="Таблица15.F"/>
        <table:table-row table:style-name="Таблица15.1">
          <table:table-cell table:style-name="Таблица15.A1" office:value-type="string">
            <text:p text:style-name="P91">ВИД/ГОД</text:p>
          </table:table-cell>
          <table:table-cell table:style-name="Таблица15.A1" office:value-type="string">
            <text:p text:style-name="P92"/>
          </table:table-cell>
          <table:table-cell table:style-name="Таблица15.A1" office:value-type="string">
            <text:p text:style-name="P91">2022г.</text:p>
          </table:table-cell>
          <table:table-cell table:style-name="Таблица15.A1" office:value-type="string">
            <text:p text:style-name="P91">2023г.</text:p>
          </table:table-cell>
          <table:table-cell table:style-name="Таблица15.A1" office:value-type="string">
            <text:p text:style-name="P91">2024г.</text:p>
          </table:table-cell>
          <table:table-cell table:style-name="Таблица15.F1" office:value-type="string">
            <text:p text:style-name="P91">2025г.</text:p>
          </table:table-cell>
        </table:table-row>
        <table:table-row>
          <table:table-cell table:style-name="Таблица15.A2" table:number-rows-spanned="2" office:value-type="string">
            <text:p text:style-name="P93">Бурый медведь</text:p>
          </table:table-cell>
          <table:table-cell table:style-name="Таблица15.A2" office:value-type="string">
            <text:p text:style-name="P93">Численность</text:p>
          </table:table-cell>
          <table:table-cell table:style-name="Таблица15.A2" office:value-type="string">
            <text:p text:style-name="P94">3</text:p>
          </table:table-cell>
          <table:table-cell table:style-name="Таблица15.A2" office:value-type="string">
            <text:p text:style-name="P94">9</text:p>
          </table:table-cell>
          <table:table-cell table:style-name="Таблица15.A2" office:value-type="string">
            <text:p text:style-name="P94">5</text:p>
          </table:table-cell>
          <table:table-cell table:style-name="Таблица15.F2" office:value-type="string">
            <text:p text:style-name="P94">14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3">П/1 км</text:p>
          </table:table-cell>
          <table:table-cell table:style-name="Таблица15.A2" office:value-type="string">
            <text:p text:style-name="P94">0,03</text:p>
          </table:table-cell>
          <table:table-cell table:style-name="Таблица15.A2" office:value-type="string">
            <text:p text:style-name="P94">0,02</text:p>
          </table:table-cell>
          <table:table-cell table:style-name="Таблица15.A2" office:value-type="string">
            <text:p text:style-name="P94">0,02</text:p>
          </table:table-cell>
          <table:table-cell table:style-name="Таблица15.F2" office:value-type="string">
            <text:p text:style-name="P94">0,05</text:p>
          </table:table-cell>
        </table:table-row>
        <table:table-row>
          <table:table-cell table:style-name="Таблица15.A2" table:number-rows-spanned="2" office:value-type="string">
            <text:p text:style-name="P93">Норка</text:p>
          </table:table-cell>
          <table:table-cell table:style-name="Таблица15.A2" office:value-type="string">
            <text:p text:style-name="P93">Численность</text:p>
          </table:table-cell>
          <table:table-cell table:style-name="Таблица15.A2" office:value-type="string">
            <text:p text:style-name="P94">75</text:p>
          </table:table-cell>
          <table:table-cell table:style-name="Таблица15.A2" office:value-type="string">
            <text:p text:style-name="P94">85</text:p>
          </table:table-cell>
          <table:table-cell table:style-name="Таблица15.A2" office:value-type="string">
            <text:p text:style-name="P94">72</text:p>
          </table:table-cell>
          <table:table-cell table:style-name="Таблица15.F2" office:value-type="string">
            <text:p text:style-name="P95">-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3">П/10 км</text:p>
          </table:table-cell>
          <table:table-cell table:style-name="Таблица15.A2" office:value-type="string">
            <text:p text:style-name="P94">4,4</text:p>
          </table:table-cell>
          <table:table-cell table:style-name="Таблица15.A2" office:value-type="string">
            <text:p text:style-name="P94">5</text:p>
          </table:table-cell>
          <table:table-cell table:style-name="Таблица15.A2" office:value-type="string">
            <text:p text:style-name="P94">4,3</text:p>
          </table:table-cell>
          <table:table-cell table:style-name="Таблица15.F2" office:value-type="string">
            <text:p text:style-name="P95">-</text:p>
          </table:table-cell>
        </table:table-row>
        <table:table-row>
          <table:table-cell table:style-name="Таблица15.A2" table:number-rows-spanned="2" office:value-type="string">
            <text:p text:style-name="P93">Выдра</text:p>
          </table:table-cell>
          <table:table-cell table:style-name="Таблица15.A2" office:value-type="string">
            <text:p text:style-name="P93">Численность</text:p>
          </table:table-cell>
          <table:table-cell table:style-name="Таблица15.A2" office:value-type="string">
            <text:p text:style-name="P94">8</text:p>
          </table:table-cell>
          <table:table-cell table:style-name="Таблица15.A2" office:value-type="string">
            <text:p text:style-name="P94">5</text:p>
          </table:table-cell>
          <table:table-cell table:style-name="Таблица15.A2" office:value-type="string">
            <text:p text:style-name="P94">6</text:p>
          </table:table-cell>
          <table:table-cell table:style-name="Таблица15.F2" office:value-type="string">
            <text:p text:style-name="P95">-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3">П/10 км</text:p>
          </table:table-cell>
          <table:table-cell table:style-name="Таблица15.A2" office:value-type="string">
            <text:p text:style-name="P94">0,47</text:p>
          </table:table-cell>
          <table:table-cell table:style-name="Таблица15.A2" office:value-type="string">
            <text:p text:style-name="P95">-</text:p>
          </table:table-cell>
          <table:table-cell table:style-name="Таблица15.A2" office:value-type="string">
            <text:p text:style-name="P94">0,36</text:p>
          </table:table-cell>
          <table:table-cell table:style-name="Таблица15.F2" office:value-type="string">
            <text:p text:style-name="P95">-</text:p>
          </table:table-cell>
        </table:table-row>
        <table:table-row>
          <table:table-cell table:style-name="Таблица15.A2" table:number-rows-spanned="2" office:value-type="string">
            <text:p text:style-name="P95">Ондатра</text:p>
          </table:table-cell>
          <table:table-cell table:style-name="Таблица15.A2" office:value-type="string">
            <text:p text:style-name="P93">Численность</text:p>
          </table:table-cell>
          <table:table-cell table:style-name="Таблица15.A2" office:value-type="string">
            <text:p text:style-name="P94">90</text:p>
          </table:table-cell>
          <table:table-cell table:style-name="Таблица15.A2" office:value-type="string">
            <text:p text:style-name="P94">90</text:p>
          </table:table-cell>
          <table:table-cell table:style-name="Таблица15.A2" office:value-type="string">
            <text:p text:style-name="P94">102</text:p>
          </table:table-cell>
          <table:table-cell table:style-name="Таблица15.F2" office:value-type="string">
            <text:p text:style-name="P94">92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3">П/10 км</text:p>
          </table:table-cell>
          <table:table-cell table:style-name="Таблица15.A2" office:value-type="string">
            <text:p text:style-name="P95">-</text:p>
          </table:table-cell>
          <table:table-cell table:style-name="Таблица15.A2" office:value-type="string">
            <text:p text:style-name="P95">-</text:p>
          </table:table-cell>
          <table:table-cell table:style-name="Таблица15.A2" office:value-type="string">
            <text:p text:style-name="P95">-</text:p>
          </table:table-cell>
          <table:table-cell table:style-name="Таблица15.F2" office:value-type="string">
            <text:p text:style-name="P95">-</text:p>
          </table:table-cell>
        </table:table-row>
        <table:table-row>
          <table:table-cell table:style-name="Таблица15.A2" table:number-rows-spanned="2" office:value-type="string">
            <text:p text:style-name="P93">Барсук</text:p>
          </table:table-cell>
          <table:table-cell table:style-name="Таблица15.A2" office:value-type="string">
            <text:p text:style-name="P93">Численность</text:p>
          </table:table-cell>
          <table:table-cell table:style-name="Таблица15.A2" office:value-type="string">
            <text:p text:style-name="P94">72</text:p>
          </table:table-cell>
          <table:table-cell table:style-name="Таблица15.A2" office:value-type="string">
            <text:p text:style-name="P94">74</text:p>
          </table:table-cell>
          <table:table-cell table:style-name="Таблица15.A2" office:value-type="string">
            <text:p text:style-name="P94">62</text:p>
          </table:table-cell>
          <table:table-cell table:style-name="Таблица15.F2" office:value-type="string">
            <text:p text:style-name="P94">64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3">П/1000 га</text:p>
          </table:table-cell>
          <table:table-cell table:style-name="Таблица15.A2" office:value-type="string">
            <text:p text:style-name="P94">2,4</text:p>
          </table:table-cell>
          <table:table-cell table:style-name="Таблица15.A2" office:value-type="string">
            <text:p text:style-name="P94">2,47</text:p>
          </table:table-cell>
          <table:table-cell table:style-name="Таблица15.A2" office:value-type="string">
            <text:p text:style-name="P94">1,33</text:p>
          </table:table-cell>
          <table:table-cell table:style-name="Таблица15.F2" office:value-type="string">
            <text:p text:style-name="P94">1,38</text:p>
          </table:table-cell>
        </table:table-row>
        <table:table-row>
          <table:table-cell table:style-name="Таблица15.A2" table:number-rows-spanned="2" office:value-type="string">
            <text:p text:style-name="P96">Бобр</text:p>
          </table:table-cell>
          <table:table-cell table:style-name="Таблица15.A2" office:value-type="string">
            <text:p text:style-name="P97">Численность</text:p>
          </table:table-cell>
          <table:table-cell table:style-name="Таблица15.A2" office:value-type="string">
            <text:p text:style-name="P98">88</text:p>
          </table:table-cell>
          <table:table-cell table:style-name="Таблица15.A2" office:value-type="string">
            <text:p text:style-name="P99">92</text:p>
          </table:table-cell>
          <table:table-cell table:style-name="Таблица15.A2" office:value-type="string">
            <text:p text:style-name="P100">88</text:p>
          </table:table-cell>
          <table:table-cell table:style-name="Таблица15.F2" office:value-type="string">
            <text:p text:style-name="P101">92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97">П/1 км</text:p>
          </table:table-cell>
          <table:table-cell table:style-name="Таблица15.A2" office:value-type="string">
            <text:p text:style-name="P98">0,61</text:p>
          </table:table-cell>
          <table:table-cell table:style-name="Таблица15.A2" office:value-type="string">
            <text:p text:style-name="P99">0,64</text:p>
          </table:table-cell>
          <table:table-cell table:style-name="Таблица15.A2" office:value-type="string">
            <text:p text:style-name="P100">0,61</text:p>
          </table:table-cell>
          <table:table-cell table:style-name="Таблица15.F2" office:value-type="string">
            <text:p text:style-name="P101">0,64</text:p>
          </table:table-cell>
        </table:table-row>
        <table:table-row>
          <table:table-cell table:style-name="Таблица15.F2" table:number-columns-spanned="6" office:value-type="string">
            <text:p text:style-name="P102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15.A2" office:value-type="string">
            <text:p text:style-name="P103"/>
          </table:table-cell>
          <table:table-cell table:style-name="Таблица15.A2" office:value-type="string">
            <text:p text:style-name="P103"/>
          </table:table-cell>
          <table:table-cell table:style-name="Таблица15.A2" office:value-type="string">
            <text:p text:style-name="P104">2022г.</text:p>
          </table:table-cell>
          <table:table-cell table:style-name="Таблица15.A2" office:value-type="string">
            <text:p text:style-name="P104">2023г.</text:p>
          </table:table-cell>
          <table:table-cell table:style-name="Таблица15.A2" office:value-type="string">
            <text:p text:style-name="P104">2024г.</text:p>
          </table:table-cell>
          <table:table-cell table:style-name="Таблица15.F2" office:value-type="string">
            <text:p text:style-name="P104">2025г.</text:p>
          </table:table-cell>
        </table:table-row>
        <table:table-row>
          <table:table-cell table:style-name="Таблица15.A2" table:number-rows-spanned="2" office:value-type="string">
            <text:p text:style-name="P105">Вальдшнеп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135</text:p>
          </table:table-cell>
          <table:table-cell table:style-name="Таблица15.A2" office:value-type="string">
            <text:p text:style-name="P108">120</text:p>
          </table:table-cell>
          <table:table-cell table:style-name="Таблица15.F2" office:value-type="string">
            <text:p text:style-name="P109">148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0">2,9</text:p>
          </table:table-cell>
          <table:table-cell table:style-name="Таблица15.A2" office:value-type="string">
            <text:p text:style-name="P110">2,58</text:p>
          </table:table-cell>
          <table:table-cell table:style-name="Таблица15.F2" office:value-type="string">
            <text:p text:style-name="P110">3,18</text:p>
          </table:table-cell>
        </table:table-row>
        <table:table-row>
          <table:table-cell table:style-name="Таблица15.A2" table:number-rows-spanned="2" office:value-type="string">
            <text:p text:style-name="P105">Рябчик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11">1389</text:p>
          </table:table-cell>
          <table:table-cell table:style-name="Таблица15.A2" office:value-type="string">
            <text:p text:style-name="P107">1375</text:p>
          </table:table-cell>
          <table:table-cell table:style-name="Таблица15.A2" office:value-type="string">
            <text:p text:style-name="P108">396</text:p>
          </table:table-cell>
          <table:table-cell table:style-name="Таблица15.F2" office:value-type="string">
            <text:p text:style-name="P109">386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10">29,87</text:p>
          </table:table-cell>
          <table:table-cell table:style-name="Таблица15.A2" office:value-type="string">
            <text:p text:style-name="P110">29,58</text:p>
          </table:table-cell>
          <table:table-cell table:style-name="Таблица15.A2" office:value-type="string">
            <text:p text:style-name="P110">8,52</text:p>
          </table:table-cell>
          <table:table-cell table:style-name="Таблица15.F2" office:value-type="string">
            <text:p text:style-name="P110">8,3</text:p>
          </table:table-cell>
        </table:table-row>
        <table:table-row>
          <table:table-cell table:style-name="Таблица15.A2" table:number-rows-spanned="2" office:value-type="string">
            <text:p text:style-name="P105">Тетерев обыкновенн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11">952</text:p>
          </table:table-cell>
          <table:table-cell table:style-name="Таблица15.A2" office:value-type="string">
            <text:p text:style-name="P107">633</text:p>
          </table:table-cell>
          <table:table-cell table:style-name="Таблица15.A2" office:value-type="string">
            <text:p text:style-name="P108">110</text:p>
          </table:table-cell>
          <table:table-cell table:style-name="Таблица15.F2" office:value-type="string">
            <text:p text:style-name="P109">121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10">20,47</text:p>
          </table:table-cell>
          <table:table-cell table:style-name="Таблица15.A2" office:value-type="string">
            <text:p text:style-name="P110">13,62</text:p>
          </table:table-cell>
          <table:table-cell table:style-name="Таблица15.A2" office:value-type="string">
            <text:p text:style-name="P110">2,37</text:p>
          </table:table-cell>
          <table:table-cell table:style-name="Таблица15.F2" office:value-type="string">
            <text:p text:style-name="P110">2,6</text:p>
          </table:table-cell>
        </table:table-row>
        <table:table-row>
          <table:table-cell table:style-name="Таблица15.A2" table:number-rows-spanned="2" office:value-type="string">
            <text:p text:style-name="P109">Голубь сиз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96</text:p>
          </table:table-cell>
          <table:table-cell table:style-name="Таблица15.A2" office:value-type="string">
            <text:p text:style-name="P108">96</text:p>
          </table:table-cell>
          <table:table-cell table:style-name="Таблица15.F2" office:value-type="string">
            <text:p text:style-name="P109">98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0">2,06</text:p>
          </table:table-cell>
          <table:table-cell table:style-name="Таблица15.A2" office:value-type="string">
            <text:p text:style-name="P110">2,06</text:p>
          </table:table-cell>
          <table:table-cell table:style-name="Таблица15.F2" office:value-type="string">
            <text:p text:style-name="P110">2,11</text:p>
          </table:table-cell>
        </table:table-row>
        <table:table-row>
          <table:table-cell table:style-name="Таблица15.A2" table:number-rows-spanned="2" office:value-type="string">
            <text:p text:style-name="P109">Горлица большая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64</text:p>
          </table:table-cell>
          <table:table-cell table:style-name="Таблица15.A2" office:value-type="string">
            <text:p text:style-name="P108">64</text:p>
          </table:table-cell>
          <table:table-cell table:style-name="Таблица15.F2" office:value-type="string">
            <text:p text:style-name="P109">54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0">1,38</text:p>
          </table:table-cell>
          <table:table-cell table:style-name="Таблица15.A2" office:value-type="string">
            <text:p text:style-name="P110">1,38</text:p>
          </table:table-cell>
          <table:table-cell table:style-name="Таблица15.F2" office:value-type="string">
            <text:p text:style-name="P110">1,16</text:p>
          </table:table-cell>
        </table:table-row>
        <table:table-row>
          <table:table-cell table:style-name="Таблица15.A2" table:number-rows-spanned="2" office:value-type="string">
            <text:p text:style-name="P112">Горлица обыкновенная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70</text:p>
          </table:table-cell>
          <table:table-cell table:style-name="Таблица15.A2" office:value-type="string">
            <text:p text:style-name="P108">70</text:p>
          </table:table-cell>
          <table:table-cell table:style-name="Таблица15.F2" office:value-type="string">
            <text:p text:style-name="P109">66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0">1,51</text:p>
          </table:table-cell>
          <table:table-cell table:style-name="Таблица15.A2" office:value-type="string">
            <text:p text:style-name="P110">1,51</text:p>
          </table:table-cell>
          <table:table-cell table:style-name="Таблица15.F2" office:value-type="string">
            <text:p text:style-name="P110">1,42</text:p>
          </table:table-cell>
        </table:table-row>
        <table:table-row>
          <table:table-cell table:style-name="Таблица15.A2" table:number-rows-spanned="2" office:value-type="string">
            <text:p text:style-name="P112">Перепел обыкновенн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192</text:p>
          </table:table-cell>
          <table:table-cell table:style-name="Таблица15.A2" office:value-type="string">
            <text:p text:style-name="P108">192</text:p>
          </table:table-cell>
          <table:table-cell table:style-name="Таблица15.F2" office:value-type="string">
            <text:p text:style-name="P109">192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0">4,13</text:p>
          </table:table-cell>
          <table:table-cell table:style-name="Таблица15.A2" office:value-type="string">
            <text:p text:style-name="P113">4,13</text:p>
          </table:table-cell>
          <table:table-cell table:style-name="Таблица15.F2" office:value-type="string">
            <text:p text:style-name="P113">4,13</text:p>
          </table:table-cell>
        </table:table-row>
        <table:table-row>
          <table:table-cell table:style-name="Таблица15.A2" table:number-rows-spanned="2" office:value-type="string">
            <text:p text:style-name="P105">Бекас обыкновенн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99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102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2,13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2,19</text:p>
          </table:table-cell>
        </table:table-row>
        <table:table-row>
          <table:table-cell table:style-name="Таблица15.A2" table:number-rows-spanned="2" office:value-type="string">
            <text:p text:style-name="P105">Дупель обыкновенн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24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24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0,52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0,52</text:p>
          </table:table-cell>
        </table:table-row>
        <table:table-row>
          <table:table-cell table:style-name="Таблица15.A2" table:number-rows-spanned="2" office:value-type="string">
            <text:p text:style-name="P112">Чибис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81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69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1,74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1,48</text:p>
          </table:table-cell>
        </table:table-row>
        <text:soft-page-break/>
        <table:table-row>
          <table:table-cell table:style-name="Таблица15.A2" table:number-rows-spanned="2" office:value-type="string">
            <text:p text:style-name="P112">Крошнеп большо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45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33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13">-</text:p>
          </table:table-cell>
          <table:table-cell table:style-name="Таблица15.A2" office:value-type="string">
            <text:p text:style-name="P113">0,97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0,7</text:p>
          </table:table-cell>
        </table:table-row>
        <table:table-row>
          <table:table-cell table:style-name="Таблица15.A2" table:number-rows-spanned="2" office:value-type="string">
            <text:p text:style-name="P112">Крошнеп средни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36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42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0,77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0,9</text:p>
          </table:table-cell>
        </table:table-row>
        <table:table-row>
          <table:table-cell table:style-name="Таблица15.A2" table:number-rows-spanned="2" office:value-type="string">
            <text:p text:style-name="P112">Коростель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18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09">18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0,39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F2" office:value-type="string">
            <text:p text:style-name="P113">0,39</text:p>
          </table:table-cell>
        </table:table-row>
        <table:table-row>
          <table:table-cell table:style-name="Таблица15.A2" table:number-rows-spanned="2" office:value-type="string">
            <text:p text:style-name="P114">Крякв<text:span text:style-name="T32">а</text:span>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125</text:p>
          </table:table-cell>
          <table:table-cell table:style-name="Таблица15.A2" office:value-type="string">
            <text:p text:style-name="P108">125</text:p>
          </table:table-cell>
          <table:table-cell table:style-name="Таблица15.F2" office:value-type="string">
            <text:p text:style-name="P112">115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2,69</text:p>
          </table:table-cell>
          <table:table-cell table:style-name="Таблица15.A2" office:value-type="string">
            <text:p text:style-name="P113">2,69</text:p>
          </table:table-cell>
          <table:table-cell table:style-name="Таблица15.F2" office:value-type="string">
            <text:p text:style-name="P115">2,47</text:p>
          </table:table-cell>
        </table:table-row>
        <table:table-row>
          <table:table-cell table:style-name="Таблица15.A2" table:number-rows-spanned="2" office:value-type="string">
            <text:p text:style-name="P114">Чурок-свистунок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130</text:p>
          </table:table-cell>
          <table:table-cell table:style-name="Таблица15.A2" office:value-type="string">
            <text:p text:style-name="P108">130</text:p>
          </table:table-cell>
          <table:table-cell table:style-name="Таблица15.F2" office:value-type="string">
            <text:p text:style-name="P112">90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2,8</text:p>
          </table:table-cell>
          <table:table-cell table:style-name="Таблица15.A2" office:value-type="string">
            <text:p text:style-name="P113">2,8</text:p>
          </table:table-cell>
          <table:table-cell table:style-name="Таблица15.F2" office:value-type="string">
            <text:p text:style-name="P115">1,94</text:p>
          </table:table-cell>
        </table:table-row>
        <table:table-row>
          <table:table-cell table:style-name="Таблица15.A2" table:number-rows-spanned="2" office:value-type="string">
            <text:p text:style-name="P116">Чурок-трескунок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90</text:p>
          </table:table-cell>
          <table:table-cell table:style-name="Таблица15.A2" office:value-type="string">
            <text:p text:style-name="P108">90</text:p>
          </table:table-cell>
          <table:table-cell table:style-name="Таблица15.F2" office:value-type="string">
            <text:p text:style-name="P112">75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1,94</text:p>
          </table:table-cell>
          <table:table-cell table:style-name="Таблица15.A2" office:value-type="string">
            <text:p text:style-name="P113">1,94</text:p>
          </table:table-cell>
          <table:table-cell table:style-name="Таблица15.F2" office:value-type="string">
            <text:p text:style-name="P115">1,61</text:p>
          </table:table-cell>
        </table:table-row>
        <table:table-row>
          <table:table-cell table:style-name="Таблица15.A2" table:number-rows-spanned="2" office:value-type="string">
            <text:p text:style-name="P112">Серая утка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60</text:p>
          </table:table-cell>
          <table:table-cell table:style-name="Таблица15.A2" office:value-type="string">
            <text:p text:style-name="P108">60</text:p>
          </table:table-cell>
          <table:table-cell table:style-name="Таблица15.F2" office:value-type="string">
            <text:p text:style-name="P112">40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1,29</text:p>
          </table:table-cell>
          <table:table-cell table:style-name="Таблица15.A2" office:value-type="string">
            <text:p text:style-name="P113">1,29</text:p>
          </table:table-cell>
          <table:table-cell table:style-name="Таблица15.F2" office:value-type="string">
            <text:p text:style-name="P115">0,86</text:p>
          </table:table-cell>
        </table:table-row>
        <table:table-row>
          <table:table-cell table:style-name="Таблица15.A2" table:number-rows-spanned="2" office:value-type="string">
            <text:p text:style-name="P105">Гоголь обыкновенный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5</text:p>
          </table:table-cell>
          <table:table-cell table:style-name="Таблица15.A2" office:value-type="string">
            <text:p text:style-name="P108">5</text:p>
          </table:table-cell>
          <table:table-cell table:style-name="Таблица15.F2" office:value-type="string">
            <text:p text:style-name="P112">10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13">0,11</text:p>
          </table:table-cell>
          <table:table-cell table:style-name="Таблица15.A2" office:value-type="string">
            <text:p text:style-name="P113">0,11</text:p>
          </table:table-cell>
          <table:table-cell table:style-name="Таблица15.F2" office:value-type="string">
            <text:p text:style-name="P115">0,22</text:p>
          </table:table-cell>
        </table:table-row>
        <table:table-row>
          <table:table-cell table:style-name="Таблица15.A2" table:number-rows-spanned="2" office:value-type="string">
            <text:p text:style-name="P105">Шилохвость</text:p>
          </table:table-cell>
          <table:table-cell table:style-name="Таблица15.A2" office:value-type="string">
            <text:p text:style-name="P106">численность </text:p>
          </table:table-cell>
          <table:table-cell table:style-name="Таблица15.A2" office:value-type="string">
            <text:p text:style-name="P103">-</text:p>
          </table:table-cell>
          <table:table-cell table:style-name="Таблица15.A2" office:value-type="string">
            <text:p text:style-name="P107">60</text:p>
          </table:table-cell>
          <table:table-cell table:style-name="Таблица15.A2" office:value-type="string">
            <text:p text:style-name="P108">60</text:p>
          </table:table-cell>
          <table:table-cell table:style-name="Таблица15.F2" office:value-type="string">
            <text:p text:style-name="P112">40</text:p>
          </table:table-cell>
        </table:table-row>
        <table:table-row>
          <table:covered-table-cell table:style-name="Таблица15.A2"/>
          <table:table-cell table:style-name="Таблица15.A2" office:value-type="string">
            <text:p text:style-name="P106">П/<text:span text:style-name="T30">1</text:span><text:span text:style-name="T31">000</text:span><text:span text:style-name="T30"> га</text:span></text:p>
          </table:table-cell>
          <table:table-cell table:style-name="Таблица15.A2" office:value-type="string">
            <text:p text:style-name="P103"/>
          </table:table-cell>
          <table:table-cell table:style-name="Таблица15.A2" office:value-type="string">
            <text:p text:style-name="P113">1,29</text:p>
          </table:table-cell>
          <table:table-cell table:style-name="Таблица15.A2" office:value-type="string">
            <text:p text:style-name="P113">1,29</text:p>
          </table:table-cell>
          <table:table-cell table:style-name="Таблица15.F2" office:value-type="string">
            <text:p text:style-name="P115">0,86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column table:style-name="Таблица16.C"/>
        <table:table-row table:style-name="Таблица16.1">
          <table:table-cell table:style-name="Таблица16.A1" office:value-type="string">
            <text:p text:style-name="P117">и</text:p>
          </table:table-cell>
          <table:table-cell table:style-name="Таблица16.A1" office:value-type="string">
            <text:p text:style-name="P118">Редкие <text:line-break/>и находящиеся под угрозой исчезновения объекты животного <text:line-break/>и растительного мира</text:p>
          </table:table-cell>
          <table:table-cell table:style-name="Таблица16.A1" office:value-type="string">
            <text:p text:style-name="P119">Список видов <text:span text:style-name="T33">растений </text:span>занесенных в Красную Книгу Кузбасса (2021)</text:p>
            <text:p text:style-name="P120">Башмачок капельный — <text:span text:style-name="T34">Cypripedium guttatum </text:span><text:span text:style-name="T35">Sw.</text:span></text:p>
            <text:p text:style-name="P120">Башмачок крупноцветковый<text:span text:style-name="T33">*</text:span> <text:s/>— <text:span text:style-name="T34">Cypripedium macranthon </text:span>Sw.</text:p>
            <text:p text:style-name="P120">Кандык сибирский — <text:span text:style-name="T34">Erythronium sibiricum </text:span><text:span text:style-name="T35">(Fisch.&amp; C.A.Mey) Krylov</text:span></text:p>
            <text:p text:style-name="P121">Мякотница однолистная <text:s/>- <text:span text:style-name="T34">Malaxis monophyllos </text:span>(L.) Sw.</text:p>
            <text:p text:style-name="P121">Тайник яйцевидный — <text:span text:style-name="T34">Listera ovata </text:span>(L.) R.Br</text:p>
            <text:p text:style-name="P122">*вид Красной книги РФ</text:p>
            <text:p text:style-name="P122"/>
            <text:p text:style-name="P119">Список видов занесенных в Красную Книгу Кузбасса (2021)</text:p>
            <text:p text:style-name="P123">Шмель обыкновенный — <text:span text:style-name="T34">Bombus onfuses </text:span><text:span text:style-name="T36">Schenck. 1859</text:span></text:p>
            <text:p text:style-name="P123">Шмель скромный — <text:span text:style-name="T34">Bombus modestus <text:s/></text:span><text:span text:style-name="T36">Eversmann</text:span>. 1852</text:p>
            <text:p text:style-name="P123">Орденская лента краснобрюхая — <text:span text:style-name="T34">Catocala pacta </text:span><text:span text:style-name="T36">(Linnaeus. 1758)</text:span></text:p>
            <text:p text:style-name="P124">Журавль серый — <text:span text:style-name="T34">Grus grus (Linnaeus, 1758) </text:span></text:p>
            <text:p text:style-name="P125">Сова белая, или полярная – Bubo scandiacus (Linnaeus, 1758)  </text:p>
            <text:p text:style-name="P126"><text:span text:style-name="T37">Филин</text:span><text:span text:style-name="T38">*</text:span><text:span text:style-name="T37"> – </text:span><text:span text:style-name="T39">Bubo</text:span><text:span text:style-name="T37"> </text:span><text:span text:style-name="T39">bubo</text:span><text:span text:style-name="T37"> (Linnaeus, 1758)</text:span></text:p>
            <text:p text:style-name="P127">Кожан Двуцветный —<text:span text:style-name="T34"> Vespertilio murinus </text:span><text:span text:style-name="T36">(Linnaeus, 1758) </text:span><text:span text:style-name="T34"> </text:span></text:p>
            <text:p text:style-name="P128">Выдра — <text:span text:style-name="T34">Lutra lutra </text:span>(Linnaeus, 1758) <text:span text:style-name="T34"> </text:span></text:p>
            <text:p text:style-name="P129">*вид Красной книги РФ</text:p>
            <text:p text:style-name="P130">В Красный список МСОП включены: </text:p>
            <text:p text:style-name="P131"><text:span text:style-name="T40">Ж</text:span><text:span text:style-name="T41">уравль серый, </text:span><text:span text:style-name="T42">филин, кожан двуцветный</text:span><text:span text:style-name="T41"> </text:span><text:span text:style-name="T42">(LC-</text:span><text:span text:style-name="T43">Least Concern</text:span><text:span text:style-name="T44">)</text:span><text:span text:style-name="T42">​ </text:span><text:span text:style-name="T40">С</text:span><text:span text:style-name="T42">ова белая, или полярная (VU-</text:span><text:span text:style-name="T43">Vulnerable</text:span><text:span text:style-name="T42">)</text:span></text:p>
            <text:p text:style-name="P131"><text:span text:style-name="T40">В</text:span><text:span text:style-name="T42">ыдра (NT- </text:span><text:span text:style-name="T45"> </text:span><text:span text:style-name="T43">Near Threatened</text:span><text:span text:style-name="T42">)</text:span>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row table:style-name="Таблица17.1">
          <table:table-cell table:style-name="Таблица17.A1" office:value-type="string">
            <text:p text:style-name="P132">к</text:p>
          </table:table-cell>
          <table:table-cell table:style-name="Таблица17.A1" office:value-type="string">
            <text:p text:style-name="P133">Суммарные сведения о биологическогом разнообразии</text:p>
          </table:table-cell>
          <table:table-cell table:style-name="Таблица17.A1" office:value-type="string">
            <text:p text:style-name="P134"><text:span text:style-name="T3">По уточненным данным в заказнике обитает </text:span><text:span text:style-name="T46">699</text:span><text:span text:style-name="T3"> видов животных: </text:span><text:span text:style-name="T47">475</text:span><text:span text:style-name="T3"> вид</text:span><text:span text:style-name="T47">ов</text:span><text:span text:style-name="T3"> беспозвоночных; </text:span><text:span text:style-name="T48">22</text:span><text:span text:style-name="T49">7</text:span><text:span text:style-name="T3"> вида позвоночных, из которых 1</text:span><text:span text:style-name="T48">5</text:span><text:span text:style-name="T3"> видов лучеперых рыб, </text:span><text:span text:style-name="T48">4</text:span><text:span text:style-name="T3"> вида рептилий, </text:span><text:span text:style-name="T47">156</text:span><text:span text:style-name="T3"> видов птиц, </text:span><text:span text:style-name="T49">52 вида</text:span><text:span text:style-name="T3"> млекопитающих. </text:span><text:span text:style-name="T47">В Красной книге РФ 1 вид, в Красной книге Кузбасса 8 видов.</text:span></text:p>
            <text:p text:style-name="P135">Флора представлена <text:span text:style-name="T50">403</text:span> видами сосудистых растений, <text:span text:style-name="T50">21</text:span> вид<text:span text:style-name="T50">ом</text:span> мхо<text:span text:style-name="T50">оборазных​,</text:span> из которых 1 вид охраняются Красной книгой РФ <text:span text:style-name="T50">и 5 видов</text:span> <text:span text:style-name="T50">Красной книгой</text:span> Кузбасса.</text:p>
          </table:table-cell>
        </table:table-row>
        <table:table-row table:style-name="Таблица17.2">
          <table:table-cell table:style-name="Таблица17.A1" office:value-type="string">
            <text:p text:style-name="P136">л</text:p>
          </table:table-cell>
          <table:table-cell table:style-name="Таблица17.A1" office:value-type="string">
            <text:p text:style-name="P137">Основные экосистемы ООПТ</text:p>
          </table:table-cell>
          <table:table-cell table:style-name="Таблица17.A1" office:value-type="string">
            <text:p text:style-name="P138"><text:span text:style-name="T10">Территория заказника расположена на в севером таежном ботанико-географическом районе Кузбасса и находится на границе двух флористических районов: Кия-Чулымского и Ковань-Томского. Такое расположение формирует достаточно высокую видовую насыщенность флоры. Растительный покров находиться в пределах подтаежной зоны. Подтайга является переходной полосой между лесостепью и тайгой. <text:s/>Экосистемы формируют основными типами растительности территории заказника.<text:line-break/></text:span><text:span text:style-name="Strong_20_Emphasis"><text:span text:style-name="T51">Лес:</text:span></text:span><text:span text:style-name="T52"> представлен хвойны</text:span><text:span text:style-name="T53">ми</text:span><text:span text:style-name="T52">, </text:span><text:span text:style-name="T53">мелколиственными</text:span><text:span text:style-name="T52"> породами деревьев.<text:line-break/></text:span><text:span text:style-name="Strong_20_Emphasis"><text:span text:style-name="T51">Луг</text:span></text:span><text:span text:style-name="T52">: </text:span><text:span text:style-name="T53">представлен суходольными и пойменными лугами.</text:span><text:span text:style-name="T52"><text:line-break/></text:span><text:span text:style-name="Strong_20_Emphasis"><text:span text:style-name="T51">Водн</text:span></text:span><text:span text:style-name="Strong_20_Emphasis"><text:span text:style-name="T54">ые и околоводные сообщества</text:span></text:span><text:span text:style-name="T52">: </text:span><text:span text:style-name="T55">формируются по берегам рек, озер, старицы распространенных на территории заказника.</text:span>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row table:style-name="Таблица18.1">
          <table:table-cell table:style-name="Таблица18.A1" office:value-type="string">
            <text:p text:style-name="P139">м</text:p>
          </table:table-cell>
          <table:table-cell table:style-name="Таблица18.A1" office:value-type="string">
            <text:p text:style-name="P140">Особо ценные для региона и ООПТ природные объекты</text:p>
          </table:table-cell>
          <table:table-cell table:style-name="Таблица18.A1" office:value-type="string">
            <text:p text:style-name="P141">Башмачок крупноцветковый <text:s/>— <text:span text:style-name="T34">Cypripedium macranthon </text:span>Sw.<text:line-break/><text:span text:style-name="T56">Вид внесен в красную книгу РФ. Многолетнее растение до 45 см высотой с укороченным толстым корневищем. Цветок одиночный крупный до 7,5 см диаметром, лилово- или фиолетово-розовый с более темными жилками.</text:span></text:p>
            <text:p text:style-name="P142"><text:span text:style-name="T37">Филин</text:span><text:span text:style-name="T38">*</text:span><text:span text:style-name="T37"> – </text:span><text:span text:style-name="T39">Bubo</text:span><text:span text:style-name="T37"> </text:span><text:span text:style-name="T39">bubo</text:span><text:span text:style-name="T37"> (Linnaeus, 1758)</text:span></text:p>
            <text:p text:style-name="P143">Вид внесен в красную книгу РФ. Самая большая сова мира. Длина 60-75 см, размах крыльев 160-190 см,вес до 3.3кг. Окраска рыжая с темными пестринами. Продолжительность жизни в природе 21 год. </text:p>
          </table:table-cell>
        </table:table-row>
        <table:table-row table:style-name="Таблица18.1">
          <table:table-cell table:style-name="Таблица18.A1" office:value-type="string">
            <text:p text:style-name="P144">21</text:p>
          </table:table-cell>
          <table:table-cell table:style-name="Таблица18.A1" table:number-columns-spanned="2" office:value-type="string">
            <text:p text:style-name="P145"><text:span text:style-name="T57">Э</text:span><text:span text:style-name="T58">кспликация земель ООПТ</text:span></text:p>
          </table:table-cell>
          <table:covered-table-cell/>
        </table:table-row>
        <table:table-row table:style-name="Таблица18.1">
          <table:table-cell table:style-name="Таблица18.A1" office:value-type="string">
            <text:p text:style-name="P139"/>
          </table:table-cell>
          <table:table-cell table:style-name="Таблица18.A1" table:number-columns-spanned="2" office:value-type="string">
            <text:p text:style-name="P146">Информация отсутствует. </text:p>
          </table:table-cell>
          <table:covered-table-cell/>
        </table:table-row>
      </table:table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column table:style-name="Таблица19.E"/>
        <table:table-row table:style-name="Таблица19.1">
          <table:table-cell table:style-name="Таблица19.A1" office:value-type="string">
            <text:p text:style-name="P147">22</text:p>
          </table:table-cell>
          <table:table-cell table:style-name="Таблица19.A1" table:number-columns-spanned="4" office:value-type="string">
            <text:p text:style-name="P148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19.1">
          <table:table-cell table:style-name="Таблица19.A2" table:number-rows-spanned="3" office:value-type="string">
            <text:p text:style-name="P149"/>
          </table:table-cell>
          <table:table-cell table:style-name="Таблица19.B2" office:value-type="string">
            <text:p text:style-name="P150">Фактор негативного воздействия</text:p>
          </table:table-cell>
          <table:table-cell table:style-name="Таблица19.B2" office:value-type="string">
            <text:p text:style-name="P150">Объект воздействия</text:p>
          </table:table-cell>
          <table:table-cell table:style-name="Таблица19.B2" office:value-type="string">
            <text:p text:style-name="P150">В чем проявляется воздействие</text:p>
          </table:table-cell>
          <table:table-cell table:style-name="Таблица19.B2" office:value-type="string">
            <text:p text:style-name="P150">Значимость (сила) воздействия</text:p>
          </table:table-cell>
        </table:table-row>
        <table:table-row table:style-name="Таблица19.1">
          <table:covered-table-cell table:style-name="Таблица19.A2"/>
          <table:table-cell table:style-name="Таблица19.B3" office:value-type="string">
            <text:p text:style-name="P151">Браконьерская охота </text:p>
          </table:table-cell>
          <table:table-cell table:style-name="Таблица19.B3" office:value-type="string">
            <text:p text:style-name="P151">Охотничьи виды животных</text:p>
          </table:table-cell>
          <table:table-cell table:style-name="Таблица19.B3" office:value-type="string">
            <text:p text:style-name="P151">Прямое уничтожение</text:p>
          </table:table-cell>
          <table:table-cell table:style-name="Таблица19.B3" office:value-type="string">
            <text:p text:style-name="P152">умеренная</text:p>
          </table:table-cell>
        </table:table-row>
        <table:table-row table:style-name="Таблица19.4">
          <table:covered-table-cell table:style-name="Таблица19.A2"/>
          <table:table-cell table:style-name="Таблица19.B3" office:value-type="string">
            <text:p text:style-name="P151">Нерациональные рубки леса</text:p>
          </table:table-cell>
          <table:table-cell table:style-name="Таблица19.B3" office:value-type="string">
            <text:p text:style-name="P151">Лесной фонд </text:p>
          </table:table-cell>
          <table:table-cell table:style-name="Таблица19.B3" office:value-type="string">
            <text:p text:style-name="P151">Прямое уничтожение, </text:p>
          </table:table-cell>
          <table:table-cell table:style-name="Таблица19.B3" office:value-type="string">
            <text:p text:style-name="P152">умеренная</text:p>
          </table:table-cell>
        </table:table-row>
        <table:table-row table:style-name="Таблица19.5">
          <table:table-cell table:style-name="Таблица19.A2" office:value-type="string">
            <text:p text:style-name="P153"/>
          </table:table-cell>
          <table:table-cell table:style-name="Таблица19.B3" office:value-type="string">
            <text:p text:style-name="P151">Нерациональные рубки леса</text:p>
          </table:table-cell>
          <table:table-cell table:style-name="Таблица19.B3" office:value-type="string">
            <text:p text:style-name="P151">Объекты животного мира</text:p>
          </table:table-cell>
          <table:table-cell table:style-name="Таблица19.B3" office:value-type="string">
            <text:p text:style-name="P151">Уничтожение среды обитания</text:p>
          </table:table-cell>
          <table:table-cell table:style-name="Таблица19.B3" office:value-type="string">
            <text:p text:style-name="P152">умеренная</text:p>
          </table:table-cell>
        </table:table-row>
      </table:table>
      <table:table table:name="Таблица20" table:style-name="Таблица20">
        <table:table-column table:style-name="Таблица20.A"/>
        <table:table-column table:style-name="Таблица20.B"/>
        <table:table-column table:style-name="Таблица20.C"/>
        <table:table-column table:style-name="Таблица20.D"/>
        <table:table-row table:style-name="Таблица20.1">
          <table:table-cell table:style-name="Таблица20.A1" office:value-type="string">
            <text:p text:style-name="P147">23</text:p>
          </table:table-cell>
          <table:table-cell table:style-name="Таблица20.A1" table:number-columns-spanned="2" office:value-type="string">
            <text:p text:style-name="P148">Юридические лица, ответственные за обеспечение охраны и функционирование ООПТ</text:p>
          </table:table-cell>
          <table:covered-table-cell/>
          <table:table-cell table:style-name="Таблица20.D1" office:value-type="string">
            <text:p text:style-name="P154"/>
          </table:table-cell>
        </table:table-row>
        <text:soft-page-break/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6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20.A1" office:value-type="string">
            <text:p text:style-name="P157"/>
            <text:p text:style-name="P151"/>
            <text:p text:style-name="P158">Министерство лесного комплекса и охотничьего хозяйства Кузбасса</text:p>
            <text:p text:style-name="P156"/>
          </table:table-cell>
          <table:table-cell table:style-name="Таблица20.D2" office:value-type="string">
            <text:p text:style-name="P159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Юридический адрес</text:p>
          </table:table-cell>
          <table:table-cell table:style-name="Таблица20.A1" office:value-type="string">
            <text:p text:style-name="P160">г. Кемерово, Мирная, 5</text:p>
          </table:table-cell>
          <table:table-cell table:style-name="Таблица20.D3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Почтовый адрес</text:p>
          </table:table-cell>
          <table:table-cell table:style-name="Таблица20.A1" office:value-type="string">
            <text:p text:style-name="P161">650036, Кемерово, ул. Мирная, 5</text:p>
          </table:table-cell>
          <table:table-cell table:style-name="Таблица20.D4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телефон</text:p>
          </table:table-cell>
          <table:table-cell table:style-name="Таблица20.A1" office:value-type="string">
            <text:p text:style-name="P160">8(384-2) 34-04-64</text:p>
          </table:table-cell>
          <table:table-cell table:style-name="Таблица20.D5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62"><text:span text:style-name="T59">e</text:span><text:span text:style-name="T3">-</text:span><text:span text:style-name="T59">mail</text:span></text:p>
          </table:table-cell>
          <table:table-cell table:style-name="Таблица20.A1" office:value-type="string">
            <text:p text:style-name="P163"><text:a xlink:type="simple" xlink:href="mailto:dlk@kemles.ru" text:style-name="Internet_20_link" text:visited-style-name="Visited_20_Internet_20_Link"><text:span text:style-name="Internet_20_link"><text:span text:style-name="T60">dlk@kemles.ako.ru</text:span></text:span></text:a></text:p>
          </table:table-cell>
          <table:table-cell table:style-name="Таблица20.D6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Адрес сайта в сети интернет</text:p>
          </table:table-cell>
          <table:table-cell table:style-name="Таблица20.A1" office:value-type="string">
            <text:p text:style-name="P164">https://kemles.ru/</text:p>
          </table:table-cell>
          <table:table-cell table:style-name="Таблица20.D7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Дата государственной регистрации юридического лица и регистрационный номер</text:p>
          </table:table-cell>
          <table:table-cell table:style-name="Таблица20.A1" office:value-type="string">
            <text:p text:style-name="P157"/>
            <text:p text:style-name="P162"><text:span text:style-name="T3">Зарегистрирован в Едином государственном реестре юридических лиц, государственный регистрационный номер </text:span><text:s/><text:span text:style-name="T3">1114205044711 <text:s/>от </text:span><text:s/><text:span text:style-name="T3">27.12.2011</text:span></text:p>
          </table:table-cell>
          <table:table-cell table:style-name="Таблица20.D8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ФИО руководителя организации</text:p>
          </table:table-cell>
          <table:table-cell table:style-name="Таблица20.A1" office:value-type="string">
            <text:p text:style-name="P165">Бойко Евгений Васильевич</text:p>
            <text:p text:style-name="P166"/>
          </table:table-cell>
          <table:table-cell table:style-name="Таблица20.D9" office:value-type="string">
            <text:p text:style-name="P167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Служебный телефон</text:p>
          </table:table-cell>
          <table:table-cell table:style-name="Таблица20.A1" office:value-type="string">
            <text:p text:style-name="P163"><text:a xlink:type="simple" xlink:href="tel:+73842312137" text:style-name="Internet_20_link" text:visited-style-name="Visited_20_Internet_20_Link"><text:span text:style-name="Internet_20_link"><text:span text:style-name="T61">+7 (3842) 31-21-37</text:span></text:span></text:a></text:p>
          </table:table-cell>
          <table:table-cell table:style-name="Таблица20.D10" office:value-type="string">
            <text:p text:style-name="P154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68"><text:span text:style-name="T3">Начальник отдела </text:span><text:s/><text:span text:style-name="T3">сохранения биоразнообразия, мониторинга и экопросвещения</text:span></text:p>
          </table:table-cell>
          <table:table-cell table:style-name="Таблица20.A1" office:value-type="string">
            <text:p text:style-name="P151">Данилова Ольга Олеговна</text:p>
            <text:p text:style-name="P151"/>
          </table:table-cell>
          <table:table-cell table:style-name="Таблица20.D11" office:value-type="string">
            <text:p text:style-name="P167"/>
          </table:table-cell>
        </table:table-row>
        <table:table-row table:style-name="Таблица20.1">
          <table:table-cell table:style-name="Таблица20.A1" office:value-type="string">
            <text:p text:style-name="P155"/>
          </table:table-cell>
          <table:table-cell table:style-name="Таблица20.A1" office:value-type="string">
            <text:p text:style-name="P151">Служебный телефон</text:p>
          </table:table-cell>
          <table:table-cell table:style-name="Таблица20.A1" office:value-type="string">
            <text:p text:style-name="P160">7(3842) 55-86-87</text:p>
          </table:table-cell>
          <table:table-cell table:style-name="Таблица20.D12" office:value-type="string">
            <text:p text:style-name="P154"/>
          </table:table-cell>
        </table:table-row>
      </table:table>
      <table:table table:name="Таблица21" table:style-name="Таблица21">
        <table:table-column table:style-name="Таблица21.A"/>
        <table:table-column table:style-name="Таблица21.B"/>
        <table:table-row table:style-name="Таблица21.1">
          <table:table-cell table:style-name="Таблица21.A1" office:value-type="string">
            <text:p text:style-name="P169">24</text:p>
          </table:table-cell>
          <table:table-cell table:style-name="Таблица21.A1" office:value-type="string">
            <text:p text:style-name="P170"><text:span text:style-name="T62">С</text:span>ведения об иных лицах, на которых возложены обязательства по охране ООПТ</text:p>
          </table:table-cell>
        </table:table-row>
        <table:table-row table:style-name="Таблица21.1">
          <table:table-cell table:style-name="Таблица21.A1" office:value-type="string">
            <text:p text:style-name="P171"/>
          </table:table-cell>
          <table:table-cell table:style-name="Таблица21.A1" office:value-type="string">
            <text:p text:style-name="P172">Отсутствуют.</text:p>
          </table:table-cell>
        </table:table-row>
      </table:table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row table:style-name="Таблица22.1">
          <table:table-cell table:style-name="Таблица22.A1" office:value-type="string">
            <text:p text:style-name="P173">25</text:p>
          </table:table-cell>
          <table:table-cell table:style-name="Таблица22.A1" office:value-type="string">
            <text:p text:style-name="P174">Общий режим охраны и использования ООПТ</text:p>
          </table:table-cell>
          <table:table-cell table:style-name="Таблица22.A1" office:value-type="string">
            <text:p text:style-name="P175"><text:span text:style-name="T63">Режим охраны заказника утвержден </text:span><text:s/><text:span text:style-name="T63">Постановление Коллегии Администрации Кемеровской области от 14.10.2009 № 412</text:span></text:p>
            <text:p text:style-name="P176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76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76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<text:soft-page-break/>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77"><text:span text:style-name="T64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234" text:style-name="Internet_20_link" text:visited-style-name="Visited_20_Internet_20_Link"><text:span text:style-name="T65">пунктом 3.4</text:span></text:a><text:span text:style-name="T64"> настоящего Положения.</text:span></text:p>
            <text:p text:style-name="P176">3.1.4. Геологическое изучение недр, разведка и добыча полезных ископаемых.</text:p>
            <text:p text:style-name="P176">3.1.5. Проведение взрывных работ.</text:p>
            <text:p text:style-name="P176">3.1.6. Сплав леса.</text:p>
            <text:p text:style-name="P176">3.1.7. Разрушение нор диких животных и гнезд птиц.</text:p>
            <text:p text:style-name="P176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76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76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76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78"><text:bookmark text:name="p_578"/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78"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79"><text:span text:style-name="T64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</text:span><text:soft-page-break/><text:span text:style-name="T64">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234" text:style-name="Internet_20_link" text:visited-style-name="Visited_20_Internet_20_Link"><text:span text:style-name="T65">пунктом 3.4</text:span></text:a><text:span text:style-name="T64"> настоящего Положения.</text:span></text:p>
            <text:p text:style-name="P178">3.1.14. Уничтожение или порча установленных предупредительных или информационных знаков (панно, аншлагов).</text:p>
            <text:p text:style-name="P176"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76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76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76">3.4. На территории заказника в установленном порядке разрешается:</text:p>
            <text:p text:style-name="P176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76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76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76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76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76"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76">3.4.7. Оказание платных услуг в соответствии с действующим законодательством по согласованию с Департаментом.</text:p>
            <text:p text:style-name="P178"><text:bookmark text:name="p_290"/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 <text:soft-page-break/>режимом охраны заказников.</text:p>
            <text:p text:style-name="P178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76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80"><text:span text:style-name="T64">3.8. Рекреационная и иная не запрещенная деятельность на территории заказника должна осуществляться с соблюдением </text:span><text:bookmark text:name="ext-gen1272"/><text:a xlink:type="simple" xlink:href="https://internet.garant.ru/#/document/12154455/entry/1000" text:style-name="Internet_20_link" text:visited-style-name="Visited_20_Internet_20_Link"><text:span text:style-name="T65">Правил</text:span></text:a><text:span text:style-name="T64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65">Правил</text:span></text:a><text:span text:style-name="T64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65">Правил</text:span></text:a><text:span text:style-name="T64"> лесовосстановления, </text:span><text:a xlink:type="simple" xlink:href="https://internet.garant.ru/#/document/71843498/entry/1000" text:style-name="Internet_20_link" text:visited-style-name="Visited_20_Internet_20_Link"><text:span text:style-name="T65">Правил</text:span></text:a><text:span text:style-name="T64"> ухода за лесами и других правил (порядков и нормативов), предусмотренных действующим законодательством.</text:span></text:p>
            <text:p text:style-name="P181">3.9. Установленный режим особой охраны 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p>
            <text:p text:style-name="P181">3.10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81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76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77"><text:span text:style-name="T64">3.11. Деятельность в соответствии с </text:span><text:a xlink:type="simple" xlink:href="https://internet.garant.ru/#/document/7513076/entry/1000000021" text:style-name="Internet_20_link" text:visited-style-name="Visited_20_Internet_20_Link"><text:span text:style-name="T65">пунктом 3.10</text:span></text:a><text:span text:style-name="T64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82"><text:bookmark text:name="p_32067"/><text:span text:style-name="T66">3.12. Запреты, установленные </text:span><text:a xlink:type="simple" xlink:href="https://internet.garant.ru/#/document/7513076/entry/231" text:style-name="Internet_20_link" text:visited-style-name="Visited_20_Internet_20_Link"><text:span text:style-name="T67">пунктом 3.1</text:span></text:a><text:span text:style-name="T66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227" text:style-name="Internet_20_link" text:visited-style-name="Visited_20_Internet_20_Link"><text:span text:style-name="T67">подпунктами 3.1.11 - 3.1.13</text:span></text:a><text:span text:style-name="T66"> настоящего Положения.</text:span></text:p>
            <text:p text:style-name="P178"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 </text:p>
            <text:p text:style-name="P178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</table:table-row>
      </table:table>
      <table:table table:name="Таблица23" table:style-name="Таблица23">
        <table:table-column table:style-name="Таблица23.A"/>
        <table:table-column table:style-name="Таблица23.B"/>
        <table:table-row table:style-name="Таблица23.1">
          <table:table-cell table:style-name="Таблица23.A1" office:value-type="string">
            <text:p text:style-name="P183">26</text:p>
          </table:table-cell>
          <table:table-cell table:style-name="Таблица23.A1" office:value-type="string">
            <text:p text:style-name="P184"><text:span text:style-name="T68">З</text:span>онирование территории ООПТ</text:p>
          </table:table-cell>
        </table:table-row>
        <table:table-row table:style-name="Таблица23.1">
          <table:table-cell table:style-name="Таблица23.A1" office:value-type="string">
            <text:p text:style-name="P185"/>
          </table:table-cell>
          <table:table-cell table:style-name="Таблица23.A1" office:value-type="string">
            <text:p text:style-name="P186"><text:span text:style-name="T69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83">27</text:p>
          </table:table-cell>
          <table:table-cell table:style-name="Таблица23.A1" office:value-type="string">
            <text:p text:style-name="P184"><text:span text:style-name="T68">Р</text:span>ежим охранной зоны ООПТ</text:p>
          </table:table-cell>
        </table:table-row>
        <table:table-row table:style-name="Таблица23.1">
          <table:table-cell table:style-name="Таблица23.A1" office:value-type="string">
            <text:p text:style-name="P185"/>
          </table:table-cell>
          <table:table-cell table:style-name="Таблица23.A1" office:value-type="string">
            <text:p text:style-name="P186"><text:span text:style-name="T69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83">28</text:p>
          </table:table-cell>
          <table:table-cell table:style-name="Таблица23.A1" office:value-type="string">
            <text:p text:style-name="P184"><text:span text:style-name="T68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23.1">
          <table:table-cell table:style-name="Таблица23.A1" office:value-type="string">
            <text:p text:style-name="P185"/>
          </table:table-cell>
          <table:table-cell table:style-name="Таблица23.A1" office:value-type="string">
            <text:p text:style-name="P187">Информация отсутствует.</text:p>
          </table:table-cell>
        </table:table-row>
        <text:soft-page-break/>
        <table:table-row table:style-name="Таблица23.7">
          <table:table-cell table:style-name="Таблица23.A1" office:value-type="string">
            <text:p text:style-name="P188">29</text:p>
          </table:table-cell>
          <table:table-cell table:style-name="Таблица23.A1" office:value-type="string">
            <text:p text:style-name="P189"><text:span text:style-name="T68">П</text:span>росветительские и рекреационные объекты на ООПТ</text:p>
          </table:table-cell>
        </table:table-row>
        <table:table-row table:style-name="Таблица23.1">
          <table:table-cell table:style-name="Таблица23.A1" office:value-type="string">
            <text:p text:style-name="P190"/>
          </table:table-cell>
          <table:table-cell table:style-name="Таблица23.A1" office:value-type="string">
            <text:p text:style-name="P187">Информация отсутствует.</text:p>
          </table:table-cell>
        </table:table-row>
        <table:table-row table:style-name="Таблица23.1">
          <table:table-cell table:style-name="Таблица23.A1" table:number-columns-spanned="2" office:value-type="string">
            <text:p text:style-name="P191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91">Дата составления: 15.06.2026.</text:p>
          </table:table-cell>
          <table:covered-table-cell/>
        </table:table-row>
      </table:table>
      <text:p text:style-name="P192"/>
      <text:p text:style-name="P193"/>
      <text:p text:style-name="P193"/>
      <text:p text:style-name="P193"/>
      <text:p text:style-name="P193"/>
      <text:p text:style-name="P193"/>
      <text:p text:style-name="P194"/>
      <text:p text:style-name="P195">Приложение 1</text:p>
      <text:p text:style-name="P196">Флора высших сосудистых растений ГПЗ «Китатский»</text:p>
      <text:p text:style-name="P196"/>
      <text:p text:style-name="P197">ОТДЕЛ EQUISETOPHYTA</text:p>
      <text:p text:style-name="P198">1. Хвощевые - Equisetaceae</text:p>
      <text:p text:style-name="P199"><text:span text:style-name="T70">1. </text:span><text:span text:style-name="T71">Хвощ</text:span><text:span text:style-name="T70"> </text:span><text:span text:style-name="T71">болотный</text:span><text:span text:style-name="T70"> </text:span><text:span text:style-name="T72"><text:s/>-Equisetum</text:span><text:span text:style-name="T70"> </text:span><text:span text:style-name="T72">palustre</text:span><text:span text:style-name="T70"> L. <text:s/></text:span></text:p>
      <text:p text:style-name="P199"><text:span text:style-name="T70">2. </text:span><text:span text:style-name="T71">Хвощ</text:span><text:span text:style-name="T70"> </text:span><text:span text:style-name="T71">зимующий</text:span><text:span text:style-name="T70"> </text:span><text:span text:style-name="T72"><text:s/>- Equisetum</text:span><text:span text:style-name="T70"> </text:span><text:span text:style-name="T72">hyemale</text:span><text:span text:style-name="T70"> L. </text:span></text:p>
      <text:p text:style-name="P199"><text:span text:style-name="T70">3. </text:span><text:span text:style-name="T71">Хвощ</text:span><text:span text:style-name="T70"> </text:span><text:span text:style-name="T71">камышковый</text:span><text:span text:style-name="T70"> </text:span><text:span text:style-name="T72"><text:s/>-Equisetum</text:span><text:span text:style-name="T70"> </text:span><text:span text:style-name="T72">scirpoides</text:span><text:span text:style-name="T70"> Michx. </text:span></text:p>
      <text:p text:style-name="P199"><text:span text:style-name="T70">4. </text:span><text:span text:style-name="T71">Хвощ</text:span><text:span text:style-name="T70"> </text:span><text:span text:style-name="T71">лесной</text:span><text:span text:style-name="T72"> <text:s/>- Equisetum</text:span><text:span text:style-name="T70"> </text:span><text:span text:style-name="T72">sylvaticum</text:span><text:span text:style-name="T70"> L. </text:span></text:p>
      <text:p text:style-name="P199"><text:span text:style-name="T73">5. </text:span><text:span text:style-name="T71">Хвощ</text:span><text:span text:style-name="T73"> </text:span><text:span text:style-name="T71">луговой</text:span><text:span text:style-name="T70"> </text:span><text:span text:style-name="T73">-</text:span><text:span text:style-name="T74"> Equisetum</text:span><text:span text:style-name="T73"> </text:span><text:span text:style-name="T74">pratense</text:span><text:span text:style-name="T73"> Ehrh. </text:span></text:p>
      <text:p text:style-name="P199"><text:span text:style-name="T70">6. </text:span><text:span text:style-name="T71">Хвощ</text:span><text:span text:style-name="T70"> </text:span><text:span text:style-name="T71">полевой</text:span><text:span text:style-name="T70"> -</text:span><text:span text:style-name="T72"> Equisetum arvense</text:span><text:span text:style-name="T70"> L. </text:span></text:p>
      <text:p text:style-name="P199"><text:span text:style-name="T75">7. </text:span>Хвощ<text:span text:style-name="T75"> </text:span>речной<text:span text:style-name="T76"> <text:s/>- <text:s/>Equisetum</text:span><text:span text:style-name="T75"> </text:span><text:span text:style-name="T76">fluviatile</text:span><text:span text:style-name="T75"> L</text:span><text:span text:style-name="T77">.</text:span></text:p>
      <text:p text:style-name="P198">2. Оноклеевые - Оnосlеасеае</text:p>
      <text:p text:style-name="P199"><text:span text:style-name="T71">1.</text:span><text:span text:style-name="T78"> </text:span><text:span text:style-name="T71">Страусник обыкновенный, черная сарана -</text:span><text:span text:style-name="T78"> Matteuccia</text:span><text:span text:style-name="T71"> </text:span><text:span text:style-name="T78">struthiopteris</text:span><text:span text:style-name="T71"> (L.) Tod. </text:span></text:p>
      <text:p text:style-name="P198">3. Кочедыжниковые — Athyriaceae</text:p>
      <text:p text:style-name="P200"><text:span text:style-name="T79">1</text:span>. Диплазиум сибирский — <text:span text:style-name="T34">Diplazium sibiricum</text:span> (Turcz. Ex Kunze) Sa. Kurata</text:p>
      <text:p text:style-name="P199"><text:span text:style-name="T80">2</text:span><text:span text:style-name="T71">. Кочедыжник женский</text:span><text:span text:style-name="T78"> -Athyrium</text:span><text:span text:style-name="T71"> </text:span><text:span text:style-name="T78">filix-femina</text:span><text:span text:style-name="T71"> (L.) Roth</text:span><text:span text:style-name="T81"> </text:span></text:p>
      <text:p text:style-name="P198">4. Щитовниковые - Aspidiaceae</text:p>
      <text:p text:style-name="P201">1. <text:span text:style-name="T82">Голокучник трехраздельный — </text:span><text:span text:style-name="T83">Gymnocarpium dryopteris </text:span><text:span text:style-name="T84">(L.) Newman</text:span></text:p>
      <text:p text:style-name="P199"><text:span text:style-name="T85">2</text:span><text:span text:style-name="T72">. </text:span><text:span text:style-name="T71">Щитовник</text:span><text:span text:style-name="T70"> </text:span><text:span text:style-name="T71">захватывающий</text:span><text:span text:style-name="T72"> - Dryopteris</text:span><text:span text:style-name="T70"> </text:span><text:span text:style-name="T72">expansa</text:span><text:span text:style-name="T70"> (C. Presl) Fraser-Jenkins et A. Jermy </text:span></text:p>
      <text:p text:style-name="P199"><text:span text:style-name="T86">3</text:span><text:span text:style-name="T70">. </text:span><text:span text:style-name="T71">Щитовник</text:span><text:span text:style-name="T70"> </text:span><text:span text:style-name="T71">шартрский</text:span><text:span text:style-name="T72"> -Dryopteris</text:span><text:span text:style-name="T70"> <text:s/></text:span><text:span text:style-name="T72">carthusiana</text:span><text:span text:style-name="T70"> (Vill.) H.P. Fuchs </text:span></text:p>
      <text:p text:style-name="P198">5. Телиптерисовые - Thelypteridaceae</text:p>
      <text:p text:style-name="P199"><text:span text:style-name="T70">1. </text:span><text:span text:style-name="T71">Телиптерис</text:span><text:span text:style-name="T70"> </text:span><text:span text:style-name="T71">болотный</text:span><text:span text:style-name="T72"> -Thelypteris</text:span><text:span text:style-name="T70"> </text:span><text:span text:style-name="T72">palustris</text:span><text:span text:style-name="T70"> Schott </text:span></text:p>
      <text:p text:style-name="P199"><text:span text:style-name="T70">2. </text:span><text:span text:style-name="T71">Фегоптерис</text:span><text:span text:style-name="T70"> </text:span><text:span text:style-name="T71">связывающий</text:span><text:span text:style-name="T72"> - Phegopteris connectilis</text:span><text:span text:style-name="T70"> (Michx.) Watt </text:span></text:p>
      <text:p text:style-name="P199"><text:span text:style-name="T87">6. </text:span><text:span text:style-name="T88">Гиполеписовые</text:span><text:span text:style-name="T87"> - Hypolepidaceae</text:span></text:p>
      <text:p text:style-name="P199"><text:span text:style-name="T71">1. Орляк обыкновенный</text:span><text:span text:style-name="T78"> -Pteridium</text:span><text:span text:style-name="T71"> </text:span><text:span text:style-name="T78">aquilinum</text:span><text:span text:style-name="T71"> (L.) Kuhn</text:span></text:p>
      <text:p text:style-name="P202">ОТДЕЛ PINOPHYTA</text:p>
      <text:p text:style-name="P198">7. Сосновые - Рinасеае</text:p>
      <text:p text:style-name="P199"><text:span text:style-name="T71">1. Ель сибирская</text:span><text:span text:style-name="T78"> -Picea</text:span><text:span text:style-name="T71"> </text:span><text:span text:style-name="T78">obovata</text:span><text:span text:style-name="T71"> Ledeb. </text:span></text:p>
      <text:p text:style-name="P199"><text:span text:style-name="T71">2. Лиственница сибирская</text:span><text:span text:style-name="T78"> -Larix</text:span><text:span text:style-name="T71"> </text:span><text:span text:style-name="T78">sibirica</text:span><text:span text:style-name="T71"> Ledeb. <text:s/></text:span></text:p>
      <text:p text:style-name="P199"><text:span text:style-name="T80">3</text:span><text:span text:style-name="T71">. Сосна обыкновенная</text:span><text:span text:style-name="T78"> -Pinus sylvestris</text:span><text:span text:style-name="T71"> L. </text:span></text:p>
      <text:p text:style-name="P199"><text:span text:style-name="T80">4</text:span><text:span text:style-name="T71">. Сосна сибирская, кедр сибирский</text:span><text:span text:style-name="T78"> - Pinus</text:span><text:span text:style-name="T71"> </text:span><text:span text:style-name="T78">sibirica</text:span><text:span text:style-name="T71"> Du Tour </text:span></text:p>
      <text:p text:style-name="P202">ОТДЕЛ MAGNJLIOPHYTA</text:p>
      <text:p text:style-name="P202">Класс LILIOPSIDA</text:p>
      <text:p text:style-name="P199"><text:span text:style-name="T87">8. Рогозовые -</text:span><text:span text:style-name="T89">Typhaceae</text:span></text:p>
      <text:p text:style-name="P199"><text:span text:style-name="T71">1. Рогоз узколистный</text:span><text:span text:style-name="T78"> - Typha</text:span><text:span text:style-name="T71"> </text:span><text:span text:style-name="T78">angustifolia</text:span><text:span text:style-name="T71"> L. </text:span></text:p>
      <text:p text:style-name="P199">2. Рогоз широколистный<text:span text:style-name="T90"> - Typha</text:span> <text:span text:style-name="T90">latyfolia</text:span> L.</text:p>
      <text:p text:style-name="P199"><text:span text:style-name="T87">9. Ежеголовниковые - </text:span><text:span text:style-name="T89">Sparganiaceae</text:span></text:p>
      <text:p text:style-name="P199"><text:span text:style-name="T71">1. Ежеголовник всплывший</text:span><text:span text:style-name="T78"> -Sparganium</text:span><text:span text:style-name="T71"> </text:span><text:span text:style-name="T78">еmersum</text:span><text:span text:style-name="T71"> Rehm. </text:span></text:p>
      <text:p text:style-name="P199"><text:span text:style-name="T87">10. Potamogetonaceae</text:span><text:span text:style-name="T91"> – </text:span><text:span text:style-name="T87">Рдестовые</text:span><text:span text:style-name="T71"> </text:span></text:p>
      <text:p text:style-name="P199"><text:span text:style-name="T92">1</text:span><text:span text:style-name="T71">. Рдест блестящий</text:span><text:span text:style-name="T78"> -Potamogeton</text:span><text:span text:style-name="T71"> </text:span><text:span text:style-name="T78">lucens</text:span><text:span text:style-name="T71"> L. – </text:span></text:p>
      <text:p text:style-name="P199"><text:span text:style-name="T93">2</text:span><text:span text:style-name="T70">. </text:span><text:span text:style-name="T71">Рдест</text:span><text:span text:style-name="T70"> </text:span><text:span text:style-name="T71">гребенчатый</text:span><text:span text:style-name="T72"> -Potamogeton</text:span><text:span text:style-name="T70"> </text:span><text:span text:style-name="T72">pectinatus</text:span><text:span text:style-name="T70"> L. – </text:span></text:p>
      <text:p text:style-name="P199"><text:span text:style-name="T93">3</text:span><text:span text:style-name="T70">. </text:span><text:span text:style-name="T71">Рдест</text:span><text:span text:style-name="T70"> </text:span><text:span text:style-name="T71">курчавый</text:span><text:span text:style-name="T72"> -Potamogeton</text:span><text:span text:style-name="T70"> cris</text:span><text:span text:style-name="T72">p</text:span><text:span text:style-name="T70">us L. </text:span></text:p>
      <text:p text:style-name="P199"><text:span text:style-name="T93">4</text:span><text:span text:style-name="T70">. </text:span><text:span text:style-name="T71">Рдест</text:span><text:span text:style-name="T70"> </text:span><text:span text:style-name="T71">плавающий</text:span><text:span text:style-name="T72"> -Potamogeton</text:span><text:span text:style-name="T70"> </text:span><text:span text:style-name="T72">natans</text:span><text:span text:style-name="T70"> L.– </text:span></text:p>
      <text:p text:style-name="P199"><text:span text:style-name="T92">5</text:span><text:span text:style-name="T71">. Рдест пронзеннолистный</text:span><text:span text:style-name="T78"> -Potamogeton</text:span><text:span text:style-name="T71"> </text:span><text:span text:style-name="T78">perfoliatus</text:span><text:span text:style-name="T71"> L. – </text:span></text:p>
      <text:p text:style-name="P198">11. Частуховые -Alismataceae</text:p>
      <text:p text:style-name="P199"><text:span text:style-name="T71">1. Стрелолист плавающий</text:span><text:span text:style-name="T78"> -Sagittaria</text:span><text:span text:style-name="T71"> </text:span><text:span text:style-name="T78">natans</text:span><text:span text:style-name="T71"> Pall.</text:span></text:p>
      <text:p text:style-name="P199">2. Частуха подорожниковая<text:span text:style-name="T90"> -Alisma</text:span> <text:span text:style-name="T90">plantago-aqatica</text:span> L.</text:p>
      <text:p text:style-name="P203">3. <text:s/><text:span text:style-name="T71">Стрелолист обыкновенный — </text:span><text:span text:style-name="T78">Sagittaria sagittifolia </text:span><text:span text:style-name="T94">L.</text:span></text:p>
      <text:p text:style-name="P199"><text:span text:style-name="T87">1</text:span><text:span text:style-name="T89">2</text:span><text:span text:style-name="T87">.</text:span><text:span text:style-name="T89"> </text:span><text:span text:style-name="T87">Сусаковые - </text:span><text:span text:style-name="T89">Butomaceae</text:span></text:p>
      <text:p text:style-name="P199"><text:span text:style-name="T71">1. Сусак зонтичный</text:span><text:span text:style-name="T78"> - Butomus</text:span><text:span text:style-name="T71"> </text:span><text:span text:style-name="T78">umbellatus</text:span><text:span text:style-name="T71"> L. <text:s/></text:span></text:p>
      <text:p text:style-name="P199"><text:span text:style-name="T87">13. Водкрасовые - </text:span><text:span text:style-name="T89">Hydrochariaceae</text:span></text:p>
      <text:p text:style-name="P199"><text:soft-page-break/><text:span text:style-name="T71">1. Водокрас <text:s/>обыкновенный</text:span><text:span text:style-name="T78"> -Hydrocharis morus-ranae</text:span><text:span text:style-name="T71"> L.– </text:span></text:p>
      <text:p text:style-name="P199"><text:span text:style-name="T87">1</text:span><text:span text:style-name="T89">4</text:span><text:span text:style-name="T87">. Мятликовые (Злаковые) </text:span><text:span text:style-name="T89">- </text:span><text:span text:style-name="T87">Роасеае</text:span></text:p>
      <text:p text:style-name="P199"><text:span text:style-name="T95">1. Бор развесистый</text:span><text:span text:style-name="T96"> - Milium</text:span><text:span text:style-name="T95"> </text:span><text:span text:style-name="T96">effusum</text:span><text:span text:style-name="T95"> L.</text:span></text:p>
      <text:p text:style-name="P204"><text:span text:style-name="T97">2. </text:span>Бекмания восточная — <text:span text:style-name="T34">Beckmannia syzigachne</text:span> (Steud.) Fernald </text:p>
      <text:p text:style-name="P205"><text:span text:style-name="T98">3</text:span><text:span text:style-name="T71">. Вейник <text:s/>незамечаемый</text:span><text:span text:style-name="T78"> -Calamagrostis neglecta</text:span><text:span text:style-name="T71"> (Ehrh.) Gaertn., Mey. et Scher <text:s/></text:span></text:p>
      <text:p text:style-name="P205"><text:span text:style-name="T98">4</text:span><text:span text:style-name="T71">. Вейник <text:s/>тростниковый</text:span><text:span text:style-name="T78"> -</text:span><text:span text:style-name="T72">Calamagrostis</text:span><text:span text:style-name="T71"> </text:span><text:span text:style-name="T72">arundinacea</text:span><text:span text:style-name="T71"> (L.) Roth <text:s/></text:span></text:p>
      <text:p text:style-name="P205"><text:span text:style-name="T71">5. Вейник наземный</text:span><text:span text:style-name="T78"> -</text:span><text:span text:style-name="T72">Calamagrostis</text:span><text:span text:style-name="T71"> </text:span><text:span text:style-name="T72">epigeios</text:span><text:span text:style-name="T71"> (L.) Roth <text:s text:c="2"/></text:span></text:p>
      <text:p text:style-name="P205"><text:span text:style-name="T70">6. </text:span><text:span text:style-name="T71">Вейник</text:span><text:span text:style-name="T70"> </text:span><text:span text:style-name="T71">пурпурный</text:span><text:span text:style-name="T70"> -</text:span><text:span text:style-name="T72">Calamagrostis</text:span><text:span text:style-name="T70"> </text:span><text:span text:style-name="T72">purpurea</text:span><text:span text:style-name="T70"> (Trin.) Trin. <text:s/></text:span></text:p>
      <text:p text:style-name="P205"><text:span text:style-name="T71">7. Двукисточник тростниковый</text:span><text:span text:style-name="T78"> - Phalaroides</text:span><text:span text:style-name="T71"> </text:span><text:span text:style-name="T78">arundinacea</text:span><text:span text:style-name="T71"> L. <text:s/></text:span></text:p>
      <text:p text:style-name="P205"><text:span text:style-name="T70">8. </text:span><text:span text:style-name="T71">Ежа</text:span><text:span text:style-name="T70"> </text:span><text:span text:style-name="T71">сборная</text:span><text:span text:style-name="T70"> - </text:span><text:span text:style-name="T72">Dactylis</text:span><text:span text:style-name="T70"> </text:span><text:span text:style-name="T72">glomerata</text:span><text:span text:style-name="T70"> L. </text:span></text:p>
      <text:p text:style-name="P205"><text:span text:style-name="T71">9. Коротконожка перистая</text:span><text:span text:style-name="T78"> -</text:span><text:span text:style-name="T72">Brachypodium</text:span><text:span text:style-name="T71"> </text:span><text:span text:style-name="T72">pinnatum</text:span><text:span text:style-name="T71"> (L.) Beauv. <text:s/></text:span></text:p>
      <text:p text:style-name="P205"><text:span text:style-name="T71">10. Кострец безостый</text:span><text:span text:style-name="T78"> -</text:span><text:span text:style-name="T72">Bromopsis</text:span><text:span text:style-name="T71"> </text:span><text:span text:style-name="T72">inermis</text:span><text:span text:style-name="T71"> Leyss. – </text:span></text:p>
      <text:p text:style-name="P205"><text:span text:style-name="T71"/></text:p>
      <text:p text:style-name="P205"><text:span text:style-name="T70">1</text:span><text:span text:style-name="T99">1</text:span><text:span text:style-name="T70">. </text:span><text:span text:style-name="T71">Лисохвост</text:span><text:span text:style-name="T70"> </text:span><text:span text:style-name="T71">луговой</text:span><text:span text:style-name="T72"> -Alopecurus</text:span><text:span text:style-name="T70"> </text:span><text:span text:style-name="T72">pratensis</text:span><text:span text:style-name="T70"> L. <text:s/></text:span></text:p>
      <text:p text:style-name="P205"><text:span text:style-name="T71">1</text:span><text:span text:style-name="T98">2</text:span><text:span text:style-name="T71">. Лисохвост равный</text:span><text:span text:style-name="T78"> -Alopecurus aequalis</text:span><text:span text:style-name="T71"> Sobol. <text:s text:c="2"/></text:span></text:p>
      <text:p text:style-name="P205"><text:span text:style-name="T71">1</text:span><text:span text:style-name="T98">3</text:span><text:span text:style-name="T71">. Манник трехцветковый</text:span><text:span text:style-name="T78"> -Glyceria</text:span><text:span text:style-name="T71"> </text:span><text:span text:style-name="T78">triflora</text:span><text:span text:style-name="T71"> (Korsh.) Kom.</text:span></text:p>
      <text:p text:style-name="P206"><text:span text:style-name="T97">14. </text:span>Манник омеченный — <text:span text:style-name="T34">Glyceria notata</text:span> Chevall.</text:p>
      <text:p text:style-name="P205"><text:span text:style-name="T71">15. Мятлик болотный</text:span><text:span text:style-name="T78"> - Poa</text:span><text:span text:style-name="T71"> </text:span><text:span text:style-name="T78">palustris</text:span><text:span text:style-name="T71"> L. <text:s/></text:span></text:p>
      <text:p text:style-name="P205"><text:span text:style-name="T71">16. Мятлик луговой</text:span><text:span text:style-name="T78"> - Poa</text:span><text:span text:style-name="T71"> </text:span><text:span text:style-name="T78">pratensis</text:span><text:span text:style-name="T71"> L. <text:s/></text:span></text:p>
      <text:p text:style-name="P205"><text:span text:style-name="T71">17. Мятлик обыкновенный</text:span><text:span text:style-name="T78"> -Poa</text:span><text:span text:style-name="T71"> </text:span><text:span text:style-name="T78">trivialis</text:span><text:span text:style-name="T71"> L.</text:span></text:p>
      <text:p text:style-name="P206"><text:span text:style-name="T97">18. </text:span>Мятлик узколистный - <text:s text:c="2"/><text:span text:style-name="T90">Poa angustifolia L.</text:span></text:p>
      <text:p text:style-name="P207"><text:span text:style-name="T98">19. </text:span><text:span text:style-name="T71">Мятлик низкий - <text:s/></text:span><text:span text:style-name="T78">Poa supina </text:span><text:span text:style-name="T94">Schrad.</text:span></text:p>
      <text:p text:style-name="P205"><text:span text:style-name="T98">20</text:span><text:span text:style-name="T71">. Мятлик сибирский</text:span><text:span text:style-name="T78"> - Poa</text:span><text:span text:style-name="T71"> </text:span><text:span text:style-name="T78">sibirica</text:span><text:span text:style-name="T71"> Roshev. <text:s/></text:span></text:p>
      <text:p text:style-name="P207"><text:span text:style-name="T99">21. </text:span><text:span text:style-name="T70">Овсец пушистый – </text:span><text:span text:style-name="T100">Helictotrichon pubescens</text:span><text:span text:style-name="T70"> (Huds.) Pilg.</text:span></text:p>
      <text:p text:style-name="P208"><text:span text:style-name="T97">22. </text:span>Овсец Шелля - <text:s/><text:span text:style-name="T34">Helictotrichon schellinum </text:span><text:span text:style-name="T36">(Hack.)Kitag</text:span></text:p>
      <text:p text:style-name="P205"><text:span text:style-name="T70">2</text:span><text:span text:style-name="T99">3</text:span><text:span text:style-name="T70">. </text:span><text:span text:style-name="T71">Овсяница</text:span><text:span text:style-name="T70"> <text:s/></text:span><text:span text:style-name="T71">луговая</text:span><text:span text:style-name="T72"> -Festuca</text:span><text:span text:style-name="T70"> </text:span><text:span text:style-name="T72">pratensis</text:span><text:span text:style-name="T70"> Huds. <text:s/></text:span></text:p>
      <text:p text:style-name="P205"><text:span text:style-name="T71">2</text:span><text:span text:style-name="T98">4</text:span><text:span text:style-name="T71">. Овсяница красная</text:span><text:span text:style-name="T78"> -Festuca</text:span><text:span text:style-name="T71"> </text:span><text:span text:style-name="T78">rubra</text:span><text:span text:style-name="T71"> L. <text:s/></text:span></text:p>
      <text:p text:style-name="P205"><text:span text:style-name="T71">2</text:span><text:span text:style-name="T98">5</text:span><text:span text:style-name="T71">. Перловник поникающий</text:span><text:span text:style-name="T78"> <text:s text:c="2"/>- Melica</text:span><text:span text:style-name="T71"> </text:span><text:span text:style-name="T78">nutans</text:span><text:span text:style-name="T71"> L. <text:s/></text:span></text:p>
      <text:p text:style-name="P205"><text:span text:style-name="T71">2</text:span><text:span text:style-name="T98">6</text:span><text:span text:style-name="T71">. Полевица булавовидная</text:span><text:span text:style-name="T78"> -Agrostis clavata</text:span><text:span text:style-name="T71"> Trin. <text:s/></text:span></text:p>
      <text:p text:style-name="P205"><text:span text:style-name="T70">2</text:span><text:span text:style-name="T99">7</text:span><text:span text:style-name="T70">. </text:span><text:span text:style-name="T71">Полевица</text:span><text:span text:style-name="T70"> </text:span><text:span text:style-name="T71">гигантская</text:span><text:span text:style-name="T72"> -Agrostis gigantean</text:span><text:span text:style-name="T70"> Roth <text:s/></text:span></text:p>
      <text:p text:style-name="P205"><text:span text:style-name="T71">2</text:span><text:span text:style-name="T98">8</text:span><text:span text:style-name="T71">. Полевица побегообразующая</text:span><text:span text:style-name="T78"> - Agrostis stolonifera L. </text:span></text:p>
      <text:p text:style-name="P205"><text:span text:style-name="T70">2</text:span><text:span text:style-name="T99">9</text:span><text:span text:style-name="T70">. </text:span><text:span text:style-name="T71">Полевица</text:span><text:span text:style-name="T70"> </text:span><text:span text:style-name="T71">тонкая</text:span><text:span text:style-name="T72"> -Agrostis tenuis</text:span><text:span text:style-name="T70"> Sibth. <text:s/></text:span></text:p>
      <text:p text:style-name="P205"><text:span text:style-name="T99">30</text:span><text:span text:style-name="T70">. </text:span><text:span text:style-name="T71">Пырей</text:span><text:span text:style-name="T70"> </text:span><text:span text:style-name="T71">ползучий</text:span><text:span text:style-name="T72"> -Elytrigia</text:span><text:span text:style-name="T70"> </text:span><text:span text:style-name="T72">repens</text:span><text:span text:style-name="T70"> (L.) Beauv. <text:s/></text:span></text:p>
      <text:p text:style-name="P205"><text:span text:style-name="T71">3</text:span><text:span text:style-name="T98">1</text:span><text:span text:style-name="T71">. Пырейник сибирский</text:span><text:span text:style-name="T78"> -Elymus</text:span><text:span text:style-name="T71"> </text:span><text:span text:style-name="T78">sibiricus</text:span><text:span text:style-name="T71"> L. –</text:span></text:p>
      <text:p text:style-name="P206"><text:span text:style-name="T97">32. </text:span>Тимофеевка степная - <text:s/><text:span text:style-name="T90">Phleum phleoides </text:span><text:span text:style-name="T36">(L.) H.Karst.</text:span></text:p>
      <text:p text:style-name="P209">33. Трищетинник сибирский — <text:span text:style-name="T34">Trisetum <text:s/></text:span><text:span text:style-name="T90">sibiricus </text:span>Rupr.</text:p>
      <text:p text:style-name="P205"><text:span text:style-name="T71">3</text:span><text:span text:style-name="T98">4</text:span><text:span text:style-name="T71">. Тимофеевка луговая</text:span><text:span text:style-name="T78"> -Phleum</text:span><text:span text:style-name="T71"> </text:span><text:span text:style-name="T78">рratense</text:span><text:span text:style-name="T71"> L.– </text:span></text:p>
      <text:p text:style-name="P205"><text:span text:style-name="T71">3</text:span><text:span text:style-name="T98">5</text:span><text:span text:style-name="T71">. Тростник южный, обыкновенный - </text:span><text:span text:style-name="T78">Phragmites australis (Cav.) Trin ex Steud.</text:span></text:p>
      <text:p text:style-name="P205"><text:span text:style-name="T71">3</text:span><text:span text:style-name="T98">6</text:span><text:span text:style-name="T71">. Щетинник зеленый</text:span><text:span text:style-name="T78"> -Setaria</text:span><text:span text:style-name="T71"> </text:span><text:span text:style-name="T78">viridis</text:span><text:span text:style-name="T71"> (L.) P.B. <text:s/></text:span></text:p>
      <text:p text:style-name="P205"><text:span text:style-name="T71">3</text:span><text:span text:style-name="T98">7</text:span><text:span text:style-name="T71">. Щучка дернистая -</text:span><text:span text:style-name="T78">Deschampsia</text:span><text:span text:style-name="T71"> </text:span><text:span text:style-name="T78">caespitosa</text:span><text:span text:style-name="T71"> (L.) Beauv. <text:s/></text:span></text:p>
      <text:p text:style-name="P205"><text:span text:style-name="T101">15. </text:span><text:span text:style-name="T102">Осоковые</text:span><text:span text:style-name="T101"> – </text:span><text:span text:style-name="T102">Cyperaceae</text:span></text:p>
      <text:p text:style-name="P205"><text:span text:style-name="T103">1</text:span><text:span text:style-name="T70">. </text:span><text:span text:style-name="T71">Болотница</text:span><text:span text:style-name="T70"> </text:span><text:span text:style-name="T71">болотная</text:span><text:span text:style-name="T72"> -Eleocharis</text:span><text:span text:style-name="T70"> </text:span><text:span text:style-name="T72">palustris</text:span><text:span text:style-name="T70"> (L.) Roem. et Schult.– </text:span></text:p>
      <text:p text:style-name="P205"><text:span text:style-name="T71">2. Болотница игольчатая</text:span><text:span text:style-name="T78"> -Eleocharis</text:span><text:span text:style-name="T71"> </text:span><text:span text:style-name="T78">acicularis</text:span><text:span text:style-name="T71"> (L.) Roem. et Schult. <text:s/></text:span></text:p>
      <text:p text:style-name="P205"><text:span text:style-name="T104">3</text:span><text:span text:style-name="T70">. </text:span><text:span text:style-name="T71">Камыш</text:span><text:span text:style-name="T70"> </text:span><text:span text:style-name="T71">лесной</text:span><text:span text:style-name="T72"> - Scirpus</text:span><text:span text:style-name="T70"> </text:span><text:span text:style-name="T72">sylvaticus</text:span><text:span text:style-name="T70"> L.</text:span></text:p>
      <text:p text:style-name="P205"><text:span text:style-name="T104">4</text:span><text:span text:style-name="T70">. </text:span><text:span text:style-name="T71">Камыш</text:span><text:span text:style-name="T70"> </text:span><text:span text:style-name="T71">озерный</text:span><text:span text:style-name="T70"> - </text:span><text:span text:style-name="T72"><text:s/>Scirpus</text:span><text:span text:style-name="T70"> </text:span><text:span text:style-name="T72">lacustris</text:span><text:span text:style-name="T70"> L. <text:s/></text:span></text:p>
      <text:p text:style-name="P205"><text:span text:style-name="T105">5</text:span><text:span text:style-name="T71">. Осока <text:s/>острая</text:span><text:span text:style-name="T78"> -Carex</text:span><text:span text:style-name="T71"> </text:span><text:span text:style-name="T78">acuta</text:span><text:span text:style-name="T71"> </text:span><text:span text:style-name="T70">L</text:span><text:span text:style-name="T71">. <text:s/></text:span></text:p>
      <text:p text:style-name="P205"><text:span text:style-name="T105">6</text:span><text:span text:style-name="T71">. Осока большехвостая</text:span><text:span text:style-name="T78"> -Carex</text:span><text:span text:style-name="T71"> </text:span><text:span text:style-name="T78">macroura</text:span><text:span text:style-name="T71"> Meinsh.</text:span></text:p>
      <text:p text:style-name="P210">7. Осока бедноватая - <text:s/><text:span text:style-name="T90">Carex pallescens </text:span><text:span text:style-name="T36">L.</text:span></text:p>
      <text:p text:style-name="P205"><text:span text:style-name="T71">8. Осока вздутоносая</text:span><text:span text:style-name="T78"> -Carex</text:span><text:span text:style-name="T71"> </text:span><text:span text:style-name="T78">rhynchophysa</text:span><text:span text:style-name="T71"> C.A.Mey.– </text:span></text:p>
      <text:p text:style-name="P205"><text:span text:style-name="T71">9. Осока волосовидная</text:span><text:span text:style-name="T78"> -Carex</text:span><text:span text:style-name="T71"> </text:span><text:span text:style-name="T78">capillaris</text:span><text:span text:style-name="T71"> L.</text:span><text:span text:style-name="T106"> </text:span><text:span text:style-name="T71"><text:s/></text:span></text:p>
      <text:p text:style-name="P205"><text:span text:style-name="T71">10. Осока двусемянная</text:span><text:span text:style-name="T78"> -Carex</text:span><text:span text:style-name="T71"> </text:span><text:span text:style-name="T78">disperma</text:span><text:span text:style-name="T71"> Dew. <text:s/></text:span></text:p>
      <text:p text:style-name="P205"><text:span text:style-name="T71">11. Осока дернистая</text:span><text:span text:style-name="T78"> - Carex</text:span><text:span text:style-name="T71"> </text:span><text:span text:style-name="T78">cespitosa</text:span><text:span text:style-name="T71"> L.</text:span></text:p>
      <text:p text:style-name="P211"><text:soft-page-break/><text:span text:style-name="T107">12. </text:span>Осока Ледебурга - <text:s/><text:span text:style-name="T90">Carex ledebouriana </text:span><text:span text:style-name="T108">C.A.Mey. Ex Trevir.</text:span></text:p>
      <text:p text:style-name="P212">13. Осока заячья - <text:span text:style-name="T109">Carex </text:span><text:span text:style-name="T90">leporina </text:span>L.</text:p>
      <text:p text:style-name="P205"><text:span text:style-name="T71">1</text:span><text:span text:style-name="T105">4</text:span><text:span text:style-name="T71">. Осока кругловатая</text:span><text:span text:style-name="T78"> - Carex</text:span><text:span text:style-name="T71"> </text:span><text:span text:style-name="T78">rostrata</text:span><text:span text:style-name="T71"> Stokes <text:s/></text:span></text:p>
      <text:p text:style-name="P205"><text:span text:style-name="T71">1</text:span><text:span text:style-name="T105">5</text:span><text:span text:style-name="T71">. Осока пузырчатая</text:span><text:span text:style-name="T78"> <text:s/>-Carex</text:span><text:span text:style-name="T71"> </text:span><text:span text:style-name="T78">vesicaria</text:span><text:span text:style-name="T71"> L.</text:span></text:p>
      <text:p text:style-name="P211"><text:span text:style-name="T107">16. </text:span>Осока прямоколосая - <text:s/><text:span text:style-name="T90">Carex atherodes </text:span><text:span text:style-name="T36">Spreng.</text:span></text:p>
      <text:p text:style-name="P205"><text:span text:style-name="T71">1</text:span><text:span text:style-name="T105">7</text:span><text:span text:style-name="T71">. Осока седеющая</text:span><text:span text:style-name="T78"> - Carex</text:span><text:span text:style-name="T71"> </text:span><text:span text:style-name="T78">canescens</text:span><text:span text:style-name="T71"> L. <text:s/></text:span></text:p>
      <text:p text:style-name="P205">1<text:span text:style-name="T107">8</text:span>. Пушица влагалищная<text:span text:style-name="T90"> -Eriophorum</text:span> <text:span text:style-name="T90">vaginatum</text:span> L.</text:p>
      <text:p text:style-name="P199"><text:span text:style-name="T87">16. Рясковые - </text:span><text:span text:style-name="T91">Lemnacea</text:span><text:span text:style-name="T71">e</text:span></text:p>
      <text:p text:style-name="P199"><text:span text:style-name="T71">1. Многокоренник обыкновенный</text:span><text:span text:style-name="T78"> - Spirodela</text:span><text:span text:style-name="T71"> </text:span><text:span text:style-name="T78">polyrhiza</text:span><text:span text:style-name="T71"> (L.) Schleid. <text:s/></text:span></text:p>
      <text:p text:style-name="P199"><text:span text:style-name="T71">2. </text:span><text:span text:style-name="T110">Ряска малая - <text:s/></text:span><text:span text:style-name="T111">Lemna minor </text:span><text:span text:style-name="T112">L.</text:span></text:p>
      <text:p text:style-name="P199"><text:span text:style-name="T87">17. Ситниковые - Juncaceaе</text:span></text:p>
      <text:p text:style-name="P199"><text:span text:style-name="T71">1. Ситник жабий</text:span><text:span text:style-name="T78"> - Juncus</text:span><text:span text:style-name="T71"> </text:span><text:span text:style-name="T78">bufonius</text:span><text:span text:style-name="T71"> L. <text:s/></text:span></text:p>
      <text:p text:style-name="P199"><text:span text:style-name="T70">2. </text:span><text:span text:style-name="T71">Ситник</text:span><text:span text:style-name="T70"> </text:span><text:span text:style-name="T71">сплюснутый</text:span><text:span text:style-name="T72"> -Juncus</text:span><text:span text:style-name="T70"> </text:span><text:span text:style-name="T72">compressus</text:span><text:span text:style-name="T70"> <text:s/>Jacq. – </text:span></text:p>
      <text:p text:style-name="P199"><text:span text:style-name="T71">3.</text:span><text:span text:style-name="T78"> </text:span><text:span text:style-name="T71">Ситник нитевидный</text:span><text:span text:style-name="T78"> -Juncus</text:span><text:span text:style-name="T71"> </text:span><text:span text:style-name="T78">filiformis</text:span><text:span text:style-name="T71"> L.</text:span></text:p>
      <text:p text:style-name="P213">18. Мелантиевые — Melanthyaceae</text:p>
      <text:p text:style-name="P214"><text:span text:style-name="T113">1. Черемица Лобеля — </text:span><text:span text:style-name="T114">Veratrum lobelianum</text:span><text:span text:style-name="T113"> Bernh.</text:span></text:p>
      <text:p text:style-name="P215">2. Черемица черная - <text:s/><text:span text:style-name="T34">Veratrum nigrum </text:span><text:span text:style-name="T36">L.</text:span></text:p>
      <text:p text:style-name="P216">19. Триллиевые — Trilliaceae</text:p>
      <text:p text:style-name="P217">1. Вороний глаз четырехлитный — <text:span text:style-name="T34">Paris quadrifolia</text:span> L.</text:p>
      <text:p text:style-name="P199"><text:span text:style-name="T115">20</text:span><text:span text:style-name="T87">. Лилейные - </text:span><text:span text:style-name="T116"><text:s/>Liliaceae</text:span><text:span text:style-name="T87"> </text:span></text:p>
      <text:p text:style-name="P205"><text:span text:style-name="T71">1. Гусинолук зернистый</text:span><text:span text:style-name="T78"> -Gagea</text:span><text:span text:style-name="T71"> </text:span><text:span text:style-name="T78">granulosa</text:span><text:span text:style-name="T71"> Turcz. <text:s/></text:span></text:p>
      <text:p text:style-name="P205"><text:span text:style-name="T71">2. Кандык сибирский</text:span><text:span text:style-name="T78"> -Erythronium</text:span><text:span text:style-name="T71"> </text:span><text:span text:style-name="T78">sibiricum</text:span><text:span text:style-name="T71"> (Fisch. et C.A. Mey.) Kryl. <text:s/></text:span></text:p>
      <text:p text:style-name="P199"><text:span text:style-name="T71">3. Лилия саранка</text:span><text:span text:style-name="T78"> -Lilium</text:span><text:span text:style-name="T71"> </text:span><text:span text:style-name="T78">pilosiusculum</text:span><text:span text:style-name="T71"> (Freyn) Miscz. – </text:span></text:p>
      <text:p text:style-name="P199"><text:span text:style-name="T115">21</text:span><text:span text:style-name="T87">. Ландышевые – Convallariaceae</text:span></text:p>
      <text:p text:style-name="P218">1. Майник двулистый — <text:span text:style-name="T117">Maianthemum bifolium (L.) F. W. Schmidt</text:span> </text:p>
      <text:p text:style-name="P199"><text:span text:style-name="T118">2</text:span><text:span text:style-name="T75">. </text:span>Купена<text:span text:style-name="T75"> </text:span>душистая<text:span text:style-name="T76"> -Polygonatum</text:span><text:span text:style-name="T75"> </text:span><text:span text:style-name="T76">odoratum</text:span><text:span text:style-name="T75"> (Mill.) Druce</text:span></text:p>
      <text:p text:style-name="P219">22. Ирисовые — Iridaceae</text:p>
      <text:p text:style-name="P220">1. Ирис русский — <text:span text:style-name="T34">Iris ruthenica </text:span>Ker Gawl.</text:p>
      <text:p text:style-name="P199"><text:span text:style-name="T87">2</text:span><text:span text:style-name="T119">3</text:span><text:span text:style-name="T87">. Орхидные - Orchidaceae</text:span></text:p>
      <text:p text:style-name="P199"><text:span text:style-name="T71">1. Пальчатокоренник мясо-красный </text:span><text:span text:style-name="T78"><text:s/>- Dactylorhiza</text:span><text:span text:style-name="T71"> </text:span><text:span text:style-name="T78">incarnata</text:span><text:span text:style-name="T71"> (L.) Soo</text:span></text:p>
      <text:p text:style-name="P221">2. Пальчатокоренник Фукса - <text:s/><text:span text:style-name="T90">Dactylorhiza fuchsii </text:span><text:span text:style-name="T36">(Druce) Soa</text:span></text:p>
      <text:p text:style-name="P222">3. Мякотница однолистная — Malaxis monophyllos (L.) Sw.</text:p>
      <text:p text:style-name="P222">4. Любка двулистая — Platanthera bifolia (L.) Rich.</text:p>
      <text:p text:style-name="P223">Класс MAGNOLIOPSIDA</text:p>
      <text:p text:style-name="P199"><text:span text:style-name="T87">2</text:span><text:span text:style-name="T119">4</text:span><text:span text:style-name="T87">. Ивовые – Salicaceae</text:span></text:p>
      <text:p text:style-name="P205"><text:span text:style-name="T71">1. Ива козья</text:span><text:span text:style-name="T78"> - Salix</text:span><text:span text:style-name="T71"> </text:span><text:span text:style-name="T78">caprea</text:span><text:span text:style-name="T71"> L.</text:span></text:p>
      <text:p text:style-name="P224"><text:span text:style-name="T120">2. Ива пепельная — </text:span><text:span text:style-name="T121">Salix cinerea </text:span><text:span text:style-name="T122">L.</text:span> <text:s/></text:p>
      <text:p text:style-name="P205"><text:span text:style-name="T71">2. Ива прутовидная</text:span><text:span text:style-name="T78"> <text:s/>-Salix</text:span><text:span text:style-name="T71"> </text:span><text:span text:style-name="T78">viminalis</text:span><text:span text:style-name="T71"> L.</text:span><text:span text:style-name="T106"> </text:span><text:span text:style-name="T71"><text:s/></text:span></text:p>
      <text:p text:style-name="P205"><text:span text:style-name="T71">3. Ива росистая</text:span><text:span text:style-name="T78"> - Salix</text:span><text:span text:style-name="T71"> </text:span><text:span text:style-name="T78">rorida</text:span><text:span text:style-name="T71"> Laksch. <text:s text:c="3"/></text:span></text:p>
      <text:p text:style-name="P205"><text:span text:style-name="T71">4. Ива трехтычинковая</text:span><text:span text:style-name="T78"> - Salix</text:span><text:span text:style-name="T71"> </text:span><text:span text:style-name="T78">triandra</text:span><text:span text:style-name="T71"> L. <text:s/></text:span></text:p>
      <text:p text:style-name="P205"><text:span text:style-name="T71">5. Осина</text:span><text:span text:style-name="T78"> - Populus</text:span><text:span text:style-name="T71"> </text:span><text:span text:style-name="T78">tremula</text:span><text:span text:style-name="T71"> L. <text:s/></text:span></text:p>
      <text:p text:style-name="P205"><text:span text:style-name="T71">6. Тополь бальзамический</text:span><text:span text:style-name="T78"> -Populus</text:span><text:span text:style-name="T71"> </text:span><text:span text:style-name="T78">balsamifera</text:span><text:span text:style-name="T71"> L. </text:span></text:p>
      <text:p text:style-name="P199"><text:span text:style-name="T87">2</text:span><text:span text:style-name="T119">4</text:span><text:span text:style-name="T87">. Березовые – Betulaceae</text:span></text:p>
      <text:p text:style-name="P199"><text:span text:style-name="T71">1. Береза </text:span><text:span text:style-name="T123">пушистая</text:span><text:span text:style-name="T78"> - Betula</text:span><text:span text:style-name="T71"> </text:span><text:span text:style-name="T124">pubescens </text:span><text:span text:style-name="T125">Ehrh.</text:span><text:span text:style-name="T71"> </text:span></text:p>
      <text:p text:style-name="P199"><text:span text:style-name="T70">2. </text:span><text:span text:style-name="T71">Береза</text:span><text:span text:style-name="T70"> </text:span><text:span text:style-name="T71">повислая</text:span><text:span text:style-name="T72"> - Betula</text:span><text:span text:style-name="T70"> </text:span><text:span text:style-name="T72">pendula</text:span><text:span text:style-name="T70"> Roth <text:s/></text:span></text:p>
      <text:p text:style-name="P199"><text:span text:style-name="T87">2</text:span><text:span text:style-name="T119">5</text:span><text:span text:style-name="T87">. Коноплевые - Cannabaceae</text:span></text:p>
      <text:p text:style-name="P199"><text:span text:style-name="T71">1. Конопля посевная</text:span><text:span text:style-name="T78"> -Cannabis</text:span><text:span text:style-name="T71"> </text:span><text:span text:style-name="T78">sativa</text:span><text:span text:style-name="T71"> L. </text:span></text:p>
      <text:p text:style-name="P199"><text:span text:style-name="T71">2. Хмель обыкновенный</text:span><text:span text:style-name="T78"> -Humulus</text:span><text:span text:style-name="T71"> </text:span><text:span text:style-name="T78">lupulus</text:span><text:span text:style-name="T71"> </text:span><text:span text:style-name="T70">L</text:span><text:span text:style-name="T71">. <text:s/></text:span></text:p>
      <text:p text:style-name="P199"><text:span text:style-name="T87">2</text:span><text:span text:style-name="T119">6</text:span><text:span text:style-name="T87">. Крапивные <text:s/>- Urticaceae</text:span></text:p>
      <text:p text:style-name="P199"><text:span text:style-name="T71">1. Крапива двудомная</text:span><text:span text:style-name="T78"> -Urtica</text:span><text:span text:style-name="T71"> </text:span><text:span text:style-name="T78">dioica</text:span><text:span text:style-name="T71"> L. <text:s/></text:span></text:p>
      <text:p text:style-name="P199"><text:span text:style-name="T71">2. Крапива жгучая</text:span><text:span text:style-name="T78"> - Urtica</text:span><text:span text:style-name="T71"> </text:span><text:span text:style-name="T78">urens</text:span><text:span text:style-name="T71"> L. <text:s/></text:span></text:p>
      <text:p text:style-name="P199"><text:span text:style-name="T70">3. Крапива коноплевая</text:span><text:span text:style-name="T72"> -Urtica</text:span><text:span text:style-name="T70"> </text:span><text:span text:style-name="T72">cannabina</text:span><text:span text:style-name="T70"> L. <text:s/></text:span></text:p>
      <text:p text:style-name="P199"><text:soft-page-break/><text:span text:style-name="T87">2</text:span><text:span text:style-name="T119">7</text:span><text:span text:style-name="T87">. Гречишные - Polygonaceae</text:span></text:p>
      <text:p text:style-name="P205"><text:span text:style-name="T71">1. Горец земноводный</text:span><text:span text:style-name="T78"> -Persicaria</text:span><text:span text:style-name="T71"> </text:span><text:span text:style-name="T78">amphibia</text:span><text:span text:style-name="T71"> (L.) S.F. Gray </text:span><text:span text:style-name="T106">) </text:span><text:span text:style-name="T71"><text:s/></text:span></text:p>
      <text:p text:style-name="P205"><text:span text:style-name="T71">2. Горец перечный</text:span><text:span text:style-name="T78"> -Persicaria</text:span><text:span text:style-name="T71"> </text:span><text:span text:style-name="T78">hydropiper</text:span><text:span text:style-name="T71"> (</text:span><text:span text:style-name="T70">L</text:span><text:span text:style-name="T71">.) </text:span><text:span text:style-name="T70">Spach <text:s text:c="2"/></text:span></text:p>
      <text:p text:style-name="P205"><text:span text:style-name="T71">3. Горец развесистый</text:span><text:span text:style-name="T78"> -Persicaria</text:span><text:span text:style-name="T71"> </text:span><text:span text:style-name="T78">lapathifolia</text:span><text:span text:style-name="T71"> (L.) S.F. Gray </text:span><text:span text:style-name="T106">)</text:span><text:span text:style-name="T71"> </text:span></text:p>
      <text:p text:style-name="P205"><text:span text:style-name="T70">4. </text:span><text:span text:style-name="T71">Горец</text:span><text:span text:style-name="T70"> </text:span><text:span text:style-name="T71">шероховатый</text:span><text:span text:style-name="T72"> -Persicaria scabra</text:span><text:span text:style-name="T70"> (Moench) Mold. <text:s/></text:span></text:p>
      <text:p text:style-name="P205"><text:span text:style-name="T70">5. </text:span><text:span text:style-name="T71">Гречишка</text:span><text:span text:style-name="T70"> </text:span><text:span text:style-name="T71">вьюнковая</text:span><text:span text:style-name="T72"> -Fallopia</text:span><text:span text:style-name="T70"> </text:span><text:span text:style-name="T72">convolvulus</text:span><text:span text:style-name="T70"> (L.) A. Love <text:s/></text:span></text:p>
      <text:p text:style-name="P205"><text:span text:style-name="T126">6</text:span><text:span text:style-name="T71">. Спорыш обыкновенный</text:span><text:span text:style-name="T78"> -Polygonum</text:span><text:span text:style-name="T71"> </text:span><text:span text:style-name="T78">arenastrum</text:span><text:span text:style-name="T71"> Boreau <text:s/></text:span></text:p>
      <text:p text:style-name="P205"><text:span text:style-name="T127">7</text:span><text:span text:style-name="T70">. </text:span><text:span text:style-name="T71">Спорыш</text:span><text:span text:style-name="T70"> </text:span><text:span text:style-name="T71">птичий</text:span><text:span text:style-name="T72"> -Polygonum</text:span><text:span text:style-name="T70"> </text:span><text:span text:style-name="T72">aviculare</text:span><text:span text:style-name="T70"> L. <text:s/></text:span></text:p>
      <text:p text:style-name="P205"><text:span text:style-name="T127">8</text:span><text:span text:style-name="T70">. </text:span><text:span text:style-name="T71">Таран</text:span><text:span text:style-name="T70"> </text:span><text:span text:style-name="T71">альпийский</text:span><text:span text:style-name="T72"> -Aconogonon</text:span><text:span text:style-name="T70"> </text:span><text:span text:style-name="T72">alpinum</text:span><text:span text:style-name="T70"> (All.) </text:span><text:span text:style-name="T71">Schur <text:s/></text:span></text:p>
      <text:p text:style-name="P205"><text:span text:style-name="T126">9</text:span><text:span text:style-name="T71">. Щавель водяной - </text:span><text:span text:style-name="T78">Rumex</text:span><text:span text:style-name="T71"> </text:span><text:span text:style-name="T78">aquaticus</text:span><text:span text:style-name="T71"> L. <text:s/></text:span></text:p>
      <text:p text:style-name="P205"><text:span text:style-name="T71">1</text:span><text:span text:style-name="T126">0</text:span><text:span text:style-name="T71">. Щавель кислый, обыкновенный</text:span><text:span text:style-name="T78"> - Rumex</text:span><text:span text:style-name="T71"> </text:span><text:span text:style-name="T78">acetosa</text:span><text:span text:style-name="T71"> L <text:s/></text:span></text:p>
      <text:p text:style-name="P205"><text:span text:style-name="T71">1</text:span><text:span text:style-name="T126">1</text:span><text:span text:style-name="T71">. Щавель пирамидальный</text:span><text:span text:style-name="T78"> -Rumex</text:span><text:span text:style-name="T71"> </text:span><text:span text:style-name="T78">thyrsiflorus</text:span><text:span text:style-name="T71"> Fingerh.</text:span></text:p>
      <text:p text:style-name="P199"><text:span text:style-name="T87">2</text:span><text:span text:style-name="T128">8</text:span><text:span text:style-name="T87">. Маревые – Chenopodiaceae</text:span></text:p>
      <text:p text:style-name="P199"><text:span text:style-name="T71">1. Аксирис гибридный</text:span><text:span text:style-name="T78"> -Axyris</text:span><text:span text:style-name="T71"> </text:span><text:span text:style-name="T78">hybrida</text:span><text:span text:style-name="T71"> L. <text:s/></text:span></text:p>
      <text:p text:style-name="P199"><text:span text:style-name="T129">2</text:span><text:span text:style-name="T70">. </text:span><text:span text:style-name="T71">Марь</text:span><text:span text:style-name="T70"> </text:span><text:span text:style-name="T71">белая</text:span><text:span text:style-name="T72"> -Chenopodium</text:span><text:span text:style-name="T70"> </text:span><text:span text:style-name="T72">album</text:span><text:span text:style-name="T70"> L. </text:span></text:p>
      <text:p text:style-name="P225">29. Амарантовые — Amaranthaceae</text:p>
      <text:p text:style-name="P226">1. Щирица запрокинутая — <text:span text:style-name="T34">Amaranthus retroflexus</text:span> L.</text:p>
      <text:p text:style-name="P199"><text:span text:style-name="T130">30</text:span><text:span text:style-name="T87">. Гвоздичные - Caryophyllaceae</text:span></text:p>
      <text:p text:style-name="P205"><text:span text:style-name="T71">1. Горицвет обыкновенный - </text:span><text:span text:style-name="T72">Coronaria</text:span><text:span text:style-name="T71"> </text:span><text:span text:style-name="T72">flos</text:span><text:span text:style-name="T71">-</text:span><text:span text:style-name="T72">cuculi</text:span><text:span text:style-name="T71"> (</text:span><text:span text:style-name="T70">L</text:span><text:span text:style-name="T71">.) </text:span><text:span text:style-name="T70">R</text:span><text:span text:style-name="T71">. </text:span><text:span text:style-name="T70">Br</text:span><text:span text:style-name="T71">.</text:span></text:p>
      <text:p text:style-name="P227">Гвоздика травянка — <text:span text:style-name="T34">Dianthus deltoides</text:span> L.</text:p>
      <text:p text:style-name="P227">Гвоздика пышная - <text:s/><text:span text:style-name="T34">Dianthus superbus </text:span><text:span text:style-name="T36">L.</text:span></text:p>
      <text:p text:style-name="P205"><text:span text:style-name="T73">2. </text:span><text:span text:style-name="T71">Дрема</text:span><text:span text:style-name="T73"> </text:span><text:span text:style-name="T71">бел</text:span><text:span text:style-name="T131">ая</text:span><text:span text:style-name="T74"> -Melandrium</text:span><text:span text:style-name="T73"> </text:span><text:span text:style-name="T74">album</text:span><text:span text:style-name="T73"> (Mill.) Garcke</text:span></text:p>
      <text:p text:style-name="P228">Торица полевая – <text:span text:style-name="T34">Spergula arvensis</text:span> L. </text:p>
      <text:p text:style-name="P228">Зорька обыкновенная – <text:span text:style-name="T34">Lychnis chacedonica</text:span> L.</text:p>
      <text:p text:style-name="P205"><text:span text:style-name="T70">3. </text:span><text:span text:style-name="T71">Звездчатка</text:span><text:span text:style-name="T70"> </text:span><text:span text:style-name="T71">болотная</text:span><text:span text:style-name="T72"> -Stellaria</text:span><text:span text:style-name="T70"> </text:span><text:span text:style-name="T72">palustris</text:span><text:span text:style-name="T70"> Retz. </text:span></text:p>
      <text:p text:style-name="P205"><text:span text:style-name="T71">4. Звездчатка Бунге</text:span><text:span text:style-name="T78"> - Stellaria</text:span><text:span text:style-name="T71"> </text:span><text:span text:style-name="T78">bungeana</text:span><text:span text:style-name="T71"> Fenzl <text:s/></text:span></text:p>
      <text:p text:style-name="P205"><text:span text:style-name="T71">5. Звездчатка злаковая</text:span><text:span text:style-name="T78"> -Stellaria</text:span><text:span text:style-name="T71"> </text:span><text:span text:style-name="T78">graminea</text:span><text:span text:style-name="T71"> L. <text:s/></text:span></text:p>
      <text:p text:style-name="P205"><text:span text:style-name="T71">6. Звездчатка средняя, мокрец</text:span><text:span text:style-name="T78"> - Stellaria</text:span><text:span text:style-name="T71"> </text:span><text:span text:style-name="T78">media</text:span><text:span text:style-name="T71"> (L.) Vill. <text:s/></text:span></text:p>
      <text:p text:style-name="P205"><text:span text:style-name="T70">8. </text:span><text:span text:style-name="T71">Смолевка</text:span><text:span text:style-name="T70"> </text:span><text:span text:style-name="T71">ползучая</text:span><text:span text:style-name="T72"> - Silene</text:span><text:span text:style-name="T70"> </text:span><text:span text:style-name="T72">repens</text:span><text:span text:style-name="T70"> Patr. <text:s/></text:span></text:p>
      <text:p text:style-name="P205"><text:span text:style-name="T71">9. Смолевка поникшая</text:span><text:span text:style-name="T78"> -Silene</text:span><text:span text:style-name="T71"> </text:span><text:span text:style-name="T78">nutans</text:span><text:span text:style-name="T71"> L. <text:s/></text:span></text:p>
      <text:p text:style-name="P205">10. Хлопушка обыкновенная<text:span text:style-name="T90"> - Oberna</text:span> <text:span text:style-name="T90">behen</text:span> (L.) Ikonn.</text:p>
      <text:p text:style-name="P229">Ясколка малоцветковая — <text:span text:style-name="T34">Cerastium pauciflorum </text:span>Steven ex Ser.</text:p>
      <text:p text:style-name="P199"><text:span text:style-name="T87">29. Роголистниковые – Ceratophyll</text:span><text:span text:style-name="T89">aceae</text:span></text:p>
      <text:p text:style-name="P199"><text:span text:style-name="T71">1. Роголистник погруженный</text:span><text:span text:style-name="T78"> <text:s text:c="2"/>- Ceratophyllum</text:span><text:span text:style-name="T71"> </text:span><text:span text:style-name="T78">demersum</text:span><text:span text:style-name="T71"> L.</text:span></text:p>
      <text:p text:style-name="P199"><text:span text:style-name="T87">30. Пионовые - Раеоniасеае</text:span></text:p>
      <text:p text:style-name="P199"><text:span text:style-name="T71">1. Пион марьин корень</text:span><text:span text:style-name="T78"> -Paeonia</text:span><text:span text:style-name="T71"> </text:span><text:span text:style-name="T78">anomala</text:span><text:span text:style-name="T71"> L. <text:s/></text:span></text:p>
      <text:p text:style-name="P199"><text:span text:style-name="T87">31. Лютиковые </text:span><text:span text:style-name="T89">– </text:span><text:span text:style-name="T87">Ranunculaceae</text:span></text:p>
      <text:p text:style-name="P205"><text:span text:style-name="T71">1. Анемоноидес алтайский</text:span><text:span text:style-name="T78"> -Anemonoides</text:span><text:span text:style-name="T71"> </text:span><text:span text:style-name="T78">altaica</text:span><text:span text:style-name="T71"> (Fisch. ex C.A. Mey.) Holub <text:s/></text:span></text:p>
      <text:p text:style-name="P205"><text:span text:style-name="T71">2. Анемоноидес голубой</text:span><text:span text:style-name="T78"> -Anemonoides</text:span><text:span text:style-name="T71"> </text:span><text:span text:style-name="T78">caerulea</text:span><text:span text:style-name="T71"> (DC.) Holub <text:s/></text:span><text:span text:style-name="T132">`<text:tab/></text:span></text:p>
      <text:p text:style-name="P205"><text:span text:style-name="T70">3. </text:span><text:span text:style-name="T71">Борец</text:span><text:span text:style-name="T70"> </text:span><text:span text:style-name="T71">вьщийся</text:span><text:span text:style-name="T72"> <text:s/>-Aconitum</text:span><text:span text:style-name="T70"> </text:span><text:span text:style-name="T72">volubile</text:span><text:span text:style-name="T70"> Pall. ex Koelle </text:span></text:p>
      <text:p text:style-name="P205"><text:span text:style-name="T73">4. </text:span><text:span text:style-name="T71">Борец</text:span><text:span text:style-name="T73"> </text:span><text:span text:style-name="T71">северный</text:span><text:span text:style-name="T74"> -</text:span><text:span text:style-name="T72"> </text:span><text:span text:style-name="T74">Aconitum</text:span><text:span text:style-name="T73"> </text:span><text:span text:style-name="T74">septentrionale</text:span><text:span text:style-name="T73"> Koelle</text:span></text:p>
      <text:p text:style-name="P230"><text:span text:style-name="T133">5. </text:span>Василисник вонючий - <text:s/><text:span text:style-name="T90">Thalictrum foetidum </text:span><text:span text:style-name="T36">L.</text:span></text:p>
      <text:p text:style-name="P205"><text:span text:style-name="T134">6</text:span><text:span text:style-name="T71">. Василисник малый</text:span><text:span text:style-name="T78"> -Thalictrum</text:span><text:span text:style-name="T71"> </text:span><text:span text:style-name="T78">minus</text:span><text:span text:style-name="T71"> L. </text:span></text:p>
      <text:p text:style-name="P205"><text:span text:style-name="T134">7</text:span><text:span text:style-name="T71">. Василисник простой</text:span><text:span text:style-name="T78"> -Thalictrum</text:span><text:span text:style-name="T71"> </text:span><text:span text:style-name="T78">simplex</text:span><text:span text:style-name="T71"> L. <text:s/></text:span></text:p>
      <text:p text:style-name="P205"><text:span text:style-name="T70">8. </text:span><text:span text:style-name="T71">Жарок</text:span><text:span text:style-name="T70"> </text:span><text:span text:style-name="T71">азиатский</text:span><text:span text:style-name="T72"> - Trollius</text:span><text:span text:style-name="T70"> </text:span><text:span text:style-name="T72">asiaticus</text:span><text:span text:style-name="T70"> L.</text:span></text:p>
      <text:p text:style-name="P231"><text:span text:style-name="T133">9. </text:span>Живокость высокая – <text:span text:style-name="T34">Delphinium elatum </text:span>L.</text:p>
      <text:p text:style-name="P205"><text:span text:style-name="T134">10</text:span><text:span text:style-name="T71">. Калужница болотная</text:span><text:span text:style-name="T78"> -Caltha</text:span><text:span text:style-name="T71"> </text:span><text:span text:style-name="T78">palustris</text:span><text:span text:style-name="T71"> L.</text:span></text:p>
      <text:p text:style-name="P232"><text:span text:style-name="T133">11. </text:span>Книжник сибирский — Atragene sibirica L.</text:p>
      <text:p text:style-name="P205"><text:span text:style-name="T71">1</text:span><text:span text:style-name="T134">1</text:span><text:span text:style-name="T71">. Клопогон вонючий</text:span><text:span text:style-name="T78"> -Cimicifuga</text:span><text:span text:style-name="T71"> </text:span><text:span text:style-name="T78">foetida</text:span><text:span text:style-name="T71"> L.</text:span></text:p>
      <text:p text:style-name="P232"><text:span text:style-name="T133">12. </text:span>Прострел многораздельный — <text:span text:style-name="T34">Pulsatilla multifida</text:span> (G. Pritzel) Juz.</text:p>
      <text:p text:style-name="P205"><text:span text:style-name="T71">1</text:span><text:span text:style-name="T134">3</text:span><text:span text:style-name="T71">. Лютик Гмелина</text:span><text:span text:style-name="T78"> -Ranunculus</text:span><text:span text:style-name="T71"> </text:span><text:span text:style-name="T78">gmelinii</text:span><text:span text:style-name="T71"> DC. <text:s text:c="2"/></text:span></text:p>
      <text:p text:style-name="P205"><text:span text:style-name="T71">1</text:span><text:span text:style-name="T134">4</text:span><text:span text:style-name="T71">. Лютик многоцветковый</text:span><text:span text:style-name="T78"> -Ranunculus</text:span><text:span text:style-name="T71"> </text:span><text:span text:style-name="T78">poluanthemos</text:span><text:span text:style-name="T71"> L. <text:s text:c="2"/></text:span></text:p>
      <text:p text:style-name="P205"><text:soft-page-break/><text:span text:style-name="T71">1</text:span><text:span text:style-name="T134">5</text:span><text:span text:style-name="T71">. Лютик однолистный</text:span><text:span text:style-name="T78"> -Ranunculus</text:span><text:span text:style-name="T71"> </text:span><text:span text:style-name="T78">monophyllus</text:span><text:span text:style-name="T71"> Ovcz. <text:s text:c="2"/></text:span></text:p>
      <text:p text:style-name="P205"><text:span text:style-name="T70">1</text:span><text:span text:style-name="T135">6</text:span><text:span text:style-name="T70">. </text:span><text:span text:style-name="T71">Лютик</text:span><text:span text:style-name="T70"> </text:span><text:span text:style-name="T71">ползучий</text:span><text:span text:style-name="T72"> -Ranunculus</text:span><text:span text:style-name="T70"> </text:span><text:span text:style-name="T72">repens</text:span><text:span text:style-name="T70"> L. <text:s/></text:span></text:p>
      <text:p text:style-name="P205"><text:span text:style-name="T70">1</text:span><text:span text:style-name="T135">7</text:span><text:span text:style-name="T70">. </text:span><text:span text:style-name="T71">Лютик</text:span><text:span text:style-name="T70"> </text:span><text:span text:style-name="T71">ядовитый</text:span><text:span text:style-name="T72"> -Ranunculus</text:span><text:span text:style-name="T70"> </text:span><text:span text:style-name="T72">sceleratus</text:span><text:span text:style-name="T70"> L. <text:s text:c="2"/></text:span></text:p>
      <text:p text:style-name="P205"><text:span text:style-name="T71">1</text:span><text:span text:style-name="T134">8</text:span><text:span text:style-name="T71">. Стародубка апеннинская</text:span><text:span text:style-name="T78"> -Adonis</text:span><text:span text:style-name="T71"> </text:span><text:span text:style-name="T78">apennina</text:span><text:span text:style-name="T71"> L. </text:span></text:p>
      <text:p text:style-name="P199"><text:span text:style-name="T87">32. Маковые – Papaveraceaе</text:span></text:p>
      <text:p text:style-name="P199"><text:span text:style-name="T71">1. Чистотел большой</text:span><text:span text:style-name="T78"> -Chelidonium</text:span><text:span text:style-name="T71"> </text:span><text:span text:style-name="T78">majus</text:span><text:span text:style-name="T71"> L. </text:span></text:p>
      <text:p text:style-name="P199"><text:span text:style-name="T87">33. Дымянковые </text:span><text:span text:style-name="T89">– </text:span><text:span text:style-name="T87">Fumariaceae</text:span></text:p>
      <text:p text:style-name="P199"><text:span text:style-name="T71">1. Хохлатка прицветниковая</text:span><text:span text:style-name="T78"> - Corydalis</text:span><text:span text:style-name="T71"> </text:span><text:span text:style-name="T78">bracteata</text:span><text:span text:style-name="T71"> (Steph.) Pars. </text:span></text:p>
      <text:p text:style-name="P199"><text:span text:style-name="T87">34. Капусто</text:span><text:span text:style-name="T136">цветные</text:span><text:span text:style-name="T87"> – Brassicaceae</text:span></text:p>
      <text:p text:style-name="P205"><text:span text:style-name="T134">1</text:span><text:span text:style-name="T71">. Вечерница сибирская</text:span><text:span text:style-name="T78"> -Hesperis</text:span><text:span text:style-name="T71"> </text:span><text:span text:style-name="T78">sibirica</text:span><text:span text:style-name="T71"> L. </text:span></text:p>
      <text:p text:style-name="P205"><text:span text:style-name="T134">2</text:span><text:span text:style-name="T71">. Гулявник Лёзеля</text:span><text:span text:style-name="T78"> -Sisymbrium</text:span><text:span text:style-name="T71"> </text:span><text:span text:style-name="T78">loeselii</text:span><text:span text:style-name="T71"> L. </text:span></text:p>
      <text:p text:style-name="P205"><text:span text:style-name="T135">3</text:span><text:span text:style-name="T70">. </text:span><text:span text:style-name="T71">Дескурения</text:span><text:span text:style-name="T70"> </text:span><text:span text:style-name="T71">София</text:span><text:span text:style-name="T72"> -Descurainia</text:span><text:span text:style-name="T70"> </text:span><text:span text:style-name="T72">sophia</text:span><text:span text:style-name="T70"> (L.) Webb ex Prantl </text:span></text:p>
      <text:p text:style-name="P205"><text:span text:style-name="T134">4</text:span><text:span text:style-name="T71">. Желтушник лакфиолевидный</text:span><text:span text:style-name="T78"> -Erysimum</text:span><text:span text:style-name="T71"> </text:span><text:span text:style-name="T78">cheiranthoides</text:span><text:span text:style-name="T71"> L. </text:span></text:p>
      <text:p text:style-name="P205"><text:span text:style-name="T134">5</text:span><text:span text:style-name="T71">. Жерушник болотный</text:span><text:span text:style-name="T78"> -Rorippa</text:span><text:span text:style-name="T71"> </text:span><text:span text:style-name="T78">palustris</text:span><text:span text:style-name="T71"> (L.) Bess. </text:span></text:p>
      <text:p text:style-name="P205"><text:span text:style-name="T135">6</text:span><text:span text:style-name="T70">. </text:span><text:span text:style-name="T71">Капуста</text:span><text:span text:style-name="T70"> </text:span><text:span text:style-name="T71">полевая</text:span><text:span text:style-name="T72"> -Brassica</text:span><text:span text:style-name="T70"> </text:span><text:span text:style-name="T72">campestris</text:span><text:span text:style-name="T70"> L. </text:span></text:p>
      <text:p text:style-name="P205"><text:span text:style-name="T134">7</text:span><text:span text:style-name="T71">. Крупка сибирская</text:span><text:span text:style-name="T78"> -Draba</text:span><text:span text:style-name="T71"> </text:span><text:span text:style-name="T78">sibirica</text:span><text:span text:style-name="T71"> (</text:span><text:span text:style-name="T70">Pall</text:span><text:span text:style-name="T71">.) </text:span><text:span text:style-name="T70">Thell. </text:span></text:p>
      <text:p text:style-name="P205"><text:span text:style-name="T134">8</text:span><text:span text:style-name="T71">. Неслия метельчатая</text:span><text:span text:style-name="T78"> -Neslia</text:span><text:span text:style-name="T71"> </text:span><text:span text:style-name="T78">paniculata</text:span><text:span text:style-name="T71"> (L.) Desv. <text:s/></text:span></text:p>
      <text:p text:style-name="P205"><text:span text:style-name="T134">9</text:span><text:span text:style-name="T71">. Пастушья сумка обыкновенная</text:span><text:span text:style-name="T78"> -Capsella</text:span><text:span text:style-name="T71"> </text:span><text:span text:style-name="T78">bursa</text:span><text:span text:style-name="T71">-</text:span><text:span text:style-name="T78">pastoris</text:span><text:span text:style-name="T71"> (L.) Medik. <text:s/></text:span></text:p>
      <text:p text:style-name="P205"><text:span text:style-name="T70">1</text:span><text:span text:style-name="T135">0</text:span><text:span text:style-name="T70">. </text:span><text:span text:style-name="T71">Резуха</text:span><text:span text:style-name="T70"> </text:span><text:span text:style-name="T71">повислая</text:span><text:span text:style-name="T72"> -Arabis</text:span><text:span text:style-name="T70"> </text:span><text:span text:style-name="T72">pendula</text:span><text:span text:style-name="T70"> L.</text:span></text:p>
      <text:p text:style-name="P233">11. Свербига восточная – <text:span text:style-name="T34">Bunias orientalis </text:span><text:span text:style-name="T36">L.</text:span></text:p>
      <text:p text:style-name="P205"><text:span text:style-name="T71">1</text:span><text:span text:style-name="T134">2</text:span><text:span text:style-name="T71">. Сердечники недотрога</text:span><text:span text:style-name="T78"> -Cardamine</text:span><text:span text:style-name="T71"> </text:span><text:span text:style-name="T78">impatiens</text:span><text:span text:style-name="T71"> L. <text:s/></text:span></text:p>
      <text:p text:style-name="P234"><text:span text:style-name="T71">13. Сурепка обыкновенная - <text:s/></text:span><text:span text:style-name="T72">Barbarea vulgaris </text:span><text:span text:style-name="T137">R. Br.</text:span></text:p>
      <text:p text:style-name="P205"><text:span text:style-name="T135">14</text:span><text:span text:style-name="T70">. </text:span><text:span text:style-name="T71">Сурепка</text:span><text:span text:style-name="T70"> </text:span><text:span text:style-name="T71">сжатая</text:span><text:span text:style-name="T72"> -Barbarea</text:span><text:span text:style-name="T70"> </text:span><text:span text:style-name="T72">stricta</text:span><text:span text:style-name="T70"> Andrz. <text:s/></text:span></text:p>
      <text:p text:style-name="P205"><text:span text:style-name="T135">15</text:span><text:span text:style-name="T70">. </text:span><text:span text:style-name="T71">Хрен</text:span><text:span text:style-name="T70"> </text:span><text:span text:style-name="T71">деревенский</text:span><text:span text:style-name="T72"> -Armoracia</text:span><text:span text:style-name="T70"> </text:span><text:span text:style-name="T72">rusticana</text:span><text:span text:style-name="T70"> Gaertn. </text:span></text:p>
      <text:p text:style-name="P205"><text:span text:style-name="T134">16</text:span><text:span text:style-name="T71">. Ярутка полевая</text:span><text:span text:style-name="T78"> -Thlaspi</text:span><text:span text:style-name="T71"> </text:span><text:span text:style-name="T78">arvense</text:span><text:span text:style-name="T71"> L.</text:span></text:p>
      <text:p text:style-name="P235">17. Веларум лекарственный — <text:span text:style-name="T34">Velarum officinale </text:span><text:span text:style-name="T36">(L.) Reichenb.</text:span></text:p>
      <text:p text:style-name="P236">35. Толстянковые — Crassulaceae</text:p>
      <text:p text:style-name="P237">1. Очиток живучий — <text:span text:style-name="T34">Sedum aizoon</text:span> L.</text:p>
      <text:p text:style-name="P199"><text:span text:style-name="T87">35. Крыжовниковые – Grossulariaceae</text:span></text:p>
      <text:p text:style-name="P199"><text:span text:style-name="T71">1. Смородина колосистая</text:span><text:span text:style-name="T78"> -Ribes</text:span><text:span text:style-name="T71"> </text:span><text:span text:style-name="T78">spicatum</text:span><text:span text:style-name="T71"> </text:span><text:span text:style-name="T70">Robson</text:span><text:span text:style-name="T71"> </text:span><text:span text:style-name="T106"><text:s/></text:span><text:span text:style-name="T71"><text:s/></text:span></text:p>
      <text:p text:style-name="P199"><text:span text:style-name="T71">2. Смородина темно-пурпуровая</text:span><text:span text:style-name="T78"> -Ribes</text:span><text:span text:style-name="T71"> </text:span><text:span text:style-name="T78">atropurpureum</text:span><text:span text:style-name="T71"> C.A. Mey. </text:span></text:p>
      <text:p text:style-name="P199">3. Смородина черная<text:span text:style-name="T90"> - Ribes</text:span> <text:span text:style-name="T90">nigrum</text:span> L.</text:p>
      <text:p text:style-name="P199"><text:span text:style-name="T87">36. Розоцветные - Rosасеае</text:span></text:p>
      <text:p text:style-name="P205"><text:span text:style-name="T71">1. Боярышник кроваво-красный</text:span><text:span text:style-name="T78"> - Crataegus</text:span><text:span text:style-name="T71"> </text:span><text:span text:style-name="T78">sanguinea</text:span><text:span text:style-name="T71"> Pall. </text:span></text:p>
      <text:p text:style-name="P205"><text:span text:style-name="T71">2. Гравилат алеппский</text:span><text:span text:style-name="T78"> -Geum</text:span><text:span text:style-name="T71"> </text:span><text:span text:style-name="T78">allepicum</text:span><text:span text:style-name="T71"> Jacq. <text:s/></text:span></text:p>
      <text:p text:style-name="P205"><text:span text:style-name="T71">3. Гравилат речной</text:span><text:span text:style-name="T78"> -Geum</text:span><text:span text:style-name="T71"> </text:span><text:span text:style-name="T78">rivale</text:span><text:span text:style-name="T71"> L. – </text:span></text:p>
      <text:p text:style-name="P205"><text:span text:style-name="T71">4. Земляника лесная</text:span><text:span text:style-name="T78"> -Fragaria</text:span><text:span text:style-name="T71"> </text:span><text:span text:style-name="T78">vesca</text:span><text:span text:style-name="T71"> L. </text:span></text:p>
      <text:p text:style-name="P205"><text:span text:style-name="T71">5. Кизильник черноплодный</text:span><text:span text:style-name="T78"> -Cotoneaster</text:span><text:span text:style-name="T71"> </text:span><text:span text:style-name="T78">melanocarpus</text:span><text:span text:style-name="T71"> Fisch. ex Blytt <text:s text:c="2"/></text:span></text:p>
      <text:p text:style-name="P205"><text:span text:style-name="T71">6. Клубника</text:span><text:span text:style-name="T78"> - Fragaria</text:span><text:span text:style-name="T71"> </text:span><text:span text:style-name="T78">viridis</text:span><text:span text:style-name="T71"> Duch. - </text:span></text:p>
      <text:p text:style-name="P205"><text:span text:style-name="T71">7. Костяника</text:span><text:span text:style-name="T78"> -Rubus</text:span><text:span text:style-name="T71"> </text:span><text:span text:style-name="T78">saxatilis</text:span><text:span text:style-name="T71"> L. </text:span></text:p>
      <text:p text:style-name="P205"><text:span text:style-name="T71">8. Кровохлебка лекарственная</text:span><text:span text:style-name="T78"> -Sanguisorba</text:span><text:span text:style-name="T71"> </text:span><text:span text:style-name="T78">officinalis</text:span><text:span text:style-name="T71"> L.</text:span></text:p>
      <text:p text:style-name="P238"><text:span text:style-name="T138">9. </text:span>Княженика обыкновенная — <text:span text:style-name="T34">Rubus arcticus </text:span><text:span text:style-name="T36">L.</text:span></text:p>
      <text:p text:style-name="P205"><text:span text:style-name="T139">10</text:span><text:span text:style-name="T71">. Лабазник вязолистный</text:span><text:span text:style-name="T78"> -Filipendula</text:span><text:span text:style-name="T71"> </text:span><text:span text:style-name="T78">ulmaria</text:span><text:span text:style-name="T71"> (L.) Maxim. </text:span></text:p>
      <text:p text:style-name="P205"><text:span text:style-name="T71">1</text:span><text:span text:style-name="T139">1</text:span><text:span text:style-name="T71">. Лабазник обыкновенный</text:span><text:span text:style-name="T78"> - Filipendula</text:span><text:span text:style-name="T71"> </text:span><text:span text:style-name="T78">vulgaris</text:span><text:span text:style-name="T71"> Moench <text:s/></text:span></text:p>
      <text:p text:style-name="P205"><text:span text:style-name="T70">1</text:span><text:span text:style-name="T140">2</text:span><text:span text:style-name="T70">. </text:span><text:span text:style-name="T71">Лапчатка</text:span><text:span text:style-name="T70"> </text:span><text:span text:style-name="T71">гусиная</text:span><text:span text:style-name="T72"> -Potentilla</text:span><text:span text:style-name="T70"> </text:span><text:span text:style-name="T72">anserina</text:span><text:span text:style-name="T70"> L. </text:span></text:p>
      <text:p text:style-name="P205"><text:span text:style-name="T71">1</text:span><text:span text:style-name="T139">3</text:span><text:span text:style-name="T71">. Лапчатка золотистоцветковая</text:span><text:span text:style-name="T78"> -Potentilla</text:span><text:span text:style-name="T71"> </text:span><text:span text:style-name="T78">chrysantha</text:span><text:span text:style-name="T71"> Trev. <text:s/></text:span></text:p>
      <text:p text:style-name="P205"><text:span text:style-name="T70">1</text:span><text:span text:style-name="T140">4</text:span><text:span text:style-name="T70">. </text:span><text:span text:style-name="T71">Лапчатка</text:span><text:span text:style-name="T70"> </text:span><text:span text:style-name="T71">норвежская</text:span><text:span text:style-name="T72"> -Potentilla</text:span><text:span text:style-name="T70"> </text:span><text:span text:style-name="T72">norvegica</text:span><text:span text:style-name="T70"> L. <text:s/></text:span></text:p>
      <text:p text:style-name="P205"><text:span text:style-name="T70">1</text:span><text:span text:style-name="T140">5</text:span><text:span text:style-name="T70">. </text:span><text:span text:style-name="T71">Лапчатка</text:span><text:span text:style-name="T70"> </text:span><text:span text:style-name="T71">седоватая</text:span><text:span text:style-name="T72"> -Potentilla</text:span><text:span text:style-name="T70"> </text:span><text:span text:style-name="T72">canescens</text:span><text:span text:style-name="T70"> Bess. </text:span></text:p>
      <text:p text:style-name="P205"><text:span text:style-name="T71">1</text:span><text:span text:style-name="T139">6</text:span><text:span text:style-name="T71">. Малина обыкновенная</text:span><text:span text:style-name="T78"> -Rubus</text:span><text:span text:style-name="T71"> </text:span><text:span text:style-name="T78">idaeus</text:span><text:span text:style-name="T71"> L. </text:span></text:p>
      <text:p text:style-name="P239"><text:span text:style-name="T139">17. </text:span><text:span text:style-name="T71">Манжетка зияющая — </text:span><text:span text:style-name="T106">Alchemilla hians </text:span><text:span text:style-name="T94">Juz.</text:span></text:p>
      <text:p text:style-name="P205"><text:span text:style-name="T71">1</text:span><text:span text:style-name="T139">8</text:span><text:span text:style-name="T71">. Репейничек волосистый</text:span><text:span text:style-name="T78"> -Agrimonia</text:span><text:span text:style-name="T71"> </text:span><text:span text:style-name="T78">pilosa</text:span><text:span text:style-name="T71"> Ledeb. </text:span></text:p>
      <text:p text:style-name="P205"><text:span text:style-name="T139">19</text:span><text:span text:style-name="T71">. Рябина сибирская</text:span><text:span text:style-name="T78"> <text:s/>-Sorbus</text:span><text:span text:style-name="T71"> </text:span><text:span text:style-name="T78">sibirica</text:span><text:span text:style-name="T71"> Hedl. </text:span></text:p>
      <text:p text:style-name="P205"><text:soft-page-break/><text:span text:style-name="T71">2</text:span><text:span text:style-name="T139">0</text:span><text:span text:style-name="T71">. Сабельник болотный</text:span><text:span text:style-name="T78"> -Comarum</text:span><text:span text:style-name="T71"> </text:span><text:span text:style-name="T78">palustre</text:span><text:span text:style-name="T71"> L.</text:span></text:p>
      <text:p text:style-name="P238"><text:span text:style-name="T138">21. </text:span>Спирея дубравколистная — <text:span text:style-name="T34">Spiraea chamaedryfolia </text:span><text:span text:style-name="T36">L.</text:span></text:p>
      <text:p text:style-name="P239"><text:span text:style-name="T140">22. </text:span><text:span text:style-name="T70">Спирея средняя - <text:s/></text:span><text:span text:style-name="T100">Spiraea media </text:span><text:span text:style-name="T137">Schmidt</text:span></text:p>
      <text:p text:style-name="P205"><text:span text:style-name="T71">2</text:span><text:span text:style-name="T139">3</text:span><text:span text:style-name="T71">. Черемуха обыкновенная</text:span><text:span text:style-name="T78"> -Padus</text:span><text:span text:style-name="T71"> </text:span><text:span text:style-name="T78">avium</text:span><text:span text:style-name="T71"> </text:span><text:span text:style-name="T70">Mill</text:span><text:span text:style-name="T71">. </text:span></text:p>
      <text:p text:style-name="P205"><text:span text:style-name="T70">2</text:span><text:span text:style-name="T140">4</text:span><text:span text:style-name="T70">. </text:span><text:span text:style-name="T71">Шиповник</text:span><text:span text:style-name="T70"> </text:span><text:span text:style-name="T71">иглистый</text:span><text:span text:style-name="T72"> -Rosa</text:span><text:span text:style-name="T70"> </text:span><text:span text:style-name="T72">acicularis</text:span><text:span text:style-name="T70"> Lindl. <text:s/></text:span></text:p>
      <text:p text:style-name="P205"><text:span text:style-name="T71">2</text:span><text:span text:style-name="T139">5</text:span><text:span text:style-name="T71">. Шиповник майский</text:span><text:span text:style-name="T78"> -Rosa</text:span><text:span text:style-name="T71"> </text:span><text:span text:style-name="T78">majalis</text:span><text:span text:style-name="T71"> Herrm. <text:s text:c="2"/></text:span></text:p>
      <text:p text:style-name="P205"><text:span text:style-name="T70">2</text:span><text:span text:style-name="T140">6</text:span><text:span text:style-name="T70">. </text:span><text:span text:style-name="T71">Яблоня</text:span><text:span text:style-name="T70"> </text:span><text:span text:style-name="T71">ягодная</text:span><text:span text:style-name="T72"> -Malus</text:span><text:span text:style-name="T70"> </text:span><text:span text:style-name="T72">baccata</text:span><text:span text:style-name="T70"> (L.) Borch.</text:span></text:p>
      <text:p text:style-name="P199"><text:span text:style-name="T87">37. Бобовые – Fabaceae</text:span></text:p>
      <text:p text:style-name="P240">1. Амория гибридная — <text:span text:style-name="T34">Amoria hybrida </text:span><text:span text:style-name="T36">(L.) Presl</text:span></text:p>
      <text:p text:style-name="P241">2. Амория ползучая - <text:s/><text:span text:style-name="T34">Amoria repens </text:span>(L.) Presl</text:p>
      <text:p text:style-name="P224"><text:span text:style-name="T141">3. Астрагал датский — </text:span><text:span text:style-name="T142">Astragalus danicus </text:span><text:span text:style-name="T141">Retz.</text:span></text:p>
      <text:p text:style-name="P205"><text:span text:style-name="T143">4</text:span><text:span text:style-name="T71">. Горошек </text:span><text:span text:style-name="T143">посевной</text:span><text:span text:style-name="T78"> -Vicia</text:span><text:span text:style-name="T71"> </text:span><text:span text:style-name="T78">sepium</text:span><text:span text:style-name="T71"> L.</text:span></text:p>
      <text:p text:style-name="P205"><text:span text:style-name="T143">5</text:span><text:span text:style-name="T71">. Горошек лесной</text:span><text:span text:style-name="T78"> -Vicia</text:span><text:span text:style-name="T71"> </text:span><text:span text:style-name="T78">sylvatica</text:span><text:span text:style-name="T71"> L. – </text:span></text:p>
      <text:p text:style-name="P205"><text:span text:style-name="T143">6</text:span><text:span text:style-name="T71">. Горошек мышиный</text:span><text:span text:style-name="T78"> -Vicia</text:span><text:span text:style-name="T71"> </text:span><text:span text:style-name="T78">cracca</text:span><text:span text:style-name="T71"> L. <text:s/></text:span></text:p>
      <text:p text:style-name="P205"><text:span text:style-name="T143">7</text:span><text:span text:style-name="T71">. Горошек однопарный</text:span><text:span text:style-name="T78"> -Vicia</text:span><text:span text:style-name="T71"> </text:span><text:span text:style-name="T78">unijuga</text:span><text:span text:style-name="T71"> A.Br. </text:span></text:p>
      <text:p text:style-name="P205"><text:span text:style-name="T144">8</text:span><text:span text:style-name="T70">. </text:span><text:span text:style-name="T71">Донник</text:span><text:span text:style-name="T70"> </text:span><text:span text:style-name="T71">белый</text:span><text:span text:style-name="T72"> -Melilotus</text:span><text:span text:style-name="T70"> </text:span><text:span text:style-name="T72">albus</text:span><text:span text:style-name="T70"> Medik. <text:s/></text:span></text:p>
      <text:p text:style-name="P205"><text:span text:style-name="T144">9</text:span><text:span text:style-name="T70">. </text:span><text:span text:style-name="T71">Карагана</text:span><text:span text:style-name="T70"> </text:span><text:span text:style-name="T71">древовидная</text:span><text:span text:style-name="T72"> -Caragana</text:span><text:span text:style-name="T70"> </text:span><text:span text:style-name="T72">arborescens</text:span><text:span text:style-name="T70"> Lam. <text:s/></text:span></text:p>
      <text:p text:style-name="P205"><text:span text:style-name="T143">10</text:span><text:span text:style-name="T71">. Карагана кустарниковая</text:span><text:span text:style-name="T78"> -Caragana</text:span><text:span text:style-name="T71"> </text:span><text:span text:style-name="T78">frutex</text:span><text:span text:style-name="T71"> (L.) C.Koch <text:s/></text:span></text:p>
      <text:p text:style-name="P205"><text:span text:style-name="T143">11</text:span><text:span text:style-name="T71">. Клевер </text:span><text:span text:style-name="T143">средний</text:span><text:span text:style-name="T78"> -Trifolium</text:span><text:span text:style-name="T71"> </text:span><text:span text:style-name="T145">medium</text:span><text:span text:style-name="T71"> L. </text:span></text:p>
      <text:p text:style-name="P205"><text:span text:style-name="T144">12</text:span><text:span text:style-name="T70">. </text:span><text:span text:style-name="T71">Клевер</text:span><text:span text:style-name="T70"> </text:span><text:span text:style-name="T71">луговой</text:span><text:span text:style-name="T72"> -Trifolium</text:span><text:span text:style-name="T70"> </text:span><text:span text:style-name="T72">pratense</text:span><text:span text:style-name="T70"> L. </text:span></text:p>
      <text:p text:style-name="P205"><text:span text:style-name="T70">1</text:span><text:span text:style-name="T144">3</text:span><text:span text:style-name="T70">. </text:span><text:span text:style-name="T71">Клевер</text:span><text:span text:style-name="T70"> </text:span><text:span text:style-name="T71">ползучий</text:span><text:span text:style-name="T72"> -Trifolium</text:span><text:span text:style-name="T70"> <text:s/>re</text:span><text:span text:style-name="T72">p</text:span><text:span text:style-name="T70">ens L. </text:span></text:p>
      <text:p text:style-name="P205"><text:span text:style-name="T70">1</text:span><text:span text:style-name="T144">4</text:span><text:span text:style-name="T70">. </text:span><text:span text:style-name="T71">Люцерна</text:span><text:span text:style-name="T70"> </text:span><text:span text:style-name="T71">посевная</text:span><text:span text:style-name="T72"> -Medicago</text:span><text:span text:style-name="T70"> </text:span><text:span text:style-name="T72">sativa</text:span><text:span text:style-name="T70"> L. </text:span></text:p>
      <text:p text:style-name="P205"><text:span text:style-name="T71">1</text:span><text:span text:style-name="T143">5</text:span><text:span text:style-name="T71">. Люцерна хмелевидная</text:span><text:span text:style-name="T78"> -Medicago</text:span><text:span text:style-name="T71"> </text:span><text:span text:style-name="T78">lupulina</text:span><text:span text:style-name="T71"> L.</text:span></text:p>
      <text:p text:style-name="P242">16. Люпинник пятилистный — <text:span text:style-name="T34">Lupinaster pentaphyllus </text:span><text:span text:style-name="T36">Moench</text:span></text:p>
      <text:p text:style-name="P205"><text:span text:style-name="T71">1</text:span><text:span text:style-name="T143">7</text:span><text:span text:style-name="T71">. Мелилотоидес плоскоплодный</text:span><text:span text:style-name="T78"> -Melilotoides</text:span><text:span text:style-name="T71"> </text:span><text:span text:style-name="T78">platycarpos</text:span><text:span text:style-name="T71"> (</text:span><text:span text:style-name="T70">L</text:span><text:span text:style-name="T71">.) </text:span><text:span text:style-name="T70">Sojak</text:span><text:span text:style-name="T71"> </text:span><text:span text:style-name="T106"><text:s/></text:span><text:span text:style-name="T71"><text:s/></text:span></text:p>
      <text:p text:style-name="P205">1<text:span text:style-name="T146">8</text:span>. Чина болотная<text:span text:style-name="T90"> -Lathyrus</text:span> <text:span text:style-name="T90">palustris</text:span> L.</text:p>
      <text:p text:style-name="P205"><text:span text:style-name="T71">1</text:span><text:span text:style-name="T143">9</text:span><text:span text:style-name="T71">. Чина весенняя</text:span><text:span text:style-name="T78"> -Lathyrus</text:span><text:span text:style-name="T71"> </text:span><text:span text:style-name="T78">vernus</text:span><text:span text:style-name="T71"> (L.) Bernh. </text:span></text:p>
      <text:p text:style-name="P205"><text:span text:style-name="T143">20</text:span><text:span text:style-name="T71">. Чина Гмелина</text:span><text:span text:style-name="T78"> -Lathyrus</text:span><text:span text:style-name="T71"> </text:span><text:span text:style-name="T78">gmelinii</text:span><text:span text:style-name="T71"> Fritsch </text:span></text:p>
      <text:p text:style-name="P205"><text:span text:style-name="T143">21</text:span><text:span text:style-name="T71">. Чина гороховидная</text:span><text:span text:style-name="T78"> -Lathyrus</text:span><text:span text:style-name="T71"> </text:span><text:span text:style-name="T78">pisiformis</text:span><text:span text:style-name="T71"> L. </text:span></text:p>
      <text:p text:style-name="P205"><text:span text:style-name="T143">22</text:span><text:span text:style-name="T71">. Чина клубневая</text:span><text:span text:style-name="T78"> -Lathyrus</text:span><text:span text:style-name="T71"> </text:span><text:span text:style-name="T78">tuberosus</text:span><text:span text:style-name="T71"> L. </text:span></text:p>
      <text:p text:style-name="P205"><text:span text:style-name="T70">2</text:span><text:span text:style-name="T144">3</text:span><text:span text:style-name="T70">. </text:span><text:span text:style-name="T71">Чина</text:span><text:span text:style-name="T70"> </text:span><text:span text:style-name="T71">луговая</text:span><text:span text:style-name="T72"> -Lathyrus</text:span><text:span text:style-name="T70"> </text:span><text:span text:style-name="T72">pratensis</text:span><text:span text:style-name="T70"> L.</text:span></text:p>
      <text:p text:style-name="P198">38. Гераниевые – Geraniaceae</text:p>
      <text:p text:style-name="P199"><text:span text:style-name="T73">1. </text:span><text:span text:style-name="T71">Герань</text:span><text:span text:style-name="T73"> </text:span><text:span text:style-name="T71">луговая</text:span><text:span text:style-name="T73"> -</text:span><text:span text:style-name="T74">Geranium</text:span><text:span text:style-name="T73"> </text:span><text:span text:style-name="T74">pratense</text:span><text:span text:style-name="T73"> L. </text:span></text:p>
      <text:p text:style-name="P199"><text:span text:style-name="T71">2. Герань сибирская</text:span><text:span text:style-name="T78"> -Geranium</text:span><text:span text:style-name="T71"> </text:span><text:span text:style-name="T78">sibiricum</text:span><text:span text:style-name="T71"> L. </text:span></text:p>
      <text:p text:style-name="P199">3. Журавельник цикутовый<text:span text:style-name="T90"> -Erodium</text:span> <text:span text:style-name="T90">cicutarium</text:span> (L.) L'Her.</text:p>
      <text:p text:style-name="P243">4. Герань лесная - <text:s text:c="2"/><text:span text:style-name="T78">Geranium sylvaticum </text:span><text:span text:style-name="T94">L.</text:span></text:p>
      <text:p text:style-name="P198">39. Кисличные – Oxalidaceae</text:p>
      <text:p text:style-name="P199"><text:span text:style-name="T71">1. Кислица обыкновенная -</text:span><text:span text:style-name="T78">Oxlis</text:span><text:span text:style-name="T71"> </text:span><text:span text:style-name="T78">acetosella</text:span><text:span text:style-name="T71"> L. <text:s/></text:span></text:p>
      <text:p text:style-name="P198">40. Молочайные – Euphorbiaceae</text:p>
      <text:p text:style-name="P199"><text:span text:style-name="T71">1. Молочай желтеющий</text:span><text:span text:style-name="T78"> -Euphorbia</text:span><text:span text:style-name="T71"> </text:span><text:span text:style-name="T78">lutescens</text:span><text:span text:style-name="T71"> C.A.Mey. <text:s/></text:span></text:p>
      <text:p text:style-name="P198">41. Кленовые – Aceraceae</text:p>
      <text:p text:style-name="P199"><text:span text:style-name="T71">1. Клен ясенелистный</text:span><text:span text:style-name="T78"> -Acer</text:span><text:span text:style-name="T71"> </text:span><text:span text:style-name="T78">negundo</text:span><text:span text:style-name="T71"> L. </text:span></text:p>
      <text:p text:style-name="P198">42. Бальзаминовые - Balsaminiaceae</text:p>
      <text:p text:style-name="P199">1. Недотрога обыкновенная<text:span text:style-name="T90"> -Impatiens</text:span> <text:span text:style-name="T90">noli</text:span>-<text:span text:style-name="T90">tangere</text:span> L.</text:p>
      <text:p text:style-name="P244">43. Крушиновые — Rhamnaceae</text:p>
      <text:p text:style-name="P245">1. Крушина ольховидная — <text:span text:style-name="T34">Frangula alnus </text:span><text:span text:style-name="T36">Mill.</text:span></text:p>
      <text:p text:style-name="P198">4<text:span text:style-name="T147">4</text:span>. Зверобойные – Hypericaceae</text:p>
      <text:p text:style-name="P199"><text:span text:style-name="T71">1. Зверобой пушистый</text:span><text:span text:style-name="T78"> -Hypericum</text:span><text:span text:style-name="T71"> </text:span><text:span text:style-name="T78">hirsutum</text:span><text:span text:style-name="T71"> L. </text:span></text:p>
      <text:p text:style-name="P199"><text:span text:style-name="T71">2. Зверобой <text:s text:c="2"/>продырявленный</text:span><text:span text:style-name="T78"> -Hypericum</text:span><text:span text:style-name="T71"> </text:span><text:span text:style-name="T78">perforatum</text:span><text:span text:style-name="T71"> L. </text:span></text:p>
      <text:p text:style-name="P198">4<text:span text:style-name="T147">5</text:span>. Фиалковые – Violaceae</text:p>
      <text:p text:style-name="P199"><text:span text:style-name="T70">1. </text:span><text:span text:style-name="T71">Фиалка</text:span><text:span text:style-name="T70"> </text:span><text:span text:style-name="T148">опушенная</text:span><text:span text:style-name="T72"> -Viola</text:span><text:span text:style-name="T70"> </text:span><text:span text:style-name="T149">hirta</text:span><text:span text:style-name="T70"> L. </text:span><text:span text:style-name="T150"><text:s/></text:span></text:p>
      <text:p text:style-name="P199"><text:span text:style-name="T71">2. Фиалка одноцветковая</text:span><text:span text:style-name="T78"> -Viola</text:span><text:span text:style-name="T71"> </text:span><text:span text:style-name="T78">uniflora</text:span><text:span text:style-name="T71"> L. </text:span><text:span text:style-name="T91"><text:s/></text:span></text:p>
      <text:p text:style-name="P199"><text:soft-page-break/><text:span text:style-name="T70">3. </text:span><text:span text:style-name="T71">Фиалка</text:span><text:span text:style-name="T70"> </text:span><text:span text:style-name="T71">собачья</text:span><text:span text:style-name="T72"> -Viola</text:span><text:span text:style-name="T70"> </text:span><text:span text:style-name="T72">canina</text:span><text:span text:style-name="T70"> L.</text:span></text:p>
      <text:p text:style-name="P246">4. Фиалка горная - <text:span text:style-name="T90">Viola</text:span> <text:span text:style-name="T90">montana</text:span> L.</text:p>
      <text:p text:style-name="P246">5. Фиалка скальная - <text:s/><text:span text:style-name="T90">Viola rupestris </text:span><text:span text:style-name="T151">F.W.Schmidt</text:span></text:p>
      <text:p text:style-name="P198">4<text:span text:style-name="T152">6</text:span>. Кипрейные - Onagraceae</text:p>
      <text:p text:style-name="P205"><text:span text:style-name="T70">1. </text:span><text:span text:style-name="T71">Иван</text:span><text:span text:style-name="T70">-</text:span><text:span text:style-name="T71">чай</text:span><text:span text:style-name="T70"> </text:span><text:span text:style-name="T71">узколистный</text:span><text:span text:style-name="T72"> -Chamerion</text:span><text:span text:style-name="T70"> </text:span><text:span text:style-name="T72">angustifolium</text:span><text:span text:style-name="T70"> (L.) </text:span><text:span text:style-name="T71">Holub </text:span></text:p>
      <text:p text:style-name="P205"><text:span text:style-name="T71">2. Кипрей болотный</text:span><text:span text:style-name="T78"> -Epilobium</text:span><text:span text:style-name="T71"> pal</text:span><text:span text:style-name="T78">u</text:span><text:span text:style-name="T71">stre L. </text:span></text:p>
      <text:p text:style-name="P205"><text:span text:style-name="T71">3. </text:span><text:span text:style-name="T153">Двулепестник альпийский — </text:span><text:span text:style-name="T154">Circaea alpina </text:span><text:span text:style-name="T155">L.</text:span></text:p>
      <text:p text:style-name="P205"><text:span text:style-name="T71">4. Кипрей мохнатый</text:span><text:span text:style-name="T78"> -Epilobium</text:span><text:span text:style-name="T71"> </text:span><text:span text:style-name="T78">hirsutum</text:span><text:span text:style-name="T71"> L. </text:span></text:p>
      <text:p text:style-name="P198">4<text:span text:style-name="T152">7</text:span>. Сланоягодниковые – Haloragaceae</text:p>
      <text:p text:style-name="P199"><text:span text:style-name="T71">1. Уруть сибирская</text:span><text:span text:style-name="T78"> -Myriophyllum</text:span><text:span text:style-name="T71"> </text:span><text:span text:style-name="T78">sibiricum</text:span><text:span text:style-name="T71"> Kom. <text:s/></text:span></text:p>
      <text:p text:style-name="P198">4<text:span text:style-name="T152">8</text:span>. Хвостниковые - Hippuridaceae</text:p>
      <text:p text:style-name="P199">1. Хвостник обыкновенный -<text:span text:style-name="T90">Hippuris</text:span> <text:span text:style-name="T90">vulgaris</text:span> L.</text:p>
      <text:p text:style-name="P199"><text:span text:style-name="T156">49. Зонтичные - <text:s/></text:span><text:span text:style-name="T157">Apiaceae</text:span></text:p>
      <text:p text:style-name="P199">1. Бедренец камнеломковый<text:span text:style-name="T90"> -Pimpinella</text:span> <text:span text:style-name="T90">saxifraga</text:span> L. <text:s/></text:p>
      <text:p text:style-name="P199"><text:span text:style-name="T71">2. Болиголов пятнистый</text:span><text:span text:style-name="T78"> -Conium</text:span><text:span text:style-name="T71"> </text:span><text:span text:style-name="T78">maculatum</text:span><text:span text:style-name="T71"> L.</text:span></text:p>
      <text:p text:style-name="P199">3. Борщевик рассеченный<text:span text:style-name="T90"> -Heracleum</text:span> <text:span text:style-name="T90">dissectum</text:span> Ledeb. <text:s/></text:p>
      <text:p text:style-name="P199">4. Вех ядовитый<text:span text:style-name="T90"> -Cicuta</text:span> <text:span text:style-name="T90">virosa</text:span> L.</text:p>
      <text:p text:style-name="P247">5. Володушка длиннолистная — <text:span text:style-name="T34">Bupleurum longifolium </text:span><text:span text:style-name="T36">L.</text:span></text:p>
      <text:p text:style-name="P199"><text:span text:style-name="T71">6. Гирчовник татарский</text:span><text:span text:style-name="T78"> -Conioselinum</text:span><text:span text:style-name="T71"> </text:span><text:span text:style-name="T78">tataricum</text:span><text:span text:style-name="T71"> Hoffm.</text:span></text:p>
      <text:p text:style-name="P248">7. Дудник болотный — <text:span text:style-name="T34">Angelica palustris </text:span><text:span text:style-name="T36">(Besser) Hoffm.</text:span></text:p>
      <text:p text:style-name="P199"><text:span text:style-name="T158">8</text:span><text:span text:style-name="T75">. </text:span>Дудник<text:span text:style-name="T75"> </text:span>лесной<text:span text:style-name="T76"> -Angelica</text:span><text:span text:style-name="T75"> </text:span><text:span text:style-name="T76">sylvestris</text:span><text:span text:style-name="T75"> L.</text:span></text:p>
      <text:p text:style-name="P199"><text:span text:style-name="T159">9</text:span><text:span text:style-name="T71">. Дудник низбегающий</text:span><text:span text:style-name="T78"> -Angelica</text:span><text:span text:style-name="T71"> </text:span><text:span text:style-name="T78">decurrens</text:span><text:span text:style-name="T71"> (Ledeb.) B. Fedtsch.</text:span></text:p>
      <text:p text:style-name="P199"><text:span text:style-name="T158">10</text:span><text:span text:style-name="T75">. </text:span>Купырь<text:span text:style-name="T75"> </text:span>лесной<text:span text:style-name="T75"> -Anthriscus sylvestris (L.) </text:span>Hoffm.</text:p>
      <text:p text:style-name="P199"><text:span text:style-name="T70">1</text:span><text:span text:style-name="T160">1</text:span><text:span text:style-name="T70">. </text:span><text:span text:style-name="T71">Пастернак</text:span><text:span text:style-name="T70"> </text:span><text:span text:style-name="T71">лесной</text:span><text:span text:style-name="T72"> -Pastinaca</text:span><text:span text:style-name="T70"> </text:span><text:span text:style-name="T72">sylvestris</text:span><text:span text:style-name="T70"> Mill.</text:span></text:p>
      <text:p text:style-name="P199">1<text:span text:style-name="T161">2</text:span>. <text:s/>Реброплодник уральский<text:span text:style-name="T90"> -Pleurospermum</text:span> <text:span text:style-name="T90">uralense</text:span> Hoffm.</text:p>
      <text:p text:style-name="P199"><text:span text:style-name="T71">1</text:span><text:span text:style-name="T159">3</text:span><text:span text:style-name="T71">. Сныть обыкновенная</text:span><text:span text:style-name="T78"> -Aegopodium</text:span><text:span text:style-name="T71"> </text:span><text:span text:style-name="T78">podagraria</text:span><text:span text:style-name="T71"> L.</text:span></text:p>
      <text:p text:style-name="P199">1<text:span text:style-name="T161">4</text:span>. Тмин обыкновенный<text:span text:style-name="T90"> -Carum</text:span> <text:span text:style-name="T90">carvi</text:span> L.</text:p>
      <text:p text:style-name="P199"><text:span text:style-name="T70">1</text:span><text:span text:style-name="T160">5</text:span><text:span text:style-name="T70">. </text:span><text:span text:style-name="T71">Укроп</text:span><text:span text:style-name="T70"> </text:span><text:span text:style-name="T71">пахучий</text:span><text:span text:style-name="T72"> -Anethum</text:span><text:span text:style-name="T70"> </text:span><text:span text:style-name="T72">graveolens</text:span><text:span text:style-name="T70"> L.</text:span></text:p>
      <text:p text:style-name="P249">50. Кизиловые – Cornaceae</text:p>
      <text:p text:style-name="P199"><text:span text:style-name="T71">1. Свидина белая</text:span><text:span text:style-name="T78"> -Swida</text:span><text:span text:style-name="T71"> </text:span><text:span text:style-name="T78">alba</text:span><text:span text:style-name="T71"> (L.) Opiz</text:span></text:p>
      <text:p text:style-name="P250"><text:span text:style-name="T162">51. Вересковые – </text:span><text:span text:style-name="T163">Ericaceae</text:span></text:p>
      <text:p text:style-name="P251"><text:span text:style-name="T164">1. Зимолюбка зонтичная - </text:span><text:span text:style-name="Strong_20_Emphasis"><text:span text:style-name="T165">Chimaphila umbellata</text:span></text:span><text:span text:style-name="Strong_20_Emphasis"><text:span text:style-name="T166"> (L.) W.P.C.Barton.</text:span></text:span></text:p>
      <text:p text:style-name="P251"><text:span text:style-name="Strong_20_Emphasis"><text:span text:style-name="T167">2. Ортилия однобокая - </text:span></text:span><text:span text:style-name="Strong_20_Emphasis"><text:span text:style-name="T168">Orthilia secunda </text:span></text:span><text:span text:style-name="Strong_20_Emphasis"><text:span text:style-name="T169">(L.) House</text:span></text:span></text:p>
      <text:p text:style-name="P251"><text:span text:style-name="Strong_20_Emphasis"><text:span text:style-name="T169">3. Грушанка круглолистная - </text:span></text:span><text:span text:style-name="Strong_20_Emphasis"><text:span text:style-name="T168">Pyrola rotundifolia </text:span></text:span><text:span text:style-name="Strong_20_Emphasis"><text:span text:style-name="T170">L.</text:span></text:span></text:p>
      <text:p text:style-name="P251"><text:span text:style-name="Strong_20_Emphasis"><text:span text:style-name="T170">4. Брусника - </text:span></text:span><text:span text:style-name="Strong_20_Emphasis"><text:span text:style-name="T171">Vaccínium vítis-idaéa</text:span></text:span><text:span text:style-name="Strong_20_Emphasis"><text:span text:style-name="T170"> L.</text:span></text:span></text:p>
      <text:p text:style-name="P199"><text:span text:style-name="T87">5</text:span><text:span text:style-name="T172">2</text:span><text:span text:style-name="T87">. Примуловые – Primulaceae</text:span></text:p>
      <text:p text:style-name="P205"><text:span text:style-name="T71">1. Вербейник обыкновенный</text:span><text:span text:style-name="T78"> -Lysimachia</text:span><text:span text:style-name="T71"> </text:span><text:span text:style-name="T78">vulgaris</text:span><text:span text:style-name="T71"> L. <text:s/></text:span></text:p>
      <text:p text:style-name="P205"><text:span text:style-name="T71">2. Наумбургия кистевидная</text:span><text:span text:style-name="T78"> -Naumburgia</text:span><text:span text:style-name="T71"> </text:span><text:span text:style-name="T78">thyrsiflora</text:span><text:span text:style-name="T71"> (L.) Reichb. <text:s/></text:span></text:p>
      <text:p text:style-name="P205"><text:span text:style-name="T71">3. Первоцвет крупночашечный</text:span><text:span text:style-name="T78"> -Primula</text:span><text:span text:style-name="T71"> </text:span><text:span text:style-name="T78">macrocalyx</text:span><text:span text:style-name="T71"> Bunge <text:s/></text:span></text:p>
      <text:p text:style-name="P205"><text:span text:style-name="T71">4. Проломник нитевидный</text:span><text:span text:style-name="T78"> -Аndrosace</text:span><text:span text:style-name="T71"> </text:span><text:span text:style-name="T78">filiformis</text:span><text:span text:style-name="T71"> Retz. <text:s/></text:span></text:p>
      <text:p text:style-name="P251"><text:span text:style-name="Strong_20_Emphasis"><text:span text:style-name="T173">5. Седмичник европейский</text:span></text:span><text:span text:style-name="Strong_20_Emphasis"><text:span text:style-name="T174"> -Trientalis</text:span></text:span><text:span text:style-name="Strong_20_Emphasis"><text:span text:style-name="T173"> </text:span></text:span><text:span text:style-name="Strong_20_Emphasis"><text:span text:style-name="T174">europaea</text:span></text:span><text:span text:style-name="Strong_20_Emphasis"><text:span text:style-name="T173"> L.</text:span></text:span></text:p>
      <text:p text:style-name="P198">5<text:span text:style-name="T175">3</text:span>. Вахтовые – Menyanthaceae</text:p>
      <text:p text:style-name="P251"><text:span text:style-name="Strong_20_Emphasis"><text:span text:style-name="T173">1. Вахта трехлистная</text:span></text:span><text:span text:style-name="Strong_20_Emphasis"><text:span text:style-name="T174"> -Menyanthes</text:span></text:span><text:span text:style-name="Strong_20_Emphasis"><text:span text:style-name="T173"> </text:span></text:span><text:span text:style-name="Strong_20_Emphasis"><text:span text:style-name="T174">trifoliata</text:span></text:span><text:span text:style-name="Strong_20_Emphasis"><text:span text:style-name="T173"> L.</text:span></text:span></text:p>
      <text:p text:style-name="P198">52. Вьюнковые – Convolvulaceae</text:p>
      <text:p text:style-name="P199"><text:span text:style-name="T70">1. </text:span><text:span text:style-name="T71">Вьюнок</text:span><text:span text:style-name="T70"> </text:span><text:span text:style-name="T71">полевой</text:span><text:span text:style-name="T72"> -Convolvulus</text:span><text:span text:style-name="T70"> </text:span><text:span text:style-name="T72">arvensis</text:span><text:span text:style-name="T70"> L. </text:span></text:p>
      <text:p text:style-name="P199"><text:span text:style-name="T71">2. Повой заборный</text:span><text:span text:style-name="T78"> -Calystegia</text:span><text:span text:style-name="T71"> </text:span><text:span text:style-name="T78">sepium</text:span><text:span text:style-name="T71"> (L.) R.Br.</text:span></text:p>
      <text:p text:style-name="P198">53. Синюховые – Polemoniaceae</text:p>
      <text:p text:style-name="P199"><text:span text:style-name="T71">1. Синюха голубая</text:span><text:span text:style-name="T78"> -Polemonium</text:span><text:span text:style-name="T71"> </text:span><text:span text:style-name="T78">coeruleum</text:span><text:span text:style-name="T71"> L. <text:s/></text:span></text:p>
      <text:p text:style-name="P198">54. Бурачниковые - Boraginaceae</text:p>
      <text:p text:style-name="P205"><text:span text:style-name="T176">1</text:span><text:span text:style-name="T70">. </text:span><text:span text:style-name="T71">Воробейник</text:span><text:span text:style-name="T70"> </text:span><text:span text:style-name="T71">лекарственный</text:span><text:span text:style-name="T72"> -Lithospermum</text:span><text:span text:style-name="T70"> </text:span><text:span text:style-name="T72">officinale</text:span><text:span text:style-name="T70"> L. <text:s/></text:span></text:p>
      <text:p text:style-name="P205"><text:span text:style-name="T177">2</text:span><text:span text:style-name="T71">. Липучка <text:s/>оттопыренная</text:span><text:span text:style-name="T78"> -Lappula</text:span><text:span text:style-name="T71"> </text:span><text:span text:style-name="T78">squarrosa</text:span><text:span text:style-name="T71"> (Retz.) Dumort. </text:span><text:span text:style-name="T106"><text:s/></text:span><text:span text:style-name="T71"><text:s/></text:span></text:p>
      <text:p text:style-name="P205"><text:span text:style-name="T177">3</text:span><text:span text:style-name="T71">. Медуница мягенькая</text:span><text:span text:style-name="T78"> -Pulmonaria</text:span><text:span text:style-name="T71"> </text:span><text:span text:style-name="T78">mollis</text:span><text:span text:style-name="T71"> </text:span><text:span text:style-name="T70">Wulf</text:span><text:span text:style-name="T71"> </text:span><text:span text:style-name="T70">ex</text:span><text:span text:style-name="T71"> </text:span><text:span text:style-name="T70">Hornem</text:span><text:span text:style-name="T71">. </text:span><text:span text:style-name="T106"><text:s/></text:span><text:span text:style-name="T71"><text:s/></text:span></text:p>
      <text:p text:style-name="P205"><text:soft-page-break/><text:span text:style-name="T177">4</text:span><text:span text:style-name="T71">. Незабудка дернистая</text:span><text:span text:style-name="T78"> -Myosotis</text:span><text:span text:style-name="T71"> </text:span><text:span text:style-name="T78">caespitosa</text:span><text:span text:style-name="T71"> K.F. Schultz</text:span></text:p>
      <text:p text:style-name="P252"><text:span text:style-name="T178">5. Незабудка болотная - <text:s/></text:span><text:span text:style-name="Strong_20_Emphasis"><text:span text:style-name="T179">Myosotis palustris </text:span></text:span><text:span text:style-name="Strong_20_Emphasis"><text:span text:style-name="T180">(L.) L.</text:span></text:span></text:p>
      <text:p text:style-name="P251"><text:span text:style-name="T181">6. </text:span><text:span text:style-name="T182">Незабудка Крылова - </text:span><text:span text:style-name="Strong_20_Emphasis"><text:span text:style-name="T183">Myosotis krylovii </text:span></text:span><text:span text:style-name="Strong_20_Emphasis"><text:span text:style-name="T184">Serg.</text:span></text:span></text:p>
      <text:p text:style-name="P205"><text:span text:style-name="T177">7</text:span><text:span text:style-name="T71">. Незабудка полевая</text:span><text:span text:style-name="T78"> -Myosotis</text:span><text:span text:style-name="T71"> </text:span><text:span text:style-name="T78">arvensis</text:span><text:span text:style-name="T71"> (L.) Hill <text:s/></text:span></text:p>
      <text:p text:style-name="P205"><text:span text:style-name="T70">8. </text:span><text:span text:style-name="T71">Нонея</text:span><text:span text:style-name="T70"> </text:span><text:span text:style-name="T71">русская</text:span><text:span text:style-name="T72"> -Nonea</text:span><text:span text:style-name="T70"> </text:span><text:span text:style-name="T72">rossica</text:span><text:span text:style-name="T70"> Stev.</text:span></text:p>
      <text:p text:style-name="P205"><text:span text:style-name="T177">9</text:span><text:span text:style-name="T71">. Чернокорень лекарственный</text:span><text:span text:style-name="T78"> -Cynoglossum</text:span><text:span text:style-name="T71"> </text:span><text:span text:style-name="T78">officinale</text:span><text:span text:style-name="T71"> L.</text:span></text:p>
      <text:p text:style-name="P198">55. Яснотковые – Lamiaceae</text:p>
      <text:p text:style-name="P205"><text:span text:style-name="T71">1. Будра плющевидная</text:span><text:span text:style-name="T78"> -Glechoma</text:span><text:span text:style-name="T71"> </text:span><text:span text:style-name="T78">hederacea</text:span><text:span text:style-name="T71"> L. <text:s/></text:span></text:p>
      <text:p text:style-name="P205"><text:span text:style-name="T71">2. Душица обыкновенная</text:span><text:span text:style-name="T78"> -Origanum</text:span><text:span text:style-name="T71"> </text:span><text:span text:style-name="T78">vulgare</text:span><text:span text:style-name="T71"> L. <text:s/></text:span></text:p>
      <text:p text:style-name="P205"><text:span text:style-name="T71">3. Змееголовник поникший</text:span><text:span text:style-name="T78"> -Dracocephalum</text:span><text:span text:style-name="T71"> </text:span><text:span text:style-name="T78">nutans</text:span><text:span text:style-name="T71"> L.</text:span></text:p>
      <text:p text:style-name="P205"><text:span text:style-name="T185">4. Зюзник европейский - </text:span><text:span text:style-name="T186">Lycopus europaeus</text:span><text:span text:style-name="T187"> </text:span><text:span text:style-name="T188">L.</text:span></text:p>
      <text:p text:style-name="P205"><text:span text:style-name="T71">Мята</text:span><text:span text:style-name="T70"> </text:span><text:span text:style-name="T71">полевая</text:span><text:span text:style-name="T72"> -Mentha</text:span><text:span text:style-name="T70"> </text:span><text:span text:style-name="T72">arvensis</text:span><text:span text:style-name="T70"> L. <text:s/></text:span></text:p>
      <text:p text:style-name="P205"><text:span text:style-name="T71">4. Пикульник двунадрезанный (жабрей)-</text:span><text:span text:style-name="T78">Galeopsis</text:span><text:span text:style-name="T71"> </text:span><text:span text:style-name="T78">bifida</text:span><text:span text:style-name="T71"> Boenn. <text:s/></text:span></text:p>
      <text:p text:style-name="P205"><text:span text:style-name="T71">5. Пикульник ладанниковый</text:span><text:span text:style-name="T78"> -Galeopsis</text:span><text:span text:style-name="T71"> </text:span><text:span text:style-name="T78">ladanum</text:span><text:span text:style-name="T71"> L. <text:s/></text:span></text:p>
      <text:p text:style-name="P205"><text:span text:style-name="T71">6. Пустырник сизоватый</text:span><text:span text:style-name="T78"> -Leonurus</text:span><text:span text:style-name="T71"> </text:span><text:span text:style-name="T78">glaucescens</text:span><text:span text:style-name="T71"> Bunge</text:span></text:p>
      <text:p text:style-name="P251"><text:span text:style-name="T189">7. Фломоидес клубненосный - </text:span><text:span text:style-name="T190"><text:s/></text:span><text:span text:style-name="Strong_20_Emphasis"><text:span text:style-name="T183">Phlomoides tuberosa </text:span></text:span><text:span text:style-name="Strong_20_Emphasis"><text:span text:style-name="T191">(L.) Moench</text:span></text:span></text:p>
      <text:p text:style-name="P205"><text:span text:style-name="T71">7. Черноголовка обыкновенная</text:span><text:span text:style-name="T78"> -Prunella</text:span><text:span text:style-name="T71"> </text:span><text:span text:style-name="T78">vulgaris</text:span><text:span text:style-name="T71"> L. <text:s/></text:span></text:p>
      <text:p text:style-name="P205"><text:span text:style-name="T71">8. Чистец болотный</text:span><text:span text:style-name="T78"> -Stachys</text:span><text:span text:style-name="T71"> </text:span><text:span text:style-name="T78">palustris</text:span><text:span text:style-name="T71"> L. <text:s/></text:span></text:p>
      <text:p text:style-name="P199"><text:span text:style-name="T95">10. Яснотка белая</text:span><text:span text:style-name="T96"> -Lamium</text:span><text:span text:style-name="T95"> </text:span><text:span text:style-name="T96">album</text:span><text:span text:style-name="T95"> L.</text:span></text:p>
      <text:p text:style-name="P199"><text:span text:style-name="T102">56. Пасленовые –</text:span><text:span text:style-name="T101"> </text:span><text:span text:style-name="T102">Solanaceae</text:span></text:p>
      <text:p text:style-name="P199"><text:span text:style-name="T192">1.</text:span><text:span text:style-name="T71">Паслен Китагавы</text:span><text:span text:style-name="T78"> -Solanum</text:span><text:span text:style-name="T71"> </text:span><text:span text:style-name="T78">kitagawae</text:span><text:span text:style-name="T71"> Schonbeck-Temesy </text:span><text:span text:style-name="T106"><text:s/></text:span><text:span text:style-name="T71"><text:s/></text:span></text:p>
      <text:p text:style-name="P199">2. Паслен черный<text:span text:style-name="T90"> -Solanum</text:span> <text:span text:style-name="T90">nigrum</text:span> L.</text:p>
      <text:p text:style-name="P198">57. Норичниковые – Scrophulariaceae</text:p>
      <text:p text:style-name="P199">1. Вероника длиннолистная<text:span text:style-name="T90"> -Veronica</text:span> <text:span text:style-name="T90">longifolia</text:span> L.</text:p>
      <text:p text:style-name="P199"><text:span text:style-name="T71">2. Вероника дубравная</text:span><text:span text:style-name="T78"> -Veronica</text:span><text:span text:style-name="T71"> </text:span><text:span text:style-name="T78">chamaedrys </text:span><text:span text:style-name="T71">L.</text:span></text:p>
      <text:p text:style-name="P199"><text:span text:style-name="T70">3. </text:span><text:span text:style-name="T71">Вероника</text:span><text:span text:style-name="T70"> </text:span><text:span text:style-name="T71">ключевая</text:span><text:span text:style-name="T72"> –Ve-ronica</text:span><text:span text:style-name="T70"> </text:span><text:span text:style-name="T72">anagallis</text:span><text:span text:style-name="T70">-</text:span><text:span text:style-name="T72">aquiatica</text:span><text:span text:style-name="T70"> L.</text:span></text:p>
      <text:p text:style-name="P199"><text:span text:style-name="T70">4. Вероника поточная</text:span><text:span text:style-name="T72"> -Veronica</text:span><text:span text:style-name="T70"> </text:span><text:span text:style-name="T72">beccabunga </text:span><text:span text:style-name="T70">L.</text:span></text:p>
      <text:p text:style-name="P199"><text:span text:style-name="T70">5. Вероника тимьянолистная</text:span><text:span text:style-name="T72"> -Veronica</text:span><text:span text:style-name="T70"> </text:span><text:span text:style-name="T72">serpyllifolia</text:span><text:span text:style-name="T70"> L.</text:span></text:p>
      <text:p text:style-name="P199">6. Зубчатка обыкновенная<text:span text:style-name="T90"> -Odontites</text:span> <text:span text:style-name="T90">vulgaris</text:span> Moench <text:span text:style-name="T34"><text:s/></text:span>Dumart.)</text:p>
      <text:p text:style-name="P199"><text:span text:style-name="T71">7. Лужница водяная</text:span><text:span text:style-name="T78"> -Limosella</text:span><text:span text:style-name="T71"> </text:span><text:span text:style-name="T78">aquatica</text:span><text:span text:style-name="T71"> L.</text:span></text:p>
      <text:p text:style-name="P199"><text:span text:style-name="T75">8. </text:span>Льнянка<text:span text:style-name="T75"> </text:span>обыкновенная<text:span text:style-name="T76"> -Linaria</text:span><text:span text:style-name="T75"> </text:span><text:span text:style-name="T76">vulgaris</text:span><text:span text:style-name="T75"> Mill.</text:span></text:p>
      <text:p text:style-name="P199"><text:span text:style-name="T192">9</text:span><text:span text:style-name="T71">. Мытник мясокрасный</text:span><text:span text:style-name="T78"> -Pedicularis</text:span><text:span text:style-name="T71"> </text:span><text:span text:style-name="T78">incarnata</text:span><text:span text:style-name="T71"> L.</text:span></text:p>
      <text:p text:style-name="P199"><text:span text:style-name="T192">10. </text:span><text:span text:style-name="T71">Норичник узловатый</text:span><text:span text:style-name="T78"> -Scrophularia</text:span><text:span text:style-name="T71"> </text:span><text:span text:style-name="T78">nodosa</text:span><text:span text:style-name="T71"> L.</text:span></text:p>
      <text:p text:style-name="P199"><text:span text:style-name="T192">11. </text:span><text:span text:style-name="T71">Очанка волосистенькая</text:span><text:span text:style-name="T78"> -Euphrasia</text:span><text:span text:style-name="T71"> </text:span><text:span text:style-name="T78">hirtella</text:span><text:span text:style-name="T71"> Jord. Ex Reut.</text:span></text:p>
      <text:p text:style-name="P253"><text:span text:style-name="T193">12. </text:span>Погремок<text:span text:style-name="T75"> </text:span>летний<text:span text:style-name="T76"> -Rhinanthus</text:span><text:span text:style-name="T75"> </text:span><text:span text:style-name="T76">aestivalis</text:span><text:span text:style-name="T75"> (N.Zing.) </text:span>Schischk. et Serg.</text:p>
      <text:p text:style-name="P254">13. Погремок<text:span text:style-name="T75"> </text:span>поздний<text:span text:style-name="T76"> -Rhinanthus</text:span><text:span text:style-name="T75"> </text:span><text:span text:style-name="T76">serotinus</text:span><text:span text:style-name="T75"> (Schoenh.) </text:span>Oborny</text:p>
      <text:p text:style-name="P254">14.Вероника колосистая - <text:s/>Veronica spicata L.</text:p>
      <text:p text:style-name="P198">58. Подорожниковые — Plantaginaceae</text:p>
      <text:p text:style-name="P199">1. Подорожник большой<text:span text:style-name="T90"> -Plantago</text:span> <text:span text:style-name="T90">major</text:span> L.</text:p>
      <text:p text:style-name="P199"><text:span text:style-name="T71">2. Подорожник средний</text:span><text:span text:style-name="T78"> -Plantago</text:span><text:span text:style-name="T71"> </text:span><text:span text:style-name="T78">media</text:span><text:span text:style-name="T71"> L.</text:span></text:p>
      <text:p text:style-name="P254">3. Подорожник Урвилла -Plantago urvillei Opiz.</text:p>
      <text:p text:style-name="P198">59. Мареновые — Rubiaceae</text:p>
      <text:p text:style-name="P199">1. Крестообразник Крылова -<text:span text:style-name="T90">Cruciata</text:span> <text:span text:style-name="T90">krylovii</text:span> (Iljin)</text:p>
      <text:p text:style-name="P199"><text:span text:style-name="T71">2. Подмаренник болотный</text:span><text:span text:style-name="T78"> -Galium</text:span><text:span text:style-name="T71"> </text:span><text:span text:style-name="T78">palustre</text:span><text:span text:style-name="T71"> L.</text:span></text:p>
      <text:p text:style-name="P199"><text:span text:style-name="T71">3. Подмаренник настоящий</text:span><text:span text:style-name="T78"> -Galium</text:span><text:span text:style-name="T71"> </text:span><text:span text:style-name="T78">verum</text:span><text:span text:style-name="T71"> L.</text:span></text:p>
      <text:p text:style-name="P199"><text:span text:style-name="T71">4. Подмаренник северный</text:span><text:span text:style-name="T78"> -Galium</text:span><text:span text:style-name="T71"> </text:span><text:span text:style-name="T78">boreale</text:span><text:span text:style-name="T71"> </text:span><text:span text:style-name="T73">L</text:span><text:span text:style-name="T71">.</text:span></text:p>
      <text:p text:style-name="P199">5. Подмаренник топяной<text:span text:style-name="T90"> -Galium</text:span> <text:span text:style-name="T90">uliginosum</text:span> L.</text:p>
      <text:p text:style-name="P255">6. Подмаренник мягкий — Galium mollugo L.</text:p>
      <text:p text:style-name="P198">60. Бузиновые – Sambucaceae</text:p>
      <text:p text:style-name="P199">1. Бузина сибирская<text:span text:style-name="T90"> -Sambucus</text:span> <text:span text:style-name="T90">sibirica</text:span> Nakai.</text:p>
      <text:p text:style-name="P198">61. Калиновые – Viburnaceae</text:p>
      <text:p text:style-name="P199">1. Калина обыкновенная<text:span text:style-name="T90"> -Viburnum</text:span> <text:span text:style-name="T90">opulus</text:span> L.</text:p>
      <text:p text:style-name="P198"><text:soft-page-break/>62. Жимолостные – Caprifoliaceae</text:p>
      <text:p text:style-name="P199">1. Жимолость обыкновенная<text:span text:style-name="T90"> -Lonicera</text:span> <text:span text:style-name="T90">xylosteum</text:span> L.</text:p>
      <text:p text:style-name="P256">2. Жимолость Алтайская <text:s/>- Lonicera caerulea/aitaica (Pall.) Gladkova</text:p>
      <text:p text:style-name="P198">63. Адоксовые — Adoxaceae</text:p>
      <text:p text:style-name="P199"><text:span text:style-name="T75">1. </text:span>Адокса<text:span text:style-name="T75"> </text:span>мускусная<text:span text:style-name="T76"> -Adoxa</text:span><text:span text:style-name="T75"> </text:span><text:span text:style-name="T76">moschatellina</text:span><text:span text:style-name="T75"> L.</text:span></text:p>
      <text:p text:style-name="P198">6<text:span text:style-name="T194">4</text:span>. Валериановые – Valerianaceae</text:p>
      <text:p text:style-name="P199"><text:span text:style-name="T71">1. Валериана <text:s/>лекарственная</text:span><text:span text:style-name="T78"> -Valeriana</text:span><text:span text:style-name="T71"> </text:span><text:span text:style-name="T78">officinalis</text:span><text:span text:style-name="T71"> L.</text:span></text:p>
      <text:p text:style-name="P198">6<text:span text:style-name="T194">5</text:span>. Тыквенные – Cucurbitaceae</text:p>
      <text:p text:style-name="P199">1. Эхиноцистис лопастной<text:span text:style-name="T90"> -Echinocystis</text:span> <text:span text:style-name="T90">lobata</text:span> (Michaux) Torrey et Gray</text:p>
      <text:p text:style-name="P199"><text:span text:style-name="T87">6</text:span><text:span text:style-name="T195">6</text:span><text:span text:style-name="T87">. Колокольчиковые – Campanulaceae</text:span></text:p>
      <text:p text:style-name="P199"><text:span text:style-name="T71">1. Бубенчик лилиелистный</text:span><text:span text:style-name="T78"> -Adenophora</text:span><text:span text:style-name="T71"> </text:span><text:span text:style-name="T78">liliifolia</text:span><text:span text:style-name="T71"> (L.) A. DC.</text:span></text:p>
      <text:p text:style-name="P251"><text:span text:style-name="T196">2. Колокольчик круглолистный - </text:span><text:span text:style-name="Strong_20_Emphasis"><text:span text:style-name="T165">Campanula rotundifolia</text:span></text:span><text:span text:style-name="Strong_20_Emphasis"><text:span text:style-name="T197"> </text:span></text:span><text:span text:style-name="Strong_20_Emphasis"><text:span text:style-name="T198">L.</text:span></text:span></text:p>
      <text:p text:style-name="P251"><text:span text:style-name="Strong_20_Emphasis"><text:span text:style-name="T199">3. Колокольчик сборный - </text:span></text:span><text:span text:style-name="Strong_20_Emphasis"><text:span text:style-name="T200">Campanula glomerata</text:span></text:span><text:span text:style-name="Strong_20_Emphasis"><text:span text:style-name="T199"> </text:span></text:span><text:span text:style-name="Strong_20_Emphasis"><text:span text:style-name="T201">L.</text:span></text:span></text:p>
      <text:p text:style-name="P198">67. Сложноцветные - Asteraceae</text:p>
      <text:p text:style-name="P205"><text:span text:style-name="T71">1. Белокопытник холодный</text:span><text:span text:style-name="T78"> -Petasites</text:span><text:span text:style-name="T71"> </text:span><text:span text:style-name="T70">frigi</text:span><text:span text:style-name="T78">d</text:span><text:span text:style-name="T70">us</text:span><text:span text:style-name="T71"> (</text:span><text:span text:style-name="T70">L</text:span><text:span text:style-name="T71">.) </text:span><text:span text:style-name="T70">Cass</text:span><text:span text:style-name="T71">.</text:span></text:p>
      <text:p text:style-name="P251"><text:span text:style-name="T202">2. </text:span><text:span text:style-name="T203">Бодяк девясиловидный - </text:span><text:span text:style-name="T190"><text:s/></text:span><text:span text:style-name="Strong_20_Emphasis"><text:span text:style-name="T165">Cirsium helenioides</text:span></text:span><text:span text:style-name="Strong_20_Emphasis"><text:span text:style-name="T166"> (L.) Hill</text:span></text:span><text:span text:style-name="T204"> </text:span></text:p>
      <text:p text:style-name="P251"><text:span text:style-name="T205">3. </text:span><text:span text:style-name="T206">Бодяк разнолистный - </text:span><text:span text:style-name="Strong_20_Emphasis"><text:span text:style-name="T165">Cirsium heterophyllum</text:span></text:span><text:span text:style-name="Strong_20_Emphasis"><text:span text:style-name="T166"> (L.) Hill </text:span></text:span></text:p>
      <text:p text:style-name="P251"><text:span text:style-name="Strong_20_Emphasis"><text:span text:style-name="T207">4. </text:span></text:span><text:span text:style-name="Strong_20_Emphasis"><text:span text:style-name="T208">Бодяк седой - Cirsium incanum </text:span></text:span></text:p>
      <text:p text:style-name="P205"><text:span text:style-name="T209">5</text:span><text:span text:style-name="T71">. Бодяк обыкновенный</text:span><text:span text:style-name="T78"> -Cirsium</text:span><text:span text:style-name="T71"> </text:span><text:span text:style-name="T78">vulgare</text:span><text:span text:style-name="T71"> L. <text:s/></text:span></text:p>
      <text:p text:style-name="P205"><text:span text:style-name="T209">6</text:span><text:span text:style-name="T71">. Бодяк щетинистый (осот розовый)-</text:span><text:span text:style-name="T78">Cirsium</text:span><text:span text:style-name="T71"> </text:span><text:span text:style-name="T78">setosum</text:span><text:span text:style-name="T71"> (Willd.) Bess.</text:span></text:p>
      <text:p text:style-name="P251"><text:span text:style-name="T210">7. </text:span><text:span text:style-name="T211">Василек луговой - </text:span><text:span text:style-name="Strong_20_Emphasis"><text:span text:style-name="T165">Centauréa jacéa</text:span></text:span><text:span text:style-name="Strong_20_Emphasis"><text:span text:style-name="T166"> </text:span></text:span><text:span text:style-name="Strong_20_Emphasis"><text:span text:style-name="T212">L.</text:span></text:span></text:p>
      <text:p text:style-name="P251"><text:span text:style-name="Strong_20_Emphasis"><text:span text:style-name="T213">8. </text:span></text:span><text:span text:style-name="Strong_20_Emphasis"><text:span text:style-name="T214">Василек скабиозовый - </text:span></text:span><text:span text:style-name="Strong_20_Emphasis"><text:span text:style-name="T215">Centaurea scabiosa</text:span></text:span><text:span text:style-name="Strong_20_Emphasis"><text:span text:style-name="T214"> L.</text:span></text:span></text:p>
      <text:p text:style-name="P205"><text:span text:style-name="T209">9</text:span><text:span text:style-name="T71">. Горлюха ястербинковидная</text:span><text:span text:style-name="T78"> -Picris</text:span><text:span text:style-name="T71"> </text:span><text:span text:style-name="T78">hieracioides</text:span><text:span text:style-name="T71"> L.</text:span></text:p>
      <text:p text:style-name="P257"><text:span text:style-name="T216">10. </text:span>Девясил британский — <text:span text:style-name="T34">Inula salicina </text:span><text:span text:style-name="T36">L.</text:span></text:p>
      <text:p text:style-name="P224"><text:span text:style-name="T216">11.</text:span> <text:span text:style-name="T217">Кониза канадская -</text:span><text:span text:style-name="T218"> </text:span><text:span text:style-name="T219">Conyza canadensis</text:span><text:span text:style-name="T220"> (L.) Cronquist</text:span></text:p>
      <text:p text:style-name="P205"><text:span text:style-name="T209">12</text:span><text:span text:style-name="T71">. Золотарник канадский</text:span><text:span text:style-name="T78"> -Solidago</text:span><text:span text:style-name="T71"> </text:span><text:span text:style-name="T78">canadensis</text:span><text:span text:style-name="T71"> L. <text:s/></text:span></text:p>
      <text:p text:style-name="P205"><text:span text:style-name="T209">13</text:span><text:span text:style-name="T71">. Золотарник обыкновенный (золотая розга)-</text:span><text:span text:style-name="T78">Solidago</text:span><text:span text:style-name="T71"> </text:span><text:span text:style-name="T78">virgaurea</text:span><text:span text:style-name="T71"> L.</text:span></text:p>
      <text:p text:style-name="P251"><text:span text:style-name="T210">14. </text:span><text:span text:style-name="T221">Кошачья лапка двудомная - </text:span><text:span text:style-name="Strong_20_Emphasis"><text:span text:style-name="T165">Antennaria dioica</text:span></text:span><text:span text:style-name="T204"> </text:span><text:span text:style-name="T166">(L.) Gaertn. </text:span></text:p>
      <text:p text:style-name="P258"><text:span text:style-name="T216">15. </text:span>Лепидотека пахучая - <text:span text:style-name="T34">Lepidotheca suaveolens</text:span> (Pursh) Nutt.</text:p>
      <text:p text:style-name="P205"><text:span text:style-name="T222">16</text:span><text:span text:style-name="T70">. </text:span><text:span text:style-name="T71">Лопух</text:span><text:span text:style-name="T70"> </text:span><text:span text:style-name="T71">войлочный</text:span><text:span text:style-name="T72"> -Arctium</text:span><text:span text:style-name="T70"> </text:span><text:span text:style-name="T223">lappa</text:span><text:span text:style-name="T224"> L.</text:span></text:p>
      <text:p text:style-name="P251"><text:span text:style-name="T225">17. </text:span><text:span text:style-name="T226">Лопух паутинистый - </text:span><text:span text:style-name="Strong_20_Emphasis"><text:span text:style-name="T165">Arctium tomentosum </text:span></text:span><text:span text:style-name="Strong_20_Emphasis"><text:span text:style-name="T227">Mill</text:span></text:span><text:span text:style-name="Strong_20_Emphasis"><text:span text:style-name="T228">.</text:span></text:span></text:p>
      <text:p text:style-name="P205"><text:span text:style-name="T209">18</text:span><text:span text:style-name="T71">. Мать-и-мачеха обыкновенная</text:span><text:span text:style-name="T78"> -Tussilaga</text:span><text:span text:style-name="T71"> </text:span><text:span text:style-name="T78">farfara</text:span><text:span text:style-name="T71"> L. <text:s/></text:span></text:p>
      <text:p text:style-name="P205"><text:span text:style-name="T71">1</text:span><text:span text:style-name="T209">9</text:span><text:span text:style-name="T71">. Мелколепестник едкий</text:span><text:span text:style-name="T78"> -Erigeron</text:span><text:span text:style-name="T71"> </text:span><text:span text:style-name="T78">acris</text:span><text:span text:style-name="T71"> L.</text:span></text:p>
      <text:p text:style-name="P251"><text:span text:style-name="T210">20. </text:span><text:span text:style-name="T229">Мульгедиум сибирский - </text:span><text:span text:style-name="Strong_20_Emphasis"><text:span text:style-name="T165">Mulgedium sibiricum</text:span></text:span><text:span text:style-name="T230"> </text:span></text:p>
      <text:p text:style-name="P205"><text:span text:style-name="T209">21</text:span><text:span text:style-name="T71">. Недоспелка копьевидная</text:span><text:span text:style-name="T78"> -Cacalia</text:span><text:span text:style-name="T71"> </text:span><text:span text:style-name="T78">hastata</text:span><text:span text:style-name="T71"> L. <text:s/></text:span></text:p>
      <text:p text:style-name="P205"><text:span text:style-name="T209">22</text:span><text:span text:style-name="T71">. Одуванчик лекарственный</text:span><text:span text:style-name="T78"> -Taraxacum</text:span><text:span text:style-name="T71"> </text:span><text:span text:style-name="T78">officinale</text:span><text:span text:style-name="T71"> Wigg. – </text:span></text:p>
      <text:p text:style-name="P205"><text:span text:style-name="T70">2</text:span><text:span text:style-name="T222">3</text:span><text:span text:style-name="T70">. </text:span><text:span text:style-name="T71">Осот</text:span><text:span text:style-name="T70"> </text:span><text:span text:style-name="T71">полевой</text:span><text:span text:style-name="T72"> -Sonchus</text:span><text:span text:style-name="T70"> </text:span><text:span text:style-name="T72">arvensis</text:span><text:span text:style-name="T70"> L. <text:s/></text:span></text:p>
      <text:p text:style-name="P205"><text:span text:style-name="T71">2</text:span><text:span text:style-name="T209">4</text:span><text:span text:style-name="T71">. Пижма обыкновенная</text:span><text:span text:style-name="T78"> -Tanacetum</text:span><text:span text:style-name="T71"> vul</text:span><text:span text:style-name="T78">g</text:span><text:span text:style-name="T71">are L. <text:s/></text:span></text:p>
      <text:p text:style-name="P205"><text:span text:style-name="T71">2</text:span><text:span text:style-name="T209">5</text:span><text:span text:style-name="T71">. Подсолнечник однолетний</text:span><text:span text:style-name="T78"> -Helianthus</text:span><text:span text:style-name="T71"> </text:span><text:span text:style-name="T78">annuus</text:span><text:span text:style-name="T71"> L.</text:span></text:p>
      <text:p text:style-name="P199"><text:span text:style-name="T231">26. </text:span><text:span text:style-name="T232">Полынь рассеченная - </text:span><text:span text:style-name="T186">Artemisia</text:span><text:span text:style-name="T233"> </text:span><text:span text:style-name="T186">laciniata</text:span><text:span text:style-name="T187"> Willd </text:span></text:p>
      <text:p text:style-name="P205"><text:span text:style-name="T71">2</text:span><text:span text:style-name="T209">7</text:span><text:span text:style-name="T71">. Полынь обыкновенная (чернобыльник)-</text:span><text:span text:style-name="T78">Artemisia</text:span><text:span text:style-name="T71"> </text:span><text:span text:style-name="T78">vulgaris</text:span><text:span text:style-name="T71"> L. <text:s text:c="2"/></text:span></text:p>
      <text:p text:style-name="P205"><text:span text:style-name="T70">2</text:span><text:span text:style-name="T222">8</text:span><text:span text:style-name="T70">. </text:span><text:span text:style-name="T71">Полынь</text:span><text:span text:style-name="T70"> </text:span><text:span text:style-name="T71">Сиверса</text:span><text:span text:style-name="T72"> -Artemisia</text:span><text:span text:style-name="T70"> </text:span><text:span text:style-name="T72">sieversiana</text:span><text:span text:style-name="T70"> Willd.</text:span></text:p>
      <text:p text:style-name="P251"><text:span text:style-name="T225">29. </text:span><text:span text:style-name="T234">Поповник обыкновенный - </text:span><text:span text:style-name="Strong_20_Emphasis"><text:span text:style-name="T165">Leucanthemum vulgare </text:span></text:span><text:span text:style-name="Strong_20_Emphasis"><text:span text:style-name="T235">Lam.</text:span></text:span></text:p>
      <text:p text:style-name="P251"><text:span text:style-name="T225">30. </text:span><text:span text:style-name="T236">Пупавка красильная - </text:span><text:span text:style-name="Strong_20_Emphasis"><text:span text:style-name="T165">Anthemis tinctoria</text:span></text:span><text:span text:style-name="T204"> </text:span><text:span text:style-name="T237">L. </text:span></text:p>
      <text:p text:style-name="P251"><text:span text:style-name="T238">31. </text:span><text:span text:style-name="T239">Серпуха венценосная - </text:span><text:span text:style-name="Strong_20_Emphasis"><text:span text:style-name="T165">Serratula coronata</text:span></text:span><text:span text:style-name="Strong_20_Emphasis"><text:span text:style-name="T166"> L.</text:span></text:span></text:p>
      <text:p text:style-name="P205"><text:span text:style-name="T209">32</text:span><text:span text:style-name="T71">. Скерда лировидная</text:span><text:span text:style-name="T78"> -Crepis</text:span><text:span text:style-name="T71"> </text:span><text:span text:style-name="T78">lyrata</text:span><text:span text:style-name="T71"> (L.) Froel. </text:span></text:p>
      <text:p text:style-name="P205"><text:span text:style-name="T209">33</text:span><text:span text:style-name="T71">. Скерда сибирская</text:span><text:span text:style-name="T78"> -Crepis</text:span><text:span text:style-name="T71"> </text:span><text:span text:style-name="T78">sibirica</text:span><text:span text:style-name="T71"> L.</text:span></text:p>
      <text:p text:style-name="P251"><text:span text:style-name="T210">34. </text:span><text:span text:style-name="T240">Скерда тупокорневищная - </text:span><text:span text:style-name="Strong_20_Emphasis"><text:span text:style-name="T165">Crepis praemorsa </text:span></text:span><text:span text:style-name="Strong_20_Emphasis"><text:span text:style-name="T166">(L.) Tausch</text:span></text:span></text:p>
      <text:p text:style-name="P251"><text:span text:style-name="Strong_20_Emphasis"><text:span text:style-name="T207">35. </text:span></text:span><text:span text:style-name="Strong_20_Emphasis"><text:span text:style-name="T241">Соссюрея спорная - </text:span></text:span><text:span text:style-name="Strong_20_Emphasis"><text:span text:style-name="T242">Saussurea controversa</text:span></text:span><text:span text:style-name="Strong_20_Emphasis"><text:span text:style-name="T241"> DC </text:span></text:span></text:p>
      <text:p text:style-name="P199"><text:span text:style-name="T231">36. </text:span><text:span text:style-name="T243">Тысячелистник азиатский - </text:span><text:span text:style-name="T186">Achillea asiatica</text:span><text:span text:style-name="T187"> Serg</text:span></text:p>
      <text:p text:style-name="P251"><text:span text:style-name="T207">37. </text:span><text:span text:style-name="T241">Трехреберник непахучий - </text:span><text:span text:style-name="Strong_20_Emphasis"><text:span text:style-name="T165">Tripleurospermum inodorum</text:span></text:span><text:span text:style-name="T230"> </text:span><text:span text:style-name="T244">(L.) Sch. Bip.</text:span></text:p>
      <text:p text:style-name="P205"><text:span text:style-name="T209">38</text:span><text:span text:style-name="T71">. Тысячелистник обыкновенный</text:span><text:span text:style-name="T78"> -Achillea</text:span><text:span text:style-name="T71"> </text:span><text:span text:style-name="T78">millefolium</text:span><text:span text:style-name="T71"> L.</text:span></text:p>
      <text:p text:style-name="P251"><text:soft-page-break/><text:span text:style-name="T210">39. </text:span><text:span text:style-name="T229">Тысячелистник недотрога —</text:span><text:span text:style-name="T245"> Ptarmica </text:span><text:span text:style-name="Strong_20_Emphasis"><text:span text:style-name="T165">impatiens</text:span></text:span><text:span text:style-name="Strong_20_Emphasis"><text:span text:style-name="T166"> L.</text:span></text:span><text:span text:style-name="T204"> </text:span></text:p>
      <text:p text:style-name="P205"><text:span text:style-name="T209">40</text:span><text:span text:style-name="T71">. Цикорий обыкновенный</text:span><text:span text:style-name="T78"> -Cichorium</text:span><text:span text:style-name="T71"> </text:span><text:span text:style-name="T78">intibus</text:span><text:span text:style-name="T71"> L. <text:s/></text:span></text:p>
      <text:p text:style-name="P205"><text:span text:style-name="T222">41</text:span><text:span text:style-name="T70">. </text:span><text:span text:style-name="T71">Череда</text:span><text:span text:style-name="T70"> </text:span><text:span text:style-name="T71">лучевая</text:span><text:span text:style-name="T72"> -Bidens</text:span><text:span text:style-name="T70"> </text:span><text:span text:style-name="T72">radiata</text:span><text:span text:style-name="T70"> Thuill. <text:s/></text:span></text:p>
      <text:p text:style-name="P205"><text:span text:style-name="T209">42</text:span><text:span text:style-name="T71">. Череда трехраздельная</text:span><text:span text:style-name="T78"> -Bidens</text:span><text:span text:style-name="T71"> </text:span><text:span text:style-name="T78">tripartita</text:span><text:span text:style-name="T71"> L.</text:span></text:p>
      <text:p text:style-name="P251"><text:span text:style-name="T210">43. </text:span><text:span text:style-name="T211">Череда поникающая - </text:span><text:span text:style-name="Strong_20_Emphasis"><text:span text:style-name="T165">Bidens cernua</text:span></text:span><text:span text:style-name="Strong_20_Emphasis"><text:span text:style-name="T166"> </text:span></text:span><text:span text:style-name="Strong_20_Emphasis"><text:span text:style-name="T212">L.</text:span></text:span></text:p>
      <text:p text:style-name="P205"><text:span text:style-name="T209">44</text:span><text:span text:style-name="T71">. Чертополох курчавый</text:span><text:span text:style-name="T78"> - Carduus</text:span><text:span text:style-name="T71"> </text:span><text:span text:style-name="T78">crispus</text:span><text:span text:style-name="T71"> L.</text:span></text:p>
      <text:p text:style-name="P251"><text:span text:style-name="T210">45. </text:span><text:span text:style-name="T211">Чертополох шиповатый - </text:span><text:span text:style-name="Strong_20_Emphasis"><text:span text:style-name="T165">Carduus acanthoides</text:span></text:span><text:span text:style-name="T230"> </text:span><text:span text:style-name="T237">L.</text:span></text:p>
      <text:p text:style-name="P205"><text:span text:style-name="T209">46</text:span><text:span text:style-name="T71">. Ястребинка зонтичная</text:span><text:span text:style-name="T78"> -Hieracium</text:span><text:span text:style-name="T71"> </text:span><text:span text:style-name="T78">umbellatum</text:span><text:span text:style-name="T71"> L.</text:span></text:p>
      <text:p text:style-name="P251"><text:span text:style-name="T246">47. </text:span><text:span text:style-name="T247">Якобея дубравная - </text:span><text:span text:style-name="Strong_20_Emphasis"><text:span text:style-name="T165">acobaea nemorensis</text:span></text:span><text:span text:style-name="T204"> </text:span><text:span text:style-name="T166">(L.) E. Wiebe </text:span></text:p>
      <text:p text:style-name="P259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0"/>
      <text:p text:style-name="P261"/>
      <text:p text:style-name="P262">Приложение 2</text:p>
      <text:p text:style-name="P263">Список видов позвоночных животных обитающих на территории<text:line-break/>ГПЗ «Китатский»</text:p>
      <text:p text:style-name="P264"/>
      <text:p text:style-name="P265">РЫБЫ</text:p>
      <text:p text:style-name="P266"><text:span text:style-name="T248">СЕМЕЙСТВО </text:span>КАРПОВЫЕ – CYPRINIDAE</text:p>
      <text:list text:style-name="L1">
        <text:list-item>
          <text:p text:style-name="P267"><text:span text:style-name="T249">Серебряный карась — </text:span><text:span text:style-name="T250">Carassius auratus</text:span><text:span text:style-name="T249">(Linnaeus, 1758)</text:span></text:p>
        </text:list-item>
        <text:list-item>
          <text:p text:style-name="P268"><text:span text:style-name="T249">Сазан, или карп — </text:span><text:span text:style-name="T250">Cyprinus carpio </text:span><text:span text:style-name="T249">Linnaeus, 1758</text:span></text:p>
        </text:list-item>
        <text:list-item>
          <text:p text:style-name="P268"><text:span text:style-name="T249">Сибирский пескарь — </text:span><text:span text:style-name="T250">Gobio cynocephalus </text:span><text:span text:style-name="T249">Dybowski, 1869</text:span></text:p>
        </text:list-item>
        <text:list-item>
          <text:p text:style-name="P268"><text:span text:style-name="T249">Верховка — </text:span><text:span text:style-name="T250">Leucaspius delineatus </text:span><text:span text:style-name="T249">(Heckel, 1843)</text:span></text:p>
        </text:list-item>
        <text:list-item>
          <text:p text:style-name="P268"><text:span text:style-name="T249">Язь — </text:span><text:span text:style-name="T250">Leuciscus idus </text:span><text:span text:style-name="T249">(Linnaeus, 1758)</text:span></text:p>
        </text:list-item>
        <text:list-item>
          <text:p text:style-name="P268"><text:span text:style-name="T249">Елец — </text:span><text:span text:style-name="T250">L. leuciscus </text:span><text:span text:style-name="T249">(Linnaeus, 1758)</text:span></text:p>
        </text:list-item>
        <text:list-item>
          <text:p text:style-name="P268"><text:span text:style-name="T249">Обыкновенный гольян — </text:span><text:span text:style-name="T250">Phoxinus phoxinus </text:span><text:span text:style-name="T249">(Linnaeus, 1758)</text:span></text:p>
        </text:list-item>
        <text:list-item>
          <text:p text:style-name="P268"><text:span text:style-name="T249">Плотва — </text:span><text:span text:style-name="T250">Rutilus rutilus </text:span><text:span text:style-name="T249">(Linnaeus, 1758)</text:span></text:p>
        </text:list-item>
        <text:list-item>
          <text:p text:style-name="P268"><text:span text:style-name="T249">Линь — </text:span><text:span text:style-name="T250">Tinca tinca </text:span><text:span text:style-name="T249">(Linnaeus, 1758)<text:line-break/></text:span><text:span text:style-name="T251">СЕМЕЙСТВО ЩУКОВЫЕ – ESOCIDAE</text:span></text:p>
        </text:list-item>
        <text:list-item>
          <text:p text:style-name="P268"><text:span text:style-name="T249">Щука — </text:span><text:span text:style-name="T250">Esox lucius </text:span><text:span text:style-name="T249">Linnaeus, 1758<text:line-break/></text:span><text:span text:style-name="T251">СЕМЕЙСТВО ЛОСОСЕВЫЕ – SALMONIDAE</text:span></text:p>
        </text:list-item>
        <text:list-item>
          <text:p text:style-name="P268"><text:span text:style-name="T249">Сибирский хариус — </text:span><text:span text:style-name="T250">Thymallus arcticus </text:span><text:span text:style-name="T249">(Pallas, 1776)<text:line-break/></text:span><text:span text:style-name="T251">СЕМЕЙСТВО НАЛИМОВЫЕ – LOTIDAE</text:span></text:p>
        </text:list-item>
        <text:list-item>
          <text:p text:style-name="P268"><text:span text:style-name="T249">Налим — </text:span><text:span text:style-name="T250">Lota lota </text:span><text:span text:style-name="T249">(Linnaeus, 1758)<text:line-break/></text:span><text:span text:style-name="T251">СЕМЕЙСТВО ОКУНЕВЫЕ – PERCIDAE</text:span></text:p>
        </text:list-item>
        <text:list-item>
          <text:p text:style-name="P268"><text:span text:style-name="T249">Обыкновенный ерш — </text:span><text:span text:style-name="T250">Gymnocephalus cernuus </text:span><text:span text:style-name="T249">(Linnaeus, 1758)</text:span></text:p>
        </text:list-item>
        <text:list-item>
          <text:p text:style-name="P268"><text:span text:style-name="T249">Обыкновенный окунь — </text:span><text:span text:style-name="T250">Perca fluviatilis </text:span><text:span text:style-name="T249">Linnaeus, 1758<text:line-break/></text:span><text:span text:style-name="T251">СЕМЕЙСТВО ГОЛОВЕШКОВЫЕ, ЭЛИОТРИСОВЫЕ PERCCOTTUS</text:span></text:p>
        </text:list-item>
        <text:list-item>
          <text:p text:style-name="P268"><text:span text:style-name="T249">Ротан-головешка - Perccottus glenii Dybowski, 1877<text:line-break/></text:span><text:span text:style-name="T252">ЗЕМНОВОДНЫЕ<text:line-break/></text:span><text:span text:style-name="T251">СЕМЕЙСТВО ЖАБОВЫЕ – BUFONIDAE</text:span></text:p>
        </text:list-item>
        <text:list-item>
          <text:p text:style-name="P268"><text:span text:style-name="T249">Обыкновенная жаба — </text:span><text:span text:style-name="T250">Bufo bufo </text:span><text:span text:style-name="T249">(Linnaeus, 1758)<text:line-break/></text:span><text:span text:style-name="T251">СЕМЕЙСТВО ЛЯГУШКОВЫЕ – RANIDAE</text:span></text:p>
        </text:list-item>
        <text:list-item>
          <text:p text:style-name="P268"><text:span text:style-name="T249">Остромордая лягушка — </text:span><text:span text:style-name="T250">Rana arvalis </text:span><text:span text:style-name="T249">Nilsson, 1842<text:line-break/></text:span><text:span text:style-name="T252">ПРЕСМЫКАЮЩИЕСЯ<text:line-break/></text:span><text:span text:style-name="T251">СЕМЕЙСТВО ЯЩЕРИЦЕВЫЕ – LACERTIDAE</text:span></text:p>
        </text:list-item>
        <text:list-item>
          <text:p text:style-name="P268"><text:span text:style-name="T249">Прыткая ящерица — </text:span><text:span text:style-name="T250">Lacerta agilis </text:span><text:span text:style-name="T249">Linnaeus, 1758</text:span></text:p>
        </text:list-item>
        <text:list-item>
          <text:p text:style-name="P268"><text:span text:style-name="T249">Живородящая ящерица — </text:span><text:span text:style-name="T250">L. vivipara </text:span><text:span text:style-name="T249">Vonjacquin, 1787<text:line-break/></text:span><text:span text:style-name="T251">СЕМЕЙСТВО УЖОВЫЕ – COLUBRIDAE</text:span></text:p>
        </text:list-item>
        <text:list-item>
          <text:p text:style-name="P268"><text:span text:style-name="T249">Обыкновенный уж — </text:span><text:span text:style-name="T250">Natrix natrix </text:span><text:span text:style-name="T249">Linnaeus, 1758<text:line-break/></text:span><text:soft-page-break/><text:span text:style-name="T251">СЕМЕЙСТВО ГАДЮКОВЫЕ – VIPERIDAE</text:span></text:p>
        </text:list-item>
        <text:list-item>
          <text:p text:style-name="P268"><text:span text:style-name="T249">Обыкновенная гадюка — </text:span><text:span text:style-name="T250">Vipera berus </text:span><text:span text:style-name="T249">Linnaeus, 1758<text:line-break/></text:span><text:span text:style-name="T252">ПТИЦЫ<text:line-break/></text:span><text:span text:style-name="T251">СЕМЕЙСТВО ЦАПЛЕВЫЕ – ARDEIDAE</text:span></text:p>
        </text:list-item>
        <text:list-item>
          <text:p text:style-name="P268"><text:span text:style-name="T249">Серая цапля — </text:span><text:span text:style-name="T250">Ardea cinerea </text:span><text:span text:style-name="T249">Linnaeus, 1758<text:line-break/></text:span><text:span text:style-name="T251">СЕМЕЙСТВО УТИНЫЕ – ANATIDAE</text:span></text:p>
        </text:list-item>
        <text:list-item>
          <text:p text:style-name="P268"><text:span text:style-name="T249">Шилохвость — </text:span><text:span text:style-name="T250">Anas acuta </text:span><text:span text:style-name="T249">Linnaeus, 1758</text:span></text:p>
        </text:list-item>
        <text:list-item>
          <text:p text:style-name="P268"><text:span text:style-name="T249">Широконоска — </text:span><text:span text:style-name="T250">A. clypeata </text:span><text:span text:style-name="T249">Linnaeus, 1758</text:span></text:p>
        </text:list-item>
        <text:list-item>
          <text:p text:style-name="P268"><text:span text:style-name="T249">Чирок-свистунок — </text:span><text:span text:style-name="T250">A. crecca </text:span><text:span text:style-name="T249">Linnaeus, 1758</text:span></text:p>
        </text:list-item>
        <text:list-item>
          <text:p text:style-name="P268"><text:span text:style-name="T249">Свиязь — </text:span><text:span text:style-name="T250">A. penelope </text:span><text:span text:style-name="T249">Linnaeus, 1758</text:span></text:p>
        </text:list-item>
        <text:list-item>
          <text:p text:style-name="P268"><text:span text:style-name="T249">Кряква — </text:span><text:span text:style-name="T250">A. platyrhynchos </text:span><text:span text:style-name="T249">Linnaeus, 1758</text:span></text:p>
        </text:list-item>
        <text:list-item>
          <text:p text:style-name="P268"><text:span text:style-name="T249">Чирок-трескунок — </text:span><text:span text:style-name="T250">A. querquedula </text:span><text:span text:style-name="T249">Linnaeus, 1758</text:span></text:p>
        </text:list-item>
        <text:list-item>
          <text:p text:style-name="P268"><text:span text:style-name="T249">Серая утка — </text:span><text:span text:style-name="T250">A. strepera </text:span><text:span text:style-name="T249">Linnaeus, 1758</text:span></text:p>
        </text:list-item>
        <text:list-item>
          <text:p text:style-name="P268"><text:span text:style-name="T249">Хохлатая чернеть — </text:span><text:span text:style-name="T250">Aythya fuligula </text:span><text:span text:style-name="T249">(Linnaeus, 1758)</text:span></text:p>
        </text:list-item>
        <text:list-item>
          <text:p text:style-name="P268"><text:span text:style-name="T249">Гоголь — </text:span><text:span text:style-name="T250">Bucephala clangula </text:span><text:span text:style-name="T249">(Linnaeus, 1758)</text:span></text:p>
        </text:list-item>
        <text:list-item>
          <text:p text:style-name="P268"><text:span text:style-name="T249">Луток — </text:span><text:span text:style-name="T250">Mergellus albellus </text:span><text:span text:style-name="T249">(Linnaeus, 1758)</text:span></text:p>
        </text:list-item>
        <text:list-item>
          <text:p text:style-name="P268"><text:span text:style-name="T249">Большой крохаль — </text:span><text:span text:style-name="T250">Mergus merganser </text:span><text:span text:style-name="T249">Linnaeus, 1758</text:span></text:p>
        </text:list-item>
        <text:list-item>
          <text:p text:style-name="P268"><text:span text:style-name="T249">Средний крохаль — </text:span><text:span text:style-name="T250">M. serrator </text:span><text:span text:style-name="T249">Linnaeus, 1758<text:line-break/></text:span><text:span text:style-name="T251">СЕМЕЙСТВО ЯСТРЕБИНЫЕ – ACCIPITRIDAE</text:span></text:p>
        </text:list-item>
        <text:list-item>
          <text:p text:style-name="P268"><text:span text:style-name="T249">Тетеревятник — </text:span><text:span text:style-name="T250">Accipiter gentilis </text:span><text:span text:style-name="T249">(Linnaeus, 1758)</text:span></text:p>
        </text:list-item>
        <text:list-item>
          <text:p text:style-name="P268"><text:span text:style-name="T249">Перепелятник — </text:span><text:span text:style-name="T250">A. nisus </text:span><text:span text:style-name="T249">(Linnaeus, 1758)</text:span></text:p>
        </text:list-item>
        <text:list-item>
          <text:p text:style-name="P268"><text:span text:style-name="T249">Канюк — </text:span><text:span text:style-name="T250">Buteo buteo </text:span><text:span text:style-name="T249">(Linnaeus, 1758)</text:span></text:p>
        </text:list-item>
        <text:list-item>
          <text:p text:style-name="P268"><text:span text:style-name="T249">Зимняк — </text:span><text:span text:style-name="T250">B. lagopus </text:span><text:span text:style-name="T249">(Pontoppidan, 1763)</text:span></text:p>
        </text:list-item>
        <text:list-item>
          <text:p text:style-name="P268"><text:span text:style-name="T249">Болотный лунь — </text:span><text:span text:style-name="T250">Circus aeruginosus </text:span><text:span text:style-name="T249">(Linnaeus, 1758)</text:span></text:p>
        </text:list-item>
        <text:list-item>
          <text:p text:style-name="P268"><text:span text:style-name="T249">Полевой лунь — </text:span><text:span text:style-name="T250">C. cyaneus </text:span><text:span text:style-name="T249">(Linnaeus, 1766)</text:span></text:p>
        </text:list-item>
        <text:list-item>
          <text:p text:style-name="P268"><text:span text:style-name="T249">Черный коршун — </text:span><text:span text:style-name="T250">Milvus migrans </text:span><text:span text:style-name="T249">(Boddaert, 1783)<text:line-break/></text:span><text:span text:style-name="T251">СЕМЕЙСТВО ТЕТЕРЕВИНЫЕ – TETRAONIDAE</text:span></text:p>
        </text:list-item>
        <text:list-item>
          <text:p text:style-name="P268"><text:span text:style-name="T249">Рябчик — </text:span><text:span text:style-name="T250">Bonasa bonasia </text:span><text:span text:style-name="T249">(Linnaeus, 1758)</text:span></text:p>
        </text:list-item>
        <text:list-item>
          <text:p text:style-name="P268"><text:span text:style-name="T249">Тетерев — </text:span><text:span text:style-name="T250">Tetrao tetrix </text:span><text:span text:style-name="T249">Linnaeus, 1758</text:span></text:p>
        </text:list-item>
        <text:list-item>
          <text:p text:style-name="P268"><text:span text:style-name="T249">Глуxарь — </text:span><text:span text:style-name="T250">T. urogallus </text:span><text:span text:style-name="T249">Linnaeus, 1758<text:line-break/></text:span><text:span text:style-name="T251">СЕМЕЙСТВО ФАЗАНОВЫЕ – PHASIANIDAE</text:span></text:p>
        </text:list-item>
        <text:list-item>
          <text:p text:style-name="P268"><text:span text:style-name="T249">Перепел — </text:span><text:span text:style-name="T250">Coturnix coturnix </text:span><text:span text:style-name="T249">(Linnaeus, 1758)</text:span></text:p>
        </text:list-item>
        <text:list-item>
          <text:p text:style-name="P268"><text:span text:style-name="T249">Серая куропатка — </text:span><text:span text:style-name="T250">Perdix perdix </text:span><text:span text:style-name="T249">(Linnaeus, 1758)<text:line-break/></text:span><text:span text:style-name="T251">СЕМЕЙСТВО ЖУРАВЛИНЫЕ – GRUIDAE</text:span></text:p>
        </text:list-item>
        <text:list-item>
          <text:p text:style-name="P268"><text:span text:style-name="T249">Серый журавль — </text:span><text:span text:style-name="T250">Grus grus </text:span><text:span text:style-name="T249">(Linnaeus, 1758)<text:line-break/></text:span><text:span text:style-name="T251">СЕМЕЙСТВО ПАСТУШКОВЫЕ – RALLIDAE</text:span></text:p>
        </text:list-item>
        <text:list-item>
          <text:p text:style-name="P268"><text:span text:style-name="T249">Коростель — </text:span><text:span text:style-name="T250">Crex crex </text:span><text:span text:style-name="T249">(Linnaeus, 1758)<text:line-break/></text:span><text:span text:style-name="T251">СЕМЕЙСТВО РЖАНКОВЫЕ – CHARADRIIDAE</text:span></text:p>
        </text:list-item>
        <text:list-item>
          <text:p text:style-name="P268"><text:soft-page-break/><text:span text:style-name="T249">Малый зуек — </text:span><text:span text:style-name="T250">Charadrius dubius </text:span><text:span text:style-name="T249">Scopoli, 1786</text:span></text:p>
        </text:list-item>
        <text:list-item>
          <text:p text:style-name="P268"><text:span text:style-name="T249">Чибис — </text:span><text:span text:style-name="T250">Vanellus vanellus </text:span><text:span text:style-name="T249">(Linnaeus, 1758)<text:line-break/></text:span><text:span text:style-name="T251">СЕМЕЙСТВО БЕКАСОВЫЕ – SCOLOPACIDAE</text:span></text:p>
        </text:list-item>
        <text:list-item>
          <text:p text:style-name="P268"><text:span text:style-name="T249">Перевозчик — </text:span><text:span text:style-name="T250">Actitis hypoleucos </text:span><text:span text:style-name="T249">(Linnaeus, 1758)</text:span></text:p>
        </text:list-item>
        <text:list-item>
          <text:p text:style-name="P268"><text:span text:style-name="T249">Белохвостый песочник — </text:span><text:span text:style-name="T250">Calidris temminckii </text:span><text:span text:style-name="T249">(Leisler, 1812)</text:span></text:p>
        </text:list-item>
        <text:list-item>
          <text:p text:style-name="P268"><text:span text:style-name="T249">Бекас — </text:span><text:span text:style-name="T250">Gallinago gallinago </text:span><text:span text:style-name="T249">(Linnaeus, 1758)</text:span></text:p>
        </text:list-item>
        <text:list-item>
          <text:p text:style-name="P268"><text:span text:style-name="T249">Лесной дупель — </text:span><text:span text:style-name="T250">G. megala </text:span><text:span text:style-name="T249">Swinhoe, 1861</text:span></text:p>
        </text:list-item>
        <text:list-item>
          <text:p text:style-name="P268"><text:span text:style-name="T249">Большой кроншнеп — </text:span><text:span text:style-name="T250">Numenius arquata </text:span><text:span text:style-name="T249">(Linnaeus, 1758)</text:span></text:p>
        </text:list-item>
        <text:list-item>
          <text:p text:style-name="P268"><text:span text:style-name="T249">Вальдшнеп — </text:span><text:span text:style-name="T250">Scolopax rusticola </text:span><text:span text:style-name="T249">Linnaeus, 1758</text:span></text:p>
        </text:list-item>
        <text:list-item>
          <text:p text:style-name="P268"><text:span text:style-name="T249">Фифи — </text:span><text:span text:style-name="T250">Tringa glareola </text:span><text:span text:style-name="T249">Linnaeus, 1758</text:span></text:p>
        </text:list-item>
        <text:list-item>
          <text:p text:style-name="P268"><text:span text:style-name="T249">Большой улит — </text:span><text:span text:style-name="T250">T. nebularia </text:span><text:span text:style-name="T249">(Gunnerus, 1767)</text:span></text:p>
        </text:list-item>
        <text:list-item>
          <text:p text:style-name="P268"><text:span text:style-name="T249">Черныш — </text:span><text:span text:style-name="T250">T. ochropus </text:span><text:span text:style-name="T249">Linnaeus, 1758</text:span></text:p>
        </text:list-item>
        <text:list-item>
          <text:p text:style-name="P268"><text:span text:style-name="T249">Мородунка — </text:span><text:span text:style-name="T250">Xenus cinereus </text:span><text:span text:style-name="T249">(Guldenstadt, 1775)<text:line-break/></text:span><text:span text:style-name="T251">СЕМЕЙСТВО ЧАЙКОВЫЕ – LARIDAE</text:span></text:p>
        </text:list-item>
        <text:list-item>
          <text:p text:style-name="P268"><text:span text:style-name="T249">Сизая чайка — </text:span><text:span text:style-name="T250">Larus canus </text:span><text:span text:style-name="T249">Linnaeus, 1758</text:span></text:p>
        </text:list-item>
        <text:list-item>
          <text:p text:style-name="P268"><text:span text:style-name="T249">Озерная чайка — </text:span><text:span text:style-name="T250">L. ridibundus </text:span><text:span text:style-name="T249">Linnaeus, 1766<text:line-break/></text:span><text:span text:style-name="T251">СЕМЕЙСТВО КРАЧКОВЫЕ – STERNIDAE</text:span></text:p>
        </text:list-item>
        <text:list-item>
          <text:p text:style-name="P268"><text:span text:style-name="T249">Речная крачка — </text:span><text:span text:style-name="T250">Sterna hirundo </text:span><text:span text:style-name="T249">Linnaeus, 1758<text:line-break/></text:span><text:span text:style-name="T251">СЕМЕЙСТВО ГОЛУБИНЫЕ – COLUMBIDAE</text:span></text:p>
        </text:list-item>
        <text:list-item>
          <text:p text:style-name="P268"><text:span text:style-name="T249">Клинтух — </text:span><text:span text:style-name="T250">Columba oenas </text:span><text:span text:style-name="T249">Linnaeus, 1758</text:span></text:p>
        </text:list-item>
        <text:list-item>
          <text:p text:style-name="P268"><text:span text:style-name="T249">Большая горлица — </text:span><text:span text:style-name="T250">Streptopelia orientalis </text:span><text:span text:style-name="T249">(Latham, 1790)<text:line-break/></text:span><text:span text:style-name="T251">СЕМЕЙСТВО КУКУШКОВЫЕ – CUCULIDAE</text:span></text:p>
        </text:list-item>
        <text:list-item>
          <text:p text:style-name="P268"><text:span text:style-name="T249">Обыкновенная кукушка — </text:span><text:span text:style-name="T250">Cuculus canorus </text:span><text:span text:style-name="T249">Linnaeus, 1758</text:span></text:p>
        </text:list-item>
        <text:list-item>
          <text:p text:style-name="P268"><text:span text:style-name="T249">Глухая кукушка — </text:span><text:span text:style-name="T250">C. horsfieldi </text:span><text:span text:style-name="T249">Moore, 1858<text:line-break/></text:span><text:span text:style-name="T251">СЕМЕЙСТВО СОВИНЫЕ – STRIGIDAE</text:span></text:p>
        </text:list-item>
        <text:list-item>
          <text:p text:style-name="P268"><text:span text:style-name="T249">Мохноногий сыч — </text:span><text:span text:style-name="T250">Aegolius funereus </text:span><text:span text:style-name="T249">(Linnaeus, 1758)</text:span></text:p>
        </text:list-item>
        <text:list-item>
          <text:p text:style-name="P268"><text:span text:style-name="T249">Болотная сова — </text:span><text:span text:style-name="T250">Asio flammeus </text:span><text:span text:style-name="T249">(Pontoppidan, 1763)</text:span></text:p>
        </text:list-item>
        <text:list-item>
          <text:p text:style-name="P268"><text:span text:style-name="T249">Ушастая сова — </text:span><text:span text:style-name="T250">A. otus </text:span><text:span text:style-name="T249">(Linnaeus, 1758)</text:span></text:p>
        </text:list-item>
        <text:list-item>
          <text:p text:style-name="P268"><text:span text:style-name="T249">Филин — </text:span><text:span text:style-name="T250">Bubo bubo </text:span><text:span text:style-name="T249">(Linnaeus, 1758)</text:span></text:p>
        </text:list-item>
        <text:list-item>
          <text:p text:style-name="P268"><text:span text:style-name="T249">Белая сова — </text:span><text:span text:style-name="T250">B. scandiacus </text:span><text:span text:style-name="T249">(Linnaeus, 1758)</text:span></text:p>
        </text:list-item>
        <text:list-item>
          <text:p text:style-name="P268"><text:span text:style-name="T249">Бородатая неясыть — </text:span><text:span text:style-name="T250">Strix nebulosa </text:span><text:span text:style-name="T249">Forster, 1772</text:span></text:p>
        </text:list-item>
        <text:list-item>
          <text:p text:style-name="P268"><text:span text:style-name="T249">Длиннохвостая неясыть — </text:span><text:span text:style-name="T250">S. uralensis </text:span><text:span text:style-name="T249">Pallas, 1771</text:span></text:p>
        </text:list-item>
        <text:list-item>
          <text:p text:style-name="P268"><text:span text:style-name="T249">Ястребиная сова — </text:span><text:span text:style-name="T250">Surnia ulula </text:span><text:span text:style-name="T249">(Linnaeus, 1758)<text:line-break/></text:span><text:span text:style-name="T251">СЕМЕЙСТВО СТРИЖИНЫЕ – APODIDAE</text:span></text:p>
        </text:list-item>
        <text:list-item>
          <text:p text:style-name="P268"><text:span text:style-name="T249">Черный стриж — </text:span><text:span text:style-name="T250">Apus apus </text:span><text:span text:style-name="T249">(Linnaeus, 1758)</text:span></text:p>
        </text:list-item>
        <text:list-item>
          <text:p text:style-name="P268"><text:span text:style-name="T249">Белопоясный стриж — </text:span><text:span text:style-name="T250">A. pacificus </text:span><text:span text:style-name="T249">(Latham, 1802)<text:line-break/></text:span><text:span text:style-name="T251">СЕМЕЙСТВО ЗИМОРОДКОВЫЕ – ALCEDINIDAE</text:span></text:p>
        </text:list-item>
        <text:list-item>
          <text:p text:style-name="P268"><text:span text:style-name="T249">Зимородок — </text:span><text:span text:style-name="T250">Alcedo atthis </text:span><text:span text:style-name="T249">Linnaeus, 1758<text:line-break/></text:span><text:soft-page-break/><text:span text:style-name="T251">СЕМЕЙСТВО ДЯТЛОВЫЕ – PICIDAE</text:span></text:p>
        </text:list-item>
        <text:list-item>
          <text:p text:style-name="P268"><text:span text:style-name="T249">Белоспинный дятел — </text:span><text:span text:style-name="T250">Dendrocopos leucotos </text:span><text:span text:style-name="T249">(Bechstein, 1802)</text:span></text:p>
        </text:list-item>
        <text:list-item>
          <text:p text:style-name="P268"><text:span text:style-name="T249">Пестрый дятел — </text:span><text:span text:style-name="T250">D. major </text:span><text:span text:style-name="T249">(Linnaeus, 1758)</text:span></text:p>
        </text:list-item>
        <text:list-item>
          <text:p text:style-name="P268"><text:span text:style-name="T249">Малый дятел — </text:span><text:span text:style-name="T250">D. minor </text:span><text:span text:style-name="T249">(Linnaeus, 1758)</text:span></text:p>
        </text:list-item>
        <text:list-item>
          <text:p text:style-name="P268"><text:span text:style-name="T249">Желна, или черный дятел — </text:span><text:span text:style-name="T250">Dryocopus martius </text:span><text:span text:style-name="T249">(Linnaeus, 1758)</text:span></text:p>
        </text:list-item>
        <text:list-item>
          <text:p text:style-name="P268"><text:span text:style-name="T249">Вертишейка — </text:span><text:span text:style-name="T250">Jynx torquilla </text:span><text:span text:style-name="T249">Linnaeus, 1758</text:span></text:p>
        </text:list-item>
        <text:list-item>
          <text:p text:style-name="P268"><text:span text:style-name="T249">Трехпалый дятел — </text:span><text:span text:style-name="T250">Picoides tridactylus </text:span><text:span text:style-name="T249">(Linnaeus, 1758)</text:span></text:p>
        </text:list-item>
        <text:list-item>
          <text:p text:style-name="P268"><text:span text:style-name="T249">Седой дятел — </text:span><text:span text:style-name="T250">Picus canus </text:span><text:span text:style-name="T249">Gmelin, 1788<text:line-break/></text:span><text:span text:style-name="T251">СЕМЕЙСТВО ЖАВОРОНКОВЫЕ – ALAUDIDAE</text:span></text:p>
        </text:list-item>
        <text:list-item>
          <text:p text:style-name="P268"><text:span text:style-name="T249">Полевой жаворонок — </text:span><text:span text:style-name="T250">Alauda arvensis </text:span><text:span text:style-name="T249">Linnaeus, 1758<text:line-break/></text:span><text:span text:style-name="T251">СЕМЕЙСТВО ЛАСТОЧКОВЫЕ – HIRUNDINIDAE</text:span></text:p>
        </text:list-item>
        <text:list-item>
          <text:p text:style-name="P268"><text:span text:style-name="T249">Деревенская ласточка — </text:span><text:span text:style-name="T250">Hirundo rustica </text:span><text:span text:style-name="T249">Linnaeus, 1758</text:span></text:p>
        </text:list-item>
        <text:list-item>
          <text:p text:style-name="P268"><text:span text:style-name="T249">Бледная ласточка — </text:span><text:span text:style-name="T250">Riparia diluta </text:span><text:span text:style-name="T249">(Sharpe &amp; Wyatt,1893)<text:line-break/></text:span><text:span text:style-name="T251">СЕМЕЙСТВО ТРЯСОГУЗКОВЫЕ – MOTACILLIDAE</text:span></text:p>
        </text:list-item>
        <text:list-item>
          <text:p text:style-name="P268"><text:span text:style-name="T249">Пятнистый конек — </text:span><text:span text:style-name="T250">Anthus hodgsoni </text:span><text:span text:style-name="T249">(Richmond, 1907)</text:span></text:p>
        </text:list-item>
        <text:list-item>
          <text:p text:style-name="P268"><text:span text:style-name="T249">Лесной конек — </text:span><text:span text:style-name="T250">A. trivialis </text:span><text:span text:style-name="T249">(Linnaeus, 1758)</text:span></text:p>
        </text:list-item>
        <text:list-item>
          <text:p text:style-name="P268"><text:span text:style-name="T249">Белая трясогузка — </text:span><text:span text:style-name="T250">Motacilla alba </text:span><text:span text:style-name="T249">Linnaeus, 1758</text:span></text:p>
        </text:list-item>
        <text:list-item>
          <text:p text:style-name="P268"><text:span text:style-name="T249">Желтоголовая трясогузка — </text:span><text:span text:style-name="T250">M. citreola </text:span><text:span text:style-name="T249">Pallas, 1776</text:span></text:p>
        </text:list-item>
        <text:list-item>
          <text:p text:style-name="P268"><text:span text:style-name="T249">Желтая трясогузка — </text:span><text:span text:style-name="T250">M. flava </text:span><text:span text:style-name="T249">Linnaeus, 1758<text:line-break/></text:span><text:span text:style-name="T251">СЕМЕЙСТВО КОРОЛЬКОВЫЕ – REGULIDAE</text:span></text:p>
        </text:list-item>
        <text:list-item>
          <text:p text:style-name="P268"><text:span text:style-name="T249">Желтоголовый королек — </text:span><text:span text:style-name="T250">Regulus regulus </text:span><text:span text:style-name="T249">(Linnaeus, 1758)<text:line-break/></text:span><text:span text:style-name="T251">СЕМЕЙСТВО СВИРИСТЕЛЕВЫЕ – BOMBYCILLIDAE</text:span></text:p>
        </text:list-item>
        <text:list-item>
          <text:p text:style-name="P268"><text:span text:style-name="T249">Свиристель — </text:span><text:span text:style-name="T250">Bombycilla garrulus </text:span><text:span text:style-name="T249">(Linnaeus, 1758)<text:line-break/></text:span><text:span text:style-name="T251">СЕМЕЙСТВО ЗАВИРУШКОВЫЕ – PRUNELLIDAE</text:span></text:p>
        </text:list-item>
        <text:list-item>
          <text:p text:style-name="P268"><text:span text:style-name="T249">Черногорлая завирушка — </text:span><text:span text:style-name="T250">Prunella atrogularis </text:span><text:span text:style-name="T249">(Brandt, 1843)</text:span></text:p>
        </text:list-item>
        <text:list-item>
          <text:p text:style-name="P268"><text:span text:style-name="T249">Сибирская завирушка — </text:span><text:span text:style-name="T250">P. montanella </text:span><text:span text:style-name="T249">(Pallas, 1776)<text:line-break/></text:span><text:span text:style-name="T251">СЕМЕЙСТВО ДРОЗДОВЫЕ – TURDIDAE</text:span></text:p>
        </text:list-item>
        <text:list-item>
          <text:p text:style-name="P268"><text:span text:style-name="T249">Чернозобый дрозд — </text:span><text:span text:style-name="T250">Turdus atrogularis </text:span><text:span text:style-name="T249">Jarocki, 1819</text:span></text:p>
        </text:list-item>
        <text:list-item>
          <text:p text:style-name="P268"><text:span text:style-name="T249">Белобровик — </text:span><text:span text:style-name="T250">T. iliacus </text:span><text:span text:style-name="T249">Linnaeus, 1766</text:span></text:p>
        </text:list-item>
        <text:list-item>
          <text:p text:style-name="P268"><text:span text:style-name="T249">Певчий дрозд — </text:span><text:span text:style-name="T250">T. philomelos </text:span><text:span text:style-name="T249">Brehm, 1831</text:span></text:p>
        </text:list-item>
        <text:list-item>
          <text:p text:style-name="P268"><text:span text:style-name="T249">Рябинник — </text:span><text:span text:style-name="T250">T. pilaris </text:span><text:span text:style-name="T249">Linnaeus, 1758<text:line-break/></text:span><text:span text:style-name="T251">СЕМЕЙСТВО СЛАВКОВЫЕ – SYLVIIDAE</text:span></text:p>
        </text:list-item>
        <text:list-item>
          <text:p text:style-name="P268"><text:span text:style-name="T249">Толстоклювая камышовка — </text:span><text:span text:style-name="T250">Acrocephalus aedon </text:span><text:span text:style-name="T249">(Pallas, 1776)</text:span></text:p>
        </text:list-item>
        <text:list-item>
          <text:p text:style-name="P268"><text:span text:style-name="T249">Северная бормотушка — </text:span><text:span text:style-name="T250">Hippolais caligata </text:span><text:span text:style-name="T249">(Lichtenstein, 1823)</text:span></text:p>
        </text:list-item>
        <text:list-item>
          <text:p text:style-name="P268"><text:span text:style-name="T249">Зеленая пересмешка — </text:span><text:span text:style-name="T250">H. icterina </text:span><text:span text:style-name="T249">(Vieillot, 1817)</text:span></text:p>
        </text:list-item>
        <text:list-item>
          <text:p text:style-name="P268"><text:span text:style-name="T249">Певчий сверчок — </text:span><text:span text:style-name="T250">Locustella certhiola </text:span><text:span text:style-name="T249">(Pallas, 1811)</text:span></text:p>
        </text:list-item>
        <text:list-item>
          <text:p text:style-name="P268"><text:span text:style-name="T249">Таежный сверчок — </text:span><text:span text:style-name="T250">L. fasciolata </text:span><text:span text:style-name="T249">(Gray, 1861)</text:span></text:p>
        </text:list-item>
        <text:list-item>
          <text:p text:style-name="P268"><text:span text:style-name="T249">Пеночка-таловка — </text:span><text:span text:style-name="T250">Phylloscopus borealis </text:span><text:span text:style-name="T249">(Blasius, 1858)</text:span></text:p>
        </text:list-item>
        <text:list-item>
          <text:p text:style-name="P268"><text:soft-page-break/><text:span text:style-name="T249">Пеночка-теньковка — </text:span><text:span text:style-name="T250">P. collybita </text:span><text:span text:style-name="T249">(Vieillot, 1817)</text:span></text:p>
        </text:list-item>
        <text:list-item>
          <text:p text:style-name="P268"><text:span text:style-name="T249">Бурая пеночка — </text:span><text:span text:style-name="T250">P. fuscatus </text:span><text:span text:style-name="T249">(Blyth, 1842)</text:span></text:p>
        </text:list-item>
        <text:list-item>
          <text:p text:style-name="P268"><text:span text:style-name="T249">Толстоклювая пеночка — </text:span><text:span text:style-name="T250">P. schwarzi </text:span><text:span text:style-name="T249">(Radde, 1863)</text:span></text:p>
        </text:list-item>
        <text:list-item>
          <text:p text:style-name="P268"><text:span text:style-name="T249">Зеленая пеночка — </text:span><text:span text:style-name="T250">P. trochiloides </text:span><text:span text:style-name="T249">(Sundevall, 1837)</text:span></text:p>
        </text:list-item>
        <text:list-item>
          <text:p text:style-name="P268"><text:span text:style-name="T249">Пеночка-весничка — </text:span><text:span text:style-name="T250">P. trochilus </text:span><text:span text:style-name="T249">(Linnaeus, 1758)</text:span></text:p>
        </text:list-item>
        <text:list-item>
          <text:p text:style-name="P268"><text:span text:style-name="T249">Садовая славка — </text:span><text:span text:style-name="T250">Sylvia borin </text:span><text:span text:style-name="T249">(Boddaert, 1783)</text:span></text:p>
        </text:list-item>
        <text:list-item>
          <text:p text:style-name="P268"><text:span text:style-name="T249">Серая славка — </text:span><text:span text:style-name="T250">S. communis </text:span><text:span text:style-name="T249">Latham, 1787</text:span></text:p>
        </text:list-item>
        <text:list-item>
          <text:p text:style-name="P268"><text:span text:style-name="T249">Славка-завирушка — </text:span><text:span text:style-name="T250">S. curruca </text:span><text:span text:style-name="T249">(Linnaeus, 1758)<text:line-break/></text:span><text:span text:style-name="T251">СЕМЕЙСТВО МУХОЛОВКОВЫЕ – MUSCICAPIDAE</text:span></text:p>
        </text:list-item>
        <text:list-item>
          <text:p text:style-name="P268"><text:span text:style-name="T249">Зарянка — </text:span><text:span text:style-name="T250">Erithacus rubecula </text:span><text:span text:style-name="T249">(Linnaeus, 1758)</text:span></text:p>
        </text:list-item>
        <text:list-item>
          <text:p text:style-name="P268"><text:span text:style-name="T249">Мухоловка-пеструшка — </text:span><text:span text:style-name="T250">Ficedula hypoleuca </text:span><text:span text:style-name="T249">(Pallas, 1764)</text:span></text:p>
        </text:list-item>
        <text:list-item>
          <text:p text:style-name="P268"><text:span text:style-name="T249">Малая мухоловка — </text:span><text:span text:style-name="T250">F. parva </text:span><text:span text:style-name="T249">(Bechstein, 1792)</text:span></text:p>
        </text:list-item>
        <text:list-item>
          <text:p text:style-name="P268"><text:span text:style-name="T249">Соловей-красношейка — </text:span><text:span text:style-name="T250">Luscinia calliope </text:span><text:span text:style-name="T249">(Pallas, 1776)</text:span></text:p>
        </text:list-item>
        <text:list-item>
          <text:p text:style-name="P268"><text:span text:style-name="T249">Синий соловей — </text:span><text:span text:style-name="T250">L. cyane </text:span><text:span text:style-name="T249">(Pallas, 1776)</text:span></text:p>
        </text:list-item>
        <text:list-item>
          <text:p text:style-name="P268"><text:span text:style-name="T249">Обыкновенный соловей — </text:span><text:span text:style-name="T250">L. luscinia </text:span><text:span text:style-name="T249">(Linnaeus, 1758)</text:span></text:p>
        </text:list-item>
        <text:list-item>
          <text:p text:style-name="P268"><text:span text:style-name="T249">Соловей-свистун — </text:span><text:span text:style-name="T250">L. sibilans </text:span><text:span text:style-name="T249">(Swinhoe, 1863)</text:span></text:p>
        </text:list-item>
        <text:list-item>
          <text:p text:style-name="P268"><text:span text:style-name="T249">Варакушка — </text:span><text:span text:style-name="T250">L. svecica </text:span><text:span text:style-name="T249">(Linnaeus, 1758)</text:span></text:p>
        </text:list-item>
        <text:list-item>
          <text:p text:style-name="P268"><text:span text:style-name="T249">Серая мухоловка — </text:span><text:span text:style-name="T250">Muscicapa striata </text:span><text:span text:style-name="T249">(Pallas, 1764)</text:span></text:p>
        </text:list-item>
        <text:list-item>
          <text:p text:style-name="P268"><text:span text:style-name="T249">Обыкновенная горихвостка — </text:span><text:span text:style-name="T250">Phoenicurus phoenicurus </text:span><text:span text:style-name="T249">(Linnaeus, 1758)</text:span></text:p>
        </text:list-item>
        <text:list-item>
          <text:p text:style-name="P268"><text:span text:style-name="T249">Черноголовый чекан — </text:span><text:span text:style-name="T250">Saxicola maura </text:span><text:span text:style-name="T249">Pallas, 1773</text:span></text:p>
        </text:list-item>
        <text:list-item>
          <text:p text:style-name="P268"><text:span text:style-name="T249">Луговой чекан — </text:span><text:span text:style-name="T250">S. rubetra </text:span><text:span text:style-name="T249">(Linnaeus, 1758)</text:span></text:p>
        </text:list-item>
        <text:list-item>
          <text:p text:style-name="P268"><text:span text:style-name="T249">Синехвостка — </text:span><text:span text:style-name="T250">Tarsiger cyanurus </text:span><text:span text:style-name="T249">(Pallas, 1773)<text:line-break/></text:span><text:span text:style-name="T251">СЕМЕЙСТВО ДЛИННОХВОСТЫЕ СИНИЦЫ – AEGITHALIDAE</text:span></text:p>
        </text:list-item>
        <text:list-item>
          <text:p text:style-name="P268"><text:span text:style-name="T249">Длиннохвостая синица — </text:span><text:span text:style-name="T250">Aegithalos caudatus </text:span><text:span text:style-name="T249">(Linnaeus, 1758)<text:line-break/></text:span><text:span text:style-name="T251">СЕМЕЙСТВО СИНИЦЕВЫЕ – PARIDAE</text:span></text:p>
        </text:list-item>
        <text:list-item>
          <text:p text:style-name="P268"><text:span text:style-name="T249">Белая лазоревка — </text:span><text:span text:style-name="T250">Cyanistes cyanus </text:span><text:span text:style-name="T249">(Pallas, 1770)</text:span></text:p>
        </text:list-item>
        <text:list-item>
          <text:p text:style-name="P268"><text:span text:style-name="T249">Большая синица — </text:span><text:span text:style-name="T250">Parus major </text:span><text:span text:style-name="T249">Linnaeus, 1758</text:span></text:p>
        </text:list-item>
        <text:list-item>
          <text:p text:style-name="P268"><text:span text:style-name="T249">Московка — </text:span><text:span text:style-name="T250">Periparus ater </text:span><text:span text:style-name="T249">(Linnaeus, 1758)</text:span></text:p>
        </text:list-item>
        <text:list-item>
          <text:p text:style-name="P268"><text:span text:style-name="T249">Буроголовая гаичка — </text:span><text:span text:style-name="T250">Poecile montana </text:span><text:span text:style-name="T249">(Conradvon,Baldenstein, 1827)<text:line-break/></text:span><text:span text:style-name="T251">СЕМЕЙСТВО ПОПОЛЗНЕВЫЕ – SITTIDAE</text:span></text:p>
        </text:list-item>
        <text:list-item>
          <text:p text:style-name="P268"><text:span text:style-name="T249">Обыкновенный поползень — </text:span><text:span text:style-name="T250">Sitta europaea </text:span><text:span text:style-name="T249">Linnaeus, 1758<text:line-break/></text:span><text:span text:style-name="T251">СЕМЕЙСТВО ПИЩУХОВЫЕ – CERTHIIDAE</text:span></text:p>
        </text:list-item>
        <text:list-item>
          <text:p text:style-name="P268"><text:span text:style-name="T249">Обыкновенная пищуха — </text:span><text:span text:style-name="T250">Certhia familiaris </text:span><text:span text:style-name="T249">Linnaeus, 1758<text:line-break/></text:span><text:span text:style-name="T251">СЕМЕЙСТВО ИВОЛГОВЫЕ – ORIOLIDAE</text:span></text:p>
        </text:list-item>
        <text:list-item>
          <text:p text:style-name="P268"><text:span text:style-name="T249">Обыкновенная иволга — </text:span><text:span text:style-name="T250">Oriolus oriolus </text:span><text:span text:style-name="T249">(Linnaeus, 1758)<text:line-break/></text:span><text:span text:style-name="T251">СЕМЕЙСТВО СОРОКОПУТОВЫЕ – LANIIDAE</text:span></text:p>
        </text:list-item>
        <text:list-item>
          <text:p text:style-name="P268"><text:span text:style-name="T249">Обыкновенный жулан — </text:span><text:span text:style-name="T250">Lanius collurio </text:span><text:span text:style-name="T249">Linnaeus, 1758</text:span></text:p>
        </text:list-item>
        <text:list-item>
          <text:p text:style-name="P268"><text:span text:style-name="T249">Сибирский жулан — </text:span><text:span text:style-name="T250">L. cristatus </text:span><text:span text:style-name="T249">Linnaeus, 1758</text:span></text:p>
        </text:list-item>
        <text:list-item>
          <text:p text:style-name="P268"><text:soft-page-break/><text:span text:style-name="T249">Большой сорокопут — </text:span><text:span text:style-name="T250">L. excubitor </text:span><text:span text:style-name="T249">Linnaeus, 1758<text:line-break/></text:span><text:span text:style-name="T251">СЕМЕЙСТВО ВОРОНОВЫЕ – CORVIDAE</text:span></text:p>
        </text:list-item>
        <text:list-item>
          <text:p text:style-name="P268"><text:span text:style-name="T249">Ворон — </text:span><text:span text:style-name="T250">Corvus corax </text:span><text:span text:style-name="T249">Linnaeus, 1758</text:span></text:p>
        </text:list-item>
        <text:list-item>
          <text:p text:style-name="P268"><text:span text:style-name="T249">Серая ворона — </text:span><text:span text:style-name="T250">C. cornix </text:span><text:span text:style-name="T249">Linnaeus, 1758</text:span></text:p>
        </text:list-item>
        <text:list-item>
          <text:p text:style-name="P268"><text:span text:style-name="T249">Черная ворона — </text:span><text:span text:style-name="T250">C. corone </text:span><text:span text:style-name="T249">Linnaeus, 1758</text:span></text:p>
        </text:list-item>
        <text:list-item>
          <text:p text:style-name="P268"><text:span text:style-name="T249">Грач — </text:span><text:span text:style-name="T250">C. frugilegus </text:span><text:span text:style-name="T249">Linnaeus, 1758</text:span></text:p>
        </text:list-item>
        <text:list-item>
          <text:p text:style-name="P268"><text:span text:style-name="T249">Галка — </text:span><text:span text:style-name="T250">C. monedula </text:span><text:span text:style-name="T249">Linnaeus, 1758</text:span></text:p>
        </text:list-item>
        <text:list-item>
          <text:p text:style-name="P268"><text:span text:style-name="T249">Сойка — </text:span><text:span text:style-name="T250">Garrulus glandarius </text:span><text:span text:style-name="T249">(Linnaeus, 1758)</text:span></text:p>
        </text:list-item>
        <text:list-item>
          <text:p text:style-name="P268"><text:span text:style-name="T249">Кедровка — </text:span><text:span text:style-name="T250">Nucifraga caryocatactes </text:span><text:span text:style-name="T249">(Linnaeus, 1758)</text:span></text:p>
        </text:list-item>
        <text:list-item>
          <text:p text:style-name="P268"><text:span text:style-name="T249">Кукша — </text:span><text:span text:style-name="T250">Perisoreus infaustus </text:span><text:span text:style-name="T249">(Linnaeus, 1758)</text:span></text:p>
        </text:list-item>
        <text:list-item>
          <text:p text:style-name="P268"><text:span text:style-name="T249">Сорока — </text:span><text:span text:style-name="T250">Pica pica </text:span><text:span text:style-name="T249">(Linnaeus, 1758)<text:line-break/></text:span><text:span text:style-name="T251">СЕМЕЙСТВО СКВОРЦОВЫЕ – STURNIDAE</text:span></text:p>
        </text:list-item>
        <text:list-item>
          <text:p text:style-name="P268"><text:span text:style-name="T249">Обыкновенный скворец — </text:span><text:span text:style-name="T250">Sturnus vulgaris </text:span><text:span text:style-name="T249">Linnaeus, 1758<text:line-break/></text:span><text:span text:style-name="T251">СЕМЕЙСТВО ВОРОБЬИНЫЕ – PASSERIDAE</text:span></text:p>
        </text:list-item>
        <text:list-item>
          <text:p text:style-name="P268"><text:span text:style-name="T249">Полевой воробей — </text:span><text:span text:style-name="T250">Passer montanus </text:span><text:span text:style-name="T249">(Linnaeus, 1758)<text:line-break/></text:span><text:span text:style-name="T251">СЕМЕЙСТВО ВЬЮРКОВЫЕ – FRINGILLIDAE</text:span></text:p>
        </text:list-item>
        <text:list-item>
          <text:p text:style-name="P268"><text:span text:style-name="T249">Коноплянка — </text:span><text:span text:style-name="T250">Carduelis cannabina </text:span><text:span text:style-name="T249">(Linnaeus, 1758)</text:span></text:p>
        </text:list-item>
        <text:list-item>
          <text:p text:style-name="P268"><text:span text:style-name="T249">Щегол — </text:span><text:span text:style-name="T250">C. carduelis </text:span><text:span text:style-name="T249">(Linnaeus, 1758)</text:span></text:p>
        </text:list-item>
        <text:list-item>
          <text:p text:style-name="P268"><text:span text:style-name="T249">Обыкновенная зеленушка — </text:span><text:span text:style-name="T250">C. chloris </text:span><text:span text:style-name="T249">(Linnaeus, 1758)</text:span></text:p>
        </text:list-item>
        <text:list-item>
          <text:p text:style-name="P268"><text:span text:style-name="T249">Обыкновенная чечетка — </text:span><text:span text:style-name="T250">C. flammea </text:span><text:span text:style-name="T249">(Linnaeus, 1758)</text:span></text:p>
        </text:list-item>
        <text:list-item>
          <text:p text:style-name="P268"><text:span text:style-name="T249">Тундряная чечетка — </text:span><text:span text:style-name="T250">C. hornemanni </text:span><text:span text:style-name="T249">(Holboll, 1843)</text:span></text:p>
        </text:list-item>
        <text:list-item>
          <text:p text:style-name="P268"><text:span text:style-name="T249">Чиж — </text:span><text:span text:style-name="T250">C. spinus </text:span><text:span text:style-name="T249">(Linnaeus, 1758)</text:span></text:p>
        </text:list-item>
        <text:list-item>
          <text:p text:style-name="P268"><text:span text:style-name="T249">Обыкновенная чечевица — </text:span><text:span text:style-name="T250">Carpodacus erythrinus </text:span><text:span text:style-name="T249">(Pallas, 1770)</text:span></text:p>
        </text:list-item>
        <text:list-item>
          <text:p text:style-name="P268"><text:span text:style-name="T249">Обыкновенный дубонос — </text:span><text:span text:style-name="T250">Coccothraustes coccothraustes </text:span><text:span text:style-name="T249">(Linnaeus, 1758)</text:span></text:p>
        </text:list-item>
        <text:list-item>
          <text:p text:style-name="P268"><text:span text:style-name="T249">Зяблик — </text:span><text:span text:style-name="T250">Fringilla coelebs </text:span><text:span text:style-name="T249">Linnaeus, 1758</text:span></text:p>
        </text:list-item>
        <text:list-item>
          <text:p text:style-name="P268"><text:span text:style-name="T249">Юрок — </text:span><text:span text:style-name="T250">F. montifringilla </text:span><text:span text:style-name="T249">Linnaeus, 1758</text:span></text:p>
        </text:list-item>
        <text:list-item>
          <text:p text:style-name="P268"><text:span text:style-name="T249">Обыкновенный клест — </text:span><text:span text:style-name="T250">Loxia curvirostra </text:span><text:span text:style-name="T249">Linnaeus, 1758</text:span></text:p>
        </text:list-item>
        <text:list-item>
          <text:p text:style-name="P268"><text:span text:style-name="T249">Белокрылый клест — </text:span><text:span text:style-name="T250">L. leucoptera </text:span><text:span text:style-name="T249">Gmelin, 1789</text:span></text:p>
        </text:list-item>
        <text:list-item>
          <text:p text:style-name="P268"><text:span text:style-name="T249">Щур — </text:span><text:span text:style-name="T250">Pinicola enucleator </text:span><text:span text:style-name="T249">(Linnaeus, 1758)</text:span></text:p>
        </text:list-item>
        <text:list-item>
          <text:p text:style-name="P268"><text:span text:style-name="T249">Серый снегирь — </text:span><text:span text:style-name="T250">Pyrrhula cineracea </text:span><text:span text:style-name="T249">Cabanis, 1872</text:span></text:p>
        </text:list-item>
        <text:list-item>
          <text:p text:style-name="P268"><text:span text:style-name="T249">Обыкновенный снегирь — </text:span><text:span text:style-name="T250">P. pyrrhula </text:span><text:span text:style-name="T249">(Linnaeus, 1758)</text:span></text:p>
        </text:list-item>
        <text:list-item>
          <text:p text:style-name="P268"><text:span text:style-name="T249">Длиннохвостая чечевица — </text:span><text:span text:style-name="T250">Uragus sibiricus </text:span><text:span text:style-name="T249">(Pallas, 1773)<text:line-break/></text:span><text:span text:style-name="T251">СЕМЕЙСТВО ОВСЯНКОВЫЕ – EMBERIZIDAE</text:span></text:p>
        </text:list-item>
        <text:list-item>
          <text:p text:style-name="P268"><text:span text:style-name="T249">Лапландский подорожник — </text:span><text:span text:style-name="T250">Calcarius lapponicus </text:span><text:span text:style-name="T249">Linnaeus, 1758</text:span></text:p>
        </text:list-item>
        <text:list-item>
          <text:p text:style-name="P268"><text:span text:style-name="T249">Дубровник — </text:span><text:span text:style-name="T250">Emberiza aureola </text:span><text:span text:style-name="T249">Pallas, 1773</text:span></text:p>
        </text:list-item>
        <text:list-item>
          <text:p text:style-name="P268"><text:span text:style-name="T249">Обыкновенная овсянка — </text:span><text:span text:style-name="T250">E. citrinella </text:span><text:span text:style-name="T249">Linnaeus, 1758</text:span></text:p>
        </text:list-item>
        <text:list-item>
          <text:p text:style-name="P268"><text:span text:style-name="T249">Белошапочная овсянка — </text:span><text:span text:style-name="T250">E. leucocephalos </text:span><text:span text:style-name="T249">Gmelin, 1771</text:span></text:p>
        </text:list-item>
        <text:list-item>
          <text:p text:style-name="P268"><text:span text:style-name="T249">Полярная овсянка — </text:span><text:span text:style-name="T250">E. pallasi </text:span><text:span text:style-name="T249">(Cabanis, 1851)</text:span></text:p>
        </text:list-item>
        <text:list-item>
          <text:p text:style-name="P268"><text:soft-page-break/><text:span text:style-name="T249">Овсянка-крошка — </text:span><text:span text:style-name="T250">E. pusilla </text:span><text:span text:style-name="T249">Pallas, 1776</text:span></text:p>
        </text:list-item>
        <text:list-item>
          <text:p text:style-name="P268"><text:span text:style-name="T249">Овсянка-ремез — </text:span><text:span text:style-name="T250">E. rustica </text:span><text:span text:style-name="T249">Pallas, 1776</text:span></text:p>
        </text:list-item>
        <text:list-item>
          <text:p text:style-name="P268"><text:span text:style-name="T249">Тростниковая овсянка — </text:span><text:span text:style-name="T250">E. schoeniclus </text:span><text:span text:style-name="T249">(Linnaeus, 1758)</text:span></text:p>
        </text:list-item>
        <text:list-item>
          <text:p text:style-name="P268"><text:span text:style-name="T249">Седоголовая овсянка — </text:span><text:span text:style-name="T250">E. spodocephala </text:span><text:span text:style-name="T249">Pallas, 1776</text:span></text:p>
        </text:list-item>
        <text:list-item>
          <text:p text:style-name="P268"><text:span text:style-name="T249">Пуночка — </text:span><text:span text:style-name="T250">Plectrophenax nivalis </text:span><text:span text:style-name="T249">(Linnaeus, 1758)<text:line-break/></text:span><text:span text:style-name="T252">МЛЕКОПИТАЮЩИЕ<text:line-break/></text:span><text:span text:style-name="T251">СЕМЕЙСТВО ЗЕМЛЕРОЙКОВЫЕ- SORICIDAE</text:span></text:p>
        </text:list-item>
        <text:list-item>
          <text:p text:style-name="P268"><text:span text:style-name="T249">Сибирская белозубка — </text:span><text:span text:style-name="T250">Crocidura sibirica </text:span><text:span text:style-name="T249">Dukelsky, 1930</text:span></text:p>
        </text:list-item>
        <text:list-item>
          <text:p text:style-name="P268"><text:span text:style-name="T249">Обыкновенная кутора — </text:span><text:span text:style-name="T250">Neomys fodiens </text:span><text:span text:style-name="T249">(Pennant, 1771)</text:span></text:p>
        </text:list-item>
        <text:list-item>
          <text:p text:style-name="P268"><text:span text:style-name="T249">Обыкновенная бурозубка — </text:span><text:span text:style-name="T250">Sorex araneus </text:span><text:span text:style-name="T249">Linnaeus, 1758</text:span></text:p>
        </text:list-item>
        <text:list-item>
          <text:p text:style-name="P268"><text:span text:style-name="T249">Средняя бурозубка — </text:span><text:span text:style-name="T250">S. caecutiens </text:span><text:span text:style-name="T249">Laxmann, 1788</text:span></text:p>
        </text:list-item>
        <text:list-item>
          <text:p text:style-name="P268"><text:span text:style-name="T249">Темнозубая бурозубка — </text:span><text:span text:style-name="T250">S. daphaenodon </text:span><text:span text:style-name="T249">Thomas, 1907</text:span></text:p>
        </text:list-item>
        <text:list-item>
          <text:p text:style-name="P268"><text:span text:style-name="T249">Равнозубая бурозубка — </text:span><text:span text:style-name="T250">S. isodon </text:span><text:span text:style-name="T249">Turov, 1924</text:span></text:p>
        </text:list-item>
        <text:list-item>
          <text:p text:style-name="P268"><text:span text:style-name="T249">Крошечная бурозубка — </text:span><text:span text:style-name="T250">S. minutissimus </text:span><text:span text:style-name="T249">Zimmermann, 1780</text:span></text:p>
        </text:list-item>
        <text:list-item>
          <text:p text:style-name="P268"><text:span text:style-name="T249">Малая бурозубка — </text:span><text:span text:style-name="T250">S. minutus </text:span><text:span text:style-name="T249">Linnaeus, 1766</text:span></text:p>
        </text:list-item>
        <text:list-item>
          <text:p text:style-name="P268"><text:span text:style-name="T249">Плоскочерепная бурозубка — </text:span><text:span text:style-name="T250">S. roboratus </text:span><text:span text:style-name="T249">Hollister, 1913</text:span></text:p>
        </text:list-item>
        <text:list-item>
          <text:p text:style-name="P268"><text:span text:style-name="T249">Тундряная бурозубка — </text:span><text:span text:style-name="T250">S. tundrensis </text:span><text:span text:style-name="T249">Merriam, 1900<text:line-break/></text:span><text:span text:style-name="T251">СЕМЕЙСТВО КРОТОВЫЕ – TALPIDAE</text:span></text:p>
        </text:list-item>
        <text:list-item>
          <text:p text:style-name="P268"><text:span text:style-name="T249">Сибирский крот — </text:span><text:span text:style-name="T250">Talpa altaica </text:span><text:span text:style-name="T249">Nikolsky, 1883<text:line-break/></text:span><text:span text:style-name="T251">СЕМЕЙСТВО ЗАЙЦЕВЫЕ – LEPORIDAE</text:span></text:p>
        </text:list-item>
        <text:list-item>
          <text:p text:style-name="P268"><text:span text:style-name="T249">Заяц—беляк — </text:span><text:span text:style-name="T250">Lepus timidus </text:span><text:span text:style-name="T249">Linneaus, 1758<text:line-break/></text:span><text:span text:style-name="T251">СЕМЕЙСТВО БЕЛИЧЬИ – SCIURIDAE</text:span></text:p>
        </text:list-item>
        <text:list-item>
          <text:p text:style-name="P268"><text:span text:style-name="T249">Обыкновенная белка — </text:span><text:span text:style-name="T250">Sciurus vulgaris </text:span><text:span text:style-name="T249">Linnaeus, 1758</text:span></text:p>
        </text:list-item>
        <text:list-item>
          <text:p text:style-name="P268"><text:span text:style-name="T249">Азиатский бурундук — </text:span><text:span text:style-name="T250">Tamias sibiricus </text:span><text:span text:style-name="T249">(Laxmann, 1769)<text:line-break/></text:span><text:span text:style-name="T251">СЕМЕЙСТВО БОБРОВЫЕ – CASTORIDAE</text:span></text:p>
        </text:list-item>
        <text:list-item>
          <text:p text:style-name="P268"><text:span text:style-name="T249">Обыкновенный бобр — </text:span><text:span text:style-name="T250">Castor fiber </text:span><text:span text:style-name="T249">Linnaeus, 1758<text:line-break/></text:span><text:span text:style-name="T251">СЕМЕЙСТВО МЫШОВКОВЫЕ – SMINTHIDAE</text:span></text:p>
        </text:list-item>
        <text:list-item>
          <text:p text:style-name="P268"><text:span text:style-name="T249">Лесная мышовка — </text:span><text:span text:style-name="T250">Sicista betulina </text:span><text:span text:style-name="T249">(Pallas, 1779)<text:line-break/></text:span><text:span text:style-name="T251">СЕМЕЙСТВО ХОМЯКОВЫЕ – CRICETIDAE</text:span></text:p>
        </text:list-item>
        <text:list-item>
          <text:p text:style-name="P268"><text:span text:style-name="T249">Водяная полевка — </text:span><text:span text:style-name="T250">Arvicola terrestris </text:span><text:span text:style-name="T249">(Linnaeus, 1758)</text:span></text:p>
        </text:list-item>
        <text:list-item>
          <text:p text:style-name="P268"><text:span text:style-name="T249">Обыкновенный хомяк — </text:span><text:span text:style-name="T250">Cricetus cricetus </text:span><text:span text:style-name="T249">(Linnaeus, 1758)</text:span></text:p>
        </text:list-item>
        <text:list-item>
          <text:p text:style-name="P268"><text:span text:style-name="T249">Обыкновенная полевка — </text:span><text:span text:style-name="T250">M. arvalis </text:span><text:span text:style-name="T249">(Pallas, 1811)</text:span></text:p>
        </text:list-item>
        <text:list-item>
          <text:p text:style-name="P268"><text:span text:style-name="T249">Узкочерепная полевка — </text:span><text:span text:style-name="T250">M. gregalis </text:span><text:span text:style-name="T249">(Pallas, 1779)</text:span></text:p>
        </text:list-item>
        <text:list-item>
          <text:p text:style-name="P268"><text:span text:style-name="T249">Полевка-экономка — </text:span><text:span text:style-name="T250">M. oeconomus </text:span><text:span text:style-name="T249">(Pallas, 1776)</text:span></text:p>
        </text:list-item>
        <text:list-item>
          <text:p text:style-name="P268"><text:span text:style-name="T249">Рыжая полевка — </text:span><text:span text:style-name="T250">Myodes glareolus </text:span><text:span text:style-name="T249">(Schreber, 1780)</text:span></text:p>
        </text:list-item>
        <text:list-item>
          <text:p text:style-name="P268"><text:span text:style-name="T249">Красно-серая полевка — </text:span><text:span text:style-name="T250">M. rufocanus </text:span><text:span text:style-name="T249">(Sundevall, 1846)</text:span></text:p>
        </text:list-item>
        <text:list-item>
          <text:p text:style-name="P268"><text:span text:style-name="T249">Красная полевка — </text:span><text:span text:style-name="T250">M. rutilus </text:span><text:span text:style-name="T249">(Pallas, 1779)</text:span></text:p>
        </text:list-item>
        <text:list-item>
          <text:p text:style-name="P268"><text:span text:style-name="T249">Ондатра — </text:span><text:span text:style-name="T250">Ondatra zibethicus </text:span><text:span text:style-name="T249">(Linnaeus, 1766)<text:line-break/></text:span><text:soft-page-break/><text:span text:style-name="T251">СЕМЕЙСТВО МЫШИНЫЕ – MURIDAE</text:span></text:p>
        </text:list-item>
        <text:list-item>
          <text:p text:style-name="P268"><text:span text:style-name="T249">Полевая мышь — </text:span><text:span text:style-name="T250">Apodemus agrarius </text:span><text:span text:style-name="T249">(Pallas, 1771)</text:span></text:p>
        </text:list-item>
        <text:list-item>
          <text:p text:style-name="P268"><text:span text:style-name="T249">Восточно—азиатская мышь — </text:span><text:span text:style-name="T250">A. peninsulae </text:span><text:span text:style-name="T249">(Thomas, 1907)</text:span></text:p>
        </text:list-item>
        <text:list-item>
          <text:p text:style-name="P268"><text:span text:style-name="T249">Мышь-малютка — </text:span><text:span text:style-name="T250">Micromys minutus </text:span><text:span text:style-name="T249">(Pallas, 1771)</text:span></text:p>
        </text:list-item>
        <text:list-item>
          <text:p text:style-name="P268"><text:span text:style-name="T249">Домовая мышь — </text:span><text:span text:style-name="T250">Mus musculus </text:span><text:span text:style-name="T249">Linnaeus, 1758</text:span></text:p>
        </text:list-item>
        <text:list-item>
          <text:p text:style-name="P268"><text:span text:style-name="T249">Серая крыса — </text:span><text:span text:style-name="T250">Rattus norvegicus </text:span><text:span text:style-name="T249">(Berkenhout, 1769)<text:line-break/></text:span><text:span text:style-name="T251">СЕМЕЙСТВО КОЖАНОВЫЕ – VESPERTILIONIDAE</text:span></text:p>
        </text:list-item>
        <text:list-item>
          <text:p text:style-name="P268"><text:span text:style-name="T249">Ночница Брандта — </text:span><text:span text:style-name="T250">Myotis brandti </text:span><text:span text:style-name="T249">(Eversmann, 1845)</text:span></text:p>
        </text:list-item>
        <text:list-item>
          <text:p text:style-name="P268"><text:span text:style-name="T249">Водяная ночница — </text:span><text:span text:style-name="T250">M. daubentoni </text:span><text:span text:style-name="T249">(Kuhl, 1817)</text:span></text:p>
        </text:list-item>
        <text:list-item>
          <text:p text:style-name="P268"><text:span text:style-name="T249">Бурый ушан — </text:span><text:span text:style-name="T250">Plecotus auritus </text:span><text:span text:style-name="T249">(Linnaeus, 1758)</text:span></text:p>
        </text:list-item>
        <text:list-item>
          <text:p text:style-name="P268"><text:span text:style-name="T249">Двуцветный кожанок — </text:span><text:span text:style-name="T250">Vespertilio murinus </text:span><text:span text:style-name="T249">Linnaeus, 1758<text:line-break/></text:span><text:span text:style-name="T251">СЕМЕЙСТВО ПСОВЫЕ – CANIDAE</text:span></text:p>
        </text:list-item>
        <text:list-item>
          <text:p text:style-name="P268"><text:span text:style-name="T249">Волк — </text:span><text:span text:style-name="T250">Canis lupus </text:span><text:span text:style-name="T249">Linnaeus, 1758</text:span></text:p>
        </text:list-item>
        <text:list-item>
          <text:p text:style-name="P268"><text:span text:style-name="T249">Обыкновенная лисица — </text:span><text:span text:style-name="T250">Vulpes vulpes </text:span><text:span text:style-name="T249">(Linnaeus, 1758)<text:line-break/></text:span><text:span text:style-name="T251">СЕМЕЙСТВО КУНЬИ – MUSTELIDAE</text:span></text:p>
        </text:list-item>
        <text:list-item>
          <text:p text:style-name="P268"><text:span text:style-name="T249">Речная выдра — </text:span><text:span text:style-name="T250">Lutra lutra </text:span><text:span text:style-name="T249">(Linnaeus, 1758)</text:span></text:p>
        </text:list-item>
        <text:list-item>
          <text:p text:style-name="P268"><text:span text:style-name="T249">Соболь — </text:span><text:span text:style-name="T250">Martes zibellina </text:span><text:span text:style-name="T249">(Linnaeus, 1758)</text:span></text:p>
        </text:list-item>
        <text:list-item>
          <text:p text:style-name="P268"><text:span text:style-name="T249">Барсук восточный — </text:span><text:span text:style-name="T250">Meles leucurus </text:span><text:span text:style-name="T249">Hodgsson, 1847</text:span></text:p>
        </text:list-item>
        <text:list-item>
          <text:p text:style-name="P268"><text:span text:style-name="T249">Горностай — </text:span><text:span text:style-name="T250">Mustela erminea </text:span><text:span text:style-name="T249">Linnaeus, 1758</text:span></text:p>
        </text:list-item>
        <text:list-item>
          <text:p text:style-name="P268"><text:span text:style-name="T249">Степной хорек — </text:span><text:span text:style-name="T250">M. eversmannii </text:span><text:span text:style-name="T249">Lesson, 1827</text:span></text:p>
        </text:list-item>
        <text:list-item>
          <text:p text:style-name="P268"><text:span text:style-name="T249">Ласка — </text:span><text:span text:style-name="T250">M. nivalis </text:span><text:span text:style-name="T249">Linnaeus, 1766</text:span></text:p>
        </text:list-item>
        <text:list-item>
          <text:p text:style-name="P268"><text:span text:style-name="T249">Колонок — </text:span><text:span text:style-name="T250">M. sibirica </text:span><text:span text:style-name="T249">Pallas, 1773</text:span></text:p>
        </text:list-item>
        <text:list-item>
          <text:p text:style-name="P268"><text:span text:style-name="T249">Американская норка — </text:span><text:span text:style-name="T250">Neovison vison </text:span><text:span text:style-name="T249">(Schreber, 1777)<text:line-break/></text:span><text:span text:style-name="T251">СЕМЕЙСТВО МЕДВЕЖЬИ – URSIDAE</text:span></text:p>
        </text:list-item>
        <text:list-item>
          <text:p text:style-name="P268"><text:span text:style-name="T249">Бурый медведь — </text:span><text:span text:style-name="T250">Ursus arctos </text:span><text:span text:style-name="T249">Linnaeus, 1758<text:line-break/></text:span><text:span text:style-name="T251">СЕМЕЙСТВО КОШАЧЬИ – FELIDAE</text:span></text:p>
        </text:list-item>
        <text:list-item>
          <text:p text:style-name="P268"><text:span text:style-name="T249">Обыкновенная рысь — </text:span><text:span text:style-name="T250">Lynx lynx </text:span><text:span text:style-name="T249">(Linnaeus, 1758)<text:line-break/></text:span><text:span text:style-name="T251">СЕМЕЙСТВО ОЛЕНЬИ – CERVIDAE</text:span></text:p>
        </text:list-item>
        <text:list-item>
          <text:p text:style-name="P268"><text:span text:style-name="T249">Лось — </text:span><text:span text:style-name="T250">Alces alces </text:span><text:span text:style-name="T249">(Linnaeus, 1758)</text:span></text:p>
        </text:list-item>
        <text:list-item>
          <text:p text:style-name="P269"><text:span text:style-name="T249">Сибирская косуля — </text:span><text:span text:style-name="T250">Capreolus pygargus </text:span><text:span text:style-name="T249">(Pallas, 1771)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ConsPlusNormal" style:family="paragraph">
      <style:paragraph-properties fo:orphans="0" fo:widows="0" style:text-autospace="none" style:writing-mode="lr-tb"/>
      <style:text-properties style:use-window-font-color="true" loext:opacity="0%" style:font-name="Arial" fo:font-family="Arial" style:font-family-generic="swiss" style:font-pitch="variable" fo:font-size="11pt" fo:language="ru" fo:country="RU" style:font-name-asian="Times New Roman" style:font-family-asian="'Times New Roman'" style:font-family-generic-asian="roman" style:font-pitch-asian="variable" style:font-size-asian="11pt" style:font-name-complex="Arial" style:font-family-complex="Arial" style:font-family-generic-complex="swiss" style:font-pitch-complex="variable" style:font-size-complex="11pt" style:language-complex="ar" style:country-complex="SA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24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2-05T13:47:20.110875004</meta:creation-date>
    <dc:title>Default</dc:title>
    <meta:editing-cycles>25</meta:editing-cycles>
    <meta:editing-duration>PT4H17M14S</meta:editing-duration>
    <meta:generator>LibreOffice/25.2.6.2$Linux_X86_64 LibreOffice_project/520$Build-2</meta:generator>
    <dc:date>2026-05-28T11:38:07.536741436</dc:date>
    <meta:document-statistic meta:table-count="23" meta:image-count="0" meta:object-count="0" meta:page-count="31" meta:paragraph-count="1390" meta:word-count="8072" meta:character-count="62018" meta:non-whitespace-character-count="54540"/>
  </office:meta>
</office:document-meta>
</file>