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</office:font-face-decls>
  <office:automatic-styles>
    <style:style style:name="Таблица1" style:family="table">
      <style:table-properties style:width="17.489cm" table:align="left" style:writing-mode="lr-tb"/>
    </style:style>
    <style:style style:name="Таблица1.A" style:family="table-column">
      <style:table-column-properties style:column-width="1.122cm"/>
    </style:style>
    <style:style style:name="Таблица1.B" style:family="table-column">
      <style:table-column-properties style:column-width="4.586cm"/>
    </style:style>
    <style:style style:name="Таблица1.C" style:family="table-column">
      <style:table-column-properties style:column-width="11.781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3" style:family="table">
      <style:table-properties style:width="17.489cm" table:align="left" style:writing-mode="lr-tb"/>
    </style:style>
    <style:style style:name="Таблица3.A" style:family="table-column">
      <style:table-column-properties style:column-width="1.122cm"/>
    </style:style>
    <style:style style:name="Таблица3.B" style:family="table-column">
      <style:table-column-properties style:column-width="16.367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4" style:family="table">
      <style:table-properties style:width="17.489cm" table:align="left" style:writing-mode="lr-tb"/>
    </style:style>
    <style:style style:name="Таблица4.A" style:family="table-column">
      <style:table-column-properties style:column-width="0.953cm"/>
    </style:style>
    <style:style style:name="Таблица4.B" style:family="table-column">
      <style:table-column-properties style:column-width="4.288cm"/>
    </style:style>
    <style:style style:name="Таблица4.C" style:family="table-column">
      <style:table-column-properties style:column-width="3.381cm"/>
    </style:style>
    <style:style style:name="Таблица4.D" style:family="table-column">
      <style:table-column-properties style:column-width="3.519cm"/>
    </style:style>
    <style:style style:name="Таблица4.E" style:family="table-column">
      <style:table-column-properties style:column-width="5.348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4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4.A5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7.992cm" fo:margin-left="0.037cm" table:align="left" table:display="true"/>
    </style:style>
    <style:style style:name="Таблица5.A" style:family="table-column">
      <style:table-column-properties style:column-width="0.9cm"/>
    </style:style>
    <style:style style:name="Таблица5.B" style:family="table-column">
      <style:table-column-properties style:column-width="3.598cm"/>
    </style:style>
    <style:style style:name="Таблица5.C" style:family="table-column">
      <style:table-column-properties style:column-width="13.494cm"/>
    </style:style>
    <style:style style:name="Таблица5.1" style:family="table-row">
      <style:table-row-properties style:min-row-height="0.635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8.09cm" fo:margin-left="0cm" table:align="left" style:writing-mode="lr-tb"/>
    </style:style>
    <style:style style:name="Таблица6.A" style:family="table-column">
      <style:table-column-properties style:column-width="0.953cm"/>
    </style:style>
    <style:style style:name="Таблица6.B" style:family="table-column">
      <style:table-column-properties style:column-width="3.545cm"/>
    </style:style>
    <style:style style:name="Таблица6.C" style:family="table-column">
      <style:table-column-properties style:column-width="13.593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7" style:family="table">
      <style:table-properties style:width="18.09cm" fo:margin-left="0cm" table:align="left" style:writing-mode="lr-tb"/>
    </style:style>
    <style:style style:name="Таблица7.A" style:family="table-column">
      <style:table-column-properties style:column-width="0.953cm"/>
    </style:style>
    <style:style style:name="Таблица7.B" style:family="table-column">
      <style:table-column-properties style:column-width="4.288cm"/>
    </style:style>
    <style:style style:name="Таблица7.C" style:family="table-column">
      <style:table-column-properties style:column-width="12.85cm"/>
    </style:style>
    <style:style style:name="Таблица7.1" style:family="table-row">
      <style:table-row-properties fo:keep-together="auto"/>
    </style:style>
    <style:style style:name="Таблица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8" style:family="table">
      <style:table-properties style:width="18.09cm" fo:margin-left="0cm" table:align="left" style:writing-mode="lr-tb"/>
    </style:style>
    <style:style style:name="Таблица8.A" style:family="table-column">
      <style:table-column-properties style:column-width="0.953cm"/>
    </style:style>
    <style:style style:name="Таблица8.B" style:family="table-column">
      <style:table-column-properties style:column-width="4.288cm"/>
    </style:style>
    <style:style style:name="Таблица8.C" style:family="table-column">
      <style:table-column-properties style:column-width="12.85cm"/>
    </style:style>
    <style:style style:name="Таблица8.1" style:family="table-row">
      <style:table-row-properties style:min-row-height="15.49cm"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8.184cm" fo:margin-left="-0.051cm" table:align="left" style:writing-mode="lr-tb"/>
    </style:style>
    <style:style style:name="Таблица9.A" style:family="table-column">
      <style:table-column-properties style:column-width="1.011cm"/>
    </style:style>
    <style:style style:name="Таблица9.B" style:family="table-column">
      <style:table-column-properties style:column-width="4.306cm"/>
    </style:style>
    <style:style style:name="Таблица9.C" style:family="table-column">
      <style:table-column-properties style:column-width="12.868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" style:family="table">
      <style:table-properties style:width="18.304cm" fo:margin-left="-0.101cm" table:align="left" style:writing-mode="lr-tb"/>
    </style:style>
    <style:style style:name="Таблица10.A" style:family="table-column">
      <style:table-column-properties style:column-width="1.058cm"/>
    </style:style>
    <style:style style:name="Таблица10.B" style:family="table-column">
      <style:table-column-properties style:column-width="4.306cm"/>
    </style:style>
    <style:style style:name="Таблица10.C" style:family="table-column">
      <style:table-column-properties style:column-width="12.94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.2" style:family="table-row">
      <style:table-row-properties style:min-row-height="0.457cm" fo:keep-together="auto"/>
    </style:style>
    <style:style style:name="Таблица11" style:family="table">
      <style:table-properties style:width="18.304cm" fo:margin-left="-0.106cm" table:align="left" table:display="true"/>
    </style:style>
    <style:style style:name="Таблица11.A" style:family="table-column">
      <style:table-column-properties style:column-width="2.896cm"/>
    </style:style>
    <style:style style:name="Таблица11.B" style:family="table-column">
      <style:table-column-properties style:column-width="3.343cm"/>
    </style:style>
    <style:style style:name="Таблица11.C" style:family="table-column">
      <style:table-column-properties style:column-width="2.254cm"/>
    </style:style>
    <style:style style:name="Таблица11.D" style:family="table-column">
      <style:table-column-properties style:column-width="2.381cm"/>
    </style:style>
    <style:style style:name="Таблица11.E" style:family="table-column">
      <style:table-column-properties style:column-width="2.302cm"/>
    </style:style>
    <style:style style:name="Таблица11.F" style:family="table-column">
      <style:table-column-properties style:column-width="2.563cm"/>
    </style:style>
    <style:style style:name="Таблица11.G" style:family="table-column">
      <style:table-column-properties style:column-width="2.565cm"/>
    </style:style>
    <style:style style:name="Таблица11.1" style:family="table-row">
      <style:table-row-properties style:min-row-height="0.353cm" style:use-optimal-row-height="true"/>
    </style:style>
    <style:style style:name="Таблица11.A1" style:family="table-cell">
      <style:table-cell-properties xmlns:co="http://ncloudtech.com" style:vertical-align="top" fo:padding-left="0.191cm" fo:padding-right="0.191cm" fo:padding-top="0cm" fo:padding-bottom="0cm" fo:border="0.5pt solid #000000" fo:wrap-option="wrap" co:border-horizontal="0.5pt solid #000000" co:border-vertical="0.5pt solid #000000"/>
    </style:style>
    <style:style style:name="Таблица11.F1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0.5pt solid #000000" fo:border-bottom="0.5pt solid #000000" fo:wrap-option="wrap" co:border-horizontal="0.5pt solid #000000" co:border-vertical="0.5pt solid #000000"/>
    </style:style>
    <style:style style:name="Таблица11.2" style:family="table-row">
      <style:table-row-properties style:min-row-height="0.51cm" style:use-optimal-row-height="true"/>
    </style:style>
    <style:style style:name="Таблица11.3" style:family="table-row">
      <style:table-row-properties style:min-row-height="0.635cm" style:use-optimal-row-height="true"/>
    </style:style>
    <style:style style:name="Таблица11.A9" style:family="table-cell">
      <style:table-cell-properties xmlns:co="http://ncloudtech.com" style:vertical-align="top" fo:padding-left="0.191cm" fo:padding-right="0.191cm" fo:padding-top="0cm" fo:padding-bottom="0cm" fo:border-left="0.5pt solid #000000" fo:border-right="0.5pt solid #000000" fo:border-top="none" fo:border-bottom="0.5pt solid #000000" fo:wrap-option="wrap" co:border-horizontal="0.5pt solid #000000" co:border-vertical="0.5pt solid #000000"/>
    </style:style>
    <style:style style:name="Таблица11.12" style:family="table-row">
      <style:table-row-properties style:min-row-height="0.512cm" style:use-optimal-row-height="true"/>
    </style:style>
    <style:style style:name="Таблица12" style:family="table">
      <style:table-properties style:width="18.304cm" fo:margin-left="-0.079cm" table:align="left"/>
    </style:style>
    <style:style style:name="Таблица12.A" style:family="table-column">
      <style:table-column-properties style:column-width="2.858cm"/>
    </style:style>
    <style:style style:name="Таблица12.B" style:family="table-column">
      <style:table-column-properties style:column-width="2.699cm"/>
    </style:style>
    <style:style style:name="Таблица12.C" style:family="table-column">
      <style:table-column-properties style:column-width="3.254cm"/>
    </style:style>
    <style:style style:name="Таблица12.E" style:family="table-column">
      <style:table-column-properties style:column-width="3.175cm"/>
    </style:style>
    <style:style style:name="Таблица12.F" style:family="table-column">
      <style:table-column-properties style:column-width="3.064cm"/>
    </style:style>
    <style:style style:name="Таблица12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2.F1" style:family="table-cell">
      <style:table-cell-properties fo:padding="0.049cm" fo:border="0.05pt solid #000000" style:writing-mode="page"/>
    </style:style>
    <style:style style:name="Таблица12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2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2.13" style:family="table-row">
      <style:table-row-properties style:min-row-height="0.492cm"/>
    </style:style>
    <style:style style:name="Таблица12.14" style:family="table-row">
      <style:table-row-properties style:min-row-height="0.644cm"/>
    </style:style>
    <style:style style:name="Таблица13" style:family="table">
      <style:table-properties style:width="18.304cm" fo:margin-left="-0.076cm" table:align="left" style:writing-mode="lr-tb"/>
    </style:style>
    <style:style style:name="Таблица13.A" style:family="table-column">
      <style:table-column-properties style:column-width="1.058cm"/>
    </style:style>
    <style:style style:name="Таблица13.B" style:family="table-column">
      <style:table-column-properties style:column-width="4.258cm"/>
    </style:style>
    <style:style style:name="Таблица13.C" style:family="table-column">
      <style:table-column-properties style:column-width="12.988cm"/>
    </style:style>
    <style:style style:name="Таблица13.1" style:family="table-row">
      <style:table-row-properties fo:keep-together="auto"/>
    </style:style>
    <style:style style:name="Таблица1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4" style:family="table">
      <style:table-properties style:width="18.304cm" fo:margin-left="-0.06cm" table:align="left" style:writing-mode="lr-tb"/>
    </style:style>
    <style:style style:name="Таблица14.A" style:family="table-column">
      <style:table-column-properties style:column-width="1.028cm"/>
    </style:style>
    <style:style style:name="Таблица14.B" style:family="table-column">
      <style:table-column-properties style:column-width="4.263cm"/>
    </style:style>
    <style:style style:name="Таблица14.C" style:family="table-column">
      <style:table-column-properties style:column-width="13.012cm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" style:family="table">
      <style:table-properties style:width="18.304cm" fo:margin-left="-0.042cm" table:align="left" style:writing-mode="lr-tb"/>
    </style:style>
    <style:style style:name="Таблица15.A" style:family="table-column">
      <style:table-column-properties style:column-width="1.005cm"/>
    </style:style>
    <style:style style:name="Таблица15.B" style:family="table-column">
      <style:table-column-properties style:column-width="4.26cm"/>
    </style:style>
    <style:style style:name="Таблица15.C" style:family="table-column">
      <style:table-column-properties style:column-width="13.039cm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8" style:family="table">
      <style:table-properties style:width="18.403cm" fo:margin-left="-0.09cm" table:align="left" style:writing-mode="lr-tb"/>
    </style:style>
    <style:style style:name="Таблица18.A" style:family="table-column">
      <style:table-column-properties style:column-width="1cm"/>
    </style:style>
    <style:style style:name="Таблица18.B" style:family="table-column">
      <style:table-column-properties style:column-width="17.403cm"/>
    </style:style>
    <style:style style:name="Таблица18.1" style:family="table-row">
      <style:table-row-properties fo:keep-together="auto"/>
    </style:style>
    <style:style style:name="Таблица1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9" style:family="table">
      <style:table-properties style:width="18.403cm" fo:margin-left="-0.069cm" table:align="left" style:writing-mode="lr-tb"/>
    </style:style>
    <style:style style:name="Таблица19.A" style:family="table-column">
      <style:table-column-properties style:column-width="1.005cm"/>
    </style:style>
    <style:style style:name="Таблица19.B" style:family="table-column">
      <style:table-column-properties style:column-width="4.339cm"/>
    </style:style>
    <style:style style:name="Таблица19.C" style:family="table-column">
      <style:table-column-properties style:column-width="3.413cm"/>
    </style:style>
    <style:style style:name="Таблица19.D" style:family="table-column">
      <style:table-column-properties style:column-width="3.545cm"/>
    </style:style>
    <style:style style:name="Таблица19.E" style:family="table-column">
      <style:table-column-properties style:column-width="6.1cm"/>
    </style:style>
    <style:style style:name="Таблица19.1" style:family="table-row">
      <style:table-row-properties fo:keep-together="auto"/>
    </style:style>
    <style:style style:name="Таблица19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9.B1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9.A2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19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9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9.4" style:family="table-row">
      <style:table-row-properties style:min-row-height="1.471cm" fo:keep-together="auto"/>
    </style:style>
    <style:style style:name="Таблица19.5" style:family="table-row">
      <style:table-row-properties style:min-row-height="2.067cm" fo:keep-together="auto"/>
    </style:style>
    <style:style style:name="Таблица16" style:family="table">
      <style:table-properties style:width="18.41cm" fo:margin-left="-0.095cm" table:align="left" style:writing-mode="lr-tb"/>
    </style:style>
    <style:style style:name="Таблица16.A" style:family="table-column">
      <style:table-column-properties style:column-width="1.007cm"/>
    </style:style>
    <style:style style:name="Таблица16.B" style:family="table-column">
      <style:table-column-properties style:column-width="4.325cm"/>
    </style:style>
    <style:style style:name="Таблица16.C" style:family="table-column">
      <style:table-column-properties style:column-width="13.077cm"/>
    </style:style>
    <style:style style:name="Таблица16.1" style:family="table-row">
      <style:table-row-properties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21" style:family="table">
      <style:table-properties style:width="18.299cm" fo:margin-left="-0.042cm" table:align="left" style:writing-mode="lr-tb"/>
    </style:style>
    <style:style style:name="Таблица21.A" style:family="table-column">
      <style:table-column-properties style:column-width="0.9cm"/>
    </style:style>
    <style:style style:name="Таблица21.B" style:family="table-column">
      <style:table-column-properties style:column-width="17.399cm"/>
    </style:style>
    <style:style style:name="Таблица21.1" style:family="table-row">
      <style:table-row-properties fo:keep-together="auto"/>
    </style:style>
    <style:style style:name="Таблица21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22" style:family="table">
      <style:table-properties style:width="18.381cm" fo:margin-left="-0.069cm" table:align="left" style:writing-mode="lr-tb"/>
    </style:style>
    <style:style style:name="Таблица22.A" style:family="table-column">
      <style:table-column-properties style:column-width="0.873cm"/>
    </style:style>
    <style:style style:name="Таблица22.B" style:family="table-column">
      <style:table-column-properties style:column-width="3.387cm"/>
    </style:style>
    <style:style style:name="Таблица22.C" style:family="table-column">
      <style:table-column-properties style:column-width="14.122cm"/>
    </style:style>
    <style:style style:name="Таблица22.1" style:family="table-row">
      <style:table-row-properties fo:keep-together="auto"/>
    </style:style>
    <style:style style:name="Таблица22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23" style:family="table">
      <style:table-properties style:width="18.316cm" fo:margin-left="-0.051cm" table:align="left" style:writing-mode="lr-tb"/>
    </style:style>
    <style:style style:name="Таблица23.A" style:family="table-column">
      <style:table-column-properties style:column-width="0.808cm"/>
    </style:style>
    <style:style style:name="Таблица23.B" style:family="table-column">
      <style:table-column-properties style:column-width="17.508cm"/>
    </style:style>
    <style:style style:name="Таблица23.1" style:family="table-row">
      <style:table-row-properties fo:keep-together="auto"/>
    </style:style>
    <style:style style:name="Таблица2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3.7" style:family="table-row">
      <style:table-row-properties style:min-row-height="0.639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1" fo:font-size="12pt" fo:font-weight="bold" officeooo:paragraph-rsid="008361fb" style:font-size-asian="12pt" style:font-weight-asian="bold" style:font-name-complex="Times New Roman1" style:font-size-complex="12pt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8361fb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line-height="100%" fo:text-align="justify" style:justify-single-word="false"/>
      <style:text-properties style:font-name="Times New Roman1" fo:font-size="12pt" fo:font-weight="bold" officeooo:paragraph-rsid="008361fb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paragraph-rsid="008361fb" style:font-size-asian="12pt" style:font-weight-asian="bold" style:font-name-complex="Times New Roman1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8361fb" style:font-size-asian="12pt" style:font-name-complex="Times New Roman1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officeooo:paragraph-rsid="008361fb" style:font-size-asian="12pt" style:font-name-complex="Times New Roman1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/>
      <style:text-properties style:font-name="Times New Roman1" fo:font-size="12pt" fo:font-weight="bold" officeooo:paragraph-rsid="008361fb" style:font-size-asian="12pt" style:font-weight-asian="bold" style:font-name-complex="Times New Roman1" style:font-size-complex="12pt"/>
    </style:style>
    <style:style style:name="P8" style:family="paragraph" style:parent-style-name="Standard">
      <style:paragraph-properties fo:line-height="100%" fo:text-align="center" style:justify-single-word="false"/>
      <style:text-properties style:font-name="Times New Roman1" fo:font-size="12pt" officeooo:paragraph-rsid="008361fb" style:font-size-asian="12pt" style:font-name-complex="Times New Roman1" style:font-size-complex="12pt"/>
    </style:style>
    <style:style style:name="P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1" fo:font-size="12pt" officeooo:paragraph-rsid="008361fb" style:font-size-asian="12pt" style:font-name-complex="Times New Roman1" style:font-size-complex="12pt"/>
    </style:style>
    <style:style style:name="P10" style:family="paragraph" style:parent-style-name="Standard">
      <style:paragraph-properties fo:line-height="100%" fo:text-align="justify" style:justify-single-word="false"/>
      <style:text-properties style:font-name="Times New Roman1" fo:font-size="12pt" officeooo:paragraph-rsid="008361fb" style:font-size-asian="12pt" style:font-name-complex="Times New Roman1" style:font-size-complex="12pt"/>
    </style:style>
    <style:style style:name="P1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361fb" style:font-size-asian="12pt" style:font-name-complex="Times New Roman1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Times New Roman1" fo:font-size="12pt" officeooo:paragraph-rsid="008361fb" style:font-size-asian="12pt" style:font-name-complex="Times New Roman1" style:font-size-complex="12pt"/>
    </style:style>
    <style:style style:name="P13" style:family="paragraph" style:parent-style-name="Standard">
      <style:paragraph-properties fo:margin-top="0.106cm" fo:margin-bottom="0.106cm" style:contextual-spacing="false" fo:line-height="100%"/>
      <style:text-properties officeooo:paragraph-rsid="008361fb"/>
    </style:style>
    <style:style style:name="P14" style:family="paragraph" style:parent-style-name="Standard">
      <style:paragraph-properties fo:text-align="center" style:justify-single-word="false"/>
      <style:text-properties style:font-name="Times New Roman1" fo:font-size="12pt" officeooo:paragraph-rsid="008361fb" style:font-name-asian="Times New Roman1" style:font-size-asian="12pt" style:language-asian="ru" style:country-asian="RU" style:font-name-complex="Times New Roman1" style:font-size-complex="12pt"/>
    </style:style>
    <style:style style:name="P1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361fb" style:font-size-asian="12pt" style:font-weight-asian="bold" style:font-name-complex="Times New Roman1" style:font-size-complex="12pt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2pt" fo:font-weight="bold" officeooo:paragraph-rsid="008361fb" style:font-size-asian="12pt" style:font-weight-asian="bold" style:font-name-complex="Times New Roman1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color="#000000" loext:opacity="100%" style:font-name="Times New Roman" fo:font-size="12pt" fo:font-weight="normal" officeooo:paragraph-rsid="008361fb" fo:background-color="transparent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361fb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1" fo:font-size="12pt" fo:font-weight="bold" officeooo:paragraph-rsid="008361fb" style:font-size-asian="12pt" style:font-weight-asian="bold" style:font-size-complex="12pt" style:font-weight-complex="bold"/>
    </style:style>
    <style:style style:name="P20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361fb" style:font-size-asian="12pt" style:font-size-complex="12pt"/>
    </style:style>
    <style:style style:name="P21" style:family="paragraph" style:parent-style-name="Standard">
      <style:paragraph-properties fo:line-height="100%" fo:text-align="start" style:justify-single-word="false" fo:orphans="2" fo:widows="2"/>
      <style:text-properties style:font-name="Times New Roman1" fo:font-size="12pt" officeooo:paragraph-rsid="008361fb" fo:background-color="transparent" style:font-size-asian="12pt" style:font-size-complex="12pt"/>
    </style:style>
    <style:style style:name="P22" style:family="paragraph" style:parent-style-name="Standard">
      <style:paragraph-properties fo:line-height="100%" fo:text-align="start" style:justify-single-word="false" fo:orphans="2" fo:widows="2"/>
      <style:text-properties style:font-name="Times New Roman1" fo:font-size="12pt" officeooo:rsid="00847dc9" officeooo:paragraph-rsid="00847dc9" fo:background-color="transparent" style:font-size-asian="12pt" style:font-size-complex="12pt"/>
    </style:style>
    <style:style style:name="P23" style:family="paragraph" style:parent-style-name="Standard">
      <style:paragraph-properties fo:line-height="100%" fo:text-align="start" style:justify-single-word="false" fo:orphans="2" fo:widows="2"/>
      <style:text-properties style:font-name="Times New Roman1" fo:font-size="12pt" officeooo:rsid="0086e2d4" officeooo:paragraph-rsid="0086e2d4" fo:background-color="transparent" style:font-size-asian="12pt" style:font-size-complex="12pt"/>
    </style:style>
    <style:style style:name="P24" style:family="paragraph" style:parent-style-name="Standard">
      <style:paragraph-properties fo:text-align="justify" style:justify-single-word="false" fo:orphans="2" fo:widows="2"/>
      <style:text-properties style:font-name="Times New Roman1" fo:font-size="12pt" officeooo:rsid="0086e2d4" officeooo:paragraph-rsid="0086e2d4" style:font-size-asian="12pt" style:font-size-complex="12pt"/>
    </style:style>
    <style:style style:name="P25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361fb" style:font-size-asian="12pt" style:font-weight-asian="bold" style:font-size-complex="12pt" style:font-weight-complex="bold"/>
    </style:style>
    <style:style style:name="P26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officeooo:paragraph-rsid="008361fb" style:font-size-asian="12pt" style:font-weight-asian="bold" style:font-size-complex="12pt" style:font-weight-complex="bold"/>
    </style:style>
    <style:style style:name="P27" style:family="paragraph" style:parent-style-name="Standard">
      <style:paragraph-properties fo:text-align="center" style:justify-single-word="false"/>
      <style:text-properties officeooo:paragraph-rsid="00b9e0fd"/>
    </style:style>
    <style:style style:name="P28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officeooo:paragraph-rsid="008361fb" style:font-size-asian="12pt" style:font-size-complex="12pt"/>
    </style:style>
    <style:style style:name="P29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paragraph-rsid="008361fb" style:font-size-asian="12pt" style:font-size-complex="12pt"/>
    </style:style>
    <style:style style:name="P30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1" fo:font-size="12pt" officeooo:paragraph-rsid="008361fb" style:font-size-asian="12pt" style:font-size-complex="12pt"/>
    </style:style>
    <style:style style:name="P31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8361fb" style:font-size-asian="12pt" style:font-size-complex="12pt"/>
    </style:style>
    <style:style style:name="P32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836e6" style:font-size-asian="12pt" style:font-weight-asian="bold" style:font-name-complex="Times New Roman1" style:font-size-complex="12pt"/>
    </style:style>
    <style:style style:name="P33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1" fo:font-size="12pt" fo:font-weight="bold" officeooo:paragraph-rsid="008836e6" style:font-size-asian="12pt" style:font-weight-asian="bold" style:font-name-complex="Times New Roman1" style:font-size-complex="12pt"/>
    </style:style>
    <style:style style:name="P34" style:family="paragraph" style:parent-style-name="Standard">
      <style:paragraph-properties fo:margin-top="0.106cm" fo:margin-bottom="0.106cm" style:contextual-spacing="false" fo:line-height="100%" fo:text-align="center" style:justify-single-word="false" style:snap-to-layout-grid="false"/>
      <style:text-properties style:font-name="Times New Roman1" fo:font-size="12pt" fo:font-weight="bold" officeooo:paragraph-rsid="008836e6" style:font-size-asian="12pt" style:font-weight-asian="bold" style:font-name-complex="Times New Roman1" style:font-size-complex="12pt"/>
    </style:style>
    <style:style style:name="P3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1" fo:font-size="12pt" officeooo:paragraph-rsid="008836e6" style:font-size-asian="12pt" style:font-name-complex="Times New Roman1" style:font-size-complex="12pt"/>
    </style:style>
    <style:style style:name="P3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836e6" style:font-size-asian="12pt" style:font-weight-asian="bold" style:font-name-complex="Times New Roman1" style:font-size-complex="12pt"/>
    </style:style>
    <style:style style:name="P3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836e6" style:font-size-asian="12pt" style:font-weight-asian="bold" style:font-name-complex="Times New Roman1" style:font-size-complex="12pt"/>
    </style:style>
    <style:style style:name="P3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paragraph-rsid="008836e6" style:font-size-asian="12pt" style:font-weight-asian="bold" style:font-name-complex="Times New Roman1" style:font-size-complex="12pt" style:font-weight-complex="bold"/>
    </style:style>
    <style:style style:name="P3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836e6" style:font-size-asian="12pt" style:font-weight-asian="bold" style:font-name-complex="Times New Roman1" style:font-size-complex="12pt" style:font-weight-complex="bold"/>
    </style:style>
    <style:style style:name="P4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836e6" style:font-size-asian="12pt" style:font-name-complex="Times New Roman1" style:font-size-complex="12pt"/>
    </style:style>
    <style:style style:name="P41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1" fo:font-size="12pt" fo:language="ru" fo:country="RU" officeooo:rsid="008a2a7e" officeooo:paragraph-rsid="008a2a7e" style:font-size-asian="10.5pt" style:language-asian="ru" style:country-asian="RU" style:font-size-complex="12pt"/>
    </style:style>
    <style:style style:name="P4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officeooo:rsid="00b4ba9d" officeooo:paragraph-rsid="00b52711"/>
    </style:style>
    <style:style style:name="P4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836e6" style:font-size-asian="12pt" style:font-weight-asian="bold" style:font-name-complex="Times New Roman1" style:font-size-complex="12pt" style:font-weight-complex="bold"/>
    </style:style>
    <style:style style:name="P4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rsid="008b6983" officeooo:paragraph-rsid="008b6983" style:font-size-asian="12pt" style:font-name-complex="Times New Roman1" style:font-size-complex="12pt"/>
    </style:style>
    <style:style style:name="P45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color="#000000" loext:opacity="100%" style:font-name="Times New Roman1" fo:font-size="12pt" fo:language="ru" fo:country="RU" officeooo:paragraph-rsid="008836e6" style:font-size-asian="12pt" style:language-asian="ru" style:country-asian="RU" style:font-size-complex="12pt"/>
    </style:style>
    <style:style style:name="P46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style:text-underline-style="none" fo:font-weight="bold" officeooo:paragraph-rsid="008b6983" fo:background-color="transparent" style:font-size-asian="12pt" style:font-weight-asian="bold" style:font-name-complex="Times New Roman1" style:font-size-complex="12pt" style:font-weight-complex="bold"/>
    </style:style>
    <style:style style:name="P47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fo:font-weight="bold" officeooo:paragraph-rsid="008b6983" fo:background-color="transparent" style:font-size-asian="12pt" style:font-weight-asian="bold" style:font-name-complex="Times New Roman1" style:font-size-complex="12pt" style:font-weight-complex="bold"/>
    </style:style>
    <style:style style:name="P48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8d153a" officeooo:paragraph-rsid="008e033a" fo:background-color="transparent" style:font-size-asian="12pt" style:font-name-complex="Times New Roman1" style:font-size-complex="12pt"/>
    </style:style>
    <style:style style:name="P49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officeooo:paragraph-rsid="008e033a" fo:background-color="transparent" style:font-size-asian="12pt" style:font-size-complex="12pt"/>
    </style:style>
    <style:style style:name="P50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solid" style:text-underline-width="auto" style:text-underline-color="font-color" fo:font-weight="normal" officeooo:rsid="008f5ed0" officeooo:paragraph-rsid="0091e413" fo:background-color="transparent" style:font-size-asian="12pt" style:font-name-complex="Times New Roman1" style:font-size-complex="12pt"/>
    </style:style>
    <style:style style:name="P51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8f5ed0" officeooo:paragraph-rsid="0091e413" fo:background-color="transparent" style:font-size-asian="12pt" style:font-name-complex="Times New Roman1" style:font-size-complex="12pt"/>
    </style:style>
    <style:style style:name="P52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solid" style:text-underline-width="auto" style:text-underline-color="font-color" fo:font-weight="normal" officeooo:rsid="00910028" officeooo:paragraph-rsid="0091e413" fo:background-color="transparent" style:font-size-asian="12pt" style:font-name-complex="Times New Roman1" style:font-size-complex="12pt"/>
    </style:style>
    <style:style style:name="P53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solid" style:text-underline-width="auto" style:text-underline-color="font-color" fo:font-weight="normal" officeooo:rsid="0091e413" officeooo:paragraph-rsid="0091e413" fo:background-color="transparent" style:font-size-asian="12pt" style:font-name-complex="Times New Roman1" style:font-size-complex="12pt"/>
    </style:style>
    <style:style style:name="P54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920d38" officeooo:paragraph-rsid="0093a9e0" fo:background-color="transparent" style:font-size-asian="12pt" style:font-name-complex="Times New Roman1" style:font-size-complex="12pt"/>
    </style:style>
    <style:style style:name="P55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solid" style:text-underline-width="auto" style:text-underline-color="font-color" fo:font-weight="normal" officeooo:rsid="0093a9e0" officeooo:paragraph-rsid="0093a9e0" fo:background-color="transparent" style:font-size-asian="12pt" style:font-style-asian="normal" style:font-name-complex="Times New Roman1" style:font-size-complex="12pt" style:font-style-complex="normal"/>
    </style:style>
    <style:style style:name="P56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93a9e0" officeooo:paragraph-rsid="0093a9e0" fo:background-color="transparent" style:font-size-asian="12pt" style:font-style-asian="normal" style:font-name-complex="Times New Roman1" style:font-size-complex="12pt" style:font-style-complex="normal"/>
    </style:style>
    <style:style style:name="P57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solid" style:text-underline-width="auto" style:text-underline-color="font-color" fo:font-weight="normal" officeooo:rsid="0094ccc7" officeooo:paragraph-rsid="0094ccc7" fo:background-color="transparent" style:font-size-asian="12pt" style:font-style-asian="normal" style:font-name-complex="Times New Roman1" style:font-size-complex="12pt" style:font-style-complex="normal"/>
    </style:style>
    <style:style style:name="P58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94ccc7" officeooo:paragraph-rsid="0094ccc7" fo:background-color="transparent" style:font-size-asian="12pt" style:font-style-asian="normal" style:font-name-complex="Times New Roman1" style:font-size-complex="12pt" style:font-style-complex="normal"/>
    </style:style>
    <style:style style:name="P59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solid" style:text-underline-width="auto" style:text-underline-color="font-color" fo:font-weight="normal" officeooo:rsid="00955f2d" officeooo:paragraph-rsid="00955f2d" fo:background-color="transparent" style:font-size-asian="12pt" style:font-style-asian="normal" style:font-name-complex="Times New Roman1" style:font-size-complex="12pt" style:font-style-complex="normal"/>
    </style:style>
    <style:style style:name="P60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955f2d" officeooo:paragraph-rsid="00955f2d" fo:background-color="transparent" style:font-size-asian="12pt" style:font-style-asian="normal" style:font-name-complex="Times New Roman1" style:font-size-complex="12pt" style:font-style-complex="normal"/>
    </style:style>
    <style:style style:name="P61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1" fo:font-size="12pt" officeooo:paragraph-rsid="009a9a50" fo:background-color="transparent" style:font-size-asian="12pt" style:font-size-complex="12pt"/>
    </style:style>
    <style:style style:name="P6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paragraph-rsid="00978af7" fo:background-color="transparent" style:font-size-asian="12pt" style:font-weight-asian="bold" style:font-name-complex="Times New Roman1" style:font-size-complex="12pt" style:font-weight-complex="bold"/>
    </style:style>
    <style:style style:name="P6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978af7" fo:background-color="transparent" style:font-size-asian="12pt" style:font-weight-asian="bold" style:font-name-complex="Times New Roman1" style:font-size-complex="12pt" style:font-weight-complex="bold"/>
    </style:style>
    <style:style style:name="P64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8fbe5" officeooo:paragraph-rsid="00b71a74" fo:background-color="transparent" style:font-size-asian="12pt" style:font-name-complex="Times New Roman1" style:font-size-complex="12pt"/>
    </style:style>
    <style:style style:name="P65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solid" style:text-underline-width="auto" style:text-underline-color="font-color" fo:font-weight="normal" officeooo:rsid="008f5ed0" officeooo:paragraph-rsid="00990819" fo:background-color="transparent" style:font-size-asian="12pt" style:font-name-complex="Times New Roman1" style:font-size-complex="12pt"/>
    </style:style>
    <style:style style:name="P66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8f5ed0" officeooo:paragraph-rsid="00990819" fo:background-color="transparent" style:font-size-asian="12pt" style:font-name-complex="Times New Roman1" style:font-size-complex="12pt"/>
    </style:style>
    <style:style style:name="P67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solid" style:text-underline-width="auto" style:text-underline-color="font-color" fo:font-weight="normal" officeooo:rsid="00910028" officeooo:paragraph-rsid="00990819" fo:background-color="transparent" style:font-size-asian="12pt" style:font-name-complex="Times New Roman1" style:font-size-complex="12pt"/>
    </style:style>
    <style:style style:name="P68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solid" style:text-underline-width="auto" style:text-underline-color="font-color" fo:font-weight="normal" officeooo:rsid="0091e413" officeooo:paragraph-rsid="00990819" fo:background-color="transparent" style:font-size-asian="12pt" style:font-name-complex="Times New Roman1" style:font-size-complex="12pt"/>
    </style:style>
    <style:style style:name="P69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officeooo:paragraph-rsid="00990819" fo:background-color="transparent" style:font-size-asian="12pt" style:font-name-complex="Times New Roman1" style:font-size-complex="12pt"/>
    </style:style>
    <style:style style:name="P7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4ab74" officeooo:paragraph-rsid="009952d9" style:font-size-asian="12pt" style:font-weight-asian="bold" style:font-name-complex="Times New Roman1" style:font-size-complex="12pt" style:font-weight-complex="bold"/>
    </style:style>
    <style:style style:name="P7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rsid="0084ab74" officeooo:paragraph-rsid="009952d9" style:font-size-asian="12pt" style:font-weight-asian="bold" style:font-name-complex="Times New Roman1" style:font-size-complex="12pt" style:font-weight-complex="bold"/>
    </style:style>
    <style:style style:name="P72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1" fo:font-size="12pt" officeooo:paragraph-rsid="009d0445" fo:background-color="transparent" style:font-size-asian="12pt" style:font-name-complex="Times New Roman1" style:font-size-complex="12pt"/>
    </style:style>
    <style:style style:name="P73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952d9" fo:background-color="transparent" style:font-size-asian="12pt" style:font-name-complex="Times New Roman2" style:font-size-complex="12pt"/>
    </style:style>
    <style:style style:name="P74" style:family="paragraph" style:parent-style-name="Standard">
      <style:paragraph-properties fo:text-align="center" style:justify-single-word="false" fo:orphans="2" fo:widows="2"/>
      <style:text-properties style:font-name="Times New Roman1" fo:font-size="12pt" fo:font-weight="bold" officeooo:paragraph-rsid="009b4a1e" fo:background-color="#ffffff" style:font-size-asian="12pt" style:font-weight-asian="bold" style:font-size-complex="12pt" style:font-weight-complex="bold"/>
    </style:style>
    <style:style style:name="P75" style:family="paragraph" style:parent-style-name="Standard">
      <style:text-properties style:font-name="Times New Roman1" fo:font-size="12pt" officeooo:paragraph-rsid="009b4a1e" fo:background-color="#ffffff" style:font-size-asian="12pt" style:font-size-complex="12pt"/>
    </style:style>
    <style:style style:name="P76" style:family="paragraph" style:parent-style-name="Standard">
      <style:text-properties style:font-name="Times New Roman1" fo:font-size="12pt" officeooo:rsid="00be23ab" officeooo:paragraph-rsid="00be23ab" fo:background-color="#ffffff" style:font-size-asian="12pt" style:font-size-complex="12pt"/>
    </style:style>
    <style:style style:name="P77" style:family="paragraph" style:parent-style-name="Standard">
      <style:text-properties style:font-name="Times New Roman1" fo:font-size="12pt" officeooo:rsid="00841abb" officeooo:paragraph-rsid="009b4a1e" fo:background-color="#ffffff" style:font-size-asian="12pt" style:font-size-complex="12pt"/>
    </style:style>
    <style:style style:name="P78" style:family="paragraph" style:parent-style-name="Standard">
      <style:text-properties style:font-name="Times New Roman1" fo:font-size="12pt" officeooo:rsid="0085e81f" officeooo:paragraph-rsid="009b4a1e" fo:background-color="#ffffff" style:font-size-asian="12pt" style:font-size-complex="12pt"/>
    </style:style>
    <style:style style:name="P79" style:family="paragraph" style:parent-style-name="Standard">
      <style:text-properties style:font-name="Times New Roman1" fo:font-size="12pt" officeooo:rsid="00bcfd31" officeooo:paragraph-rsid="00bcfd31" fo:background-color="#ffffff" style:font-size-asian="12pt" style:font-size-complex="12pt"/>
    </style:style>
    <style:style style:name="P80" style:family="paragraph" style:parent-style-name="Standard">
      <style:text-properties style:font-name="Times New Roman1" fo:font-size="12pt" officeooo:rsid="00832c12" officeooo:paragraph-rsid="009b4a1e" fo:background-color="#ffffff" style:font-size-asian="12pt" style:font-size-complex="12pt"/>
    </style:style>
    <style:style style:name="P81" style:family="paragraph" style:parent-style-name="Standard">
      <style:text-properties style:font-name="Times New Roman1" fo:font-size="12pt" officeooo:rsid="0083b97f" officeooo:paragraph-rsid="009b4a1e" fo:background-color="#ffffff" style:font-size-asian="12pt" style:font-size-complex="12pt"/>
    </style:style>
    <style:style style:name="P82" style:family="paragraph" style:parent-style-name="Standard">
      <style:text-properties style:font-name="Times New Roman1" fo:font-size="12pt" officeooo:rsid="00861079" officeooo:paragraph-rsid="009b4a1e" fo:background-color="#ffffff" style:font-size-asian="12pt" style:font-size-complex="12pt"/>
    </style:style>
    <style:style style:name="P83" style:family="paragraph" style:parent-style-name="Standard">
      <style:text-properties style:font-name="Times New Roman1" fo:font-size="12pt" fo:font-weight="bold" officeooo:rsid="008763cd" officeooo:paragraph-rsid="009b4a1e" fo:background-color="#ffffff" style:font-size-asian="12pt" style:font-weight-asian="bold" style:font-size-complex="12pt" style:font-weight-complex="bold"/>
    </style:style>
    <style:style style:name="P84" style:family="paragraph" style:parent-style-name="Table_20_Contents">
      <style:text-properties style:font-name="Times New Roman1" fo:font-size="12pt" officeooo:paragraph-rsid="009b4a1e" style:font-size-asian="12pt" style:font-size-complex="12pt"/>
    </style:style>
    <style:style style:name="P85" style:family="paragraph" style:parent-style-name="Table_20_Contents">
      <style:text-properties style:font-name="Times New Roman1" fo:font-size="12pt" officeooo:rsid="0082d911" officeooo:paragraph-rsid="00872856" style:font-size-asian="12pt" style:font-size-complex="12pt"/>
    </style:style>
    <style:style style:name="P86" style:family="paragraph" style:parent-style-name="Table_20_Contents">
      <style:text-properties style:font-name="Times New Roman1" fo:font-size="12pt" officeooo:rsid="00872856" officeooo:paragraph-rsid="00872856" style:font-size-asian="12pt" style:font-size-complex="12pt"/>
    </style:style>
    <style:style style:name="P87" style:family="paragraph" style:parent-style-name="Table_20_Contents">
      <style:text-properties style:font-name="Times New Roman1" fo:font-size="12pt" officeooo:rsid="008c0562" officeooo:paragraph-rsid="008c0562" style:font-size-asian="12pt" style:font-size-complex="12pt"/>
    </style:style>
    <style:style style:name="P88" style:family="paragraph" style:parent-style-name="Table_20_Contents">
      <style:text-properties style:font-name="Times New Roman1" fo:font-size="12pt" officeooo:rsid="0082d911" officeooo:paragraph-rsid="0083c958" style:font-size-asian="12pt" style:font-size-complex="12pt"/>
    </style:style>
    <style:style style:name="P89" style:family="paragraph" style:parent-style-name="Table_20_Contents">
      <style:text-properties style:font-name="Times New Roman1" fo:font-size="12pt" officeooo:rsid="0090b953" officeooo:paragraph-rsid="0090b953" style:font-size-asian="12pt" style:font-size-complex="12pt"/>
    </style:style>
    <style:style style:name="P90" style:family="paragraph" style:parent-style-name="Table_20_Contents">
      <style:text-properties style:font-name="Times New Roman1" fo:font-size="12pt" officeooo:rsid="008f7ab2" officeooo:paragraph-rsid="008f7ab2" style:font-size-asian="12pt" style:font-size-complex="12pt"/>
    </style:style>
    <style:style style:name="P91" style:family="paragraph" style:parent-style-name="Table_20_Contents">
      <style:text-properties style:font-name="Times New Roman1" fo:font-size="12pt" officeooo:rsid="008eb4dd" officeooo:paragraph-rsid="008eb4dd" style:font-size-asian="12pt" style:font-size-complex="12pt"/>
    </style:style>
    <style:style style:name="P92" style:family="paragraph" style:parent-style-name="Table_20_Contents">
      <style:text-properties style:font-name="Times New Roman1" fo:font-size="12pt" officeooo:rsid="008dac12" officeooo:paragraph-rsid="008dac12" style:font-size-asian="12pt" style:font-size-complex="12pt"/>
    </style:style>
    <style:style style:name="P93" style:family="paragraph" style:parent-style-name="Standard">
      <style:paragraph-properties fo:margin-top="0cm" fo:margin-bottom="0cm" style:contextual-spacing="false"/>
      <style:text-properties style:font-name="Times New Roman1" fo:font-size="12pt" fo:font-weight="bold" officeooo:rsid="00960468" officeooo:paragraph-rsid="00e19d23" style:font-size-asian="12pt" style:font-weight-asian="bold" style:font-size-complex="12pt" style:font-weight-complex="bold"/>
    </style:style>
    <style:style style:name="P94" style:family="paragraph" style:parent-style-name="Table_20_Contents">
      <style:text-properties officeooo:paragraph-rsid="009a12e7"/>
    </style:style>
    <style:style style:name="P95" style:family="paragraph" style:parent-style-name="Table_20_Contents">
      <style:text-properties style:font-name="Times New Roman1" fo:font-size="12pt" officeooo:rsid="0083eb47" officeooo:paragraph-rsid="009a12e7" style:font-size-asian="12pt" style:font-size-complex="12pt"/>
    </style:style>
    <style:style style:name="P96" style:family="paragraph" style:parent-style-name="Table_20_Contents">
      <style:text-properties style:font-name="Times New Roman1" fo:font-size="12pt" officeooo:rsid="009a12e7" officeooo:paragraph-rsid="009a12e7" style:font-size-asian="12pt" style:font-size-complex="12pt"/>
    </style:style>
    <style:style style:name="P97" style:family="paragraph" style:parent-style-name="Table_20_Contents">
      <style:text-properties fo:color="#000000" loext:opacity="100%" style:font-name="Times New Roman1" fo:font-size="12pt" officeooo:rsid="0083eb47" officeooo:paragraph-rsid="008e8a74" style:font-size-asian="12pt" style:font-size-complex="12pt"/>
    </style:style>
    <style:style style:name="P98" style:family="paragraph" style:parent-style-name="Table_20_Contents">
      <style:text-properties style:font-name="Times New Roman1" fo:font-size="12pt" officeooo:paragraph-rsid="009a12e7" style:font-size-asian="12pt" style:font-size-complex="12pt"/>
    </style:style>
    <style:style style:name="P99" style:family="paragraph" style:parent-style-name="Table_20_Contents">
      <style:text-properties style:font-name="Times New Roman1" fo:font-size="12pt" officeooo:rsid="00bee883" officeooo:paragraph-rsid="00bee883" style:font-size-asian="12pt" style:font-size-complex="12pt"/>
    </style:style>
    <style:style style:name="P100" style:family="paragraph" style:parent-style-name="Standard">
      <style:text-properties style:font-name="Times New Roman1" fo:font-size="12pt" officeooo:rsid="009a12e7" officeooo:paragraph-rsid="009a12e7" style:font-size-asian="12pt" style:font-size-complex="12pt"/>
    </style:style>
    <style:style style:name="P101" style:family="paragraph" style:parent-style-name="Table_20_Contents">
      <style:text-properties style:font-name="Times New Roman1" fo:font-size="12pt" officeooo:rsid="00ac8bae" officeooo:paragraph-rsid="00ac8bae" style:font-size-asian="12pt" style:font-size-complex="12pt"/>
    </style:style>
    <style:style style:name="P102" style:family="paragraph" style:parent-style-name="Table_20_Contents">
      <style:text-properties style:font-name="Times New Roman1" fo:font-size="12pt" officeooo:rsid="00bf3b36" officeooo:paragraph-rsid="00bf3b36" style:font-size-asian="12pt" style:font-size-complex="12pt"/>
    </style:style>
    <style:style style:name="P103" style:family="paragraph" style:parent-style-name="Table_20_Contents">
      <style:text-properties style:font-name="Times New Roman1" fo:font-size="12pt" officeooo:rsid="00ab16f1" officeooo:paragraph-rsid="00ab16f1" style:font-size-asian="12pt" style:font-size-complex="12pt"/>
    </style:style>
    <style:style style:name="P104" style:family="paragraph" style:parent-style-name="Standard">
      <style:text-properties style:font-name="Times New Roman1" fo:font-size="12pt" officeooo:rsid="009af3fb" officeooo:paragraph-rsid="009af3fb" style:font-size-asian="12pt" style:font-size-complex="12pt"/>
    </style:style>
    <style:style style:name="P105" style:family="paragraph" style:parent-style-name="Table_20_Contents">
      <style:text-properties style:font-name="Times New Roman1" fo:font-size="12pt" officeooo:rsid="009f553b" officeooo:paragraph-rsid="009f553b" style:font-size-asian="12pt" style:font-size-complex="12pt"/>
    </style:style>
    <style:style style:name="P106" style:family="paragraph" style:parent-style-name="Table_20_Contents">
      <style:text-properties style:font-name="Times New Roman1" fo:font-size="12pt" officeooo:rsid="009af3fb" officeooo:paragraph-rsid="009af3fb" style:font-size-asian="12pt" style:font-size-complex="12pt"/>
    </style:style>
    <style:style style:name="P107" style:family="paragraph" style:parent-style-name="Standard">
      <style:text-properties style:font-name="Times New Roman1" fo:font-size="12pt" officeooo:rsid="009f553b" officeooo:paragraph-rsid="009f553b" style:font-size-asian="12pt" style:font-size-complex="12pt"/>
    </style:style>
    <style:style style:name="P108" style:family="paragraph" style:parent-style-name="Table_20_Contents">
      <style:text-properties style:font-name="Times New Roman1" fo:font-size="12pt" officeooo:rsid="008cc5ec" officeooo:paragraph-rsid="009af3fb" style:font-size-asian="12pt" style:font-size-complex="12pt"/>
    </style:style>
    <style:style style:name="P109" style:family="paragraph" style:parent-style-name="Table_20_Contents">
      <style:text-properties style:font-name="Times New Roman1" fo:font-size="12pt" officeooo:paragraph-rsid="009af3fb" style:font-size-asian="12pt" style:font-size-complex="12pt"/>
    </style:style>
    <style:style style:name="P11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fo:font-weight="bold" officeooo:rsid="0084ab74" officeooo:paragraph-rsid="00a0436d" fo:background-color="transparent" style:font-size-asian="12pt" style:font-weight-asian="bold" style:font-name-complex="Times New Roman1" style:font-size-complex="12pt" style:font-weight-complex="bold"/>
    </style:style>
    <style:style style:name="P11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rsid="0084ab74" officeooo:paragraph-rsid="00a0436d" fo:background-color="transparent" style:font-size-asian="12pt" style:font-weight-asian="bold" style:font-name-complex="Times New Roman1" style:font-size-complex="12pt" style:font-weight-complex="bold"/>
    </style:style>
    <style:style style:name="P112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1" fo:font-size="12pt" officeooo:paragraph-rsid="00a0436d" fo:background-color="transparent" style:font-size-asian="12pt" style:font-name-complex="Times New Roman1" style:font-size-complex="12pt"/>
    </style:style>
    <style:style style:name="P113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end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bcc776" officeooo:paragraph-rsid="00a0436d" fo:background-color="transparent" style:font-size-asian="12pt" style:font-style-asian="normal" style:font-name-complex="Times New Roman1" style:font-size-complex="12pt" style:font-style-complex="normal"/>
    </style:style>
    <style:style style:name="P114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1" fo:font-size="12pt" style:text-underline-style="solid" style:text-underline-width="auto" style:text-underline-color="font-color" officeooo:paragraph-rsid="00a0436d" fo:background-color="transparent" style:font-size-asian="12pt" style:font-name-complex="Times New Roman1" style:font-size-complex="12pt"/>
    </style:style>
    <style:style style:name="P115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1" fo:font-size="12pt" fo:font-style="normal" style:text-underline-style="none" officeooo:rsid="00a1f7cc" officeooo:paragraph-rsid="00a1f7cc" fo:background-color="transparent" style:font-size-asian="12pt" style:font-style-asian="normal" style:font-name-complex="Times New Roman1" style:font-size-complex="12pt" style:font-style-complex="normal"/>
    </style:style>
    <style:style style:name="P116" style:family="paragraph" style:parent-style-name="Text_20_body">
      <style:paragraph-properties fo:line-height="100%" fo:text-align="start" style:justify-single-word="false" style:text-autospace="none"/>
      <style:text-properties style:font-name="Times New Roman1" fo:font-size="12pt" officeooo:paragraph-rsid="00a0436d" fo:background-color="transparent" style:font-size-asian="12pt" style:font-size-complex="12pt"/>
    </style:style>
    <style:style style:name="P117" style:family="paragraph" style:parent-style-name="Text_20_body">
      <style:paragraph-properties fo:line-height="100%" fo:text-align="start" style:justify-single-word="false" style:text-autospace="none"/>
      <style:text-properties style:font-name="Times New Roman1" fo:font-size="12pt" fo:font-style="normal" style:text-underline-style="none" officeooo:rsid="00a302d1" officeooo:paragraph-rsid="00a302d1" fo:background-color="transparent" style:font-size-asian="12pt" style:font-style-asian="normal" style:font-name-complex="Times New Roman1" style:font-size-complex="12pt" style:font-style-complex="normal"/>
    </style:style>
    <style:style style:name="P118" style:family="paragraph" style:parent-style-name="Text_20_body">
      <style:paragraph-properties fo:line-height="100%" fo:text-align="start" style:justify-single-word="false" style:text-autospace="none"/>
      <style:text-properties style:font-name="Times New Roman1" fo:font-size="12pt" fo:font-style="normal" style:text-underline-style="none" officeooo:rsid="00a3e47c" officeooo:paragraph-rsid="00a3e47c" fo:background-color="transparent" style:font-size-asian="12pt" style:font-style-asian="normal" style:font-name-complex="Times New Roman1" style:font-size-complex="12pt" style:font-style-complex="normal"/>
    </style:style>
    <style:style style:name="P119" style:family="paragraph" style:parent-style-name="Text_20_body">
      <style:paragraph-properties fo:line-height="100%" fo:text-align="start" style:justify-single-word="false" style:text-autospace="none"/>
      <style:text-properties style:font-name="Times New Roman1" fo:font-size="12pt" officeooo:rsid="00bdd36a" officeooo:paragraph-rsid="00a0436d" fo:background-color="transparent" style:font-size-asian="12pt" style:font-name-complex="Times New Roman1" style:font-size-complex="12pt"/>
    </style:style>
    <style:style style:name="P120" style:family="paragraph" style:parent-style-name="Text_20_body">
      <style:paragraph-properties fo:line-height="100%" fo:text-align="start" style:justify-single-word="false" style:text-autospace="none"/>
      <style:text-properties style:font-name="Times New Roman1" fo:font-size="12pt" fo:font-style="normal" officeooo:rsid="00a3e47c" officeooo:paragraph-rsid="00a3e47c" fo:background-color="transparent" style:font-size-asian="12pt" style:font-style-asian="normal" style:font-name-complex="Times New Roman1" style:font-size-complex="12pt" style:font-style-complex="normal"/>
    </style:style>
    <style:style style:name="P121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bcc776" officeooo:paragraph-rsid="00a0436d" fo:background-color="transparent" style:font-size-asian="12pt" style:font-style-asian="normal" style:font-name-complex="Times New Roman1" style:font-size-complex="12pt" style:font-style-complex="normal"/>
    </style:style>
    <style:style style:name="P122" style:family="paragraph" style:parent-style-name="Text_20_body">
      <style:paragraph-properties fo:line-height="100%" fo:text-align="start" style:justify-single-word="false" style:text-autospace="none"/>
      <style:text-properties style:font-name="Times New Roman1" fo:font-size="12pt" officeooo:paragraph-rsid="00a80c92" fo:background-color="transparent"/>
    </style:style>
    <style:style style:name="P123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4ab74" officeooo:paragraph-rsid="00a9dc8d" fo:background-color="transparent" style:font-size-asian="12pt" style:font-weight-asian="bold" style:font-name-complex="Times New Roman1" style:font-size-complex="12pt" style:font-weight-complex="bold"/>
    </style:style>
    <style:style style:name="P12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rsid="0084ab74" officeooo:paragraph-rsid="00a9dc8d" fo:background-color="transparent" style:font-size-asian="12pt" style:font-weight-asian="bold" style:font-name-complex="Times New Roman1" style:font-size-complex="12pt" style:font-weight-complex="bold"/>
    </style:style>
    <style:style style:name="P125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officeooo:paragraph-rsid="00acf940" fo:background-color="transparent"/>
    </style:style>
    <style:style style:name="P12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84ab74" officeooo:paragraph-rsid="00a9dc8d" fo:background-color="transparent" style:font-size-asian="12pt" style:font-weight-asian="bold" style:font-name-complex="Times New Roman1" style:font-size-complex="12pt" style:font-weight-complex="bold"/>
    </style:style>
    <style:style style:name="P127" style:family="paragraph" style:parent-style-name="Основной_20_текст_20_с_20_отступом_20_3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cf940" officeooo:paragraph-rsid="00acf940" fo:background-color="transparent" style:font-size-asian="12pt" style:font-name-complex="Times New Roman1" style:font-size-complex="12pt"/>
    </style:style>
    <style:style style:name="P12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b9e0fd" fo:background-color="transparent" style:font-size-asian="12pt" style:font-weight-asian="bold" style:font-name-complex="Times New Roman1" style:font-size-complex="12pt" style:font-weight-complex="bold"/>
    </style:style>
    <style:style style:name="P129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b9e0fd" fo:background-color="transparent" style:font-size-asian="12pt" style:font-size-complex="12pt"/>
    </style:style>
    <style:style style:name="P13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b9e0fd" fo:background-color="transparent" style:font-size-asian="12pt" style:font-name-complex="Times New Roman1" style:font-size-complex="12pt"/>
    </style:style>
    <style:style style:name="P13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d8484d" officeooo:paragraph-rsid="00b9e0fd" fo:background-color="transparent" style:font-size-asian="12pt" style:font-name-complex="Times New Roman1" style:font-size-complex="12pt"/>
    </style:style>
    <style:style style:name="P132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b9e0fd" fo:background-color="transparent" style:font-size-asian="12pt" style:font-weight-asian="bold" style:font-name-complex="Times New Roman1" style:font-size-complex="12pt"/>
    </style:style>
    <style:style style:name="P13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b9e0fd" fo:background-color="transparent" style:font-size-asian="12pt" style:font-weight-asian="bold" style:font-name-complex="Times New Roman1" style:font-size-complex="12pt"/>
    </style:style>
    <style:style style:name="P134" style:family="paragraph" style:parent-style-name="Standard">
      <style:paragraph-properties fo:margin-top="0.106cm" fo:margin-bottom="0cm" style:contextual-spacing="false" fo:text-align="justify" style:justify-single-word="false" style:snap-to-layout-grid="false"/>
      <style:text-properties fo:color="#000000" loext:opacity="100%" style:font-name="Times New Roman1" fo:font-size="12pt" fo:font-weight="bold" officeooo:paragraph-rsid="00b9e0fd" fo:background-color="transparent" style:font-size-asian="12pt" style:font-weight-asian="bold" style:font-name-complex="Times New Roman1" style:font-size-complex="12pt"/>
    </style:style>
    <style:style style:name="P13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font-style="italic" officeooo:paragraph-rsid="00b9e0fd" fo:background-color="transparent" style:font-size-asian="12pt" style:font-style-asian="italic" style:font-name-complex="Times New Roman1" style:font-size-complex="12pt"/>
    </style:style>
    <style:style style:name="P13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b9e0fd" fo:background-color="transparent" style:font-size-asian="12pt" style:font-name-complex="Times New Roman1" style:font-size-complex="12pt"/>
    </style:style>
    <style:style style:name="P13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paragraph-rsid="00b9e0fd" fo:background-color="transparent" style:font-size-asian="12pt" style:font-name-complex="Times New Roman1" style:font-size-complex="12pt"/>
    </style:style>
    <style:style style:name="P138" style:family="paragraph" style:parent-style-name="Standard">
      <style:paragraph-properties fo:margin-top="0.106cm" fo:margin-bottom="0cm" style:contextual-spacing="false"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b9e0fd" fo:background-color="transparent" style:font-size-asian="12pt" style:font-weight-asian="bold" style:font-name-complex="Times New Roman1" style:font-size-complex="12pt"/>
    </style:style>
    <style:style style:name="P13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b9e0fd" fo:background-color="transparent" style:font-size-asian="12pt" style:font-weight-asian="bold" style:font-name-complex="Times New Roman1" style:font-size-complex="12pt"/>
    </style:style>
    <style:style style:name="P140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officeooo:paragraph-rsid="00b9e0fd" fo:background-color="transparent" style:font-size-asian="12pt" style:font-name-complex="Times New Roman1" style:font-size-complex="12pt"/>
    </style:style>
    <style:style style:name="P141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officeooo:paragraph-rsid="00b9e0fd" fo:background-color="transparent" style:font-size-asian="12pt" style:font-name-complex="Times New Roman1" style:font-size-complex="12pt"/>
    </style:style>
    <style:style style:name="P142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officeooo:paragraph-rsid="00b9e0fd" fo:background-color="transparent" style:font-size-asian="12pt" style:font-name-complex="Times New Roman1" style:font-size-complex="12pt"/>
    </style:style>
    <style:style style:name="P143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b9e0fd" fo:background-color="transparent" style:font-size-asian="12pt" style:font-name-complex="Times New Roman1" style:font-size-complex="12pt"/>
    </style:style>
    <style:style style:name="P144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officeooo:paragraph-rsid="00b9e0fd" fo:background-color="transparent" style:font-size-asian="12pt" style:font-name-complex="Times New Roman1" style:font-size-complex="12pt"/>
    </style:style>
    <style:style style:name="P14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b9e0fd" fo:background-color="transparent" style:font-size-asian="12pt" style:font-size-complex="12pt"/>
    </style:style>
    <style:style style:name="P146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b9e0fd"/>
    </style:style>
    <style:style style:name="P147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officeooo:paragraph-rsid="00b9e0fd" fo:background-color="transparent" style:font-size-asian="12pt" style:font-name-complex="Times New Roman1" style:font-size-complex="12pt"/>
    </style:style>
    <style:style style:name="P148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b9e0fd" fo:background-color="transparent" style:font-size-asian="12pt" style:font-name-complex="Times New Roman1" style:font-size-complex="12pt"/>
    </style:style>
    <style:style style:name="P149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b9e0fd" fo:background-color="transparent" style:font-size-asian="12pt" style:font-name-complex="Times New Roman1" style:font-size-complex="12pt"/>
    </style:style>
    <style:style style:name="P150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1" fo:font-size="12pt" officeooo:paragraph-rsid="00b9e0fd" fo:background-color="transparent" style:font-size-asian="12pt" style:font-size-complex="12pt"/>
    </style:style>
    <style:style style:name="P15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b9e0fd" fo:background-color="transparent" style:font-size-asian="12pt" style:font-weight-asian="bold" style:font-name-complex="Times New Roman1" style:font-size-complex="12pt" style:font-weight-complex="bold"/>
    </style:style>
    <style:style style:name="P15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9e0fd" fo:background-color="transparent" style:font-size-asian="12pt" style:font-weight-asian="bold" style:font-name-complex="Times New Roman1" style:font-size-complex="12pt" style:font-weight-complex="bold"/>
    </style:style>
    <style:style style:name="P15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b9e0fd" fo:background-color="transparent" style:font-size-asian="12pt" style:font-name-complex="Times New Roman1" style:font-size-complex="12pt"/>
    </style:style>
    <style:style style:name="P15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b9e0fd" style:font-size-asian="12pt" style:font-weight-asian="bold" style:font-name-complex="Times New Roman1" style:font-size-complex="12pt"/>
    </style:style>
    <style:style style:name="P155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1" fo:font-size="12pt" fo:font-weight="bold" officeooo:paragraph-rsid="00b9e0fd" style:font-size-asian="12pt" style:font-weight-asian="bold" style:font-name-complex="Times New Roman1" style:font-size-complex="12pt"/>
    </style:style>
    <style:style style:name="P156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officeooo:paragraph-rsid="00b9e0fd" fo:background-color="transparent" style:font-size-asian="12pt" style:font-size-complex="12pt"/>
    </style:style>
    <style:style style:name="P157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9e0fd" fo:background-color="transparent" style:font-size-asian="12pt" style:language-asian="ru" style:country-asian="RU" style:font-name-complex="Times New Roman1" style:font-size-complex="12pt"/>
    </style:style>
    <style:style style:name="P158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9e0fd" fo:background-color="transparent" style:font-size-asian="12pt" style:language-asian="ru" style:country-asian="RU" style:font-name-complex="Times New Roman1" style:font-size-complex="12pt"/>
    </style:style>
    <style:style style:name="P159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22272f" loext:opacity="100%" style:font-name="PT Serif" fo:font-size="11.25pt" fo:letter-spacing="normal" fo:font-style="normal" fo:font-weight="normal" officeooo:paragraph-rsid="00b9e0fd" fo:background-color="transparent" style:font-size-asian="12pt" style:language-asian="ru" style:country-asian="RU" style:font-name-complex="Times New Roman1" style:font-size-complex="12pt"/>
    </style:style>
    <style:style style:name="P160" style:family="paragraph" style:parent-style-name="Text_20_body">
      <style:paragraph-properties style:text-autospace="none"/>
    </style:style>
    <style:style style:name="P161" style:family="paragraph" style:parent-style-name="Text_20_body">
      <style:paragraph-properties style:text-autospace="non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a9dea" fo:background-color="transparent" style:font-size-asian="12pt" style:language-asian="ru" style:country-asian="RU" style:font-name-complex="Times New Roman1" style:font-size-complex="12pt"/>
    </style:style>
    <style:style style:name="P162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9e0fd" fo:background-color="transparent" style:font-size-asian="12pt" style:language-asian="ru" style:country-asian="RU" style:font-name-complex="Times New Roman1" style:font-size-complex="12pt"/>
    </style:style>
    <style:style style:name="P163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22272f" loext:opacity="100%" style:font-name="PT Serif" fo:letter-spacing="normal" fo:font-style="normal" fo:font-weight="normal" officeooo:paragraph-rsid="00b9e0fd" fo:background-color="transparent"/>
    </style:style>
    <style:style style:name="P16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ba9dea" style:font-size-asian="12pt" style:font-weight-asian="bold" style:font-name-complex="Times New Roman1" style:font-size-complex="12pt"/>
    </style:style>
    <style:style style:name="P16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a9dea" style:font-size-asian="12pt" style:font-weight-asian="bold" style:font-name-complex="Times New Roman1" style:font-size-complex="12pt" style:font-weight-complex="bold"/>
    </style:style>
    <style:style style:name="P16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ba9dea" style:font-size-asian="12pt" style:font-weight-asian="bold" style:font-name-complex="Times New Roman1" style:font-size-complex="12pt"/>
    </style:style>
    <style:style style:name="P16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a9dea" style:font-size-asian="12pt" style:font-name-complex="Times New Roman1" style:font-size-complex="12pt"/>
    </style:style>
    <style:style style:name="P16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a9dea" style:font-size-asian="12pt" style:font-weight-asian="bold" style:font-name-complex="Times New Roman1" style:font-size-complex="12pt" style:font-weight-complex="bold"/>
    </style:style>
    <style:style style:name="P16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ba53" officeooo:paragraph-rsid="00ba9dea" fo:background-color="transparent" style:font-size-asian="12pt" style:font-name-complex="Times New Roman1" style:font-size-complex="12pt"/>
    </style:style>
    <style:style style:name="P17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ba9dea" fo:background-color="transparent" style:font-size-asian="12pt" style:font-weight-asian="bold" style:font-name-complex="Times New Roman1" style:font-size-complex="12pt"/>
    </style:style>
    <style:style style:name="P17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a9dea" fo:background-color="transparent" style:font-size-asian="12pt" style:font-weight-asian="bold" style:font-name-complex="Times New Roman1" style:font-size-complex="12pt" style:font-weight-complex="bold"/>
    </style:style>
    <style:style style:name="P17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ba9dea" fo:background-color="#ffff00" style:font-size-asian="12pt" style:font-weight-asian="bold" style:font-name-complex="Times New Roman1" style:font-size-complex="12pt"/>
    </style:style>
    <style:style style:name="P173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ba9dea" fo:background-color="transparent" style:font-size-asian="12pt" style:font-weight-asian="bold" style:font-name-complex="Times New Roman1" style:font-size-complex="12pt"/>
    </style:style>
    <style:style style:name="P174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ba9dea" style:font-size-asian="12pt" style:font-weight-asian="bold" style:font-name-complex="Times New Roman1" style:font-size-complex="12pt"/>
    </style:style>
    <style:style style:name="P175" style:family="paragraph" style:parent-style-name="Standard" style:master-page-name="First_20_Page">
      <loext:graphic-properties draw:fill="none"/>
      <style:paragraph-properties fo:margin-left="0cm" fo:margin-right="0cm" fo:line-height="100%" fo:text-align="end" style:justify-single-word="false" fo:text-indent="0.101cm" style:auto-text-indent="false" style:page-number="auto" fo:break-before="page" fo:background-color="transparent"/>
      <style:text-properties style:font-name="Times New Roman1" fo:font-size="12pt" officeooo:rsid="00c2cdc4" officeooo:paragraph-rsid="00c2cdc4" style:font-size-asian="12pt" style:font-name-complex="Times New Roman1" style:font-size-complex="12pt"/>
    </style:style>
    <style:style style:name="P176" style:family="paragraph" style:parent-style-name="Standard">
      <loext:graphic-properties draw:fill="none"/>
      <style:paragraph-properties fo:margin-left="0cm" fo:margin-right="0cm" fo:line-height="100%" fo:text-align="end" style:justify-single-word="false" fo:text-indent="0.101cm" style:auto-text-indent="false" fo:background-color="transparent"/>
      <style:text-properties style:font-name="Times New Roman1" fo:font-size="12pt" officeooo:rsid="00c2cdc4" officeooo:paragraph-rsid="00c2cdc4" style:font-size-asian="12pt" style:font-name-complex="Times New Roman1" style:font-size-complex="12pt"/>
    </style:style>
    <style:style style:name="P177" style:family="paragraph" style:parent-style-name="Standard">
      <loext:graphic-properties draw:fill="none"/>
      <style:paragraph-properties fo:margin-left="0cm" fo:margin-right="0cm" fo:line-height="100%" fo:text-align="center" style:justify-single-word="false" fo:text-indent="0.101cm" style:auto-text-indent="false" fo:background-color="transparent"/>
      <style:text-properties style:font-name="Times New Roman1" fo:font-size="12pt" officeooo:paragraph-rsid="00c1025a" style:font-size-asian="12pt" style:font-name-complex="Times New Roman1" style:font-size-complex="12pt"/>
    </style:style>
    <style:style style:name="P178" style:family="paragraph" style:parent-style-name="Standard">
      <style:paragraph-properties fo:line-height="100%" fo:text-align="center" style:justify-single-word="false"/>
      <style:text-properties style:font-name="Times New Roman1" fo:font-size="12pt" officeooo:rsid="00a2c5d3" officeooo:paragraph-rsid="00c1025a" style:font-size-asian="12pt" style:font-name-complex="Times New Roman1" style:font-size-complex="12pt"/>
    </style:style>
    <style:style style:name="P179" style:family="paragraph" style:parent-style-name="Standard" style:list-style-name="L1">
      <style:paragraph-properties fo:margin-left="0cm" fo:line-height="100%" fo:text-align="center" style:justify-single-word="false" fo:text-indent="0cm" style:auto-text-indent="false"/>
      <style:text-properties style:font-name="Times New Roman1" fo:font-size="12pt" fo:font-weight="bold" officeooo:paragraph-rsid="00c1025a" style:font-size-asian="12pt" style:font-weight-asian="bold" style:font-name-complex="Times New Roman1" style:font-size-complex="12pt"/>
    </style:style>
    <style:style style:name="P180" style:family="paragraph" style:parent-style-name="Standard" style:list-style-name="L1">
      <style:paragraph-properties fo:margin-left="0cm" fo:line-height="100%" fo:text-align="justify" style:justify-single-word="false" fo:text-indent="0cm" style:auto-text-indent="false"/>
      <style:text-properties style:font-name="Times New Roman1" fo:font-size="12pt" officeooo:paragraph-rsid="00c1025a" style:font-size-asian="12pt" style:font-size-complex="12pt"/>
    </style:style>
    <style:style style:name="P181" style:family="paragraph" style:parent-style-name="Standard" style:list-style-name="L1">
      <style:paragraph-properties fo:margin-left="0cm" fo:line-height="100%" fo:text-align="center" style:justify-single-word="false" fo:text-indent="0cm" style:auto-text-indent="false"/>
      <style:text-properties style:font-name="Times New Roman1" fo:font-size="12pt" officeooo:paragraph-rsid="00c1025a" style:font-size-asian="12pt" style:font-size-complex="12pt"/>
    </style:style>
    <style:style style:name="P182" style:family="paragraph" style:parent-style-name="Standard" style:list-style-name="L1">
      <style:paragraph-properties fo:margin-left="0cm" fo:line-height="100%" fo:text-align="justify" style:justify-single-word="false" fo:text-indent="0cm" style:auto-text-indent="false"/>
      <style:text-properties style:font-name="Times New Roman1" fo:font-size="12pt" officeooo:paragraph-rsid="00c1025a" style:font-size-asian="12pt" style:font-name-complex="Times New Roman1" style:font-size-complex="12pt"/>
    </style:style>
    <style:style style:name="P183" style:family="paragraph" style:parent-style-name="Standard" style:list-style-name="L1">
      <style:paragraph-properties fo:margin-left="0cm" fo:line-height="100%" fo:text-align="center" style:justify-single-word="false" fo:text-indent="0cm" style:auto-text-indent="false"/>
      <style:text-properties fo:color="#000000" loext:opacity="100%" style:font-name="Times New Roman1" fo:font-size="12pt" fo:font-weight="bold" officeooo:paragraph-rsid="00c1025a" fo:background-color="#ffffff" style:font-size-asian="12pt" style:font-weight-asian="bold" style:font-size-complex="12pt" style:font-weight-complex="bold"/>
    </style:style>
    <style:style style:name="P184" style:family="paragraph" style:parent-style-name="Standard" style:list-style-name="L1">
      <style:paragraph-properties fo:margin-left="0cm" fo:line-height="100%" fo:text-align="start" style:justify-single-word="false" fo:text-indent="0cm" style:auto-text-indent="false"/>
      <style:text-properties style:font-name="Times New Roman1" fo:font-size="12pt" officeooo:paragraph-rsid="00c1025a" fo:background-color="#ffffff" style:font-size-asian="12pt" style:font-size-complex="12pt"/>
    </style:style>
    <style:style style:name="P185" style:family="paragraph" style:parent-style-name="Standard" style:list-style-name="L1">
      <style:paragraph-properties fo:margin-left="0cm" fo:line-height="100%" fo:text-align="center" style:justify-single-word="false" fo:text-indent="0cm" style:auto-text-indent="false"/>
      <style:text-properties style:font-name="Times New Roman1" fo:font-size="12pt" fo:font-weight="bold" officeooo:paragraph-rsid="00c1025a" style:font-size-asian="12pt" style:font-weight-asian="bold" style:font-name-complex="Times New Roman1" style:font-size-complex="12pt" style:font-weight-complex="bold"/>
    </style:style>
    <style:style style:name="P186" style:family="paragraph" style:parent-style-name="Standard" style:list-style-name="L1">
      <style:paragraph-properties fo:margin-left="0cm" fo:line-height="100%" fo:text-align="start" style:justify-single-word="false" fo:text-indent="0cm" style:auto-text-indent="false"/>
      <style:text-properties style:font-name="Times New Roman1" fo:font-size="12pt" officeooo:paragraph-rsid="00c1025a" style:font-size-asian="12pt" style:font-name-complex="Times New Roman1" style:font-size-complex="12pt"/>
    </style:style>
    <style:style style:name="P187" style:family="paragraph" style:parent-style-name="Standard" style:list-style-name="L1">
      <style:paragraph-properties fo:margin-left="0cm" fo:line-height="100%" fo:text-align="justify" style:justify-single-word="false" fo:text-indent="0cm" style:auto-text-indent="false"/>
      <style:text-properties style:font-name="Times New Roman1" fo:font-size="12pt" officeooo:paragraph-rsid="00c1025a" fo:background-color="#ffffff" style:font-size-asian="12pt" style:font-name-complex="Times New Roman1" style:font-size-complex="12pt"/>
    </style:style>
    <style:style style:name="P188" style:family="paragraph" style:parent-style-name="Standard" style:list-style-name="L1">
      <style:paragraph-properties fo:margin-left="0cm" fo:line-height="100%" fo:text-align="justify" style:justify-single-word="false" fo:text-indent="0cm" style:auto-text-indent="false"/>
      <style:text-properties style:font-name="Times New Roman1" fo:font-size="12pt" officeooo:paragraph-rsid="00c1025a" fo:background-color="#ffffff" style:font-size-asian="12pt" style:font-size-complex="12pt"/>
    </style:style>
    <style:style style:name="P189" style:family="paragraph" style:parent-style-name="Standard" style:list-style-name="L1">
      <style:paragraph-properties fo:margin-left="0cm" fo:line-height="100%" fo:text-align="justify" style:justify-single-word="false" fo:text-indent="0cm" style:auto-text-indent="false"/>
      <style:text-properties style:font-name="Times New Roman1" fo:font-size="12pt" officeooo:rsid="0093de8c" officeooo:paragraph-rsid="00c1025a" style:font-size-asian="12pt" style:font-name-complex="Times New Roman1" style:font-size-complex="12pt"/>
    </style:style>
    <style:style style:name="P190" style:family="paragraph" style:parent-style-name="Standard" style:list-style-name="L1">
      <style:paragraph-properties fo:margin-left="0cm" fo:line-height="100%" fo:text-align="center" style:justify-single-word="false" fo:text-indent="0cm" style:auto-text-indent="false"/>
      <style:text-properties style:font-name="Times New Roman1" fo:font-size="12pt" fo:font-weight="bold" officeooo:paragraph-rsid="00c1025a" fo:background-color="#ffffff" style:font-size-asian="12pt" style:font-weight-asian="bold" style:font-name-complex="Times New Roman1" style:font-size-complex="12pt" style:font-weight-complex="bold"/>
    </style:style>
    <style:style style:name="P191" style:family="paragraph" style:parent-style-name="Standard" style:list-style-name="L1">
      <style:paragraph-properties fo:margin-left="0cm" fo:line-height="100%" fo:text-align="justify" style:justify-single-word="false" fo:text-indent="0cm" style:auto-text-indent="false"/>
      <style:text-properties style:font-name="Times New Roman1" fo:font-size="12pt" officeooo:rsid="00993c67" officeooo:paragraph-rsid="00c1025a" style:font-size-asian="12pt" style:font-name-complex="Times New Roman1" style:font-size-complex="12pt"/>
    </style:style>
    <style:style style:name="P192" style:family="paragraph" style:parent-style-name="Standard" style:list-style-name="L1">
      <style:paragraph-properties fo:margin-left="0cm" fo:line-height="100%" fo:text-align="justify" style:justify-single-word="false" fo:text-indent="0cm" style:auto-text-indent="false"/>
      <style:text-properties style:font-name="Times New Roman1" fo:font-size="12pt" officeooo:rsid="009a638c" officeooo:paragraph-rsid="00c1025a" style:font-size-asian="12pt" style:font-name-complex="Times New Roman1" style:font-size-complex="12pt"/>
    </style:style>
    <style:style style:name="P193" style:family="paragraph" style:parent-style-name="Standard" style:list-style-name="L1">
      <style:paragraph-properties fo:margin-left="0cm" fo:line-height="100%" fo:text-align="center" style:justify-single-word="false" fo:text-indent="0cm" style:auto-text-indent="false"/>
      <style:text-properties style:font-name="Times New Roman1" fo:font-size="12pt" officeooo:paragraph-rsid="00c1025a" fo:background-color="#ffffff" style:font-size-asian="12pt" style:font-size-complex="12pt"/>
    </style:style>
    <style:style style:name="P194" style:family="paragraph" style:parent-style-name="Standard" style:list-style-name="L1">
      <style:paragraph-properties fo:margin-left="0cm" fo:line-height="100%" fo:text-align="start" style:justify-single-word="false" fo:text-indent="0cm" style:auto-text-indent="false"/>
      <style:text-properties style:font-name="Times New Roman1" fo:font-size="12pt" officeooo:paragraph-rsid="00c1025a" style:font-size-asian="12pt" style:font-size-complex="12pt"/>
    </style:style>
    <style:style style:name="P195" style:family="paragraph" style:parent-style-name="Standard" style:list-style-name="L1">
      <style:paragraph-properties fo:margin-left="0cm" fo:line-height="100%" fo:text-align="center" style:justify-single-word="false" fo:text-indent="0cm" style:auto-text-indent="false"/>
      <style:text-properties style:font-name="Times New Roman1" fo:font-size="12pt" officeooo:rsid="00a00d22" officeooo:paragraph-rsid="00c1025a" style:font-size-asian="12pt" style:font-name-complex="Times New Roman1" style:font-size-complex="12pt"/>
    </style:style>
    <style:style style:name="P196" style:family="paragraph" style:parent-style-name="Text_20_body" style:list-style-name="L1">
      <style:paragraph-properties fo:margin-left="0cm" fo:line-height="100%" fo:text-align="start" style:justify-single-word="false" fo:text-indent="0cm" style:auto-text-indent="false"/>
      <style:text-properties officeooo:paragraph-rsid="00c1025a"/>
    </style:style>
    <style:style style:name="P197" style:family="paragraph" style:parent-style-name="Text_20_body" style:list-style-name="L1">
      <style:paragraph-properties fo:margin-left="0cm" fo:line-height="100%" fo:text-align="start" style:justify-single-word="false" fo:text-indent="0cm" style:auto-text-indent="false"/>
      <style:text-properties fo:color="#000000" loext:opacity="100%" style:font-name="Times New Roman1" fo:font-size="12pt" fo:font-style="normal" fo:font-weight="normal" officeooo:paragraph-rsid="00c1025a" style:font-size-asian="12pt" style:font-style-asian="normal" style:font-size-complex="12pt" style:font-style-complex="normal"/>
    </style:style>
    <style:style style:name="P198" style:family="paragraph" style:parent-style-name="Text_20_body" style:list-style-name="L1">
      <style:paragraph-properties fo:margin-left="0cm" fo:line-height="100%" fo:text-align="start" style:justify-single-word="false" fo:text-indent="0cm" style:auto-text-indent="false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a00d22" officeooo:paragraph-rsid="00c1025a" style:text-blinking="false" fo:background-color="transparent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99" style:family="paragraph" style:parent-style-name="Text_20_body" style:list-style-name="L1">
      <style:paragraph-properties fo:margin-left="0cm" fo:line-height="100%" fo:text-align="start" style:justify-single-word="false" fo:text-indent="0cm" style:auto-text-indent="false"/>
      <style:text-properties style:font-name="Times New Roman1" fo:font-size="12pt" fo:font-style="normal" officeooo:paragraph-rsid="00c1025a" style:font-size-asian="12pt" style:font-style-asian="normal" style:font-size-complex="12pt" style:font-style-complex="normal"/>
    </style:style>
    <style:style style:name="P200" style:family="paragraph" style:parent-style-name="Text_20_body" style:list-style-name="L1">
      <style:paragraph-properties fo:margin-left="0cm" fo:line-height="100%" fo:text-align="start" style:justify-single-word="false" fo:text-indent="0cm" style:auto-text-indent="false"/>
      <style:text-properties fo:color="#000000" loext:opacity="100%" style:font-name="Times New Roman1" fo:font-size="12pt" fo:font-style="normal" fo:font-weight="normal" officeooo:rsid="00a00d22" officeooo:paragraph-rsid="00c1025a" style:font-size-asian="12pt" style:font-style-asian="normal" style:font-name-complex="Times New Roman1" style:font-size-complex="12pt" style:font-style-complex="normal"/>
    </style:style>
    <style:style style:name="P201" style:family="paragraph" style:parent-style-name="Text_20_body" style:list-style-name="L1">
      <style:paragraph-properties fo:margin-left="0cm" fo:line-height="100%" fo:text-align="start" style:justify-single-word="false" fo:text-indent="0cm" style:auto-text-indent="false"/>
      <style:text-properties fo:color="#000000" loext:opacity="100%" style:font-name="Times New Roman1" fo:font-size="12pt" fo:font-style="normal" officeooo:paragraph-rsid="00c1025a" style:font-size-asian="12pt" style:font-style-asian="normal" style:font-size-complex="12pt" style:font-style-complex="normal"/>
    </style:style>
    <style:style style:name="P202" style:family="paragraph" style:parent-style-name="Text_20_body">
      <style:paragraph-properties fo:text-align="start" style:justify-single-word="false"/>
      <style:text-properties fo:color="#333333" loext:opacity="100%" style:font-name="Times New Roman1" fo:font-size="12pt" officeooo:rsid="00a00d22" officeooo:paragraph-rsid="00c1025a" style:font-size-asian="12pt" style:font-name-complex="Times New Roman1" style:font-size-complex="12pt"/>
    </style:style>
    <style:style style:name="P203" style:family="paragraph" style:parent-style-name="Standard" style:master-page-name="First_20_Page">
      <style:paragraph-properties fo:margin-top="0.106cm" fo:margin-bottom="0.106cm" style:contextual-spacing="false" fo:line-height="100%" fo:text-align="end" style:justify-single-word="false" style:page-number="auto" fo:break-before="page"/>
      <style:text-properties fo:color="#000000" loext:opacity="100%" style:font-name="Times New Roman1" fo:font-size="12pt" fo:font-weight="normal" officeooo:rsid="00c2cdc4" officeooo:paragraph-rsid="00c2cdc4" style:font-size-asian="12pt" style:font-weight-asian="normal" style:font-name-complex="Times New Roman1" style:font-size-complex="12pt" style:font-weight-complex="normal"/>
    </style:style>
    <style:style style:name="P204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font-weight="bold" officeooo:paragraph-rsid="00c1025a" style:font-size-asian="12pt" style:font-weight-asian="bold" style:font-name-complex="Times New Roman1" style:font-size-complex="12pt" style:font-weight-complex="bold"/>
    </style:style>
    <style:style style:name="P20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font-weight="bold" officeooo:rsid="00842be2" officeooo:paragraph-rsid="00c1025a" style:font-size-asian="12pt" style:font-weight-asian="bold" style:font-name-complex="Times New Roman1" style:font-size-complex="12pt" style:font-weight-complex="bold"/>
    </style:style>
    <style:style style:name="P20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paragraph-rsid="00c1025a" fo:background-color="#ffffff" style:font-size-asian="12pt" style:font-size-complex="12pt"/>
    </style:style>
    <style:style style:name="P20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c1025a" fo:background-color="#ffffff" style:font-size-asian="12pt" style:font-size-complex="12pt"/>
    </style:style>
    <style:style style:name="P20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c1025a" fo:background-color="#ffffff" style:font-size-asian="12pt" style:font-name-complex="Times New Roman1" style:font-size-complex="12pt"/>
    </style:style>
    <style:style style:name="P20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paragraph-rsid="00c1025a" style:font-size-asian="12pt" style:font-size-complex="12pt"/>
    </style:style>
    <style:style style:name="P21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c1025a" style:font-size-asian="12pt" style:font-size-complex="12pt"/>
    </style:style>
    <style:style style:name="P21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language="en" fo:country="US" officeooo:paragraph-rsid="00c1025a" style:font-size-asian="12pt" style:font-name-complex="Times New Roman1" style:font-size-complex="12pt"/>
    </style:style>
    <style:style style:name="P212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fo:language="en" fo:country="US" officeooo:paragraph-rsid="00c1025a" style:font-size-asian="12pt" style:font-name-complex="Times New Roman1" style:font-size-complex="12pt"/>
    </style:style>
    <style:style style:name="P21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87da84" officeooo:paragraph-rsid="00c1025a" fo:background-color="#ffffff" style:font-size-asian="12pt" style:font-name-complex="Times New Roman1" style:font-size-complex="12pt"/>
    </style:style>
    <style:style style:name="P214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paragraph-rsid="00c1025a" fo:background-color="#ffffff" style:font-size-asian="12pt" style:font-name-complex="Times New Roman1" style:font-size-complex="12pt"/>
    </style:style>
    <style:style style:name="P21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language="en" fo:country="US" officeooo:rsid="0088e489" officeooo:paragraph-rsid="00c1025a" style:font-size-asian="12pt" style:font-name-complex="Times New Roman1" style:font-size-complex="12pt"/>
    </style:style>
    <style:style style:name="P21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language="en" fo:country="US" officeooo:rsid="008962a7" officeooo:paragraph-rsid="00c1025a" style:font-size-asian="12pt" style:font-name-complex="Times New Roman1" style:font-size-complex="12pt"/>
    </style:style>
    <style:style style:name="P21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89f926" officeooo:paragraph-rsid="00c1025a" style:font-size-asian="12pt" style:font-size-complex="12pt"/>
    </style:style>
    <style:style style:name="P21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language="en" fo:country="US" officeooo:rsid="0089f926" officeooo:paragraph-rsid="00c1025a" style:font-size-asian="12pt" style:font-name-complex="Times New Roman1" style:font-size-complex="12pt"/>
    </style:style>
    <style:style style:name="P21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language="en" fo:country="US" officeooo:rsid="008badbb" officeooo:paragraph-rsid="00c1025a" style:font-size-asian="12pt" style:font-name-complex="Times New Roman1" style:font-size-complex="12pt"/>
    </style:style>
    <style:style style:name="P22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a2fdf1" officeooo:paragraph-rsid="00c1025a" style:font-size-asian="12pt" style:font-size-complex="12pt"/>
    </style:style>
    <style:style style:name="P22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language="en" fo:country="US" officeooo:rsid="008badbb" officeooo:paragraph-rsid="00c1025a" style:font-size-asian="12pt" style:font-name-complex="Times New Roman1" style:font-size-complex="12pt"/>
    </style:style>
    <style:style style:name="P22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8d9084" officeooo:paragraph-rsid="00c1025a" style:font-size-asian="12pt" style:font-name-complex="Times New Roman1" style:font-size-complex="12pt"/>
    </style:style>
    <style:style style:name="P22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language="en" fo:country="US" officeooo:rsid="008d9084" officeooo:paragraph-rsid="00c1025a" style:font-size-asian="12pt" style:font-name-complex="Times New Roman1" style:font-size-complex="12pt"/>
    </style:style>
    <style:style style:name="P22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language="en" fo:country="US" officeooo:rsid="008f0cb6" officeooo:paragraph-rsid="00c1025a" style:font-size-asian="12pt" style:font-name-complex="Times New Roman1" style:font-size-complex="12pt"/>
    </style:style>
    <style:style style:name="P22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9051d6" officeooo:paragraph-rsid="00c1025a" style:font-size-asian="12pt" style:font-name-complex="Times New Roman1" style:font-size-complex="12pt"/>
    </style:style>
    <style:style style:name="P22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language="en" fo:country="US" officeooo:paragraph-rsid="00c1025a" style:font-size-asian="12pt" style:font-name-complex="Times New Roman1" style:font-size-complex="12pt"/>
    </style:style>
    <style:style style:name="P22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912c39" officeooo:paragraph-rsid="00c1025a" style:font-size-asian="12pt" style:font-name-complex="Times New Roman1" style:font-size-complex="12pt"/>
    </style:style>
    <style:style style:name="P22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paragraph-rsid="00c1025a" style:font-size-asian="12pt" style:font-name-complex="Times New Roman1" style:font-size-complex="12pt"/>
    </style:style>
    <style:style style:name="P22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c1025a" style:font-size-asian="12pt" style:font-name-complex="Times New Roman1" style:font-size-complex="12pt"/>
    </style:style>
    <style:style style:name="P23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language="en" fo:country="US" officeooo:rsid="00912c39" officeooo:paragraph-rsid="00c1025a" style:font-size-asian="12pt" style:font-size-complex="12pt"/>
    </style:style>
    <style:style style:name="P23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92fa61" officeooo:paragraph-rsid="00c1025a" style:font-size-asian="12pt" style:font-name-complex="Times New Roman1" style:font-size-complex="12pt"/>
    </style:style>
    <style:style style:name="P232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fo:font-weight="normal" officeooo:paragraph-rsid="00c1025a" style:font-size-asian="12pt" style:font-size-complex="12pt"/>
    </style:style>
    <style:style style:name="P233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officeooo:paragraph-rsid="00c1025a"/>
    </style:style>
    <style:style style:name="P234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officeooo:paragraph-rsid="00c1025a" style:font-size-asian="12pt" style:font-size-complex="12pt"/>
    </style:style>
    <style:style style:name="P23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938908" officeooo:paragraph-rsid="00c1025a" style:font-size-asian="12pt" style:font-name-complex="Times New Roman1" style:font-size-complex="12pt"/>
    </style:style>
    <style:style style:name="P23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c1025a" style:font-size-asian="12pt" style:font-name-complex="Times New Roman1" style:font-size-complex="12pt"/>
    </style:style>
    <style:style style:name="P237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fo:font-weight="bold" officeooo:paragraph-rsid="00c1025a" style:font-size-asian="12pt" style:font-size-complex="12pt"/>
    </style:style>
    <style:style style:name="P23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9b7b14" officeooo:paragraph-rsid="00c1025a" style:font-size-asian="12pt" style:font-name-complex="Times New Roman1" style:font-size-complex="12pt"/>
    </style:style>
    <style:style style:name="P23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9c2eb2" officeooo:paragraph-rsid="00c1025a" style:font-size-asian="12pt" style:font-name-complex="Times New Roman1" style:font-size-complex="12pt"/>
    </style:style>
    <style:style style:name="P24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font-weight="normal" officeooo:rsid="009c2eb2" officeooo:paragraph-rsid="00c1025a" style:font-size-asian="12pt" style:font-weight-asian="normal" style:font-name-complex="Times New Roman1" style:font-size-complex="12pt" style:font-weight-complex="normal"/>
    </style:style>
    <style:style style:name="P24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language="en" fo:country="US" officeooo:rsid="009c2eb2" officeooo:paragraph-rsid="00c1025a" style:font-size-asian="12pt" style:font-name-complex="Times New Roman1" style:font-size-complex="12pt"/>
    </style:style>
    <style:style style:name="P242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fo:language="en" fo:country="US" fo:font-weight="normal" officeooo:rsid="009c2eb2" officeooo:paragraph-rsid="00c1025a" style:font-size-asian="12pt" style:font-weight-asian="normal" style:font-name-complex="Times New Roman1" style:font-size-complex="12pt" style:font-weight-complex="normal"/>
    </style:style>
    <style:style style:name="P24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rsid="009db2d7" officeooo:paragraph-rsid="00c1025a" style:font-size-asian="12pt" style:font-name-complex="Times New Roman1" style:font-size-complex="12pt"/>
    </style:style>
    <style:style style:name="P2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9db2d7" officeooo:paragraph-rsid="00c1025a" style:font-size-asian="12pt" style:font-name-complex="Times New Roman1" style:font-size-complex="12pt"/>
    </style:style>
    <style:style style:name="P24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font-style="normal" fo:font-weight="bold" officeooo:rsid="00c1025a" officeooo:paragraph-rsid="00c1025a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24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font-weight="bold" officeooo:paragraph-rsid="00c1025a" style:font-size-asian="12pt" style:font-weight-asian="bold" style:font-size-complex="12pt" style:font-weight-complex="bold"/>
    </style:style>
    <style:style style:name="P247" style:family="paragraph" style:parent-style-name="Text_20_body">
      <style:paragraph-properties fo:margin-left="0cm" fo:margin-right="0cm" fo:margin-top="0cm" fo:margin-bottom="0cm" style:contextual-spacing="false" fo:line-height="138%" fo:text-align="center" style:justify-single-word="false" fo:text-indent="0cm" style:auto-text-indent="false" style:writing-mode="lr-tb"/>
      <style:text-properties fo:color="#000000" loext:opacity="100%" style:font-name="Times New Roman1" fo:font-size="12pt" fo:font-weight="bold" officeooo:paragraph-rsid="00c1025a" style:font-size-asian="12pt" style:font-weight-asian="bold" style:font-size-complex="12pt" style:font-weight-complex="bold"/>
    </style:style>
    <style:style style:name="P248" style:family="paragraph" style:parent-style-name="Text_20_body">
      <style:paragraph-properties fo:margin-left="0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c1025a" style:font-size-asian="12pt" style:font-weight-asian="normal" style:font-size-complex="12pt" style:font-weight-complex="normal"/>
    </style:style>
    <style:style style:name="P249" style:family="paragraph" style:parent-style-name="Text_20_body">
      <style:paragraph-properties fo:margin-left="4.378cm" fo:margin-right="2.633cm" fo:margin-top="0cm" fo:margin-bottom="0cm" style:contextual-spacing="false" fo:line-height="138%" fo:text-align="center" style:justify-single-word="false" fo:text-indent="0cm" style:auto-text-indent="false" style:writing-mode="lr-tb"/>
      <style:text-properties fo:color="#000000" loext:opacity="100%" style:font-name="Times New Roman1" fo:font-size="12pt" fo:font-weight="bold" officeooo:paragraph-rsid="00c1025a" style:font-size-asian="12pt" style:font-weight-asian="bold" style:font-size-complex="12pt" style:font-weight-complex="bold"/>
    </style:style>
    <style:style style:name="P250" style:family="paragraph" style:parent-style-name="Text_20_body">
      <style:paragraph-properties fo:margin-left="0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c1025a" style:font-size-asian="12pt" style:font-size-complex="12pt"/>
    </style:style>
    <style:style style:name="P251" style:family="paragraph" style:parent-style-name="Text_20_body">
      <style:paragraph-properties fo:margin-left="0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officeooo:paragraph-rsid="00c1025a" style:font-size-asian="12pt" style:font-size-complex="12pt"/>
    </style:style>
    <style:style style:name="P252" style:family="paragraph" style:parent-style-name="Text_20_body" style:list-style-name="L2">
      <style:paragraph-properties fo:margin-left="0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style="normal" fo:font-weight="normal" officeooo:paragraph-rsid="00c1025a" style:font-size-asian="12pt" style:font-style-asian="normal" style:font-weight-asian="normal" style:font-size-complex="12pt" style:font-style-complex="normal" style:font-weight-complex="normal"/>
    </style:style>
    <style:style style:name="P253" style:family="paragraph" style:parent-style-name="Text_20_body">
      <style:paragraph-properties fo:margin-left="0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style="normal" fo:font-weight="normal" officeooo:paragraph-rsid="00c1025a" style:font-size-asian="12pt" style:font-style-asian="normal" style:font-weight-asian="normal" style:font-size-complex="12pt" style:font-style-complex="normal" style:font-weight-complex="normal"/>
    </style:style>
    <style:style style:name="P254" style:family="paragraph" style:parent-style-name="Text_20_body">
      <style:paragraph-properties fo:margin-left="4.166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bold" officeooo:paragraph-rsid="00c1025a" style:font-size-asian="12pt" style:font-weight-asian="bold" style:font-size-complex="12pt" style:font-weight-complex="bold"/>
    </style:style>
    <style:style style:name="P255" style:family="paragraph" style:parent-style-name="Text_20_body">
      <style:paragraph-properties fo:margin-left="4.657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c1025a" style:font-size-asian="12pt" style:font-size-complex="12pt"/>
    </style:style>
    <style:style style:name="P256" style:family="paragraph" style:parent-style-name="Text_20_body">
      <style:paragraph-properties fo:margin-left="4.013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c1025a" style:font-size-asian="12pt" style:font-size-complex="12pt"/>
    </style:style>
    <style:style style:name="P257" style:family="paragraph" style:parent-style-name="Text_20_body">
      <style:paragraph-properties fo:margin-left="5.02cm" fo:margin-right="0.093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c1025a" style:font-size-asian="12pt" style:font-size-complex="12pt"/>
    </style:style>
    <style:style style:name="P258" style:family="paragraph" style:parent-style-name="Text_20_body">
      <style:paragraph-properties fo:margin-left="4.775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c1025a" style:font-size-asian="12pt" style:font-size-complex="12pt"/>
    </style:style>
    <style:style style:name="P259" style:family="paragraph" style:parent-style-name="Text_20_body">
      <style:paragraph-properties fo:margin-left="4.242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style="normal" fo:font-weight="normal" officeooo:paragraph-rsid="00c1025a" style:font-size-asian="12pt" style:font-style-asian="normal" style:font-size-complex="12pt" style:font-style-complex="normal"/>
    </style:style>
    <style:style style:name="P260" style:family="paragraph" style:parent-style-name="Text_20_body">
      <style:paragraph-properties fo:margin-left="4.775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style="normal" fo:font-weight="normal" officeooo:paragraph-rsid="00c1025a" style:font-size-asian="12pt" style:font-style-asian="normal" style:font-size-complex="12pt" style:font-style-complex="normal"/>
    </style:style>
    <style:style style:name="P261" style:family="paragraph" style:parent-style-name="Text_20_body">
      <style:paragraph-properties fo:margin-left="0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style="normal" fo:font-weight="normal" officeooo:paragraph-rsid="00c1025a" style:font-size-asian="12pt" style:font-style-asian="normal" style:font-size-complex="12pt" style:font-style-complex="normal"/>
    </style:style>
    <style:style style:name="P262" style:family="paragraph" style:parent-style-name="Text_20_body">
      <style:paragraph-properties fo:line-height="138%" fo:text-align="center" style:justify-single-word="false"/>
      <style:text-properties fo:color="#000000" loext:opacity="100%" style:font-name="Times New Roman1" fo:font-size="12pt" fo:font-style="normal" fo:font-weight="normal" officeooo:paragraph-rsid="00c1025a" style:font-size-asian="12pt" style:font-style-asian="normal" style:font-size-complex="12pt" style:font-style-complex="normal"/>
    </style:style>
    <style:style style:name="P263" style:family="paragraph" style:parent-style-name="Text_20_body">
      <style:paragraph-properties fo:line-height="138%" fo:text-align="start" style:justify-single-word="false"/>
      <style:text-properties fo:color="#000000" loext:opacity="100%" style:font-name="Times New Roman1" fo:font-size="12pt" fo:font-style="normal" fo:font-weight="normal" officeooo:paragraph-rsid="00c1025a" style:font-size-asian="12pt" style:font-style-asian="normal" style:font-weight-asian="normal" style:font-size-complex="12pt" style:font-style-complex="normal" style:font-weight-complex="normal"/>
    </style:style>
    <style:style style:name="P264" style:family="paragraph" style:parent-style-name="Text_20_body">
      <style:paragraph-properties fo:margin-left="0cm" fo:margin-right="0cm" fo:margin-top="0cm" fo:margin-bottom="0cm" style:contextual-spacing="false" fo:line-height="138%" fo:text-align="center" style:justify-single-word="false" fo:text-indent="0cm" style:auto-text-indent="false" style:writing-mode="lr-tb"/>
      <style:text-properties fo:color="#000000" loext:opacity="100%" style:font-name="Times New Roman1" fo:font-size="12pt" fo:font-style="normal" fo:font-weight="bold" officeooo:paragraph-rsid="00c1025a" style:font-size-asian="12pt" style:font-style-asian="normal" style:font-weight-asian="bold" style:font-size-complex="12pt" style:font-style-complex="normal" style:font-weight-complex="bold"/>
    </style:style>
    <style:style style:name="P265" style:family="paragraph" style:parent-style-name="Text_20_body">
      <style:paragraph-properties fo:margin-left="0cm" fo:margin-right="0cm" fo:margin-top="0cm" fo:margin-bottom="0cm" style:contextual-spacing="false" fo:line-height="138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paragraph-rsid="00c1025a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66" style:family="paragraph" style:parent-style-name="Text_20_body">
      <style:paragraph-properties fo:margin-left="3.514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c1025a" style:font-size-asian="12pt" style:font-size-complex="12pt"/>
    </style:style>
    <style:style style:name="P267" style:family="paragraph" style:parent-style-name="Text_20_body">
      <style:paragraph-properties fo:margin-left="0cm" fo:margin-right="0cm" fo:margin-top="0cm" fo:margin-bottom="0cm" style:contextual-spacing="false" fo:line-height="138%" fo:text-align="center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c1025a" style:font-size-asian="12pt" style:font-size-complex="12pt"/>
    </style:style>
    <style:style style:name="P268" style:family="paragraph" style:parent-style-name="Text_20_body">
      <style:paragraph-properties fo:margin-left="0cm" fo:margin-right="0.601cm" fo:margin-top="0cm" fo:margin-bottom="0cm" style:contextual-spacing="false" fo:line-height="138%" fo:text-align="center" style:justify-single-word="false" fo:text-indent="0cm" style:auto-text-indent="false" style:writing-mode="lr-tb"/>
      <style:text-properties fo:color="#000000" loext:opacity="100%" style:font-name="Times New Roman1" fo:font-size="12pt" fo:font-style="normal" fo:font-weight="bold" officeooo:paragraph-rsid="00c1025a" style:font-size-asian="12pt" style:font-style-asian="normal" style:font-weight-asian="bold" style:font-size-complex="12pt" style:font-style-complex="normal" style:font-weight-complex="bold"/>
    </style:style>
    <style:style style:name="P269" style:family="paragraph" style:parent-style-name="Text_20_body">
      <style:paragraph-properties fo:margin-left="3.48cm" fo:margin-right="0cm" fo:margin-top="0cm" fo:margin-bottom="0cm" style:contextual-spacing="false" fo:line-height="138%" fo:text-align="start" style:justify-single-word="false" fo:text-indent="0cm" style:auto-text-indent="false" style:writing-mode="lr-tb"/>
      <style:text-properties fo:color="#000000" loext:opacity="100%" style:font-name="Times New Roman1" fo:font-size="12pt" fo:font-style="normal" fo:font-weight="bold" officeooo:paragraph-rsid="00c1025a" style:font-size-asian="12pt" style:font-style-asian="normal" style:font-weight-asian="bold" style:font-size-complex="12pt" style:font-style-complex="normal" style:font-weight-complex="bold"/>
    </style:style>
    <style:style style:name="P270" style:family="paragraph" style:parent-style-name="Text_20_body">
      <style:paragraph-properties fo:margin-left="0cm" fo:margin-right="0cm" fo:margin-top="0cm" fo:margin-bottom="0cm" style:contextual-spacing="false" fo:line-height="138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paragraph-rsid="00c1025a" style:text-blinking="false" fo:background-color="transparent" style:font-size-asian="12pt" style:font-style-asian="normal" style:font-weight-asian="bold" style:font-size-complex="12pt" style:font-style-complex="normal" style:font-weight-complex="bold"/>
    </style:style>
    <style:style style:name="P271" style:family="paragraph" style:parent-style-name="Text_20_body">
      <style:paragraph-properties fo:line-height="138%" fo:text-align="start" style:justify-single-word="false"/>
      <style:text-properties fo:color="#000000" loext:opacity="100%" style:font-name="Times New Roman1" fo:font-size="12pt" officeooo:paragraph-rsid="00c1025a" style:font-size-asian="12pt" style:font-size-complex="12pt"/>
    </style:style>
    <style:style style:name="P272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-asian="Times New Roman1"/>
    </style:style>
    <style:style style:name="T2" style:family="text">
      <style:text-properties style:font-name="Times New Roman1" fo:font-size="12pt" style:font-size-asian="12pt" style:font-name-complex="Times New Roman1" style:font-size-complex="12pt"/>
    </style:style>
    <style:style style:name="T3" style:family="text">
      <style:text-properties officeooo:rsid="00882b7e"/>
    </style:style>
    <style:style style:name="T4" style:family="text">
      <style:text-properties officeooo:rsid="008472b7"/>
    </style:style>
    <style:style style:name="T5" style:family="text">
      <style:text-properties officeooo:rsid="0086e2d4"/>
    </style:style>
    <style:style style:name="T6" style:family="text">
      <style:text-properties officeooo:rsid="00862091"/>
    </style:style>
    <style:style style:name="T7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name-complex="Times New Roman1" style:font-size-complex="12pt"/>
    </style:style>
    <style:style style:name="T8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T9" style:family="text">
      <style:text-properties fo:font-variant="normal" fo:text-transform="none" style:font-name="Times New Roman1" fo:font-size="12pt" fo:letter-spacing="normal" fo:font-style="normal" fo:font-weight="normal" style:font-size-asian="12pt" style:font-name-complex="Times New Roman1" style:font-size-complex="12pt"/>
    </style:style>
    <style:style style:name="T10" style:family="text">
      <style:text-properties fo:font-size="12pt" style:font-name-asian="Times New Roman1" style:font-size-asian="12pt" style:language-asian="ru" style:country-asian="RU" style:font-name-complex="Times New Roman1" style:font-size-complex="12pt"/>
    </style:style>
    <style:style style:name="T11" style:family="text">
      <style:text-properties fo:font-size="12pt" officeooo:rsid="00b52711" style:font-name-asian="Times New Roman1" style:font-size-asian="12pt" style:language-asian="ru" style:country-asian="RU" style:font-name-complex="Times New Roman1" style:font-size-complex="12pt"/>
    </style:style>
    <style:style style:name="T12" style:family="text">
      <style:text-properties fo:font-size="12pt" fo:language="ru" fo:country="RU" officeooo:rsid="008b6983" style:font-name-asian="Times New Roman1" style:font-size-asian="12pt" style:language-asian="ru" style:country-asian="RU" style:font-name-complex="Times New Roman1" style:font-size-complex="12pt"/>
    </style:style>
    <style:style style:name="T13" style:family="text">
      <style:text-properties officeooo:rsid="008b6983"/>
    </style:style>
    <style:style style:name="T14" style:family="text">
      <style:text-properties officeooo:rsid="008e033a"/>
    </style:style>
    <style:style style:name="T15" style:family="text">
      <style:text-properties fo:font-variant="normal" fo:text-transform="none" fo:letter-spacing="normal" fo:font-style="normal" style:text-underline-style="none" fo:font-weight="normal" officeooo:rsid="008d153a" style:font-name-complex="Times New Roman1"/>
    </style:style>
    <style:style style:name="T16" style:family="text">
      <style:text-properties fo:font-variant="normal" fo:text-transform="none" fo:letter-spacing="normal" fo:font-style="normal" style:text-underline-style="none" fo:font-weight="normal" officeooo:rsid="008e033a" style:font-name-complex="Times New Roman1"/>
    </style:style>
    <style:style style:name="T17" style:family="text">
      <style:text-properties officeooo:rsid="0091e413"/>
    </style:style>
    <style:style style:name="T18" style:family="text">
      <style:text-properties officeooo:rsid="00910028"/>
    </style:style>
    <style:style style:name="T19" style:family="text">
      <style:text-properties fo:font-style="italic" style:font-style-asian="italic" style:font-style-complex="italic"/>
    </style:style>
    <style:style style:name="T20" style:family="text">
      <style:text-properties style:font-style-asian="normal" style:font-style-complex="normal"/>
    </style:style>
    <style:style style:name="T21" style:family="text">
      <style:text-properties officeooo:rsid="0093a9e0" style:font-style-asian="normal" style:font-style-complex="normal"/>
    </style:style>
    <style:style style:name="T22" style:family="text">
      <style:text-properties officeooo:rsid="00940964"/>
    </style:style>
    <style:style style:name="T23" style:family="text">
      <style:text-properties officeooo:rsid="00955f2d"/>
    </style:style>
    <style:style style:name="T24" style:family="text">
      <style:text-properties officeooo:rsid="00d467a6"/>
    </style:style>
    <style:style style:name="T25" style:family="text">
      <style:text-properties officeooo:rsid="009a9a50"/>
    </style:style>
    <style:style style:name="T26" style:family="text">
      <style:text-properties fo:font-variant="normal" fo:text-transform="none" fo:letter-spacing="normal" fo:font-style="normal" style:text-underline-style="none" fo:font-weight="normal" officeooo:rsid="00920d38"/>
    </style:style>
    <style:style style:name="T27" style:family="text">
      <style:text-properties fo:font-variant="normal" fo:text-transform="none" fo:letter-spacing="normal" fo:font-style="italic" style:text-underline-style="none" fo:font-weight="normal" officeooo:rsid="00920d38" style:font-style-asian="italic" style:font-style-complex="italic"/>
    </style:style>
    <style:style style:name="T28" style:family="text">
      <style:text-properties fo:font-variant="normal" fo:text-transform="none" fo:letter-spacing="normal" fo:font-style="normal" style:text-underline-style="none" fo:font-weight="normal" officeooo:rsid="00920d38" style:font-style-asian="normal" style:font-style-complex="normal"/>
    </style:style>
    <style:style style:name="T29" style:family="text">
      <style:text-properties fo:font-variant="normal" fo:text-transform="none" fo:letter-spacing="normal" fo:font-style="normal" style:text-underline-style="none" fo:font-weight="normal" officeooo:rsid="00990819" style:font-style-asian="normal" style:font-style-complex="normal"/>
    </style:style>
    <style:style style:name="T30" style:family="text">
      <style:text-properties officeooo:rsid="00832c12"/>
    </style:style>
    <style:style style:name="T31" style:family="text">
      <style:text-properties officeooo:rsid="00872856"/>
    </style:style>
    <style:style style:name="T32" style:family="text">
      <style:text-properties officeooo:rsid="0094f20b"/>
    </style:style>
    <style:style style:name="T33" style:family="text">
      <style:text-properties officeooo:rsid="00958f47"/>
    </style:style>
    <style:style style:name="T34" style:family="text">
      <style:text-properties officeooo:rsid="00bf3b36"/>
    </style:style>
    <style:style style:name="T35" style:family="text">
      <style:text-properties style:text-underline-style="solid" style:text-underline-width="auto" style:text-underline-color="font-color"/>
    </style:style>
    <style:style style:name="T36" style:family="text">
      <style:text-properties style:text-underline-style="solid" style:text-underline-width="auto" style:text-underline-color="font-color" officeooo:rsid="00bcc776"/>
    </style:style>
    <style:style style:name="T37" style:family="text">
      <style:text-properties fo:font-variant="normal" fo:text-transform="none" fo:letter-spacing="normal" fo:language="ru" fo:country="RU" fo:font-style="normal" fo:font-weight="normal" officeooo:rsid="00bb222d"/>
    </style:style>
    <style:style style:name="T38" style:family="text">
      <style:text-properties fo:font-variant="normal" fo:text-transform="none" fo:letter-spacing="normal" fo:language="ru" fo:country="RU" fo:font-style="normal" fo:font-weight="normal" officeooo:rsid="00a0436d"/>
    </style:style>
    <style:style style:name="T39" style:family="text">
      <style:text-properties fo:font-variant="normal" fo:text-transform="none" fo:letter-spacing="normal" fo:language="ru" fo:country="RU" fo:font-style="normal" fo:font-weight="normal" officeooo:rsid="00bcc776"/>
    </style:style>
    <style:style style:name="T40" style:family="text">
      <style:text-properties fo:font-variant="normal" fo:text-transform="none" fo:letter-spacing="normal" fo:language="ru" fo:country="RU" fo:font-style="italic" fo:font-weight="normal" officeooo:rsid="00bb222d" style:font-style-asian="italic" style:font-style-complex="italic"/>
    </style:style>
    <style:style style:name="T41" style:family="text">
      <style:text-properties fo:font-variant="normal" fo:text-transform="none" fo:letter-spacing="normal" fo:language="ru" fo:country="RU" fo:font-style="italic" fo:font-weight="normal" officeooo:rsid="00a0436d" style:font-style-asian="italic" style:font-style-complex="italic"/>
    </style:style>
    <style:style style:name="T42" style:family="text">
      <style:text-properties fo:font-variant="normal" fo:text-transform="none" fo:letter-spacing="normal" fo:language="ru" fo:country="RU" fo:font-style="normal" fo:font-weight="normal" officeooo:rsid="00a0436d" style:font-style-asian="normal" style:font-style-complex="normal"/>
    </style:style>
    <style:style style:name="T43" style:family="text">
      <style:text-properties fo:font-variant="normal" fo:text-transform="none" fo:letter-spacing="normal" fo:language="ru" fo:country="RU" fo:font-style="normal" fo:font-weight="normal" officeooo:rsid="00bb222d" style:font-style-asian="normal" style:font-style-complex="normal"/>
    </style:style>
    <style:style style:name="T44" style:family="text">
      <style:text-properties officeooo:rsid="00a0436d"/>
    </style:style>
    <style:style style:name="T45" style:family="text">
      <style:text-properties fo:color="#000000" loext:opacity="100%" style:text-underline-style="none" officeooo:rsid="00bcc776" style:font-name-complex="Times New Roman1"/>
    </style:style>
    <style:style style:name="T46" style:family="text">
      <style:text-properties fo:color="#000000" loext:opacity="100%" fo:font-style="italic" style:text-underline-style="none" officeooo:rsid="00bcc776" style:font-style-asian="italic" style:font-name-complex="Times New Roman1" style:font-style-complex="italic"/>
    </style:style>
    <style:style style:name="T47" style:family="text">
      <style:text-properties fo:color="#000000" loext:opacity="100%" fo:font-style="normal" style:text-underline-style="none" officeooo:rsid="00bcc776" style:font-style-asian="normal" style:font-name-complex="Times New Roman1" style:font-style-complex="normal"/>
    </style:style>
    <style:style style:name="T48" style:family="text">
      <style:text-properties fo:color="#000000" loext:opacity="100%"/>
    </style:style>
    <style:style style:name="T49" style:family="text">
      <style:text-properties fo:color="#000000" loext:opacity="100%" fo:language="en" fo:country="US"/>
    </style:style>
    <style:style style:name="T50" style:family="text">
      <style:text-properties fo:color="#000000" loext:opacity="100%" fo:language="en" fo:country="US" officeooo:rsid="00a1f7cc"/>
    </style:style>
    <style:style style:name="T51" style:family="text">
      <style:text-properties fo:color="#000000" loext:opacity="100%" fo:language="en" fo:country="US" style:font-name-complex="Times New Roman1"/>
    </style:style>
    <style:style style:name="T52" style:family="text">
      <style:text-properties fo:color="#000000" loext:opacity="100%" officeooo:rsid="00a2fdf1" style:font-name-complex="Times New Roman1"/>
    </style:style>
    <style:style style:name="T53" style:family="text">
      <style:text-properties fo:color="#000000" loext:opacity="100%" fo:language="en" fo:country="US" officeooo:rsid="00a2fdf1" style:font-name-complex="Times New Roman1"/>
    </style:style>
    <style:style style:name="T54" style:family="text">
      <style:text-properties fo:color="#000000" loext:opacity="100%" fo:language="en" fo:country="US" officeooo:rsid="008badbb" style:font-name-complex="Times New Roman1"/>
    </style:style>
    <style:style style:name="T55" style:family="text">
      <style:text-properties style:font-name-complex="Times New Roman1"/>
    </style:style>
    <style:style style:name="T56" style:family="text">
      <style:text-properties fo:language="en" fo:country="US" style:font-name-complex="Times New Roman1"/>
    </style:style>
    <style:style style:name="T57" style:family="text">
      <style:text-properties fo:language="en" fo:country="US" officeooo:rsid="00a1f7cc" style:font-name-complex="Times New Roman1"/>
    </style:style>
    <style:style style:name="T58" style:family="text">
      <style:text-properties fo:font-style="normal" style:text-underline-style="none" officeooo:rsid="00bdd36a" style:font-style-asian="normal" style:font-name-complex="Times New Roman1" style:font-style-complex="normal"/>
    </style:style>
    <style:style style:name="T59" style:family="text">
      <style:text-properties fo:font-style="italic" style:text-underline-style="none" officeooo:rsid="00bdd36a" style:font-style-asian="italic" style:font-name-complex="Times New Roman1" style:font-style-complex="italic"/>
    </style:style>
    <style:style style:name="T60" style:family="text">
      <style:text-properties fo:font-style="normal" style:text-underline-style="none" officeooo:rsid="00a302d1" style:font-style-asian="normal" style:font-name-complex="Times New Roman1" style:font-style-complex="normal"/>
    </style:style>
    <style:style style:name="T61" style:family="text">
      <style:text-properties fo:font-style="normal" style:font-style-asian="normal" style:font-style-complex="normal"/>
    </style:style>
    <style:style style:name="T62" style:family="text">
      <style:text-properties officeooo:rsid="00a45025"/>
    </style:style>
    <style:style style:name="T63" style:family="text">
      <style:text-properties style:text-underline-style="none" officeooo:rsid="00bfb8a1" style:font-size-asian="12pt" style:font-size-complex="12pt"/>
    </style:style>
    <style:style style:name="T64" style:family="text">
      <style:text-properties style:text-underline-style="none" officeooo:rsid="00a692c7" style:font-size-asian="12pt" style:font-size-complex="12pt"/>
    </style:style>
    <style:style style:name="T65" style:family="text">
      <style:text-properties style:text-underline-style="none" officeooo:rsid="00a80c92" style:font-size-asian="12pt" style:font-size-complex="12pt"/>
    </style:style>
    <style:style style:name="T66" style:family="text">
      <style:text-properties style:text-underline-style="none" officeooo:rsid="00c32e37" style:font-size-asian="12pt" style:font-size-complex="12pt"/>
    </style:style>
    <style:style style:name="T67" style:family="text">
      <style:text-properties fo:font-variant="normal" fo:text-transform="none" fo:color="#000000" loext:opacity="100%" fo:letter-spacing="normal" fo:font-style="normal" style:text-underline-style="none" fo:font-weight="normal" officeooo:rsid="00c32e37" style:font-size-asian="12pt" style:font-weight-asian="normal" style:font-size-complex="12pt" style:font-weight-complex="normal"/>
    </style:style>
    <style:style style:name="T68" style:family="text">
      <style:text-properties fo:color="#000000" loext:opacity="100%" style:font-size-asian="12pt" style:font-size-complex="12pt"/>
    </style:style>
    <style:style style:name="T69" style:family="text">
      <style:text-properties fo:color="#000000" loext:opacity="100%" officeooo:rsid="00c32e37" style:font-size-asian="12pt" style:font-size-complex="12pt"/>
    </style:style>
    <style:style style:name="T70" style:family="text">
      <style:text-properties fo:color="#000000" loext:opacity="100%" style:text-underline-style="none" officeooo:rsid="00c32e37" style:font-size-asian="12pt" style:font-size-complex="12pt"/>
    </style:style>
    <style:style style:name="T71" style:family="text">
      <style:text-properties fo:color="#000000" loext:opacity="100%" style:text-underline-style="none" officeooo:rsid="00a80c92" style:font-size-asian="12pt" style:font-size-complex="12pt"/>
    </style:style>
    <style:style style:name="T72" style:family="text">
      <style:text-properties fo:font-variant="normal" fo:text-transform="none" fo:color="#000000" loext:opacity="100%" fo:letter-spacing="normal" fo:font-style="normal" fo:font-weight="normal" style:font-size-asian="12pt" style:font-weight-asian="normal" style:font-size-complex="12pt" style:font-weight-complex="normal"/>
    </style:style>
    <style:style style:name="T73" style:family="text">
      <style:text-properties fo:font-variant="normal" fo:text-transform="none" fo:color="#000000" loext:opacity="100%" fo:letter-spacing="normal" fo:font-style="normal" fo:font-weight="normal" style:font-weight-asian="normal" style:font-weight-complex="normal"/>
    </style:style>
    <style:style style:name="T74" style:family="text">
      <style:text-properties fo:color="#000000" loext:opacity="100%" style:text-underline-style="none" fo:font-weight="normal" officeooo:rsid="00a80c92" style:font-size-asian="12pt" style:font-weight-asian="normal" style:font-size-complex="12pt" style:font-weight-complex="normal"/>
    </style:style>
    <style:style style:name="T75" style:family="text">
      <style:text-properties style:font-name="Times New Roman1" fo:font-size="12pt" officeooo:rsid="00a9dc8d" style:font-size-asian="12pt" style:font-name-complex="Times New Roman1" style:font-size-complex="12pt"/>
    </style:style>
    <style:style style:name="T76" style:family="text">
      <style:text-properties style:font-name="Times New Roman1" fo:font-size="12pt" officeooo:rsid="00ab34c7" style:font-size-asian="12pt" style:font-name-complex="Times New Roman1" style:font-size-complex="12pt"/>
    </style:style>
    <style:style style:name="T77" style:family="text">
      <style:text-properties style:font-name="Times New Roman1" fo:font-size="12pt" officeooo:rsid="00acf940" style:font-size-asian="12pt" style:font-name-complex="Times New Roman1" style:font-size-complex="12pt"/>
    </style:style>
    <style:style style:name="T78" style:family="text">
      <style:text-properties fo:font-weight="bold" officeooo:rsid="008586a1" style:font-weight-asian="bold" style:font-weight-complex="bold"/>
    </style:style>
    <style:style style:name="T79" style:family="text">
      <style:text-properties fo:font-style="normal" fo:font-weight="bold" style:font-weight-asian="bold" style:font-weight-complex="bold"/>
    </style:style>
    <style:style style:name="T80" style:family="text">
      <style:text-properties fo:color="#000000" loext:opacity="100%" style:font-name="Times New Roman1" fo:font-size="12pt" fo:language="en" fo:country="US" fo:background-color="transparent" loext:char-shading-value="0" style:font-size-asian="12pt" style:font-name-complex="Times New Roman1" style:font-size-complex="12pt"/>
    </style:style>
    <style:style style:name="T81" style:family="text">
      <style:text-properties fo:color="#000000" loext:opacity="100%" style:font-name="Times New Roman1" fo:font-size="12pt" fo:background-color="transparent" loext:char-shading-value="0" style:font-size-asian="12pt" style:font-name-complex="Times New Roman1" style:font-size-complex="12pt"/>
    </style:style>
    <style:style style:name="T82" style:family="text">
      <style:text-properties officeooo:rsid="0086f152"/>
    </style:style>
    <style:style style:name="T83" style:family="text">
      <style:text-properties style:language-asian="ru" style:country-asian="RU" style:font-name-complex="Times New Roman1"/>
    </style:style>
    <style:style style:name="T84" style:family="text">
      <style:text-properties fo:color="#000000" loext:opacity="100%" style:font-name="Times New Roman1" fo:font-size="12pt"/>
    </style:style>
    <style:style style:name="T85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/>
    </style:style>
    <style:style style:name="T86" style:family="text">
      <style:text-properties fo:color="#000000" loext:opacity="100%" style:font-name="Times New Roman1" fo:font-size="12pt" fo:background-color="transparent" loext:char-shading-value="0" style:font-size-asian="12pt" style:language-asian="ru" style:country-asian="RU" style:font-name-complex="Times New Roman1" style:font-size-complex="12pt"/>
    </style:style>
    <style:style style:name="T87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 fo:background-color="transparent" loext:char-shading-value="0" style:font-size-asian="12pt" style:language-asian="ru" style:country-asian="RU" style:font-name-complex="Times New Roman1" style:font-size-complex="12pt"/>
    </style:style>
    <style:style style:name="T88" style:family="text">
      <style:text-properties fo:color="#000000" loext:opacity="100%" style:font-name="Times New Roman1" fo:font-size="12pt" style:font-size-asian="12pt" style:language-asian="ru" style:country-asian="RU" style:font-name-complex="Times New Roman1" style:font-size-complex="12pt"/>
    </style:style>
    <style:style style:name="T89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 style:font-size-asian="12pt" style:language-asian="ru" style:country-asian="RU" style:font-name-complex="Times New Roman1" style:font-size-complex="12pt"/>
    </style:style>
    <style:style style:name="T90" style:family="text">
      <style:text-properties officeooo:rsid="0087d76b"/>
    </style:style>
    <style:style style:name="T91" style:family="text">
      <style:text-properties officeooo:rsid="0095ba53"/>
    </style:style>
    <style:style style:name="T92" style:family="text">
      <style:text-properties fo:font-weight="bold" style:font-weight-asian="bold" style:font-name-complex="Times New Roman1"/>
    </style:style>
    <style:style style:name="T93" style:family="text">
      <style:text-properties fo:language="en" fo:country="US" fo:font-weight="bold" style:font-weight-asian="bold" style:font-name-complex="Times New Roman1"/>
    </style:style>
    <style:style style:name="T94" style:family="text">
      <style:text-properties fo:language="en" fo:country="US" fo:background-color="#ffffff" loext:char-shading-value="0" style:font-name-complex="Times New Roman1"/>
    </style:style>
    <style:style style:name="T95" style:family="text">
      <style:text-properties fo:background-color="#ffffff" loext:char-shading-value="0" style:font-name-complex="Times New Roman1"/>
    </style:style>
    <style:style style:name="T96" style:family="text">
      <style:text-properties fo:language="en" fo:country="US" officeooo:rsid="00830a88" style:font-name-complex="Times New Roman1"/>
    </style:style>
    <style:style style:name="T97" style:family="text">
      <style:text-properties officeooo:rsid="008397d6" style:font-name-complex="Times New Roman1"/>
    </style:style>
    <style:style style:name="T98" style:family="text">
      <style:text-properties officeooo:rsid="00839fda" fo:background-color="#ffffff" loext:char-shading-value="0" style:font-name-complex="Times New Roman1"/>
    </style:style>
    <style:style style:name="T99" style:family="text">
      <style:text-properties fo:language="en" fo:country="US"/>
    </style:style>
    <style:style style:name="T100" style:family="text">
      <style:text-properties fo:language="en" fo:country="US" officeooo:rsid="0084413a"/>
    </style:style>
    <style:style style:name="T101" style:family="text">
      <style:text-properties officeooo:rsid="0084413a"/>
    </style:style>
    <style:style style:name="T102" style:family="text">
      <style:text-properties fo:language="en" fo:country="US" officeooo:rsid="0086024f" style:font-name-complex="Times New Roman1"/>
    </style:style>
    <style:style style:name="T103" style:family="text">
      <style:text-properties officeooo:rsid="0086024f" style:font-name-complex="Times New Roman1"/>
    </style:style>
    <style:style style:name="T104" style:family="text">
      <style:text-properties fo:language="en" fo:country="US" officeooo:rsid="0086024f"/>
    </style:style>
    <style:style style:name="T105" style:family="text">
      <style:text-properties officeooo:rsid="0086024f"/>
    </style:style>
    <style:style style:name="T106" style:family="text">
      <style:text-properties officeooo:rsid="0091df2a"/>
    </style:style>
    <style:style style:name="T107" style:family="text">
      <style:text-properties officeooo:rsid="00993c67"/>
    </style:style>
    <style:style style:name="T108" style:family="text">
      <style:text-properties officeooo:rsid="009db4e2"/>
    </style:style>
    <style:style style:name="T109" style:family="text">
      <style:text-properties officeooo:rsid="009e1875"/>
    </style:style>
    <style:style style:name="T110" style:family="text">
      <style:text-properties fo:font-variant="normal" fo:text-transform="none" fo:color="#000000" loext:opacity="100%" style:text-line-through-style="none" style:text-line-through-type="none" style:font-name="Times New Roman1" fo:font-size="12pt" fo:letter-spacing="normal" fo:font-style="normal" style:text-underline-style="none" fo:font-weight="normal" officeooo:rsid="00a00d22" style:text-blinking="false" fo:background-color="transparent" loext:char-shading-value="0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11" style:family="text">
      <style:text-properties fo:font-variant="normal" fo:text-transform="none" fo:color="#333333" loext:opacity="100%" style:font-name="Times New Roman1" fo:font-size="12pt" fo:letter-spacing="normal" fo:font-style="normal" fo:font-weight="normal" style:font-size-asian="12pt" style:font-style-asian="normal" style:font-size-complex="12pt" style:font-style-complex="normal"/>
    </style:style>
    <style:style style:name="T112" style:family="text">
      <style:text-properties fo:font-variant="normal" fo:text-transform="none" style:text-line-through-style="none" style:text-line-through-type="none" style:text-underline-style="none" officeooo:rsid="00a00d22" style:text-blinking="false" fo:background-color="transparent" loext:char-shading-value="0" style:font-weight-asian="normal" style:font-name-complex="Times New Roman1" style:font-weight-complex="normal"/>
    </style:style>
    <style:style style:name="T113" style:family="text">
      <style:text-properties fo:font-variant="normal" fo:text-transform="none" fo:color="#333333" loext:opacity="100%" fo:letter-spacing="normal"/>
    </style:style>
    <style:style style:name="T114" style:family="text"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a00d22" style:text-blinking="false" fo:background-color="transparent" loext:char-shading-value="0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15" style:family="text">
      <style:text-properties fo:font-variant="normal" fo:text-transform="none" fo:color="#333333" loext:opacity="100%" style:font-name="Times New Roman1" fo:font-size="12pt" fo:letter-spacing="normal" fo:font-style="normal" style:font-size-asian="12pt" style:font-style-asian="normal" style:font-size-complex="12pt" style:font-style-complex="normal"/>
    </style:style>
    <style:style style:name="T116" style:family="text">
      <style:text-properties fo:font-variant="normal" fo:text-transform="none" fo:color="#000000" loext:opacity="100%" style:text-line-through-style="none" style:text-line-through-type="none" style:text-underline-style="none" fo:font-weight="normal" officeooo:rsid="00a00d22" style:text-blinking="false" fo:background-color="transparent" loext:char-shading-value="0" style:font-weight-asian="normal" style:font-name-complex="Times New Roman1" style:font-weight-complex="normal"/>
    </style:style>
    <style:style style:name="T117" style:family="text">
      <style:text-properties fo:font-variant="normal" fo:text-transform="none" fo:color="#333333" loext:opacity="100%" fo:letter-spacing="normal" fo:font-weight="normal"/>
    </style:style>
    <style:style style:name="T118" style:family="text">
      <style:text-properties fo:font-variant="normal" fo:text-transform="none" fo:letter-spacing="normal"/>
    </style:style>
    <style:style style:name="T119" style:family="text">
      <style:text-properties fo:font-variant="normal" fo:text-transform="none" style:text-line-through-style="none" style:text-line-through-type="none" style:text-underline-style="none" style:text-blinking="false" fo:background-color="transparent" loext:char-shading-value="0" style:font-weight-asian="normal" style:font-weight-complex="normal"/>
    </style:style>
    <style:style style:name="T120" style:family="text">
      <style:text-properties fo:font-variant="normal" fo:text-transform="none" style:text-line-through-style="none" style:text-line-through-type="none" style:text-underline-style="none" fo:font-weight="normal" officeooo:rsid="00a00d22" style:text-blinking="false" fo:background-color="transparent" loext:char-shading-value="0" style:font-weight-asian="normal" style:font-name-complex="Times New Roman1" style:font-weight-complex="normal"/>
    </style:style>
    <style:style style:name="T121" style:family="text">
      <style:text-properties fo:font-weight="bold" style:font-weight-asian="bold" style:font-name-complex="Times New Roman1" style:font-weight-complex="bold"/>
    </style:style>
    <style:style style:name="T122" style:family="text">
      <style:text-properties fo:font-weight="bold" officeooo:rsid="00842be2" style:font-weight-asian="bold" style:font-name-complex="Times New Roman1" style:font-weight-complex="bold"/>
    </style:style>
    <style:style style:name="T123" style:family="text">
      <style:text-properties officeooo:rsid="00842be2"/>
    </style:style>
    <style:style style:name="T124" style:family="text">
      <style:text-properties fo:language="en" fo:country="US" officeooo:rsid="00842be2" style:font-name-complex="Times New Roman1"/>
    </style:style>
    <style:style style:name="T125" style:family="text">
      <style:text-properties fo:font-weight="bold" fo:background-color="#ffffff" loext:char-shading-value="0" style:font-weight-asian="bold" style:font-name-complex="Times New Roman1" style:font-weight-complex="bold"/>
    </style:style>
    <style:style style:name="T126" style:family="text">
      <style:text-properties fo:language="en" fo:country="US" fo:font-weight="bold" style:font-weight-asian="bold" style:font-name-complex="Times New Roman1" style:font-weight-complex="bold"/>
    </style:style>
    <style:style style:name="T127" style:family="text">
      <style:text-properties fo:language="en" fo:country="US" fo:font-weight="bold" officeooo:rsid="00842be2" style:font-weight-asian="bold" style:font-name-complex="Times New Roman1" style:font-weight-complex="bold"/>
    </style:style>
    <style:style style:name="T128" style:family="text">
      <style:text-properties officeooo:rsid="00875a23"/>
    </style:style>
    <style:style style:name="T129" style:family="text">
      <style:text-properties fo:font-weight="bold" officeooo:rsid="00875a23" style:font-weight-asian="bold" style:font-weight-complex="bold"/>
    </style:style>
    <style:style style:name="T130" style:family="text">
      <style:text-properties fo:font-weight="bold" style:font-weight-asian="bold" style:font-weight-complex="bold"/>
    </style:style>
    <style:style style:name="T131" style:family="text">
      <style:text-properties officeooo:rsid="0088e489"/>
    </style:style>
    <style:style style:name="T132" style:family="text">
      <style:text-properties fo:font-weight="bold" officeooo:rsid="0088e489" style:font-weight-asian="bold" style:font-weight-complex="bold"/>
    </style:style>
    <style:style style:name="T133" style:family="text">
      <style:text-properties fo:language="en" fo:country="US" fo:font-weight="bold" officeooo:rsid="0088e489" style:font-weight-asian="bold" style:font-name-complex="Times New Roman1" style:font-weight-complex="bold"/>
    </style:style>
    <style:style style:name="T134" style:family="text">
      <style:text-properties fo:font-weight="bold" officeooo:rsid="0088e489" style:font-weight-asian="bold" style:font-name-complex="Times New Roman1" style:font-weight-complex="bold"/>
    </style:style>
    <style:style style:name="T135" style:family="text">
      <style:text-properties fo:language="en" fo:country="US" officeooo:rsid="0088e489" style:font-name-complex="Times New Roman1"/>
    </style:style>
    <style:style style:name="T136" style:family="text">
      <style:text-properties fo:language="en" fo:country="US" fo:font-weight="bold" officeooo:rsid="0088f15b" style:font-weight-asian="bold" style:font-name-complex="Times New Roman1" style:font-weight-complex="bold"/>
    </style:style>
    <style:style style:name="T137" style:family="text">
      <style:text-properties fo:language="en" fo:country="US" officeooo:rsid="0088f15b" style:font-name-complex="Times New Roman1"/>
    </style:style>
    <style:style style:name="T138" style:family="text">
      <style:text-properties fo:font-weight="bold" officeooo:rsid="0088f15b" style:font-weight-asian="bold" style:font-name-complex="Times New Roman1" style:font-weight-complex="bold"/>
    </style:style>
    <style:style style:name="T139" style:family="text">
      <style:text-properties officeooo:rsid="0088f15b" style:font-name-complex="Times New Roman1"/>
    </style:style>
    <style:style style:name="T140" style:family="text">
      <style:text-properties fo:background-color="#ffffff" loext:char-shading-value="0"/>
    </style:style>
    <style:style style:name="T141" style:family="text">
      <style:text-properties fo:font-weight="bold" fo:background-color="#ffffff" loext:char-shading-value="0" style:font-weight-asian="bold" style:font-weight-complex="bold"/>
    </style:style>
    <style:style style:name="T142" style:family="text">
      <style:text-properties fo:language="en" fo:country="US" officeooo:rsid="008962a7" style:font-name-complex="Times New Roman1"/>
    </style:style>
    <style:style style:name="T143" style:family="text">
      <style:text-properties officeooo:rsid="008962a7" style:font-name-complex="Times New Roman1"/>
    </style:style>
    <style:style style:name="T144" style:family="text">
      <style:text-properties fo:font-weight="bold" officeooo:rsid="008badbb" style:font-weight-asian="bold" style:font-weight-complex="bold"/>
    </style:style>
    <style:style style:name="T145" style:family="text">
      <style:text-properties fo:language="en" fo:country="US" officeooo:rsid="008badbb" style:font-name-complex="Times New Roman1"/>
    </style:style>
    <style:style style:name="T146" style:family="text">
      <style:text-properties officeooo:rsid="008badbb" style:font-name-complex="Times New Roman1"/>
    </style:style>
    <style:style style:name="T147" style:family="text">
      <style:text-properties fo:language="en" fo:country="US" fo:font-weight="bold" officeooo:rsid="008d9084" style:font-weight-asian="bold" style:font-name-complex="Times New Roman1" style:font-weight-complex="bold"/>
    </style:style>
    <style:style style:name="T148" style:family="text">
      <style:text-properties fo:language="en" fo:country="US" officeooo:rsid="008d9084" style:font-name-complex="Times New Roman1"/>
    </style:style>
    <style:style style:name="T149" style:family="text">
      <style:text-properties officeooo:rsid="009051d6"/>
    </style:style>
    <style:style style:name="T150" style:family="text">
      <style:text-properties fo:language="en" fo:country="US" officeooo:rsid="00912c39" style:font-name-complex="Times New Roman1"/>
    </style:style>
    <style:style style:name="T151" style:family="text">
      <style:text-properties officeooo:rsid="0092fa61" style:font-weight-asian="normal" style:font-name-complex="Times New Roman1" style:font-weight-complex="normal"/>
    </style:style>
    <style:style style:name="T152" style:family="text">
      <style:text-properties fo:font-variant="normal" fo:text-transform="none" fo:letter-spacing="normal" fo:font-style="normal"/>
    </style:style>
    <style:style style:name="T153" style:family="text">
      <style:text-properties fo:font-variant="normal" fo:text-transform="none" fo:letter-spacing="normal" fo:language="en" fo:country="US" fo:font-style="normal" style:font-name-complex="Times New Roman1"/>
    </style:style>
    <style:style style:name="T154" style:family="text">
      <style:text-properties fo:font-variant="normal" fo:text-transform="none" fo:letter-spacing="normal" fo:language="en" fo:country="US" fo:font-style="normal" officeooo:rsid="00938908" style:font-name-complex="Times New Roman1"/>
    </style:style>
    <style:style style:name="T155" style:family="text">
      <style:text-properties fo:font-variant="normal" fo:text-transform="none" fo:letter-spacing="normal" fo:font-style="normal" officeooo:rsid="00938908"/>
    </style:style>
    <style:style style:name="T156" style:family="text">
      <style:text-properties fo:color="#000000" loext:opacity="100%" style:font-name="Times New Roman1" fo:font-size="12pt" fo:font-weight="normal" officeooo:rsid="0092fa61" style:font-size-asian="12pt" style:font-weight-asian="normal" style:font-name-complex="Times New Roman1" style:font-size-complex="12pt" style:font-weight-complex="normal"/>
    </style:style>
    <style:style style:name="T157" style:family="text">
      <style:text-properties fo:font-variant="normal" fo:text-transform="none" fo:color="#000000" loext:opacity="100%" style:font-name="Times New Roman1" fo:font-size="12pt" fo:letter-spacing="normal" style:font-size-asian="12pt" style:font-size-complex="12pt"/>
    </style:style>
    <style:style style:name="T158" style:family="text">
      <style:text-properties fo:color="#000000" loext:opacity="100%" style:font-name="Times New Roman1" fo:font-size="12pt" fo:letter-spacing="normal" fo:font-weight="normal" style:font-size-asian="12pt" style:font-size-complex="12pt"/>
    </style:style>
    <style:style style:name="T159" style:family="text">
      <style:text-properties fo:color="#000000" loext:opacity="100%" style:font-name="Times New Roman1" fo:font-size="12pt" fo:letter-spacing="normal" fo:font-style="normal" fo:font-weight="normal" style:font-size-asian="12pt" style:font-style-asian="normal" style:font-size-complex="12pt" style:font-style-complex="normal"/>
    </style:style>
    <style:style style:name="T160" style:family="text">
      <style:text-properties fo:color="#000000" loext:opacity="100%" style:font-name="Times New Roman1" fo:font-size="12pt" fo:letter-spacing="normal" fo:language="en" fo:country="US" fo:font-style="normal" fo:font-weight="normal" style:font-size-asian="12pt" style:font-style-asian="normal" style:font-name-complex="Times New Roman1" style:font-size-complex="12pt" style:font-style-complex="normal"/>
    </style:style>
    <style:style style:name="T161" style:family="text">
      <style:text-properties fo:font-weight="normal" officeooo:rsid="0092fa61" style:font-weight-asian="normal" style:font-name-complex="Times New Roman1" style:font-weight-complex="normal"/>
    </style:style>
    <style:style style:name="T162" style:family="text">
      <style:text-properties fo:font-variant="normal" fo:text-transform="none" fo:letter-spacing="normal" fo:font-style="normal" fo:font-weight="normal"/>
    </style:style>
    <style:style style:name="T163" style:family="text">
      <style:text-properties fo:font-variant="normal" fo:text-transform="none" fo:letter-spacing="normal" fo:font-style="normal" fo:font-weight="normal" officeooo:rsid="00938908"/>
    </style:style>
    <style:style style:name="T164" style:family="text">
      <style:text-properties fo:color="#000000" loext:opacity="100%" style:font-name="Times New Roman1" fo:font-size="12pt" fo:font-style="italic" fo:font-weight="normal" officeooo:rsid="0092fa6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165" style:family="text">
      <style:text-properties fo:color="#000000" loext:opacity="100%" style:font-name="Times New Roman1" fo:font-size="12pt" fo:letter-spacing="normal" fo:font-style="italic" fo:font-weight="normal" style:font-size-asian="12pt" style:font-style-asian="italic" style:font-size-complex="12pt" style:font-style-complex="italic"/>
    </style:style>
    <style:style style:name="T166" style:family="text">
      <style:text-properties fo:color="#000000" loext:opacity="100%" style:font-name="Times New Roman1" fo:font-size="12pt" fo:letter-spacing="normal" fo:font-style="normal" fo:font-weight="normal" officeooo:rsid="00938908" style:font-size-asian="12pt" style:font-style-asian="normal" style:font-size-complex="12pt" style:font-style-complex="normal"/>
    </style:style>
    <style:style style:name="T167" style:family="text">
      <style:text-properties fo:font-weight="normal" officeooo:rsid="00938908" style:font-weight-asian="normal" style:font-name-complex="Times New Roman1" style:font-weight-complex="normal"/>
    </style:style>
    <style:style style:name="T168" style:family="text">
      <style:text-properties fo:font-style="normal" fo:font-weight="normal" officeooo:rsid="00938908" style:font-style-asian="normal" style:font-weight-asian="normal" style:font-name-complex="Times New Roman1" style:font-style-complex="normal" style:font-weight-complex="normal"/>
    </style:style>
    <style:style style:name="T169" style:family="text">
      <style:text-properties fo:font-variant="normal" fo:text-transform="none" fo:letter-spacing="normal" fo:font-style="normal" style:font-style-asian="normal" style:font-style-complex="normal"/>
    </style:style>
    <style:style style:name="T170" style:family="text">
      <style:text-properties fo:font-variant="normal" fo:text-transform="none" fo:letter-spacing="normal" fo:font-style="normal" fo:font-weight="normal" style:font-style-asian="normal" style:font-style-complex="normal"/>
    </style:style>
    <style:style style:name="T171" style:family="text">
      <style:text-properties fo:font-variant="normal" fo:text-transform="none" fo:letter-spacing="normal" fo:language="en" fo:country="US" fo:font-style="normal" fo:font-weight="normal" style:font-style-asian="normal" style:font-name-complex="Times New Roman1" style:font-style-complex="normal"/>
    </style:style>
    <style:style style:name="T172" style:family="text">
      <style:text-properties fo:font-variant="normal" fo:text-transform="none" fo:letter-spacing="normal" fo:language="en" fo:country="US" fo:font-style="normal" fo:font-weight="normal" officeooo:rsid="00939178" style:font-style-asian="normal" style:font-name-complex="Times New Roman1" style:font-style-complex="normal"/>
    </style:style>
    <style:style style:name="T173" style:family="text">
      <style:text-properties fo:color="#000000" loext:opacity="100%" style:font-name="Times New Roman1" fo:font-size="12pt" fo:font-style="normal" fo:font-weight="normal" officeooo:rsid="00938908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74" style:family="text">
      <style:text-properties fo:color="#000000" loext:opacity="100%" style:font-name="Times New Roman1" fo:font-size="12pt" fo:letter-spacing="normal" fo:font-style="normal" fo:font-weight="normal" officeooo:rsid="00939178" style:font-size-asian="12pt" style:font-style-asian="normal" style:font-size-complex="12pt" style:font-style-complex="normal"/>
    </style:style>
    <style:style style:name="T175" style:family="text">
      <style:text-properties fo:color="#000000" loext:opacity="100%" fo:letter-spacing="normal" fo:font-style="normal" fo:font-weight="normal" officeooo:rsid="00939178" style:font-style-asian="normal" style:font-style-complex="normal"/>
    </style:style>
    <style:style style:name="T176" style:family="text">
      <style:text-properties fo:color="#000000" loext:opacity="100%" fo:letter-spacing="normal" fo:font-style="normal" fo:font-weight="normal" officeooo:rsid="00950f6c" style:font-style-asian="normal" style:font-style-complex="normal"/>
    </style:style>
    <style:style style:name="T177" style:family="text">
      <style:text-properties fo:language="en" fo:country="US" officeooo:rsid="0096dc6d" style:font-name-complex="Times New Roman1"/>
    </style:style>
    <style:style style:name="T178" style:family="text">
      <style:text-properties officeooo:rsid="0096dc6d"/>
    </style:style>
    <style:style style:name="T179" style:family="text">
      <style:text-properties officeooo:rsid="00979c2b" style:font-name-complex="Times New Roman1"/>
    </style:style>
    <style:style style:name="T180" style:family="text">
      <style:text-properties officeooo:rsid="00979c2b"/>
    </style:style>
    <style:style style:name="T181" style:family="text">
      <style:text-properties fo:language="en" fo:country="US" officeooo:rsid="00979c2b"/>
    </style:style>
    <style:style style:name="T182" style:family="text">
      <style:text-properties fo:language="en" fo:country="US" fo:font-weight="bold" officeooo:rsid="00979c2b" style:font-weight-asian="bold" style:font-weight-complex="bold"/>
    </style:style>
    <style:style style:name="T183" style:family="text">
      <style:text-properties fo:color="#000000" loext:opacity="100%" style:font-name="Times New Roman1" fo:font-size="12pt" fo:language="en" fo:country="US" fo:font-weight="normal" officeooo:rsid="00979c2b" style:font-size-asian="12pt" style:font-weight-asian="normal" style:font-name-complex="Times New Roman1" style:font-size-complex="12pt" style:font-weight-complex="normal"/>
    </style:style>
    <style:style style:name="T184" style:family="text">
      <style:text-properties fo:color="#000000" loext:opacity="100%" style:font-name="Times New Roman1" fo:font-size="12pt" fo:letter-spacing="normal" fo:font-style="normal" fo:font-weight="normal" officeooo:rsid="009a7ea6" style:font-size-asian="12pt" style:font-style-asian="normal" style:font-size-complex="12pt" style:font-style-complex="normal"/>
    </style:style>
    <style:style style:name="T185" style:family="text">
      <style:text-properties fo:language="en" fo:country="US" fo:font-weight="normal" officeooo:rsid="00979c2b" style:font-weight-asian="normal" style:font-name-complex="Times New Roman1" style:font-weight-complex="normal"/>
    </style:style>
    <style:style style:name="T186" style:family="text">
      <style:text-properties fo:font-variant="normal" fo:text-transform="none" fo:letter-spacing="normal" fo:font-style="normal" fo:font-weight="normal" officeooo:rsid="009a7ea6"/>
    </style:style>
    <style:style style:name="T187" style:family="text">
      <style:text-properties fo:color="#000000" loext:opacity="100%" style:font-name="Times New Roman1" fo:font-size="12pt" fo:language="en" fo:country="US" fo:font-style="normal" fo:font-weight="normal" officeooo:rsid="00979c2b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88" style:family="text">
      <style:text-properties style:font-weight-asian="bold" style:font-name-complex="Times New Roman1" style:font-weight-complex="bold"/>
    </style:style>
    <style:style style:name="T189" style:family="text">
      <style:text-properties fo:font-variant="normal" fo:text-transform="none" fo:letter-spacing="normal" fo:language="en" fo:country="US" fo:font-style="normal" fo:font-weight="normal" officeooo:rsid="009a7ea6" style:font-name-complex="Times New Roman1"/>
    </style:style>
    <style:style style:name="T190" style:family="text">
      <style:text-properties officeooo:rsid="009907a9"/>
    </style:style>
    <style:style style:name="T191" style:family="text">
      <style:text-properties fo:language="en" fo:country="US" fo:font-weight="bold" officeooo:rsid="009db2d7" style:font-weight-asian="bold" style:font-name-complex="Times New Roman1" style:font-weight-complex="bold"/>
    </style:style>
    <style:style style:name="T192" style:family="text">
      <style:text-properties fo:language="en" fo:country="US" officeooo:rsid="009db2d7" style:font-name-complex="Times New Roman1"/>
    </style:style>
    <style:style style:name="T193" style:family="text">
      <style:text-properties officeooo:rsid="009db2d7"/>
    </style:style>
    <style:style style:name="T194" style:family="text">
      <style:text-properties fo:language="en" fo:country="US" officeooo:rsid="009db2d7"/>
    </style:style>
    <style:style style:name="T195" style:family="text">
      <style:text-properties officeooo:rsid="009ead96"/>
    </style:style>
    <style:style style:name="T196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/>
    </style:style>
    <style:style style:name="T197" style:family="text">
      <style:text-properties fo:font-variant="normal" fo:text-transform="none" style:text-line-through-style="none" style:text-line-through-type="none" fo:font-style="italic" style:text-underline-style="none" style:text-blinking="false" fo:background-color="transparent" loext:char-shading-value="0" style:font-style-asian="italic" style:font-style-complex="italic"/>
    </style:style>
    <style:style style:name="T198" style:family="text">
      <style:text-properties fo:font-variant="normal" fo:text-transform="none" style:text-line-through-style="none" style:text-line-through-type="none" fo:font-style="normal" style:text-underline-style="none" officeooo:rsid="0082709e" style:text-blinking="false" fo:background-color="transparent" loext:char-shading-value="0"/>
    </style:style>
    <style:style style:name="T199" style:family="text">
      <style:text-properties fo:font-variant="normal" fo:text-transform="none" style:text-line-through-style="none" style:text-line-through-type="none" fo:font-style="normal" style:text-underline-style="none" officeooo:rsid="00832257" style:text-blinking="false" fo:background-color="transparent" loext:char-shading-value="0"/>
    </style:style>
    <style:style style:name="T200" style:family="text">
      <style:text-properties fo:font-variant="normal" fo:text-transform="none" style:text-line-through-style="none" style:text-line-through-type="none" fo:font-style="italic" style:text-underline-style="none" style:text-blinking="false" fo:background-color="transparent" loext:char-shading-value="0"/>
    </style:style>
    <style:style style:name="T201" style:family="text">
      <style:text-properties fo:font-variant="normal" fo:text-transform="none" style:text-line-through-style="none" style:text-line-through-type="none" fo:font-style="normal" style:text-underline-style="none" officeooo:rsid="00832257" style:text-blinking="false" fo:background-color="transparent" loext:char-shading-value="0" style:font-style-asian="normal" style:font-style-complex="normal"/>
    </style:style>
    <style:style style:name="T202" style:family="text">
      <style:text-properties fo:font-variant="normal" fo:text-transform="none" style:text-line-through-style="none" style:text-line-through-type="none" fo:font-style="italic" style:text-underline-style="none" officeooo:rsid="00832257" style:text-blinking="false" fo:background-color="transparent" loext:char-shading-value="0"/>
    </style:style>
    <style:style style:name="T203" style:family="text">
      <style:text-properties fo:font-variant="normal" fo:text-transform="none" style:text-line-through-style="none" style:text-line-through-type="none" fo:font-style="normal" style:text-underline-style="none" officeooo:rsid="0083fed1" style:text-blinking="false" fo:background-color="transparent" loext:char-shading-value="0"/>
    </style:style>
    <style:style style:name="T204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 style:font-weight-asian="normal" style:font-weight-complex="normal"/>
    </style:style>
    <style:style style:name="T205" style:family="text">
      <style:text-properties fo:font-variant="normal" fo:text-transform="none" style:text-line-through-style="none" style:text-line-through-type="none" fo:letter-spacing="normal" fo:font-style="normal" style:text-underline-style="none" style:text-blinking="false" fo:background-color="transparent" loext:char-shading-value="0" style:font-weight-asian="normal" style:font-weight-complex="normal"/>
    </style:style>
    <style:style style:name="T206" style:family="text">
      <style:text-properties fo:font-variant="normal" fo:text-transform="none" style:text-line-through-style="none" style:text-line-through-type="none" fo:font-style="italic" style:text-underline-style="none" style:text-blinking="false" fo:background-color="transparent" loext:char-shading-value="0" style:font-weight-asian="normal" style:font-weight-complex="normal"/>
    </style:style>
    <style:style style:name="T207" style:family="text">
      <style:text-properties fo:font-variant="normal" fo:text-transform="none" style:text-line-through-style="none" style:text-line-through-type="none" fo:letter-spacing="normal" fo:font-style="normal" style:text-underline-style="none" style:text-blinking="false" fo:background-color="transparent" loext:char-shading-value="0"/>
    </style:style>
    <style:style style:name="T208" style:family="text">
      <style:text-properties fo:font-variant="normal" fo:text-transform="none" style:text-line-through-style="none" style:text-line-through-type="none" fo:letter-spacing="normal" fo:font-style="normal" style:text-underline-style="none" officeooo:rsid="0083fed1" style:text-blinking="false" fo:background-color="transparent" loext:char-shading-value="0"/>
    </style:style>
    <style:style style:name="T209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weight-asian="normal" style:font-weight-complex="normal"/>
    </style:style>
    <style:style style:name="T210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style:text-blinking="false" fo:background-color="transparent" loext:char-shading-value="0" style:font-weight-asian="normal" style:font-weight-complex="normal"/>
    </style:style>
    <style:style style:name="T211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83fed1" style:text-blinking="false" fo:background-color="transparent" loext:char-shading-value="0" style:font-weight-asian="normal" style:font-weight-complex="normal"/>
    </style:style>
    <style:style style:name="T212" style:family="text">
      <style:text-properties fo:font-variant="normal" fo:text-transform="none" style:text-line-through-style="none" style:text-line-through-type="none" fo:font-style="italic" style:text-underline-style="none" fo:font-weight="normal" style:text-blinking="false" fo:background-color="transparent" loext:char-shading-value="0" style:font-weight-asian="normal" style:font-weight-complex="normal"/>
    </style:style>
    <style:style style:name="T213" style:family="text">
      <style:text-properties fo:font-variant="normal" fo:text-transform="none" style:text-line-through-style="none" style:text-line-through-type="none" style:text-underline-style="none" style:text-blinking="false" fo:background-color="transparent" loext:char-shading-value="0"/>
    </style:style>
    <style:style style:name="T214" style:family="text">
      <style:text-properties fo:font-variant="normal" fo:text-transform="none" style:text-line-through-style="none" style:text-line-through-type="none" style:text-underline-style="none" officeooo:rsid="0084bb35" style:text-blinking="false" fo:background-color="transparent" loext:char-shading-value="0"/>
    </style:style>
    <style:style style:name="T215" style:family="text">
      <style:text-properties fo:font-variant="normal" fo:text-transform="none" style:text-line-through-style="none" style:text-line-through-type="none" fo:font-style="italic" style:text-underline-style="none" officeooo:rsid="0084bb35" style:text-blinking="false" fo:background-color="transparent" loext:char-shading-value="0" style:font-style-asian="italic" style:font-style-complex="italic"/>
    </style:style>
    <style:style style:name="T216" style:family="text">
      <style:text-properties fo:font-variant="normal" fo:text-transform="none" style:text-line-through-style="none" style:text-line-through-type="none" fo:font-style="normal" style:text-underline-style="none" officeooo:rsid="0084bb35" style:text-blinking="false" fo:background-color="transparent" loext:char-shading-value="0"/>
    </style:style>
    <style:style style:name="T217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/>
    </style:style>
    <style:style style:name="T218" style:family="text">
      <style:text-properties fo:font-variant="normal" fo:text-transform="none" style:text-line-through-style="none" style:text-line-through-type="none" fo:font-style="italic" style:text-underline-style="none" fo:font-weight="bold" style:text-blinking="false" fo:background-color="transparent" loext:char-shading-value="0" style:font-style-asian="italic" style:font-style-complex="italic"/>
    </style:style>
    <style:style style:name="T219" style:family="text">
      <style:text-properties fo:font-variant="normal" fo:text-transform="none" style:text-line-through-style="none" style:text-line-through-type="none" style:text-underline-style="none" officeooo:rsid="008526fe" style:text-blinking="false" fo:background-color="transparent" loext:char-shading-value="0"/>
    </style:style>
    <style:style style:name="T220" style:family="text">
      <style:text-properties fo:font-variant="normal" fo:text-transform="none" style:text-line-through-style="none" style:text-line-through-type="none" fo:font-style="normal" style:text-underline-style="none" officeooo:rsid="008526fe" style:text-blinking="false" fo:background-color="transparent" loext:char-shading-value="0"/>
    </style:style>
    <style:style style:name="T221" style:family="text">
      <style:text-properties fo:font-variant="normal" fo:text-transform="none" style:text-line-through-style="none" style:text-line-through-type="none" style:text-underline-style="none" fo:font-weight="bold" style:text-blinking="false" fo:background-color="transparent" loext:char-shading-value="0"/>
    </style:style>
    <style:style style:name="T222" style:family="text">
      <style:text-properties fo:font-variant="normal" fo:text-transform="none" style:text-line-through-style="none" style:text-line-through-type="none" style:text-underline-style="none" officeooo:rsid="008595f0" style:text-blinking="false" fo:background-color="transparent" loext:char-shading-value="0" style:font-weight-asian="normal" style:font-weight-complex="normal"/>
    </style:style>
    <style:style style:name="T223" style:family="text">
      <style:text-properties fo:font-variant="normal" fo:text-transform="none" style:text-line-through-style="none" style:text-line-through-type="none" style:text-underline-style="none" officeooo:rsid="008526fe" style:text-blinking="false" fo:background-color="transparent" loext:char-shading-value="0" style:font-weight-asian="normal" style:font-weight-complex="normal"/>
    </style:style>
    <style:style style:name="T224" style:family="text">
      <style:text-properties fo:font-variant="normal" fo:text-transform="none" style:text-line-through-style="none" style:text-line-through-type="none" fo:font-style="italic" style:text-underline-style="none" style:text-blinking="false" fo:background-color="transparent" loext:char-shading-value="0" style:font-style-asian="italic" style:font-weight-asian="normal" style:font-style-complex="italic" style:font-weight-complex="normal"/>
    </style:style>
    <style:style style:name="T225" style:family="text">
      <style:text-properties fo:font-variant="normal" fo:text-transform="none" style:text-line-through-style="none" style:text-line-through-type="none" style:text-underline-style="none" officeooo:rsid="008595f0" style:text-blinking="false" fo:background-color="transparent" loext:char-shading-value="0"/>
    </style:style>
    <style:style style:name="T226" style:family="text">
      <style:text-properties fo:font-variant="normal" fo:text-transform="none" style:text-line-through-style="none" style:text-line-through-type="none" style:text-underline-style="none" officeooo:rsid="0085c6fd" style:text-blinking="false" fo:background-color="transparent" loext:char-shading-value="0"/>
    </style:style>
    <style:style style:name="T227" style:family="text">
      <style:text-properties fo:font-variant="normal" fo:text-transform="none" style:text-line-through-style="none" style:text-line-through-type="none" style:text-underline-style="none" officeooo:rsid="0085f593" style:text-blinking="false" fo:background-color="transparent" loext:char-shading-value="0"/>
    </style:style>
    <style:style style:name="T228" style:family="text">
      <style:text-properties fo:font-variant="normal" fo:text-transform="none" style:text-line-through-style="none" style:text-line-through-type="none" style:text-underline-style="none" officeooo:rsid="0087a2ea" style:text-blinking="false" fo:background-color="transparent" loext:char-shading-value="0"/>
    </style:style>
    <style:style style:name="T229" style:family="text">
      <style:text-properties fo:font-variant="normal" fo:text-transform="none" style:text-line-through-style="none" style:text-line-through-type="none" fo:font-style="italic" style:text-underline-style="none" officeooo:rsid="0087a2ea" style:text-blinking="false" fo:background-color="transparent" loext:char-shading-value="0" style:font-style-asian="italic" style:font-style-complex="italic"/>
    </style:style>
    <style:style style:name="T230" style:family="text">
      <style:text-properties fo:font-variant="normal" fo:text-transform="none" style:text-line-through-style="none" style:text-line-through-type="none" style:text-underline-style="none" officeooo:rsid="0088fc80" style:text-blinking="false" fo:background-color="transparent" loext:char-shading-value="0"/>
    </style:style>
    <style:style style:name="T231" style:family="text">
      <style:text-properties fo:font-variant="normal" fo:text-transform="none" style:text-line-through-style="none" style:text-line-through-type="none" fo:font-style="italic" style:text-underline-style="none" officeooo:rsid="0088fc80" style:text-blinking="false" fo:background-color="transparent" loext:char-shading-value="0" style:font-style-asian="italic" style:font-style-complex="italic"/>
    </style:style>
    <style:style style:name="T232" style:family="text">
      <style:text-properties fo:font-variant="normal" fo:text-transform="none" style:text-line-through-style="none" style:text-line-through-type="none" fo:font-style="italic" style:text-underline-style="none" officeooo:rsid="008a76cf" style:text-blinking="false" fo:background-color="transparent" loext:char-shading-value="0" style:font-style-asian="italic" style:font-style-complex="italic"/>
    </style:style>
    <style:style style:name="T233" style:family="text">
      <style:text-properties fo:font-variant="normal" fo:text-transform="none" style:text-line-through-style="none" style:text-line-through-type="none" style:text-underline-style="none" officeooo:rsid="008a76cf" style:text-blinking="false" fo:background-color="transparent" loext:char-shading-value="0"/>
    </style:style>
    <style:style style:name="T234" style:family="text">
      <style:text-properties fo:font-variant="normal" fo:text-transform="none" style:text-line-through-style="none" style:text-line-through-type="none" fo:font-style="italic" style:text-underline-style="none" officeooo:rsid="008ba0fd" style:text-blinking="false" fo:background-color="transparent" loext:char-shading-value="0" style:font-style-asian="italic" style:font-style-complex="italic"/>
    </style:style>
    <style:style style:name="T235" style:family="text">
      <style:text-properties fo:font-variant="normal" fo:text-transform="none" style:text-line-through-style="none" style:text-line-through-type="none" style:text-underline-style="none" officeooo:rsid="008ba0fd" style:text-blinking="false" fo:background-color="transparent" loext:char-shading-value="0"/>
    </style:style>
    <style:style style:name="T236" style:family="text">
      <style:text-properties fo:font-variant="normal" fo:text-transform="none" style:text-line-through-style="none" style:text-line-through-type="none" fo:font-style="normal" style:text-underline-style="none" officeooo:rsid="008ba0fd" style:text-blinking="false" fo:background-color="transparent" loext:char-shading-value="0" style:font-style-asian="normal" style:font-weight-asian="normal" style:font-style-complex="normal" style:font-weight-complex="normal"/>
    </style:style>
    <style:style style:name="T237" style:family="text">
      <style:text-properties fo:font-variant="normal" fo:text-transform="none" style:text-line-through-style="none" style:text-line-through-type="none" fo:font-style="italic" style:text-underline-style="none" officeooo:rsid="008ba0fd" style:text-blinking="false" fo:background-color="transparent" loext:char-shading-value="0" style:font-style-asian="italic" style:font-weight-asian="normal" style:font-style-complex="italic" style:font-weight-complex="normal"/>
    </style:style>
    <style:style style:name="T238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 style:font-style-asian="normal" style:font-weight-asian="normal" style:font-style-complex="normal" style:font-weight-complex="normal"/>
    </style:style>
    <style:style style:name="T239" style:family="text">
      <style:text-properties fo:font-variant="normal" fo:text-transform="none" style:text-line-through-style="none" style:text-line-through-type="none" fo:font-style="normal" style:text-underline-style="none" officeooo:rsid="008bd2c6" style:text-blinking="false" fo:background-color="transparent" loext:char-shading-value="0" style:font-style-asian="normal" style:font-weight-asian="normal" style:font-style-complex="normal" style:font-weight-complex="normal"/>
    </style:style>
    <style:style style:name="T240" style:family="text">
      <style:text-properties fo:font-variant="normal" fo:text-transform="none" style:text-line-through-style="none" style:text-line-through-type="none" style:text-underline-style="none" officeooo:rsid="008bd2c6" style:text-blinking="false" fo:background-color="transparent" loext:char-shading-value="0"/>
    </style:style>
    <style:style style:name="T241" style:family="text">
      <style:text-properties fo:font-variant="normal" fo:text-transform="none" style:text-line-through-style="none" style:text-line-through-type="none" style:text-underline-style="none" officeooo:rsid="008daddf" style:text-blinking="false" fo:background-color="transparent" loext:char-shading-value="0"/>
    </style:style>
    <style:style style:name="T242" style:family="text">
      <style:text-properties fo:font-variant="normal" fo:text-transform="none" style:text-line-through-style="none" style:text-line-through-type="none" fo:font-style="italic" style:text-underline-style="none" officeooo:rsid="008daddf" style:text-blinking="false" fo:background-color="transparent" loext:char-shading-value="0" style:font-style-asian="italic" style:font-style-complex="italic"/>
    </style:style>
    <style:style style:name="T243" style:family="text">
      <style:text-properties fo:font-variant="normal" fo:text-transform="none" style:text-line-through-style="none" style:text-line-through-type="none" fo:font-style="normal" style:text-underline-style="none" officeooo:rsid="008ed646" style:text-blinking="false" fo:background-color="transparent" loext:char-shading-value="0" style:font-style-asian="normal" style:font-weight-asian="normal" style:font-style-complex="normal" style:font-weight-complex="normal"/>
    </style:style>
    <style:style style:name="T244" style:family="text">
      <style:text-properties fo:font-weight="bold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4">Категория</text:p>
          </table:table-cell>
          <table:table-cell table:style-name="Таблица1.C1" office:value-type="string">
            <text:p text:style-name="P5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4">Значение</text:p>
          </table:table-cell>
          <table:table-cell table:style-name="Таблица1.C2" office:value-type="string">
            <text:p text:style-name="P5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3">3</text:p>
          </table:table-cell>
          <table:table-cell table:style-name="Таблица1.A1" office:value-type="string">
            <text:p text:style-name="P4">Название ООПТ</text:p>
          </table:table-cell>
          <table:table-cell table:style-name="Таблица1.C2" office:value-type="string">
            <text:p text:style-name="P5">Нижне-Томский</text:p>
          </table:table-cell>
        </table:table-row>
        <table:table-row table:style-name="Таблица1.1">
          <table:table-cell table:style-name="Таблица1.A1" office:value-type="string">
            <text:p text:style-name="P3">4</text:p>
          </table:table-cell>
          <table:table-cell table:style-name="Таблица1.A1" office:value-type="string">
            <text:p text:style-name="P4">Порядковый номер кадастрового дела</text:p>
          </table:table-cell>
          <table:table-cell table:style-name="Таблица1.C2" office:value-type="string">
            <text:p text:style-name="P5">004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3">5</text:p>
          </table:table-cell>
          <table:table-cell table:style-name="Таблица1.A1" office:value-type="string">
            <text:p text:style-name="P4">Профиль:</text:p>
          </table:table-cell>
          <table:table-cell table:style-name="Таблица1.C2" office:value-type="string">
            <text:p text:style-name="P5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3">6</text:p>
          </table:table-cell>
          <table:table-cell table:style-name="Таблица1.A1" office:value-type="string">
            <text:p text:style-name="P4">Статус</text:p>
          </table:table-cell>
          <table:table-cell table:style-name="Таблица1.C2" office:value-type="string">
            <text:p text:style-name="P5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3">7</text:p>
          </table:table-cell>
          <table:table-cell table:style-name="Таблица1.A1" office:value-type="string">
            <text:p text:style-name="P4">Дата создания</text:p>
          </table:table-cell>
          <table:table-cell table:style-name="Таблица1.C2" office:value-type="string">
            <text:p text:style-name="P5">24.03.1964</text:p>
          </table:table-cell>
        </table:table-row>
        <table:table-row table:style-name="Таблица1.1">
          <table:table-cell table:style-name="Таблица1.A1" office:value-type="string">
            <text:p text:style-name="P3">8</text:p>
          </table:table-cell>
          <table:table-cell table:style-name="Таблица1.A1" office:value-type="string">
            <text:p text:style-name="P4">Цель создания</text:p>
          </table:table-cell>
          <table:table-cell table:style-name="Таблица1.C8" office:value-type="string">
            <text:p text:style-name="P5">Сохранение биологического разнообразия Кемеровской области, в том числе с целью охраны и воспроизводства объектов животного мира, отнесенных к объектам охоты, охраны мест их обитания, сохранения и восстановления численности редких и исчезающих видов животного и растительного мира.</text:p>
            <text:p text:style-name="P5">На заказник возложены задачи поддержания целостности устоявшихся экосистем, охраны типичных ландшафтов, сохранения, воспроизводства и восстановления запасов всех обитающих на его территории объектов животного мира.</text:p>
          </table:table-cell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row table:style-name="Таблица3.1">
          <table:table-cell table:style-name="Таблица3.A1" office:value-type="string">
            <text:p text:style-name="P3">9</text:p>
          </table:table-cell>
          <table:table-cell table:style-name="Таблица3.A1" office:value-type="string">
            <text:p text:style-name="P7">Нормативная основа функционирования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row table:style-name="Таблица4.1">
          <table:table-cell table:style-name="Таблица4.A1" office:value-type="string">
            <text:p text:style-name="P8">№<text:span text:style-name="T1"> </text:span>п/п</text:p>
          </table:table-cell>
          <table:table-cell table:style-name="Таблица4.A1" office:value-type="string">
            <text:p text:style-name="P9">Категория правового акта</text:p>
          </table:table-cell>
          <table:table-cell table:style-name="Таблица4.A1" office:value-type="string">
            <text:p text:style-name="P9">Номер и дата</text:p>
          </table:table-cell>
          <table:table-cell table:style-name="Таблица4.A1" office:value-type="string">
            <text:p text:style-name="P9">Площадь, га</text:p>
          </table:table-cell>
          <table:table-cell table:style-name="Таблица4.A1" office:value-type="string">
            <text:p text:style-name="P9">Краткое содержание документа</text:p>
          </table:table-cell>
        </table:table-row>
        <table:table-row table:style-name="Таблица4.1">
          <table:table-cell table:style-name="Таблица4.A2" office:value-type="string">
            <text:p text:style-name="P10">1.</text:p>
          </table:table-cell>
          <table:table-cell table:style-name="Таблица4.A2" office:value-type="string">
            <text:p text:style-name="P5">Решение исполкома Кемеровского областного Совета депутатов </text:p>
          </table:table-cell>
          <table:table-cell table:style-name="Таблица4.A2" office:value-type="string">
            <text:p text:style-name="P5">24.03.1964 г. </text:p>
            <text:p text:style-name="P5">№<text:span text:style-name="T1"> </text:span>115</text:p>
          </table:table-cell>
          <table:table-cell table:style-name="Таблица4.A2" office:value-type="string">
            <text:p text:style-name="P9">28485,5</text:p>
          </table:table-cell>
          <table:table-cell table:style-name="Таблица4.A2" office:value-type="string">
            <text:p text:style-name="P5">Государственный охотничий заказник</text:p>
          </table:table-cell>
        </table:table-row>
        <table:table-row table:style-name="Таблица4.1">
          <table:table-cell table:style-name="Таблица4.A2" office:value-type="string">
            <text:p text:style-name="P10">2.</text:p>
          </table:table-cell>
          <table:table-cell table:style-name="Таблица4.A2" office:value-type="string">
            <text:p text:style-name="P11">Распоряжение Администрации Кемеровской области </text:p>
          </table:table-cell>
          <table:table-cell table:style-name="Таблица4.A2" office:value-type="string">
            <text:p text:style-name="P11"><text:span text:style-name="T1"><text:s/></text:span>20.04.2000 </text:p>
            <text:p text:style-name="P11">№<text:span text:style-name="T1"> </text:span>380-р</text:p>
          </table:table-cell>
          <table:table-cell table:style-name="Таблица4.A2" office:value-type="string">
            <text:p text:style-name="P12">28485,5</text:p>
          </table:table-cell>
          <table:table-cell table:style-name="Таблица4.A2" office:value-type="string">
            <text:p text:style-name="P13"><text:span text:style-name="T2">Действие заказника было продлено на неопределенный срок, утверждено Положение, получил статус </text:span><text:s/><text:span text:style-name="T2">государственного природного зоологического заказника</text:span></text:p>
          </table:table-cell>
        </table:table-row>
        <table:table-row table:style-name="Таблица4.1">
          <table:table-cell table:style-name="Таблица4.A2" office:value-type="string">
            <text:p text:style-name="P10">3.</text:p>
          </table:table-cell>
          <table:table-cell table:style-name="Таблица4.A2" office:value-type="string">
            <text:p text:style-name="P11">Постановление Коллегии Администрации Кемеровской области </text:p>
          </table:table-cell>
          <table:table-cell table:style-name="Таблица4.A2" office:value-type="string">
            <text:p text:style-name="P11">14.10.2009 </text:p>
            <text:p text:style-name="P11">№<text:span text:style-name="T1"> </text:span>412</text:p>
          </table:table-cell>
          <table:table-cell table:style-name="Таблица4.A2" office:value-type="string">
            <text:p text:style-name="P14">27,4 <text:span text:style-name="T3">тыс.</text:span></text:p>
          </table:table-cell>
          <table:table-cell table:style-name="Таблица4.A2" office:value-type="string">
            <text:p text:style-name="P13"><text:span text:style-name="T2">Продлен срок действия </text:span><text:s/><text:span text:style-name="T2">на неопределенный срок, получил статус </text:span><text:s/><text:span text:style-name="T2">государственный природный заказник.</text:span></text:p>
          </table:table-cell>
        </table:table-row>
        <table:table-row table:style-name="Таблица4.1">
          <table:table-cell table:style-name="Таблица4.A5" office:value-type="string">
            <text:p text:style-name="P15">10</text:p>
          </table:table-cell>
          <table:table-cell table:style-name="Таблица4.A5" office:value-type="string">
            <text:p text:style-name="P16">Ведомственная подчиненность</text:p>
          </table:table-cell>
          <table:table-cell table:style-name="Таблица4.A5" table:number-columns-spanned="3" office:value-type="string">
            <text:p text:style-name="P17">Министерство лесного комплекса и охотничьего хозяйства Кузбасса</text:p>
          </table:table-cell>
          <table:covered-table-cell/>
          <table:covered-table-cell/>
        </table:table-row>
        <table:table-row table:style-name="Таблица4.1">
          <table:table-cell table:style-name="Таблица4.A5" office:value-type="string">
            <text:p text:style-name="P15">11</text:p>
          </table:table-cell>
          <table:table-cell table:style-name="Таблица4.A5" office:value-type="string">
            <text:p text:style-name="P4">Международный статус</text:p>
          </table:table-cell>
          <table:table-cell table:style-name="Таблица4.A5" table:number-columns-spanned="3" office:value-type="string">
            <text:p text:style-name="P6">Отсутствует.</text:p>
          </table:table-cell>
          <table:covered-table-cell/>
          <table:covered-table-cell/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ext:soft-page-break/>
        <table:table-row table:style-name="Таблица5.1">
          <table:table-cell table:style-name="Таблица5.A1" office:value-type="string">
            <text:p text:style-name="P18">12</text:p>
          </table:table-cell>
          <table:table-cell table:style-name="Таблица5.A1" office:value-type="string">
            <text:p text:style-name="P19">Категория ООПТ согласно классификации МСОП</text:p>
          </table:table-cell>
          <table:table-cell table:style-name="Таблица5.A1" office:value-type="string">
            <text:p text:style-name="P20">IV</text:p>
          </table:table-cell>
        </table:table-row>
        <table:table-row table:style-name="Таблица5.1">
          <table:table-cell table:style-name="Таблица5.A1" office:value-type="string">
            <text:p text:style-name="P18">13</text:p>
          </table:table-cell>
          <table:table-cell table:style-name="Таблица5.A1" office:value-type="string">
            <text:p text:style-name="P18">Число кластеров</text:p>
          </table:table-cell>
          <table:table-cell table:style-name="Таблица5.A1" office:value-type="string">
            <text:p text:style-name="P20">1</text:p>
          </table:table-cell>
        </table:table-row>
        <table:table-row table:style-name="Таблица5.1">
          <table:table-cell table:style-name="Таблица5.A1" office:value-type="string">
            <text:p text:style-name="P18">14</text:p>
          </table:table-cell>
          <table:table-cell table:style-name="Таблица5.A1" office:value-type="string">
            <text:p text:style-name="P18">Месторасположение</text:p>
          </table:table-cell>
          <table:table-cell table:style-name="Таблица5.A1" office:value-type="string">
            <text:p text:style-name="P21">Кемеровская область – Кузбасс. <text:s/>Заказник расположен <text:span text:style-name="T4">на северо-западе области в Юргинском муниципальном округе. </text:span><text:span text:style-name="T5">Границы:</text:span></text:p>
            <text:p text:style-name="P22">северная — от стыка административных границ Новосибирской области, Томской области <text:span text:style-name="T6">и Кемеровской области — Кузбасса вниз по течению реки Большая Черная до реки Томь; <text:line-break/>восточная — от устья реки Большая Черная вверх по левому берегу реки Томи до деревни Зеледеево; <text:s/></text:span><text:s/></text:p>
            <text:p text:style-name="P23">южная — от деревни Зеледеево по дороге через деревню Макурино до деревни Кожевниково, от деревни Кожевниково вверх по течению реки Малая Черная до границы с Новосибирской областью;</text:p>
            <text:p text:style-name="P23">западная — от реки Малая Черная по границе Новосибирской области до реки Большая Черная.</text:p>
          </table:table-cell>
        </table:table-row>
        <table:table-row table:style-name="Таблица5.1">
          <table:table-cell table:style-name="Таблица5.A1" office:value-type="string">
            <text:p text:style-name="P18">15</text:p>
          </table:table-cell>
          <table:table-cell table:style-name="Таблица5.A1" office:value-type="string">
            <text:p text:style-name="P18">Географическое положение</text:p>
          </table:table-cell>
          <table:table-cell table:style-name="Таблица5.A1" office:value-type="string">
            <text:p text:style-name="P24">В географическом отношении территория заказника находиться в пределах Притомского района Колывань-Томской возвышенности (крайний северо-запад Кемеровской области)</text:p>
          </table:table-cell>
        </table:table-row>
        <table:table-row table:style-name="Таблица5.1">
          <table:table-cell table:style-name="Таблица5.A1" office:value-type="string">
            <text:p text:style-name="P25">16</text:p>
          </table:table-cell>
          <table:table-cell table:style-name="Таблица5.A1" office:value-type="string">
            <text:p text:style-name="P26">Общая площадь ООПТ</text:p>
            <text:p text:style-name="P25"/>
          </table:table-cell>
          <table:table-cell table:style-name="Таблица5.A1" office:value-type="string">
            <text:p text:style-name="P27"><text:span text:style-name="T7">273913000 </text:span><text:span text:style-name="Strong_20_Emphasis"><text:span text:style-name="T8">±</text:span></text:span><text:span text:style-name="T7">144800 кв. м</text:span></text:p>
          </table:table-cell>
        </table:table-row>
        <table:table-row table:style-name="Таблица5.1">
          <table:table-cell table:style-name="Таблица5.A1" office:value-type="string">
            <text:p text:style-name="P25">а</text:p>
          </table:table-cell>
          <table:table-cell table:style-name="Таблица5.A1" office:value-type="string">
            <text:p text:style-name="P28">в том числе морской акватории</text:p>
          </table:table-cell>
          <table:table-cell table:style-name="Таблица5.A1" office:value-type="string">
            <text:p text:style-name="P29">-</text:p>
          </table:table-cell>
        </table:table-row>
        <table:table-row table:style-name="Таблица5.1">
          <table:table-cell table:style-name="Таблица5.A1" office:value-type="string">
            <text:p text:style-name="P25">б</text:p>
          </table:table-cell>
          <table:table-cell table:style-name="Таблица5.A1" office:value-type="string">
            <text:p text:style-name="P30">в том числе без изъятия</text:p>
          </table:table-cell>
          <table:table-cell table:style-name="Таблица5.A1" office:value-type="string">
            <text:p text:style-name="P27"><text:span text:style-name="T9">273913000 </text:span><text:span text:style-name="Strong_20_Emphasis"><text:span text:style-name="T9">±</text:span></text:span><text:span text:style-name="T9">144800 кв. м</text:span></text:p>
          </table:table-cell>
        </table:table-row>
        <table:table-row table:style-name="Таблица5.1">
          <table:table-cell table:style-name="Таблица5.A1" office:value-type="string">
            <text:p text:style-name="P25">17</text:p>
          </table:table-cell>
          <table:table-cell table:style-name="Таблица5.A1" office:value-type="string">
            <text:p text:style-name="P26">Площадь охранной зоны</text:p>
          </table:table-cell>
          <table:table-cell table:style-name="Таблица5.A1" office:value-type="string">
            <text:p text:style-name="P29">-</text:p>
          </table:table-cell>
        </table:table-row>
        <table:table-row table:style-name="Таблица5.1">
          <table:table-cell table:style-name="Таблица5.A1" office:value-type="string">
            <text:p text:style-name="P25">18</text:p>
          </table:table-cell>
          <table:table-cell table:style-name="Таблица5.A1" office:value-type="string">
            <text:p text:style-name="P25">Границы ООПТ</text:p>
          </table:table-cell>
          <table:table-cell table:style-name="Таблица5.A1" office:value-type="string">
            <text:p text:style-name="P31">Границы утверждены Постановлением Коллегии Администрации Кемеровской области от 14.10.2009 № 412 «О государственных природных заказниках Кемеровской области».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32">19</text:p>
          </table:table-cell>
          <table:table-cell table:style-name="Таблица6.A1" office:value-type="string">
            <text:p text:style-name="P33">Наличие в границах ООПТ иных особо охраняемых природных территорий</text:p>
          </table:table-cell>
          <table:table-cell table:style-name="Таблица6.A1" office:value-type="string">
            <text:p text:style-name="P34"/>
            <text:p text:style-name="P35">Отсутствуют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36">20</text:p>
          </table:table-cell>
          <table:table-cell table:style-name="Таблица7.A1" table:number-columns-spanned="2" office:value-type="string">
            <text:p text:style-name="P37">Природные особенности ООПТ</text:p>
          </table:table-cell>
          <table:covered-table-cell/>
        </table:table-row>
        <table:table-row table:style-name="Таблица7.1">
          <table:table-cell table:style-name="Таблица7.A1" office:value-type="string">
            <text:p text:style-name="P38">а</text:p>
          </table:table-cell>
          <table:table-cell table:style-name="Таблица7.A1" office:value-type="string">
            <text:p text:style-name="P39">Нарушенность территории</text:p>
          </table:table-cell>
          <table:table-cell table:style-name="Таблица7.A1" office:value-type="string">
            <text:p text:style-name="P40">Степень нарушенности территории умеренная.</text:p>
          </table:table-cell>
        </table:table-row>
        <table:table-row table:style-name="Таблица7.1">
          <table:table-cell table:style-name="Таблица7.A1" office:value-type="string">
            <text:p text:style-name="P38">б</text:p>
          </table:table-cell>
          <table:table-cell table:style-name="Таблица7.A1" office:value-type="string">
            <text:p text:style-name="P39">Рельеф</text:p>
          </table:table-cell>
          <table:table-cell table:style-name="Таблица7.A1" office:value-type="string">
            <text:p text:style-name="P41">Территория представляет собой плоскую, слабо расчлененную озерно-аллювиальную равнину среднечетвертичного возраста с неглубоким залеганием палеозойских пород. Абсолютные отметки составляют 90-170 м. <text:s/></text:p>
          </table:table-cell>
        </table:table-row>
        <text:soft-page-break/>
        <table:table-row table:style-name="Таблица7.1">
          <table:table-cell table:style-name="Таблица7.A1" office:value-type="string">
            <text:p text:style-name="P38">в</text:p>
          </table:table-cell>
          <table:table-cell table:style-name="Таблица7.A1" office:value-type="string">
            <text:p text:style-name="P39">Климат</text:p>
          </table:table-cell>
          <table:table-cell table:style-name="Таблица7.A1" office:value-type="string">
            <text:p text:style-name="P42"><text:span text:style-name="T10">Для </text:span><text:span text:style-name="T11">равнины характерна среднегодовая темература -1,0 ºС, июля </text:span><text:span text:style-name="T12">—</text:span><text:span text:style-name="T11"> +17,4 ºС, а января </text:span><text:span text:style-name="T12">— </text:span><text:span text:style-name="T11">(-19,0 ºС). Средний показатель осадков составляет от 500 до 780 мм в год. Устойчивое залегание снега длится от 140 до 170 дней в году. Максимальная мощность снежного покрова изменяется от 45 см на открытых пространствах до 85 см в хвойном лесу. Глубина промерзания почв составляет в среднем около 1 метра.</text:span></text:p>
          </table:table-cell>
        </table:table-row>
        <table:table-row table:style-name="Таблица7.1">
          <table:table-cell table:style-name="Таблица7.A1" office:value-type="string">
            <text:p text:style-name="P38">г</text:p>
          </table:table-cell>
          <table:table-cell table:style-name="Таблица7.A1" office:value-type="string">
            <text:p text:style-name="P43">Почвенный покров</text:p>
          </table:table-cell>
          <table:table-cell table:style-name="Таблица7.A1" office:value-type="string">
            <text:p text:style-name="P44">Основные почвенные подзоны: подзона с преобладанием серых лесных почв; дерново-подзолистые почвы; подзолистые почвы.</text:p>
          </table:table-cell>
        </table:table-row>
        <table:table-row table:style-name="Таблица7.1">
          <table:table-cell table:style-name="Таблица7.A1" office:value-type="string">
            <text:p text:style-name="P38">д</text:p>
          </table:table-cell>
          <table:table-cell table:style-name="Таблица7.A1" office:value-type="string">
            <text:p text:style-name="P39">Гидрологическая сеть</text:p>
          </table:table-cell>
          <table:table-cell table:style-name="Таблица7.A1" office:value-type="string">
            <text:p text:style-name="P45">Основные водотоки - реки Томь, Большая Черная, Малая Черная, их протяженность с притоками составляет около 130 км. <text:span text:style-name="T13">Озера-старицы отмечаются в пойме реки Томь. Весьма интересными в природном отношении являются озера Ларино и Шайтан. Болота на территори заказника имеют наибольшее распространение на левобережье р. Большая Черная и не имеют большого распространения с пределах заказника. <text:s text:c="3"/></text:span>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46">е</text:p>
          </table:table-cell>
          <table:table-cell table:style-name="Таблица8.A1" office:value-type="string">
            <text:p text:style-name="P47">Флора и растительность</text:p>
          </table:table-cell>
          <table:table-cell table:style-name="Таблица8.A1" office:value-type="string">
            <text:p text:style-name="P48">Определяющим ландшафтом заказника является северная лесостепь, где лесные массивы занимают значительную территорию. Здесь заметна роль сосновых и сосново-березовых лесов, при широком участии мелколиственных лесов (березово, березово- осиновых) и наличие площадей, занятых хвойными лесами (с участием ели, кедра, сосны)со значительным участием луговой (в особенности пойменной<text:span text:style-name="T14">)</text:span> растительности. <text:span text:style-name="T14">(Куминова А.В. Растительность Кемеровской области. — Новосибирск: ОГИЗ, 1950. — 167 с.)</text:span></text:p>
            <text:p text:style-name="P49"><text:span text:style-name="T15">На данной территории представлена древняя долинно-балочная сеть, </text:span><text:span text:style-name="T16">которая благодаря влажности климатаобводнена и в настоящее время, что определяет участие в сложении растительности заболоченных лесов и болотных массивов. (Вдовин В.В. Кузнецко-Салаирская провинция // Рельеф Алтае-Саянской горной области. Новосибирск, 1988. С.40-71.)</text:span><text:span text:style-name="T15"> </text:span></text:p>
            <text:p text:style-name="P50">Мелколиственные леса</text:p>
            <text:p text:style-name="P51"><text:span text:style-name="T17">С</text:span>реди лесных сообществ наибольшие площади занимают насаждения из березы повислой, и в меньшей степени из березы белой и осины. В зоне «<text:span text:style-name="T18">колочной лесостепи» они небольшими массивамипроизрастают по неглубоким западинам ( между ровными и выпуклыми частями водоразделов и выступают главными компанентами «колочных лесов».</text:span></text:p>
            <text:p text:style-name="P52">Пойменные леса</text:p>
            <text:p text:style-name="P51"><text:span text:style-name="T17">В</text:span><text:span text:style-name="T18"> речных долинах на богатых аллювиальных почвах в условиях избыточного увлажнения развиты прирусловые ивняки. </text:span><text:span text:style-name="T17">Древесно-кустарниковый ярус представлен: </text:span><text:s/><text:span text:style-name="T17">ивами шестистопобеговой, трехтычинковой, корзиночной с примесью ив пятитычинковой, козьей, пепельной.</text:span></text:p>
            <text:p text:style-name="P53">Хвойные леса </text:p>
            <text:p text:style-name="P54">Сосновые леса (чистые насаждения, так называемые сосновые боры, или смешанные сосново-березовые леса) с <text:span text:style-name="T19">Pinus sylvestris </text:span><text:span text:style-name="T20"><text:s/>занимают более обширные участки ближе к границе с Томской областью. </text:span><text:span text:style-name="T21">В подлеске смешанных лесов в кустарниковом ярусе обильны: карагана древовидная, спирея средняя, черемуха, шиповники иглистый и майский, в травостое представлены: фиалка одноцветковая, подмаренник северный, котяника, подмеренник </text:span><text:soft-page-break/><text:span text:style-name="T21">малый, перловник поникший, чина весенняя, горошек заборный. В борах представлены такие виды растений как: линнея северная, плаун булавидный, майник двухлистый, седмиичник европейский, черника обыкновенная, кислица обыкновенная, земляника обыкновенная, брусника обыкновенная, кочедыжник женский. </text:span></text:p>
            <text:p text:style-name="P55">Луговые сообщества</text:p>
            <text:p text:style-name="P56">Луговые сообщества занимают обширные пространства на территории заказника. <text:span text:style-name="T22">Основными доминантами в травяном покрове являются ежа сборная, тимофеевка луговая, овсяница луговая. Все участки луговых сообществ издавна интенсивно используются как кормовые и пасбищные угодия. При сенокосном использовании лугов постепенно выпадает из состава травостоя крупнотравье, изреживаются злаки. Из злаков сохраняется мятник луговой, полевица, из ранотравья — приземистые виды (одуванчик обыкновенный, подорожник средний, тысячелистник обыкновенный, будра плющевидная).</text:span></text:p>
            <text:p text:style-name="P57">Болотные фитосистемы</text:p>
            <text:p text:style-name="P58">В долинах рек представлены старичные, пойменно-долинные и западинные закочкаренные крупно-травные (тросниковые, осоково-тростниковые, крупноосоковые) низинные болота, возникающие на месте зарастающих озер (займищ). <text:span text:style-name="T23">Доминантами древесного яруса часто выступает береза белая (пушистая), иногда ель обыкновенная травостой их сложен типичными видами низинных эвтрофных болот: осоками удлиненной, дернистой, сближенной, ситничек, с участием: тростника южного, лабазника вязолистного, хвоща приречного, папоротник телиптериса болотного, иногда с подлеском из ивы пепельной, калины, березы кустарниковой и березы карликовой.</text:span></text:p>
            <text:p text:style-name="P59">Антропогенные фитосистемы</text:p>
            <text:p text:style-name="P60">Растительность антропогенных местообитаний отличается значительной мозаичностью и пестротой. Наиболее часто встречаются такие виды как: пырей ползучий, люцерна серповидная, молочай лозный, икотник седой, одуванчик лекарственный, гулявчик Лезеля, спорыш птичий.</text:p>
            <text:p text:style-name="P61"><text:span text:style-name="T24">С</text:span>писок<text:span text:style-name="T24"> </text:span><text:span text:style-name="T25">флоры</text:span> представлен в приложении 1.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62">ж</text:p>
          </table:table-cell>
          <table:table-cell table:style-name="Таблица9.A1" office:value-type="string">
            <text:p text:style-name="P63">Лесной фонд</text:p>
          </table:table-cell>
          <table:table-cell table:style-name="Таблица9.A1" office:value-type="string">
            <text:p text:style-name="P64">Территория заказника входит в состав Юргинского лесничества, занимая ряд кварталов Проскоковского участкового лесничества.</text:p>
            <text:p text:style-name="P65">Мелколиственные леса</text:p>
            <text:p text:style-name="P66"><text:span text:style-name="T17">С</text:span>реди лесных сообществ наибольшие площади занимают насаждения из березы повислой, и в меньшей степени из березы белой и осины. В зоне «<text:span text:style-name="T18">колочной лесостепи» они небольшими массивамипроизрастают по неглубоким западинам ( между ровными и выпуклыми частями водоразделов и выступают главными компанентами «колочных лесов».</text:span></text:p>
            <text:p text:style-name="P67">Пойменные леса</text:p>
            <text:p text:style-name="P66"><text:span text:style-name="T17">Древесно-кустарниковый ярус представлен: </text:span><text:s/><text:span text:style-name="T17">ивами шестистопобеговой, трехтычинковой, корзиночной с примесью ив пятитычинковой, козьей, пепельной.</text:span></text:p>
            <text:p text:style-name="P68">Хвойные леса </text:p>
            <text:p text:style-name="P69"><text:span text:style-name="T26">Сосновые леса (чистые насаждения, так называемые сосновые боры, или смешанные сосново-березовые леса) с </text:span><text:span text:style-name="T27">Pinus sylvestris </text:span><text:span text:style-name="T28"><text:s/>занимают более обширные участки ближе к границе с Томской </text:span><text:soft-page-break/><text:span text:style-name="T28">областью. </text:span><text:span text:style-name="T29">Смешанные пихтово-осиновые и пихтово-осиново-березовые леса занимают территории, располагающиеся в западном и северо-западном районах заказника.</text:span>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70">з</text:p>
          </table:table-cell>
          <table:table-cell table:style-name="Таблица10.A1" office:value-type="string">
            <text:p text:style-name="P71">Животный мир </text:p>
          </table:table-cell>
          <table:table-cell table:style-name="Таблица10.A1" office:value-type="string">
            <text:p text:style-name="P72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73">Список выявленных видов фауны представлен в приложение 2.</text:p>
          </table:table-cell>
        </table:table-row>
        <table:table-row table:style-name="Таблица10.2">
          <table:table-cell table:style-name="Таблица10.A1" table:number-columns-spanned="3" office:value-type="string">
            <text:p text:style-name="P74">Учёт промысловой фауны Млекопитающих по данным ЗМУ.</text:p>
          </table:table-cell>
          <table:covered-table-cell/>
          <table:covered-table-cell/>
        </table:table-row>
      </table:table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column table:style-name="Таблица11.D"/>
        <table:table-column table:style-name="Таблица11.E"/>
        <table:table-column table:style-name="Таблица11.F"/>
        <table:table-column table:style-name="Таблица11.G"/>
        <table:table-row table:style-name="Таблица11.1">
          <table:table-cell table:style-name="Таблица11.A1" office:value-type="string">
            <text:p text:style-name="P75">ВИД/ГОД</text:p>
          </table:table-cell>
          <table:table-cell table:style-name="Таблица11.A1" office:value-type="string">
            <text:p text:style-name="P75"/>
          </table:table-cell>
          <table:table-cell table:style-name="Таблица11.A1" office:value-type="string">
            <text:p text:style-name="P75">2022г.</text:p>
          </table:table-cell>
          <table:table-cell table:style-name="Таблица11.A1" office:value-type="string">
            <text:p text:style-name="P75">2023г.</text:p>
          </table:table-cell>
          <table:table-cell table:style-name="Таблица11.A1" office:value-type="string">
            <text:p text:style-name="P75">2024г.</text:p>
          </table:table-cell>
          <table:table-cell table:style-name="Таблица11.F1" office:value-type="string">
            <text:p text:style-name="P75">2025г.</text:p>
          </table:table-cell>
          <table:table-cell table:style-name="Таблица11.A1" office:value-type="string">
            <text:p text:style-name="P76">2026г.</text:p>
          </table:table-cell>
        </table:table-row>
        <table:table-row table:style-name="Таблица11.2">
          <table:table-cell table:style-name="Таблица11.A1" table:number-rows-spanned="2" office:value-type="string">
            <text:p text:style-name="P75">Заяц-беляк</text:p>
          </table:table-cell>
          <table:table-cell table:style-name="Таблица11.A1" office:value-type="string">
            <text:p text:style-name="P75">численность</text:p>
          </table:table-cell>
          <table:table-cell table:style-name="Таблица11.A1" office:value-type="string">
            <text:p text:style-name="P77">159</text:p>
          </table:table-cell>
          <table:table-cell table:style-name="Таблица11.A1" office:value-type="string">
            <text:p text:style-name="P77">138</text:p>
          </table:table-cell>
          <table:table-cell table:style-name="Таблица11.A1" office:value-type="string">
            <text:p text:style-name="P78">48</text:p>
          </table:table-cell>
          <table:table-cell table:style-name="Таблица11.F1" office:value-type="string">
            <text:p text:style-name="P78">120</text:p>
          </table:table-cell>
          <table:table-cell table:style-name="Таблица11.A1" office:value-type="string">
            <text:p text:style-name="P76">75</text:p>
          </table:table-cell>
        </table:table-row>
        <table:table-row table:style-name="Таблица11.3">
          <table:covered-table-cell table:style-name="Таблица11.A1"/>
          <table:table-cell table:style-name="Таблица11.A1" office:value-type="string">
            <text:p text:style-name="P75">П/1000Га</text:p>
          </table:table-cell>
          <table:table-cell table:style-name="Таблица11.A1" office:value-type="string">
            <text:p text:style-name="P77">5,8</text:p>
          </table:table-cell>
          <table:table-cell table:style-name="Таблица11.A1" office:value-type="string">
            <text:p text:style-name="P77">5,04</text:p>
          </table:table-cell>
          <table:table-cell table:style-name="Таблица11.A1" office:value-type="string">
            <text:p text:style-name="P78">1,75</text:p>
          </table:table-cell>
          <table:table-cell table:style-name="Таблица11.F1" office:value-type="string">
            <text:p text:style-name="P78">4,38</text:p>
          </table:table-cell>
          <table:table-cell table:style-name="Таблица11.A1" office:value-type="string">
            <text:p text:style-name="P76">2,7</text:p>
          </table:table-cell>
        </table:table-row>
        <table:table-row table:style-name="Таблица11.2">
          <table:table-cell table:style-name="Таблица11.A1" table:number-rows-spanned="2" office:value-type="string">
            <text:p text:style-name="P75">К<text:span text:style-name="T30">осуля</text:span></text:p>
          </table:table-cell>
          <table:table-cell table:style-name="Таблица11.A1" office:value-type="string">
            <text:p text:style-name="P75">численность</text:p>
          </table:table-cell>
          <table:table-cell table:style-name="Таблица11.A1" office:value-type="string">
            <text:p text:style-name="P77">25</text:p>
          </table:table-cell>
          <table:table-cell table:style-name="Таблица11.A1" office:value-type="string">
            <text:p text:style-name="P79">0</text:p>
          </table:table-cell>
          <table:table-cell table:style-name="Таблица11.A1" office:value-type="string">
            <text:p text:style-name="P79">0</text:p>
          </table:table-cell>
          <table:table-cell table:style-name="Таблица11.F1" office:value-type="string">
            <text:p text:style-name="P78">9</text:p>
          </table:table-cell>
          <table:table-cell table:style-name="Таблица11.A1" office:value-type="string">
            <text:p text:style-name="P76">0</text:p>
          </table:table-cell>
        </table:table-row>
        <table:table-row table:style-name="Таблица11.2">
          <table:covered-table-cell table:style-name="Таблица11.A1"/>
          <table:table-cell table:style-name="Таблица11.A1" office:value-type="string">
            <text:p text:style-name="P75">П/1000Га</text:p>
          </table:table-cell>
          <table:table-cell table:style-name="Таблица11.A1" office:value-type="string">
            <text:p text:style-name="P77">0,91</text:p>
          </table:table-cell>
          <table:table-cell table:style-name="Таблица11.A1" office:value-type="string">
            <text:p text:style-name="P80">-</text:p>
          </table:table-cell>
          <table:table-cell table:style-name="Таблица11.A1" office:value-type="string">
            <text:p text:style-name="P81">-</text:p>
          </table:table-cell>
          <table:table-cell table:style-name="Таблица11.F1" office:value-type="string">
            <text:p text:style-name="P78">0,33</text:p>
          </table:table-cell>
          <table:table-cell table:style-name="Таблица11.A1" office:value-type="string">
            <text:p text:style-name="P78">-</text:p>
          </table:table-cell>
        </table:table-row>
        <table:table-row table:style-name="Таблица11.3">
          <table:table-cell table:style-name="Таблица11.A1" table:number-rows-spanned="2" office:value-type="string">
            <text:p text:style-name="P75">Лисица</text:p>
          </table:table-cell>
          <table:table-cell table:style-name="Таблица11.A1" office:value-type="string">
            <text:p text:style-name="P75">численность</text:p>
          </table:table-cell>
          <table:table-cell table:style-name="Таблица11.A1" office:value-type="string">
            <text:p text:style-name="P77">23</text:p>
          </table:table-cell>
          <table:table-cell table:style-name="Таблица11.A1" office:value-type="string">
            <text:p text:style-name="P77">24</text:p>
          </table:table-cell>
          <table:table-cell table:style-name="Таблица11.A1" office:value-type="string">
            <text:p text:style-name="P78">3</text:p>
          </table:table-cell>
          <table:table-cell table:style-name="Таблица11.F1" office:value-type="string">
            <text:p text:style-name="P78">20</text:p>
          </table:table-cell>
          <table:table-cell table:style-name="Таблица11.A1" office:value-type="string">
            <text:p text:style-name="P76">2</text:p>
          </table:table-cell>
        </table:table-row>
        <table:table-row table:style-name="Таблица11.3">
          <table:covered-table-cell table:style-name="Таблица11.A1"/>
          <table:table-cell table:style-name="Таблица11.A1" office:value-type="string">
            <text:p text:style-name="P75">П/1000Га</text:p>
          </table:table-cell>
          <table:table-cell table:style-name="Таблица11.A1" office:value-type="string">
            <text:p text:style-name="P77">0,84</text:p>
          </table:table-cell>
          <table:table-cell table:style-name="Таблица11.A1" office:value-type="string">
            <text:p text:style-name="P77">0,88</text:p>
          </table:table-cell>
          <table:table-cell table:style-name="Таблица11.A1" office:value-type="string">
            <text:p text:style-name="P78">0,11</text:p>
          </table:table-cell>
          <table:table-cell table:style-name="Таблица11.F1" office:value-type="string">
            <text:p text:style-name="P78">0,73</text:p>
          </table:table-cell>
          <table:table-cell table:style-name="Таблица11.A1" office:value-type="string">
            <text:p text:style-name="P76">0,01</text:p>
          </table:table-cell>
        </table:table-row>
        <table:table-row table:style-name="Таблица11.3">
          <table:table-cell table:style-name="Таблица11.A1" table:number-rows-spanned="2" office:value-type="string">
            <text:p text:style-name="P75">Лось</text:p>
          </table:table-cell>
          <table:table-cell table:style-name="Таблица11.A1" office:value-type="string">
            <text:p text:style-name="P75">численность</text:p>
          </table:table-cell>
          <table:table-cell table:style-name="Таблица11.A1" office:value-type="string">
            <text:p text:style-name="P77">42</text:p>
          </table:table-cell>
          <table:table-cell table:style-name="Таблица11.A1" office:value-type="string">
            <text:p text:style-name="P77">54</text:p>
          </table:table-cell>
          <table:table-cell table:style-name="Таблица11.A1" office:value-type="string">
            <text:p text:style-name="P78">67</text:p>
          </table:table-cell>
          <table:table-cell table:style-name="Таблица11.F1" office:value-type="string">
            <text:p text:style-name="P78">61</text:p>
          </table:table-cell>
          <table:table-cell table:style-name="Таблица11.A1" office:value-type="string">
            <text:p text:style-name="P76">78</text:p>
          </table:table-cell>
        </table:table-row>
        <table:table-row table:style-name="Таблица11.3">
          <table:covered-table-cell table:style-name="Таблица11.A9"/>
          <table:table-cell table:style-name="Таблица11.A1" office:value-type="string">
            <text:p text:style-name="P75">П/1000Га</text:p>
          </table:table-cell>
          <table:table-cell table:style-name="Таблица11.A1" office:value-type="string">
            <text:p text:style-name="P77">1,53</text:p>
          </table:table-cell>
          <table:table-cell table:style-name="Таблица11.A1" office:value-type="string">
            <text:p text:style-name="P77">1,97</text:p>
          </table:table-cell>
          <table:table-cell table:style-name="Таблица11.A1" office:value-type="string">
            <text:p text:style-name="P78">2,44</text:p>
          </table:table-cell>
          <table:table-cell table:style-name="Таблица11.F1" office:value-type="string">
            <text:p text:style-name="P78">2,23</text:p>
          </table:table-cell>
          <table:table-cell table:style-name="Таблица11.A1" office:value-type="string">
            <text:p text:style-name="P76">2,9</text:p>
          </table:table-cell>
        </table:table-row>
        <table:table-row table:style-name="Таблица11.3">
          <table:table-cell table:style-name="Таблица11.A1" table:number-rows-spanned="2" office:value-type="string">
            <text:p text:style-name="P75">Соболь</text:p>
          </table:table-cell>
          <table:table-cell table:style-name="Таблица11.A1" office:value-type="string">
            <text:p text:style-name="P75">численность</text:p>
          </table:table-cell>
          <table:table-cell table:style-name="Таблица11.A1" office:value-type="string">
            <text:p text:style-name="P77">14</text:p>
          </table:table-cell>
          <table:table-cell table:style-name="Таблица11.A1" office:value-type="string">
            <text:p text:style-name="P78">5</text:p>
          </table:table-cell>
          <table:table-cell table:style-name="Таблица11.A1" office:value-type="string">
            <text:p text:style-name="P78">7</text:p>
          </table:table-cell>
          <table:table-cell table:style-name="Таблица11.F1" office:value-type="string">
            <text:p text:style-name="P82">16</text:p>
          </table:table-cell>
          <table:table-cell table:style-name="Таблица11.A1" office:value-type="string">
            <text:p text:style-name="P76">15</text:p>
          </table:table-cell>
        </table:table-row>
        <table:table-row table:style-name="Таблица11.3">
          <table:covered-table-cell table:style-name="Таблица11.A1"/>
          <table:table-cell table:style-name="Таблица11.A1" office:value-type="string">
            <text:p text:style-name="P75">П/1000Га</text:p>
          </table:table-cell>
          <table:table-cell table:style-name="Таблица11.A1" office:value-type="string">
            <text:p text:style-name="P77">0,51</text:p>
          </table:table-cell>
          <table:table-cell table:style-name="Таблица11.A1" office:value-type="string">
            <text:p text:style-name="P78">0,18</text:p>
          </table:table-cell>
          <table:table-cell table:style-name="Таблица11.A1" office:value-type="string">
            <text:p text:style-name="P78">0,26</text:p>
          </table:table-cell>
          <table:table-cell table:style-name="Таблица11.F1" office:value-type="string">
            <text:p text:style-name="P82">0,58</text:p>
          </table:table-cell>
          <table:table-cell table:style-name="Таблица11.A1" office:value-type="string">
            <text:p text:style-name="P76">0,5</text:p>
          </table:table-cell>
        </table:table-row>
        <table:table-row table:style-name="Таблица11.12">
          <table:table-cell table:style-name="Таблица11.A9" table:number-columns-spanned="7" office:value-type="string">
            <text:p text:style-name="P83">Учёт численности наблюдаемых видов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 table:number-columns-repeated="2"/>
        <table:table-column table:style-name="Таблица12.E"/>
        <table:table-column table:style-name="Таблица12.F"/>
        <table:table-row>
          <table:table-cell table:style-name="Таблица12.A1" office:value-type="string">
            <text:p text:style-name="P75">ВИД/ГОД</text:p>
          </table:table-cell>
          <table:table-cell table:style-name="Таблица12.A1" office:value-type="string">
            <text:p text:style-name="P84"/>
          </table:table-cell>
          <table:table-cell table:style-name="Таблица12.A1" office:value-type="string">
            <text:p text:style-name="P75">2022г.</text:p>
          </table:table-cell>
          <table:table-cell table:style-name="Таблица12.A1" office:value-type="string">
            <text:p text:style-name="P75">2023г.</text:p>
          </table:table-cell>
          <table:table-cell table:style-name="Таблица12.A1" office:value-type="string">
            <text:p text:style-name="P75">2024г.</text:p>
          </table:table-cell>
          <table:table-cell table:style-name="Таблица12.F1" office:value-type="string">
            <text:p text:style-name="P75">2025г.</text:p>
          </table:table-cell>
        </table:table-row>
        <table:table-row>
          <table:table-cell table:style-name="Таблица12.A2" table:number-rows-spanned="2" office:value-type="string">
            <text:p text:style-name="P85">Бурый медведь</text:p>
          </table:table-cell>
          <table:table-cell table:style-name="Таблица12.A2" office:value-type="string">
            <text:p text:style-name="P85">Численность</text:p>
          </table:table-cell>
          <table:table-cell table:style-name="Таблица12.A2" office:value-type="string">
            <text:p text:style-name="P86">6</text:p>
          </table:table-cell>
          <table:table-cell table:style-name="Таблица12.A2" office:value-type="string">
            <text:p text:style-name="P86">16</text:p>
          </table:table-cell>
          <table:table-cell table:style-name="Таблица12.A2" office:value-type="string">
            <text:p text:style-name="P86">12</text:p>
          </table:table-cell>
          <table:table-cell table:style-name="Таблица12.F2" office:value-type="string">
            <text:p text:style-name="P86">15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85">П/1 км</text:p>
          </table:table-cell>
          <table:table-cell table:style-name="Таблица12.A2" office:value-type="string">
            <text:p text:style-name="P86">0,04</text:p>
          </table:table-cell>
          <table:table-cell table:style-name="Таблица12.A2" office:value-type="string">
            <text:p text:style-name="P86">0,06</text:p>
          </table:table-cell>
          <table:table-cell table:style-name="Таблица12.A2" office:value-type="string">
            <text:p text:style-name="P86">0,04</text:p>
          </table:table-cell>
          <table:table-cell table:style-name="Таблица12.F2" office:value-type="string">
            <text:p text:style-name="P86">0,05</text:p>
          </table:table-cell>
        </table:table-row>
        <table:table-row>
          <table:table-cell table:style-name="Таблица12.A2" table:number-rows-spanned="2" office:value-type="string">
            <text:p text:style-name="P85">Норка</text:p>
          </table:table-cell>
          <table:table-cell table:style-name="Таблица12.A2" office:value-type="string">
            <text:p text:style-name="P85">Численность</text:p>
          </table:table-cell>
          <table:table-cell table:style-name="Таблица12.A2" office:value-type="string">
            <text:p text:style-name="P86">90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89</text:p>
          </table:table-cell>
          <table:table-cell table:style-name="Таблица12.F2" office:value-type="string">
            <text:p text:style-name="P86">90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85">П/10 км</text:p>
          </table:table-cell>
          <table:table-cell table:style-name="Таблица12.A2" office:value-type="string">
            <text:p text:style-name="P86">10,2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10,1</text:p>
          </table:table-cell>
          <table:table-cell table:style-name="Таблица12.F2" office:value-type="string">
            <text:p text:style-name="P86">10,2</text:p>
          </table:table-cell>
        </table:table-row>
        <table:table-row>
          <table:table-cell table:style-name="Таблица12.A2" table:number-rows-spanned="2" office:value-type="string">
            <text:p text:style-name="P86">Сурок</text:p>
          </table:table-cell>
          <table:table-cell table:style-name="Таблица12.A2" office:value-type="string">
            <text:p text:style-name="P85">Численность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20</text:p>
          </table:table-cell>
          <table:table-cell table:style-name="Таблица12.F2" office:value-type="string">
            <text:p text:style-name="P86">49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85">П/<text:span text:style-name="T31">1 га</text:span>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6,67</text:p>
          </table:table-cell>
          <table:table-cell table:style-name="Таблица12.F2" office:value-type="string">
            <text:p text:style-name="P86">16,33</text:p>
          </table:table-cell>
        </table:table-row>
        <table:table-row>
          <table:table-cell table:style-name="Таблица12.A2" table:number-rows-spanned="2" office:value-type="string">
            <text:p text:style-name="P85">Барсук</text:p>
          </table:table-cell>
          <table:table-cell table:style-name="Таблица12.A2" office:value-type="string">
            <text:p text:style-name="P85">Численность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76</text:p>
          </table:table-cell>
          <table:table-cell table:style-name="Таблица12.F2" office:value-type="string">
            <text:p text:style-name="P86">-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85">П/1000 га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-</text:p>
          </table:table-cell>
          <table:table-cell table:style-name="Таблица12.A2" office:value-type="string">
            <text:p text:style-name="P86">11,6</text:p>
          </table:table-cell>
          <table:table-cell table:style-name="Таблица12.F2" office:value-type="string">
            <text:p text:style-name="P86">-</text:p>
          </table:table-cell>
        </table:table-row>
        <table:table-row>
          <table:table-cell table:style-name="Таблица12.A2" table:number-rows-spanned="2" office:value-type="string">
            <text:p text:style-name="P87">Бобр</text:p>
          </table:table-cell>
          <table:table-cell table:style-name="Таблица12.A2" office:value-type="string">
            <text:p text:style-name="P88">Численность</text:p>
          </table:table-cell>
          <table:table-cell table:style-name="Таблица12.A2" office:value-type="string">
            <text:p text:style-name="P89">160</text:p>
          </table:table-cell>
          <table:table-cell table:style-name="Таблица12.A2" office:value-type="string">
            <text:p text:style-name="P90">188</text:p>
          </table:table-cell>
          <table:table-cell table:style-name="Таблица12.A2" office:value-type="string">
            <text:p text:style-name="P91">188</text:p>
          </table:table-cell>
          <table:table-cell table:style-name="Таблица12.F2" office:value-type="string">
            <text:p text:style-name="P92">188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88">П/1 км</text:p>
          </table:table-cell>
          <table:table-cell table:style-name="Таблица12.A2" office:value-type="string">
            <text:p text:style-name="P89">2,42</text:p>
          </table:table-cell>
          <table:table-cell table:style-name="Таблица12.A2" office:value-type="string">
            <text:p text:style-name="P90">2,85</text:p>
          </table:table-cell>
          <table:table-cell table:style-name="Таблица12.A2" office:value-type="string">
            <text:p text:style-name="P91">2,85</text:p>
          </table:table-cell>
          <table:table-cell table:style-name="Таблица12.F2" office:value-type="string">
            <text:p text:style-name="P92">2,85</text:p>
          </table:table-cell>
        </table:table-row>
        <table:table-row>
          <table:table-cell table:style-name="Таблица12.F2" table:number-columns-spanned="6" office:value-type="string">
            <text:p text:style-name="P93">Учёт численности наблюдаемых видов птиц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12.13">
          <table:table-cell table:style-name="Таблица12.A2" office:value-type="string">
            <text:p text:style-name="P94"/>
          </table:table-cell>
          <table:table-cell table:style-name="Таблица12.A2" office:value-type="string">
            <text:p text:style-name="P94"/>
          </table:table-cell>
          <table:table-cell table:style-name="Таблица12.A2" office:value-type="string">
            <text:p text:style-name="P95">2022г.</text:p>
          </table:table-cell>
          <table:table-cell table:style-name="Таблица12.A2" office:value-type="string">
            <text:p text:style-name="P95">2023г.</text:p>
          </table:table-cell>
          <table:table-cell table:style-name="Таблица12.A2" office:value-type="string">
            <text:p text:style-name="P95">2024г.</text:p>
          </table:table-cell>
          <table:table-cell table:style-name="Таблица12.F2" office:value-type="string">
            <text:p text:style-name="P95">2025г.</text:p>
          </table:table-cell>
        </table:table-row>
        <table:table-row table:style-name="Таблица12.14">
          <table:table-cell table:style-name="Таблица12.A2" table:number-rows-spanned="2" office:value-type="string">
            <text:p text:style-name="P96">Глухарь обыкновенный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6">26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9">0,95</text:p>
          </table:table-cell>
        </table:table-row>
        <table:table-row>
          <table:table-cell table:style-name="Таблица12.A2" table:number-rows-spanned="2" office:value-type="string">
            <text:p text:style-name="P100">Тетерев обыкновенный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101">879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6">66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9">32,08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9"><text:span text:style-name="T34">2,</text:span>4</text:p>
          </table:table-cell>
        </table:table-row>
        <table:table-row>
          <table:table-cell table:style-name="Таблица12.A2" table:number-rows-spanned="2" office:value-type="string">
            <text:p text:style-name="P100">Клинтух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6">41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102">1,5</text:p>
          </table:table-cell>
        </table:table-row>
        <table:table-row>
          <table:table-cell table:style-name="Таблица12.A2" table:number-rows-spanned="2" office:value-type="string">
            <text:p text:style-name="P100">Горлица обыкновенная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6">70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102">2,55</text:p>
          </table:table-cell>
        </table:table-row>
        <table:table-row>
          <table:table-cell table:style-name="Таблица12.A2" table:number-rows-spanned="2" office:value-type="string">
            <text:p text:style-name="P100">Перепел обыкновенный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6">111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102">4,05</text:p>
          </table:table-cell>
        </table:table-row>
        <text:soft-page-break/>
        <table:table-row>
          <table:table-cell table:style-name="Таблица12.A2" table:number-rows-spanned="2" office:value-type="string">
            <text:p text:style-name="P100">Бекас обыкновенный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3">35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6">35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2">1,28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102">1,28</text:p>
          </table:table-cell>
        </table:table-row>
        <table:table-row>
          <table:table-cell table:style-name="Таблица12.A2" table:number-rows-spanned="2" office:value-type="string">
            <text:p text:style-name="P100">Чибис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3">45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6">45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/>
          </table:table-cell>
          <table:table-cell table:style-name="Таблица12.A2" office:value-type="string">
            <text:p text:style-name="P102">1,64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102">1,64</text:p>
          </table:table-cell>
        </table:table-row>
        <table:table-row>
          <table:table-cell table:style-name="Таблица12.A2" table:number-rows-spanned="2" office:value-type="string">
            <text:p text:style-name="P100">Кроншнеп большой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3">58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6">58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2">2,12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102">2,12</text:p>
          </table:table-cell>
        </table:table-row>
        <table:table-row>
          <table:table-cell table:style-name="Таблица12.A2" table:number-rows-spanned="2" office:value-type="string">
            <text:p text:style-name="P100">Лысуха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3">44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96">44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2">1,61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F2" office:value-type="string">
            <text:p text:style-name="P102">1,61</text:p>
          </table:table-cell>
        </table:table-row>
        <table:table-row>
          <table:table-cell table:style-name="Таблица12.A2" table:number-rows-spanned="2" office:value-type="string">
            <text:p text:style-name="P104">Кряква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3">138</text:p>
          </table:table-cell>
          <table:table-cell table:style-name="Таблица12.A2" office:value-type="string">
            <text:p text:style-name="P105">138</text:p>
          </table:table-cell>
          <table:table-cell table:style-name="Таблица12.F2" office:value-type="string">
            <text:p text:style-name="P106">138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2">5,04</text:p>
          </table:table-cell>
          <table:table-cell table:style-name="Таблица12.A2" office:value-type="string">
            <text:p text:style-name="P102">5,04</text:p>
          </table:table-cell>
          <table:table-cell table:style-name="Таблица12.F2" office:value-type="string">
            <text:p text:style-name="P102">5,04</text:p>
          </table:table-cell>
        </table:table-row>
        <table:table-row>
          <table:table-cell table:style-name="Таблица12.A2" table:number-rows-spanned="2" office:value-type="string">
            <text:p text:style-name="P104">Чирок-свистунок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3">62</text:p>
          </table:table-cell>
          <table:table-cell table:style-name="Таблица12.A2" office:value-type="string">
            <text:p text:style-name="P105">60</text:p>
          </table:table-cell>
          <table:table-cell table:style-name="Таблица12.F2" office:value-type="string">
            <text:p text:style-name="P106">41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2">2,26</text:p>
          </table:table-cell>
          <table:table-cell table:style-name="Таблица12.A2" office:value-type="string">
            <text:p text:style-name="P102">2,26</text:p>
          </table:table-cell>
          <table:table-cell table:style-name="Таблица12.F2" office:value-type="string">
            <text:p text:style-name="P102">1,5</text:p>
          </table:table-cell>
        </table:table-row>
        <table:table-row>
          <table:table-cell table:style-name="Таблица12.A2" table:number-rows-spanned="2" office:value-type="string">
            <text:p text:style-name="P107">Чирок-трескунок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3">70</text:p>
          </table:table-cell>
          <table:table-cell table:style-name="Таблица12.A2" office:value-type="string">
            <text:p text:style-name="P105">70</text:p>
          </table:table-cell>
          <table:table-cell table:style-name="Таблица12.F2" office:value-type="string">
            <text:p text:style-name="P98">-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2">2,55</text:p>
          </table:table-cell>
          <table:table-cell table:style-name="Таблица12.A2" office:value-type="string">
            <text:p text:style-name="P102">2,55</text:p>
          </table:table-cell>
          <table:table-cell table:style-name="Таблица12.F2" office:value-type="string">
            <text:p text:style-name="P98">-</text:p>
          </table:table-cell>
        </table:table-row>
        <table:table-row>
          <table:table-cell table:style-name="Таблица12.A2" table:number-rows-spanned="2" office:value-type="string">
            <text:p text:style-name="P107">Серая утка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98">-</text:p>
          </table:table-cell>
          <table:table-cell table:style-name="Таблица12.A2" office:value-type="string">
            <text:p text:style-name="P103">59</text:p>
          </table:table-cell>
          <table:table-cell table:style-name="Таблица12.A2" office:value-type="string">
            <text:p text:style-name="P105">60</text:p>
          </table:table-cell>
          <table:table-cell table:style-name="Таблица12.F2" office:value-type="string">
            <text:p text:style-name="P98">-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98"/>
          </table:table-cell>
          <table:table-cell table:style-name="Таблица12.A2" office:value-type="string">
            <text:p text:style-name="P102">2,15</text:p>
          </table:table-cell>
          <table:table-cell table:style-name="Таблица12.A2" office:value-type="string">
            <text:p text:style-name="P102">2,19</text:p>
          </table:table-cell>
          <table:table-cell table:style-name="Таблица12.F2" office:value-type="string">
            <text:p text:style-name="P98">-</text:p>
          </table:table-cell>
        </table:table-row>
        <table:table-row>
          <table:table-cell table:style-name="Таблица12.A2" table:number-rows-spanned="2" office:value-type="string">
            <text:p text:style-name="P108">Шилохвость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109">-</text:p>
          </table:table-cell>
          <table:table-cell table:style-name="Таблица12.A2" office:value-type="string">
            <text:p text:style-name="P103">68</text:p>
          </table:table-cell>
          <table:table-cell table:style-name="Таблица12.A2" office:value-type="string">
            <text:p text:style-name="P105">-</text:p>
          </table:table-cell>
          <table:table-cell table:style-name="Таблица12.F2" office:value-type="string">
            <text:p text:style-name="P106">68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109"/>
          </table:table-cell>
          <table:table-cell table:style-name="Таблица12.A2" office:value-type="string">
            <text:p text:style-name="P102">2,48</text:p>
          </table:table-cell>
          <table:table-cell table:style-name="Таблица12.A2" office:value-type="string">
            <text:p text:style-name="P109">-</text:p>
          </table:table-cell>
          <table:table-cell table:style-name="Таблица12.F2" office:value-type="string">
            <text:p text:style-name="P102">2,48</text:p>
          </table:table-cell>
        </table:table-row>
        <table:table-row>
          <table:table-cell table:style-name="Таблица12.A2" table:number-rows-spanned="2" office:value-type="string">
            <text:p text:style-name="P108">Широконоска</text:p>
          </table:table-cell>
          <table:table-cell table:style-name="Таблица12.A2" office:value-type="string">
            <text:p text:style-name="P97">численность </text:p>
          </table:table-cell>
          <table:table-cell table:style-name="Таблица12.A2" office:value-type="string">
            <text:p text:style-name="P109">-</text:p>
          </table:table-cell>
          <table:table-cell table:style-name="Таблица12.A2" office:value-type="string">
            <text:p text:style-name="P103">40</text:p>
          </table:table-cell>
          <table:table-cell table:style-name="Таблица12.A2" office:value-type="string">
            <text:p text:style-name="P109">-</text:p>
          </table:table-cell>
          <table:table-cell table:style-name="Таблица12.F2" office:value-type="string">
            <text:p text:style-name="P106">40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7">П/<text:span text:style-name="T32">1</text:span><text:span text:style-name="T33">000</text:span><text:span text:style-name="T32"> га</text:span></text:p>
          </table:table-cell>
          <table:table-cell table:style-name="Таблица12.A2" office:value-type="string">
            <text:p text:style-name="P109">-</text:p>
          </table:table-cell>
          <table:table-cell table:style-name="Таблица12.A2" office:value-type="string">
            <text:p text:style-name="P102">1,46</text:p>
          </table:table-cell>
          <table:table-cell table:style-name="Таблица12.A2" office:value-type="string">
            <text:p text:style-name="P109">-</text:p>
          </table:table-cell>
          <table:table-cell table:style-name="Таблица12.F2" office:value-type="string">
            <text:p text:style-name="P102">1,46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row table:style-name="Таблица13.1">
          <table:table-cell table:style-name="Таблица13.A1" office:value-type="string">
            <text:p text:style-name="P110">и</text:p>
          </table:table-cell>
          <table:table-cell table:style-name="Таблица13.A1" office:value-type="string">
            <text:p text:style-name="P111">Редкие и находящиеся под угрозой исчезновения объекты животного и растительного мира</text:p>
          </table:table-cell>
          <table:table-cell table:style-name="Таблица13.A1" office:value-type="string">
            <text:p text:style-name="P112"><text:span text:style-name="T35">Список видов </text:span><text:span text:style-name="T36">растений </text:span><text:span text:style-name="T35">занесенных в Красную Книгу Кузбасса (2021)<text:line-break/></text:span><text:span text:style-name="T37">Башмачок </text:span><text:span text:style-name="T38">известняковый</text:span><text:span text:style-name="T39">*</text:span><text:span text:style-name="T37"> — </text:span><text:span text:style-name="T40">Cypripedium </text:span><text:span text:style-name="T41">calceolus</text:span><text:span text:style-name="T40"> </text:span><text:span text:style-name="T42">L</text:span><text:span text:style-name="T43">.<text:line-break/></text:span><text:span text:style-name="T37">Башмачок крупноцветковый</text:span><text:span text:style-name="T39">*</text:span><text:span text:style-name="T37"> <text:s/>— </text:span><text:span text:style-name="T40">Cypripedium macranthon </text:span><text:span text:style-name="T37">Sw.<text:line-break/>Кандык сибирский</text:span><text:span text:style-name="T39">*</text:span><text:span text:style-name="T37"> <text:s/>— </text:span><text:span text:style-name="T40">Erythronium sibiricum </text:span><text:span text:style-name="T43">(Fisch.&amp; C.A.Mey) Krylov<text:line-break/></text:span><text:span text:style-name="T42">Кувшинка четырёхгранная — </text:span><text:span text:style-name="T41">Nymphaea tetragona</text:span><text:span text:style-name="T42"> Georgi</text:span></text:p>
            <text:p text:style-name="P113">*вид Красной книги РФ</text:p>
            <text:p text:style-name="P114">Список видов <text:span text:style-name="T44">животных </text:span>занесенных в Красную Книгу Кузбасса (2021)</text:p>
            <text:p text:style-name="P115">Стрекоза перевязанная — <text:span text:style-name="T19">Sympetrum pedemontanum</text:span> Allioni, 1766</text:p>
            <text:p text:style-name="P115">Огневка трескучая — <text:span text:style-name="T19">Psophus stridulus Linnaeus</text:span>, 1758</text:p>
            <text:p text:style-name="P116"><text:span text:style-name="T45">Шмель скромный — </text:span><text:span text:style-name="T46">Bombus modestus <text:s/></text:span><text:span text:style-name="T47">Eversmann</text:span><text:span text:style-name="T45">. 1852<text:line-break/></text:span><text:span text:style-name="T48">Выпь</text:span><text:span text:style-name="T49"> <text:s/>- Botaurus stellaris (Linnaeus, 1758)<text:tab/><text:line-break/></text:span><text:span text:style-name="T50">Гусь серый</text:span><text:span text:style-name="T49"> - </text:span><text:span text:style-name="T51">Anas</text:span><text:span text:style-name="T49"> anser (Linnaeus, 1758)<text:tab/><text:line-break/></text:span><text:span text:style-name="T52">Степной лунь - </text:span><text:span text:style-name="T53">Circus</text:span><text:span text:style-name="T52"> macrourus (Gmelin, 1770)<text:tab/><text:line-break/></text:span><text:span text:style-name="T54">Осоед обыкновенный – Pernis apivorus Linnaeus, 1758)<text:line-break/></text:span><text:span text:style-name="T48">Дербник <text:s/>- Falco columbarius Linnaeus, 1758</text:span><text:line-break/><text:span text:style-name="T55">Кобчик</text:span><text:span text:style-name="T56"> <text:s/>- F. vespertinus Linnaeus, 1766<text:tab/><text:line-break/></text:span><text:span text:style-name="T57">Чеглок – Falco subbuteo Linnaeus, 1758</text:span><text:tab/><text:line-break/><text:span text:style-name="T58">Журавль серый — </text:span><text:span text:style-name="T59">Grus grus (Linnaeus, 1758) <text:line-break/></text:span><text:span text:style-name="T60">Кроншнеп большой — Numnius arquata (Linnaeus, 1758) </text:span></text:p>
            <text:p text:style-name="P117">Чибис — Vanellus vanellus (Linnaeus, 1758) </text:p>
            <text:p text:style-name="P117">Чайка малая — Larus minutus Pallas, 1776</text:p>
            <text:p text:style-name="P117">Неясыть бородатая — Strix nebulosa Forster JR, 1772 </text:p>
            <text:p text:style-name="P118">Дубровник — Emberiza aureola Pallas, 1773 </text:p>
            <text:p text:style-name="P118">Овсянка-ремез — Emberiza rustica Pallas, 1776</text:p>
            <text:p text:style-name="P119">Кожан Двуцветный —<text:span text:style-name="T19"> Vespertilio murinus </text:span><text:span text:style-name="T61">(Linnaeus, 1758) </text:span><text:span text:style-name="T19"> </text:span></text:p>
            <text:p text:style-name="P120"><text:soft-page-break/>Кожанок северный — Eptesicus nilssoni (Keyserling, Blasius, 1839)</text:p>
            <text:p text:style-name="P120">Ночница прудовая — M<text:span text:style-name="T62">yotis dasycneme (Boie, 1825)</text:span></text:p>
            <text:p text:style-name="P121"/>
            <text:p text:style-name="P122"><text:span text:style-name="T63">В Красный список МСОП включены: </text:span><text:span text:style-name="T64">стрекоза перевязанная, шмель скромный, выпь, осоед обыкновенный, дербник, чеглок, журавль серый, чайка малая, </text:span><text:span text:style-name="T65">неясыть бородатая,</text:span><text:span text:style-name="T64"> кожан двухцветный, кожанок северный </text:span><text:span text:style-name="T66">(LC</text:span><text:span text:style-name="T67">—</text:span><text:span text:style-name="T68">Least Concern</text:span><text:span text:style-name="T69">)</text:span><text:span text:style-name="T70">​, </text:span><text:span text:style-name="T71">степной лунь, чибис, овянка-рамзес, ночница прудовая</text:span><text:span text:style-name="T70"> (NT </text:span><text:span text:style-name="T67">—</text:span><text:span text:style-name="T70"> </text:span><text:span text:style-name="T68">Near Threatened</text:span><text:span text:style-name="T70">), </text:span><text:span text:style-name="T71">кобчик (</text:span><text:span text:style-name="T72">VU — Vulnerable</text:span><text:span text:style-name="T71">), дубровник (</text:span><text:span text:style-name="T73">CR - Critically Endangered</text:span><text:span text:style-name="T74">).</text:span>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 table:style-name="Таблица14.1">
          <table:table-cell table:style-name="Таблица14.A1" office:value-type="string">
            <text:p text:style-name="P123">к</text:p>
          </table:table-cell>
          <table:table-cell table:style-name="Таблица14.A1" office:value-type="string">
            <text:p text:style-name="P124">Суммарные сведения о биологическогом разнообразии</text:p>
          </table:table-cell>
          <table:table-cell table:style-name="Таблица14.A1" office:value-type="string">
            <text:p text:style-name="P125"><text:span text:style-name="T2">По уточненным данным в заказнике обитает </text:span><text:span text:style-name="T75">340</text:span><text:span text:style-name="T2"> видов животных: </text:span><text:span text:style-name="T75">105</text:span><text:span text:style-name="T2"> вида беспозвоночных, из которых </text:span><text:span text:style-name="T75">2</text:span><text:span text:style-name="T2"> вид</text:span><text:span text:style-name="T75">а</text:span><text:span text:style-name="T2"> иксодовых клещей, </text:span><text:span text:style-name="T75">103</text:span><text:span text:style-name="T2"> видов насекомых; </text:span><text:span text:style-name="T75">235</text:span><text:span text:style-name="T2"> вида позвоночных, из которых </text:span><text:span text:style-name="T75">18</text:span><text:span text:style-name="T2"> видов лучеперых рыб, </text:span><text:span text:style-name="T76">3 вида земноводных,</text:span><text:span text:style-name="T2"> </text:span><text:span text:style-name="T76">4</text:span><text:span text:style-name="T2"> вида рептилий, </text:span><text:span text:style-name="T76">162</text:span><text:span text:style-name="T2"> вид</text:span><text:span text:style-name="T76">а</text:span><text:span text:style-name="T2"> птиц, </text:span><text:span text:style-name="T76">4</text:span><text:span text:style-name="T77">9</text:span><text:span text:style-name="T76"> видов</text:span><text:span text:style-name="T2"> млекопитающих. Из них в Красную книгу Кузбасса (2021) занесено </text:span><text:span text:style-name="T76">20</text:span><text:span text:style-name="T2"> </text:span><text:span text:style-name="T76">видов</text:span><text:span text:style-name="T2">. </text:span><text:span text:style-name="T76">В Красный список МСОП 17 видов.<text:line-break/></text:span><text:span text:style-name="T2">Флора представлена </text:span><text:span text:style-name="T76">602</text:span><text:span text:style-name="T2"> видам</text:span><text:span text:style-name="T76">и</text:span><text:span text:style-name="T2"> сосудистых растений, </text:span><text:span text:style-name="T76">24</text:span><text:span text:style-name="T2"> видами мхов. </text:span><text:span text:style-name="T77">В Красной Книге РФ 3 вида, в Красной книге Кемеровской области — Кузбасса 4 вида. </text:span>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row table:style-name="Таблица15.1">
          <table:table-cell table:style-name="Таблица15.A1" office:value-type="string">
            <text:p text:style-name="P123">п</text:p>
          </table:table-cell>
          <table:table-cell table:style-name="Таблица15.A1" office:value-type="string">
            <text:p text:style-name="P126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15.A1" office:value-type="string">
            <text:p text:style-name="P127">Репрезентативность заказника «Нижне-Томский» в системе сохранения биоразнообразия Кемеровской области очень существенна и природные комплексы являются важным элементом в системе потенциального сохранения и изучения целого ряда видов растений и животных Кемеровской области. </text:p>
          </table:table-cell>
        </table:table-row>
      </table:table>
      <table:table table:name="Таблица18" table:style-name="Таблица18">
        <table:table-column table:style-name="Таблица18.A"/>
        <table:table-column table:style-name="Таблица18.B"/>
        <table:table-row table:style-name="Таблица18.1">
          <table:table-cell table:style-name="Таблица18.A1" office:value-type="string">
            <text:p text:style-name="P128">21</text:p>
          </table:table-cell>
          <table:table-cell table:style-name="Таблица18.A1" office:value-type="string">
            <text:p text:style-name="P129"><text:span text:style-name="T78">Э</text:span><text:span text:style-name="T79">кспликация земель ООПТ</text:span></text:p>
          </table:table-cell>
        </table:table-row>
        <table:table-row table:style-name="Таблица18.1">
          <table:table-cell table:style-name="Таблица18.A1" office:value-type="string">
            <text:p text:style-name="P130"/>
          </table:table-cell>
          <table:table-cell table:style-name="Таблица18.A1" office:value-type="string">
            <text:p text:style-name="P131">Информация отсутствует. </text:p>
          </table:table-cell>
        </table:table-row>
      </table:table>
      <table:table table:name="Таблица19" table:style-name="Таблица19">
        <table:table-column table:style-name="Таблица19.A"/>
        <table:table-column table:style-name="Таблица19.B"/>
        <table:table-column table:style-name="Таблица19.C"/>
        <table:table-column table:style-name="Таблица19.D"/>
        <table:table-column table:style-name="Таблица19.E"/>
        <table:table-row table:style-name="Таблица19.1">
          <table:table-cell table:style-name="Таблица19.A1" office:value-type="string">
            <text:p text:style-name="P132">22</text:p>
          </table:table-cell>
          <table:table-cell table:style-name="Таблица19.B1" table:number-columns-spanned="4" office:value-type="string">
            <text:p text:style-name="P133">Негативное воздействие</text:p>
          </table:table-cell>
          <table:covered-table-cell/>
          <table:covered-table-cell/>
          <table:covered-table-cell/>
        </table:table-row>
        <table:table-row table:style-name="Таблица19.1">
          <table:table-cell table:style-name="Таблица19.A2" table:number-rows-spanned="3" office:value-type="string">
            <text:p text:style-name="P134"/>
          </table:table-cell>
          <table:table-cell table:style-name="Таблица19.B2" office:value-type="string">
            <text:p text:style-name="P135">Фактор негативного воздействия</text:p>
          </table:table-cell>
          <table:table-cell table:style-name="Таблица19.B2" office:value-type="string">
            <text:p text:style-name="P135">Объект воздействия</text:p>
          </table:table-cell>
          <table:table-cell table:style-name="Таблица19.B2" office:value-type="string">
            <text:p text:style-name="P135">В чем проявляется воздействие</text:p>
          </table:table-cell>
          <table:table-cell table:style-name="Таблица19.B2" office:value-type="string">
            <text:p text:style-name="P135">Значимость (сила) воздействия</text:p>
          </table:table-cell>
        </table:table-row>
        <table:table-row table:style-name="Таблица19.1">
          <table:covered-table-cell table:style-name="Таблица19.A2"/>
          <table:table-cell table:style-name="Таблица19.B3" office:value-type="string">
            <text:p text:style-name="P136">Браконьерская охота </text:p>
          </table:table-cell>
          <table:table-cell table:style-name="Таблица19.B3" office:value-type="string">
            <text:p text:style-name="P136">Охотничьи виды животных</text:p>
          </table:table-cell>
          <table:table-cell table:style-name="Таблица19.B3" office:value-type="string">
            <text:p text:style-name="P136">Прямое уничтожение</text:p>
          </table:table-cell>
          <table:table-cell table:style-name="Таблица19.B3" office:value-type="string">
            <text:p text:style-name="P137">умеренная</text:p>
          </table:table-cell>
        </table:table-row>
        <table:table-row table:style-name="Таблица19.4">
          <table:covered-table-cell table:style-name="Таблица19.A2"/>
          <table:table-cell table:style-name="Таблица19.B3" office:value-type="string">
            <text:p text:style-name="P136">Нерациональные рубки леса</text:p>
          </table:table-cell>
          <table:table-cell table:style-name="Таблица19.B3" office:value-type="string">
            <text:p text:style-name="P136">Лесной фонд </text:p>
          </table:table-cell>
          <table:table-cell table:style-name="Таблица19.B3" office:value-type="string">
            <text:p text:style-name="P136">Прямое уничтожение, </text:p>
          </table:table-cell>
          <table:table-cell table:style-name="Таблица19.B3" office:value-type="string">
            <text:p text:style-name="P137">умеренная</text:p>
          </table:table-cell>
        </table:table-row>
        <table:table-row table:style-name="Таблица19.5">
          <table:table-cell table:style-name="Таблица19.A2" office:value-type="string">
            <text:p text:style-name="P138"/>
          </table:table-cell>
          <table:table-cell table:style-name="Таблица19.B3" office:value-type="string">
            <text:p text:style-name="P136">Нерациональные рубки леса</text:p>
          </table:table-cell>
          <table:table-cell table:style-name="Таблица19.B3" office:value-type="string">
            <text:p text:style-name="P136">Объекты животного мира</text:p>
          </table:table-cell>
          <table:table-cell table:style-name="Таблица19.B3" office:value-type="string">
            <text:p text:style-name="P136">Уничтожение среды обитания</text:p>
          </table:table-cell>
          <table:table-cell table:style-name="Таблица19.B3" office:value-type="string">
            <text:p text:style-name="P137">умеренная</text:p>
          </table:table-cell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column table:style-name="Таблица16.C"/>
        <table:table-row table:style-name="Таблица16.1">
          <table:table-cell table:style-name="Таблица16.A1" office:value-type="string">
            <text:p text:style-name="P132">23</text:p>
          </table:table-cell>
          <table:table-cell table:style-name="Таблица16.A1" table:number-columns-spanned="2" office:value-type="string">
            <text:p text:style-name="P133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40">Название организации, созданной для управления ООПТ или на которую возложено <text:soft-page-break/>обязательство по охране</text:p>
          </table:table-cell>
          <table:table-cell table:style-name="Таблица16.A1" office:value-type="string">
            <text:p text:style-name="P141"/>
            <text:p text:style-name="P136"/>
            <text:p text:style-name="P142">Министерство лесного комплекса и охотничьего хозяйства Кузбасса</text:p>
            <text:p text:style-name="P140"/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36">Юридический адрес</text:p>
          </table:table-cell>
          <table:table-cell table:style-name="Таблица16.A1" office:value-type="string">
            <text:p text:style-name="P143">г. Кемерово, Мирная, 5</text:p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36">Почтовый адрес</text:p>
          </table:table-cell>
          <table:table-cell table:style-name="Таблица16.A1" office:value-type="string">
            <text:p text:style-name="P144">650036, Кемерово, ул. Мирная, 5</text:p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36">телефон</text:p>
          </table:table-cell>
          <table:table-cell table:style-name="Таблица16.A1" office:value-type="string">
            <text:p text:style-name="P143">8(384-2) 34-04-64</text:p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45"><text:span text:style-name="T56">e</text:span><text:span text:style-name="T55">-</text:span><text:span text:style-name="T56">mail</text:span></text:p>
          </table:table-cell>
          <table:table-cell table:style-name="Таблица16.A1" office:value-type="string">
            <text:p text:style-name="P146"><text:a xlink:type="simple" xlink:href="mailto:dlk@kemles.ru" text:style-name="Internet_20_link" text:visited-style-name="Visited_20_Internet_20_Link"><text:span text:style-name="Internet_20_link"><text:span text:style-name="T80">dlk@kemles.ako.ru</text:span></text:span></text:a></text:p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36">Адрес сайта в сети интернет</text:p>
          </table:table-cell>
          <table:table-cell table:style-name="Таблица16.A1" office:value-type="string">
            <text:p text:style-name="P147">https://kemles.ru/</text:p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36">Дата государственной регистрации юридического лица и регистрационный номер</text:p>
          </table:table-cell>
          <table:table-cell table:style-name="Таблица16.A1" office:value-type="string">
            <text:p text:style-name="P141"/>
            <text:p text:style-name="P145"><text:span text:style-name="T55">Зарегистрирован в Едином государственном реестре юридических лиц, государственный регистрационный номер </text:span><text:s/><text:span text:style-name="T55">1114205044711 <text:s/>от </text:span><text:s/><text:span text:style-name="T55">27.12.2011</text:span></text:p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36">ФИО руководителя организации</text:p>
          </table:table-cell>
          <table:table-cell table:style-name="Таблица16.A1" office:value-type="string">
            <text:p text:style-name="P148">Бойко Евгений Васильевич</text:p>
            <text:p text:style-name="P149"/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36">Служебный телефон</text:p>
          </table:table-cell>
          <table:table-cell table:style-name="Таблица16.A1" office:value-type="string">
            <text:p text:style-name="P146"><text:a xlink:type="simple" xlink:href="tel:+73842312137" text:style-name="Internet_20_link" text:visited-style-name="Visited_20_Internet_20_Link"><text:span text:style-name="Internet_20_link"><text:span text:style-name="T81">+7 (3842) 31-21-37</text:span></text:span></text:a></text:p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50"><text:span text:style-name="T55">Начальник отдела </text:span><text:s/><text:span text:style-name="T55">сохранения биоразнообразия, мониторинга и экопросвещения</text:span></text:p>
          </table:table-cell>
          <table:table-cell table:style-name="Таблица16.A1" office:value-type="string">
            <text:p text:style-name="P136">Данилова Ольга Олеговна</text:p>
            <text:p text:style-name="P136"/>
          </table:table-cell>
        </table:table-row>
        <table:table-row table:style-name="Таблица16.1">
          <table:table-cell table:style-name="Таблица16.A1" office:value-type="string">
            <text:p text:style-name="P139"/>
          </table:table-cell>
          <table:table-cell table:style-name="Таблица16.A1" office:value-type="string">
            <text:p text:style-name="P136">Служебный телефон</text:p>
          </table:table-cell>
          <table:table-cell table:style-name="Таблица16.A1" office:value-type="string">
            <text:p text:style-name="P143">7(3842) 55-86-87</text:p>
          </table:table-cell>
        </table:table-row>
      </table:table>
      <table:table table:name="Таблица21" table:style-name="Таблица21">
        <table:table-column table:style-name="Таблица21.A"/>
        <table:table-column table:style-name="Таблица21.B"/>
        <table:table-row table:style-name="Таблица21.1">
          <table:table-cell table:style-name="Таблица21.A1" office:value-type="string">
            <text:p text:style-name="P151">24</text:p>
          </table:table-cell>
          <table:table-cell table:style-name="Таблица21.A1" office:value-type="string">
            <text:p text:style-name="P152"><text:span text:style-name="T82">С</text:span>ведения об иных лицах, на которых возложены обязательства по охране ООПТ</text:p>
          </table:table-cell>
        </table:table-row>
        <table:table-row table:style-name="Таблица21.1">
          <table:table-cell table:style-name="Таблица21.A1" office:value-type="string">
            <text:p text:style-name="P139"/>
          </table:table-cell>
          <table:table-cell table:style-name="Таблица21.A1" office:value-type="string">
            <text:p text:style-name="P153">Отсутствуют.</text:p>
          </table:table-cell>
        </table:table-row>
      </table:table>
      <table:table table:name="Таблица22" table:style-name="Таблица22">
        <table:table-column table:style-name="Таблица22.A"/>
        <table:table-column table:style-name="Таблица22.B"/>
        <table:table-column table:style-name="Таблица22.C"/>
        <table:table-row table:style-name="Таблица22.1">
          <table:table-cell table:style-name="Таблица22.A1" office:value-type="string">
            <text:p text:style-name="P154">25</text:p>
          </table:table-cell>
          <table:table-cell table:style-name="Таблица22.A1" office:value-type="string">
            <text:p text:style-name="P155">Общий режим охраны и использования ООПТ</text:p>
          </table:table-cell>
          <table:table-cell table:style-name="Таблица22.A1" office:value-type="string">
            <text:p text:style-name="P156"><text:span text:style-name="T83">Режим охраны заказника утвержден </text:span><text:s/><text:span text:style-name="T83">Постановление Коллегии Администрации Кемеровской области от 14.10.2009 № 412</text:span></text:p>
            <text:p text:style-name="P157">3.1. На всей территории заказника запрещается любая деятельность, если она противоречит целям создания заказника или причиняет вред природным комплексам и компонентам, в том числе:</text:p>
            <text:p text:style-name="P158"><text:bookmark text:name="p_11374"/>3.1.1. Охота на все виды объектов животного мира и иные виды пользования животным миром, за исключением охоты в целях осуществления научно-исследовательской деятельности, образовательной деятельности и охоты в целях регулирования численности охотничьих ресурсов.</text:p>
            <text:p text:style-name="P158">3.1.2. Передвижение самоходной гусеничной техники (за исключением передвижения на самоходной гусеничной технике работников организаций, индивидуальных предпринимателей и граждан при осуществлении ими сельскохозяйственного производства, строительства, реконструкции, эксплуатации объектов строительства и осуществления деятельности по рубке древесины), а также вездеходов на шинах низкого давления, снегоходов, квадроциклов (за исключением передвижения на вездеходах с шинами низкого давления, снегоходах, квадроциклах по дорогам общего пользования, на организованной в установленном порядке дорожно-тропиночной сети, учебно-туристических и снегоходных трассах и использования их работниками организаций и индивидуальными предпринимателями при осуществлении строительства, реконструкции, <text:soft-page-break/>эксплуатации объектов строительства, оказания услуг гражданам и другим лицам, а также должностными лицами Департамента по охране объектов животного мира Кузбасса (далее - Департамент), Департамента лесного комплекса Кузбасса, полиции и других уполномоченных органов, аварийно-спасательных формирований при исполнении ими своих полномочий).</text:p>
            <text:p text:style-name="P159"><text:span text:style-name="T84">3.1.3. Сплошные рубки лесных насаждений, все виды рубок участков лесов в радиусе 300 м вокруг глухариных токов и все виды рубок по заготовке древесины, за исключением случаев, предусмотренных </text:span><text:a xlink:type="simple" xlink:href="https://internet.garant.ru/#/document/7513076/entry/275" text:style-name="Internet_20_link" text:visited-style-name="Visited_20_Internet_20_Link"><text:span text:style-name="T85">пунктом 3.4</text:span></text:a><text:span text:style-name="T84"> настоящего Положения.</text:span></text:p>
            <text:p text:style-name="P158">3.1.4. Геологическое изучение недр, разведка и добыча полезных ископаемых.</text:p>
            <text:p text:style-name="P158"><text:bookmark text:name="p_179"/>3.1.5. Проведение взрывных работ.</text:p>
            <text:p text:style-name="P158">3.1.6. Сплав леса.</text:p>
            <text:p text:style-name="P158">3.1.7. Разрушение нор диких животных и гнезд птиц.</text:p>
            <text:p text:style-name="P158">3.1.8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58">3.1.9. Нахождение на территории заказника людей с оружием (за исключением должностных лиц Департамента, Департамента лесного комплекса Кузбасса, полиции и других уполномоченных органов при исполнении своих полномочий).</text:p>
            <text:p text:style-name="P158">3.1.10. Нахождение на территории заказника людей с собакой (за исключением собак, используемых при организации мероприятий по охране природных комплексов и объектов, а также при проведении оперативно-розыскных и аварийно-спасательных мероприятий).</text:p>
            <text:p text:style-name="P158">3.1.11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), засорение территории бытовыми отходами.</text:p>
            <text:p text:style-name="P158">3.1.12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реагентов и других действий направлено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.</text:p>
            <text:p text:style-name="P158"><text:bookmark text:name="p_320464"/>3.1.13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;</text:p>
            <text:p text:style-name="P160"><text:bookmark text:name="p_32532"/><text:span text:style-name="T86">строительство автомобильных дорог, трубопроводов, линий электропередачи и других коммуникаций в границах заказника в случаях, установленных законодательством (в случае зонирования заказника - в границах его функциональных зон, режим которых, установленный в соответствии законодательством, запрещает размещение соответствующих объектов), а также строительство, реконструкция и эксплуатация 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7513076/entry/275" text:style-name="Internet_20_link" text:visited-style-name="Visited_20_Internet_20_Link"><text:span text:style-name="T87">пунктом 3.4</text:span></text:a><text:span text:style-name="T86"> настоящего Положения.</text:span></text:p>
            <text:p text:style-name="P161">3.1.14. Уничтожение или порча установленных предупредительных или информационных знаков (панно, аншлагов).</text:p>
            <text:p text:style-name="P161"><text:soft-page-break/>3.1.15. Выкашивание травы в мае, июне, а также выкашивание травы вкруговую (по периферии к центру) во избежание гибели молодняка птиц и мелких животных.</text:p>
            <text:p text:style-name="P161">3.2. Проведение выборочных рубок лесных насаждений, расположенных на территории заказников, в лесохозяйственных целях должно обеспечивать сохранность целевого назначения лесов и выполняемых ими функций.</text:p>
            <text:p text:style-name="P161">3.3. На территории заказника хозяйственная и иная деятельность 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/text:p>
            <text:p text:style-name="P161">3.4. На территории заказника в установленном порядке разрешается:</text:p>
            <text:p text:style-name="P161">3.4.1. Реконструкция и эксплуатация существующих объектов строительства, автомобильных дорог, трубопроводов, линий электропередачи и других коммуникаций по согласованию с департаментом.</text:p>
            <text:p text:style-name="P162">3.4.2. Реконструкция и эксплуатация существующих объектов строительства, а также строительство и размещение новых зданий, сооружений и некапитальных строений, сооружений, связанных с созданием лесной инфраструктуры и с выполнением задач, возложенных на заказник.</text:p>
            <text:p text:style-name="P158">3.4.3. Строительство, реконструкция и эксплуатация зданий, сооружений и некапитальных строений, сооружений в границах территории населенного пункта.</text:p>
            <text:p text:style-name="P158">3.4.4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до начала их проведения.</text:p>
            <text:p text:style-name="P158">3.4.5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с уведомлением департамента до начала их проведения.</text:p>
            <text:p text:style-name="P158">3.4.6. Выборочные рубки лесных насаждений, на которые право их использования возникло на основании договора аренды лесных участков до дня вступления в силу настоящего постановления, на срок до момента окончания действия договора.</text:p>
            <text:p text:style-name="P158">3.4.7. Оказание платных услуг в соответствии с действующим законодательством по согласованию с Департаментом.</text:p>
            <text:p text:style-name="P158">3.5. Ведение лесного хозяйства (охрана, защита и воспроизводство лесов) на территории заказника осуществляется в соответствии с лесохозяйственными регламентами и в соответствии с установленным режимом охраны заказников.</text:p>
            <text:p text:style-name="P158">3.6. Любительское рыболовство, проход маломерных судов по акватории на территории заказника осуществляются в соответствии с действующим законодательством.</text:p>
            <text:p text:style-name="P158"><text:bookmark text:name="p_32598"/>3.7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.</text:p>
            <text:p text:style-name="P159"><text:soft-page-break/><text:span text:style-name="T84">3.8. Рекреационная и иная не запрещенная деятельность на территории заказника должна осуществляться с соблюдением </text:span><text:a xlink:type="simple" xlink:href="https://internet.garant.ru/#/document/12154455/entry/1000" text:style-name="Internet_20_link" text:visited-style-name="Visited_20_Internet_20_Link"><text:span text:style-name="T85">Правил</text:span></text:a><text:span text:style-name="T84"> пожарной безопасности в лесах, </text:span><text:a xlink:type="simple" xlink:href="https://internet.garant.ru/#/document/71685642/entry/1000" text:style-name="Internet_20_link" text:visited-style-name="Visited_20_Internet_20_Link"><text:span text:style-name="T85">Правил</text:span></text:a><text:span text:style-name="T84"> санитарной безопасности в лесах, </text:span><text:a xlink:type="simple" xlink:href="https://internet.garant.ru/#/document/71540192/entry/1000" text:style-name="Internet_20_link" text:visited-style-name="Visited_20_Internet_20_Link"><text:span text:style-name="T85">Правил</text:span></text:a><text:span text:style-name="T84"> лесовосстановления, </text:span><text:a xlink:type="simple" xlink:href="https://internet.garant.ru/#/document/71843498/entry/1000" text:style-name="Internet_20_link" text:visited-style-name="Visited_20_Internet_20_Link"><text:span text:style-name="T85">Правил</text:span></text:a><text:span text:style-name="T84"> ухода за лесами и других правил (порядков и нормативов), предусмотренных действующим законодательством.</text:span></text:p>
            <text:p text:style-name="P158">3.9. Установленный режим особой охраны заказника обязаны соблюдать все без исключения физические и юридические лица (водопользователи, пользователи, владельцы и собственники земельных участков (акваторий, участков лесного фонда), расположенных в границах заказника) и нести за его нарушение административную, уголовную или иную установленную законодательством Российской Федерации ответственность.</text:p>
            <text:p text:style-name="P158">3.10. В целях создания инфраструктуры для развития экологического туризма, иной деятельности, не противоречащей режиму особой охраны, на территории заказника допускается:</text:p>
            <text:p text:style-name="P158">3.10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58">3.10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59"><text:span text:style-name="T84">3.11. Деятельность в соответствии с </text:span><text:a xlink:type="simple" xlink:href="https://internet.garant.ru/#/document/7513076/entry/1000000025" text:style-name="Internet_20_link" text:visited-style-name="Visited_20_Internet_20_Link"><text:span text:style-name="T85">пунктом 3.10</text:span></text:a><text:span text:style-name="T84"> настоящего Положения осуществляется учреждением или организациями, индивидуальными предпринимателями по согласованию с Департаментом.</text:span></text:p>
            <text:p text:style-name="P163"><text:bookmark text:name="p_32116"/><text:span text:style-name="T88">3.12. Запреты, установленные </text:span><text:a xlink:type="simple" xlink:href="https://internet.garant.ru/#/document/7513076/entry/272" text:style-name="Internet_20_link" text:visited-style-name="Visited_20_Internet_20_Link"><text:span text:style-name="T89">пунктом 3.1</text:span></text:a><text:span text:style-name="T88"> настоящего Положения, не действуют в границах территории населенного пункта, за исключением случаев, предусмотренных </text:span><text:a xlink:type="simple" xlink:href="https://internet.garant.ru/#/document/7513076/entry/268" text:style-name="Internet_20_link" text:visited-style-name="Visited_20_Internet_20_Link"><text:span text:style-name="T89">подпунктами 3.1.11 - 3.1.13</text:span></text:a><text:span text:style-name="T88"> настоящего Положения.</text:span></text:p>
            <text:p text:style-name="P158"><text:bookmark text:name="p_32118"/>3.13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</text:p>
            <text:p text:style-name="P161">Государственная экспертиза и иная экспертиза любой документации также проводится в случае, если ее проведение предусмотрено действующим законодательством.</text:p>
          </table:table-cell>
        </table:table-row>
      </table:table>
      <table:table table:name="Таблица23" table:style-name="Таблица23">
        <table:table-column table:style-name="Таблица23.A"/>
        <table:table-column table:style-name="Таблица23.B"/>
        <table:table-row table:style-name="Таблица23.1">
          <table:table-cell table:style-name="Таблица23.A1" office:value-type="string">
            <text:p text:style-name="P164">26</text:p>
          </table:table-cell>
          <table:table-cell table:style-name="Таблица23.A1" office:value-type="string">
            <text:p text:style-name="P165"><text:span text:style-name="T90">З</text:span>онирование территории ООПТ</text:p>
          </table:table-cell>
        </table:table-row>
        <table:table-row table:style-name="Таблица23.1">
          <table:table-cell table:style-name="Таблица23.A1" office:value-type="string">
            <text:p text:style-name="P166"/>
          </table:table-cell>
          <table:table-cell table:style-name="Таблица23.A1" office:value-type="string">
            <text:p text:style-name="P167"><text:span text:style-name="T91">О</text:span>тсутствует.</text:p>
          </table:table-cell>
        </table:table-row>
        <table:table-row table:style-name="Таблица23.1">
          <table:table-cell table:style-name="Таблица23.A1" office:value-type="string">
            <text:p text:style-name="P164">27</text:p>
          </table:table-cell>
          <table:table-cell table:style-name="Таблица23.A1" office:value-type="string">
            <text:p text:style-name="P168"><text:span text:style-name="T90">Р</text:span>ежим охранной зоны ООПТ</text:p>
          </table:table-cell>
        </table:table-row>
        <table:table-row table:style-name="Таблица23.1">
          <table:table-cell table:style-name="Таблица23.A1" office:value-type="string">
            <text:p text:style-name="P166"/>
          </table:table-cell>
          <table:table-cell table:style-name="Таблица23.A1" office:value-type="string">
            <text:p text:style-name="P167"><text:span text:style-name="T91">О</text:span>тсутствует.</text:p>
          </table:table-cell>
        </table:table-row>
        <table:table-row table:style-name="Таблица23.1">
          <table:table-cell table:style-name="Таблица23.A1" office:value-type="string">
            <text:p text:style-name="P164">28</text:p>
          </table:table-cell>
          <table:table-cell table:style-name="Таблица23.A1" office:value-type="string">
            <text:p text:style-name="P165"><text:span text:style-name="T90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23.1">
          <table:table-cell table:style-name="Таблица23.A1" office:value-type="string">
            <text:p text:style-name="P166"/>
          </table:table-cell>
          <table:table-cell table:style-name="Таблица23.A1" office:value-type="string">
            <text:p text:style-name="P169">Информация отсутствует.</text:p>
          </table:table-cell>
        </table:table-row>
        <table:table-row table:style-name="Таблица23.7">
          <table:table-cell table:style-name="Таблица23.A1" office:value-type="string">
            <text:p text:style-name="P170">29</text:p>
          </table:table-cell>
          <table:table-cell table:style-name="Таблица23.A1" office:value-type="string">
            <text:p text:style-name="P171"><text:span text:style-name="T90">П</text:span>росветительские и рекреационные объекты на ООПТ</text:p>
          </table:table-cell>
        </table:table-row>
        <table:table-row table:style-name="Таблица23.1">
          <table:table-cell table:style-name="Таблица23.A1" office:value-type="string">
            <text:p text:style-name="P172"/>
          </table:table-cell>
          <table:table-cell table:style-name="Таблица23.A1" office:value-type="string">
            <text:p text:style-name="P169">Информация отсутствует.</text:p>
          </table:table-cell>
        </table:table-row>
        <table:table-row table:style-name="Таблица23.1">
          <table:table-cell table:style-name="Таблица23.A1" table:number-columns-spanned="2" office:value-type="string">
            <text:p text:style-name="P173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73">Дата составления: 15.06.2026.</text:p>
          </table:table-cell>
          <table:covered-table-cell/>
        </table:table-row>
      </table:table>
      <text:p text:style-name="P174"/>
      <text:p text:style-name="P175">Приложение 1</text:p>
      <text:p text:style-name="P176"/>
      <text:p text:style-name="P177">Список видов флоры высших сосудистых растений заказника «Нижне-Томский»</text:p>
      <text:p text:style-name="P177"/>
      <text:p text:style-name="P178">СОСУДИСТЫЕ РАСТЕНИЯ </text:p>
      <text:list text:style-name="L1">
        <text:list-header>
          <text:p text:style-name="P179">Семейство Плауновые –Lycopodiaceae</text:p>
        </text:list-header>
        <text:list-item>
          <text:p text:style-name="P180"><text:span text:style-name="T56">Lycopodium</text:span><text:span text:style-name="T55"> <text:s/></text:span><text:span text:style-name="T56">annotinum</text:span><text:span text:style-name="T55"> </text:span><text:span text:style-name="T56">L</text:span><text:span text:style-name="T55">. - Плаун годичный</text:span></text:p>
          <text:p text:style-name="P181"><text:span text:style-name="T92">Семейство Хвощовые –</text:span><text:span text:style-name="T93">Equisetaceae</text:span></text:p>
        </text:list-item>
        <text:list-item>
          <text:p text:style-name="P180"><text:span text:style-name="T56">Equisetum</text:span><text:span text:style-name="T55"> </text:span><text:span text:style-name="T56">arvense</text:span><text:span text:style-name="T55"> </text:span><text:span text:style-name="T56">L</text:span><text:span text:style-name="T55">. – Хвощ полевой</text:span></text:p>
        </text:list-item>
        <text:list-item>
          <text:p text:style-name="P180"><text:span text:style-name="T56">Equisetum fluviatile L. (E. heleocharis Ehrh.) – </text:span><text:span text:style-name="T55">Хвощ</text:span><text:span text:style-name="T56"> </text:span><text:span text:style-name="T55">речной</text:span></text:p>
        </text:list-item>
        <text:list-item>
          <text:p text:style-name="P180"><text:span text:style-name="T56">Equisetum</text:span><text:span text:style-name="T55"> </text:span><text:span text:style-name="T56">hyemale</text:span><text:span text:style-name="T55"> </text:span><text:span text:style-name="T56">L</text:span><text:span text:style-name="T55">. – Хвощ зимующий</text:span></text:p>
        </text:list-item>
        <text:list-item>
          <text:p text:style-name="P180"><text:span text:style-name="T56">Equisetum palustre L. – </text:span><text:span text:style-name="T55">Хвощ</text:span><text:span text:style-name="T56"> </text:span><text:span text:style-name="T55">болотный</text:span></text:p>
        </text:list-item>
        <text:list-item>
          <text:p text:style-name="P180"><text:span text:style-name="T56">Equisetum pratense Ehrh. – </text:span><text:span text:style-name="T55">Хвощ</text:span><text:span text:style-name="T56"> </text:span><text:span text:style-name="T55">луговой</text:span></text:p>
        </text:list-item>
        <text:list-item>
          <text:p text:style-name="P180"><text:span text:style-name="T56">Equisetum sylvaticum L. – </text:span><text:span text:style-name="T55">Хвощ</text:span><text:span text:style-name="T56"> </text:span><text:span text:style-name="T55">лесной</text:span></text:p>
          <text:p text:style-name="P179">Семейство Оноклеевые - Onocleaceae</text:p>
        </text:list-item>
        <text:list-item>
          <text:p text:style-name="P182">Matteuccia struthiopteris (L.) Tod. – Страусник обыкновенный, черная сарана</text:p>
          <text:p text:style-name="P179">Семейство <text:s/>Кочедыжниковые -Athyriaceae</text:p>
        </text:list-item>
        <text:list-item>
          <text:p text:style-name="P182">Athyrium filix-femina (L.) Roth – Кочедыжник женский</text:p>
        </text:list-item>
        <text:list-item>
          <text:p text:style-name="P182">Diplasium sibiricum (Turcz. ex G. Kunze) Kurata – Диплазиум сибирский</text:p>
          <text:p text:style-name="P179">Семейство <text:s/>Щитовниковые - Dryopteridaceae</text:p>
        </text:list-item>
        <text:list-item>
          <text:p text:style-name="P180"><text:span text:style-name="T56">Dryopteris</text:span><text:span text:style-name="T55"> <text:s/></text:span><text:span text:style-name="T56">carthusiana</text:span><text:span text:style-name="T55"> (</text:span><text:span text:style-name="T56">Vill</text:span><text:span text:style-name="T55">.) </text:span><text:span text:style-name="T56">H</text:span><text:span text:style-name="T55">.</text:span><text:span text:style-name="T56">P</text:span><text:span text:style-name="T55">. </text:span><text:span text:style-name="T56">Fuchs</text:span><text:span text:style-name="T55"> – Щитовник шартрский</text:span></text:p>
        </text:list-item>
        <text:list-item>
          <text:p text:style-name="P180"><text:span text:style-name="T56">Dryopteris filix-mas (L.) Schott</text:span><text:span text:style-name="T55"> – Щитовник мужской</text:span></text:p>
        </text:list-item>
        <text:list-item>
          <text:p text:style-name="P180"><text:span text:style-name="T56">Gymnocarpium</text:span><text:span text:style-name="T55"> </text:span><text:span text:style-name="T56">dryopteri</text:span><text:span text:style-name="T94">s</text:span><text:span text:style-name="T95"> (</text:span><text:span text:style-name="T94">L</text:span><text:span text:style-name="T95">.) </text:span><text:span text:style-name="T94">Newm</text:span><text:span text:style-name="T95">. – Голокучник трехраздельный</text:span></text:p>
          <text:p text:style-name="P183"><text:span text:style-name="T55">Семейство Телиптерисовые – </text:span><text:span text:style-name="T56">Thelipterdaceae</text:span></text:p>
        </text:list-item>
        <text:list-item>
          <text:p text:style-name="P184"><text:span text:style-name="T56">Phegopteris</text:span><text:span text:style-name="T55"> </text:span><text:span text:style-name="T56">connectilis</text:span><text:span text:style-name="T55"> (</text:span><text:span text:style-name="T56">Michx</text:span><text:span text:style-name="T55">.) </text:span><text:span text:style-name="T56">Watt</text:span><text:span text:style-name="T55"> – Фегоптерис связывающий</text:span></text:p>
        </text:list-item>
        <text:list-item>
          <text:p text:style-name="P180"><text:span text:style-name="T94">Thelypteris palustris Schott – </text:span><text:span text:style-name="T95">Телиптерис</text:span><text:span text:style-name="T94"> </text:span><text:span text:style-name="T95">болотный</text:span></text:p>
          <text:p text:style-name="P181"><text:span text:style-name="T92">Семейство</text:span><text:span text:style-name="T93"> <text:s/></text:span><text:span text:style-name="T92">Гиполеписовые</text:span><text:span text:style-name="T93"> - Hypolepidaceae</text:span></text:p>
        </text:list-item>
        <text:list-item>
          <text:p text:style-name="P180"><text:span text:style-name="T56">Pteridium aquilinum (L.) Kuhn</text:span><text:span text:style-name="T55">. – Орляк обыкновенный</text:span></text:p>
          <text:p text:style-name="P179">Семейство Сосновые - Pinaceae</text:p>
        </text:list-item>
        <text:list-item>
          <text:p text:style-name="P182">Abies sibirica Ledeb. – Пихта сибирская</text:p>
        </text:list-item>
        <text:list-item>
          <text:p text:style-name="P182">Picea obovata Ledeb. – Ель сибирская</text:p>
        </text:list-item>
        <text:list-item>
          <text:p text:style-name="P182">Pinus sibirica Du Tour – Сосна сибирская, кедр сибирский</text:p>
        </text:list-item>
        <text:list-item>
          <text:p text:style-name="P182">Pinus sylvestris L. – Сосна обыкновенная</text:p>
          <text:p text:style-name="P179">Семейство Рогозовые -Typhaceae</text:p>
        </text:list-item>
        <text:list-item>
          <text:p text:style-name="P182">Typha latyfolia L. – Рогоз широколистный</text:p>
          <text:p text:style-name="P179">Семейство Ежеголовниковые - Sparganiaceaе</text:p>
        </text:list-item>
        <text:list-item>
          <text:p text:style-name="P182">Sparganium еmersum Rehm. – Ежеголовник всплывший</text:p>
        </text:list-item>
        <text:list-item>
          <text:p text:style-name="P182">Sparganium erectum L. – Ежеголовник прямой</text:p>
          <text:p text:style-name="P179">Семейство Рдестовые - Potamogetonaceae</text:p>
        </text:list-item>
        <text:list-item>
          <text:p text:style-name="P180"><text:span text:style-name="T56">Potamogeton</text:span><text:span text:style-name="T55"> </text:span><text:span text:style-name="T56">alpinus</text:span><text:span text:style-name="T55"> </text:span><text:span text:style-name="T56">Balb</text:span><text:span text:style-name="T55">. – Рдест альпийский</text:span></text:p>
        </text:list-item>
        <text:list-item>
          <text:p text:style-name="P182">Potamogeton berchtoldii Fieb. – Рдест Берхтольда</text:p>
        </text:list-item>
        <text:list-item>
          <text:p text:style-name="P180"><text:span text:style-name="T56">Potamogeton crispus L. – </text:span><text:span text:style-name="T55">Рдест</text:span><text:span text:style-name="T56"> </text:span><text:span text:style-name="T55">курчавый</text:span></text:p>
        </text:list-item>
        <text:list-item>
          <text:p text:style-name="P182">Potamogeton lucens L. – Рдест блестящий</text:p>
        </text:list-item>
        <text:list-item>
          <text:p text:style-name="P180"><text:span text:style-name="T56">Potamogeton</text:span><text:span text:style-name="T55"> </text:span><text:span text:style-name="T56">natans</text:span><text:span text:style-name="T55"> </text:span><text:span text:style-name="T56">L</text:span><text:span text:style-name="T55">. – Рдест плавающий</text:span></text:p>
        </text:list-item>
        <text:list-item>
          <text:p text:style-name="P180"><text:span text:style-name="T56">Potamogeton</text:span><text:span text:style-name="T55"> </text:span><text:span text:style-name="T56">pectinatus</text:span><text:span text:style-name="T55"> </text:span><text:span text:style-name="T56">L</text:span><text:span text:style-name="T55">. – Рдест гребенчатый</text:span></text:p>
        </text:list-item>
        <text:list-item>
          <text:p text:style-name="P182">Potamogeton perfoliatus L. – Рдест пронзеннолистный</text:p>
          <text:p text:style-name="P179">Семейство Ситниковидные – Juncaginaceae</text:p>
        </text:list-item>
        <text:list-item>
          <text:p text:style-name="P182">Triglochin palustre L. – Триостренник болотный</text:p>
          <text:p text:style-name="P185">Семейство Частуховые – Alismatacea</text:p>
        </text:list-item>
        <text:list-item>
          <text:p text:style-name="P186">Alisma plantago-aqatica L. – Частуха подорожниковая</text:p>
        </text:list-item>
        <text:list-item>
          <text:p text:style-name="P182">Sagittaria sagittifolia L. – Стрелолист стрелолистный</text:p>
          <text:p text:style-name="P179">Семейство Сусаковые - Butomfceae</text:p>
        </text:list-item>
        <text:list-item>
          <text:p text:style-name="P182"><text:soft-page-break/>Butomus umbellatus L. – Сусак зонтичный</text:p>
          <text:p text:style-name="P179">Семейство Водокрасовые-Hydrocharitaceae</text:p>
        </text:list-item>
        <text:list-item>
          <text:p text:style-name="P180"><text:span text:style-name="T56">Hydrilla verticillata (L. fil.) Royle – </text:span><text:span text:style-name="T55">Гидрилла</text:span><text:span text:style-name="T56"> </text:span><text:span text:style-name="T55">мутовчатая</text:span></text:p>
        </text:list-item>
        <text:list-item>
          <text:p text:style-name="P182">Stratiotes aloides L. <text:s/>– Телорез обыкновенный</text:p>
        </text:list-item>
        <text:list-item>
          <text:p text:style-name="P182">Hydrocharis morus-ranae L. – Водокрас <text:s/>обыкновенный </text:p>
          <text:p text:style-name="P179">Семейство Злаковые-Poaceae</text:p>
        </text:list-item>
        <text:list-item>
          <text:p text:style-name="P182">Agrostis clavata Trin. – Полевица булавовидная</text:p>
        </text:list-item>
        <text:list-item>
          <text:p text:style-name="P180"><text:span text:style-name="T56">Agrostis gigantean Roth – </text:span><text:span text:style-name="T55">Полевица</text:span><text:span text:style-name="T56"> </text:span><text:span text:style-name="T55">гигантская</text:span></text:p>
        </text:list-item>
        <text:list-item>
          <text:p text:style-name="P180"><text:span text:style-name="T56">Agrostis tenuis Sibth. – </text:span><text:span text:style-name="T55">Полевица</text:span><text:span text:style-name="T56"> </text:span><text:span text:style-name="T55">тонкая</text:span></text:p>
        </text:list-item>
        <text:list-item>
          <text:p text:style-name="P182">Agrostis vinealis Schreb. – Полевица виноградниковая</text:p>
        </text:list-item>
        <text:list-item>
          <text:p text:style-name="P182">Alopecurus aequalis Sobol. <text:s/>– Лисохвост равный </text:p>
        </text:list-item>
        <text:list-item>
          <text:p text:style-name="P180"><text:span text:style-name="T56">Alopecurus pratensis L. – </text:span><text:span text:style-name="T55">Лисохвост</text:span><text:span text:style-name="T56"> </text:span><text:span text:style-name="T55">луговой</text:span></text:p>
        </text:list-item>
        <text:list-item>
          <text:p text:style-name="P180"><text:span text:style-name="T56">Avena fatua L. (A. septentrionalis Malz. p.p.). – </text:span><text:span text:style-name="T96">Овес посевной</text:span></text:p>
        </text:list-item>
        <text:list-item>
          <text:p text:style-name="P180"><text:span text:style-name="T56">Avenula pubescens (Hudson) Dumort. – </text:span><text:span text:style-name="T55">Овес</text:span><text:span text:style-name="T56"> </text:span><text:span text:style-name="T55">пушистый</text:span></text:p>
        </text:list-item>
        <text:list-item>
          <text:p text:style-name="P180"><text:span text:style-name="T56">Brachypodium pinnatum (L.) Beauv</text:span><text:span text:style-name="T55">. – Коротконожка перистая</text:span></text:p>
        </text:list-item>
        <text:list-item>
          <text:p text:style-name="P180"><text:span text:style-name="T56">Bromopsis. inermis Leyss. (Bromus inermis Leyss.) – </text:span><text:span text:style-name="T55">Кострец</text:span><text:span text:style-name="T56"> </text:span><text:span text:style-name="T55">безостый</text:span></text:p>
        </text:list-item>
        <text:list-item>
          <text:p text:style-name="P180"><text:span text:style-name="T56">Calamagrostis</text:span><text:span text:style-name="T55"> </text:span><text:span text:style-name="T56">arundinacea</text:span><text:span text:style-name="T55"> (</text:span><text:span text:style-name="T56">L</text:span><text:span text:style-name="T55">.) </text:span><text:span text:style-name="T56">Roth</text:span><text:span text:style-name="T55"> – Вейник <text:s/>тростниковый</text:span></text:p>
        </text:list-item>
        <text:list-item>
          <text:p text:style-name="P180"><text:span text:style-name="T56">Calamagrostis</text:span><text:span text:style-name="T55"> </text:span><text:span text:style-name="T56">epigeios</text:span><text:span text:style-name="T55"> (</text:span><text:span text:style-name="T56">L</text:span><text:span text:style-name="T55">.) </text:span><text:span text:style-name="T56">Roth</text:span><text:span text:style-name="T55"> <text:s/>– Вейник наземный</text:span></text:p>
        </text:list-item>
        <text:list-item>
          <text:p text:style-name="P182">Calamagrostis neglecta (Ehrh.) Gaertn., Mey. et Scher – Вейник <text:s/>незамечаемый</text:p>
        </text:list-item>
        <text:list-item>
          <text:p text:style-name="P182">Calamagrostis obtusata Trin. – Вейник <text:s/>притупленный</text:p>
        </text:list-item>
        <text:list-item>
          <text:p text:style-name="P180"><text:span text:style-name="T56">Calamagrostis purpurea (Trin.) Trin. – </text:span><text:span text:style-name="T55">Вейник</text:span><text:span text:style-name="T56"> </text:span><text:span text:style-name="T55">пурпурный</text:span></text:p>
        </text:list-item>
        <text:list-item>
          <text:p text:style-name="P180"><text:span text:style-name="T56">Dactylis</text:span><text:span text:style-name="T55"> </text:span><text:span text:style-name="T56">glomerata</text:span><text:span text:style-name="T55"> </text:span><text:span text:style-name="T56">L</text:span><text:span text:style-name="T55">. – Ежа сборная</text:span></text:p>
        </text:list-item>
        <text:list-item>
          <text:p text:style-name="P182">Deschampsia caespitosa (L.) Beauv. – Щучка дернистая</text:p>
        </text:list-item>
        <text:list-item>
          <text:p text:style-name="P182">Echinochloa crus-galli (L.) Beauv. - Ежовник обыкновенный</text:p>
        </text:list-item>
        <text:list-item>
          <text:p text:style-name="P182">Elymus caninus (L.) L. (Agropyron caninum (L.) Beauv) — Пырейник собачий</text:p>
        </text:list-item>
        <text:list-item>
          <text:p text:style-name="P182">Elymus sibiricus L. – Пырейник сибирский</text:p>
        </text:list-item>
        <text:list-item>
          <text:p text:style-name="P180"><text:span text:style-name="T56">Elytrigia repens (L.) Beauv. (Agropyron repens (L.) </text:span><text:span text:style-name="T55">Beauv.) – Пырей ползучий</text:span></text:p>
        </text:list-item>
        <text:list-item>
          <text:p text:style-name="P180"><text:span text:style-name="T56">Festuca pratensis Huds. – </text:span><text:span text:style-name="T55">Овсяница</text:span><text:span text:style-name="T56"> <text:s/></text:span><text:span text:style-name="T55">луговая</text:span></text:p>
        </text:list-item>
        <text:list-item>
          <text:p text:style-name="P182">Festuca rubra L. – Овсяница красная</text:p>
        </text:list-item>
        <text:list-item>
          <text:p text:style-name="P182">Glyceria triflora (Korsh.) Kom. – Манник трехцветковый</text:p>
        </text:list-item>
        <text:list-item>
          <text:p text:style-name="P182">Hierochloe odorata (L.)Beauv. – Зубровка душистая</text:p>
        </text:list-item>
        <text:list-item>
          <text:p text:style-name="P182">Hierochloe sibirica (Tzvelev) Czer. – Зубровка сибирская</text:p>
        </text:list-item>
        <text:list-item>
          <text:p text:style-name="P180"><text:span text:style-name="T56">Melica</text:span><text:span text:style-name="T55"> </text:span><text:span text:style-name="T56">altissima</text:span><text:span text:style-name="T55"> </text:span><text:span text:style-name="T56">L</text:span><text:span text:style-name="T55">. – Перловник высокий</text:span></text:p>
        </text:list-item>
        <text:list-item>
          <text:p text:style-name="P180"><text:span text:style-name="T56">Melica</text:span><text:span text:style-name="T55"> </text:span><text:span text:style-name="T56">nutans</text:span><text:span text:style-name="T55"> </text:span><text:span text:style-name="T56">L</text:span><text:span text:style-name="T55">. – Перловник поникающий</text:span></text:p>
        </text:list-item>
        <text:list-item>
          <text:p text:style-name="P180"><text:span text:style-name="T56">Milium</text:span><text:span text:style-name="T55"> </text:span><text:span text:style-name="T56">ef</text:span><text:span text:style-name="T55">fusum L. – Бор развесистый</text:span></text:p>
        </text:list-item>
        <text:list-item>
          <text:p text:style-name="P180"><text:span text:style-name="T56">Phalaroides arundinacea L. (Digraphis arundinacea (L.) </text:span><text:span text:style-name="T55">Trin.) – Двукисточник тростниковый</text:span></text:p>
        </text:list-item>
        <text:list-item>
          <text:p text:style-name="P182">Phleum phleoides (L.) Karst. – Тимофеевка степная</text:p>
        </text:list-item>
        <text:list-item>
          <text:p text:style-name="P182">Phleum рratense L. – Тимофеевка луговая</text:p>
        </text:list-item>
        <text:list-item>
          <text:p text:style-name="P180"><text:span text:style-name="T56">Phragmites australis (Cav.) Trin ex Steud. </text:span><text:span text:style-name="T55">(</text:span><text:span text:style-name="T56">Ph</text:span><text:span text:style-name="T55">. </text:span><text:span text:style-name="T56">communis</text:span><text:span text:style-name="T55"> </text:span><text:span text:style-name="T56">Trin</text:span><text:span text:style-name="T55">.) – Тростник южный</text:span></text:p>
        </text:list-item>
        <text:list-item>
          <text:p text:style-name="P180"><text:span text:style-name="T56">Poa</text:span><text:span text:style-name="T55"> </text:span><text:span text:style-name="T56">angustifolia</text:span><text:span text:style-name="T55"> </text:span><text:span text:style-name="T56">L</text:span><text:span text:style-name="T55">. – Мятлик узколистный</text:span></text:p>
        </text:list-item>
        <text:list-item>
          <text:p text:style-name="P180"><text:span text:style-name="T56">Poa</text:span><text:span text:style-name="T55"> </text:span><text:span text:style-name="T56">nemoralis</text:span><text:span text:style-name="T55"> </text:span><text:span text:style-name="T56">L</text:span><text:span text:style-name="T55">. – Мятлик лесной</text:span></text:p>
        </text:list-item>
        <text:list-item>
          <text:p text:style-name="P180"><text:span text:style-name="T56">Poa</text:span><text:span text:style-name="T55"> </text:span><text:span text:style-name="T56">palustris</text:span><text:span text:style-name="T55"> </text:span><text:span text:style-name="T56">L</text:span><text:span text:style-name="T55">. (</text:span><text:span text:style-name="T56">Poa</text:span><text:span text:style-name="T55"> </text:span><text:span text:style-name="T56">serotina</text:span><text:span text:style-name="T55"> </text:span><text:span text:style-name="T56">Ehrh</text:span><text:span text:style-name="T55">. </text:span><text:span text:style-name="T56">ex</text:span><text:span text:style-name="T55"> </text:span><text:span text:style-name="T56">Gaud</text:span><text:span text:style-name="T55">.) – Мятлик болотный</text:span></text:p>
        </text:list-item>
        <text:list-item>
          <text:p text:style-name="P180"><text:span text:style-name="T56">Poa</text:span><text:span text:style-name="T55"> </text:span><text:span text:style-name="T56">pratensis</text:span><text:span text:style-name="T55"> </text:span><text:span text:style-name="T56">L</text:span><text:span text:style-name="T55">. – Мятлик луговой</text:span></text:p>
        </text:list-item>
        <text:list-item>
          <text:p text:style-name="P180"><text:span text:style-name="T56">Poa</text:span><text:span text:style-name="T55"> </text:span><text:span text:style-name="T56">sibirica</text:span><text:span text:style-name="T55"> </text:span><text:span text:style-name="T56">Roshev</text:span><text:span text:style-name="T55">. – Мятлик сибирский</text:span></text:p>
        </text:list-item>
        <text:list-item>
          <text:p text:style-name="P180"><text:span text:style-name="T55">Р</text:span><text:span text:style-name="T56">oa</text:span><text:span text:style-name="T55"> </text:span><text:span text:style-name="T56">supina</text:span><text:span text:style-name="T55"> </text:span><text:span text:style-name="T56">Schrader</text:span><text:span text:style-name="T55"> – Мятлик приземистый. </text:span></text:p>
        </text:list-item>
        <text:list-item>
          <text:p text:style-name="P180"><text:span text:style-name="T56">Poa</text:span><text:span text:style-name="T55"> </text:span><text:span text:style-name="T56">trivial</text:span><text:span text:style-name="T55">is L – Мятлик. Обыкновенный</text:span></text:p>
        </text:list-item>
        <text:list-item>
          <text:p text:style-name="P182">Puccinellia hauptiana V. Krecz. – Бескильница Гаупта</text:p>
        </text:list-item>
        <text:list-item>
          <text:p text:style-name="P182">Scolochloa festucacea (Willd.) Link – Тростянка овсяницевидная</text:p>
        </text:list-item>
        <text:list-item>
          <text:p text:style-name="P182">Setaria viridis (L.) P.B. – Щетинник зеленый</text:p>
        </text:list-item>
        <text:list-item>
          <text:p text:style-name="P182">Stipa capillata L. <text:s/>– Ковыль волосатик (тырса)</text:p>
        </text:list-item>
        <text:list-item>
          <text:p text:style-name="P182">Trisetum sibiricum Rupr. – Трищетинник сибирский</text:p>
          <text:p text:style-name="P179">Семейство <text:s/>Осоковые-Cyperaceae</text:p>
        </text:list-item>
        <text:list-item>
          <text:p text:style-name="P180"><text:soft-page-break/><text:span text:style-name="T56">Carex acuta L. (Carex fuscovaginata Kuk) – </text:span><text:span text:style-name="T55">Осока</text:span><text:span text:style-name="T56"> <text:s/></text:span><text:span text:style-name="T55">острая</text:span></text:p>
        </text:list-item>
        <text:list-item>
          <text:p text:style-name="P180"><text:span text:style-name="T56">Carex</text:span><text:span text:style-name="T55"> </text:span><text:span text:style-name="T56">appropinquata</text:span><text:span text:style-name="T55"> </text:span><text:span text:style-name="T56">Schum</text:span><text:span text:style-name="T55">. – Осока сближенная</text:span></text:p>
        </text:list-item>
        <text:list-item>
          <text:p text:style-name="P180"><text:span text:style-name="T56">Carex</text:span><text:span text:style-name="T55"> </text:span><text:span text:style-name="T56">atherodes</text:span><text:span text:style-name="T55"> </text:span><text:span text:style-name="T56">Spreng</text:span><text:span text:style-name="T55">. (</text:span><text:span text:style-name="T56">Carex</text:span><text:span text:style-name="T55"> </text:span><text:span text:style-name="T56">orthostachys</text:span><text:span text:style-name="T55"> </text:span><text:span text:style-name="T56">C</text:span><text:span text:style-name="T55">.</text:span><text:span text:style-name="T56">A</text:span><text:span text:style-name="T55">. </text:span><text:span text:style-name="T56">Mey</text:span><text:span text:style-name="T55">.) – Осока остистая</text:span></text:p>
        </text:list-item>
        <text:list-item>
          <text:p text:style-name="P180"><text:span text:style-name="T56">Carex</text:span><text:span text:style-name="T55"> <text:s/></text:span><text:span text:style-name="T56">canescens</text:span><text:span text:style-name="T55"> <text:s/>.</text:span><text:span text:style-name="T56">L</text:span><text:span text:style-name="T55">.– Осока сероватая</text:span></text:p>
        </text:list-item>
        <text:list-item>
          <text:p text:style-name="P180"><text:span text:style-name="T56">Carex</text:span><text:span text:style-name="T55"> </text:span><text:span text:style-name="T56">cespitosa</text:span><text:span text:style-name="T55"> </text:span><text:span text:style-name="T56">L</text:span><text:span text:style-name="T55">. – Осока дернистая</text:span></text:p>
        </text:list-item>
        <text:list-item>
          <text:p text:style-name="P180"><text:span text:style-name="T56">Carex</text:span><text:span text:style-name="T55"> </text:span><text:span text:style-name="T56">diandra</text:span><text:span text:style-name="T55"> </text:span><text:span text:style-name="T56">Schrank</text:span><text:span text:style-name="T55"> – Осока двухтычинковая</text:span></text:p>
        </text:list-item>
        <text:list-item>
          <text:p text:style-name="P182">Carex dioica L. – Осока двудомная</text:p>
        </text:list-item>
        <text:list-item>
          <text:p text:style-name="P180"><text:span text:style-name="T55">Carex </text:span><text:span text:style-name="T97">limosa L</text:span><text:span text:style-name="T55">. – Осока </text:span><text:span text:style-name="T97">топяная</text:span></text:p>
        </text:list-item>
        <text:list-item>
          <text:p text:style-name="P182">Carex duriuscula C. A. Mey. – Осока твердоватая</text:p>
        </text:list-item>
        <text:list-item>
          <text:p text:style-name="P182">Carex elongata <text:s/>L. - Осока удлиненная</text:p>
        </text:list-item>
        <text:list-item>
          <text:p text:style-name="P182">Сarex juncella (Fries) Th. Fries – Осока ситничек</text:p>
        </text:list-item>
        <text:list-item>
          <text:p text:style-name="P182">Carex lasiocarpa Ehrh. – Осока волосистоплодная</text:p>
        </text:list-item>
        <text:list-item>
          <text:p text:style-name="P182">Carex macroura Meinsh. – Осока большехвостая</text:p>
        </text:list-item>
        <text:list-item>
          <text:p text:style-name="P180"><text:span text:style-name="T56">Carex ovalis Good. <text:s/></text:span><text:span text:style-name="T55">- Осока заячья</text:span></text:p>
        </text:list-item>
        <text:list-item>
          <text:p text:style-name="P182">Carex pallescens L. – Осока бледнеющая</text:p>
        </text:list-item>
        <text:list-item>
          <text:p text:style-name="P182">Carex praecox Schreb. – Осока ранняя </text:p>
        </text:list-item>
        <text:list-item>
          <text:p text:style-name="P182">Carex pseudocyperus L. – Осока ложносытевая</text:p>
        </text:list-item>
        <text:list-item>
          <text:p text:style-name="P182">Carex rhynchophysa C.A.Mey. – Осока вздутоносая</text:p>
        </text:list-item>
        <text:list-item>
          <text:p text:style-name="P182">Carex riparia Curt. – Осока береговая</text:p>
        </text:list-item>
        <text:list-item>
          <text:p text:style-name="P182">Carex rostrata Stokes – Осока кругловатая</text:p>
        </text:list-item>
        <text:list-item>
          <text:p text:style-name="P182">Carex supina Willd. ex Wahlb. – Осока приземистая</text:p>
        </text:list-item>
        <text:list-item>
          <text:p text:style-name="P180"><text:span text:style-name="T56">Carex</text:span><text:span text:style-name="T55"> </text:span><text:span text:style-name="T56">vesicaria</text:span><text:span text:style-name="T55"> </text:span><text:span text:style-name="T56">L</text:span><text:span text:style-name="T55">. (</text:span><text:span text:style-name="T56">Carex</text:span><text:span text:style-name="T55"> </text:span><text:span text:style-name="T56">inflata</text:span><text:span text:style-name="T55"> </text:span><text:span text:style-name="T56">Huds</text:span><text:span text:style-name="T55">.) – Осока пузырчатая</text:span></text:p>
        </text:list-item>
        <text:list-item>
          <text:p text:style-name="P180"><text:span text:style-name="T56">Carex</text:span><text:span text:style-name="T55"> </text:span><text:span text:style-name="T56">vulpina</text:span><text:span text:style-name="T55"> </text:span><text:span text:style-name="T56">L</text:span><text:span text:style-name="T55">. – Осока лисья</text:span></text:p>
        </text:list-item>
        <text:list-item>
          <text:p text:style-name="P180"><text:span text:style-name="T56">Eleocharis acicularis (L.) Roem. et Schult. – </text:span><text:span text:style-name="T55">Болотница</text:span><text:span text:style-name="T56"> </text:span><text:span text:style-name="T55">игольчатая</text:span></text:p>
        </text:list-item>
        <text:list-item>
          <text:p text:style-name="P182">Eleocharis austriaca Hayek – Болотница австрийская</text:p>
        </text:list-item>
        <text:list-item>
          <text:p text:style-name="P182">Eleocharis palustris (L.) Roem. et Schult. <text:s/>– Болотница болотная.</text:p>
        </text:list-item>
        <text:list-item>
          <text:p text:style-name="P182">Eriophorum gracile Koch – Пушица стройная</text:p>
        </text:list-item>
        <text:list-item>
          <text:p text:style-name="P182">Eriophorum polystachyon L. – Пушица многоколосковая</text:p>
        </text:list-item>
        <text:list-item>
          <text:p text:style-name="P182">Eriophorum vaginatum L. – Пушица влагалищная</text:p>
        </text:list-item>
        <text:list-item>
          <text:p text:style-name="P180"><text:span text:style-name="T56">Scirpus</text:span><text:span text:style-name="T55"> </text:span><text:span text:style-name="T56">lacustris</text:span><text:span text:style-name="T55"> </text:span><text:span text:style-name="T56">L</text:span><text:span text:style-name="T55">. – Камыш озерный</text:span></text:p>
        </text:list-item>
        <text:list-item>
          <text:p text:style-name="P180"><text:span text:style-name="T56">Scirpus sylvaticus L. – </text:span><text:span text:style-name="T55">Камыш</text:span><text:span text:style-name="T56"> </text:span><text:span text:style-name="T55">лесной</text:span></text:p>
          <text:p text:style-name="P179">Семейство Аронниковые-Araceae</text:p>
        </text:list-item>
        <text:list-item>
          <text:p text:style-name="P182">Calla palustris L. – Белокрыльник болотный</text:p>
          <text:p text:style-name="P179">СемействоРясковые-Lemnaceae</text:p>
        </text:list-item>
        <text:list-item>
          <text:p text:style-name="P182">Spirodela polyrhiza (L.) Schleid. – Многокоренник обыкновенный</text:p>
        </text:list-item>
        <text:list-item>
          <text:p text:style-name="P182">Lemna minor L. – Ряска маленькая</text:p>
        </text:list-item>
        <text:list-item>
          <text:p text:style-name="P182">Lemna trisulca L. – Ряска тройчатая</text:p>
          <text:p text:style-name="P179">Семейство Ситниковые-Juncaceae</text:p>
        </text:list-item>
        <text:list-item>
          <text:p text:style-name="P180"><text:span text:style-name="T56">Juncus</text:span><text:span text:style-name="T55"> </text:span><text:span text:style-name="T56">articulatus</text:span><text:span text:style-name="T55"> </text:span><text:span text:style-name="T56">L</text:span><text:span text:style-name="T55">. – Ситник членистый</text:span></text:p>
        </text:list-item>
        <text:list-item>
          <text:p text:style-name="P180"><text:span text:style-name="T56">Juncus</text:span><text:span text:style-name="T55"> </text:span><text:span text:style-name="T56">bufonius</text:span><text:span text:style-name="T55"> </text:span><text:span text:style-name="T56">L</text:span><text:span text:style-name="T55">. <text:s/>– Ситник жабий</text:span></text:p>
        </text:list-item>
        <text:list-item>
          <text:p text:style-name="P180"><text:span text:style-name="T56">Juncus</text:span><text:span text:style-name="T55"> </text:span><text:span text:style-name="T56">compressus</text:span><text:span text:style-name="T55"> <text:s/></text:span><text:span text:style-name="T56">Jacq</text:span><text:span text:style-name="T55">. – Ситник сплюснутый</text:span></text:p>
        </text:list-item>
        <text:list-item>
          <text:p text:style-name="P182">Juncus filiformis L. – Ситник нитевидный</text:p>
        </text:list-item>
        <text:list-item>
          <text:p text:style-name="P182">Luzula pallescens <text:s/>Sw. - <text:s/>Ожика бледноватая</text:p>
        </text:list-item>
        <text:list-item>
          <text:p text:style-name="P182">Luzula pilosa (L.) Willd. - <text:s/>Ожика волосистая</text:p>
          <text:p text:style-name="P179">Семейство Луковые-Alliaceae</text:p>
        </text:list-item>
        <text:list-item>
          <text:p text:style-name="P180"><text:span text:style-name="T56">Allium</text:span><text:span text:style-name="T55"> </text:span><text:span text:style-name="T56">microdictyon</text:span><text:span text:style-name="T55"> </text:span><text:span text:style-name="T56">Prokh</text:span><text:span text:style-name="T55">. – Лук черемша</text:span></text:p>
        </text:list-item>
        <text:list-item>
          <text:p text:style-name="P180"><text:span text:style-name="T56">Allium</text:span><text:span text:style-name="T55"> </text:span><text:span text:style-name="T56">nutans</text:span><text:span text:style-name="T55"> </text:span><text:span text:style-name="T56">L</text:span><text:span text:style-name="T55">. – Лук поникающий</text:span></text:p>
        </text:list-item>
        <text:list-item>
          <text:p text:style-name="P180"><text:span text:style-name="T56">Allium obliquum L. – </text:span><text:span text:style-name="T55">Лук</text:span><text:span text:style-name="T56"> </text:span><text:span text:style-name="T55">косой</text:span></text:p>
        </text:list-item>
        <text:list-item>
          <text:p text:style-name="P180"><text:span text:style-name="T56">Allium schoenoprasum L. – </text:span><text:span text:style-name="T55">Лук</text:span><text:span text:style-name="T56"> </text:span><text:span text:style-name="T55">скорода</text:span></text:p>
        </text:list-item>
        <text:list-item>
          <text:p text:style-name="P180"><text:span text:style-name="T56">Allium strictum Schrad. – </text:span><text:span text:style-name="T55">Лук</text:span><text:span text:style-name="T56"> </text:span><text:span text:style-name="T55">торчащий</text:span></text:p>
          <text:p text:style-name="P179">Семейство Лилейные-Liliaceae</text:p>
        </text:list-item>
        <text:list-item>
          <text:p text:style-name="P182">Erythronium sibiricum (Fisch. et C.A. Mey.) Kryl. – Кандык сибирский</text:p>
        </text:list-item>
        <text:list-item>
          <text:p text:style-name="P182"><text:soft-page-break/>Lilium pilosiusculum (Freyn) Miscz. – Лилия саранка</text:p>
        </text:list-item>
        <text:list-item>
          <text:p text:style-name="P182">Gagea granulosa Turcz. – Гусинолук зернистый</text:p>
          <text:p text:style-name="P179">Семейство Красодневовые-Hemerocallidaceae</text:p>
        </text:list-item>
        <text:list-item>
          <text:p text:style-name="P180"><text:span text:style-name="T56">Hemerocallis</text:span><text:span text:style-name="T55"> </text:span><text:span text:style-name="T56">minor</text:span><text:span text:style-name="T55"> </text:span><text:span text:style-name="T56">Mill</text:span><text:span text:style-name="T55">. – Красоднев <text:s/>малый</text:span></text:p>
          <text:p text:style-name="P179">Семейство Осенниковые-Melanthiaceae</text:p>
        </text:list-item>
        <text:list-item>
          <text:p text:style-name="P180"><text:span text:style-name="T56">Veratrum</text:span><text:span text:style-name="T55"> </text:span><text:span text:style-name="T56">lobelianum</text:span><text:span text:style-name="T55"> </text:span><text:span text:style-name="T56">Bernh</text:span><text:span text:style-name="T55">. – Чемерица Лобеля</text:span></text:p>
        </text:list-item>
        <text:list-item>
          <text:p text:style-name="P180"><text:span text:style-name="T56">Veratrum</text:span><text:span text:style-name="T55"> </text:span><text:span text:style-name="T56">nigrum</text:span><text:span text:style-name="T55"> </text:span><text:span text:style-name="T56">L</text:span><text:span text:style-name="T55">. Чемерица черная</text:span></text:p>
          <text:p text:style-name="P181"><text:span text:style-name="T92">Семейство Ландышевые-</text:span><text:span text:style-name="T93">Convallariaceae</text:span></text:p>
        </text:list-item>
        <text:list-item>
          <text:p text:style-name="P180"><text:span text:style-name="T56">Maianthemum</text:span><text:span text:style-name="T55"> </text:span><text:span text:style-name="T56">bifolium</text:span><text:span text:style-name="T55"> (</text:span><text:span text:style-name="T56">L</text:span><text:span text:style-name="T55">.) </text:span><text:span text:style-name="T56">F</text:span><text:span text:style-name="T55">. </text:span><text:span text:style-name="T56">W</text:span><text:span text:style-name="T55">. </text:span><text:span text:style-name="T56">Schmidt</text:span><text:span text:style-name="T55"> – Майник двулистный</text:span></text:p>
        </text:list-item>
        <text:list-item>
          <text:p text:style-name="P180"><text:span text:style-name="T56">Polygonatum</text:span><text:span text:style-name="T55"> </text:span><text:span text:style-name="T56">humile</text:span><text:span text:style-name="T55"> </text:span><text:span text:style-name="T56">Fisch</text:span><text:span text:style-name="T55">. </text:span><text:span text:style-name="T56">ex</text:span><text:span text:style-name="T55"> </text:span><text:span text:style-name="T56">Maxim</text:span><text:span text:style-name="T55">. – Купена низкая</text:span></text:p>
        </text:list-item>
        <text:list-item>
          <text:p text:style-name="P180"><text:span text:style-name="T56">Polygonatum odoratum (Mill.) Druce (P. officinale All.) – </text:span><text:span text:style-name="T55">Купена</text:span><text:span text:style-name="T56"> </text:span><text:span text:style-name="T55">душистая</text:span></text:p>
          <text:p text:style-name="P179">Семейство Триллиевые-Trilliaceae</text:p>
        </text:list-item>
        <text:list-item>
          <text:p text:style-name="P182">Paris quadrifolia L. – Вороний глаз четырехлистный</text:p>
          <text:p text:style-name="P179">Семейство Ирисовые(Касатиковые)-Iridaceae</text:p>
        </text:list-item>
        <text:list-item>
          <text:p text:style-name="P182">Iris humilis Georgi (Iris flavissima Pall.) – Касатик <text:s/>низкий</text:p>
        </text:list-item>
        <text:list-item>
          <text:p text:style-name="P180"><text:span text:style-name="T56">Iris</text:span><text:span text:style-name="T55"> </text:span><text:span text:style-name="T56">ruthenica</text:span><text:span text:style-name="T55"> </text:span><text:span text:style-name="T56">Ker</text:span><text:span text:style-name="T55">.-</text:span><text:span text:style-name="T56">Gawl</text:span><text:span text:style-name="T55">. – Касатик русский</text:span></text:p>
          <text:p text:style-name="P179">Семейство Орхидные, ятрышниковые-Orchidaceae</text:p>
        </text:list-item>
        <text:list-item>
          <text:p text:style-name="P180"><text:span text:style-name="T94">Cypripedium</text:span><text:span text:style-name="T95"> </text:span><text:span text:style-name="T94">calceolus</text:span><text:span text:style-name="T95"> </text:span><text:span text:style-name="T94">L</text:span><text:span text:style-name="T95">. – Башмачок </text:span><text:span text:style-name="T98">настоящий</text:span></text:p>
        </text:list-item>
        <text:list-item>
          <text:p text:style-name="P187">Cypripedium macranthоn Sw. – Башмачок крупноцветковый</text:p>
        </text:list-item>
        <text:list-item>
          <text:p text:style-name="P187">Dactylorhiza fuchsii (Druce) Soo – Пальчатокоренник Фукса</text:p>
        </text:list-item>
        <text:list-item>
          <text:p text:style-name="P187">Dactylorhiza incarnata (L.) Soo – Пальчатокоренник мясо-красный</text:p>
        </text:list-item>
        <text:list-item>
          <text:p text:style-name="P188"><text:span text:style-name="T56">Goodyera</text:span><text:span text:style-name="T55"> </text:span><text:span text:style-name="T56">repens</text:span><text:span text:style-name="T55"> (</text:span><text:span text:style-name="T56">L</text:span><text:span text:style-name="T55">.) </text:span><text:span text:style-name="T56">R</text:span><text:span text:style-name="T55">. </text:span><text:span text:style-name="T56">Br</text:span><text:span text:style-name="T55">. – Гудайера ползучая</text:span></text:p>
        </text:list-item>
        <text:list-item>
          <text:p text:style-name="P188"><text:span text:style-name="T56">Platanthera bifolia (L.) Rich. – </text:span><text:span text:style-name="T55">Любка</text:span><text:span text:style-name="T56"> </text:span><text:span text:style-name="T55">двулистная</text:span></text:p>
          <text:p text:style-name="P179">Семейство Ивовые-Salicaceae</text:p>
        </text:list-item>
        <text:list-item>
          <text:p text:style-name="P182">Populus nigra L. – Тополь черный</text:p>
        </text:list-item>
        <text:list-item>
          <text:p text:style-name="P180"><text:span text:style-name="T56">Populus</text:span><text:span text:style-name="T55"> </text:span><text:span text:style-name="T56">tremula</text:span><text:span text:style-name="T55"> </text:span><text:span text:style-name="T56">L</text:span><text:span text:style-name="T55">. – Осина</text:span></text:p>
        </text:list-item>
        <text:list-item>
          <text:p text:style-name="P180"><text:span text:style-name="T56">Salix</text:span><text:span text:style-name="T55"> </text:span><text:span text:style-name="T56">alba</text:span><text:span text:style-name="T55"> </text:span><text:span text:style-name="T56">L</text:span><text:span text:style-name="T55">. <text:s text:c="3"/>– Ива белая</text:span></text:p>
        </text:list-item>
        <text:list-item>
          <text:p text:style-name="P180"><text:span text:style-name="T56">Salix</text:span><text:span text:style-name="T55"> </text:span><text:span text:style-name="T56">bebbiana</text:span><text:span text:style-name="T55"> </text:span><text:span text:style-name="T56">Sarg</text:span><text:span text:style-name="T55">. <text:s text:c="3"/>– Ива Бэбба</text:span></text:p>
        </text:list-item>
        <text:list-item>
          <text:p text:style-name="P180"><text:span text:style-name="T56">Salix</text:span><text:span text:style-name="T55"> </text:span><text:span text:style-name="T56">caprea</text:span><text:span text:style-name="T55"> </text:span><text:span text:style-name="T56">L</text:span><text:span text:style-name="T55">. <text:s text:c="3"/>– Ива козья</text:span></text:p>
        </text:list-item>
        <text:list-item>
          <text:p text:style-name="P182">Salix cinerea L. <text:s text:c="3"/>– Ива пепельно-серая</text:p>
        </text:list-item>
        <text:list-item>
          <text:p text:style-name="P182">Salix dasyclados Wimm. <text:s text:c="3"/>– Ива шерстистопобеговая</text:p>
        </text:list-item>
        <text:list-item>
          <text:p text:style-name="P182">Salix myrtilloides L. <text:s text:c="3"/>– Ива черничная</text:p>
        </text:list-item>
        <text:list-item>
          <text:p text:style-name="P182">Salix pentandra L. <text:s text:c="3"/>– Ива пятитычинковая</text:p>
        </text:list-item>
        <text:list-item>
          <text:p text:style-name="P182">Salix pyrolifolia Ledeb. <text:s text:c="3"/>– Ива грушанколистная</text:p>
        </text:list-item>
        <text:list-item>
          <text:p text:style-name="P182">Salix rosmarinifolia L. <text:s text:c="3"/>– Ива розмаринолистная</text:p>
        </text:list-item>
        <text:list-item>
          <text:p text:style-name="P182">Salix triandra L. <text:s/>– Ива трехтычинковая</text:p>
        </text:list-item>
        <text:list-item>
          <text:p text:style-name="P182">Salix viminalis L. (Salix rossica Nas.) – Ива прутовидная (корзиночная)</text:p>
          <text:p text:style-name="P179">Семейство Березовые-Betulaceae</text:p>
        </text:list-item>
        <text:list-item>
          <text:p text:style-name="P180"><text:span text:style-name="T56">Betula</text:span><text:span text:style-name="T55"> </text:span><text:span text:style-name="T56">alba</text:span><text:span text:style-name="T55"> </text:span><text:span text:style-name="T56">L</text:span><text:span text:style-name="T55">. (</text:span><text:span text:style-name="T56">Betula</text:span><text:span text:style-name="T55"> </text:span><text:span text:style-name="T56">pubescens</text:span><text:span text:style-name="T55"> </text:span><text:span text:style-name="T56">Ehrh</text:span><text:span text:style-name="T55">., </text:span><text:span text:style-name="T56">Betula</text:span><text:span text:style-name="T55"> </text:span><text:span text:style-name="T56">tortuosa</text:span><text:span text:style-name="T55"> </text:span><text:span text:style-name="T56">Ledeb</text:span><text:span text:style-name="T55">.) <text:s/>– Береза белая</text:span></text:p>
        </text:list-item>
        <text:list-item>
          <text:p text:style-name="P180"><text:span text:style-name="T56">Betula</text:span><text:span text:style-name="T55"> </text:span><text:span text:style-name="T56">pendula</text:span><text:span text:style-name="T55"> </text:span><text:span text:style-name="T56">Roth</text:span><text:span text:style-name="T55"> – Береза повислая</text:span></text:p>
        </text:list-item>
        <text:list-item>
          <text:p text:style-name="P180"><text:span text:style-name="T99">Betula</text:span> <text:span text:style-name="T100">nana</text:span> <text:span text:style-name="T99">L</text:span>. <text:s/>– Береза <text:span text:style-name="T101">карликовая</text:span></text:p>
        </text:list-item>
        <text:list-item>
          <text:p text:style-name="P180"><text:span text:style-name="T99">Betula</text:span> <text:span text:style-name="T100">fruticosa Pall</text:span>. <text:s/>– Береза <text:span text:style-name="T101">кустарниковая</text:span></text:p>
        </text:list-item>
        <text:list-item>
          <text:p text:style-name="P180"><text:span text:style-name="T56">Duschekia</text:span><text:span text:style-name="T55"> </text:span><text:span text:style-name="T56">fruticosa</text:span><text:span text:style-name="T55"> (</text:span><text:span text:style-name="T56">Rupr</text:span><text:span text:style-name="T55">.) </text:span><text:span text:style-name="T56">Pouzar</text:span><text:span text:style-name="T55"> – Ольховник кустарниковый</text:span></text:p>
          <text:p text:style-name="P179">Семейство Коноплевые-Саnnabaceae</text:p>
        </text:list-item>
        <text:list-item>
          <text:p text:style-name="P180"><text:span text:style-name="T56">Cannabis sativa L. (Cannabis ruderalis Janisch.) – </text:span><text:span text:style-name="T55">Конопля</text:span><text:span text:style-name="T56"> </text:span><text:span text:style-name="T55">посевная</text:span></text:p>
        </text:list-item>
        <text:list-item>
          <text:p text:style-name="P182">Humulus lupulus L. – Хмель обыкновенный</text:p>
          <text:p text:style-name="P179">Семейство Крапивные-Urticaceae</text:p>
        </text:list-item>
        <text:list-item>
          <text:p text:style-name="P182">Urtica urens L. – Крапива коноплевая</text:p>
        </text:list-item>
        <text:list-item>
          <text:p text:style-name="P182">Urtica dioica L. – Крапива двудомная</text:p>
          <text:p text:style-name="P179">Семейство Санталовые-Santalaceae</text:p>
        </text:list-item>
        <text:list-item>
          <text:p text:style-name="P182">Thesium refractum C.A. Mey. – Ленец преломленный (сибирский)</text:p>
          <text:p text:style-name="P179">Семейство Гречишные-Polygonaceae</text:p>
        </text:list-item>
        <text:list-item>
          <text:p text:style-name="P182"><text:soft-page-break/>Aconogonon alpinum (All.) Schur – Таран альпийский</text:p>
        </text:list-item>
        <text:list-item>
          <text:p text:style-name="P180"><text:span text:style-name="T56">Bistorta major S.F. Gray (Polygonum bistorta L.) – </text:span><text:span text:style-name="T55">Змеевик</text:span><text:span text:style-name="T56"> </text:span><text:span text:style-name="T55">большой</text:span></text:p>
        </text:list-item>
        <text:list-item>
          <text:p text:style-name="P180"><text:span text:style-name="T56">Fallopia convolvulus (L.) A. Love (Polygonum convolvulus L.) – </text:span><text:span text:style-name="T55">Гречишка</text:span><text:span text:style-name="T56"> </text:span><text:span text:style-name="T55">вьюнковая</text:span></text:p>
        </text:list-item>
        <text:list-item>
          <text:p text:style-name="P180"><text:span text:style-name="T56">Fagopyrum esculentum Moench. (F. sagittatum Gilib.) – </text:span><text:span text:style-name="T55">Гречиха</text:span><text:span text:style-name="T56"> </text:span><text:span text:style-name="T55">съедобная</text:span></text:p>
        </text:list-item>
        <text:list-item>
          <text:p text:style-name="P180"><text:span text:style-name="T56">Fagopyrum</text:span><text:span text:style-name="T55"> </text:span><text:span text:style-name="T56">tataricum</text:span><text:span text:style-name="T55"> (</text:span><text:span text:style-name="T56">L</text:span><text:span text:style-name="T55">.) </text:span><text:span text:style-name="T56">Gaertn</text:span><text:span text:style-name="T55">. – Гречиха татарская</text:span></text:p>
        </text:list-item>
        <text:list-item>
          <text:p text:style-name="P180"><text:span text:style-name="T56">Persicaria</text:span><text:span text:style-name="T55"> </text:span><text:span text:style-name="T56">amphibia</text:span><text:span text:style-name="T55"> (</text:span><text:span text:style-name="T56">L</text:span><text:span text:style-name="T55">.) </text:span><text:span text:style-name="T56">S</text:span><text:span text:style-name="T55">.</text:span><text:span text:style-name="T56">F</text:span><text:span text:style-name="T55">. </text:span><text:span text:style-name="T56">Gray</text:span><text:span text:style-name="T55"> (</text:span><text:span text:style-name="T56">Polygonum</text:span><text:span text:style-name="T55"> </text:span><text:span text:style-name="T56">amphibolium</text:span><text:span text:style-name="T55"> </text:span><text:span text:style-name="T56">L</text:span><text:span text:style-name="T55">.) – Горец земноводный</text:span></text:p>
        </text:list-item>
        <text:list-item>
          <text:p text:style-name="P180"><text:span text:style-name="T56">Persicaria</text:span><text:span text:style-name="T55"> </text:span><text:span text:style-name="T56">hydropiper</text:span><text:span text:style-name="T55"> (</text:span><text:span text:style-name="T56">L</text:span><text:span text:style-name="T55">.) </text:span><text:span text:style-name="T56">Spach</text:span><text:span text:style-name="T55"> (</text:span><text:span text:style-name="T56">Polygonum</text:span><text:span text:style-name="T55"> </text:span><text:span text:style-name="T56">hydropiper</text:span><text:span text:style-name="T55"> </text:span><text:span text:style-name="T56">L</text:span><text:span text:style-name="T55">.) – Горец перечный</text:span></text:p>
        </text:list-item>
        <text:list-item>
          <text:p text:style-name="P182">Persicaria lapathifolia (L.) S.F. Gray (Polygonum lapathifolium L.) – Горец развесистый</text:p>
        </text:list-item>
        <text:list-item>
          <text:p text:style-name="P180"><text:span text:style-name="T56">Persicaria</text:span><text:span text:style-name="T55"> </text:span><text:span text:style-name="T56">scabra</text:span><text:span text:style-name="T55"> (</text:span><text:span text:style-name="T56">Moench</text:span><text:span text:style-name="T55">) </text:span><text:span text:style-name="T56">Mold</text:span><text:span text:style-name="T55">. – Горец шероховатый</text:span></text:p>
        </text:list-item>
        <text:list-item>
          <text:p text:style-name="P180"><text:span text:style-name="T56">Polygonum</text:span><text:span text:style-name="T55"> </text:span><text:span text:style-name="T56">arenastrum</text:span><text:span text:style-name="T55"> </text:span><text:span text:style-name="T56">Boreau</text:span><text:span text:style-name="T55"> – Спорыш обыкновенный</text:span></text:p>
        </text:list-item>
        <text:list-item>
          <text:p text:style-name="P180"><text:span text:style-name="T56">Polygonum aviculare L. – </text:span><text:span text:style-name="T55">Спорыш</text:span><text:span text:style-name="T56"> </text:span><text:span text:style-name="T55">птичий</text:span></text:p>
        </text:list-item>
        <text:list-item>
          <text:p text:style-name="P180"><text:span text:style-name="T56">Rumex</text:span><text:span text:style-name="T55"> acetosella L. – Щавель воробьиный, щавелек</text:span></text:p>
        </text:list-item>
        <text:list-item>
          <text:p text:style-name="P182">Rumex aquaticus L. – Щавель водяной</text:p>
        </text:list-item>
        <text:list-item>
          <text:p text:style-name="P182">Rumex maritimus L. – Щавель приморский</text:p>
        </text:list-item>
        <text:list-item>
          <text:p text:style-name="P182">Rumex pseudonatronatus (Borb.) Borb. ex Murb. – Щавель ложносолончаковый</text:p>
        </text:list-item>
        <text:list-item>
          <text:p text:style-name="P182">Rumex thyrsiflorus Fingerh. – Щавель пирамидальный</text:p>
          <text:p text:style-name="P179">Семейство Маревые-Chenopodiaceae</text:p>
        </text:list-item>
        <text:list-item>
          <text:p text:style-name="P182">Atriplex patula L. – Лебеда раскидистая</text:p>
        </text:list-item>
        <text:list-item>
          <text:p text:style-name="P182">Atriplex sagittata Borkh. – Лебеда стреловидная</text:p>
        </text:list-item>
        <text:list-item>
          <text:p text:style-name="P182">Axyris amaranthoides L. – Аксирис ширицевый</text:p>
        </text:list-item>
        <text:list-item>
          <text:p text:style-name="P180"><text:span text:style-name="T56">Chenopodium album L. – </text:span><text:span text:style-name="T55">Марь</text:span><text:span text:style-name="T56"> </text:span><text:span text:style-name="T55">белая</text:span></text:p>
        </text:list-item>
        <text:list-item>
          <text:p text:style-name="P180"><text:span text:style-name="T56">Chenopodium</text:span><text:span text:style-name="T55"> </text:span><text:span text:style-name="T102">hybridum</text:span><text:span text:style-name="T55"> </text:span><text:span text:style-name="T56">L</text:span><text:span text:style-name="T55">. – Марь </text:span><text:span text:style-name="T103">гибридная</text:span></text:p>
        </text:list-item>
        <text:list-item>
          <text:p text:style-name="P180"><text:span text:style-name="T56">Chenopodium</text:span><text:span text:style-name="T55"> </text:span><text:span text:style-name="T56">polyspermum</text:span><text:span text:style-name="T55"> </text:span><text:span text:style-name="T56">L</text:span><text:span text:style-name="T55">. – Марь многосемянная</text:span></text:p>
        </text:list-item>
        <text:list-item>
          <text:p text:style-name="P182">Chenopodium suecicum J. Murr – Марь шведская</text:p>
        </text:list-item>
        <text:list-item>
          <text:p text:style-name="P182">Kochia densiflora (Moq.) Aell. – Кохия густоцветковая</text:p>
          <text:p text:style-name="P179">Семейство Амарантовые-Amaranthaceae</text:p>
        </text:list-item>
        <text:list-item>
          <text:p text:style-name="P182">Amaranthus retroflexus L. – Щирица запрокинутая, колосистая</text:p>
          <text:p text:style-name="P179">Семейство Гвоздичные-Caryophyllaceae</text:p>
        </text:list-item>
        <text:list-item>
          <text:p text:style-name="P180"><text:span text:style-name="T56">Cerastium</text:span><text:span text:style-name="T55"> </text:span><text:span text:style-name="T56">arvense</text:span><text:span text:style-name="T55"> </text:span><text:span text:style-name="T56">L</text:span><text:span text:style-name="T55">. – Ясколка луговая. Степи, остепненные луга, скалы, каенистые склоны.</text:span></text:p>
        </text:list-item>
        <text:list-item>
          <text:p text:style-name="P180"><text:span text:style-name="T56">Cerastium davuricum Fisch. ex Spreng. <text:s/></text:span><text:span text:style-name="T55">– Ясколка даурская. Заросли кустарников, берега водоемов.</text:span></text:p>
        </text:list-item>
        <text:list-item>
          <text:p text:style-name="P182">Cerastium holosteoides Fries Ясколка костенецевидная. Луга, у дорог, в редких травяных лесах, у жилья.</text:p>
        </text:list-item>
        <text:list-item>
          <text:p text:style-name="P182">Cerastium pauciflorum Stev. Ex Ser. – Ясколка малоцветковая. Леса, кустарниковые заросли.</text:p>
        </text:list-item>
        <text:list-item>
          <text:p text:style-name="P180"><text:span text:style-name="T56">Cocciganthe</text:span><text:span text:style-name="T55"> </text:span><text:span text:style-name="T56">flos</text:span><text:span text:style-name="T55">-</text:span><text:span text:style-name="T56">cuculi</text:span><text:span text:style-name="T55"> (</text:span><text:span text:style-name="T56">L</text:span><text:span text:style-name="T55">.) </text:span><text:span text:style-name="T56">Fourr</text:span><text:span text:style-name="T55">. (</text:span><text:span text:style-name="T56">Coronaria</text:span><text:span text:style-name="T55"> </text:span><text:span text:style-name="T56">flos</text:span><text:span text:style-name="T55">-</text:span><text:span text:style-name="T56">cuculi</text:span><text:span text:style-name="T55"> (</text:span><text:span text:style-name="T56">L</text:span><text:span text:style-name="T55">.) </text:span><text:span text:style-name="T56">R</text:span><text:span text:style-name="T55">. </text:span><text:span text:style-name="T56">Br</text:span><text:span text:style-name="T55">.) – Кукушник обыкновенный. Заболоченные луга, окраины болот, лога, берега водоемов.</text:span></text:p>
        </text:list-item>
        <text:list-item>
          <text:p text:style-name="P180"><text:span text:style-name="T99">Dianthus</text:span> <text:span text:style-name="T104">deltoides</text:span> <text:span text:style-name="T99">L</text:span>. – Гвоздика <text:span text:style-name="T105">травянка</text:span></text:p>
        </text:list-item>
        <text:list-item>
          <text:p text:style-name="P188"><text:span text:style-name="T56">Dianthus</text:span><text:span text:style-name="T55"> </text:span><text:span text:style-name="T56">superbus</text:span><text:span text:style-name="T55"> </text:span><text:span text:style-name="T56">L</text:span><text:span text:style-name="T55">. – Гвоздика пышная</text:span></text:p>
        </text:list-item>
        <text:list-item>
          <text:p text:style-name="P180"><text:span text:style-name="T56">Dianthus versicolor Fisch. ex Link – </text:span><text:span text:style-name="T55">Гвоздика</text:span><text:span text:style-name="T56"> </text:span><text:span text:style-name="T55">разноцветная</text:span></text:p>
        </text:list-item>
        <text:list-item>
          <text:p text:style-name="P182">Elisanthe noctiflora (L.) Rupr. - Скрытолепестник ночецветный</text:p>
        </text:list-item>
        <text:list-item>
          <text:p text:style-name="P182">Elisanthe viscosa (L.) Rupr. (Melandrium viscosum (L.) Cel.) – Скрытолепестник липкий</text:p>
        </text:list-item>
        <text:list-item>
          <text:p text:style-name="P180"><text:span text:style-name="T56">Gypsophila altissima L. – </text:span><text:span text:style-name="T55">Качим</text:span><text:span text:style-name="T56"> </text:span><text:span text:style-name="T55">высокий</text:span></text:p>
        </text:list-item>
        <text:list-item>
          <text:p text:style-name="P180"><text:span text:style-name="T56">Lychnis</text:span><text:span text:style-name="T55"> </text:span><text:span text:style-name="T56">chalcedonica</text:span><text:span text:style-name="T55"> </text:span><text:span text:style-name="T56">L</text:span><text:span text:style-name="T55">. – Зорька калхедонская, татарское мыло</text:span></text:p>
        </text:list-item>
        <text:list-item>
          <text:p text:style-name="P180"><text:span text:style-name="T56">Melandrium album (Mill.) Garcke – </text:span><text:span text:style-name="T55">Дрема</text:span><text:span text:style-name="T56"> </text:span><text:span text:style-name="T55">беловатая</text:span></text:p>
        </text:list-item>
        <text:list-item>
          <text:p text:style-name="P180"><text:span text:style-name="T56">Moehringia</text:span><text:span text:style-name="T55"> </text:span><text:span text:style-name="T56">lateriflora</text:span><text:span text:style-name="T55"> (</text:span><text:span text:style-name="T56">L</text:span><text:span text:style-name="T55">.) </text:span><text:span text:style-name="T56">Fenzl</text:span><text:span text:style-name="T55"> <text:s/>- Мерингия бокоцветная</text:span></text:p>
        </text:list-item>
        <text:list-item>
          <text:p text:style-name="P180"><text:span text:style-name="T56">Oberna behen (L.) Ikonn. (Silene latifolia (Mill.) </text:span><text:span text:style-name="T55">Rendle et Britt.) – Хлопушка обыкновенная</text:span></text:p>
        </text:list-item>
        <text:list-item>
          <text:p text:style-name="P182">Silene nutans L. – Смолевка поникшая</text:p>
        </text:list-item>
        <text:list-item>
          <text:p text:style-name="P180"><text:span text:style-name="T56">Silene repens Patr. – </text:span><text:span text:style-name="T55">Смолевка</text:span><text:span text:style-name="T56"> </text:span><text:span text:style-name="T55">ползучая</text:span></text:p>
        </text:list-item>
        <text:list-item>
          <text:p text:style-name="P180"><text:span text:style-name="T56">Spergula sativa Boenn. – </text:span><text:span text:style-name="T55">Торица</text:span><text:span text:style-name="T56"> </text:span><text:span text:style-name="T55">посевная</text:span></text:p>
        </text:list-item>
        <text:list-item>
          <text:p text:style-name="P180"><text:span text:style-name="T56">Stellaria bungeana Fenzl – </text:span><text:span text:style-name="T55">Звездчатка</text:span><text:span text:style-name="T56"> </text:span><text:span text:style-name="T55">Бунге</text:span></text:p>
        </text:list-item>
        <text:list-item>
          <text:p text:style-name="P180"><text:span text:style-name="T56">Stellaria</text:span><text:span text:style-name="T55"> </text:span><text:span text:style-name="T56">crassifolia</text:span><text:span text:style-name="T55"> </text:span><text:span text:style-name="T56">Ehrh</text:span><text:span text:style-name="T55">. – Звездчатка тостолистная</text:span></text:p>
        </text:list-item>
        <text:list-item>
          <text:p text:style-name="P182">Stellaria graminea L. – Звездчатка злаковая</text:p>
        </text:list-item>
        <text:list-item>
          <text:p text:style-name="P182"><text:soft-page-break/>Stellaria media (L.) Vill. – Звездчатка средняя, мокрец</text:p>
        </text:list-item>
        <text:list-item>
          <text:p text:style-name="P180"><text:span text:style-name="T56">Stellaria palustris Retz – </text:span><text:span text:style-name="T55">Звездчатка</text:span><text:span text:style-name="T56"> </text:span><text:span text:style-name="T55">болотная</text:span></text:p>
          <text:p text:style-name="P181"><text:span text:style-name="T92">Семейство</text:span><text:span text:style-name="T93"> </text:span><text:span text:style-name="T92">Кувшинковые</text:span><text:span text:style-name="T93">-Nymphaeaceae</text:span></text:p>
        </text:list-item>
        <text:list-item>
          <text:p text:style-name="P180"><text:span text:style-name="T56">Nuphar lutea (L.) Smith – </text:span><text:span text:style-name="T55">Кубышка</text:span><text:span text:style-name="T56"> </text:span><text:span text:style-name="T55">желтая</text:span></text:p>
          <text:p text:style-name="P179">Семейство Роголистниковые-Ctratophellaceaeвые</text:p>
        </text:list-item>
        <text:list-item>
          <text:p text:style-name="P182">Ceratophyllum demersum L. – Роголистник погруженный</text:p>
          <text:p text:style-name="P179">Семейство Пионовые-Paeoniaceae</text:p>
        </text:list-item>
        <text:list-item>
          <text:p text:style-name="P182">Paeonia anomala L. – Пион марьин корень</text:p>
          <text:p text:style-name="P179">Семейство Лютиковые-Ranunculaceae</text:p>
        </text:list-item>
        <text:list-item>
          <text:p text:style-name="P180"><text:span text:style-name="T56">Aconitum</text:span><text:span text:style-name="T55"> </text:span><text:span text:style-name="T56">barbatum</text:span><text:span text:style-name="T55"> </text:span><text:span text:style-name="T56">Pers</text:span><text:span text:style-name="T55">. – Борец бородатый</text:span></text:p>
        </text:list-item>
        <text:list-item>
          <text:p text:style-name="P180"><text:span text:style-name="T56">Aconitum</text:span><text:span text:style-name="T55"> </text:span><text:span text:style-name="T56">septentrionale</text:span><text:span text:style-name="T55"> </text:span><text:span text:style-name="T56">Koelle</text:span><text:span text:style-name="T55"> – Борец северный</text:span></text:p>
        </text:list-item>
        <text:list-item>
          <text:p text:style-name="P180"><text:span text:style-name="T56">Aconitum</text:span><text:span text:style-name="T55"> </text:span><text:span text:style-name="T56">volubile</text:span><text:span text:style-name="T55"> </text:span><text:span text:style-name="T56">Pall</text:span><text:span text:style-name="T55">. </text:span><text:span text:style-name="T56">ex</text:span><text:span text:style-name="T55"> </text:span><text:span text:style-name="T56">Koelle</text:span><text:span text:style-name="T55"> (</text:span><text:span text:style-name="T56">A</text:span><text:span text:style-name="T55">. </text:span><text:span text:style-name="T56">villosum</text:span><text:span text:style-name="T55"> </text:span><text:span text:style-name="T56">Reichenb</text:span><text:span text:style-name="T55">.) – Борец вьщийся</text:span></text:p>
        </text:list-item>
        <text:list-item>
          <text:p text:style-name="P180"><text:span text:style-name="T56">Adonis</text:span><text:span text:style-name="T55"> </text:span><text:span text:style-name="T56">apennina</text:span><text:span text:style-name="T55"> </text:span><text:span text:style-name="T56">L</text:span><text:span text:style-name="T55">. (</text:span><text:span text:style-name="T56">Adonis</text:span><text:span text:style-name="T55"> </text:span><text:span text:style-name="T56">sibirica</text:span><text:span text:style-name="T55"> </text:span><text:span text:style-name="T56">Patrin</text:span><text:span text:style-name="T55"> </text:span><text:span text:style-name="T56">ex</text:span><text:span text:style-name="T55"> </text:span><text:span text:style-name="T56">Ledeb</text:span><text:span text:style-name="T55">.) – Стародубка апеннинская</text:span></text:p>
        </text:list-item>
        <text:list-item>
          <text:p text:style-name="P180"><text:span text:style-name="T56">Adonis</text:span><text:span text:style-name="T55"> </text:span><text:span text:style-name="T56">vernalis</text:span><text:span text:style-name="T55"> </text:span><text:span text:style-name="T56">L</text:span><text:span text:style-name="T55">. – Стародубка весенняя</text:span></text:p>
        </text:list-item>
        <text:list-item>
          <text:p text:style-name="P180"><text:span text:style-name="T56">Anemone sylvestris L. – </text:span><text:span text:style-name="T55">Ветреница</text:span><text:span text:style-name="T56"> </text:span><text:span text:style-name="T55">лесная</text:span></text:p>
        </text:list-item>
        <text:list-item>
          <text:p text:style-name="P180"><text:span text:style-name="T56">Anemonoides altaica (Fisch. ex C.A. Mey.) Holub (Anemone altaica Fisch. ex C.A. Mey.) – </text:span><text:span text:style-name="T55">Анемоноидес</text:span><text:span text:style-name="T56"> </text:span><text:span text:style-name="T55">алтайский</text:span></text:p>
        </text:list-item>
        <text:list-item>
          <text:p text:style-name="P180"><text:span text:style-name="T56">Anemonoides</text:span><text:span text:style-name="T55"> </text:span><text:span text:style-name="T56">caerulea</text:span><text:span text:style-name="T55"> (</text:span><text:span text:style-name="T56">DC</text:span><text:span text:style-name="T55">.) </text:span><text:span text:style-name="T56">Holub</text:span><text:span text:style-name="T55"> (</text:span><text:span text:style-name="T56">Anemone</text:span><text:span text:style-name="T55"> </text:span><text:span text:style-name="T56">caerulea</text:span><text:span text:style-name="T55"> </text:span><text:span text:style-name="T56">DC</text:span><text:span text:style-name="T55">.) - Анемоноидес голубой</text:span></text:p>
        </text:list-item>
        <text:list-item>
          <text:p text:style-name="P180"><text:span text:style-name="T56">Atragene speciosa Weinm. (Atragene sibirica L.) – </text:span><text:span text:style-name="T55">Княжик</text:span><text:span text:style-name="T56"> </text:span><text:span text:style-name="T55">сибирский</text:span></text:p>
        </text:list-item>
        <text:list-item>
          <text:p text:style-name="P180"><text:span text:style-name="T56">Batrachium divaricatum (Schrank) Schur – </text:span><text:span text:style-name="T55">Шелковник</text:span><text:span text:style-name="T56"> </text:span><text:span text:style-name="T55">расходящийся</text:span></text:p>
        </text:list-item>
        <text:list-item>
          <text:p text:style-name="P182">Caltha palustris L. <text:s/>– Калужница болотная</text:p>
        </text:list-item>
        <text:list-item>
          <text:p text:style-name="P182">Cimicifuga foetida L. – Клопогон вонючий</text:p>
        </text:list-item>
        <text:list-item>
          <text:p text:style-name="P182">Delphinium elatum L. – Шпорник высокий</text:p>
        </text:list-item>
        <text:list-item>
          <text:p text:style-name="P180"><text:span text:style-name="T56">Delphinium retropilosum (Huth) Sambuk – </text:span><text:span text:style-name="T55">Шпорник</text:span><text:span text:style-name="T56"> </text:span><text:span text:style-name="T55">шерстистый</text:span></text:p>
        </text:list-item>
        <text:list-item>
          <text:p text:style-name="P182">Pulsatilla multifida (G. Pritz.) Juz. – Прострел многонадрезный</text:p>
        </text:list-item>
        <text:list-item>
          <text:p text:style-name="P180"><text:span text:style-name="T56">Ranunculus</text:span><text:span text:style-name="T55"> </text:span><text:span text:style-name="T56">acris</text:span><text:span text:style-name="T55"> </text:span><text:span text:style-name="T56">L</text:span><text:span text:style-name="T55"> (</text:span><text:span text:style-name="T56">Ranunculus</text:span><text:span text:style-name="T55"> </text:span><text:span text:style-name="T56">acer</text:span><text:span text:style-name="T55"> </text:span><text:span text:style-name="T56">L</text:span><text:span text:style-name="T55">.) <text:s text:c="2"/>- Лютик едкий</text:span></text:p>
        </text:list-item>
        <text:list-item>
          <text:p text:style-name="P182">Ranunculus monophyllus Ovcz. <text:s text:c="2"/>– Лютик однолистный</text:p>
        </text:list-item>
        <text:list-item>
          <text:p text:style-name="P182">Ranunculus poluanthemos L. <text:s text:c="2"/>– Лютик многоцветковый</text:p>
        </text:list-item>
        <text:list-item>
          <text:p text:style-name="P180"><text:span text:style-name="T56">Ranunculus propinquus C.A. Mey. (R. borealis Trautv.) <text:s text:c="2"/>- </text:span><text:span text:style-name="T55">Лютик</text:span><text:span text:style-name="T56"> </text:span><text:span text:style-name="T55">близкий</text:span></text:p>
        </text:list-item>
        <text:list-item>
          <text:p text:style-name="P182">Ranunculus repens L. <text:s text:c="2"/>– Лютик ползучий</text:p>
        </text:list-item>
        <text:list-item>
          <text:p text:style-name="P180"><text:span text:style-name="T56">Ranunculus sceleratus L. <text:s text:c="2"/>– </text:span><text:span text:style-name="T55">Лютик</text:span><text:span text:style-name="T56"> </text:span><text:span text:style-name="T55">ядовитый</text:span></text:p>
        </text:list-item>
        <text:list-item>
          <text:p text:style-name="P182">Thalictrum foetidum L. – Василисник вонючий</text:p>
        </text:list-item>
        <text:list-item>
          <text:p text:style-name="P182">Thalictrum minus L. <text:s/>– Василисник малый</text:p>
        </text:list-item>
        <text:list-item>
          <text:p text:style-name="P182">Thalictrum simplex L. – Василисник простой</text:p>
        </text:list-item>
        <text:list-item>
          <text:p text:style-name="P182"><text:span text:style-name="T106">Chelidonium majus</text:span> L. – <text:span text:style-name="T106">Чистотел большой</text:span></text:p>
          <text:p text:style-name="P179">Семейство Дымянковые-Fumariaceae</text:p>
        </text:list-item>
        <text:list-item>
          <text:p text:style-name="P182">Corydalis bracteata (Steph.) Pars. – Хохлатка прицветниковая</text:p>
        </text:list-item>
        <text:list-item>
          <text:p text:style-name="P180"><text:span text:style-name="T56">Fumaria officinalis L. – </text:span><text:span text:style-name="T55">Дымянка</text:span><text:span text:style-name="T56"> </text:span><text:span text:style-name="T55">аптечная</text:span></text:p>
          <text:p text:style-name="P181"><text:span text:style-name="T92">Семейство Крестоцветные-</text:span><text:span text:style-name="T93">Brassicaceae</text:span></text:p>
        </text:list-item>
        <text:list-item>
          <text:p text:style-name="P180"><text:span text:style-name="T56">Arabis pendula L. – </text:span><text:span text:style-name="T55">Резуха</text:span><text:span text:style-name="T56"> </text:span><text:span text:style-name="T55">повислая</text:span></text:p>
        </text:list-item>
        <text:list-item>
          <text:p text:style-name="P182">Arabis sagittata (Bertd.) DC. (Arabis borealis Andrz., <text:s/>A. hirsuta (L.)Scop.) – Резуха стреловидная</text:p>
        </text:list-item>
        <text:list-item>
          <text:p text:style-name="P180"><text:span text:style-name="T56">Armoracia</text:span><text:span text:style-name="T55"> </text:span><text:span text:style-name="T56">rusticana</text:span><text:span text:style-name="T55"> </text:span><text:span text:style-name="T56">Gaertn</text:span><text:span text:style-name="T55">. – Хрен деревенский</text:span></text:p>
        </text:list-item>
        <text:list-item>
          <text:p text:style-name="P182">Barbarea arcuata (Opiz ex J. et C.Presl) Reiche – Сурепка дуговидная</text:p>
        </text:list-item>
        <text:list-item>
          <text:p text:style-name="P180"><text:span text:style-name="T56">Barbarea</text:span><text:span text:style-name="T55"> </text:span><text:span text:style-name="T56">stricta</text:span><text:span text:style-name="T55"> </text:span><text:span text:style-name="T56">Andrz</text:span><text:span text:style-name="T55">. – Сурепка сжатая</text:span></text:p>
        </text:list-item>
        <text:list-item>
          <text:p text:style-name="P180"><text:span text:style-name="T56">Berteroa incana (L.) DC. – </text:span><text:span text:style-name="T55">Икотник</text:span><text:span text:style-name="T56"> </text:span><text:span text:style-name="T55">седой</text:span></text:p>
        </text:list-item>
        <text:list-item>
          <text:p text:style-name="P180"><text:span text:style-name="T56">Brassica campestris L. – </text:span><text:span text:style-name="T55">Капуста</text:span><text:span text:style-name="T56"> </text:span><text:span text:style-name="T55">полевая</text:span></text:p>
        </text:list-item>
        <text:list-item>
          <text:p text:style-name="P182">Brassica juncea (L.) Czern. – Капуста ситниковая, сарептская горчица</text:p>
        </text:list-item>
        <text:list-item>
          <text:p text:style-name="P182">Bunias orientalis L. – Свербига восточная</text:p>
        </text:list-item>
        <text:list-item>
          <text:p text:style-name="P180"><text:span text:style-name="T56">Camelina sativa (L.) Crantz – </text:span><text:span text:style-name="T55">Рыжик</text:span><text:span text:style-name="T56"> </text:span><text:span text:style-name="T55">посевной</text:span></text:p>
        </text:list-item>
        <text:list-item>
          <text:p text:style-name="P182">Capsella bursa-pastoris (L.) Medic. – Пастушья сумка обыкновенная</text:p>
        </text:list-item>
        <text:list-item>
          <text:p text:style-name="P182">Cardamine impatiens L. <text:s/>– Сердечники недотрога</text:p>
        </text:list-item>
        <text:list-item>
          <text:p text:style-name="P180"><text:soft-page-break/><text:span text:style-name="T56">Cardamine pratensis L. – </text:span><text:span text:style-name="T55">Сердечник</text:span><text:span text:style-name="T56"> </text:span><text:span text:style-name="T55">луговой</text:span></text:p>
        </text:list-item>
        <text:list-item>
          <text:p text:style-name="P180"><text:span text:style-name="T56">Descurania sophia (L.) Webb ex Prantl – </text:span><text:span text:style-name="T55">Дескурения</text:span><text:span text:style-name="T56"> </text:span><text:span text:style-name="T55">София</text:span></text:p>
        </text:list-item>
        <text:list-item>
          <text:p text:style-name="P182">Draba nemorosa L. – Крупка перелесковая</text:p>
        </text:list-item>
        <text:list-item>
          <text:p text:style-name="P180"><text:span text:style-name="T56">Draba sibirica (Pall.) Thell. – </text:span><text:span text:style-name="T55">Крупка</text:span><text:span text:style-name="T56"> </text:span><text:span text:style-name="T55">сибирская</text:span></text:p>
        </text:list-item>
        <text:list-item>
          <text:p text:style-name="P180"><text:span text:style-name="T56">Erysimum cheiranthoides L. – </text:span><text:span text:style-name="T55">Желтушник</text:span><text:span text:style-name="T56"> </text:span><text:span text:style-name="T55">лакфиолевидный</text:span></text:p>
        </text:list-item>
        <text:list-item>
          <text:p text:style-name="P182">Erysimum hieracifolium L. (E. marschalianum Andrz.) – Желтушник ястребинколистный</text:p>
        </text:list-item>
        <text:list-item>
          <text:p text:style-name="P182">Hesperis sibirica L. – Вечерница сибирская</text:p>
        </text:list-item>
        <text:list-item>
          <text:p text:style-name="P182">Lepidium densiflorum Schrad. – Клоповник <text:s/>густоцветковый</text:p>
        </text:list-item>
        <text:list-item>
          <text:p text:style-name="P182">Lepidium ruderale L. – Клоповник <text:s/>мусорный</text:p>
        </text:list-item>
        <text:list-item>
          <text:p text:style-name="P182">Neslia paniculata (L.) Desv. – Неслия метельчатая</text:p>
        </text:list-item>
        <text:list-item>
          <text:p text:style-name="P180"><text:span text:style-name="T56">Raphanus raphanistrum L. – </text:span><text:span text:style-name="T55">Редька</text:span><text:span text:style-name="T56"> </text:span><text:span text:style-name="T55">дикая</text:span></text:p>
        </text:list-item>
        <text:list-item>
          <text:p text:style-name="P182">Rorippa armoracioides (Tausch) Fuss <text:s/>- Жерушник хреновидный</text:p>
        </text:list-item>
        <text:list-item>
          <text:p text:style-name="P180"><text:span text:style-name="T56">Rorippa palustris (L.) Bess. – </text:span><text:span text:style-name="T55">Жерушник</text:span><text:span text:style-name="T56"> </text:span><text:span text:style-name="T55">болотный</text:span></text:p>
        </text:list-item>
        <text:list-item>
          <text:p text:style-name="P182">Sinapis alba L. – Горчица белая</text:p>
        </text:list-item>
        <text:list-item>
          <text:p text:style-name="P180"><text:span text:style-name="T56">Sinapis</text:span><text:span text:style-name="T55"> </text:span><text:span text:style-name="T56">arvensis</text:span><text:span text:style-name="T55"> </text:span><text:span text:style-name="T56">L</text:span><text:span text:style-name="T55">. – Горчица полевая</text:span></text:p>
        </text:list-item>
        <text:list-item>
          <text:p text:style-name="P182">Sisymbrium loeselii L. – Гулявник Лёзеля</text:p>
        </text:list-item>
        <text:list-item>
          <text:p text:style-name="P180"><text:span text:style-name="T56">Sisymbrium officinale (L.) Scop. – </text:span><text:span text:style-name="T55">Гулявник</text:span><text:span text:style-name="T56"> </text:span><text:span text:style-name="T55">лекарственный</text:span></text:p>
        </text:list-item>
        <text:list-item>
          <text:p text:style-name="P182">Thlaspi arvense L. – Ярутка полевая</text:p>
        </text:list-item>
        <text:list-item>
          <text:p text:style-name="P182">Turritis glabra L. – Башеница голая</text:p>
          <text:p text:style-name="P179">Семейство Росянковые-Droseraceae</text:p>
        </text:list-item>
        <text:list-item>
          <text:p text:style-name="P182">Drosera rotundifolia L. – Росянка круглолистная</text:p>
          <text:p text:style-name="P179">Семейство Толстянковые-Crassulaceae</text:p>
        </text:list-item>
        <text:list-item>
          <text:p text:style-name="P182">Sedum aizoon L. – Очиток живучий</text:p>
        </text:list-item>
        <text:list-item>
          <text:p text:style-name="P180"><text:span text:style-name="T56">Sedum</text:span><text:span text:style-name="T55"> </text:span><text:span text:style-name="T56">telephium</text:span><text:span text:style-name="T55"> </text:span><text:span text:style-name="T56">L</text:span><text:span text:style-name="T55">. (</text:span><text:span text:style-name="T56">Sedum</text:span><text:span text:style-name="T55"> <text:s/></text:span><text:span text:style-name="T56">purpureum</text:span><text:span text:style-name="T55"> (</text:span><text:span text:style-name="T56">L</text:span><text:span text:style-name="T55">) </text:span><text:span text:style-name="T56">Schult</text:span><text:span text:style-name="T55">.) – Очиток обыкновенный</text:span></text:p>
          <text:p text:style-name="P179">Семейство Белозоровые-Parnassiaceae</text:p>
        </text:list-item>
        <text:list-item>
          <text:p text:style-name="P180"><text:span text:style-name="T56">Parnassia</text:span><text:span text:style-name="T55"> </text:span><text:span text:style-name="T56">palustris</text:span><text:span text:style-name="T55"> </text:span><text:span text:style-name="T56">L</text:span><text:span text:style-name="T55">. – Белозор болотный</text:span></text:p>
          <text:p text:style-name="P179">Семейство Крыжовниковые-Grossulariaceae</text:p>
        </text:list-item>
        <text:list-item>
          <text:p text:style-name="P182">Ribes nigrum L. <text:s/>– Смородина черная</text:p>
        </text:list-item>
        <text:list-item>
          <text:p text:style-name="P180"><text:span text:style-name="T56">Ribes spicatum Robson (Ribes hispidulum (Jancz.) </text:span><text:span text:style-name="T55">Rojark) <text:s/>- Смородина колосистая</text:span></text:p>
          <text:p text:style-name="P179">Семейство Розоцветные-Rosaceae</text:p>
        </text:list-item>
        <text:list-item>
          <text:p text:style-name="P182">Agrimonia pilosa Ledeb. – Репейничек волосистый</text:p>
        </text:list-item>
        <text:list-item>
          <text:p text:style-name="P182">Alchemilla vulgaris <text:s/>L. – Манжетка обыкновенная</text:p>
        </text:list-item>
        <text:list-item>
          <text:p text:style-name="P182">Comarum palustre L. – Сабельник болотный</text:p>
        </text:list-item>
        <text:list-item>
          <text:p text:style-name="P182">Cotoneaster melanocarpus Fisch. ex Blytt <text:s/>– Кизильник черноплодный</text:p>
        </text:list-item>
        <text:list-item>
          <text:p text:style-name="P182">Crataegus sanguinea Pall. – Боярышник кроваво-красный</text:p>
        </text:list-item>
        <text:list-item>
          <text:p text:style-name="P182">Filipendula stepposa Juz. – Лабазник степной</text:p>
        </text:list-item>
        <text:list-item>
          <text:p text:style-name="P182">Filipendula ulmaria (L.) Maxim. – Лабазник вязолистный</text:p>
        </text:list-item>
        <text:list-item>
          <text:p text:style-name="P182">Filipendula vulgaris Moench (F. hexapetala Gilib.) – Лабазник обыкновенный</text:p>
        </text:list-item>
        <text:list-item>
          <text:p text:style-name="P182">Fragaria vesca L. – Земляника лесная</text:p>
        </text:list-item>
        <text:list-item>
          <text:p text:style-name="P180"><text:span text:style-name="T56">Fragaria viridis (Duch.) Weston – </text:span><text:span text:style-name="T55">Клубника</text:span></text:p>
        </text:list-item>
        <text:list-item>
          <text:p text:style-name="P182">Geum allepicum Jacq. – Гравилат алеппский</text:p>
        </text:list-item>
        <text:list-item>
          <text:p text:style-name="P182">Geum rivale L. – Гравилат речной</text:p>
        </text:list-item>
        <text:list-item>
          <text:p text:style-name="P180"><text:span text:style-name="T56">Padus avium Mill. (P. racemosa (Lam.) </text:span><text:span text:style-name="T55">Gilib.) – Черемуха обыкновенная</text:span></text:p>
        </text:list-item>
        <text:list-item>
          <text:p text:style-name="P180"><text:span text:style-name="T56">Potentilla anserina L. – </text:span><text:span text:style-name="T55">Лапчатка</text:span><text:span text:style-name="T56"> </text:span><text:span text:style-name="T55">гусиная</text:span></text:p>
        </text:list-item>
        <text:list-item>
          <text:p text:style-name="P180"><text:span text:style-name="T56">Potentilla argentea L. – </text:span><text:span text:style-name="T55">Лапчатка</text:span><text:span text:style-name="T56"> </text:span><text:span text:style-name="T55">серебристая</text:span></text:p>
        </text:list-item>
        <text:list-item>
          <text:p text:style-name="P180"><text:span text:style-name="T56">Potentilla bifurca L. – </text:span><text:span text:style-name="T55">Лапчатка</text:span><text:span text:style-name="T56"> </text:span><text:span text:style-name="T55">вильчатая</text:span></text:p>
        </text:list-item>
        <text:list-item>
          <text:p text:style-name="P180"><text:span text:style-name="T56">Potentilla canescens Bess. – </text:span><text:span text:style-name="T55">Лапчатка</text:span><text:span text:style-name="T56"> </text:span><text:span text:style-name="T55">седоватая</text:span></text:p>
        </text:list-item>
        <text:list-item>
          <text:p text:style-name="P180"><text:span text:style-name="T56">Potentilla chrysantha Trev. – </text:span><text:span text:style-name="T55">Лапчатка</text:span><text:span text:style-name="T56"> </text:span><text:span text:style-name="T55">золотистоцветковая</text:span></text:p>
        </text:list-item>
        <text:list-item>
          <text:p text:style-name="P180"><text:span text:style-name="T56">Potentilla conferta Bunge – </text:span><text:span text:style-name="T55">Лапчатка</text:span><text:span text:style-name="T56"> </text:span><text:span text:style-name="T55">сжатая</text:span></text:p>
        </text:list-item>
        <text:list-item>
          <text:p text:style-name="P180"><text:span text:style-name="T56">Potentilla fragarioides L. – </text:span><text:span text:style-name="T55">Лапчатка</text:span><text:span text:style-name="T56"> </text:span><text:span text:style-name="T55">земляничная</text:span></text:p>
        </text:list-item>
        <text:list-item>
          <text:p text:style-name="P180"><text:span text:style-name="T56">Potentilla longifolia Willd. Ex Schlecht. (P. viscosa Donn ex Lehm.) – </text:span><text:span text:style-name="T55">Лапчатка</text:span><text:span text:style-name="T56"> </text:span><text:span text:style-name="T55">длиннолистная</text:span><text:span text:style-name="T56">. </text:span></text:p>
        </text:list-item>
        <text:list-item>
          <text:p text:style-name="P180"><text:span text:style-name="T56">Potentilla</text:span><text:span text:style-name="T55"> </text:span><text:span text:style-name="T56">multifida</text:span><text:span text:style-name="T55"> </text:span><text:span text:style-name="T56">L</text:span><text:span text:style-name="T55">. – Лапчатка многонадрезанная</text:span></text:p>
        </text:list-item>
        <text:list-item>
          <text:p text:style-name="P180"><text:soft-page-break/><text:span text:style-name="T56">Potentilla norvegica L. – </text:span><text:span text:style-name="T55">Лапчатка</text:span><text:span text:style-name="T56"> </text:span><text:span text:style-name="T55">норвежская</text:span></text:p>
        </text:list-item>
        <text:list-item>
          <text:p text:style-name="P180"><text:span text:style-name="T56">Potentilla paradoxa Nutt. ex Torr. et Gray – </text:span><text:span text:style-name="T55">Лапчатка</text:span><text:span text:style-name="T56"> </text:span><text:span text:style-name="T55">странная</text:span></text:p>
        </text:list-item>
        <text:list-item>
          <text:p text:style-name="P180"><text:span text:style-name="T56">Rosa acicularis Lindl. – </text:span><text:span text:style-name="T55">Шиповник</text:span><text:span text:style-name="T56"> </text:span><text:span text:style-name="T55">иглистый</text:span></text:p>
        </text:list-item>
        <text:list-item>
          <text:p text:style-name="P182">Rosa majalis Herrm. (R. cinnamomea L.) – Шиповник майский</text:p>
        </text:list-item>
        <text:list-item>
          <text:p text:style-name="P189">Rubus arcticus L. — Княженика</text:p>
        </text:list-item>
        <text:list-item>
          <text:p text:style-name="P182">Rubus caesius L. – Ежевика сизая</text:p>
        </text:list-item>
        <text:list-item>
          <text:p text:style-name="P182">Rubus idaeus L. – Малина обыкновенная</text:p>
        </text:list-item>
        <text:list-item>
          <text:p text:style-name="P182">Rubus saxatilis L. – Костяника</text:p>
        </text:list-item>
        <text:list-item>
          <text:p text:style-name="P182">Sanguisorba officinalis L. – Кровохлебка лекарственная</text:p>
        </text:list-item>
        <text:list-item>
          <text:p text:style-name="P182">Sorbus sibirica Hedl. – Рябина Сибирская</text:p>
        </text:list-item>
        <text:list-item>
          <text:p text:style-name="P182">Spiraea chamaedryfolia L. – Таволга дубровколистная</text:p>
        </text:list-item>
        <text:list-item>
          <text:p text:style-name="P180"><text:span text:style-name="T56">Spiraea media Franz Schmidt – </text:span><text:span text:style-name="T55">Таволга</text:span><text:span text:style-name="T56"> </text:span><text:span text:style-name="T55">средняя</text:span></text:p>
          <text:p text:style-name="P190">Семейство Бобовые-Fabaceae</text:p>
        </text:list-item>
        <text:list-item>
          <text:p text:style-name="P180"><text:span text:style-name="T56">Astragalus</text:span><text:span text:style-name="T55"> </text:span><text:span text:style-name="T56">danicus</text:span><text:span text:style-name="T55"> </text:span><text:span text:style-name="T56">Retz</text:span><text:span text:style-name="T55">. – Астрагал датский</text:span></text:p>
        </text:list-item>
        <text:list-item>
          <text:p text:style-name="P180"><text:span text:style-name="T56">Astragalus testiculatus Pall. – </text:span><text:span text:style-name="T55">Астрагал</text:span><text:span text:style-name="T56"> </text:span><text:span text:style-name="T55">яичкоплодный</text:span></text:p>
        </text:list-item>
        <text:list-item>
          <text:p text:style-name="P180"><text:span text:style-name="T56">Caragana</text:span><text:span text:style-name="T55"> </text:span><text:span text:style-name="T56">arborescens</text:span><text:span text:style-name="T55"> </text:span><text:span text:style-name="T56">Lam</text:span><text:span text:style-name="T55">. – Карагана древовидная</text:span></text:p>
        </text:list-item>
        <text:list-item>
          <text:p text:style-name="P180"><text:span text:style-name="T56">Caragana</text:span><text:span text:style-name="T55"> </text:span><text:span text:style-name="T56">frutex</text:span><text:span text:style-name="T55"> (</text:span><text:span text:style-name="T56">L</text:span><text:span text:style-name="T55">.) </text:span><text:span text:style-name="T56">C</text:span><text:span text:style-name="T55">.</text:span><text:span text:style-name="T56">Koch</text:span><text:span text:style-name="T55"> – Карагана кустарниковая</text:span></text:p>
        </text:list-item>
        <text:list-item>
          <text:p text:style-name="P182">Lathyrus gmelinii Fritsch – Чина Гмелина</text:p>
        </text:list-item>
        <text:list-item>
          <text:p text:style-name="P182">Lathyrus humilis (Ser.) Spreng. – Чина приземистая</text:p>
        </text:list-item>
        <text:list-item>
          <text:p text:style-name="P182">Lathyrus palustris L. – Чина болотная</text:p>
        </text:list-item>
        <text:list-item>
          <text:p text:style-name="P182">Lathyrus pisiformis L. – Чина гороховидная</text:p>
        </text:list-item>
        <text:list-item>
          <text:p text:style-name="P180"><text:span text:style-name="T56">Lathyrus pratensis L. – </text:span><text:span text:style-name="T55">Чина</text:span><text:span text:style-name="T56"> </text:span><text:span text:style-name="T55">луговая</text:span></text:p>
        </text:list-item>
        <text:list-item>
          <text:p text:style-name="P180"><text:span text:style-name="T56">Lathyrus</text:span><text:span text:style-name="T55"> </text:span><text:span text:style-name="T56">tuberosus</text:span><text:span text:style-name="T55"> </text:span><text:span text:style-name="T56">L</text:span><text:span text:style-name="T55">. – Чина клубневая</text:span></text:p>
        </text:list-item>
        <text:list-item>
          <text:p text:style-name="P180"><text:span text:style-name="T56">Lathyrus</text:span><text:span text:style-name="T55"> </text:span><text:span text:style-name="T56">vernus</text:span><text:span text:style-name="T55"> (</text:span><text:span text:style-name="T56">L</text:span><text:span text:style-name="T55">.) </text:span><text:span text:style-name="T56">Bernh</text:span><text:span text:style-name="T55">. <text:s/>– Чина весенняя</text:span></text:p>
        </text:list-item>
        <text:list-item>
          <text:p text:style-name="P180"><text:span text:style-name="T56">Medicago</text:span><text:span text:style-name="T55"> </text:span><text:span text:style-name="T56">falcata</text:span><text:span text:style-name="T55"> </text:span><text:span text:style-name="T56">L</text:span><text:span text:style-name="T55">. – Люцерна серповидная</text:span></text:p>
        </text:list-item>
        <text:list-item>
          <text:p text:style-name="P180"><text:span text:style-name="T56">Medicago</text:span><text:span text:style-name="T55"> </text:span><text:span text:style-name="T56">lupulina</text:span><text:span text:style-name="T55"> </text:span><text:span text:style-name="T56">L</text:span><text:span text:style-name="T55">. – Люцерна хмелевидная</text:span></text:p>
        </text:list-item>
        <text:list-item>
          <text:p text:style-name="P180"><text:span text:style-name="T56">Medicago</text:span><text:span text:style-name="T55"> </text:span><text:span text:style-name="T56">sativa</text:span><text:span text:style-name="T55"> </text:span><text:span text:style-name="T56">L</text:span><text:span text:style-name="T55">. – Люцерна посевная</text:span></text:p>
        </text:list-item>
        <text:list-item>
          <text:p text:style-name="P180"><text:span text:style-name="T56">Melilotoides</text:span><text:span text:style-name="T55"> </text:span><text:span text:style-name="T56">platycarpos</text:span><text:span text:style-name="T55"> (</text:span><text:span text:style-name="T56">L</text:span><text:span text:style-name="T55">.) </text:span><text:span text:style-name="T56">Sojak</text:span><text:span text:style-name="T55"> (</text:span><text:span text:style-name="T56">Melissitus</text:span><text:span text:style-name="T55"> </text:span><text:span text:style-name="T56">platycarpos</text:span><text:span text:style-name="T55"> (</text:span><text:span text:style-name="T56">L</text:span><text:span text:style-name="T55">.) </text:span><text:span text:style-name="T56">Golosk</text:span><text:span text:style-name="T55">.) – Мелилотоидес плоскоплодный</text:span></text:p>
        </text:list-item>
        <text:list-item>
          <text:p text:style-name="P180"><text:span text:style-name="T56">Melilotus</text:span><text:span text:style-name="T55"> </text:span><text:span text:style-name="T56">albus</text:span><text:span text:style-name="T55"> </text:span><text:span text:style-name="T56">Medik</text:span><text:span text:style-name="T55">. – Донник белый</text:span></text:p>
        </text:list-item>
        <text:list-item>
          <text:p text:style-name="P180"><text:span text:style-name="T56">Melilotus officinalis (L.) Pall</text:span><text:span text:style-name="T55">. – Донник лекарственный</text:span></text:p>
        </text:list-item>
        <text:list-item>
          <text:p text:style-name="P180"><text:span text:style-name="T56">Onobrychis arenaria (Kit.) DC. – </text:span><text:span text:style-name="T55">Эспарцет</text:span><text:span text:style-name="T56"> </text:span><text:span text:style-name="T55">песчаный</text:span></text:p>
        </text:list-item>
        <text:list-item>
          <text:p text:style-name="P180"><text:span text:style-name="T56">Oxytropis campanulata Vass. – </text:span><text:span text:style-name="T55">Остролодочник</text:span><text:span text:style-name="T56"> </text:span><text:span text:style-name="T55">колокольчатый</text:span></text:p>
        </text:list-item>
        <text:list-item>
          <text:p text:style-name="P182">Леса, лесные опушки, луга, луговые степи. </text:p>
        </text:list-item>
        <text:list-item>
          <text:p text:style-name="P180"><text:span text:style-name="T56">Trifolium</text:span><text:span text:style-name="T55"> </text:span><text:span text:style-name="T56">arvense</text:span><text:span text:style-name="T55"> </text:span><text:span text:style-name="T56">L</text:span><text:span text:style-name="T55">. – Клевер пашенный</text:span></text:p>
        </text:list-item>
        <text:list-item>
          <text:p text:style-name="P182">Trifolium hybridum L. – Клевер гибридный</text:p>
        </text:list-item>
        <text:list-item>
          <text:p text:style-name="P180"><text:span text:style-name="T56">Trifolium</text:span><text:span text:style-name="T55"> <text:s/></text:span><text:span text:style-name="T56">lupinaster</text:span><text:span text:style-name="T55"> </text:span><text:span text:style-name="T56">L</text:span><text:span text:style-name="T55">. <text:s/>(</text:span><text:span text:style-name="T56">Lupinaster</text:span><text:span text:style-name="T55"> </text:span><text:span text:style-name="T56">pentaphyllus</text:span><text:span text:style-name="T55"> </text:span><text:span text:style-name="T56">Moench</text:span><text:span text:style-name="T55"> )– Клевер люпиновый</text:span></text:p>
        </text:list-item>
        <text:list-item>
          <text:p text:style-name="P180"><text:span text:style-name="T56">Trifolium pratense L. – </text:span><text:span text:style-name="T55">Клевер</text:span><text:span text:style-name="T56"> </text:span><text:span text:style-name="T55">луговой</text:span></text:p>
        </text:list-item>
        <text:list-item>
          <text:p text:style-name="P180"><text:span text:style-name="T56">Trifolium <text:s/>repens L. – </text:span><text:span text:style-name="T55">Клевер</text:span><text:span text:style-name="T56"> </text:span><text:span text:style-name="T55">ползучий</text:span></text:p>
        </text:list-item>
        <text:list-item>
          <text:p text:style-name="P191">Amoria montana (L.) Sojak — Амория горная</text:p>
        </text:list-item>
        <text:list-item>
          <text:p text:style-name="P182">Vicia amoena Fisch. – Горошек <text:s/>приятный</text:p>
        </text:list-item>
        <text:list-item>
          <text:p text:style-name="P182">Vicia cracca L. – Горошек мышиный</text:p>
        </text:list-item>
        <text:list-item>
          <text:p text:style-name="P182">Vicia hirsuta (L.) S.F. Gray – Горошек волосистый</text:p>
        </text:list-item>
        <text:list-item>
          <text:p text:style-name="P182">Vicia megalotropis Ledeb. – Горошек крупнолодочковый</text:p>
        </text:list-item>
        <text:list-item>
          <text:p text:style-name="P182">Vicia nervata Sipl. – Горошек жилковатый</text:p>
        </text:list-item>
        <text:list-item>
          <text:p text:style-name="P182">Vicia sepium L. – Горошек заборный</text:p>
        </text:list-item>
        <text:list-item>
          <text:p text:style-name="P182">Vicia sylvatica L. – Горошек лесной</text:p>
        </text:list-item>
        <text:list-item>
          <text:p text:style-name="P182">Vicia unijuga A.Br. – Горошек однопарный</text:p>
          <text:p text:style-name="P179">Семейство Гераниевые-Geraniaceae</text:p>
        </text:list-item>
        <text:list-item>
          <text:p text:style-name="P182">Erodium cicutarium (L.) L'Her. – Журавельник цикутовый</text:p>
        </text:list-item>
        <text:list-item>
          <text:p text:style-name="P182">Geranium bifolium Patrin – Герань двулистная</text:p>
        </text:list-item>
        <text:list-item>
          <text:p text:style-name="P180"><text:span text:style-name="T56">Geranium pratense L. – </text:span><text:span text:style-name="T55">Герань</text:span><text:span text:style-name="T56"> </text:span><text:span text:style-name="T55">луговая</text:span></text:p>
        </text:list-item>
        <text:list-item>
          <text:p text:style-name="P182"><text:soft-page-break/>Geranium pseudosibiricum J. Mayer. – Герань ложносибирская</text:p>
        </text:list-item>
        <text:list-item>
          <text:p text:style-name="P182">Geranium sibiricum L. – Герань сибирская</text:p>
        </text:list-item>
        <text:list-item>
          <text:p text:style-name="P180"><text:span text:style-name="T56">Geranium sylvaticum L. – </text:span><text:span text:style-name="T55">Герань</text:span><text:span text:style-name="T56"> </text:span><text:span text:style-name="T55">лесная</text:span></text:p>
          <text:p text:style-name="P179">Семейство Кисличные-Oxalidaceae</text:p>
        </text:list-item>
        <text:list-item>
          <text:p text:style-name="P182">Oxalis acetosella L. – Кислица обыкновенная</text:p>
          <text:p text:style-name="P179">Семейство Истодовые-Polegalaceae</text:p>
        </text:list-item>
        <text:list-item>
          <text:p text:style-name="P182">Polygala hybrida DC. (Polygala comosa Schkuhr.) – Истод гибридный</text:p>
        </text:list-item>
        <text:list-item>
          <text:p text:style-name="P182">Polygala sibirica L. – Истод сибирский</text:p>
          <text:p text:style-name="P179">Семейство Молочайные-Euphorbiaceae</text:p>
        </text:list-item>
        <text:list-item>
          <text:p text:style-name="P180"><text:span text:style-name="T56">Euphorbia</text:span><text:span text:style-name="T55"> </text:span><text:span text:style-name="T56">discolor</text:span><text:span text:style-name="T55"> </text:span><text:span text:style-name="T56">Ledeb</text:span><text:span text:style-name="T55">. – Молочай двуцветный</text:span></text:p>
        </text:list-item>
        <text:list-item>
          <text:p text:style-name="P182">Euphorbia helioscopia L. – Молочай солнцуегляд</text:p>
        </text:list-item>
        <text:list-item>
          <text:p text:style-name="P182">Euphorbia lutescens C.A.Mey. – Молочай желтеющий</text:p>
        </text:list-item>
        <text:list-item>
          <text:p text:style-name="P180"><text:span text:style-name="T56">Euphorbia virgata Waldst. Et Kit. – </text:span><text:span text:style-name="T55">Молочай</text:span><text:span text:style-name="T56"> </text:span><text:span text:style-name="T55">лозный</text:span></text:p>
          <text:p text:style-name="P181"><text:span text:style-name="T92">Семейство Болотниковые-</text:span><text:span text:style-name="T93">Callitrichaceae</text:span></text:p>
        </text:list-item>
        <text:list-item>
          <text:p text:style-name="P180"><text:span text:style-name="T56">Callitriche palustris L. (C. verna L.) – </text:span><text:span text:style-name="T55">Болотник</text:span><text:span text:style-name="T56"> </text:span><text:span text:style-name="T55">болотный</text:span></text:p>
          <text:p text:style-name="P179">Семейство Бальзаминовые-Balsaminaceae</text:p>
        </text:list-item>
        <text:list-item>
          <text:p text:style-name="P182">Impatiens noli-tangere L. – Недотрога обыкновенная</text:p>
        </text:list-item>
        <text:list-item>
          <text:p text:style-name="P182">Impatiens <text:span text:style-name="T107">gladulifera Royle</text:span> – Недотрога <text:span text:style-name="T107">железконосная</text:span></text:p>
          <text:p text:style-name="P179">Семейство Мальвовые-Malvaceae</text:p>
        </text:list-item>
        <text:list-item>
          <text:p text:style-name="P182">Malva pusilla Smith – Мальва низкая (калачики)</text:p>
          <text:p text:style-name="P179">Семейство Зверобойные-Hypercaceae</text:p>
        </text:list-item>
        <text:list-item>
          <text:p text:style-name="P182">Hypericum ascуron L. – Зверобой большой</text:p>
        </text:list-item>
        <text:list-item>
          <text:p text:style-name="P180"><text:span text:style-name="T56">Hypericum elegans Steph. – </text:span><text:span text:style-name="T55">Зверобой</text:span><text:span text:style-name="T56"> </text:span><text:span text:style-name="T55">изящный</text:span></text:p>
        </text:list-item>
        <text:list-item>
          <text:p text:style-name="P182">Hypericum hirsutum L. – Зверобой пушистый</text:p>
        </text:list-item>
        <text:list-item>
          <text:p text:style-name="P182">Hypericum perforatum L. – Зверобой <text:s text:c="2"/>продырявленный</text:p>
        </text:list-item>
        <text:list-item>
          <text:p text:style-name="P182">Hypericum <text:span text:style-name="T107">maculatus Crantz</text:span> – Зверобой <text:span text:style-name="T107">пятнистый</text:span></text:p>
          <text:p text:style-name="P179">Семейство Фиалковые-Violaceae</text:p>
        </text:list-item>
        <text:list-item>
          <text:p text:style-name="P180"><text:span text:style-name="T56">Viola</text:span><text:span text:style-name="T55"> </text:span><text:span text:style-name="T56">arenaria</text:span><text:span text:style-name="T55"> </text:span><text:span text:style-name="T56">DC</text:span><text:span text:style-name="T55">. – Фиалка песчаная</text:span></text:p>
        </text:list-item>
        <text:list-item>
          <text:p text:style-name="P180"><text:span text:style-name="T56">Viola arvensis Murr. – </text:span><text:span text:style-name="T55">Фиалка</text:span><text:span text:style-name="T56"> </text:span><text:span text:style-name="T55">полевая</text:span></text:p>
        </text:list-item>
        <text:list-item>
          <text:p text:style-name="P180"><text:span text:style-name="T56">Viola</text:span><text:span text:style-name="T55"> </text:span><text:span text:style-name="T56">canina</text:span><text:span text:style-name="T55"> </text:span><text:span text:style-name="T56">L</text:span><text:span text:style-name="T55">. – Фиалка собачья</text:span></text:p>
        </text:list-item>
        <text:list-item>
          <text:p text:style-name="P180"><text:span text:style-name="T56">Viola</text:span><text:span text:style-name="T55"> </text:span><text:span text:style-name="T56">epipsila</text:span><text:span text:style-name="T55"> </text:span><text:span text:style-name="T56">Ledeb</text:span><text:span text:style-name="T55">. – Фиалка сверху-голая</text:span></text:p>
        </text:list-item>
        <text:list-item>
          <text:p text:style-name="P180"><text:span text:style-name="T56">Viola</text:span><text:span text:style-name="T55"> </text:span><text:span text:style-name="T56">hirta</text:span><text:span text:style-name="T55"> </text:span><text:span text:style-name="T56">L</text:span><text:span text:style-name="T55">. – Фиалка волосистая</text:span></text:p>
        </text:list-item>
        <text:list-item>
          <text:p text:style-name="P182">Viola mirabilis L. – Фиалка удивительная</text:p>
        </text:list-item>
        <text:list-item>
          <text:p text:style-name="P182">Viola uniflora L. – Фиалка одноцветковая</text:p>
          <text:p text:style-name="P179">Семейство Волчниковые-Thymelaceae</text:p>
        </text:list-item>
        <text:list-item>
          <text:p text:style-name="P182">Daphne mesereum L. – Волчник обыкновенный</text:p>
          <text:p text:style-name="P179">Семейство Дербенниковые-Lythraceae</text:p>
        </text:list-item>
        <text:list-item>
          <text:p text:style-name="P182">Lythrum virgatum L. – Дербенник прутовидный</text:p>
          <text:p text:style-name="P179">Семейство Кипрейные-Onagraceae</text:p>
        </text:list-item>
        <text:list-item>
          <text:p text:style-name="P180"><text:span text:style-name="T56">Chamaenerion angustifolium (L.) Scop. – </text:span><text:span text:style-name="T55">Иван</text:span><text:span text:style-name="T56">-</text:span><text:span text:style-name="T55">чай</text:span><text:span text:style-name="T56"> </text:span><text:span text:style-name="T55">узколистный</text:span></text:p>
        </text:list-item>
        <text:list-item>
          <text:p text:style-name="P182">Circaea alpina L. – Цирцея альпийская</text:p>
        </text:list-item>
        <text:list-item>
          <text:p text:style-name="P182">Epilobium palustre L. – Кипрей болотный</text:p>
        </text:list-item>
        <text:list-item>
          <text:p text:style-name="P182">Epilobium tetragonum L. (E. adnatum Griseb.) – Кипрей четырехгранный</text:p>
          <text:p text:style-name="P179">Семейство Сланоягодниковые-Haloragaceae</text:p>
        </text:list-item>
        <text:list-item>
          <text:p text:style-name="P182">Myriophyllum sibiricum Kom. – Уруть сибирская.</text:p>
        </text:list-item>
        <text:list-item>
          <text:p text:style-name="P182">Myriophyllum verticillatum L. – Уруть мутовчатая</text:p>
          <text:p text:style-name="P179">Семейство Хвостниковые-Hippuridaceae</text:p>
        </text:list-item>
        <text:list-item>
          <text:p text:style-name="P182">Hippuris vulgaris L. – Хвостник обыкновенный (Водяная сосенка)</text:p>
          <text:p text:style-name="P179">Семейство Зонтичные-Apiaceae</text:p>
        </text:list-item>
        <text:list-item>
          <text:p text:style-name="P182">Aegopodium podagraria L. – Сныть обыкновенная</text:p>
        </text:list-item>
        <text:list-item>
          <text:p text:style-name="P180"><text:span text:style-name="T56">Angelica</text:span><text:span text:style-name="T55"> </text:span><text:span text:style-name="T56">decurens</text:span><text:span text:style-name="T55"> (</text:span><text:span text:style-name="T56">Ledeb</text:span><text:span text:style-name="T55">.) </text:span><text:span text:style-name="T56">B</text:span><text:span text:style-name="T55">. </text:span><text:span text:style-name="T56">Fedtsch</text:span><text:span text:style-name="T55">. (</text:span><text:span text:style-name="T56">Archangelica</text:span><text:span text:style-name="T55"> </text:span><text:span text:style-name="T56">decurens</text:span><text:span text:style-name="T55"> </text:span><text:span text:style-name="T56">Ledeb</text:span><text:span text:style-name="T55">.) – Дудник низбегающий</text:span></text:p>
        </text:list-item>
        <text:list-item>
          <text:p text:style-name="P180"><text:span text:style-name="T56">Angelica sylvestris L. – </text:span><text:span text:style-name="T55">Дудник</text:span><text:span text:style-name="T56"> </text:span><text:span text:style-name="T55">лесной</text:span></text:p>
        </text:list-item>
        <text:list-item>
          <text:p text:style-name="P180"><text:soft-page-break/><text:span text:style-name="T56">Anthriscus sylvestris (L.) </text:span><text:span text:style-name="T55">Hoffm. <text:s/>– Купырь лесной</text:span></text:p>
        </text:list-item>
        <text:list-item>
          <text:p text:style-name="P180"><text:span text:style-name="T56">Bupleurum aureum Fisch. ex Hoffm.- </text:span><text:span text:style-name="T55">Володушка золотистая</text:span></text:p>
        </text:list-item>
        <text:list-item>
          <text:p text:style-name="P182">Carum carvi L. – Тмин обыкновенный</text:p>
        </text:list-item>
        <text:list-item>
          <text:p text:style-name="P182">Cenolophium denudatum (Hornem.) Tutin (C. fischeri (Spreng) Koch) – Пустореберник обнаженный</text:p>
        </text:list-item>
        <text:list-item>
          <text:p text:style-name="P182">Chaerophyllum prescottii DC. – Бутень Прескотта</text:p>
        </text:list-item>
        <text:list-item>
          <text:p text:style-name="P182">Cicuta virosa L. – Вех ядовитый</text:p>
        </text:list-item>
        <text:list-item>
          <text:p text:style-name="P180"><text:span text:style-name="T56">Conioselinum tataricum Hoffm. (C. vaginatum (Spreng.) </text:span><text:span text:style-name="T55">Thell.) – Гирчовник татарский</text:span></text:p>
        </text:list-item>
        <text:list-item>
          <text:p text:style-name="P182">Conium maculatum L. – Болиголов пятнистый</text:p>
        </text:list-item>
        <text:list-item>
          <text:p text:style-name="P182">Eryngium planum L. – Синеголовник плосколистный</text:p>
        </text:list-item>
        <text:list-item>
          <text:p text:style-name="P182">Heracleum dissectum Ledeb. – Борщевик рассеченный</text:p>
        </text:list-item>
        <text:list-item>
          <text:p text:style-name="P182">Kadeniа dubia (Schkuhr) Lavrova et V. Tichomirov (Cnidium dubium (Schkuhr) Thel) – Кадения сомнительная</text:p>
        </text:list-item>
        <text:list-item>
          <text:p text:style-name="P180"><text:span text:style-name="T56">Pastinaca</text:span><text:span text:style-name="T55"> </text:span><text:span text:style-name="T56">sylvestris</text:span><text:span text:style-name="T55"> </text:span><text:span text:style-name="T56">Mill</text:span><text:span text:style-name="T55">. – Пастернак лесной</text:span></text:p>
        </text:list-item>
        <text:list-item>
          <text:p text:style-name="P182">Peucedanum morissonii Bess. ex Spreng – Горичник Морисона</text:p>
        </text:list-item>
        <text:list-item>
          <text:p text:style-name="P182">Pimpinella saxifraga L. – Бедренец камнеломковый</text:p>
        </text:list-item>
        <text:list-item>
          <text:p text:style-name="P182">Pleurospermum uralense Hoffm. – Реброплодник уральский</text:p>
        </text:list-item>
        <text:list-item>
          <text:p text:style-name="P182">Seseli libanotis (L.) Koch – Жабрица порезниковая</text:p>
          <text:p text:style-name="P179">Семейство Кизиловые-Cornaceae</text:p>
        </text:list-item>
        <text:list-item>
          <text:p text:style-name="P182">Swida alba (L.) Opiz – Свидина белая</text:p>
          <text:p text:style-name="P179">Семейство Грушанковые-Pyrolaceae</text:p>
        </text:list-item>
        <text:list-item>
          <text:p text:style-name="P182">Chimaphila umbellata (L.) W.Barton – Зимолюбка зонтичная</text:p>
        </text:list-item>
        <text:list-item>
          <text:p text:style-name="P180"><text:span text:style-name="T55">Orthilia secunda (L.) </text:span><text:span text:style-name="T56">House (Ramischia secunda (L.) Garce) – </text:span><text:span text:style-name="T55">Ортилия</text:span><text:span text:style-name="T56"> </text:span><text:span text:style-name="T55">однобокая</text:span></text:p>
        </text:list-item>
        <text:list-item>
          <text:p text:style-name="P180"><text:span text:style-name="T56">Pyrola media Sw. – </text:span><text:span text:style-name="T55">Грушанка</text:span><text:span text:style-name="T56"> </text:span><text:span text:style-name="T55">средняя</text:span></text:p>
        </text:list-item>
        <text:list-item>
          <text:p text:style-name="P180"><text:span text:style-name="T56">Pyrola rotundifolia L. – </text:span><text:span text:style-name="T55">Грушанка</text:span><text:span text:style-name="T56"> </text:span><text:span text:style-name="T55">круглолистная</text:span></text:p>
          <text:p text:style-name="P179">Семейство Вересковые-Ericaceae</text:p>
        </text:list-item>
        <text:list-item>
          <text:p text:style-name="P192">Andromeda polifolia L. — Подбес многолистный</text:p>
        </text:list-item>
        <text:list-item>
          <text:p text:style-name="P192">Chamaedaphne calyculata (L.) Moench — Хамедафне болотная </text:p>
        </text:list-item>
        <text:list-item>
          <text:p text:style-name="P182">Ledum palustre L. – Багульник болотный</text:p>
          <text:p text:style-name="P193"><text:span text:style-name="T92">Семейство Брусничные-</text:span><text:span text:style-name="T93">Vacciniaceae</text:span></text:p>
        </text:list-item>
        <text:list-item>
          <text:p text:style-name="P180"><text:span text:style-name="T56">Oxycoccus palustris Pers. (O. quadripetalus Gilib.) – </text:span><text:span text:style-name="T55">Клюква</text:span><text:span text:style-name="T56"> </text:span><text:span text:style-name="T55">болотная</text:span></text:p>
        </text:list-item>
        <text:list-item>
          <text:p text:style-name="P180"><text:span text:style-name="T56">Vaccinium</text:span><text:span text:style-name="T55"> </text:span><text:span text:style-name="T56">uliginosum</text:span><text:span text:style-name="T55"> </text:span><text:span text:style-name="T56">L</text:span><text:span text:style-name="T55">. – Голубика обыкновенная</text:span></text:p>
        </text:list-item>
        <text:list-item>
          <text:p text:style-name="P180"><text:span text:style-name="T56">Vaccinium</text:span><text:span text:style-name="T55"> </text:span><text:span text:style-name="T56">vitis</text:span><text:span text:style-name="T55">-</text:span><text:span text:style-name="T56">idaea</text:span><text:span text:style-name="T55"> </text:span><text:span text:style-name="T56">L</text:span><text:span text:style-name="T55">. – Брусника обыкновенная</text:span></text:p>
          <text:p text:style-name="P181"><text:span text:style-name="T92">Семейство Первоцветные-</text:span><text:span text:style-name="T93">Primulaceae</text:span></text:p>
        </text:list-item>
        <text:list-item>
          <text:p text:style-name="P180"><text:span text:style-name="T55">А</text:span><text:span text:style-name="T56">ndrosace</text:span><text:span text:style-name="T55"> </text:span><text:span text:style-name="T56">filiformis</text:span><text:span text:style-name="T55"> </text:span><text:span text:style-name="T56">Retz</text:span><text:span text:style-name="T55">. – Проломник нитевидный</text:span></text:p>
        </text:list-item>
        <text:list-item>
          <text:p text:style-name="P182">Androsace lactiflora Fisher ex Duby – Проломник молочноцветковый</text:p>
        </text:list-item>
        <text:list-item>
          <text:p text:style-name="P180"><text:span text:style-name="T56">Androsace</text:span><text:span text:style-name="T55"> </text:span><text:span text:style-name="T56">septentrionalis</text:span><text:span text:style-name="T55"> </text:span><text:span text:style-name="T56">L</text:span><text:span text:style-name="T55">. – Проломник северный</text:span></text:p>
        </text:list-item>
        <text:list-item>
          <text:p text:style-name="P182">Lysimachia vulgaris L. – Вербейник обыкновенный</text:p>
        </text:list-item>
        <text:list-item>
          <text:p text:style-name="P182">Naumburgia thyrsiflora (L.) Reichb. – Наумбургия кистевидная</text:p>
        </text:list-item>
        <text:list-item>
          <text:p text:style-name="P182">Primula cortusoides L. – Первоцвет кортузовидный</text:p>
        </text:list-item>
        <text:list-item>
          <text:p text:style-name="P182">Primula macrocalyx Bunge – Первоцвет крупночашечный</text:p>
        </text:list-item>
        <text:list-item>
          <text:p text:style-name="P182">Trientalis europaea L. – Седмичник европейский</text:p>
          <text:p text:style-name="P181"><text:span text:style-name="T92">Семейство Горечавковые-</text:span><text:span text:style-name="T93">Gentianaceae</text:span></text:p>
        </text:list-item>
        <text:list-item>
          <text:p text:style-name="P194"><text:span text:style-name="T56">Dasystephana</text:span><text:span text:style-name="T55"> </text:span><text:span text:style-name="T56">macrophylla</text:span><text:span text:style-name="T55"> (</text:span><text:span text:style-name="T56">Pallas</text:span><text:span text:style-name="T55">) </text:span><text:span text:style-name="T56">Zuev</text:span><text:span text:style-name="T55"> (</text:span><text:span text:style-name="T56">Gentiana</text:span><text:span text:style-name="T55"> </text:span><text:span text:style-name="T56">macrophylla</text:span><text:span text:style-name="T55"> </text:span><text:span text:style-name="T56">Pall</text:span><text:span text:style-name="T55">.) — Сокольница крупнолистная. </text:span></text:p>
        </text:list-item>
        <text:list-item>
          <text:p text:style-name="P194"><text:span text:style-name="T56">Dasystephana</text:span><text:span text:style-name="T55"> </text:span><text:span text:style-name="T56">pneumonanthe</text:span><text:span text:style-name="T55"> (</text:span><text:span text:style-name="T56">L</text:span><text:span text:style-name="T55">.) </text:span><text:span text:style-name="T56">Zuev</text:span><text:span text:style-name="T55"><text:tab/> (</text:span><text:span text:style-name="T56">Gentiana</text:span><text:span text:style-name="T55"> </text:span><text:span text:style-name="T56">pneumonanthe</text:span><text:span text:style-name="T55"> </text:span><text:span text:style-name="T56">L</text:span><text:span text:style-name="T55">.) <text:s/>- Сокольница легочная</text:span></text:p>
        </text:list-item>
        <text:list-item>
          <text:p text:style-name="P194"><text:span text:style-name="T56">Gentianella</text:span><text:span text:style-name="T55"> </text:span><text:span text:style-name="T56">amarella</text:span><text:span text:style-name="T55"> (</text:span><text:span text:style-name="T56">L</text:span><text:span text:style-name="T55">.) </text:span><text:span text:style-name="T56">Boern</text:span><text:span text:style-name="T55">. (</text:span><text:span text:style-name="T56">Gentiana</text:span><text:span text:style-name="T55"> </text:span><text:span text:style-name="T56">axilaris</text:span><text:span text:style-name="T55"> (</text:span><text:span text:style-name="T56">F</text:span><text:span text:style-name="T55">.</text:span><text:span text:style-name="T56">W</text:span><text:span text:style-name="T55">. </text:span><text:span text:style-name="T56">Schmidt</text:span><text:span text:style-name="T55">) </text:span><text:span text:style-name="T56">Reichenb</text:span><text:span text:style-name="T55">.) – Горечавочка пазушная</text:span></text:p>
        </text:list-item>
        <text:list-item>
          <text:p text:style-name="P194"><text:span text:style-name="T56">Gentianopsis</text:span><text:span text:style-name="T55"> </text:span><text:span text:style-name="T56">barbata</text:span><text:span text:style-name="T55"> (</text:span><text:span text:style-name="T56">Froel</text:span><text:span text:style-name="T55">.) </text:span><text:span text:style-name="T56">Ma (Gentiana barbata Froel.) – </text:span><text:span text:style-name="T55">Горечавник</text:span><text:span text:style-name="T56"> </text:span><text:span text:style-name="T55">бородатый</text:span></text:p>
          <text:p text:style-name="P181"><text:span text:style-name="T92">Семейство</text:span><text:span text:style-name="T93"> </text:span><text:span text:style-name="T92">Вахтовые</text:span><text:span text:style-name="T93">-Menyanthaceae</text:span></text:p>
        </text:list-item>
        <text:list-item>
          <text:p text:style-name="P180"><text:span text:style-name="T56">Menyanthes trifoliata L. – </text:span><text:span text:style-name="T55">Вахта</text:span><text:span text:style-name="T56"> </text:span><text:span text:style-name="T55">трехлистная</text:span></text:p>
          <text:p text:style-name="P181"><text:soft-page-break/><text:span text:style-name="T92">Семейство</text:span><text:span text:style-name="T93"> </text:span><text:span text:style-name="T92">Вьюнковые</text:span><text:span text:style-name="T93">-Convolvulaceae</text:span></text:p>
        </text:list-item>
        <text:list-item>
          <text:p text:style-name="P180"><text:span text:style-name="T56">Calystegia sepium (L.) R.Br. <text:s/></text:span><text:span text:style-name="T55">– Повой заборный</text:span></text:p>
        </text:list-item>
        <text:list-item>
          <text:p text:style-name="P180"><text:span text:style-name="T56">Convolvulus arvensis L. –</text:span><text:span text:style-name="T55">Вьюнок</text:span><text:span text:style-name="T56"> </text:span><text:span text:style-name="T55">полевой</text:span></text:p>
          <text:p text:style-name="P179">Семейство Повиликовые-Cuscutaceae</text:p>
        </text:list-item>
        <text:list-item>
          <text:p text:style-name="P182">Cuscuta europaea L. – Повилика европейская</text:p>
        </text:list-item>
        <text:list-item>
          <text:p text:style-name="P182">Cuscuta lupuliformis Krock. – Повилика хмелевидная</text:p>
          <text:p text:style-name="P179">Семейсво Синюховые-Polemoniaceae</text:p>
        </text:list-item>
        <text:list-item>
          <text:p text:style-name="P182">Polemonium coeruleum L. – Синюха голубая</text:p>
          <text:p text:style-name="P179">Семейство Бурачниковые-Boraginaceae</text:p>
        </text:list-item>
        <text:list-item>
          <text:p text:style-name="P182">Cynoglossum officinale L. – Чернокорень лекарственный</text:p>
        </text:list-item>
        <text:list-item>
          <text:p text:style-name="P182">Echium vulgare L. – Синяк обыкновенный</text:p>
        </text:list-item>
        <text:list-item>
          <text:p text:style-name="P180"><text:span text:style-name="T56">Lappula</text:span><text:span text:style-name="T55"> </text:span><text:span text:style-name="T56">consanguinea</text:span><text:span text:style-name="T55"> (</text:span><text:span text:style-name="T56">Fisch</text:span><text:span text:style-name="T55">. </text:span><text:span text:style-name="T56">et</text:span><text:span text:style-name="T55"> </text:span><text:span text:style-name="T56">C</text:span><text:span text:style-name="T55">.</text:span><text:span text:style-name="T56">A</text:span><text:span text:style-name="T55">. </text:span><text:span text:style-name="T56">Mey</text:span><text:span text:style-name="T55">.) Guerke – Липучка родственная</text:span></text:p>
        </text:list-item>
        <text:list-item>
          <text:p text:style-name="P182">Lappula squarrosa (Retz.) Dumort. (L. echinata Gilib.) – Липучка <text:s/>оттопыренная</text:p>
        </text:list-item>
        <text:list-item>
          <text:p text:style-name="P180"><text:span text:style-name="T56">Lithospermum</text:span><text:span text:style-name="T55"> </text:span><text:span text:style-name="T56">officinale</text:span><text:span text:style-name="T55"> </text:span><text:span text:style-name="T56">L</text:span><text:span text:style-name="T55">. – Воробейник лекарственный</text:span></text:p>
        </text:list-item>
        <text:list-item>
          <text:p text:style-name="P180"><text:span text:style-name="T56">Myosotis arvensis (L.) Hill – </text:span><text:span text:style-name="T55">Незабудка</text:span><text:span text:style-name="T56"> </text:span><text:span text:style-name="T55">полевая</text:span></text:p>
        </text:list-item>
        <text:list-item>
          <text:p text:style-name="P182">Myosotis caespitosa K.F. Schultz – Незабудка дернистая</text:p>
        </text:list-item>
        <text:list-item>
          <text:p text:style-name="P180"><text:span text:style-name="T56">Myosotis imitata Serg. (Myosotis suaveolens auct. non Waldst. et Kit.) <text:s/></text:span><text:span text:style-name="T55">– Незабудка подражающая</text:span></text:p>
        </text:list-item>
        <text:list-item>
          <text:p text:style-name="P180"><text:span text:style-name="T56">Myosotis</text:span><text:span text:style-name="T55"> </text:span><text:span text:style-name="T56">krylovii</text:span><text:span text:style-name="T55"> </text:span><text:span text:style-name="T56">Serg</text:span><text:span text:style-name="T55">. – Незабудка Крылова</text:span></text:p>
        </text:list-item>
        <text:list-item>
          <text:p text:style-name="P180"><text:span text:style-name="T56">Myosotis</text:span><text:span text:style-name="T55"> </text:span><text:span text:style-name="T56">scorpioides</text:span><text:span text:style-name="T55"> </text:span><text:span text:style-name="T56">L</text:span><text:span text:style-name="T55">. – Незабудка скорпионовидная</text:span></text:p>
        </text:list-item>
        <text:list-item>
          <text:p text:style-name="P180"><text:span text:style-name="T56">Nonea rossica Stev. – </text:span><text:span text:style-name="T55">Нонея</text:span><text:span text:style-name="T56"> </text:span><text:span text:style-name="T55">русская</text:span></text:p>
        </text:list-item>
        <text:list-item>
          <text:p text:style-name="P180"><text:span text:style-name="T56">Pulmonaria mollis Wulf ex Hornem. (P. mollissima A. Kerner) – </text:span><text:span text:style-name="T55">Медуница</text:span><text:span text:style-name="T56"> </text:span><text:span text:style-name="T55">мягенькая</text:span></text:p>
          <text:p text:style-name="P181"><text:span text:style-name="T92">Семейство Губоцветные-</text:span><text:span text:style-name="T93">Lamiaceae</text:span></text:p>
        </text:list-item>
        <text:list-item>
          <text:p text:style-name="P180"><text:span text:style-name="T56">Dracocephalum</text:span><text:span text:style-name="T55"> </text:span><text:span text:style-name="T56">nutans</text:span><text:span text:style-name="T55"> </text:span><text:span text:style-name="T56">L</text:span><text:span text:style-name="T55">. – Змееголовник поникший</text:span></text:p>
        </text:list-item>
        <text:list-item>
          <text:p text:style-name="P182">Dracocephalum ruyschiana L. – Змееголовник Руйша</text:p>
        </text:list-item>
        <text:list-item>
          <text:p text:style-name="P182">Galeopsis bifida Boenn. – Пикульник двунадрезанный (жабрей)</text:p>
        </text:list-item>
        <text:list-item>
          <text:p text:style-name="P182">Galeopsis ladanum L. – Пикульник ладанниковый</text:p>
        </text:list-item>
        <text:list-item>
          <text:p text:style-name="P182">Glechoma hederacea L. – Будра плющевидная</text:p>
        </text:list-item>
        <text:list-item>
          <text:p text:style-name="P182">Lamium album L. – Яснотка белая</text:p>
        </text:list-item>
        <text:list-item>
          <text:p text:style-name="P182">Leonurus glaucescens Bunge – Пустырник сизоватый</text:p>
        </text:list-item>
        <text:list-item>
          <text:p text:style-name="P182">Leonurus quinquelobatus Gilib. – Пустырник пятилопастной</text:p>
        </text:list-item>
        <text:list-item>
          <text:p text:style-name="P182">Leonurus tataricus L. – Пустырник татарский</text:p>
        </text:list-item>
        <text:list-item>
          <text:p text:style-name="P182">Lycopus europaeus L. – Зюзник европейский</text:p>
        </text:list-item>
        <text:list-item>
          <text:p text:style-name="P180"><text:span text:style-name="T56">Mentha arvensis L. – </text:span><text:span text:style-name="T55">Мята</text:span><text:span text:style-name="T56"> </text:span><text:span text:style-name="T55">полевая</text:span></text:p>
        </text:list-item>
        <text:list-item>
          <text:p text:style-name="P182">Origanum vulgare L. – Душица обыкновенная</text:p>
        </text:list-item>
        <text:list-item>
          <text:p text:style-name="P180"><text:span text:style-name="T56">Phlomis tuberosa L. (Phlomoides tuberosa (L.) </text:span><text:span text:style-name="T55">Moench) – Зопник клубневой</text:span></text:p>
        </text:list-item>
        <text:list-item>
          <text:p text:style-name="P182">Prunella vulgaris L. – Черноголовка обыкновенная</text:p>
        </text:list-item>
        <text:list-item>
          <text:p text:style-name="P180"><text:span text:style-name="T56">Scutellaria galericulata L. – </text:span><text:span text:style-name="T55">Шлемник</text:span><text:span text:style-name="T56"> </text:span><text:span text:style-name="T55">обыкновенный</text:span></text:p>
        </text:list-item>
        <text:list-item>
          <text:p text:style-name="P182">Stachys palustris L. – Чистец болотный</text:p>
        </text:list-item>
        <text:list-item>
          <text:p text:style-name="P182">Thymus jenisseensis Iljin – Тимьян енисейский</text:p>
          <text:p text:style-name="P179">Семейство Пасленовые-Solanaceae</text:p>
        </text:list-item>
        <text:list-item>
          <text:p text:style-name="P182">Hyoscyamus niger L. – Белена черная</text:p>
        </text:list-item>
        <text:list-item>
          <text:p text:style-name="P182">Solanum kitagawae Schonbeck-Temesy (S. depilatum Kitag.) – Паслен Китагавы</text:p>
        </text:list-item>
        <text:list-item>
          <text:p text:style-name="P182">Solanum nigrum L. – Паслен черный</text:p>
          <text:p text:style-name="P179">Семейство Норичниковые-Scrophulariaceae</text:p>
        </text:list-item>
        <text:list-item>
          <text:p text:style-name="P180"><text:span text:style-name="T56">Euphrasia pectinata Ten. (Euphrasia tatarica Fisch. ex Spreng.)– </text:span><text:span text:style-name="T55">Очанка</text:span><text:span text:style-name="T56"> </text:span><text:span text:style-name="T55">гребенчатая</text:span></text:p>
        </text:list-item>
        <text:list-item>
          <text:p text:style-name="P182">Limosella aquatica L. – Лужница водяная</text:p>
        </text:list-item>
        <text:list-item>
          <text:p text:style-name="P180"><text:span text:style-name="T56">Linaria vulgaris Mill. – </text:span><text:span text:style-name="T55">Льнянка</text:span><text:span text:style-name="T56"> </text:span><text:span text:style-name="T55">обыкновенная</text:span></text:p>
        </text:list-item>
        <text:list-item>
          <text:p text:style-name="P180"><text:span text:style-name="T56">Odontites vulgaris Moench (O. serotina (Lam.) </text:span><text:span text:style-name="T55">Dumart.) – Зубчатка обыкновенная</text:span></text:p>
        </text:list-item>
        <text:list-item>
          <text:p text:style-name="P180"><text:span text:style-name="T56">Pedicularis incarnata L. - </text:span><text:span text:style-name="T55">Мытник</text:span><text:span text:style-name="T56"> </text:span><text:span text:style-name="T55">мясокрасный</text:span></text:p>
        </text:list-item>
        <text:list-item>
          <text:p text:style-name="P180"><text:span text:style-name="T56">Pedicularis</text:span><text:span text:style-name="T55"> </text:span><text:span text:style-name="T56">karoi</text:span><text:span text:style-name="T55"> </text:span><text:span text:style-name="T56">Freyn</text:span><text:span text:style-name="T55"> – Мытник Каро</text:span></text:p>
        </text:list-item>
        <text:list-item>
          <text:p text:style-name="P180"><text:span text:style-name="T56">Pedicularis resupinata L. – </text:span><text:span text:style-name="T55">Мытник</text:span><text:span text:style-name="T56"> </text:span><text:span text:style-name="T55">перевернутый</text:span></text:p>
        </text:list-item>
        <text:list-item>
          <text:p text:style-name="P180"><text:soft-page-break/><text:span text:style-name="T56">Pedicularis sibirica Vved. – </text:span><text:span text:style-name="T55">Мытник</text:span><text:span text:style-name="T56"> </text:span><text:span text:style-name="T55">сибирский</text:span></text:p>
        </text:list-item>
        <text:list-item>
          <text:p text:style-name="P180"><text:span text:style-name="T56">Rhinanthus aestivalis (N.Zing.) Schischk. et Serg. – </text:span><text:span text:style-name="T55">Погремок</text:span><text:span text:style-name="T56"> </text:span><text:span text:style-name="T55">летний</text:span></text:p>
        </text:list-item>
        <text:list-item>
          <text:p text:style-name="P180"><text:span text:style-name="T56">Rhinanthus</text:span><text:span text:style-name="T55"> </text:span><text:span text:style-name="T56">serotinus</text:span><text:span text:style-name="T55"> (</text:span><text:span text:style-name="T56">Schoenh</text:span><text:span text:style-name="T55">.) Oborny – Погремок поздний</text:span></text:p>
        </text:list-item>
        <text:list-item>
          <text:p text:style-name="P182">Scrophularia nodosa L. – Норичник узловатый</text:p>
        </text:list-item>
        <text:list-item>
          <text:p text:style-name="P182">Verbascum thapsus L. – Коровяк обыкновенный (медвежье ухо)</text:p>
        </text:list-item>
        <text:list-item>
          <text:p text:style-name="P180"><text:span text:style-name="T56">Veronica</text:span><text:span text:style-name="T55"> </text:span><text:span text:style-name="T56">anagallis</text:span><text:span text:style-name="T55">-</text:span><text:span text:style-name="T56">aquiatica</text:span><text:span text:style-name="T55"> </text:span><text:span text:style-name="T56">L</text:span><text:span text:style-name="T55">. (</text:span><text:span text:style-name="T56">V</text:span><text:span text:style-name="T55">. </text:span><text:span text:style-name="T56">anagallidiformis</text:span><text:span text:style-name="T55"> </text:span><text:span text:style-name="T56">Boreau</text:span><text:span text:style-name="T55">.) – Вероника ключевая</text:span></text:p>
        </text:list-item>
        <text:list-item>
          <text:p text:style-name="P182">Veronica beccabunga l. – Вероника поточная</text:p>
        </text:list-item>
        <text:list-item>
          <text:p text:style-name="P182">Veronica chamaedrys L. – Вероника дубравная</text:p>
        </text:list-item>
        <text:list-item>
          <text:p text:style-name="P182">Veronica incana L. – Вероника седая</text:p>
        </text:list-item>
        <text:list-item>
          <text:p text:style-name="P182">Veronica krylovii Schischk. – Вероника Крылова</text:p>
        </text:list-item>
        <text:list-item>
          <text:p text:style-name="P182">Veronica longifolia L. – Вероника длиннолистная</text:p>
        </text:list-item>
        <text:list-item>
          <text:p text:style-name="P182">Veronica scutellata L. – Вероника щитковая</text:p>
        </text:list-item>
        <text:list-item>
          <text:p text:style-name="P182">Veronica serpyllifolia L. – Вероника тимьянолистная</text:p>
        </text:list-item>
        <text:list-item>
          <text:p text:style-name="P182">Veronica spicata L. – Вероника колосистая</text:p>
          <text:p text:style-name="P179">Семейство Заразиховые-Orobanchaceae</text:p>
        </text:list-item>
        <text:list-item>
          <text:p text:style-name="P182">Orobanche alsatica Kirschl. – Заразиха эльзасская</text:p>
        </text:list-item>
        <text:list-item>
          <text:p text:style-name="P182">Orobanche coerulescens Steph. (O. korshinskyi Novopokr.) – Заразиха синеватая</text:p>
          <text:p text:style-name="P179">Семейство Пузырчатковые-Lentibulariaceae</text:p>
        </text:list-item>
        <text:list-item>
          <text:p text:style-name="P182">Utricularia vulgaris L. – Пузырчатка обыкновенная</text:p>
          <text:p text:style-name="P179">Семейство Подорожниковые-Plantaginaceae</text:p>
        </text:list-item>
        <text:list-item>
          <text:p text:style-name="P182">Plantago depressa Schlecht. – Подорожник прижатый</text:p>
        </text:list-item>
        <text:list-item>
          <text:p text:style-name="P182">Plantago <text:span text:style-name="T108">lanceolata</text:span> L. – Подорожник <text:span text:style-name="T108">ланцетный</text:span></text:p>
        </text:list-item>
        <text:list-item>
          <text:p text:style-name="P182">Plantago major L. – Подорожник большой</text:p>
        </text:list-item>
        <text:list-item>
          <text:p text:style-name="P182">Plantago media L. – Подорожник средний</text:p>
        </text:list-item>
        <text:list-item>
          <text:p text:style-name="P180"><text:span text:style-name="T56">Plantago urvillei Opiz (P. stepposa Kuprian.) – </text:span><text:span text:style-name="T55">Подорожник</text:span><text:span text:style-name="T56"> </text:span><text:span text:style-name="T55">Урвиллея</text:span></text:p>
          <text:p text:style-name="P179">Семейство Мареновые-Rubiaceae</text:p>
        </text:list-item>
        <text:list-item>
          <text:p text:style-name="P182">Cruciata krylovii (Iljin) Naumova ( Galium krylovii Iljin) – Крестообразник Крылова</text:p>
        </text:list-item>
        <text:list-item>
          <text:p text:style-name="P180"><text:span text:style-name="T56">Galium</text:span><text:span text:style-name="T55"> </text:span><text:span text:style-name="T56">boreale</text:span><text:span text:style-name="T55"> </text:span><text:span text:style-name="T56">L</text:span><text:span text:style-name="T55">. (</text:span><text:span text:style-name="T56">G</text:span><text:span text:style-name="T55">. </text:span><text:span text:style-name="T56">septentrionale</text:span><text:span text:style-name="T55"> </text:span><text:span text:style-name="T56">Roem</text:span><text:span text:style-name="T55">. </text:span><text:span text:style-name="T56">et</text:span><text:span text:style-name="T55"> </text:span><text:span text:style-name="T56">Schult</text:span><text:span text:style-name="T55">.) – Подмаренник северный</text:span></text:p>
        </text:list-item>
        <text:list-item>
          <text:p text:style-name="P180"><text:span text:style-name="T56">Galium</text:span><text:span text:style-name="T55"> </text:span><text:span text:style-name="T56">mollugo</text:span><text:span text:style-name="T55"> </text:span><text:span text:style-name="T56">L</text:span><text:span text:style-name="T55">. – Подмаренник мягкий</text:span></text:p>
        </text:list-item>
        <text:list-item>
          <text:p text:style-name="P180"><text:span text:style-name="T56">Galium</text:span><text:span text:style-name="T55"> </text:span><text:span text:style-name="T56">palustre</text:span><text:span text:style-name="T55"> </text:span><text:span text:style-name="T56">L</text:span><text:span text:style-name="T55">. – Подмаренник болотный</text:span></text:p>
        </text:list-item>
        <text:list-item>
          <text:p text:style-name="P180"><text:span text:style-name="T56">Galium</text:span><text:span text:style-name="T55"> </text:span><text:span text:style-name="T56">uliginosum</text:span><text:span text:style-name="T55"> </text:span><text:span text:style-name="T56">L</text:span><text:span text:style-name="T55">. – Подмаренник топяной</text:span></text:p>
        </text:list-item>
        <text:list-item>
          <text:p text:style-name="P182">Galium vaillantii DC. – Подмаренник Вайланта</text:p>
        </text:list-item>
        <text:list-item>
          <text:p text:style-name="P182">Galium verum L. – Подмаренник настоящий</text:p>
          <text:p text:style-name="P179">Семейство Жимолостные-Caprifoliaceae</text:p>
        </text:list-item>
        <text:list-item>
          <text:p text:style-name="P182">Sambucus sibirica Nakai. – Бузина сибирская</text:p>
        </text:list-item>
        <text:list-item>
          <text:p text:style-name="P182">Viburnum opulis L. – Калина обыкновенная</text:p>
        </text:list-item>
        <text:list-item>
          <text:p text:style-name="P182">Linnaea borealis L. – Линнея северная</text:p>
        </text:list-item>
        <text:list-item>
          <text:p text:style-name="P182">Lonicera tatarica L. – Жимолость татарская</text:p>
        </text:list-item>
        <text:list-item>
          <text:p text:style-name="P182">Lonicera xylosteum L. – Жимолость обыкновенная</text:p>
          <text:p text:style-name="P179">Семейство Адоксовые-Adoxaceae</text:p>
        </text:list-item>
        <text:list-item>
          <text:p text:style-name="P180"><text:span text:style-name="T56">Adoxa moschatellina L. – </text:span><text:span text:style-name="T55">Адокса</text:span><text:span text:style-name="T56"> </text:span><text:span text:style-name="T55">мускусная</text:span></text:p>
          <text:p text:style-name="P179">Семейство Валериановые-Valerianaceae</text:p>
        </text:list-item>
        <text:list-item>
          <text:p text:style-name="P180"><text:span text:style-name="T56">Valeriana rossica P.Smirn. – </text:span><text:span text:style-name="T55">Валериана</text:span><text:span text:style-name="T56"> </text:span><text:span text:style-name="T55">русская</text:span></text:p>
          <text:p text:style-name="P179">Семенйство Ворсянковые-Dipsacaceae</text:p>
        </text:list-item>
        <text:list-item>
          <text:p text:style-name="P182">Knautia arvensis (L.) Coult. – Короставник полевой</text:p>
        </text:list-item>
        <text:list-item>
          <text:p text:style-name="P182">Scabiosa ochroleuca L. – Скабиоза бледно-желтая</text:p>
          <text:p text:style-name="P179">Семейство Тыквенные-Cucurbitaceae</text:p>
        </text:list-item>
        <text:list-item>
          <text:p text:style-name="P182">Echinocystis lobata (Michaux) Torrey et Gray – Эхиноцистис лопастной</text:p>
          <text:p text:style-name="P179">Семейство Колокольчиковые-Campanulaceae</text:p>
        </text:list-item>
        <text:list-item>
          <text:p text:style-name="P182">Adenophora liliifolia (L.) A. DC. – Бубенчик лилиелистный</text:p>
        </text:list-item>
        <text:list-item>
          <text:p text:style-name="P182">Campanula altaica Ledeb. – Колокольчик алтайский</text:p>
        </text:list-item>
        <text:list-item>
          <text:p text:style-name="P182">Campanula cervicaria L. – Колокольчик олений</text:p>
        </text:list-item>
        <text:list-item>
          <text:p text:style-name="P182"><text:soft-page-break/>Campanula glomerata L. – Колокольчик скученный</text:p>
        </text:list-item>
        <text:list-item>
          <text:p text:style-name="P182">Campanula sibirica L. – Колокольчик сибирский</text:p>
          <text:p text:style-name="P179">Семейство Сложноцветные (Астровые) -Asteraceae</text:p>
        </text:list-item>
        <text:list-item>
          <text:p text:style-name="P180"><text:span text:style-name="T56">Achillea</text:span><text:span text:style-name="T55"> </text:span><text:span text:style-name="T56">asiatica</text:span><text:span text:style-name="T55"> </text:span><text:span text:style-name="T56">Serg</text:span><text:span text:style-name="T55">. – Тысячелистник азиатский</text:span></text:p>
        </text:list-item>
        <text:list-item>
          <text:p text:style-name="P182">Achillea millefolium L. – Тысячелистник обыкновенный</text:p>
        </text:list-item>
        <text:list-item>
          <text:p text:style-name="P182">Antennaria dioica (L.) Gaertn. – Кошачья лапка двудомная</text:p>
        </text:list-item>
        <text:list-item>
          <text:p text:style-name="P180"><text:span text:style-name="T56">Anthemis subtinctoria Dobrocz. <text:s/>(Anthemis tinctoria L.) – </text:span><text:span text:style-name="T55">Пупавка</text:span><text:span text:style-name="T56"> </text:span><text:span text:style-name="T55">светло</text:span><text:span text:style-name="T56">-</text:span><text:span text:style-name="T55">желтая</text:span></text:p>
        </text:list-item>
        <text:list-item>
          <text:p text:style-name="P180"><text:span text:style-name="T56">Arctium</text:span><text:span text:style-name="T55"> </text:span><text:span text:style-name="T56">tomentosum</text:span><text:span text:style-name="T55"> </text:span><text:span text:style-name="T56">Mill</text:span><text:span text:style-name="T55">. – Лопух войлочный</text:span></text:p>
        </text:list-item>
        <text:list-item>
          <text:p text:style-name="P182">Artemisia commutata Bess. <text:s/>– Полынь замещающая</text:p>
        </text:list-item>
        <text:list-item>
          <text:p text:style-name="P182">Artemisia dracunculus L. <text:s/>– Полынь эстрагон</text:p>
        </text:list-item>
        <text:list-item>
          <text:p text:style-name="P180"><text:span text:style-name="T56">Artemisia frigida Willd. <text:s/>– </text:span><text:span text:style-name="T55">Полынь</text:span><text:span text:style-name="T56"> </text:span><text:span text:style-name="T55">холодная</text:span></text:p>
        </text:list-item>
        <text:list-item>
          <text:p text:style-name="P180"><text:span text:style-name="T56">Artemisia glauca Pall. ex Willd. <text:s/></text:span><text:span text:style-name="T55">– Полынь серая</text:span></text:p>
        </text:list-item>
        <text:list-item>
          <text:p text:style-name="P182">Artemisia gmelinii Web. <text:s/>– Полынь Гмелина</text:p>
        </text:list-item>
        <text:list-item>
          <text:p text:style-name="P182">Artemisia laciniata Willd. <text:s/>– Полынь рассеченная</text:p>
        </text:list-item>
        <text:list-item>
          <text:p text:style-name="P182">Artemisia latifolia Ledeb. <text:s/>– Полынь широколистная</text:p>
        </text:list-item>
        <text:list-item>
          <text:p text:style-name="P182">Artemisia macrantha Ledeb. <text:s/>– Полынь крупноцветковая</text:p>
        </text:list-item>
        <text:list-item>
          <text:p text:style-name="P182">Artemisia sericea Web. <text:s/>– Полынь шелковистая</text:p>
        </text:list-item>
        <text:list-item>
          <text:p text:style-name="P180"><text:span text:style-name="T56">Artemisia sieversiana Willd. <text:s/>– </text:span><text:span text:style-name="T55">Полынь</text:span><text:span text:style-name="T56"> </text:span><text:span text:style-name="T55">Сиверса</text:span></text:p>
        </text:list-item>
        <text:list-item>
          <text:p text:style-name="P182">Artemisia vulgaris L. <text:s/>– Полынь обыкновенная (чернобыльник)</text:p>
        </text:list-item>
        <text:list-item>
          <text:p text:style-name="P182">Aster alpinus L. – Астра альпийская</text:p>
        </text:list-item>
        <text:list-item>
          <text:p text:style-name="P180"><text:span text:style-name="T56">Bidens radiata Thuill. – </text:span><text:span text:style-name="T55">Череда</text:span><text:span text:style-name="T56"> </text:span><text:span text:style-name="T55">лучевая</text:span></text:p>
        </text:list-item>
        <text:list-item>
          <text:p text:style-name="P182">Bidens tripartita L. – Череда трехраздельная</text:p>
        </text:list-item>
        <text:list-item>
          <text:p text:style-name="P182">Cacalia hastata L. – Недоспелка копьевидная</text:p>
        </text:list-item>
        <text:list-item>
          <text:p text:style-name="P182">Carduus crispus L. – Чертополох курчавый</text:p>
        </text:list-item>
        <text:list-item>
          <text:p text:style-name="P182">Carduus nutans L. (C. schischkinii Tamamsch.) – Чертополох поникший <text:s text:c="2"/></text:p>
        </text:list-item>
        <text:list-item>
          <text:p text:style-name="P182">Carlina biebersteinii Bernh. Ex Hornem. – Колючник Биберштейна</text:p>
        </text:list-item>
        <text:list-item>
          <text:p text:style-name="P182">Centaurea <text:span text:style-name="T108">jacea</text:span> L. – Василек <text:span text:style-name="T108">луговой</text:span></text:p>
        </text:list-item>
        <text:list-item>
          <text:p text:style-name="P180"><text:span text:style-name="T56">Centaurea</text:span><text:span text:style-name="T55"> </text:span><text:span text:style-name="T56">scabiosa</text:span><text:span text:style-name="T55"> </text:span><text:span text:style-name="T56">L</text:span><text:span text:style-name="T55">. – Василек шероховатый</text:span></text:p>
        </text:list-item>
        <text:list-item>
          <text:p text:style-name="P180"><text:span text:style-name="T56">Chamomilla suaveolens (Pursh) Rydb. (Matricaria matricarioides (Less.) </text:span><text:span text:style-name="T55">Porter ex Britton) – Хамомилла пахучая</text:span></text:p>
        </text:list-item>
        <text:list-item>
          <text:p text:style-name="P182">Cichorium intibus L. – Цикорий обыкновенный</text:p>
        </text:list-item>
        <text:list-item>
          <text:p text:style-name="P182">Cirsium esculentum (Siev.) C.A. Mey. – Бодяк съедобный</text:p>
        </text:list-item>
        <text:list-item>
          <text:p text:style-name="P182">Cirsium heterophyllum (L.) Hill – Бодяк разнолистный</text:p>
        </text:list-item>
        <text:list-item>
          <text:p text:style-name="P182">Cirsium <text:span text:style-name="T108">serratuloides</text:span> (L.) Hill – Бодяк <text:span text:style-name="T108">серпуховидный</text:span></text:p>
        </text:list-item>
        <text:list-item>
          <text:p text:style-name="P182">Cirsium setosum (Willd.) Bess. – Бодяк щетинистый (осот розовый)</text:p>
        </text:list-item>
        <text:list-item>
          <text:p text:style-name="P182">Cirsium vulgare L. – Бодяк обыкновенный</text:p>
        </text:list-item>
        <text:list-item>
          <text:p text:style-name="P182">Crepis lyrata (L.) Froel. – Скерда лировидная</text:p>
        </text:list-item>
        <text:list-item>
          <text:p text:style-name="P182">Crepis praemorsa (L.) Tausch – Скерда тупокорневищная</text:p>
        </text:list-item>
        <text:list-item>
          <text:p text:style-name="P182">Crepis sibirica L. – Скерда сибирская</text:p>
        </text:list-item>
        <text:list-item>
          <text:p text:style-name="P182">Crepis tectorum L. – Скерда кровельная</text:p>
        </text:list-item>
        <text:list-item>
          <text:p text:style-name="P182">Dendranthema zawadskii (Herbich) Tzvel. – Дендрантема Завадского</text:p>
        </text:list-item>
        <text:list-item>
          <text:p text:style-name="P180"><text:span text:style-name="T56">Erigeron</text:span><text:span text:style-name="T55"> </text:span><text:span text:style-name="T56">acris</text:span><text:span text:style-name="T55"> </text:span><text:span text:style-name="T56">L</text:span><text:span text:style-name="T55">. (</text:span><text:span text:style-name="T56">E</text:span><text:span text:style-name="T55">. </text:span><text:span text:style-name="T56">acer</text:span><text:span text:style-name="T55"> </text:span><text:span text:style-name="T56">L</text:span><text:span text:style-name="T55">, .) – Мелколепестник едкий</text:span></text:p>
        </text:list-item>
        <text:list-item>
          <text:p text:style-name="P180"><text:span text:style-name="T56">Erigeron canadensis L. (Conyza canadensis (L.) </text:span><text:span text:style-name="T55">Cronq.) – Мелколепестник канадский</text:span></text:p>
        </text:list-item>
        <text:list-item>
          <text:p text:style-name="P182">Galatella angustissima (Tausch) Novopokr. – Солонечник узколистный</text:p>
        </text:list-item>
        <text:list-item>
          <text:p text:style-name="P182">Galatella biflora (L.) Nees – Солонечник двуцветковый</text:p>
        </text:list-item>
        <text:list-item>
          <text:p text:style-name="P180"><text:span text:style-name="T56">Gnaphalium sylvaticum L. – </text:span><text:span text:style-name="T55">Сушеница</text:span><text:span text:style-name="T56"> </text:span><text:span text:style-name="T55">лесная</text:span></text:p>
        </text:list-item>
        <text:list-item>
          <text:p text:style-name="P182">Gnaphalium uliginosum L. – Сушеница топяная</text:p>
        </text:list-item>
        <text:list-item>
          <text:p text:style-name="P182">Heteropappus biennis (Ledeb.) Tamamsch.ex Grub. – Гетеропаппус двулетний</text:p>
        </text:list-item>
        <text:list-item>
          <text:p text:style-name="P182">Hieracium umbellatum L. – Ястребинка зонтичная</text:p>
        </text:list-item>
        <text:list-item>
          <text:p text:style-name="P182">Inula aspera Poir. – Девясил шероховатый</text:p>
        </text:list-item>
        <text:list-item>
          <text:p text:style-name="P182">Inula britannica L. – Девясил британский</text:p>
        </text:list-item>
        <text:list-item>
          <text:p text:style-name="P182">Inula salicina L. – Девясил иволистный</text:p>
        </text:list-item>
        <text:list-item>
          <text:p text:style-name="P182"><text:soft-page-break/>Lactuca serriola L. – Латук (салат) компасный (дикий)</text:p>
        </text:list-item>
        <text:list-item>
          <text:p text:style-name="P180"><text:span text:style-name="T56">Lactuca sibirica (L.) Benth. ex Maxim. – </text:span><text:span text:style-name="T55">Латук</text:span><text:span text:style-name="T56"> </text:span><text:span text:style-name="T55">сибирский</text:span></text:p>
        </text:list-item>
        <text:list-item>
          <text:p text:style-name="P182">Leontodon autumnalis L. – Кульбаба осенняя</text:p>
        </text:list-item>
        <text:list-item>
          <text:p text:style-name="P182">Leucanthemum vulgare Lam. – Нивяник обыкновенный</text:p>
        </text:list-item>
        <text:list-item>
          <text:p text:style-name="P180"><text:span text:style-name="T56">Ligularia glauca (L.) O. Hoffm. – </text:span><text:span text:style-name="T55">Бузульник</text:span><text:span text:style-name="T56"> </text:span><text:span text:style-name="T55">сизый</text:span></text:p>
        </text:list-item>
        <text:list-item>
          <text:p text:style-name="P182">Ligularia sibirica (L.) Cass. – Бузульник сибирский</text:p>
        </text:list-item>
        <text:list-item>
          <text:p text:style-name="P180"><text:span text:style-name="T56">Matricaria perforata Merat – </text:span><text:span text:style-name="T55">Ромашка</text:span><text:span text:style-name="T56"> </text:span><text:span text:style-name="T55">непахучая</text:span></text:p>
        </text:list-item>
        <text:list-item>
          <text:p text:style-name="P180"><text:span text:style-name="T56">Petasites frigidus (L.) Cass. (Nardosmia frigida (L.) </text:span><text:span text:style-name="T55">Hook.) – Белокопытник холодный</text:span></text:p>
        </text:list-item>
        <text:list-item>
          <text:p text:style-name="P180"><text:span text:style-name="T56">Petasites radiatus (J.F. Gmel.) Toman (Nardosmia laevigata (Willd.) DC.) – </text:span><text:span text:style-name="T55">Белокопытник</text:span><text:span text:style-name="T56"> </text:span><text:span text:style-name="T55">гладкий</text:span></text:p>
        </text:list-item>
        <text:list-item>
          <text:p text:style-name="P182">Picris hieracioides L. – Горлюха ястербинковидная</text:p>
        </text:list-item>
        <text:list-item>
          <text:p text:style-name="P182">Pilosella echioides (Lumn.) F.Schultz et Sch.Bip. (Hieracium echioides Lumn.) – Ястребиночка румянковая</text:p>
        </text:list-item>
        <text:list-item>
          <text:p text:style-name="P182">Pilosella <text:span text:style-name="T109">novosibirskiensis Tupitzina – Ястребиночка новосибирская</text:span></text:p>
        </text:list-item>
        <text:list-item>
          <text:p text:style-name="P182">Ptarmica impatiens (L.) DC. (Achillea impatiens L.) – Чихотник недотрога</text:p>
        </text:list-item>
        <text:list-item>
          <text:p text:style-name="P180"><text:span text:style-name="T56">Saussurea</text:span><text:span text:style-name="T55"> </text:span><text:span text:style-name="T56">controversa</text:span><text:span text:style-name="T55"> </text:span><text:span text:style-name="T56">DC</text:span><text:span text:style-name="T55">. – Соссюрея (горькуша) спорная</text:span></text:p>
        </text:list-item>
        <text:list-item>
          <text:p text:style-name="P182">Saussurea latifolia Ledeb. – Соссюрея (горькуша) широколистная</text:p>
        </text:list-item>
        <text:list-item>
          <text:p text:style-name="P182">Saussurea parviflora (Poir.) DC. – Соссюрея (горькуша) мелкоцветковая</text:p>
        </text:list-item>
        <text:list-item>
          <text:p text:style-name="P182">Senecio erucifolius L. – Крестовник эруколистный</text:p>
        </text:list-item>
        <text:list-item>
          <text:p text:style-name="P182">Senecio fluviatilis Wallr. – Крестовник речной</text:p>
        </text:list-item>
        <text:list-item>
          <text:p text:style-name="P180"><text:span text:style-name="T56">Senecio jacobaea L. (Senecio ambraceus Turcz. ex DC.)- </text:span><text:span text:style-name="T55">Крестовник Якова</text:span></text:p>
        </text:list-item>
        <text:list-item>
          <text:p text:style-name="P182">Senecio nemorensis L. – Крестовник дубравный</text:p>
        </text:list-item>
        <text:list-item>
          <text:p text:style-name="P182">Senecio vulgaris L. – Крестовник обыкновенный.</text:p>
        </text:list-item>
        <text:list-item>
          <text:p text:style-name="P182">Serratula coronata L. – Серпуха венценосная</text:p>
        </text:list-item>
        <text:list-item>
          <text:p text:style-name="P182">Solidago virgaurea L. – Золотарник обыкновенный (золотая розга)</text:p>
        </text:list-item>
        <text:list-item>
          <text:p text:style-name="P180"><text:span text:style-name="T56">Sonchus</text:span><text:span text:style-name="T55"> </text:span><text:span text:style-name="T56">arvensis</text:span><text:span text:style-name="T55"> </text:span><text:span text:style-name="T56">L</text:span><text:span text:style-name="T55">. – Осот полевой</text:span></text:p>
        </text:list-item>
        <text:list-item>
          <text:p text:style-name="P182">Sonchus oleraceus L. – Осот огородный</text:p>
        </text:list-item>
        <text:list-item>
          <text:p text:style-name="P182">Tanacetum vulgare L. – Пижма обыкновенная</text:p>
        </text:list-item>
        <text:list-item>
          <text:p text:style-name="P182">Taraxacum officinale Wigg. – Одуванчик лекарственный</text:p>
        </text:list-item>
        <text:list-item>
          <text:p text:style-name="P182">Taraxacum pratense Krasnikov – Одуванчик луговой</text:p>
        </text:list-item>
        <text:list-item>
          <text:p text:style-name="P180"><text:span text:style-name="T56">Tephroseris integrifolia (L.) Holub – </text:span><text:span text:style-name="T55">Пепельник</text:span><text:span text:style-name="T56"> </text:span><text:span text:style-name="T55">цельнолистный</text:span></text:p>
        </text:list-item>
        <text:list-item>
          <text:p text:style-name="P180"><text:span text:style-name="T56">Tragopogon orientalis L. (Tragopogon altaicus S. Nikit. </text:span><text:span text:style-name="T55">Et Schischk.) – Козлобородник восточный. </text:span></text:p>
        </text:list-item>
        <text:list-item>
          <text:p text:style-name="P182">Trommsdorfia maculata (L.) Bernh. – Тромсдорфия крапчатая</text:p>
        </text:list-item>
        <text:list-item>
          <text:p text:style-name="P182">Tussilaga farfara L. – Мать-и-мачеха обыкновенная</text:p>
          <text:p text:style-name="P195">МОХООБРАЗНЫЕ - BRYOPHYTA <text:s text:c="2"/></text:p>
        </text:list-item>
        <text:list-item>
          <text:p text:style-name="P196"><text:span text:style-name="T110">Amblystegium serpens (Hedw.) Bruch, Schimp. &amp; W. Gümbel - </text:span><text:span text:style-name="Strong_20_Emphasis"><text:span text:style-name="T111">амблистегиум ползучий</text:span></text:span></text:p>
        </text:list-item>
        <text:list-item>
          <text:p text:style-name="P197"><text:span text:style-name="T112">Atrichum flavisetum Mitt. - </text:span><text:span text:style-name="T113">атрихум желтоножковый</text:span></text:p>
        </text:list-item>
        <text:list-item>
          <text:p text:style-name="P198">Brachytheciastrum trachypodium (Funck ex Brid.) Ignatov &amp; Huttunen </text:p>
        </text:list-item>
        <text:list-item>
          <text:p text:style-name="P196"><text:span text:style-name="T114">Brachythecium rotaeanum De Not. - </text:span><text:span text:style-name="Strong_20_Emphasis"><text:span text:style-name="T111">брахитециум Роты</text:span></text:span></text:p>
        </text:list-item>
        <text:list-item>
          <text:p text:style-name="P196"><text:span text:style-name="T114">Bryum caespiticium Hedw. - </text:span><text:span text:style-name="T115"> </text:span><text:span text:style-name="Strong_20_Emphasis"><text:span text:style-name="T111">бриум дернистый</text:span></text:span></text:p>
        </text:list-item>
        <text:list-item>
          <text:p text:style-name="P199"><text:span text:style-name="T116">Callicladium haldaneanum (Grev.) H.A. Crum - </text:span><text:span text:style-name="T117">Калликладиум</text:span><text:span text:style-name="T113"> </text:span><text:span text:style-name="T117">Холдейна</text:span></text:p>
        </text:list-item>
        <text:list-item>
          <text:p text:style-name="P196"><text:span text:style-name="T114">Ceratodon purpureus (Hedw.) Brid. - </text:span><text:span text:style-name="Strong_20_Emphasis"><text:span text:style-name="T111">цератодон пурпурный</text:span></text:span><text:span text:style-name="T114"> </text:span></text:p>
        </text:list-item>
        <text:list-item>
          <text:p text:style-name="P196"><text:span text:style-name="T114">Dicranum polysetum Sw. - </text:span><text:span text:style-name="T115"> </text:span><text:span text:style-name="Strong_20_Emphasis"><text:span text:style-name="T111">дикранум многоножковый</text:span></text:span></text:p>
        </text:list-item>
        <text:list-item>
          <text:p text:style-name="P199"><text:span text:style-name="T116">Fissidens bryoides Hedw. - </text:span><text:span text:style-name="T117">Фиссиденс</text:span><text:span text:style-name="T113"> </text:span><text:span text:style-name="T117">моховидный</text:span></text:p>
        </text:list-item>
        <text:list-item>
          <text:p text:style-name="P197"><text:span text:style-name="T112">Hylocomiadelphus triquetrus (Hedw.) Ochyra &amp; Stebel - </text:span><text:span text:style-name="T113">Гилокомиадельфус трехгранный</text:span></text:p>
        </text:list-item>
        <text:list-item>
          <text:p text:style-name="P199"><text:span text:style-name="T116">Leptodictyum riparium (Hedw.) Warnst. - </text:span><text:span text:style-name="T117">Лептодикциум</text:span><text:span text:style-name="T113"> </text:span><text:span text:style-name="T117">береговой</text:span></text:p>
        </text:list-item>
        <text:list-item>
          <text:p text:style-name="P197"><text:span text:style-name="T112">Lewinskya elegans (Schwägr. ex Hook. &amp; Grev.) F. Lara, Garilleti &amp; Goffinet - </text:span><text:span text:style-name="T113">Левинския грациозная</text:span></text:p>
        </text:list-item>
        <text:list-item>
          <text:p text:style-name="P199"><text:span text:style-name="T116">Plagiomnium cuspidatum (Hedw.) T.J. Kop. - </text:span><text:span text:style-name="T117">Плагиомниум</text:span><text:span text:style-name="T113"> </text:span><text:span text:style-name="T117">остроконечный</text:span></text:p>
        </text:list-item>
        <text:list-item>
          <text:p text:style-name="P199"><text:span text:style-name="T116">Plagiothecium denticulatum (Hedw.) Bruch, Schimp. &amp; W. Gümbel - </text:span><text:soft-page-break/><text:span text:style-name="T117">Плагиотециум</text:span><text:span text:style-name="T113"> </text:span><text:span text:style-name="T117">мелкопильчатый</text:span></text:p>
        </text:list-item>
        <text:list-item>
          <text:p text:style-name="P199"><text:span text:style-name="T116">Platygyrium repens (Brid.) Bruch, Schimp. &amp; W. Gümbel - </text:span><text:span text:style-name="T117">Платигириум</text:span><text:span text:style-name="T113"> </text:span><text:span text:style-name="T117">ползучий</text:span></text:p>
        </text:list-item>
        <text:list-item>
          <text:p text:style-name="P199"><text:span text:style-name="T116">Pohlia nutans (Hedw.) Lindb. - </text:span><text:span text:style-name="T117">Полия</text:span><text:span text:style-name="T113"> </text:span><text:span text:style-name="T117">поникшая</text:span></text:p>
        </text:list-item>
        <text:list-item>
          <text:p text:style-name="P197"><text:span text:style-name="T112">Ptilidium pulcherrimum (Weber) Vain. - </text:span><text:span text:style-name="T118">Птилидиум красивейший</text:span></text:p>
        </text:list-item>
        <text:list-item>
          <text:p text:style-name="P199"><text:span text:style-name="T116">Ptilium crista-castrensis (Hedw.) De Not. - </text:span><text:span text:style-name="T117">Птилиум</text:span><text:span text:style-name="T113"> </text:span><text:span text:style-name="T117">лагерный гребень</text:span></text:p>
        </text:list-item>
        <text:list-item>
          <text:p text:style-name="P199"><text:span text:style-name="T116">Pylaisia polyantha (Hedw.) Bruch, Schimp. &amp; W. Gümbel - </text:span><text:span text:style-name="T117">Пилезия</text:span><text:span text:style-name="T113"> </text:span><text:span text:style-name="T117">многоцветковая</text:span><text:span text:style-name="T116"> </text:span></text:p>
        </text:list-item>
        <text:list-item>
          <text:p text:style-name="P199"><text:span text:style-name="T116">Sanionia uncinata (Hedw.) Loeske - </text:span><text:span text:style-name="T117">Саниония</text:span><text:span text:style-name="T113"> </text:span><text:span text:style-name="T117">крючковатая</text:span></text:p>
        </text:list-item>
        <text:list-item>
          <text:p text:style-name="P200"><text:span text:style-name="T119">Symblepharis elongata (I. Hagen) Fedosov, M. Stech &amp; Ignatov - </text:span><text:span text:style-name="T113">Симблефарис удлиненный</text:span></text:p>
        </text:list-item>
        <text:list-item>
          <text:p text:style-name="P201"><text:span text:style-name="T120">Timmia megapolitana Hedw. - </text:span><text:span text:style-name="T113"> </text:span><text:span text:style-name="T117">Тиммия мекленбургская</text:span></text:p>
        </text:list-item>
      </text:list>
      <text:p text:style-name="P202"><text:line-break/></text:p>
      <text:p text:style-name="P203">Приложение 2</text:p>
      <text:p text:style-name="P204">Список видов позвоночных животных, обитающих на </text:p>
      <text:p text:style-name="P204">территории заказника <text:s/>«Нижне-Томский»</text:p>
      <text:p text:style-name="P205">КОСТНЫЕ РЫБЫ — ACTINOPTERYGII</text:p>
      <text:p text:style-name="P206"><text:span text:style-name="T55">Семейство </text:span><text:span text:style-name="T121">КАРПОВЫЕ </text:span><text:span text:style-name="T122">— </text:span><text:span text:style-name="T121">CYPRINIDAE</text:span></text:p>
      <text:p text:style-name="P207"><text:span text:style-name="T55">Уклейка <text:s/>- </text:span><text:span text:style-name="T56">Alburnus</text:span><text:span text:style-name="T55"> </text:span><text:span text:style-name="T56">alburnus</text:span><text:span text:style-name="T55"> (</text:span><text:span text:style-name="T56">Linnaeus</text:span><text:span text:style-name="T55">, 1758)</text:span></text:p>
      <text:p text:style-name="P208"><text:span text:style-name="T123">Плотва сибирская</text:span><text:tab/>- <text:span text:style-name="T123">Rutilus rutilus lacustris</text:span></text:p>
      <text:p text:style-name="P207"><text:span text:style-name="T55">Серебряный карась - </text:span><text:span text:style-name="T56">Carassius</text:span><text:span text:style-name="T55"> </text:span><text:span text:style-name="T56">auratus</text:span><text:span text:style-name="T55"> (</text:span><text:span text:style-name="T56">Linnaeus</text:span><text:span text:style-name="T55">, 1758)<text:tab/></text:span></text:p>
      <text:p text:style-name="P207"><text:span text:style-name="T55">Сибирский пескарь - </text:span><text:span text:style-name="T56">Gobio</text:span><text:span text:style-name="T55"> </text:span><text:span text:style-name="T56">cynocephalus</text:span><text:span text:style-name="T55"> </text:span><text:span text:style-name="T56">Dybowski</text:span><text:span text:style-name="T55"> 1869<text:tab/></text:span></text:p>
      <text:p text:style-name="P207"><text:span text:style-name="T55">Верховка</text:span><text:span text:style-name="T56"> <text:s/>- Leucaspius delineatus (Heckel 1843)<text:tab/></text:span></text:p>
      <text:p text:style-name="P207"><text:span text:style-name="T55">Язь</text:span><text:span text:style-name="T56"> <text:s/>- Leuciscus idus (Linnaeus, 1758)<text:tab/></text:span></text:p>
      <text:p text:style-name="P207"><text:span text:style-name="T55">Елец</text:span><text:span text:style-name="T56"> </text:span><text:span text:style-name="T124">сибирский</text:span><text:span text:style-name="T56"> - L. leuciscus </text:span><text:span text:style-name="T124">baicalensis</text:span><text:span text:style-name="T56"> (Linnaeus, 1758)<text:tab/></text:span></text:p>
      <text:p text:style-name="P207"><text:span text:style-name="T55">Обыкновенный</text:span><text:span text:style-name="T56"> </text:span><text:span text:style-name="T55">гольян</text:span><text:span text:style-name="T56"> - Phoxinus phoxinus (Linnaeus, 1758)<text:tab/></text:span></text:p>
      <text:p text:style-name="P207"><text:span text:style-name="T55">Линь</text:span><text:span text:style-name="T56"> <text:s/>- Tinca tinca (Linnaeus, 1758)<text:tab/></text:span></text:p>
      <text:p text:style-name="P209"><text:span text:style-name="T95">Семейство</text:span><text:span text:style-name="T94"> </text:span><text:span text:style-name="T125">БАЛИТО</text:span><text:span text:style-name="T121">РОВЫЕ</text:span><text:span text:style-name="T126"> </text:span><text:span text:style-name="T127">—</text:span><text:span text:style-name="T126"> BALITORIDAE</text:span></text:p>
      <text:p text:style-name="P210"><text:span text:style-name="T55">Сибирский</text:span><text:span text:style-name="T56"> </text:span><text:span text:style-name="T55">голец</text:span><text:span text:style-name="T56">-</text:span><text:span text:style-name="T55">усач</text:span><text:span text:style-name="T56"> - Barbatula toni (Dybowski, 1869)<text:tab/></text:span></text:p>
      <text:p text:style-name="P209"><text:span text:style-name="T55">Семейство</text:span><text:span text:style-name="T56"> </text:span><text:span text:style-name="T121">ЩУКОВЫЕ</text:span><text:span text:style-name="T126"> </text:span><text:span text:style-name="T127">—</text:span><text:span text:style-name="T126"> ESOCIDAE</text:span></text:p>
      <text:p text:style-name="P210"><text:span text:style-name="T55">Щука</text:span><text:span text:style-name="T56"> <text:s/>- Esox lucius Linnaeus, 1758<text:tab/></text:span></text:p>
      <text:p text:style-name="P209"><text:span text:style-name="T55">Семейство</text:span><text:span text:style-name="T56"> </text:span><text:span text:style-name="T121">ЛОСОСЕВЫЕ</text:span><text:span text:style-name="T126"> </text:span><text:span text:style-name="T127">—</text:span><text:span text:style-name="T126"> SALMONIDAE</text:span><text:span text:style-name="T56"><text:tab/></text:span></text:p>
      <text:p text:style-name="P210"><text:span text:style-name="T55">Таймень</text:span><text:span text:style-name="T56"> <text:s/>- Hucho taimen (Pallas 1773)<text:tab/></text:span></text:p>
      <text:p text:style-name="P209"><text:span text:style-name="T55">Семейство</text:span><text:span text:style-name="T56"> </text:span><text:span text:style-name="T121">НАЛИМОВЫЕ </text:span><text:span text:style-name="T122">—</text:span><text:span text:style-name="T126"> LOTIDAE</text:span></text:p>
      <text:p text:style-name="P210"><text:span text:style-name="T55">Налим</text:span><text:span text:style-name="T56"> <text:s/>- Lota lota (Linnaeus, 1758)<text:tab/></text:span></text:p>
      <text:p text:style-name="P209"><text:span text:style-name="T55">Семейство</text:span><text:span text:style-name="T56"> </text:span><text:span text:style-name="T121">ОКУНЕВЫЕ</text:span><text:span text:style-name="T126"> </text:span><text:span text:style-name="T127">—</text:span><text:span text:style-name="T126"> PERCIDAE</text:span></text:p>
      <text:p text:style-name="P210"><text:span text:style-name="T55">Обыкновенный</text:span><text:span text:style-name="T56"> </text:span><text:span text:style-name="T55">ерш</text:span><text:span text:style-name="T56"> - Gymnocephalus cernuus (Linnaeus, 1758)<text:tab/></text:span></text:p>
      <text:p text:style-name="P210"><text:span text:style-name="T55">Обыкновенный</text:span><text:span text:style-name="T56"> </text:span><text:span text:style-name="T55">окунь</text:span><text:span text:style-name="T56"> - Perca fluviatilis Linnaeus, 1758<text:tab/></text:span></text:p>
      <text:p text:style-name="P211"><text:span text:style-name="T128">Семейство </text:span><text:span text:style-name="T129">ГОЛОВЕШКОВЫЕ, ЭЛИОТРИСОВЫЕ</text:span><text:span text:style-name="T128"> </text:span><text:span text:style-name="T129">– PERCCOTTUS</text:span></text:p>
      <text:p text:style-name="P212"><text:span text:style-name="T128">Ротан-головешка – Perccottus glennii Dybowski, 1877</text:span><text:tab/></text:p>
      <text:p text:style-name="P213">КЛАСС <text:span text:style-name="T130">ЗЕМНОВОДНЫЕ — AMPHIBIA</text:span> Linaeus, 1758</text:p>
      <text:p text:style-name="P214"><text:span text:style-name="T131">Отряд </text:span><text:span text:style-name="T132">БЕСХВОСТЫЕ ЗЕМНОВОДНЫЕ — ANURA</text:span><text:span text:style-name="T131"> Fischer-Waldheim, 1813</text:span></text:p>
      <text:p text:style-name="P206"><text:span text:style-name="T55">Семейство</text:span><text:span text:style-name="T56"> </text:span><text:span text:style-name="T133">НАСТОЯЩИЕ </text:span><text:span text:style-name="T121">ЖАБ</text:span><text:span text:style-name="T134">Ы </text:span><text:span text:style-name="T122">—</text:span><text:span text:style-name="T134"> </text:span><text:span text:style-name="T126"><text:s/>BUFONIDAE</text:span><text:span text:style-name="T56"> </text:span><text:span text:style-name="T135">J. E. Gray, 1825</text:span></text:p>
      <text:p text:style-name="P210"><text:span text:style-name="T55">Обыкновенная</text:span><text:span text:style-name="T56"> </text:span><text:span text:style-name="T55">жаба</text:span><text:span text:style-name="T56"> - Bufo bufo (Linnaeus, 1758)<text:tab/></text:span></text:p>
      <text:p text:style-name="P209"><text:span text:style-name="T55">Семейство</text:span><text:span text:style-name="T56"> </text:span><text:span text:style-name="T133">НАСТОЯЩИЕ ЛЯГУШКИ –</text:span><text:span text:style-name="T126"> RANIDAE</text:span><text:span text:style-name="T56"> </text:span><text:span text:style-name="T135">Rafinesque, 1814</text:span></text:p>
      <text:p text:style-name="P210"><text:span text:style-name="T55">Остромордая</text:span><text:span text:style-name="T56"> </text:span><text:span text:style-name="T55">лягушка</text:span><text:span text:style-name="T56"> - Rana arvalis Nilsson, 1842<text:tab/></text:span></text:p>
      <text:p text:style-name="P215">КЛАСС <text:span text:style-name="T130">ПРЕСМЫКАЮЩИЕСЯ – REPTILIA</text:span> Laurenti, 1768</text:p>
      <text:p text:style-name="P215">Отряд <text:span text:style-name="T130">ЧЕШУЙЧАТЫЕ – SQUAMATA</text:span> Oppel, 1811</text:p>
      <text:p text:style-name="P209"><text:span text:style-name="T55">Семейство</text:span><text:span text:style-name="T56"> </text:span><text:span text:style-name="T136">НАСТОЯЩИЕ</text:span><text:span text:style-name="T137"> </text:span><text:span text:style-name="T121">ЯЩЕРИЦ</text:span><text:span text:style-name="T138">Ы</text:span><text:span text:style-name="T126"> </text:span><text:span text:style-name="T127">— </text:span><text:span text:style-name="T126">LACERTIDAE</text:span></text:p>
      <text:p text:style-name="P210"><text:soft-page-break/><text:span text:style-name="T137">Я</text:span><text:span text:style-name="T55">щерица</text:span><text:span text:style-name="T56"> </text:span><text:span text:style-name="T137">прыткая </text:span><text:span text:style-name="T56">- Lacerta agilis Linnaeus, 1758<text:tab/></text:span></text:p>
      <text:p text:style-name="P210"><text:span text:style-name="T137">Я</text:span><text:span text:style-name="T55">щерица </text:span><text:span text:style-name="T139">живородящая</text:span><text:span text:style-name="T56"> - L. vivipara Vonjacquin, 1787</text:span></text:p>
      <text:p text:style-name="P209"><text:span text:style-name="T55">Семейство</text:span><text:span text:style-name="T56"> </text:span><text:span text:style-name="T121">УЖОВЫЕ</text:span><text:span text:style-name="T126"> </text:span><text:span text:style-name="T127">— </text:span><text:span text:style-name="T126">COLUBRIDAE</text:span></text:p>
      <text:p text:style-name="P210"><text:span text:style-name="T137">У</text:span><text:span text:style-name="T55">ж </text:span><text:span text:style-name="T139">обыкновенный</text:span><text:span text:style-name="T56"> - Natrix natrix Linnaeus, 1758<text:tab/></text:span></text:p>
      <text:p text:style-name="P209"><text:span text:style-name="T55">Семейство</text:span><text:span text:style-name="T56"> </text:span><text:span text:style-name="T121">ГАДЮКОВЫЕ </text:span><text:span text:style-name="T127">—</text:span><text:span text:style-name="T126"> VIPERIDAE</text:span></text:p>
      <text:p text:style-name="P210"><text:span text:style-name="T137">Г</text:span><text:span text:style-name="T55">адюка </text:span><text:span text:style-name="T139">обыкновенная</text:span><text:span text:style-name="T56"> - Vipera berus Linnaeus, 1758<text:tab/></text:span></text:p>
      <text:p text:style-name="P216">КЛАСС <text:span text:style-name="T130">ПТИЦЫ – AVES </text:span></text:p>
      <text:p text:style-name="P216"><text:s/><text:span text:style-name="T140">Отряд </text:span><text:span text:style-name="T141">ГАГАРООБРАЗНЫЕ – GAVIIFORMES</text:span></text:p>
      <text:p text:style-name="P206"><text:span text:style-name="T55">Семейство</text:span><text:span text:style-name="T126"> </text:span><text:span text:style-name="T121">ГАГАРОВЫЕ</text:span><text:span text:style-name="T126"> </text:span><text:span text:style-name="T127">— </text:span><text:span text:style-name="T126">GAVIIDAE</text:span></text:p>
      <text:p text:style-name="P210"><text:span text:style-name="T142">Г</text:span><text:span text:style-name="T55">агара </text:span><text:span text:style-name="T143">чернозобая</text:span><text:span text:style-name="T56"> - Gavia arctica (Linnaeus, 1758)<text:tab/></text:span></text:p>
      <text:p text:style-name="P210"><text:span text:style-name="T142">Г</text:span><text:span text:style-name="T55">агара </text:span><text:span text:style-name="T143">краснозобая</text:span><text:span text:style-name="T56"> - G. stellata (Pontoppidan, 1763)<text:tab/></text:span></text:p>
      <text:p text:style-name="P217"><text:span text:style-name="T56">Отряд </text:span><text:span text:style-name="T126">ПЕЛИКАНООБРАЗНЫЕ – PELECANIFORMES</text:span></text:p>
      <text:p text:style-name="P209"><text:span text:style-name="T55">Семейство</text:span><text:span text:style-name="T56"> </text:span><text:span text:style-name="T121">ЦАПЛЕВЫЕ</text:span><text:span text:style-name="T126"> – ARDEIDAE</text:span></text:p>
      <text:p text:style-name="P210"><text:span text:style-name="T55">Серая</text:span><text:span text:style-name="T56"> </text:span><text:span text:style-name="T55">цапля</text:span><text:span text:style-name="T56"> - Ardea cinerea Linnaeus, 1758<text:tab/></text:span></text:p>
      <text:p text:style-name="P210"><text:span text:style-name="T55">Выпь</text:span><text:span text:style-name="T56"> <text:s/>- Botaurus stellaris (Linnaeus, 1758)<text:tab/></text:span></text:p>
      <text:p text:style-name="P218">Отряд <text:span text:style-name="T130">ГУСЕОБРАЗНЫЕ – ANSERIFOR</text:span><text:span text:style-name="T144">MES</text:span></text:p>
      <text:p text:style-name="P209"><text:span text:style-name="T55">Семейство</text:span><text:span text:style-name="T56"> </text:span><text:span text:style-name="T121">УТИНЫЕ</text:span><text:span text:style-name="T126"> – ANATIDAE</text:span></text:p>
      <text:p text:style-name="P210"><text:span text:style-name="T55">Шилохвость</text:span><text:span text:style-name="T56"> <text:s/>- Anas acuta Linnaeus, 1758<text:tab/></text:span></text:p>
      <text:p text:style-name="P210"><text:span text:style-name="T55">Широконоска</text:span><text:span text:style-name="T56"> <text:s/>- A. clypeata Linnaeus, 1758<text:tab/></text:span></text:p>
      <text:p text:style-name="P210"><text:span text:style-name="T55">Чирок</text:span><text:span text:style-name="T56">-</text:span><text:span text:style-name="T55">свистунок</text:span><text:span text:style-name="T56"> <text:s/>- A. crecca Linnaeus, 1758<text:tab/></text:span></text:p>
      <text:p text:style-name="P210"><text:span text:style-name="T55">Свиязь</text:span><text:span text:style-name="T56"> <text:s/>- A. penelope Linnaeus, 1758<text:tab/></text:span></text:p>
      <text:p text:style-name="P210"><text:span text:style-name="T55">Кряква</text:span><text:span text:style-name="T56"> <text:s/>- A. platyrhynchos Linnaeus, 1758<text:tab/></text:span></text:p>
      <text:p text:style-name="P210"><text:span text:style-name="T55">Чирок</text:span><text:span text:style-name="T56">-</text:span><text:span text:style-name="T55">трескунок</text:span><text:span text:style-name="T56"> <text:s/>- A. querquedula Linnaeus, 1758<text:tab/></text:span></text:p>
      <text:p text:style-name="P210"><text:span text:style-name="T55">Серая</text:span><text:span text:style-name="T56"> </text:span><text:span text:style-name="T55">утка</text:span><text:span text:style-name="T56"> - A. strepera Linnaeus, 1758<text:tab/></text:span></text:p>
      <text:p text:style-name="P210"><text:span text:style-name="T55">Белолобый</text:span><text:span text:style-name="T56"> </text:span><text:span text:style-name="T55">гусь</text:span><text:span text:style-name="T56"> - Anser albifrons (Scopoli, 1769)<text:tab/></text:span></text:p>
      <text:p text:style-name="P210"><text:span text:style-name="T55">Серый</text:span><text:span text:style-name="T56"> </text:span><text:span text:style-name="T55">гусь</text:span><text:span text:style-name="T56"> - A. anser (Linnaeus, 1758)<text:tab/></text:span></text:p>
      <text:p text:style-name="P210"><text:span text:style-name="T55">Красноголовый</text:span><text:span text:style-name="T56"> </text:span><text:span text:style-name="T55">нырок</text:span><text:span text:style-name="T56"> - Aythya ferina (Linnaeus, 1758)<text:tab/></text:span></text:p>
      <text:p text:style-name="P210"><text:span text:style-name="T55">Хохлатая</text:span><text:span text:style-name="T56"> </text:span><text:span text:style-name="T55">чернеть</text:span><text:span text:style-name="T56"> - A. fuligula (Linnaeus, 1758)<text:tab/></text:span></text:p>
      <text:p text:style-name="P210"><text:span text:style-name="T55">Гоголь</text:span><text:span text:style-name="T56"> <text:s/>- Bucephala clangula (Linnaeus, 1758)<text:tab/></text:span></text:p>
      <text:p text:style-name="P210"><text:span text:style-name="T55">Луток</text:span><text:span text:style-name="T56"> <text:s/>- Mergellus ellus (Linnaeus, 1758)<text:tab/></text:span></text:p>
      <text:p text:style-name="P210"><text:span text:style-name="T55">Большой</text:span><text:span text:style-name="T56"> </text:span><text:span text:style-name="T55">крохаль</text:span><text:span text:style-name="T56"> - Mergus merganser Linnaeus, 1758<text:tab/></text:span></text:p>
      <text:p text:style-name="P210"><text:span text:style-name="T55">Средний</text:span><text:span text:style-name="T56"> </text:span><text:span text:style-name="T55">крохаль</text:span><text:span text:style-name="T56"> - M. serrator Linnaeus, 1758</text:span></text:p>
      <text:p text:style-name="P219">Отряд <text:span text:style-name="T130">ЯСТРЕБООБРАЗНЫЕ – ACCIPITRIFORMES</text:span></text:p>
      <text:p text:style-name="P209"><text:span text:style-name="T55">Семейство</text:span><text:span text:style-name="T56"> </text:span><text:span text:style-name="T121">ЯСТРЕБИНЫЕ</text:span><text:span text:style-name="T126"> – ACCIPITRIDAE</text:span></text:p>
      <text:p text:style-name="P210"><text:span text:style-name="T55">Тетеревятник</text:span><text:span text:style-name="T56"> <text:s/>- Accipiter gentilis (Linnaeus, 1758)<text:tab/></text:span></text:p>
      <text:p text:style-name="P210"><text:span text:style-name="T55">Перепелятник</text:span><text:span text:style-name="T56"> <text:s/>- A. nisus (Linnaeus, 1758)<text:tab/></text:span></text:p>
      <text:p text:style-name="P210"><text:span text:style-name="T55">Канюк</text:span><text:span text:style-name="T56"> </text:span><text:span text:style-name="T145">обыкновенный</text:span><text:span text:style-name="T56"> - Buteo buteo (Linnaeus, 1758)<text:tab/></text:span></text:p>
      <text:p text:style-name="P210"><text:soft-page-break/><text:span text:style-name="T55">Зимняк, </text:span><text:span text:style-name="T146">канюк мохноногий</text:span><text:span text:style-name="T56"> - B. lagopus (Pontoppidan, 1763)<text:tab/></text:span></text:p>
      <text:p text:style-name="P210"><text:span text:style-name="T55">Болотный</text:span><text:span text:style-name="T56"> </text:span><text:span text:style-name="T55">лунь</text:span><text:span text:style-name="T56"> - Circus aeruginosus (Linnaeus, 1758)<text:tab/></text:span></text:p>
      <text:p text:style-name="P210"><text:span text:style-name="T55">Полевой</text:span><text:span text:style-name="T56"> </text:span><text:span text:style-name="T55">лунь</text:span><text:span text:style-name="T56"> - C. cyaneus (Linnaeus, 1766)<text:tab/></text:span></text:p>
      <text:p text:style-name="P220"><text:span text:style-name="T55">Степной</text:span><text:span text:style-name="T56"> </text:span><text:span text:style-name="T55">лунь</text:span><text:span text:style-name="T56"> - C. macrourus (Gmelin, 1770)<text:tab/></text:span></text:p>
      <text:p text:style-name="P210"><text:span text:style-name="T55">Черный</text:span><text:span text:style-name="T56"> </text:span><text:span text:style-name="T55">коршун</text:span><text:span text:style-name="T56"> - Milvus migrans (Boddaert, 1783)</text:span></text:p>
      <text:p text:style-name="P221">Осоед обыкновенный – Pernis apivorus Linnaeus, 1758)</text:p>
      <text:p text:style-name="P219">Отряд <text:span text:style-name="T130">СОКОЛООБРАЗНЫЕ – FALCONIFORMES</text:span></text:p>
      <text:p text:style-name="P209"><text:span text:style-name="T55">Семейство</text:span><text:span text:style-name="T56"> </text:span><text:span text:style-name="T121">СОКОЛИНЫЕ</text:span><text:span text:style-name="T126"> – FALCONIDAE</text:span></text:p>
      <text:p text:style-name="P210"><text:span text:style-name="T55">Дербник</text:span><text:span text:style-name="T56"> <text:s/>- Falco columbarius Linnaeus, 1758<text:tab/></text:span></text:p>
      <text:p text:style-name="P210"><text:span text:style-name="T55">Чеглок</text:span><text:span text:style-name="T56"> <text:s/>- F. subbuteo Linnaeus, 1758<text:tab/></text:span></text:p>
      <text:p text:style-name="P210"><text:span text:style-name="T55">Пустельга </text:span><text:span text:style-name="T146">обыкновенная</text:span><text:span text:style-name="T56"> - F. tinnunculus Linnaeus, 1758<text:tab/></text:span></text:p>
      <text:p text:style-name="P210"><text:span text:style-name="T55">Кобчик</text:span><text:span text:style-name="T56"> <text:s/>- F. vespertinus Linnaeus, 1766<text:tab/></text:span></text:p>
      <text:p text:style-name="P219">Отряд <text:span text:style-name="T130">КУРООБРАЗНЫЕ – GALLIFORMES</text:span></text:p>
      <text:p text:style-name="P209"><text:span text:style-name="T56">Семейство </text:span><text:span text:style-name="T126">ФАЗАНОВЫЕ – PHASIANIDAE</text:span></text:p>
      <text:p text:style-name="P210"><text:span text:style-name="T55">Рябчик</text:span><text:span text:style-name="T56"> <text:s/>- Bonasa bonasia (Linnaeus, 1758)<text:tab/></text:span></text:p>
      <text:p text:style-name="P210">Тетерев <text:s/>- Tetrao tetrix Linnaeus, 1758<text:tab/></text:p>
      <text:p text:style-name="P210"><text:span text:style-name="T55">Перепел</text:span><text:span text:style-name="T56"> <text:s/>- Coturnix coturnix (Linnaeus, 1758)<text:tab/></text:span></text:p>
      <text:p text:style-name="P210"><text:span text:style-name="T55">Серая</text:span><text:span text:style-name="T56"> </text:span><text:span text:style-name="T55">куропатка</text:span><text:span text:style-name="T56"> - Perdix perdix (Linnaeus, 1758)<text:tab/></text:span></text:p>
      <text:p text:style-name="P222">Отряд <text:span text:style-name="T130">ЖУРАВЛЕОБРАЗНЫЕ — GRUIFORMES</text:span></text:p>
      <text:p text:style-name="P209"><text:span text:style-name="T55">Семейство</text:span><text:span text:style-name="T56"> </text:span><text:span text:style-name="T121">ЖУРАВЛИНЫЕ</text:span><text:span text:style-name="T126"> –</text:span><text:span text:style-name="T147"> </text:span><text:span text:style-name="T126">GRUIDAE</text:span></text:p>
      <text:p text:style-name="P210"><text:span text:style-name="T55">Серый</text:span><text:span text:style-name="T56"> </text:span><text:span text:style-name="T55">журавль</text:span><text:span text:style-name="T56"> - Grus grus (Linnaeus, 1758)<text:tab/></text:span></text:p>
      <text:p text:style-name="P209"><text:span text:style-name="T55">Семейство</text:span><text:span text:style-name="T56"> </text:span><text:span text:style-name="T121">ПАСТУШКОВЫЕ</text:span><text:span text:style-name="T126"> – RALLIDAE</text:span></text:p>
      <text:p text:style-name="P210"><text:span text:style-name="T55">Коростель</text:span><text:span text:style-name="T56"> <text:s/>- Crex crex (Linnaeus, 1758)<text:tab/></text:span></text:p>
      <text:p text:style-name="P210"><text:span text:style-name="T148">Погоныш</text:span><text:span text:style-name="T56"> <text:s/>- </text:span><text:span text:style-name="T148">Porzana porzana</text:span><text:span text:style-name="T56"> Linnaeus, 17</text:span><text:span text:style-name="T148">66</text:span><text:span text:style-name="T56"><text:tab/></text:span></text:p>
      <text:p text:style-name="P222">Отряд <text:span text:style-name="T130">РЖАНКООБРАЗНЫЕ — CHARADRIIFORMES</text:span></text:p>
      <text:p text:style-name="P209"><text:span text:style-name="T55">Семейство</text:span><text:span text:style-name="T56"> </text:span><text:span text:style-name="T121">РЖАНКОВЫЕ</text:span><text:span text:style-name="T126"> – CHARADRIIDAE</text:span></text:p>
      <text:p text:style-name="P210"><text:span text:style-name="T55">Малый</text:span><text:span text:style-name="T56"> </text:span><text:span text:style-name="T55">зуек</text:span><text:span text:style-name="T56"> - Charadrius dubius Scopoli, 1786<text:tab/></text:span></text:p>
      <text:p text:style-name="P210"><text:span text:style-name="T55">Золотистая</text:span><text:span text:style-name="T56"> </text:span><text:span text:style-name="T55">ржанка</text:span><text:span text:style-name="T56"> - Pluvialis apricaria (Linnaeus, 1758)<text:tab/></text:span></text:p>
      <text:p text:style-name="P210"><text:span text:style-name="T55">Чибис</text:span><text:span text:style-name="T56"> <text:s/>- Vanellus vanellus (Linnaeus, 1758)<text:tab/></text:span></text:p>
      <text:p text:style-name="P209"><text:span text:style-name="T55">Семейство</text:span><text:span text:style-name="T56"> </text:span><text:span text:style-name="T121">БЕКАСОВЫЕ</text:span><text:span text:style-name="T126"> – SCOLOPACIDAE</text:span></text:p>
      <text:p text:style-name="P210"><text:span text:style-name="T55">Перевозчик</text:span><text:span text:style-name="T56"> <text:s/>- Actitis hypoleucos (Linnaeus, 1758)<text:tab/></text:span></text:p>
      <text:p text:style-name="P210"><text:span text:style-name="T55">Кулик</text:span><text:span text:style-name="T56">-</text:span><text:span text:style-name="T55">воробей</text:span><text:span text:style-name="T56"> <text:s/>- C. minuta Leisler, 1812<text:tab/></text:span></text:p>
      <text:p text:style-name="P210"><text:span text:style-name="T55">Белохвостый</text:span><text:span text:style-name="T56"> </text:span><text:span text:style-name="T55">песочник</text:span><text:span text:style-name="T56"> - C. temminckii (Leisler, 1812)<text:tab/></text:span></text:p>
      <text:p text:style-name="P210"><text:span text:style-name="T55">Бекас</text:span><text:span text:style-name="T56"> <text:s/>- Gallinago gallinago (Linnaeus, 1758)<text:tab/></text:span></text:p>
      <text:p text:style-name="P210"><text:span text:style-name="T55">Дупель</text:span><text:span text:style-name="T56"> <text:s/>- G. media (Latham, 1787)<text:tab/></text:span></text:p>
      <text:p text:style-name="P210"><text:span text:style-name="T55">Лесной</text:span><text:span text:style-name="T56"> </text:span><text:span text:style-name="T55">дупель</text:span><text:span text:style-name="T56"> - G. megala Swinhoe, 1861<text:tab/></text:span></text:p>
      <text:p text:style-name="P210"><text:span text:style-name="T55">Круглоносый</text:span><text:span text:style-name="T56"> </text:span><text:span text:style-name="T55">плавунчик</text:span><text:span text:style-name="T56"> - Phalaropus lobatus (Linnaeus, 1758)<text:tab/></text:span></text:p>
      <text:p text:style-name="P210"><text:soft-page-break/><text:span text:style-name="T55">Вальдшнеп</text:span><text:span text:style-name="T56"> <text:s/>- Scolopax rusticola Linnaeus, 1758<text:tab/></text:span></text:p>
      <text:p text:style-name="P210"><text:span text:style-name="T55">Фифи</text:span><text:span text:style-name="T56"> <text:s/>- T. glareola Linnaeus, 1758<text:tab/></text:span></text:p>
      <text:p text:style-name="P210"><text:span text:style-name="T55">Большой</text:span><text:span text:style-name="T56"> </text:span><text:span text:style-name="T55">улит</text:span><text:span text:style-name="T56"> - T. nebularia (Gunnerus, 1767)<text:tab/></text:span></text:p>
      <text:p text:style-name="P210"><text:span text:style-name="T55">Черныш</text:span><text:span text:style-name="T56"> <text:s/>- T. ochropus Linnaeus, 1758<text:tab/></text:span></text:p>
      <text:p text:style-name="P210"><text:span text:style-name="T55">Травник</text:span><text:span text:style-name="T56"> <text:s/>- T. totanus (Linnaeus, 1758)<text:tab/></text:span></text:p>
      <text:p text:style-name="P210"><text:span text:style-name="T55">Мородунка</text:span><text:span text:style-name="T56"> <text:s/>- Xenus cinereus (Guldenstadt, 1775)<text:tab/></text:span></text:p>
      <text:p text:style-name="P209"><text:span text:style-name="T55">Семейство</text:span><text:span text:style-name="T56"> </text:span><text:span text:style-name="T121">ЧАЙКОВЫЕ</text:span><text:span text:style-name="T126"> – LARIDAE</text:span></text:p>
      <text:p text:style-name="P210"><text:span text:style-name="T55">Сизая</text:span><text:span text:style-name="T56"> </text:span><text:span text:style-name="T55">чайка</text:span><text:span text:style-name="T56"> - L. canus Linnaeus, 1758<text:tab/></text:span></text:p>
      <text:p text:style-name="P210"><text:span text:style-name="T55">Малая</text:span><text:span text:style-name="T56"> </text:span><text:span text:style-name="T55">чайка</text:span><text:span text:style-name="T56"> - L. minutus Pallas, 1776<text:tab/></text:span></text:p>
      <text:p text:style-name="P210"><text:span text:style-name="T55">Озерная</text:span><text:span text:style-name="T56"> </text:span><text:span text:style-name="T55">чайка</text:span><text:span text:style-name="T56"> - L. ridibundus Linnaeus, 1766<text:tab/></text:span></text:p>
      <text:p text:style-name="P223">Крачка речная – Sterna hirundo <text:s/>Linnaeus, 1758</text:p>
      <text:p text:style-name="P222">Отряд <text:span text:style-name="T130">ГОЛУБЕОБРАЗНЫЕ — COLUMBIFORMES</text:span></text:p>
      <text:p text:style-name="P209"><text:span text:style-name="T55">Семейство</text:span><text:span text:style-name="T56"> </text:span><text:span text:style-name="T121">ГОЛУБИНЫЕ –</text:span><text:span text:style-name="T126"> COLUMBIDAE</text:span></text:p>
      <text:p text:style-name="P210"><text:span text:style-name="T55">Клинтух</text:span><text:span text:style-name="T56"> <text:s/>- Columba oenas Linnaeus, 1758<text:tab/></text:span></text:p>
      <text:p text:style-name="P224">Голубь сизый – Columba livia Gmelin, 1789</text:p>
      <text:p text:style-name="P210"><text:span text:style-name="T55">Большая</text:span><text:span text:style-name="T56"> </text:span><text:span text:style-name="T55">горлица</text:span><text:span text:style-name="T56"> - Streptopelia orientalis (Latham, 1790)<text:tab/></text:span></text:p>
      <text:p text:style-name="P225">Отряд <text:span text:style-name="T130">КУКУШКООБРАЗНЫЕ — CUCULIFORMES</text:span></text:p>
      <text:p text:style-name="P209"><text:span text:style-name="T55">Семейство</text:span><text:span text:style-name="T56"> </text:span><text:span text:style-name="T121">КУКУШКОВЫЕ</text:span><text:span text:style-name="T126"> – CUCULIDAE</text:span></text:p>
      <text:p text:style-name="P210"><text:span text:style-name="T55">Обыкновенная</text:span><text:span text:style-name="T56"> </text:span><text:span text:style-name="T55">кукушка</text:span><text:span text:style-name="T56"> - Cuculus canorus Linnaeus, 1758<text:tab/></text:span></text:p>
      <text:p text:style-name="P210"><text:span text:style-name="T55">Глухая</text:span><text:span text:style-name="T56"> </text:span><text:span text:style-name="T55">кукушка</text:span><text:span text:style-name="T56"> - C. horsfieldi Moore, 1858<text:tab/></text:span></text:p>
      <text:p text:style-name="P225">Отряд <text:span text:style-name="T130">СОВООБРАЗНЫЕ — STRIGIFORMES</text:span></text:p>
      <text:p text:style-name="P209"><text:span text:style-name="T55">Семейство</text:span><text:span text:style-name="T56"> </text:span><text:span text:style-name="T121">СОВИНЫЕ</text:span><text:span text:style-name="T126"> – STRIGIDAE</text:span></text:p>
      <text:p text:style-name="P210"><text:span text:style-name="T55">Мохноногий</text:span><text:span text:style-name="T56"> </text:span><text:span text:style-name="T55">сыч</text:span><text:span text:style-name="T56"> - Aegolius funereus (Linnaeus, 1758)<text:tab/></text:span></text:p>
      <text:p text:style-name="P210"><text:span text:style-name="T55">Болотная</text:span><text:span text:style-name="T56"> </text:span><text:span text:style-name="T55">сова</text:span><text:span text:style-name="T56"> - Asio flammeus (Pontoppidan, 1763)<text:tab/></text:span></text:p>
      <text:p text:style-name="P210"><text:span text:style-name="T55">Ушастая</text:span><text:span text:style-name="T56"> </text:span><text:span text:style-name="T55">сова</text:span><text:span text:style-name="T56"> - A. otus (Linnaeus, 1758)<text:tab/></text:span></text:p>
      <text:p text:style-name="P210"><text:span text:style-name="T55">Бородатая</text:span><text:span text:style-name="T56"> </text:span><text:span text:style-name="T55">неясыть</text:span><text:span text:style-name="T56"> - Strix nebulosa Forster, 1772</text:span></text:p>
      <text:p text:style-name="P226"><text:span text:style-name="T149">Длиннохвостая </text:span>неясыть - Strix <text:span text:style-name="T149">uralensis</text:span> <text:span text:style-name="T149">Pallas</text:span>, 177<text:span text:style-name="T149">1</text:span><text:tab/></text:p>
      <text:p text:style-name="P210"><text:span text:style-name="T55">Ястребиная</text:span><text:span text:style-name="T56"> </text:span><text:span text:style-name="T55">сова</text:span><text:span text:style-name="T56"> - Surnia ulula (Linnaeus, 1758)<text:tab/></text:span></text:p>
      <text:p text:style-name="P225">Отряд <text:span text:style-name="T130">КОЗОДОЕОБРАЗНЫЕ — CAPRIMULGIFORMES</text:span></text:p>
      <text:p text:style-name="P209"><text:span text:style-name="T55">Семейство</text:span><text:span text:style-name="T56"> </text:span><text:span text:style-name="T121">КОЗОДОЕВЫЕ</text:span><text:span text:style-name="T126"> – CAPRIMULGIDAE</text:span></text:p>
      <text:p text:style-name="P210"><text:span text:style-name="T55">Козодой</text:span><text:span text:style-name="T56"> <text:s/>- Caprimulgus europaeus Linnaeus, 1758<text:tab/></text:span></text:p>
      <text:p text:style-name="P227">Отряд <text:span text:style-name="T130">РАКШЕОБРАЗНЫЕ — CORACIIFORMES</text:span></text:p>
      <text:p text:style-name="P209"><text:span text:style-name="T55">Семейство</text:span><text:span text:style-name="T56"> </text:span><text:span text:style-name="T121">ЗИМОРОДКОВЫЕ</text:span><text:span text:style-name="T126"> – ALCEDINIDAE</text:span></text:p>
      <text:p text:style-name="P210"><text:span text:style-name="T55">Зимородок</text:span><text:span text:style-name="T56"> <text:s/>- Alcedo atthis Linnaeus, 1758<text:tab/></text:span></text:p>
      <text:p text:style-name="P227">Отряд <text:span text:style-name="T130">ДЯТЛООБРАЗНЫЕ — PICIFORMES</text:span></text:p>
      <text:p text:style-name="P209"><text:span text:style-name="T55">Семейство</text:span><text:span text:style-name="T56"> </text:span><text:span text:style-name="T121">ДЯТЛОВЫЕ</text:span><text:span text:style-name="T126"> – PICIDAE</text:span></text:p>
      <text:p text:style-name="P210"><text:span text:style-name="T55">Белоспинный</text:span><text:span text:style-name="T56"> </text:span><text:span text:style-name="T55">дятел</text:span><text:span text:style-name="T56"> - Dendrocopos leucotos (Bechstein, 1802)<text:tab/></text:span></text:p>
      <text:p text:style-name="P210"><text:soft-page-break/><text:span text:style-name="T55">Пестрый</text:span><text:span text:style-name="T56"> </text:span><text:span text:style-name="T55">дятел</text:span><text:span text:style-name="T56"> - D. major (Linnaeus, 1758)<text:tab/></text:span></text:p>
      <text:p text:style-name="P210"><text:span text:style-name="T55">Малый</text:span><text:span text:style-name="T56"> </text:span><text:span text:style-name="T55">дятел</text:span><text:span text:style-name="T56"> - D. minor (Linnaeus, 1758)<text:tab/></text:span></text:p>
      <text:p text:style-name="P210"><text:span text:style-name="T55">Желна</text:span><text:span text:style-name="T56">, </text:span><text:span text:style-name="T55">или</text:span><text:span text:style-name="T56"> </text:span><text:span text:style-name="T55">черный</text:span><text:span text:style-name="T56"> </text:span><text:span text:style-name="T55">дятел</text:span><text:span text:style-name="T56"> <text:s/>- Dryocopus martius (Linnaeus, 1758)<text:tab/></text:span></text:p>
      <text:p text:style-name="P210"><text:span text:style-name="T55">Вертишейка</text:span><text:span text:style-name="T56"> <text:s/>- Jynx torquilla Linnaeus, 1758<text:tab/><text:tab/></text:span></text:p>
      <text:p text:style-name="P210"><text:span text:style-name="T55">Седой</text:span><text:span text:style-name="T56"> </text:span><text:span text:style-name="T55">дятел</text:span><text:span text:style-name="T56"> - Picus canus Gmelin, 1788<text:tab/></text:span></text:p>
      <text:p text:style-name="P227">Отряд <text:span text:style-name="T130">ВОРОБЬИНООБРАЗНЫЕ — PASSERIFORMES</text:span></text:p>
      <text:p text:style-name="P228">Семейство <text:span text:style-name="T130">ВОРОНОВЫЕ — CORVIDAE</text:span></text:p>
      <text:p text:style-name="P229">Ворон <text:s/>- Corvus corax Linnaeus, 1758<text:tab/></text:p>
      <text:p text:style-name="P229">Серая ворона - C. cornix Linnaeus, 1758<text:tab/></text:p>
      <text:p text:style-name="P229">Черная ворона - C. corone Linnaeus, 1758<text:tab/></text:p>
      <text:p text:style-name="P210"><text:span text:style-name="T55">Грач</text:span><text:span text:style-name="T56"> <text:s/>- C. frugilegus Linnaeus, 1758<text:tab/></text:span></text:p>
      <text:p text:style-name="P210"><text:span text:style-name="T55">Галка</text:span><text:span text:style-name="T56"> <text:s/>- C. monedula Linnaeus, 1758<text:tab/></text:span></text:p>
      <text:p text:style-name="P210">Сорока<text:span text:style-name="T99"> <text:s/>- Pica pica (Linnaeus, 1758)<text:tab/></text:span></text:p>
      <text:p text:style-name="P230">Сойка – Garrulus glandarius (Linnaeus, 1758)</text:p>
      <text:p text:style-name="P228">Семейство <text:span text:style-name="T130">СОРОКОПУТОВЫЕ — LANIIDAE</text:span></text:p>
      <text:p text:style-name="P210"><text:span text:style-name="T55">Жулан</text:span><text:span text:style-name="T56"> </text:span><text:span text:style-name="T150">обыкновенный</text:span><text:span text:style-name="T56"> - Lanius collurio Linnaeus, 1758<text:tab/></text:span></text:p>
      <text:p text:style-name="P210"><text:span text:style-name="T55">Сибирский</text:span><text:span text:style-name="T56"> </text:span><text:span text:style-name="T55">жулан</text:span><text:span text:style-name="T56"> - L. cristatus Linnaeus, 1758<text:tab/></text:span></text:p>
      <text:p text:style-name="P228">Семейство <text:span text:style-name="T130">ИВОЛГОВЫЕ — ORIOLIDAE</text:span></text:p>
      <text:p text:style-name="P229">Иволга <text:s/>- Oriolus oriolus (Linnaeus, 1758)<text:tab/></text:p>
      <text:p text:style-name="P231">Семейство <text:span text:style-name="T130">КАМЫШОВКОВЫЕ — ACROCEPHALIDAE</text:span></text:p>
      <text:p text:style-name="P232"><text:span text:style-name="T151">Камышевка толстоклювая - </text:span><text:span text:style-name="T152">Arundinax aedon </text:span><text:span text:style-name="T153"><text:s/>(Pallas, 1</text:span><text:span text:style-name="T154">776</text:span><text:span text:style-name="T153">)<text:tab/></text:span></text:p>
      <text:p text:style-name="P232"><text:span text:style-name="T151">Камышевка садовая - </text:span><text:span text:style-name="T152">Acrocephalus dumetorum </text:span><text:span text:style-name="T155">Blyth, 1849</text:span></text:p>
      <text:p text:style-name="P233"><text:span text:style-name="T156">Камышевка-барсучок - </text:span><text:span text:style-name="T157"> </text:span><text:span text:style-name="Emphasis"><text:span text:style-name="T158">Acrocephalus schoenobaenus</text:span></text:span><text:span text:style-name="Emphasis"><text:span text:style-name="T159"> </text:span></text:span><text:span text:style-name="Emphasis"><text:span text:style-name="T160"><text:s/>(Linnaeus, 1758)<text:tab/></text:span></text:span></text:p>
      <text:p text:style-name="P234"><text:span text:style-name="T161">Бормотушка северная - </text:span><text:span text:style-name="T118"> </text:span><text:span text:style-name="T162">Iduna caligata </text:span><text:span text:style-name="T163">(Lichtenstein, 1823)</text:span></text:p>
      <text:p text:style-name="P233"><text:span text:style-name="T156">Пересмешка зеленая -</text:span><text:span text:style-name="T164"> </text:span><text:span text:style-name="Emphasis"><text:span text:style-name="T165">Hippolais icterina </text:span></text:span><text:span text:style-name="Emphasis"><text:span text:style-name="T166">(Vieillot, 1817)</text:span></text:span></text:p>
      <text:p text:style-name="P235">Семейство <text:span text:style-name="T130">СВЕРЧКОВЫЕ — LOCUSTRELLDAE</text:span></text:p>
      <text:p text:style-name="P234"><text:span text:style-name="T167">С</text:span><text:span text:style-name="T168">верчок певчий - </text:span><text:span text:style-name="T169"> </text:span><text:span text:style-name="T170">Locustella certhiola </text:span><text:span text:style-name="T171">(Pallas, 1</text:span><text:span text:style-name="T172">811</text:span><text:span text:style-name="T171">)</text:span></text:p>
      <text:p text:style-name="P233"><text:span text:style-name="T173">Сверчок пятнистый - </text:span><text:span text:style-name="Emphasis"><text:span text:style-name="T159">Locustella lanceolata </text:span></text:span><text:span text:style-name="Emphasis"><text:span text:style-name="T174">(Temminck, 1840)</text:span></text:span></text:p>
      <text:p text:style-name="P233"><text:span text:style-name="T173">Сверчок обыкновенный - </text:span><text:span text:style-name="Emphasis"><text:span text:style-name="T159">Locustella naevia </text:span></text:span><text:span text:style-name="Emphasis"><text:span text:style-name="T174">(Boddaert, 1783)</text:span></text:span></text:p>
      <text:p text:style-name="P228">Семейство <text:span text:style-name="T130">ДЛИННОХВОСТЫЕ СИНИЦЫ — AEGITHALIDAE</text:span></text:p>
      <text:p text:style-name="P236"><text:span text:style-name="Emphasis"><text:span text:style-name="T175">Ополовник, </text:span></text:span><text:span text:style-name="Emphasis"><text:span text:style-name="T176">синица длиннохвостая</text:span></text:span><text:span text:style-name="Emphasis"><text:span text:style-name="T175"> <text:s/>- Aegithalos caudatus (Linnaeus, 1758)<text:tab/></text:span></text:span></text:p>
      <text:p text:style-name="P209"><text:span text:style-name="T55">Семейство</text:span><text:span text:style-name="T56"> </text:span><text:span text:style-name="T121">ЖАВОРОНКОВЫЕ</text:span><text:span text:style-name="T126"> – ALAUDIDAE</text:span></text:p>
      <text:p text:style-name="P210"><text:span text:style-name="T55">Полевой</text:span><text:span text:style-name="T56"> </text:span><text:span text:style-name="T55">жаворонок</text:span><text:span text:style-name="T56"> - Alauda arvensis Linnaeus, 1758<text:tab/><text:tab/></text:span></text:p>
      <text:p text:style-name="P228">Семейство <text:span text:style-name="T130">СВИРИСТЕЛЕВЫЕ — BOMBYCILLIDAE</text:span></text:p>
      <text:p text:style-name="P229">Свиристель <text:s/>- Bombycilla garrulus (Linnaeus, 1758)<text:tab/></text:p>
      <text:p text:style-name="P228">Семейство <text:span text:style-name="T130">ПИЩУХОВЫЕ — CERTHIIDAE</text:span></text:p>
      <text:p text:style-name="P229">Пищуха <text:s/>- Certhia familiaris Linnaeus, 1758<text:tab/></text:p>
      <text:p text:style-name="P209"><text:soft-page-break/><text:span text:style-name="T55">Семейство</text:span><text:span text:style-name="T56"> </text:span><text:span text:style-name="T121">ОВСЯНКОВЫЕ</text:span><text:span text:style-name="T126"> – EMBERIZIDAE</text:span></text:p>
      <text:p text:style-name="P210"><text:span text:style-name="T55">Лапландский</text:span><text:span text:style-name="T56"> </text:span><text:span text:style-name="T55">подорожник</text:span><text:span text:style-name="T56"> - Calcarius lapponicus Linnaeus, 1758<text:tab/></text:span></text:p>
      <text:p text:style-name="P210"><text:span text:style-name="T55">Дубровник</text:span><text:span text:style-name="T56"> <text:s/>- Emberiza aureola Pallas, 1773<text:tab/></text:span></text:p>
      <text:p text:style-name="P210"><text:span text:style-name="T55">Обыкновенная</text:span><text:span text:style-name="T56"> </text:span><text:span text:style-name="T55">овсянка</text:span><text:span text:style-name="T56"> - E. citrinella Linnaeus, 1758<text:tab/></text:span></text:p>
      <text:p text:style-name="P210"><text:span text:style-name="T55">Белошапочная</text:span><text:span text:style-name="T56"> </text:span><text:span text:style-name="T55">овсянка</text:span><text:span text:style-name="T56"> - E. leucocephalos Gmelin, 1771<text:tab/></text:span></text:p>
      <text:p text:style-name="P210"><text:span text:style-name="T55">Овсянка</text:span><text:span text:style-name="T56">-</text:span><text:span text:style-name="T55">крошка</text:span><text:span text:style-name="T56"> <text:s/>- E. pusilla Pallas, 1776.</text:span></text:p>
      <text:p text:style-name="P210"><text:span text:style-name="T55">Овсянка</text:span><text:span text:style-name="T56">-</text:span><text:span text:style-name="T55">ремез</text:span><text:span text:style-name="T56"> <text:s/>- E. rustica Pallas, 1776<text:tab/></text:span></text:p>
      <text:p text:style-name="P210"><text:span text:style-name="T55">Камышевая</text:span><text:span text:style-name="T56"> </text:span><text:span text:style-name="T55">овсянка</text:span><text:span text:style-name="T56"> - E. schoeniclus (Linnaeus, 1758)<text:tab/></text:span></text:p>
      <text:p text:style-name="P210"><text:span text:style-name="T55">Седоголовая</text:span><text:span text:style-name="T56"> </text:span><text:span text:style-name="T55">овсянка</text:span><text:span text:style-name="T56"> - E. spodocephala Pallas, 1776<text:tab/></text:span></text:p>
      <text:p text:style-name="P210">Пуночка<text:span text:style-name="T99"> <text:s/>- Plectrophenax nivalis (Linnaeus, 1758)<text:tab/></text:span></text:p>
      <text:p text:style-name="P209"><text:span text:style-name="T55">Семейство</text:span><text:span text:style-name="T56"> </text:span><text:span text:style-name="T121">ВЬЮРКОВЫЕ</text:span><text:span text:style-name="T126"> – FRINGILLIDAE</text:span></text:p>
      <text:p text:style-name="P210"><text:span text:style-name="T55">Седоголовый</text:span><text:span text:style-name="T56"> </text:span><text:span text:style-name="T55">щегол</text:span><text:span text:style-name="T56"> - Carduelis caniceps Vigors, 1831<text:tab/></text:span></text:p>
      <text:p text:style-name="P210"><text:span text:style-name="T55">Коноплянка</text:span><text:span text:style-name="T56"> <text:s/>- C. cannabina (Linnaeus, 1758)<text:tab/></text:span></text:p>
      <text:p text:style-name="P210"><text:span text:style-name="T55">Щегол</text:span><text:span text:style-name="T56"> </text:span><text:span text:style-name="T177">обыкновенный</text:span><text:span text:style-name="T56"> - C. carduelis (Linnaeus, 1758)<text:tab/></text:span></text:p>
      <text:p text:style-name="P210"><text:span text:style-name="T55">Зеленушка</text:span><text:span text:style-name="T56"> </text:span><text:span text:style-name="T177">обыкновенная</text:span><text:span text:style-name="T56"> - C. chloris (Linnaeus, 1758)<text:tab/></text:span></text:p>
      <text:p text:style-name="P210"><text:span text:style-name="T55">Чечетка</text:span><text:span text:style-name="T56"> <text:s/>- C. flammea (Linnaeus, 1758)<text:tab/></text:span></text:p>
      <text:p text:style-name="P210"><text:span text:style-name="T55">Тундряная</text:span><text:span text:style-name="T56"> </text:span><text:span text:style-name="T55">чечетка</text:span><text:span text:style-name="T56"> - C. hornemanni (Holboll, 1843)<text:tab/></text:span></text:p>
      <text:p text:style-name="P210"><text:span text:style-name="T55">Чиж</text:span><text:span text:style-name="T56"> <text:s/>- C. spinus (Linnaeus, 1758)<text:tab/></text:span></text:p>
      <text:p text:style-name="P210"><text:span text:style-name="T55">Чечевица</text:span><text:span text:style-name="T56"> <text:s/>- Carpodacus erythrinus (Pallas, 1770)<text:tab/></text:span></text:p>
      <text:p text:style-name="P210"><text:span text:style-name="T55">Дубонос</text:span><text:span text:style-name="T56"> <text:s/>- Coccothraustes coccothraustes (Linnaeus, 1758)<text:tab/></text:span></text:p>
      <text:p text:style-name="P210"><text:span text:style-name="T55">Зяблик</text:span><text:span text:style-name="T56"> <text:s/>- Fringilla coelebs Linnaeus, 1758<text:tab/></text:span></text:p>
      <text:p text:style-name="P210"><text:span text:style-name="T55">Юрок</text:span><text:span text:style-name="T56"> <text:s/>- F. montifringilla Linnaeus, 1758<text:tab/></text:span></text:p>
      <text:p text:style-name="P210"><text:span text:style-name="T55">Клест</text:span><text:span text:style-name="T56">-</text:span><text:span text:style-name="T55">еловик</text:span><text:span text:style-name="T56"> <text:s/>- Loxia curvirostra Linnaeus, 1758<text:tab/></text:span></text:p>
      <text:p text:style-name="P210"><text:span text:style-name="T55">Щур</text:span><text:span text:style-name="T56"> <text:s/>- Pinicola enucleator (Linnaeus, 1758)<text:tab/></text:span></text:p>
      <text:p text:style-name="P210"><text:span text:style-name="T55">Серый</text:span><text:span text:style-name="T56"> </text:span><text:span text:style-name="T55">снегирь</text:span><text:span text:style-name="T56"> - Pyrrhula cineracea Cabanis, 1872<text:tab/></text:span></text:p>
      <text:p text:style-name="P210"><text:span text:style-name="T55">Снегирь</text:span><text:span text:style-name="T56"> <text:s/>- P. pyrrhula (Linnaeus, 1758)<text:tab/></text:span></text:p>
      <text:p text:style-name="P229">Урагус <text:s/>- Uragus sibiricus (Pallas, 1773)<text:tab/></text:p>
      <text:p text:style-name="P209"><text:span text:style-name="T55">Семейство</text:span><text:span text:style-name="T56"> </text:span><text:span text:style-name="T121">ЛАСТОЧКОВЫЕ</text:span><text:span text:style-name="T126"> – HIRUNDINIDAE</text:span></text:p>
      <text:p text:style-name="P210"><text:span text:style-name="T55">Деревенская</text:span><text:span text:style-name="T56"> </text:span><text:span text:style-name="T55">ласточка</text:span><text:span text:style-name="T56"> - Hirundo rustica Linnaeus, 1758<text:tab/><text:tab/> </text:span></text:p>
      <text:p text:style-name="P209"><text:span text:style-name="T55">Семейство</text:span><text:span text:style-name="T56"> </text:span><text:span text:style-name="T121">ТРЯСОГУЗКОВЫЕ</text:span><text:span text:style-name="T126"> – MOTACILLIDAE</text:span><text:span text:style-name="T56"><text:tab/></text:span></text:p>
      <text:p text:style-name="P210"><text:span text:style-name="T177">Пятнистый конек</text:span><text:span text:style-name="T56"> – A</text:span><text:span text:style-name="T177">nthus</text:span><text:span text:style-name="T56"> hodgsoni (Richmond, 1907)<text:tab/></text:span></text:p>
      <text:p text:style-name="P210"><text:span text:style-name="T55">Степной</text:span><text:span text:style-name="T56"> </text:span><text:span text:style-name="T55">конек</text:span><text:span text:style-name="T56"> - A. richardi Vieillot, 1818<text:tab/></text:span></text:p>
      <text:p text:style-name="P210"><text:span text:style-name="T55">Лесной</text:span><text:span text:style-name="T56"> </text:span><text:span text:style-name="T55">конек</text:span><text:span text:style-name="T56"> - A. trivialis (Linnaeus, 1758)</text:span></text:p>
      <text:p text:style-name="P226"><text:span text:style-name="T178">Луговой конек – A. pratensis (Linnaeus, 1758) </text:span><text:tab/></text:p>
      <text:p text:style-name="P210"><text:span text:style-name="T55">Белая</text:span><text:span text:style-name="T56"> </text:span><text:span text:style-name="T55">трясогузка</text:span><text:span text:style-name="T56"> - Motacilla alba Linnaeus, 1758<text:tab/></text:span></text:p>
      <text:p text:style-name="P210"><text:span text:style-name="T55">Желтоголовая</text:span><text:span text:style-name="T56"> </text:span><text:span text:style-name="T55">трясогузка</text:span><text:span text:style-name="T56"> - M. citreola Pallas, 1776<text:tab/></text:span></text:p>
      <text:p text:style-name="P210"><text:span text:style-name="T55">Желтая</text:span><text:span text:style-name="T56"> </text:span><text:span text:style-name="T55">трясогузка</text:span><text:span text:style-name="T56"> - M. flava Linnaeus, 1758<text:tab/></text:span></text:p>
      <text:p text:style-name="P228"><text:soft-page-break/>Семейство <text:span text:style-name="T130">МУХОЛОВКОВЫЕ — MUSCICAPIDAE</text:span></text:p>
      <text:p text:style-name="P229">Мухоловка-пеструшка <text:s/>- Ficedula hypoleuca (Pallas, 1764)<text:tab/></text:p>
      <text:p text:style-name="P210"><text:span text:style-name="T55">Соловей</text:span><text:span text:style-name="T56">-</text:span><text:span text:style-name="T55">красношейка</text:span><text:span text:style-name="T56"> <text:s/>- Luscinia calliope (Pallas, 1776)<text:tab/></text:span></text:p>
      <text:p text:style-name="P210"><text:span text:style-name="T55">Соловей </text:span><text:span text:style-name="T179">обыкновенный</text:span><text:span text:style-name="T56"> <text:s/>- L. luscinia (Linnaeus, 1758)<text:tab/></text:span></text:p>
      <text:p text:style-name="P210"><text:span text:style-name="T55">Соловей</text:span><text:span text:style-name="T56">-</text:span><text:span text:style-name="T55">свистун</text:span><text:span text:style-name="T56"> <text:s/>- L. sibilans (Swinhoe, 1863)<text:tab/></text:span></text:p>
      <text:p text:style-name="P210"><text:span text:style-name="T55">Варакушка</text:span><text:span text:style-name="T56"> <text:s/>- L. svecica (Linnaeus, 1758)<text:tab/></text:span></text:p>
      <text:p text:style-name="P210"><text:span text:style-name="T55">Серая</text:span><text:span text:style-name="T56"> </text:span><text:span text:style-name="T55">мухоловка</text:span><text:span text:style-name="T56"> - Muscicapa striata (Pallas, 1764)<text:tab/></text:span></text:p>
      <text:p text:style-name="P210"><text:span text:style-name="T55">Горихвостка</text:span><text:span text:style-name="T56">-</text:span><text:span text:style-name="T55">лысушка</text:span><text:span text:style-name="T56"> <text:s/>- Phoenicurus phoenicurus (Linnaeus, 1758)</text:span></text:p>
      <text:p text:style-name="P229"><text:span text:style-name="T180">Сибирский ч</text:span>ерноголовый чекан - Saxicola maura Pallas, 1773<text:tab/></text:p>
      <text:p text:style-name="P229">Луговой чекан - S. rubetra (Linnaeus, 1758)</text:p>
      <text:p text:style-name="P228">Семейство <text:span text:style-name="T130">СИНИЦЕВЫЕ — PARIDAE</text:span></text:p>
      <text:p text:style-name="P229"><text:span text:style-name="T180">Лазоревка белая, к</text:span>нязек <text:s/>- Cyanistes cyanus (Pallas, 1770)<text:tab/></text:p>
      <text:p text:style-name="P229">Большая синица - Parus major Linnaeus, 1758<text:tab/></text:p>
      <text:p text:style-name="P229">Московка <text:s/>- Periparus ater (Linnaeus, 1758)<text:tab/></text:p>
      <text:p text:style-name="P229"><text:span text:style-name="T180">Гаичка буроголовая, п</text:span>ухляк <text:s/>- Poecile montana (Conradvon Baldenstein, 1827)<text:tab/></text:p>
      <text:p text:style-name="P209"><text:span text:style-name="T55">Семейство</text:span><text:span text:style-name="T126"> </text:span><text:span text:style-name="T121">ВОРОБЬИНЫЕ</text:span><text:span text:style-name="T126"> – PASSERIDAE</text:span></text:p>
      <text:p text:style-name="P210"><text:span text:style-name="T55">Домовый</text:span><text:span text:style-name="T56"> </text:span><text:span text:style-name="T55">воробей</text:span><text:span text:style-name="T56"> - Passer domesticus (Linnaeus, 1758)<text:tab/></text:span></text:p>
      <text:p text:style-name="P229">Полевой<text:span text:style-name="T99"> </text:span>воробей<text:span text:style-name="T99"> - P. montanus (Linnaeus, 1758)<text:tab/></text:span></text:p>
      <text:p text:style-name="P228"><text:span text:style-name="T181">Семейство </text:span><text:span text:style-name="T182">ПЕНОЧКОВЫЕ – PHYLLOSCOPUS</text:span></text:p>
      <text:p text:style-name="P233"><text:span text:style-name="T183">Пеночка-таловка - </text:span><text:span text:style-name="Emphasis"><text:span text:style-name="T159">Phylloscopus borealis</text:span></text:span><text:span text:style-name="Emphasis"><text:span text:style-name="T158"> </text:span></text:span><text:span text:style-name="Emphasis"><text:span text:style-name="T184">(Blasius, 1858)</text:span></text:span></text:p>
      <text:p text:style-name="P234"><text:span text:style-name="T185">Пеночка-тенькова - </text:span><text:span text:style-name="T118"> </text:span><text:span text:style-name="T162">Phylloscopus collybita </text:span><text:span text:style-name="T186">(Vieillot, 1817)</text:span></text:p>
      <text:p text:style-name="P233"><text:span text:style-name="T183">Пеночка бурая -</text:span><text:span text:style-name="T187"> </text:span><text:span text:style-name="Emphasis"><text:span text:style-name="T159">Phylloscopus fuscatus </text:span></text:span><text:span text:style-name="Emphasis"><text:span text:style-name="T184">(Blyth, 1842)</text:span></text:span></text:p>
      <text:p text:style-name="P233"><text:span text:style-name="T183">Пеночка зеленая - </text:span><text:span text:style-name="Emphasis"><text:span text:style-name="T159">Phylloscopus trochiloides </text:span></text:span><text:span text:style-name="Emphasis"><text:span text:style-name="T184">(Sundevall, 1837)</text:span></text:span></text:p>
      <text:p text:style-name="P237"><text:span text:style-name="T185">Пеночка-весничка - </text:span><text:span text:style-name="T188"><text:tab/></text:span><text:span text:style-name="T162">Phylloscopus trochilus </text:span><text:span text:style-name="T186">(</text:span><text:span text:style-name="T189">Linnaeus, 1758)<text:tab/></text:span></text:p>
      <text:p text:style-name="P228">Семейство <text:span text:style-name="T130">ПОПОЛЗНЕВЫЕ - SITTIDAE</text:span></text:p>
      <text:p text:style-name="P229">Поползень <text:span text:style-name="T190">обыкновенный</text:span> <text:s/>- Sitta europaea Linnaeus, 1758<text:tab/></text:p>
      <text:p text:style-name="P209"><text:span text:style-name="T55">Семейство</text:span><text:span text:style-name="T56"> </text:span><text:span text:style-name="T121">СКВОРЦОВЫЕ</text:span><text:span text:style-name="T126"> – STURNIDAE</text:span></text:p>
      <text:p text:style-name="P210">Скворец<text:span text:style-name="T99"> <text:s/>- Sturnus vulgaris Linnaeus, 1758<text:tab/></text:span></text:p>
      <text:p text:style-name="P228">Семейство <text:span text:style-name="T130">ДРОЗДОВЫЕ — TURDIDAE</text:span></text:p>
      <text:p text:style-name="P210"><text:span text:style-name="T55">Певчий дрозд - </text:span><text:span text:style-name="T56">Turdus</text:span><text:span text:style-name="T55"> </text:span><text:span text:style-name="T56">philomelos</text:span><text:span text:style-name="T55"> </text:span><text:span text:style-name="T56">Brehm</text:span><text:span text:style-name="T55">, 1831<text:tab/></text:span></text:p>
      <text:p text:style-name="P229">Рябинник <text:s/>- T. pilaris Linnaeus, 1758<text:tab/></text:p>
      <text:p text:style-name="P238">Белобровик — T. Iliacus (Linnaeus, 1766) </text:p>
      <text:p text:style-name="P209"><text:span text:style-name="T55">Семейство</text:span><text:span text:style-name="T121"> СЛАВКОВЫЕ — SYLVIIDAE</text:span></text:p>
      <text:p text:style-name="P210"><text:span text:style-name="T55">Садовая</text:span><text:span text:style-name="T56"> </text:span><text:span text:style-name="T55">славка</text:span><text:span text:style-name="T56"> - Sylvia borin (Boddaert, 1783)<text:tab/></text:span></text:p>
      <text:p text:style-name="P210"><text:span text:style-name="T55">Серая</text:span><text:span text:style-name="T56"> </text:span><text:span text:style-name="T55">славка</text:span><text:span text:style-name="T56"> - S. communis Latham, 1787<text:tab/></text:span></text:p>
      <text:p text:style-name="P229">Славка-завирушка <text:s/>- S. curruca (Linnaeus, 1758)<text:tab/></text:p>
      <text:p text:style-name="P209"><text:span text:style-name="T56"/></text:p>
      <text:p text:style-name="P239"><text:soft-page-break/>КЛАСС <text:span text:style-name="T130">МЛЕКОПИТАЮЩИЕ — MAMMALIA</text:span></text:p>
      <text:p text:style-name="P240">Отряд <text:span text:style-name="T130">НАСЕКОМОЯДНЫЕ — EULIPOTYPHLA</text:span></text:p>
      <text:p text:style-name="P209"><text:span text:style-name="T55">Семейство</text:span><text:span text:style-name="T56"> </text:span><text:span text:style-name="T121">ЗЕМЛЕРОЙКОВЫЕ</text:span><text:span text:style-name="T126"> – SORICIDAE</text:span></text:p>
      <text:p text:style-name="P210"><text:span text:style-name="T55">Сибирская</text:span><text:span text:style-name="T56"> </text:span><text:span text:style-name="T55">белозубка</text:span><text:span text:style-name="T56"> - Crocidura sibirica Dukelsky, 1930<text:tab/></text:span></text:p>
      <text:p text:style-name="P210"><text:span text:style-name="T55">Обыкновенная</text:span><text:span text:style-name="T56"> </text:span><text:span text:style-name="T55">кутора</text:span><text:span text:style-name="T56"> - Neomys fodiens (Pennant, 1771)<text:tab/></text:span></text:p>
      <text:p text:style-name="P210"><text:span text:style-name="T55">Обыкновенная</text:span><text:span text:style-name="T56"> </text:span><text:span text:style-name="T55">бурозубка</text:span><text:span text:style-name="T56"> - Sorex araneus Linnaeus, 1758<text:tab/></text:span></text:p>
      <text:p text:style-name="P210"><text:span text:style-name="T55">Средняя</text:span><text:span text:style-name="T56"> </text:span><text:span text:style-name="T55">бурозубка</text:span><text:span text:style-name="T56"> - S. caecutiens Laxmann, 1788<text:tab/></text:span></text:p>
      <text:p text:style-name="P210"><text:span text:style-name="T55">Равнозубая</text:span><text:span text:style-name="T56"> </text:span><text:span text:style-name="T55">бурозубка</text:span><text:span text:style-name="T56"> - S. isodon Turov, 1924<text:tab/></text:span></text:p>
      <text:p text:style-name="P210"><text:span text:style-name="T55">Крошечная</text:span><text:span text:style-name="T56"> </text:span><text:span text:style-name="T55">бурозубка</text:span><text:span text:style-name="T56"> - S. minutissimus Zimmermann, 1780<text:tab/></text:span></text:p>
      <text:p text:style-name="P210"><text:span text:style-name="T55">Малая</text:span><text:span text:style-name="T56"> </text:span><text:span text:style-name="T55">бурозубка</text:span><text:span text:style-name="T56"> - S. minutus Linnaeus, 1766<text:tab/></text:span></text:p>
      <text:p text:style-name="P210"><text:span text:style-name="T55">Плоскочерепная</text:span><text:span text:style-name="T56"> </text:span><text:span text:style-name="T55">бурозубка</text:span><text:span text:style-name="T56"> - S. roboratus Hollister, 1913<text:tab/></text:span></text:p>
      <text:p text:style-name="P210"><text:span text:style-name="T55">Тундряная</text:span><text:span text:style-name="T56"> </text:span><text:span text:style-name="T55">бурозубка</text:span><text:span text:style-name="T56"> - S. tundrensis Merriam, 1900<text:tab/></text:span></text:p>
      <text:p text:style-name="P228">Семейство <text:span text:style-name="T130">КРОТОВЫЕ — TALPIDAE</text:span></text:p>
      <text:p text:style-name="P229">Сибирский крот - Talpa altaica Nikolsky, 1883<text:tab/></text:p>
      <text:p text:style-name="P239">Отряд <text:span text:style-name="T130">ЗАЙЦЕОБРАНЫЕ — LAGOMORPHA</text:span></text:p>
      <text:p text:style-name="P228">Семейство <text:span text:style-name="T130">ЗАЙЦЕВЫЕ — LEPORIDAE</text:span></text:p>
      <text:p text:style-name="P210"><text:span text:style-name="T55">Заяц-русак <text:s/>- </text:span><text:span text:style-name="T56">Lepus</text:span><text:span text:style-name="T55"> </text:span><text:span text:style-name="T56">europaeus</text:span><text:span text:style-name="T55"> </text:span><text:span text:style-name="T56">Pallas</text:span><text:span text:style-name="T55">, 1778<text:tab/></text:span></text:p>
      <text:p text:style-name="P210"><text:span text:style-name="T55">Заяц</text:span><text:span text:style-name="T56">-</text:span><text:span text:style-name="T55">беляк</text:span><text:span text:style-name="T56"> <text:s/>- L. timidus Linneaus, 1758<text:tab/></text:span></text:p>
      <text:p text:style-name="P239">Отряд <text:span text:style-name="T130">ГРЫЗУНЫ — RODENTIA</text:span></text:p>
      <text:p text:style-name="P209"><text:span text:style-name="T55">Семейство</text:span><text:span text:style-name="T56"> </text:span><text:span text:style-name="T121">БЕЛИЧЬИ</text:span><text:span text:style-name="T126"> – SCIURIDAE</text:span></text:p>
      <text:p text:style-name="P210"><text:span text:style-name="T55">Обыкновенная</text:span><text:span text:style-name="T56"> </text:span><text:span text:style-name="T55">белка</text:span><text:span text:style-name="T56"> - Sciurus vulgaris Linnaeus, 1758<text:tab/></text:span></text:p>
      <text:p text:style-name="P210"><text:span text:style-name="T55">Азиатский</text:span><text:span text:style-name="T56"> </text:span><text:span text:style-name="T55">бурундук</text:span><text:span text:style-name="T56"> - Tamias sibiricus (Laxmann, 1769)<text:tab/></text:span></text:p>
      <text:p text:style-name="P241">Семейство <text:span text:style-name="T130">БОБРОВЫЕ – CASTORIDAE</text:span></text:p>
      <text:p text:style-name="P242">Бобр обыкновенный – Castor fiber Linnaeus, 1758<text:tab/></text:p>
      <text:p text:style-name="P209"><text:span text:style-name="T55">Семейство</text:span><text:span text:style-name="T56"> </text:span><text:span text:style-name="T121">МЫШОВКОВЫЕ</text:span><text:span text:style-name="T126"> – SMINTHIDAE</text:span></text:p>
      <text:p text:style-name="P210"><text:span text:style-name="T55">Лесная</text:span><text:span text:style-name="T56"> </text:span><text:span text:style-name="T55">мышовка</text:span><text:span text:style-name="T56"> - Sicista betulina (Pallas, 1779)<text:tab/></text:span></text:p>
      <text:p text:style-name="P209"><text:span text:style-name="T55">Семейство</text:span><text:span text:style-name="T56"> </text:span><text:span text:style-name="T121">ХОМЯКОВЫЕ</text:span><text:span text:style-name="T126"> – CRICETIDAE</text:span></text:p>
      <text:p text:style-name="P210"><text:span text:style-name="T55">Водяная</text:span><text:span text:style-name="T56"> </text:span><text:span text:style-name="T55">полевка</text:span><text:span text:style-name="T56"> - Arvicola terrestris (Linnaeus, 1758)<text:tab/></text:span></text:p>
      <text:p text:style-name="P210"><text:span text:style-name="T55">Пашенная</text:span><text:span text:style-name="T56"> </text:span><text:span text:style-name="T55">полевка</text:span><text:span text:style-name="T56"> - Microtus agrestis (Linnaeus, 1761)<text:tab/></text:span></text:p>
      <text:p text:style-name="P229">Обыкновенная полевка - M. arvalis (Pallas, 1778)<text:tab/></text:p>
      <text:p text:style-name="P229">Узкочерепная полевка - M. gregalis (Pallas, 1779)<text:tab/></text:p>
      <text:p text:style-name="P229">Полевка-экономка <text:s/>- M. oeconomus (Pallas, 1776)<text:tab/></text:p>
      <text:p text:style-name="P210"><text:span text:style-name="T55">Рыжая</text:span><text:span text:style-name="T56"> </text:span><text:span text:style-name="T55">полевка</text:span><text:span text:style-name="T56"> - Myodes glareolus (Schreber, 1780)<text:tab/></text:span></text:p>
      <text:p text:style-name="P229">Красно-серая полевка - M. rufocanus (Sundevall, 1846)<text:tab/></text:p>
      <text:p text:style-name="P229">Красная полевка - M. rutilus (Pallas, 1779)<text:tab/></text:p>
      <text:p text:style-name="P229">Ондатра <text:s/>- Ondatra zibethicus (Linnaeus, 1766)</text:p>
      <text:p text:style-name="P229">Обыкновенный<text:span text:style-name="T99"> </text:span>хомяк<text:span text:style-name="T99"> - Cricetus cricetus (Linnaeus, 1758)<text:tab/></text:span><text:tab/></text:p>
      <text:p text:style-name="P228"><text:soft-page-break/>Семейство <text:span text:style-name="T130">МЫШИНЫЕ — MURIDAE</text:span></text:p>
      <text:p text:style-name="P210"><text:span text:style-name="T55">Полевая</text:span><text:span text:style-name="T56"> </text:span><text:span text:style-name="T55">мышь</text:span><text:span text:style-name="T56"> - Apodemus agrarius (Pallas, 1771)<text:tab/></text:span></text:p>
      <text:p text:style-name="P229">Восточноазиатская мышь - A. peninsulae (Thomas, 1907)<text:tab/></text:p>
      <text:p text:style-name="P210"><text:span text:style-name="T55">Мышь</text:span><text:span text:style-name="T56">-</text:span><text:span text:style-name="T55">малютка</text:span><text:span text:style-name="T56"> <text:s/>- Micromys minutus (Pallas, 1771)<text:tab/></text:span></text:p>
      <text:p text:style-name="P210"><text:span text:style-name="T55">Домовая</text:span><text:span text:style-name="T56"> </text:span><text:span text:style-name="T55">мышь</text:span><text:span text:style-name="T56"> - Mus musculus Linnaeus, 1758<text:tab/></text:span></text:p>
      <text:p text:style-name="P210"><text:span text:style-name="T55">Серая</text:span><text:span text:style-name="T56"> </text:span><text:span text:style-name="T55">крыса</text:span><text:span text:style-name="T56"> - Rattus norvegicus (Berkenhout, 1769)<text:tab/></text:span></text:p>
      <text:p text:style-name="P243">Отряд <text:span text:style-name="T130">РУКОКРЫЛЫЕ — CHIROPTERA</text:span></text:p>
      <text:p text:style-name="P209"><text:span text:style-name="T55">Семейство</text:span><text:span text:style-name="T56"> </text:span><text:span text:style-name="T191">ГЛАДКОНОСЫЕ</text:span><text:span text:style-name="T126"> – VESPERTILIONIDAE</text:span></text:p>
      <text:p text:style-name="P210"><text:span text:style-name="T192">Кожанок северный</text:span><text:span text:style-name="T56"> - Eptesicus nilssoni (KeyserlingBlasius, 1839)<text:tab/></text:span></text:p>
      <text:p text:style-name="P210"><text:span text:style-name="T55">Ночница</text:span><text:span text:style-name="T56"> </text:span><text:span text:style-name="T55">Брандта</text:span><text:span text:style-name="T56"> - Myotis brandti (Eversmann, 1845)<text:tab/></text:span></text:p>
      <text:p text:style-name="P229"><text:span text:style-name="T193">Ночница водяная</text:span> - M. daubentoni (Kuhl, 1817)</text:p>
      <text:p text:style-name="P244">Ночница прудовая — M. Dasycneme (Boie, 1825)</text:p>
      <text:p text:style-name="P229"><text:span text:style-name="T193">Ушак бурый — Plecotus aurtus (</text:span><text:span text:style-name="T194">Linnaeus, 1758)</text:span><text:tab/></text:p>
      <text:p text:style-name="P210"><text:span text:style-name="T55">Двуцветный</text:span><text:span text:style-name="T56"> </text:span><text:span text:style-name="T55">кожан</text:span><text:span text:style-name="T56"> - Vespertilio murinus Linnaeus, 1758<text:tab/></text:span></text:p>
      <text:p text:style-name="P243">Отряд <text:span text:style-name="T130">ХИЩНЫЕ — CARNIVORA</text:span></text:p>
      <text:p text:style-name="P209"><text:span text:style-name="T55">Семейство</text:span><text:span text:style-name="T56"> </text:span><text:span text:style-name="T121">ПСОВЫЕ</text:span><text:span text:style-name="T126"> – CANIDAE</text:span></text:p>
      <text:p text:style-name="P210"><text:span text:style-name="T55">Волк</text:span><text:span text:style-name="T56"> <text:s/>- Canis lupus Linnaeus, 1758<text:tab/></text:span></text:p>
      <text:p text:style-name="P210"><text:span text:style-name="T55">Обыкновенная</text:span><text:span text:style-name="T56"> </text:span><text:span text:style-name="T55">лисица</text:span><text:span text:style-name="T56"> - Vulpes vulpes (Linnaeus, 1758)<text:tab/></text:span></text:p>
      <text:p text:style-name="P209"><text:span text:style-name="T55">Семейство</text:span><text:span text:style-name="T56"> </text:span><text:span text:style-name="T121">КУНЬИ</text:span><text:span text:style-name="T126"> – MUSTELIDAE</text:span></text:p>
      <text:p text:style-name="P210"><text:span text:style-name="T55">Барсук</text:span><text:span text:style-name="T56"> </text:span><text:span text:style-name="T192">азиатский</text:span><text:span text:style-name="T56"> - Meles leucurus Hodgsson, 1847<text:tab/></text:span></text:p>
      <text:p text:style-name="P210"><text:span text:style-name="T55">Горностай</text:span><text:span text:style-name="T56"> <text:s/>- Mustela erminea Linnaeus, 1758<text:tab/></text:span></text:p>
      <text:p text:style-name="P210"><text:span text:style-name="T55">Степной</text:span><text:span text:style-name="T56"> </text:span><text:span text:style-name="T55">хорек</text:span><text:span text:style-name="T56"> - M. eversmannii Lesson, 1827<text:tab/></text:span></text:p>
      <text:p text:style-name="P210"><text:span text:style-name="T55">Ласка</text:span><text:span text:style-name="T56"> <text:s/>- M. nivalis Linnaeus, 1766<text:tab/></text:span></text:p>
      <text:p text:style-name="P210"><text:span text:style-name="T55">Колонок</text:span><text:span text:style-name="T56"> <text:s/>- M. sibirica Pallas, 1773<text:tab/></text:span></text:p>
      <text:p text:style-name="P210"><text:span text:style-name="T55">Американская</text:span><text:span text:style-name="T56"> </text:span><text:span text:style-name="T55">норка</text:span><text:span text:style-name="T56"> - Neovison vison (Schreber, 1777)<text:tab/></text:span></text:p>
      <text:p text:style-name="P209"><text:span text:style-name="T55">Семейство</text:span><text:span text:style-name="T56"> </text:span><text:span text:style-name="T121">МЕДВЕЖЬИ</text:span><text:span text:style-name="T126"> – URSIDAE</text:span></text:p>
      <text:p text:style-name="P210"><text:span text:style-name="T55">Бурый</text:span><text:span text:style-name="T56"> </text:span><text:span text:style-name="T55">медведь</text:span><text:span text:style-name="T56"> - Ursus arctos Linnaeus, 1758<text:tab/></text:span></text:p>
      <text:p text:style-name="P209"><text:span text:style-name="T55">Семейство</text:span><text:span text:style-name="T56"> </text:span><text:span text:style-name="T121">КОШАЧЬИ</text:span><text:span text:style-name="T126"> – FELIDAE</text:span></text:p>
      <text:p text:style-name="P210"><text:span text:style-name="T55">Обыкновенная</text:span><text:span text:style-name="T56"> </text:span><text:span text:style-name="T55">рысь</text:span><text:span text:style-name="T56"> - Lynx lynx (Linnaeus, 1758)<text:tab/></text:span></text:p>
      <text:p text:style-name="P243">Отряд <text:span text:style-name="T130">ПАРНОКОПЫТНЫЕ — ARTIODACTYLA</text:span></text:p>
      <text:p text:style-name="P209"><text:span text:style-name="T55">Семейство</text:span><text:span text:style-name="T126"> </text:span><text:span text:style-name="T121">ОЛЕНЬИ</text:span><text:span text:style-name="T126"> – CERVIDAE</text:span></text:p>
      <text:p text:style-name="P210"><text:span text:style-name="T55">Лось</text:span><text:span text:style-name="T56"> <text:s/>- Alces alces (Linnaeus, 1758)<text:tab/></text:span></text:p>
      <text:p text:style-name="P229"><text:span text:style-name="T195">Косуля сибирская</text:span> - Capreolus pygargus (Pallas, 1771)<text:tab/></text:p>
      <text:p text:style-name="P245"/>
      <text:p text:style-name="P245">Насекомые ГПЗ «Нижне-Томский»</text:p>
      <text:p text:style-name="P246"><text:bookmark text:name="docs-internal-guid-28824b66-7fff-fb2b-9bfb-8f68ca693a77"/><text:span text:style-name="T196">Класс </text:span><text:span text:style-name="T197">Arachnida</text:span><text:span text:style-name="T196"> — Паукообразные <text:line-break/>Отряд </text:span><text:span text:style-name="T197">Ixodida</text:span><text:span text:style-name="T196"> — Клещ</text:span><text:span text:style-name="T198">и</text:span></text:p>
      <text:p text:style-name="P247"><text:soft-page-break/><text:span text:style-name="T196">Семейство </text:span><text:span text:style-name="T197">Іxodidae </text:span><text:span text:style-name="T196">— Иксодовые клещи </text:span></text:p>
      <text:p text:style-name="P248"><text:span text:style-name="T196">1. </text:span><text:span text:style-name="T199">Клещ таежный — </text:span><text:span text:style-name="T200">Ixodes persulcatus </text:span><text:span text:style-name="T196">(Schulze, 1930) </text:span></text:p>
      <text:p text:style-name="P248"><text:span text:style-name="T200">2. </text:span><text:span text:style-name="T201">Клещ Павловского</text:span><text:span text:style-name="T202"> — </text:span><text:span text:style-name="T200">Ixodes pavlovskyi </text:span><text:span text:style-name="T196">Pomerantsev, 1946 </text:span></text:p>
      <text:p text:style-name="P249"><text:span text:style-name="T196">Класс </text:span><text:span text:style-name="T197">Insecta</text:span><text:span text:style-name="T196"> Linnaeus, 1758 — Насекомые <text:line-break/>Отряд </text:span><text:span text:style-name="T197">Coleoptera</text:span><text:span text:style-name="T196"> Linnaeus, 1758 — Жесткокрылые <text:line-break/>Семейство </text:span><text:span text:style-name="T197">Carabidae</text:span><text:span text:style-name="T196"> Latreille, 1802 — Жужелицы </text:span></text:p>
      <text:p text:style-name="P248"><text:span text:style-name="T196">3. </text:span><text:span text:style-name="T199">Скакун полевой — </text:span><text:span text:style-name="T200">Cicindela campestris </text:span><text:span text:style-name="T196">Linnaeus, 1758 </text:span></text:p>
      <text:p text:style-name="P248"><text:bookmark text:name="docs-internal-guid-55deefff-7fff-f6b3-344a-be006a2e044f"/><text:span text:style-name="T196">4. </text:span><text:span text:style-name="T199">Тускляк бронзовый — </text:span><text:span text:style-name="T200">Amara aenea </text:span><text:span text:style-name="T196">de Geer 1774 </text:span></text:p>
      <text:p text:style-name="P248"><text:span text:style-name="T196">5. </text:span><text:span text:style-name="T200">Amara equestris </text:span><text:span text:style-name="T196">(Duftschmid, 1812)</text:span></text:p>
      <text:p text:style-name="P248"><text:span text:style-name="T196">6. </text:span><text:span text:style-name="T199">Трехус секалис — </text:span><text:span text:style-name="T200">Trechus (Epaphius) secalis </text:span><text:span text:style-name="T196">(Paykull, 1790)</text:span></text:p>
      <text:p text:style-name="P248"><text:span text:style-name="T200">7. </text:span><text:span text:style-name="T201">Блескун разноцветный</text:span><text:span text:style-name="T202"> — </text:span><text:span text:style-name="T200">Poecilus versicolor </text:span><text:span text:style-name="T196">(Sturm, 1824)</text:span></text:p>
      <text:p text:style-name="P248"><text:span text:style-name="T196">8. </text:span><text:span text:style-name="T200">Poecilus fortipes </text:span><text:span text:style-name="T196">(Chaudoir, 1850)</text:span></text:p>
      <text:p text:style-name="P248"><text:span text:style-name="T196">9. </text:span><text:span text:style-name="T200">Pterostichus magus </text:span><text:span text:style-name="T196">(Mannerheim, 1825)</text:span></text:p>
      <text:p text:style-name="P248"><text:span text:style-name="T196">10. Птеростих чёрный — </text:span><text:span text:style-name="T200">Pterostichus niger </text:span><text:span text:style-name="T196">(Schaller, 1783)<text:line-break/>11. </text:span><text:span text:style-name="T200">Pterostichus ehnbergi </text:span><text:span text:style-name="T196">Poppius, 1907</text:span></text:p>
      <text:p text:style-name="P248"><text:span text:style-name="T196">12. </text:span><text:span text:style-name="T200">Synuchus vivalis </text:span><text:span text:style-name="T196">(Illiger, 1798) <text:line-break/>13. </text:span><text:span text:style-name="T200">Calathus erratus </text:span><text:span text:style-name="T196">(C.R. Sahlberg, 1827)<text:line-break/>14. </text:span><text:span text:style-name="T203">М</text:span><text:span text:style-name="T196">оховик чёрноголовый — </text:span><text:span text:style-name="T200">Calathus melanocephalus </text:span><text:span text:style-name="T196">Linnaeus, 1758</text:span></text:p>
      <text:p text:style-name="P248"><text:span text:style-name="T196">15. </text:span><text:span text:style-name="T203">Бегун золотистый — </text:span><text:span text:style-name="T200">Harpalus affinis </text:span><text:span text:style-name="T196">(Schrank, 1781)<text:line-break/>16. </text:span><text:span text:style-name="T203">Бегун широкий — </text:span><text:span text:style-name="T200">Harpalus latus </text:span><text:span text:style-name="T196">(Linne, 1758) </text:span></text:p>
      <text:p text:style-name="P250"><text:span text:style-name="T204">17. </text:span><text:span text:style-name="T152">Жужелица волосистая</text:span><text:span text:style-name="T205"> — </text:span><text:span text:style-name="T206">Harpalus rufipes </text:span><text:span text:style-name="T204">(De Geer, 1774)</text:span></text:p>
      <text:p text:style-name="P248"><text:span text:style-name="T196">18. </text:span><text:span text:style-name="T207">Жужелица </text:span><text:span text:style-name="T208">Шонхерра — </text:span><text:span text:style-name="T197">Carabus schoenherri</text:span><text:span text:style-name="T200"> </text:span><text:span text:style-name="T196">Fischer, 1822</text:span></text:p>
      <text:p text:style-name="P251"><text:span text:style-name="T209">19. </text:span><text:span text:style-name="T210">Жужелица <text:s/></text:span><text:span text:style-name="T211">королевская — </text:span><text:span text:style-name="T212">Carabus regalis </text:span><text:span text:style-name="T209">Fischer von Waldheim, 1820 </text:span><text:bookmark text:name="docs-internal-guid-9e228f68-7fff-164b-fa83-62ca0692206a"/><text:span text:style-name="T213"> </text:span></text:p>
      <text:list text:style-name="L2">
        <text:list-header>
          <text:p text:style-name="P252"><text:span text:style-name="T214">20.</text:span><text:span text:style-name="T215"> </text:span><text:span text:style-name="T197">Carabus aeruginosus</text:span><text:span text:style-name="T213"> Fischer von Waldheim, 1822 </text:span></text:p>
        </text:list-header>
      </text:list>
      <text:p text:style-name="P253"><text:span text:style-name="T214">21. Жужелицв таежная — </text:span><text:span text:style-name="T197">Carabus henningi</text:span><text:span text:style-name="T213"> Fischer von Waldheim</text:span></text:p>
      <text:p text:style-name="P253"><text:span text:style-name="T214">22. </text:span><text:span text:style-name="T197">Clivina fossor</text:span><text:span text:style-name="T213"> Linnaeus 1758</text:span></text:p>
      <text:p text:style-name="P253"><text:span text:style-name="T214">23. </text:span><text:span text:style-name="T197">Chlaenius tristis</text:span><text:span text:style-name="T213"> Schaller, 1783</text:span></text:p>
      <text:p text:style-name="P254"><text:span text:style-name="T196">Семейство </text:span><text:span text:style-name="T197">Scarabaeidae</text:span><text:span text:style-name="T196"> Latreille, 1802 — Пластинчатоусые </text:span></text:p>
      <text:p text:style-name="P248"><text:span text:style-name="T216">24. Хрущик рыжий — </text:span><text:span text:style-name="T200">Serica brunnea </text:span><text:span text:style-name="T196">(Linnaeus, 1758) </text:span></text:p>
      <text:p text:style-name="P248"><text:span text:style-name="T216">25. Нехрущ обыкновенный — </text:span><text:span text:style-name="T200">Amphimallon solstitiale </text:span><text:span text:style-name="T196">(Linnaeus, 1758)</text:span></text:p>
      <text:p text:style-name="P255"><text:span text:style-name="T217">Семейство </text:span><text:span text:style-name="T218">Silpha obscura</text:span><text:span text:style-name="T217"> Linnaeus, 1758 </text:span><text:span text:style-name="T213">– </text:span><text:span text:style-name="T217">Мертвоеды </text:span></text:p>
      <text:p text:style-name="P253"><text:span text:style-name="T214">26. Мертвоед черный — </text:span><text:span text:style-name="T197">Silpha obscura</text:span><text:span text:style-name="T213"> Linnaeus, 1758</text:span></text:p>
      <text:p text:style-name="P256"><text:span text:style-name="T217">Семейство </text:span><text:span text:style-name="T218">Geotrupidae</text:span><text:span text:style-name="T217"> Latreille, 1802 — Навозники-землерои </text:span></text:p>
      <text:p text:style-name="P253"><text:span text:style-name="T214">27. Навозник обыкновенный — </text:span><text:span text:style-name="T197">Geotrupes stercorariu</text:span><text:span text:style-name="T213">s Linnaeus, 1758 </text:span></text:p>
      <text:p text:style-name="P257"><text:span text:style-name="T217">Семейство </text:span><text:span text:style-name="T218">Cucujidae</text:span><text:span text:style-name="T217"> Latreille, 1802 — Плоскотелки </text:span></text:p>
      <text:p text:style-name="P253"><text:span text:style-name="T219">28. </text:span><text:span text:style-name="T197">Cucujus haematodes</text:span><text:span text:style-name="T213"> Erichson, 1845  </text:span></text:p>
      <text:p text:style-name="P258"><text:span text:style-name="T217">Семейство </text:span><text:span text:style-name="T218">Tenebrionidae</text:span><text:span text:style-name="T217"> Latreille, 1802 — Чернотелки </text:span></text:p>
      <text:p text:style-name="P248"><text:span text:style-name="T220">29. Медляк береговой — </text:span><text:span text:style-name="T200">Opatrum riparium </text:span><text:span text:style-name="T196">W. Scriba, 1865</text:span></text:p>
      <text:p text:style-name="P259"><text:soft-page-break/><text:span text:style-name="T221">Отряд </text:span><text:span text:style-name="T218">Hymenoptera</text:span><text:span text:style-name="T221"> Linnaeus, 1758 — Перепончатокрылые </text:span></text:p>
      <text:p text:style-name="P260"><text:span text:style-name="T221">Семейство </text:span><text:span text:style-name="T218">Megachilidae</text:span><text:span text:style-name="T221"> Latreille, 1802 — Мегахилиды </text:span></text:p>
      <text:p text:style-name="P261"><text:bookmark text:name="docs-internal-guid-e9361008-7fff-1344-5d2f-915b548697a7"/><text:span text:style-name="T222">30.</text:span><text:span text:style-name="T223"> Двухцветная пчела-каменщик — </text:span><text:span text:style-name="T224">Osmia bicolor</text:span><text:span text:style-name="T119"> (Schrank, 1781) </text:span></text:p>
      <text:p text:style-name="P262"><text:span text:style-name="T221">Семейство </text:span><text:span text:style-name="T218">Apidae</text:span><text:span text:style-name="T221"> Latreille, 1802 — Пчёлы настоящие </text:span></text:p>
      <text:p text:style-name="P253"><text:span text:style-name="T213">31. </text:span><text:span text:style-name="T219">Пчела медоносная — </text:span><text:span text:style-name="T197">Apis mellifera</text:span><text:span text:style-name="T213"> Linnaeus, 1758 <text:line-break/>32. </text:span><text:span text:style-name="T219">Шмель полевой — </text:span><text:span text:style-name="T197">Bombus agrorum</text:span><text:span text:style-name="T213"> Fabricius, 1787 <text:line-break/>3</text:span><text:span text:style-name="T219">3</text:span><text:span text:style-name="T213">. </text:span><text:span text:style-name="T219">Шмель садовый — </text:span><text:span text:style-name="T197">Bombus hortorum</text:span><text:span text:style-name="T213"> Linnaeus, 1761 </text:span></text:p>
      <text:p text:style-name="P253"><text:span text:style-name="T219">3</text:span><text:span text:style-name="T213">4. </text:span><text:span text:style-name="T219">Шмель малый, земляной или норовый — </text:span><text:span text:style-name="T197">Bombus lucorum</text:span><text:span text:style-name="T213"> (Linnaeus, 1761) </text:span><text:span text:style-name="T219"><text:line-break/>3</text:span><text:span text:style-name="T213">5. </text:span><text:span text:style-name="T219">Шмель скромный — </text:span><text:span text:style-name="T197">Bombus modestus</text:span><text:span text:style-name="T213"> Eversmann, 1852<text:line-break/></text:span><text:span text:style-name="T219">36</text:span><text:span text:style-name="T213">. </text:span><text:span text:style-name="T197">Bombus pascuorum</text:span><text:span text:style-name="T213"> (Scopoli, 1763)<text:line-break/></text:span><text:span text:style-name="T225">37. Шмель Шренка — </text:span><text:span text:style-name="T197">Bombus schrencki</text:span><text:span text:style-name="T213"> Morawitz, 1881 </text:span></text:p>
      <text:p text:style-name="P253"><text:span text:style-name="T225">38. Шмель подземный — </text:span><text:span text:style-name="T197">Bombus subterraneus</text:span><text:span text:style-name="T213"> Linnaeus, 1758<text:line-break/></text:span><text:span text:style-name="T225">39. Шмель родственный — </text:span><text:span text:style-name="T197">Bombus consobrinus</text:span><text:span text:style-name="T213"> Dahlbom, 1832</text:span></text:p>
      <text:p text:style-name="P263"><text:bookmark text:name="docs-internal-guid-90b5c125-7fff-0665-d489-0961435111b1"/><text:span text:style-name="T225">40. <text:s/>Шмель-чесальщик — </text:span><text:span text:style-name="T197">Bombus distinquendus</text:span><text:span text:style-name="T213"> Morawitz, 1869 </text:span></text:p>
      <text:p text:style-name="P253"><text:span text:style-name="T225">4</text:span><text:span text:style-name="T213">1. </text:span><text:span text:style-name="T225">Шмель Зихеля — </text:span><text:span text:style-name="T197">Bombus sichelii</text:span><text:span text:style-name="T213"> Radoszkowski, 1860 </text:span></text:p>
      <text:p text:style-name="P253"><text:span text:style-name="T225">4</text:span><text:span text:style-name="T213">2. </text:span><text:span text:style-name="T225">Шмель прибайкальский — </text:span><text:span text:style-name="T197">Bombus subbaicalensis</text:span><text:span text:style-name="T213"> Vogt, 1911<text:line-break/></text:span><text:span text:style-name="T225">4</text:span><text:span text:style-name="T213">3. </text:span><text:span text:style-name="T225">Шмель конский — </text:span><text:span text:style-name="T197">Bombus veteranus</text:span><text:span text:style-name="T213"> (Fabricius), 1793 </text:span></text:p>
      <text:p text:style-name="P253"><text:span text:style-name="T225">44</text:span><text:span text:style-name="T213">. </text:span><text:span text:style-name="T225">Шмель сестринский или пестрый — </text:span><text:span text:style-name="T197">Bombus soroeensis</text:span><text:span text:style-name="T213"> Fabricius, 1776<text:line-break/></text:span><text:span text:style-name="T225">4</text:span><text:span text:style-name="T213">5. </text:span><text:span text:style-name="T225">Шмель-кукушка, скальный иликраснозадый — </text:span><text:span text:style-name="T197">Psithyrus rupestris</text:span><text:span text:style-name="T213"> Fabricius, 1793<text:line-break/></text:span><text:span text:style-name="T225">4</text:span><text:span text:style-name="T213">6. </text:span><text:span text:style-name="T226">Шмель-кукушка полевой — </text:span><text:span text:style-name="T197">Psithyrus campestris</text:span><text:span text:style-name="T213"> Panzer, 1801<text:line-break/></text:span><text:span text:style-name="T226">4</text:span><text:span text:style-name="T213">7. </text:span><text:span text:style-name="T226">Шмель-кукушка привязанный — </text:span><text:span text:style-name="T197">Psithyrus bohemicus</text:span><text:span text:style-name="T213"> Seidl, 1838<text:line-break/></text:span><text:span text:style-name="T226">48. Шмель-кукушка четырехцветный — </text:span><text:span text:style-name="T197">Psithyrus quadricolor</text:span><text:span text:style-name="T213"> Lepeletier, 1832 </text:span></text:p>
      <text:p text:style-name="P264"><text:span text:style-name="T213">Отряд </text:span><text:span text:style-name="T197">Hemiptera</text:span><text:span text:style-name="T213"> Linnaeus, 1758 — Полужесткокрылые <text:line-break/>Семейство </text:span><text:span text:style-name="T197">Cydnidae</text:span><text:span text:style-name="T213"> — Земляные щитники </text:span></text:p>
      <text:p text:style-name="P253"><text:span text:style-name="T226">49. Клоп-землекоп двухцветный — </text:span><text:span text:style-name="T213">Tritomegas bicolor (Linnaeus, 1758) </text:span></text:p>
      <text:p text:style-name="P265"><text:bookmark text:name="docs-internal-guid-262b8b9d-7fff-0a56-b57a-85498ca571b9"/>Семейство <text:span text:style-name="T19">Acanthosomatidae</text:span> Signoret, 1864 — Древесные щитники </text:p>
      <text:p text:style-name="P253"><text:span text:style-name="T213">50. </text:span><text:span text:style-name="T197">Elasmostethus brevis</text:span><text:span text:style-name="T213"> Lindberg, 193</text:span><text:span text:style-name="T227">4<text:line-break/></text:span><text:span text:style-name="T213">51. </text:span><text:span text:style-name="T227">Килевик испещренный — </text:span><text:span text:style-name="T197">Elasmostethus interstinctus</text:span><text:span text:style-name="T213"> (Linne, 1758)<text:line-break/>52. </text:span><text:span text:style-name="T197">Elasmucha fieberi</text:span><text:span text:style-name="T213"> (Jakovlev, 1864)<text:line-break/></text:span><text:span text:style-name="T227">53. Элазмуха берёзовая — </text:span><text:span text:style-name="T197">Elasmucha grisea</text:span><text:span text:style-name="T213"> (Linne, 1958)</text:span></text:p>
      <text:p text:style-name="P266"><text:span text:style-name="T217">Семейство </text:span><text:span text:style-name="T218">Scutelleridae</text:span><text:span text:style-name="T217"> Leach, 1815 </text:span><text:span text:style-name="T213">– </text:span><text:span text:style-name="T217">Щитники-черепашки </text:span></text:p>
      <text:p text:style-name="P253"><text:span text:style-name="T213">54. Черепашка влаголюбивая — </text:span><text:span text:style-name="T197">Eurygaster testudinaria</text:span><text:span text:style-name="T213"> (Geoffroy, 1785) </text:span></text:p>
      <text:p text:style-name="P267"><text:span text:style-name="T217">Семейство </text:span><text:span text:style-name="T218">Pentatomidae</text:span><text:span text:style-name="T217"> Leach, 1815 </text:span><text:span text:style-name="T213">– </text:span><text:span text:style-name="T217">Настоящие щитники </text:span></text:p>
      <text:p text:style-name="P253"><text:span text:style-name="T213">55.</text:span><text:span text:style-name="T197"> Zicrona caerulea</text:span><text:span text:style-name="T213"> (Linnaeus, 1758)<text:line-break/>56. Элия остроголовая - </text:span><text:span text:style-name="T197">Aelia acuminata</text:span><text:span text:style-name="T213"> (Linne, 1758) <text:line-break/>57. </text:span><text:span text:style-name="T197">Carpocoris coreanus</text:span><text:span text:style-name="T213"> Distant, 1899 </text:span></text:p>
      <text:p text:style-name="P253"><text:span text:style-name="T213">58. Щитник остроплечий — </text:span><text:span text:style-name="T197">Carpocoris fuscispinus</text:span><text:span text:style-name="T213"> (Boheman, 1849) <text:line-break/>59. Щитник черноусый — </text:span><text:span text:style-name="T197">Carpocoris purpureipennis</text:span><text:span text:style-name="T213"> De Geer, 1773 </text:span></text:p>
      <text:p text:style-name="P263"><text:bookmark text:name="docs-internal-guid-c499d0f3-7fff-6249-7646-9020784476c9"/><text:soft-page-break/><text:span text:style-name="T228">60. Щитник ягодный — </text:span><text:span text:style-name="T197">Dolycoris baccarum</text:span><text:span text:style-name="T213"> (Linne, 1758)<text:line-break/></text:span><text:span text:style-name="T228">61. Клоп рапсовый — </text:span><text:span text:style-name="T197">Eurydema oleracea</text:span><text:span text:style-name="T213"> (Linne, 1758)<text:line-break/></text:span><text:span text:style-name="T228">62. Столия бронзовая — </text:span><text:span text:style-name="T197">Eysarcoris aeneus</text:span><text:span text:style-name="T213"> (Scopuli, 1763)<text:line-break/></text:span><text:span text:style-name="T228">63. Графозома полосатая — </text:span><text:span text:style-name="T197">Graphosoma lineatum</text:span><text:span text:style-name="T213"> (Linne, 1785)</text:span></text:p>
      <text:p text:style-name="P253"><text:span text:style-name="T228">64. Шитник весенний — </text:span><text:span text:style-name="T197">Holcostethus vernalis</text:span><text:span text:style-name="T213"> (Wolff, 1804) </text:span></text:p>
      <text:p text:style-name="P253"><text:span text:style-name="T228">65. Неотиглосса малая — </text:span><text:span text:style-name="T197">Weottiglossa pusilla</text:span><text:span text:style-name="T213"> (Gmelin, 1789)<text:line-break/></text:span><text:span text:style-name="T228">66. Паломена зеленая —</text:span><text:span text:style-name="T229"> </text:span><text:span text:style-name="T197">Palomena prasina</text:span><text:span text:style-name="T213"> (Linne, 1761)<text:line-break/></text:span><text:span text:style-name="T228">67. Паломена ярко-зеленая — </text:span><text:span text:style-name="T229">P</text:span><text:span text:style-name="T197">alomena viridissima</text:span><text:span text:style-name="T213"> (Poda, 1761)</text:span></text:p>
      <text:p text:style-name="P253"><text:span text:style-name="T230">68. Пантатона красноногая — </text:span><text:span text:style-name="T231">P</text:span><text:span text:style-name="T197">entatoma rufipes</text:span><text:span text:style-name="T213"> (Linne, 1758)</text:span></text:p>
      <text:p text:style-name="P253"><text:span text:style-name="T230">69. Щитник двузубчатый - </text:span><text:span text:style-name="T232">P</text:span><text:span text:style-name="T197">icromerus bidens</text:span><text:span text:style-name="T213"> (Linne, 1758)<text:line-break/></text:span><text:span text:style-name="T233">70. Троилус крылоплечий — </text:span><text:span text:style-name="T232">T</text:span><text:span text:style-name="T197">roilus luridus</text:span><text:span text:style-name="T213"> (Fabricius, 1775) </text:span></text:p>
      <text:p text:style-name="P264"><text:span text:style-name="T213">Отряд </text:span><text:span text:style-name="T197">Odonata</text:span><text:span text:style-name="T213"> Fabricius, 1793 — Стрекозы <text:line-break/>Семейство </text:span><text:span text:style-name="T197">Libellulidae</text:span><text:span text:style-name="T213"> Rambur, 1842 - Настоящие стрекозы </text:span></text:p>
      <text:p text:style-name="P253"><text:span text:style-name="T233">71. Плоскобрюх четырёхпятнистый — </text:span><text:span text:style-name="T232">L</text:span><text:span text:style-name="T197">ibellula quadrimaculata</text:span><text:span text:style-name="T213"> Linnaeus, 1758</text:span></text:p>
      <text:p text:style-name="P253"><text:bookmark text:name="docs-internal-guid-c9ce112b-7fff-bf66-a161-6570eef58eda"/><text:span text:style-name="T233">72. Стрекоза перевязанная — </text:span><text:span text:style-name="T232">Sy</text:span><text:span text:style-name="T197">mpetrum pedemontanum</text:span><text:span text:style-name="T213"> Allioni, 1766</text:span></text:p>
      <text:p text:style-name="P253"><text:span text:style-name="T233">73. Стрекоза черная — </text:span><text:span text:style-name="T234">S</text:span><text:span text:style-name="T232">y</text:span><text:span text:style-name="T197">mpetrum danae</text:span><text:span text:style-name="T213"> Sulzer, 1776<text:line-break/></text:span><text:span text:style-name="T235">74. Стрекоза обыкновенная — </text:span><text:span text:style-name="T234">Sy</text:span><text:span text:style-name="T197">mpetrum vulgatum</text:span><text:span text:style-name="T213"> (Linnaeus, 1758)<text:line-break/></text:span><text:span text:style-name="T235">75. Стрекоза желтая — </text:span><text:span text:style-name="T234">Sy</text:span><text:span text:style-name="T197">mpetrum flaveolum</text:span><text:span text:style-name="T213"> (Linnaeus, 1758)<text:line-break/></text:span><text:span text:style-name="T235">76. Стрекоза кроваво-красная — </text:span><text:span text:style-name="T234">Sy</text:span><text:span text:style-name="T197">mpetrum sanguineum</text:span><text:span text:style-name="T213"> (Müller, 1764) </text:span></text:p>
      <text:p text:style-name="P264"><text:span text:style-name="T213">Семейство </text:span><text:span text:style-name="T197">Corduliidae</text:span><text:span text:style-name="T213"> Selys, 1871 — Бабки </text:span></text:p>
      <text:p text:style-name="P253"><text:span text:style-name="T235">77. Бабка желтопятнистая — </text:span><text:span text:style-name="T234">So</text:span><text:span text:style-name="T197">matochlora flavomaculata</text:span><text:span text:style-name="T213"> (Vander Linden, 1825) -</text:span></text:p>
      <text:p text:style-name="P264"><text:span text:style-name="T213">Семейство </text:span><text:span text:style-name="T197">Aeshnidae</text:span><text:span text:style-name="T213"> Rambur, 1842 — Коромысла </text:span></text:p>
      <text:p text:style-name="P253"><text:span text:style-name="T235">78. Коромысло зубчатое, сибирское — </text:span><text:span text:style-name="T234">Aechna</text:span><text:span text:style-name="T197"> crenata</text:span><text:span text:style-name="T213"> Hagen, </text:span><text:span text:style-name="T235">1856</text:span></text:p>
      <text:p text:style-name="P253"><text:span text:style-name="T235">79. Коромысло голубое — </text:span><text:span text:style-name="T234">Aechna</text:span><text:span text:style-name="T197"> juncea</text:span><text:span text:style-name="T213"> (Linnaeus, 1758) </text:span></text:p>
      <text:p text:style-name="P250"><text:span text:style-name="T236">80. Коромысло зеленое — </text:span><text:span text:style-name="T237">Aechna viridis</text:span><text:span text:style-name="T236"> Eversmann, 1836</text:span><text:bookmark text:name="docs-internal-guid-4c372bbb-7fff-804d-e687-739e04a7235b"/><text:span text:style-name="T236"><text:line-break/></text:span><text:span text:style-name="T238">81. <text:s/></text:span><text:span text:style-name="T239">Коромысло большое — </text:span><text:span text:style-name="T224">Aeshna grandis</text:span><text:span text:style-name="T238"> (Linnaeus, 1758)</text:span></text:p>
      <text:p text:style-name="P264"><text:span text:style-name="T213">Семейство </text:span><text:span text:style-name="T197">Calopterygidae</text:span><text:span text:style-name="T213"> Selys, 1850 — Красотки </text:span></text:p>
      <text:p text:style-name="P253"><text:span text:style-name="T213">82. </text:span><text:span text:style-name="T240">Красотка блестящая — </text:span><text:span text:style-name="T197">Calopteryx splendes</text:span><text:span text:style-name="T213"> Harris, 1780</text:span></text:p>
      <text:p text:style-name="P264"><text:span text:style-name="T213">Семейство </text:span><text:span text:style-name="T197">Lestidae</text:span><text:span text:style-name="T213"> Calvert, 1901 – Стрелки </text:span></text:p>
      <text:p text:style-name="P253"><text:span text:style-name="T213">83. </text:span><text:span text:style-name="T240">Лютка Дриада — </text:span><text:span text:style-name="T197">Lestes dryas </text:span><text:span text:style-name="T213">Kirby, 1890</text:span></text:p>
      <text:p text:style-name="P268"><text:span text:style-name="T213">Отряд </text:span><text:span text:style-name="T197">Orthoptera</text:span><text:span text:style-name="T213"> Latreille, 1793 — Прямокрылые </text:span></text:p>
      <text:p text:style-name="P264"><text:span text:style-name="T213">Семейство </text:span><text:span text:style-name="T197">Tettigoniidae</text:span><text:span text:style-name="T213"> Krauss, 1902 — Настоящие кузнечики </text:span></text:p>
      <text:p text:style-name="P253"><text:span text:style-name="T213">84. </text:span><text:span text:style-name="T240">Пилохвост восточный — </text:span><text:span text:style-name="T197">Poecilimon intermedius</text:span><text:span text:style-name="T213"> Fieber, 1853 </text:span></text:p>
      <text:p text:style-name="P253"><text:span text:style-name="T213">85. </text:span><text:span text:style-name="T240">Кузнечик певчий — </text:span><text:span text:style-name="T197">Tettigonia cantans</text:span><text:span text:style-name="T213"> (Fuessly, 1775) </text:span></text:p>
      <text:p text:style-name="P253"><text:span text:style-name="T213">86. </text:span><text:span text:style-name="T240">Кузнечик серый — </text:span><text:span text:style-name="T197">Decticus verrucivorus</text:span><text:span text:style-name="T213"> (Linnaeus, 1758) </text:span></text:p>
      <text:p text:style-name="P253"><text:span text:style-name="T213">87. </text:span><text:span text:style-name="T240">Скачок двуцветный — </text:span><text:span text:style-name="T197">Bicolorana bicolor </text:span><text:span text:style-name="T213">(Philippi, 1830)</text:span></text:p>
      <text:p text:style-name="P253"><text:span text:style-name="T213">88. </text:span><text:span text:style-name="T240">Скачок зеленый — </text:span><text:span text:style-name="T197">Roeseliana roeselii </text:span><text:span text:style-name="T213">(Hagenbach, 1822) </text:span></text:p>
      <text:p text:style-name="P264"><text:span text:style-name="T213">Семейство </text:span><text:span text:style-name="T197">Gryllidae</text:span><text:span text:style-name="T213"> – Настоящие сверчки </text:span></text:p>
      <text:p text:style-name="P253"><text:soft-page-break/><text:span text:style-name="T213">89. </text:span><text:span text:style-name="T240">Сверчок лобастый — </text:span><text:span text:style-name="T197">Modicogryllus frontalis</text:span><text:span text:style-name="T213"> Fieber, 1844</text:span></text:p>
      <text:p text:style-name="P269"><text:span text:style-name="T213">Семейство </text:span><text:span text:style-name="T197">Acrididae</text:span><text:span text:style-name="T213"> MacLeay, 1819 — Настоящие саранчовые </text:span></text:p>
      <text:p text:style-name="P253"><text:span text:style-name="T213">90. </text:span><text:span text:style-name="T240">Зеленчук непарный — </text:span><text:span text:style-name="T197">Chrysochraon dispar</text:span><text:span text:style-name="T213"> (Germar, 1831)</text:span></text:p>
      <text:p text:style-name="P253"><text:span text:style-name="T213">91. </text:span><text:span text:style-name="T240">Зеленчук короткокрылый — </text:span><text:span text:style-name="T197">Euthystira brachyptera</text:span><text:span text:style-name="T213"> Ocskay, 1826</text:span></text:p>
      <text:p text:style-name="P253"><text:bookmark text:name="docs-internal-guid-1ff6e778-7fff-3c3e-b7ee-44e7fa67f763"/><text:span text:style-name="T241">92. Травник зеленый —</text:span><text:span text:style-name="T242"> </text:span><text:span text:style-name="T197">Omocestus viridulus</text:span><text:span text:style-name="T213"> Linnaeus, 1758</text:span></text:p>
      <text:p text:style-name="P253"><text:span text:style-name="T241">9</text:span><text:span text:style-name="T213">3. </text:span><text:span text:style-name="T241">Конек изменчивый —</text:span><text:span text:style-name="T242"> </text:span><text:span text:style-name="T197">Chorthippus biguttulus</text:span><text:span text:style-name="T213"> Linnaeus, 1758 . </text:span></text:p>
      <text:p text:style-name="P253"><text:span text:style-name="T241">9</text:span><text:span text:style-name="T213">4. </text:span><text:span text:style-name="T241">Конек бурый — </text:span><text:span text:style-name="T197">Chorthippus apricarius</text:span><text:span text:style-name="T213"> Linnaeus, 1758 </text:span></text:p>
      <text:p text:style-name="P253"><text:span text:style-name="T241">9</text:span><text:span text:style-name="T213">5. </text:span><text:span text:style-name="T241">Конек лесной — </text:span><text:span text:style-name="T197">Chorthippus montanus</text:span><text:span text:style-name="T213"> Charpentier, 1825 </text:span></text:p>
      <text:p text:style-name="P253"><text:span text:style-name="T241">96</text:span><text:span text:style-name="T213">. </text:span><text:span text:style-name="T241">Конек луговой — </text:span><text:span text:style-name="T197">Chorthippus dorsatus</text:span><text:span text:style-name="T213"> Zetterstedt, 1821</text:span></text:p>
      <text:p text:style-name="P253"><text:span text:style-name="T241">9</text:span><text:span text:style-name="T213">7. </text:span><text:span text:style-name="T241">Кобылка белополосая — </text:span><text:span text:style-name="T197">Chorthippus albomarginatus</text:span><text:span text:style-name="T213"> De Geer, 1773 </text:span></text:p>
      <text:p text:style-name="P253"><text:span text:style-name="T241">98</text:span><text:span text:style-name="T213">. </text:span><text:span text:style-name="T241">Огневка трескучая — </text:span><text:span text:style-name="T197">Psophus stridulus</text:span><text:span text:style-name="T213"> Linnaeus, 1758 </text:span></text:p>
      <text:p text:style-name="P264"><text:span text:style-name="T213">Отряд </text:span><text:span text:style-name="T197">Lepidoptera</text:span><text:span text:style-name="T213"> Linnaeus, 1758 — Чешуекрылые </text:span></text:p>
      <text:p text:style-name="P264"><text:span text:style-name="T213">Семейство </text:span><text:span text:style-name="T197">Pieridae</text:span><text:span text:style-name="T213"> Duponchel, 1835 — Белянки </text:span></text:p>
      <text:p text:style-name="P253"><text:span text:style-name="T241">99. Беляночка ирланская — </text:span><text:span text:style-name="T197">Leptidea sinapis</text:span><text:span text:style-name="T213"> (Linnaeus, 1758)<text:line-break/></text:span><text:span text:style-name="T241">100. Брюквенница — </text:span><text:span text:style-name="T197">Pieris napi </text:span><text:span text:style-name="T213">(Linnaeus, 1758)<text:line-break/></text:span><text:span text:style-name="T241">1</text:span><text:span text:style-name="T213">01. </text:span><text:span text:style-name="T241">Крушинница или лимонница — </text:span><text:span text:style-name="T197">Gonepteryx rhamni</text:span><text:span text:style-name="T213"> (Linnaeus, 1758) </text:span></text:p>
      <text:p text:style-name="P270"><text:bookmark text:name="docs-internal-guid-cf6908c5-7fff-084e-7e4c-7c0d1c901ff7"/>Семейство <text:span text:style-name="T19">Lycaenidae</text:span> Leach, 1815 – Голубянки </text:p>
      <text:p text:style-name="P253"><text:span text:style-name="T213">102. Голубянка Фривальдского — </text:span><text:span text:style-name="T197">Ahlbergia frivaldszkyi</text:span><text:span text:style-name="T213"> (Kindermann in Lederer, 1853) </text:span></text:p>
      <text:p text:style-name="P264"><text:span text:style-name="T213">Семейство </text:span><text:span text:style-name="T197">Nymphalidae</text:span><text:span text:style-name="T213"> Rafinesque, 1815 - Нимфалиды </text:span></text:p>
      <text:p text:style-name="P253"><text:span text:style-name="T213">103. <text:s/></text:span><text:span text:style-name="T241">Крапивница — </text:span><text:span text:style-name="T197">Aglais urticae </text:span><text:span text:style-name="T213">(Linnaeus, 1758) </text:span></text:p>
      <text:p text:style-name="P253"><text:span text:style-name="T213">104. Павлиний глаз — </text:span><text:span text:style-name="T197">Aglais io</text:span><text:span text:style-name="T213"> (Linnaeus, 1758)</text:span></text:p>
      <text:p text:style-name="P250"><text:span text:style-name="T238">105. Углокрыльница </text:span><text:span text:style-name="T243">с-белое — </text:span><text:span text:style-name="T224">Polygonia c-album</text:span><text:span text:style-name="T238">  (Linnaeus, 1758) </text:span><text:span text:style-name="T244"><text:line-break/></text:span></text:p>
      <text:p text:style-name="P27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Символ_20_нумерации" style:display-name="Символ нумерации" style:family="text"/>
    <style:style style:name="fontstyle01" style:family="text">
      <style:text-properties fo:color="#000000" loext:opacity="100%" style:font-name="TimesNewRomanPSMT" fo:font-family="TimesNewRomanPSMT" style:font-family-generic="roman" style:font-pitch="variable" fo:font-size="14pt" fo:font-style="normal" fo:font-weight="normal" style:font-size-asian="14pt" style:font-style-asian="normal" style:font-weight-asian="normal" style:font-name-complex="TimesNewRomanPSMT1" style:font-family-complex="TimesNewRomanPSMT" style:font-family-generic-complex="system" style:font-pitch-complex="variable" style:font-size-complex="14pt" style:font-style-complex="normal" style:font-weight-complex="normal"/>
    </style:style>
    <style:style style:name="Нижний_20_колонтитул_20_Знак" style:display-name="Нижний колонтитул Знак" style:family="text">
      <style:text-properties style:font-name="Times New Roman1" fo:font-family="'Times New Roman'" style:font-family-generic="roman" style:font-pitch="variable" fo:font-size="12pt" style:font-name-asian="Times New Roman2" style:font-family-asian="'Times New Roman'" style:font-family-generic-asian="system" style:font-pitch-asian="variable" style:font-size-asian="12pt" style:font-name-complex="Times New Roman2" style:font-family-complex="'Times New Roman'" style:font-family-generic-complex="system" style:font-pitch-complex="variable" style:font-size-complex="12pt"/>
    </style:style>
    <style:style style:name="Верхний_20_колонтитул_20_Знак" style:display-name="Верхний колонтитул Знак" style:family="text">
      <style:text-properties style:font-name="Times New Roman1" fo:font-family="'Times New Roman'" style:font-family-generic="roman" style:font-pitch="variable" fo:font-size="12pt" style:font-name-asian="Times New Roman2" style:font-family-asian="'Times New Roman'" style:font-family-generic-asian="system" style:font-pitch-asian="variable" style:font-size-asian="12pt" style:font-name-complex="Times New Roman2" style:font-family-complex="'Times New Roman'" style:font-family-generic-complex="system" style:font-pitch-complex="variable" style:font-size-complex="12pt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Основной_20_текст_20_с_20_отступом_20_Знак" style:display-name="Основной текст с отступом Знак" style:family="text">
      <style:text-properties style:font-name="Times New Roman1" fo:font-family="'Times New Roman'" style:font-family-generic="roman" style:font-pitch="variable" fo:font-size="12pt" style:font-name-asian="Times New Roman2" style:font-family-asian="'Times New Roman'" style:font-family-generic-asian="system" style:font-pitch-asian="variable" style:font-size-asian="12pt" style:font-name-complex="Times New Roman2" style:font-family-complex="'Times New Roman'" style:font-family-generic-complex="system" style:font-pitch-complex="variable" style:font-size-complex="12pt"/>
    </style:style>
    <style:style style:name="Заголовок_20_3_20_Знак" style:display-name="Заголовок 3 Знак" style:family="text">
      <style:text-properties style:font-name="Times New Roman1" fo:font-family="'Times New Roman'" style:font-family-generic="roman" style:font-pitch="variable" fo:font-size="14pt" style:font-name-asian="Times New Roman2" style:font-family-asian="'Times New Roman'" style:font-family-generic-asian="system" style:font-pitch-asian="variable" style:font-size-asian="14pt" style:font-name-complex="Times New Roman2" style:font-family-complex="'Times New Roman'" style:font-family-generic-complex="system" style:font-pitch-complex="variable"/>
    </style:style>
    <style:style style:name="Заголовок_20_1_20_Знак" style:display-name="Заголовок 1 Знак" style:family="text">
      <style:text-properties style:font-name="Arial" fo:font-family="Arial" style:font-family-generic="roman" style:font-pitch="variable" fo:font-size="16pt" fo:font-weight="bold" style:letter-kerning="true" style:font-name-asian="Times New Roman2" style:font-family-asian="'Times New Roman'" style:font-family-generic-asian="system" style:font-pitch-asian="variable" style:font-size-asian="16pt" style:font-weight-asian="bold" style:font-name-complex="Arial1" style:font-family-complex="Arial" style:font-family-generic-complex="system" style:font-pitch-complex="variable" style:font-size-complex="16pt" style:font-weight-complex="bold"/>
    </style:style>
    <style:style style:name="Основной_20_шрифт_20_абзаца" style:display-name="Основной шрифт абзаца" style:family="text"/>
    <style:style style:name="WW8Num80z0" style:family="text"/>
    <style:style style:name="WW8Num78z0" style:family="text"/>
    <style:style style:name="WW8Num73z0" style:family="text"/>
    <style:style style:name="WW8Num48z0" style:family="text">
      <style:text-properties fo:font-weight="normal" style:font-weight-asian="normal"/>
    </style:style>
    <style:style style:name="WW8Num25z0" style:family="text"/>
    <style:style style:name="WW8Num16z0" style:family="text">
      <style:text-properties fo:font-weight="normal" style:font-weight-asian="normal"/>
    </style:style>
    <style:style style:name="WW8Num5z0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39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Default</dc:title>
    <meta:editing-cycles>24</meta:editing-cycles>
    <meta:editing-duration>P3DT23H14M43S</meta:editing-duration>
    <meta:generator>LibreOffice/25.2.6.2$Linux_X86_64 LibreOffice_project/520$Build-2</meta:generator>
    <dc:date>2026-05-28T13:21:06.175463501</dc:date>
    <meta:document-statistic meta:table-count="21" meta:image-count="0" meta:object-count="0" meta:page-count="39" meta:paragraph-count="1719" meta:word-count="10507" meta:character-count="83649" meta:non-whitespace-character-count="73902"/>
  </office:meta>
</office:document-meta>
</file>