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886cm" table:align="left" style:writing-mode="lr-tb"/>
    </style:style>
    <style:style style:name="Таблица1.A" style:family="table-column">
      <style:table-column-properties style:column-width="1.122cm"/>
    </style:style>
    <style:style style:name="Таблица1.B" style:family="table-column">
      <style:table-column-properties style:column-width="4.586cm"/>
    </style:style>
    <style:style style:name="Таблица1.C" style:family="table-column">
      <style:table-column-properties style:column-width="12.178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A9" style:family="table-cell">
      <style:table-cell-properties style:vertical-align="top" fo:padding-left="0.191cm" fo:padding-right="0.191cm" fo:padding-top="0cm" fo:padding-bottom="0cm" fo:border-left="none" fo:border-right="none" fo:border-top="0.05pt solid #000000" fo:border-bottom="none" style:writing-mode="lr-tb"/>
    </style:style>
    <style:style style:name="Таблица3" style:family="table">
      <style:table-properties style:width="17.886cm" table:align="left" style:writing-mode="lr-tb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4.288cm"/>
    </style:style>
    <style:style style:name="Таблица3.C" style:family="table-column">
      <style:table-column-properties style:column-width="3.381cm"/>
    </style:style>
    <style:style style:name="Таблица3.D" style:family="table-column">
      <style:table-column-properties style:column-width="3.519cm"/>
    </style:style>
    <style:style style:name="Таблица3.E" style:family="table-column">
      <style:table-column-properties style:column-width="5.74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3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4" style:family="table">
      <style:table-properties style:width="17.886cm" table:align="left" style:writing-mode="lr-tb"/>
    </style:style>
    <style:style style:name="Таблица4.A" style:family="table-column">
      <style:table-column-properties style:column-width="0.953cm"/>
    </style:style>
    <style:style style:name="Таблица4.B" style:family="table-column">
      <style:table-column-properties style:column-width="4.288cm"/>
    </style:style>
    <style:style style:name="Таблица4.C" style:family="table-column">
      <style:table-column-properties style:column-width="12.645cm"/>
    </style:style>
    <style:style style:name="Таблица4.1" style:family="table-row">
      <style:table-row-properties fo:keep-together="auto"/>
    </style:style>
    <style:style style:name="Таблица4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7.882cm" table:align="left" style:writing-mode="lr-tb"/>
    </style:style>
    <style:style style:name="Таблица5.A" style:family="table-column">
      <style:table-column-properties style:column-width="0.953cm"/>
    </style:style>
    <style:style style:name="Таблица5.B" style:family="table-column">
      <style:table-column-properties style:column-width="4.288cm"/>
    </style:style>
    <style:style style:name="Таблица5.C" style:family="table-column">
      <style:table-column-properties style:column-width="12.642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.C1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6" style:family="table">
      <style:table-properties style:width="17.882cm" table:align="left" style:writing-mode="lr-tb"/>
    </style:style>
    <style:style style:name="Таблица6.A" style:family="table-column">
      <style:table-column-properties style:column-width="0.953cm"/>
    </style:style>
    <style:style style:name="Таблица6.B" style:family="table-column">
      <style:table-column-properties style:column-width="4.288cm"/>
    </style:style>
    <style:style style:name="Таблица6.C" style:family="table-column">
      <style:table-column-properties style:column-width="12.642cm"/>
    </style:style>
    <style:style style:name="Таблица6.1" style:family="table-row">
      <style:table-row-properties fo:keep-together="auto"/>
    </style:style>
    <style:style style:name="Таблица6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7" style:family="table">
      <style:table-properties style:width="17.882cm" table:align="left" style:writing-mode="lr-tb"/>
    </style:style>
    <style:style style:name="Таблица7.A" style:family="table-column">
      <style:table-column-properties style:column-width="0.953cm"/>
    </style:style>
    <style:style style:name="Таблица7.B" style:family="table-column">
      <style:table-column-properties style:column-width="4.288cm"/>
    </style:style>
    <style:style style:name="Таблица7.C" style:family="table-column">
      <style:table-column-properties style:column-width="12.642cm"/>
    </style:style>
    <style:style style:name="Таблица7.1" style:family="table-row">
      <style:table-row-properties style:min-row-height="8.883cm"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" style:family="table">
      <style:table-properties style:width="17.882cm" table:align="left" style:writing-mode="lr-tb"/>
    </style:style>
    <style:style style:name="Таблица8.A" style:family="table-column">
      <style:table-column-properties style:column-width="0.953cm"/>
    </style:style>
    <style:style style:name="Таблица8.B" style:family="table-column">
      <style:table-column-properties style:column-width="4.288cm"/>
    </style:style>
    <style:style style:name="Таблица8.C" style:family="table-column">
      <style:table-column-properties style:column-width="12.642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9" style:family="table">
      <style:table-properties style:width="17.829cm" fo:margin-left="0.041cm" table:align="left" style:writing-mode="lr-tb"/>
    </style:style>
    <style:style style:name="Таблица9.A" style:family="table-column">
      <style:table-column-properties style:column-width="0.926cm"/>
    </style:style>
    <style:style style:name="Таблица9.B" style:family="table-column">
      <style:table-column-properties style:column-width="4.27cm"/>
    </style:style>
    <style:style style:name="Таблица9.C" style:family="table-column">
      <style:table-column-properties style:column-width="12.633cm"/>
    </style:style>
    <style:style style:name="Таблица9.1" style:family="table-row">
      <style:table-row-properties style:min-row-height="7.408cm"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" style:family="table">
      <style:table-properties style:width="17.896cm" fo:margin-left="0.021cm" table:align="left" style:writing-mode="lr-tb"/>
    </style:style>
    <style:style style:name="Таблица10.A" style:family="table-column">
      <style:table-column-properties style:column-width="0.945cm"/>
    </style:style>
    <style:style style:name="Таблица10.B" style:family="table-column">
      <style:table-column-properties style:column-width="4.309cm"/>
    </style:style>
    <style:style style:name="Таблица10.C" style:family="table-column">
      <style:table-column-properties style:column-width="12.642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0.A2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1" style:family="table">
      <style:table-properties style:width="17.886cm" fo:margin-left="0.014cm" table:align="left" table:display="true"/>
    </style:style>
    <style:style style:name="Таблица11.A" style:family="table-column">
      <style:table-column-properties style:column-width="2.792cm"/>
    </style:style>
    <style:style style:name="Таблица11.B" style:family="table-column">
      <style:table-column-properties style:column-width="3.337cm"/>
    </style:style>
    <style:style style:name="Таблица11.C" style:family="table-column">
      <style:table-column-properties style:column-width="2.152cm"/>
    </style:style>
    <style:style style:name="Таблица11.D" style:family="table-column">
      <style:table-column-properties style:column-width="2.117cm"/>
    </style:style>
    <style:style style:name="Таблица11.E" style:family="table-column">
      <style:table-column-properties style:column-width="2.275cm"/>
    </style:style>
    <style:style style:name="Таблица11.F" style:family="table-column">
      <style:table-column-properties style:column-width="2.605cm"/>
    </style:style>
    <style:style style:name="Таблица11.G" style:family="table-column">
      <style:table-column-properties style:column-width="2.607cm"/>
    </style:style>
    <style:style style:name="Таблица11.1" style:family="table-row">
      <style:table-row-properties style:min-row-height="0.353cm" style:use-optimal-row-height="true"/>
    </style:style>
    <style:style style:name="Таблица11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11.F1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0.5pt solid #000000" fo:border-bottom="0.5pt solid #000000" fo:wrap-option="wrap" co:border-horizontal="0.5pt solid #000000" co:border-vertical="0.5pt solid #000000"/>
    </style:style>
    <style:style style:name="Таблица11.2" style:family="table-row">
      <style:table-row-properties style:min-row-height="0.51cm" style:use-optimal-row-height="true"/>
    </style:style>
    <style:style style:name="Таблица11.3" style:family="table-row">
      <style:table-row-properties style:min-row-height="0.573cm" style:use-optimal-row-height="true"/>
    </style:style>
    <style:style style:name="Таблица11.B3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11.F3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none" fo:border-bottom="0.5pt solid #000000" fo:wrap-option="wrap" co:border-horizontal="0.5pt solid #000000" co:border-vertical="0.5pt solid #000000"/>
    </style:style>
    <style:style style:name="Таблица11.5" style:family="table-row">
      <style:table-row-properties style:min-row-height="0.635cm" style:use-optimal-row-height="true"/>
    </style:style>
    <style:style style:name="Таблица11.16" style:family="table-row">
      <style:table-row-properties style:min-row-height="0.466cm" style:use-optimal-row-height="true"/>
    </style:style>
    <style:style style:name="Таблица12" style:family="table">
      <style:table-properties style:width="17.896cm" fo:margin-left="0.06cm" table:align="left"/>
    </style:style>
    <style:style style:name="Таблица12.A" style:family="table-column">
      <style:table-column-properties style:column-width="2.514cm"/>
    </style:style>
    <style:style style:name="Таблица12.B" style:family="table-column">
      <style:table-column-properties style:column-width="2.734cm"/>
    </style:style>
    <style:style style:name="Таблица12.C" style:family="table-column">
      <style:table-column-properties style:column-width="3.307cm"/>
    </style:style>
    <style:style style:name="Таблица12.D" style:family="table-column">
      <style:table-column-properties style:column-width="3.198cm"/>
    </style:style>
    <style:style style:name="Таблица12.E" style:family="table-column">
      <style:table-column-properties style:column-width="3.284cm"/>
    </style:style>
    <style:style style:name="Таблица12.F" style:family="table-column">
      <style:table-column-properties style:column-width="2.859cm"/>
    </style:style>
    <style:style style:name="Таблица12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2.F1" style:family="table-cell">
      <style:table-cell-properties fo:padding="0.049cm" fo:border="0.05pt solid #000000" style:writing-mode="page"/>
    </style:style>
    <style:style style:name="Таблица12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2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3" style:family="table">
      <style:table-properties style:width="17.889cm" fo:margin-left="0.021cm" table:align="left" style:writing-mode="lr-tb"/>
    </style:style>
    <style:style style:name="Таблица13.A" style:family="table-column">
      <style:table-column-properties style:column-width="0.945cm"/>
    </style:style>
    <style:style style:name="Таблица13.B" style:family="table-column">
      <style:table-column-properties style:column-width="3.247cm"/>
    </style:style>
    <style:style style:name="Таблица13.C" style:family="table-column">
      <style:table-column-properties style:column-width="13.697cm"/>
    </style:style>
    <style:style style:name="Таблица13.1" style:family="table-row">
      <style:table-row-properties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4" style:family="table">
      <style:table-properties style:width="17.889cm" fo:margin-left="-0.026cm" table:align="left" style:writing-mode="lr-tb"/>
    </style:style>
    <style:style style:name="Таблица14.A" style:family="table-column">
      <style:table-column-properties style:column-width="0.997cm"/>
    </style:style>
    <style:style style:name="Таблица14.B" style:family="table-column">
      <style:table-column-properties style:column-width="3.29cm"/>
    </style:style>
    <style:style style:name="Таблица14.C" style:family="table-column">
      <style:table-column-properties style:column-width="13.603cm"/>
    </style:style>
    <style:style style:name="Таблица14.1" style:family="table-row">
      <style:table-row-properties fo:keep-together="auto"/>
    </style:style>
    <style:style style:name="Таблица14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" style:family="table">
      <style:table-properties style:width="17.896cm" fo:margin-left="-0.026cm" table:align="left" style:writing-mode="lr-tb"/>
    </style:style>
    <style:style style:name="Таблица15.A" style:family="table-column">
      <style:table-column-properties style:column-width="0.997cm"/>
    </style:style>
    <style:style style:name="Таблица15.B" style:family="table-column">
      <style:table-column-properties style:column-width="4.479cm"/>
    </style:style>
    <style:style style:name="Таблица15.C" style:family="table-column">
      <style:table-column-properties style:column-width="12.421cm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.5" style:family="table-row">
      <style:table-row-properties style:min-row-height="2.889cm" fo:keep-together="auto"/>
    </style:style>
    <style:style style:name="Таблица17" style:family="table">
      <style:table-properties style:width="17.882cm" table:align="left" style:writing-mode="lr-tb"/>
    </style:style>
    <style:style style:name="Таблица17.A" style:family="table-column">
      <style:table-column-properties style:column-width="0.953cm"/>
    </style:style>
    <style:style style:name="Таблица17.B" style:family="table-column">
      <style:table-column-properties style:column-width="4.288cm"/>
    </style:style>
    <style:style style:name="Таблица17.C" style:family="table-column">
      <style:table-column-properties style:column-width="3.381cm"/>
    </style:style>
    <style:style style:name="Таблица17.D" style:family="table-column">
      <style:table-column-properties style:column-width="3.519cm"/>
    </style:style>
    <style:style style:name="Таблица17.E" style:family="table-column">
      <style:table-column-properties style:column-width="5.741cm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7.A3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Таблица17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7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7.5" style:family="table-row">
      <style:table-row-properties style:min-row-height="1.669cm" fo:keep-together="auto"/>
    </style:style>
    <style:style style:name="Таблица17.6" style:family="table-row">
      <style:table-row-properties style:min-row-height="1.868cm" fo:keep-together="auto"/>
    </style:style>
    <style:style style:name="Таблица17.7" style:family="table-row">
      <style:table-row-properties style:min-row-height="1.776cm" fo:keep-together="auto"/>
    </style:style>
    <style:style style:name="Таблица18" style:family="table">
      <style:table-properties style:width="18cm" style:rel-width="100%" table:align="left" style:writing-mode="lr-tb"/>
    </style:style>
    <style:style style:name="Таблица18.A" style:family="table-column">
      <style:table-column-properties style:column-width="0.894cm" style:rel-column-width="507*"/>
    </style:style>
    <style:style style:name="Таблица18.B" style:family="table-column">
      <style:table-column-properties style:column-width="4.343cm" style:rel-column-width="2462*"/>
    </style:style>
    <style:style style:name="Таблица18.C" style:family="table-column">
      <style:table-column-properties style:column-width="12.764cm" style:rel-column-width="7236*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1" style:family="table">
      <style:table-properties style:width="17.992cm" fo:margin-left="0.064cm" table:align="left" style:writing-mode="lr-tb"/>
    </style:style>
    <style:style style:name="Таблица21.A" style:family="table-column">
      <style:table-column-properties style:column-width="0.9cm"/>
    </style:style>
    <style:style style:name="Таблица21.B" style:family="table-column">
      <style:table-column-properties style:column-width="17.092cm"/>
    </style:style>
    <style:style style:name="Таблица21.1" style:family="table-row">
      <style:table-row-properties fo:keep-together="auto"/>
    </style:style>
    <style:style style:name="Таблица21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2" style:family="table">
      <style:table-properties style:width="18.045cm" fo:margin-left="0.064cm" table:align="left" style:writing-mode="lr-tb"/>
    </style:style>
    <style:style style:name="Таблица22.A" style:family="table-column">
      <style:table-column-properties style:column-width="0.873cm"/>
    </style:style>
    <style:style style:name="Таблица22.B" style:family="table-column">
      <style:table-column-properties style:column-width="3.254cm"/>
    </style:style>
    <style:style style:name="Таблица22.C" style:family="table-column">
      <style:table-column-properties style:column-width="13.917cm"/>
    </style:style>
    <style:style style:name="Таблица22.1" style:family="table-row">
      <style:table-row-properties fo:keep-together="auto"/>
    </style:style>
    <style:style style:name="Таблица22.A1" style:family="table-cell">
      <style:table-cell-properties style:vertical-align="top" fo:padding-left="0.191cm" fo:padding-right="0.191cm" fo:padding-top="0cm" fo:padding-bottom="0cm" fo:border-left="none" fo:border-right="none" fo:border-top="none" fo:border-bottom="0.05pt solid #000000" style:writing-mode="lr-tb"/>
    </style:style>
    <style:style style:name="Таблица23" style:family="table">
      <style:table-properties style:width="18.168cm" fo:margin-left="-0.016cm" table:align="left" style:writing-mode="lr-tb"/>
    </style:style>
    <style:style style:name="Таблица23.A" style:family="table-column">
      <style:table-column-properties style:column-width="0.926cm"/>
    </style:style>
    <style:style style:name="Таблица23.B" style:family="table-column">
      <style:table-column-properties style:column-width="17.242cm"/>
    </style:style>
    <style:style style:name="Таблица23.1" style:family="table-row">
      <style:table-row-properties fo:keep-together="auto"/>
    </style:style>
    <style:style style:name="Таблица23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3.7" style:family="table-row">
      <style:table-row-properties style:min-row-height="0.639cm" fo:keep-together="auto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" fo:font-size="12pt" fo:font-weight="bold" officeooo:paragraph-rsid="0082470e" style:font-size-asian="12pt" style:font-weight-asian="bold" style:font-name-complex="Times New Roman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fo:font-weight="bold" officeooo:paragraph-rsid="0082470e" style:font-size-asian="12pt" style:font-weight-asian="bold" style:font-name-complex="Times New Roman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2470e" style:font-size-asian="12pt" style:font-weight-asian="bold" style:font-name-complex="Times New Roman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2470e" style:font-size-asian="12pt" style:font-name-complex="Times New Roman" style:font-size-complex="12pt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2470e" style:font-size-asian="12pt" style:font-name-complex="Times New Roman" style:font-size-complex="12pt"/>
    </style:style>
    <style:style style:name="P6" style:family="paragraph" style:parent-style-name="Standard">
      <style:paragraph-properties fo:line-height="100%" fo:text-align="justify" style:justify-single-word="false"/>
      <style:text-properties style:font-name="Times New Roman" fo:font-size="12pt" fo:font-weight="bold" officeooo:paragraph-rsid="0082470e" style:font-size-asian="12pt" style:font-weight-asian="bold" style:font-name-complex="Times New Roman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/>
      <style:text-properties style:font-name="Times New Roman" fo:font-size="12pt" fo:font-weight="bold" officeooo:paragraph-rsid="0082470e" style:font-size-asian="12pt" style:font-weight-asian="bold" style:font-name-complex="Times New Roman" style:font-size-complex="12pt"/>
    </style:style>
    <style:style style:name="P8" style:family="paragraph" style:parent-style-name="Standard">
      <style:paragraph-properties fo:line-height="100%" fo:text-align="center" style:justify-single-word="false"/>
      <style:text-properties fo:color="#000000" loext:opacity="100%" style:font-name="Times New Roman" fo:font-size="12pt" officeooo:paragraph-rsid="0082470e" style:font-size-asian="12pt" style:font-name-complex="Times New Roman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82470e" style:font-size-asian="12pt" style:font-name-complex="Times New Roman" style:font-size-complex="12pt"/>
    </style:style>
    <style:style style:name="P10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82470e" style:font-size-asian="12pt" style:font-name-complex="Times New Roman" style:font-size-complex="12pt"/>
    </style:style>
    <style:style style:name="P11" style:family="paragraph" style:parent-style-name="Standard">
      <style:paragraph-properties fo:text-align="center" style:justify-single-word="false"/>
      <style:text-properties fo:color="#000000" loext:opacity="100%" style:font-name="Times New Roman" fo:font-size="12pt" officeooo:paragraph-rsid="0082470e" style:font-size-asian="12pt" style:font-name-complex="Times New Roman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2470e" style:font-size-asian="12pt" style:font-size-complex="12pt"/>
    </style:style>
    <style:style style:name="P13" style:family="paragraph" style:parent-style-name="Standard">
      <style:paragraph-properties fo:text-align="center" style:justify-single-word="false"/>
      <style:text-properties fo:color="#000000" loext:opacity="100%" style:font-name="Times New Roman" fo:font-size="12pt" officeooo:rsid="00843641" officeooo:paragraph-rsid="0082470e" fo:background-color="transparent" style:font-size-asian="12pt" style:font-name-complex="Times New Roman" style:font-size-complex="12pt"/>
    </style:style>
    <style:style style:name="P14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2470e" fo:background-color="transparent" style:font-size-asian="12pt" style:font-weight-asian="bold" style:font-name-complex="Times New Roman" style:font-size-complex="12pt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2470e" fo:background-color="transparent" style:font-size-asian="12pt" style:font-weight-asian="bold" style:font-name-complex="Times New Roman" style:font-size-complex="12pt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rsid="0099ae67" officeooo:paragraph-rsid="0082470e" fo:background-color="transparent" style:font-size-asian="12pt" style:font-name-complex="Times New Roman" style:font-size-complex="12pt"/>
    </style:style>
    <style:style style:name="P1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2470e" fo:background-color="transparent" style:font-size-asian="12pt" style:font-name-complex="Times New Roman" style:font-size-complex="12pt"/>
    </style:style>
    <style:style style:name="P1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officeooo:paragraph-rsid="00843641" style:font-size-asian="12pt" style:font-weight-asian="bold" style:font-name-complex="Times New Roman" style:font-size-complex="12pt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fo:font-weight="bold" officeooo:paragraph-rsid="00843641" style:font-size-asian="12pt" style:font-weight-asian="bold" style:font-name-complex="Times New Roman" style:font-size-complex="12pt"/>
    </style:style>
    <style:style style:name="P2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style:font-name="Times New Roman" fo:font-size="12pt" fo:language="en" fo:country="US" officeooo:paragraph-rsid="00843641" style:font-size-asian="12pt" style:font-name-complex="Times New Roman" style:font-size-complex="12pt"/>
    </style:style>
    <style:style style:name="P21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3641" fo:background-color="transparent" style:font-size-asian="12pt" style:font-weight-asian="bold" style:font-name-complex="Times New Roman" style:font-size-complex="12pt"/>
    </style:style>
    <style:style style:name="P2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3641" fo:background-color="transparent" style:font-size-asian="12pt" style:font-weight-asian="bold" style:font-name-complex="Times New Roman" style:font-size-complex="12pt"/>
    </style:style>
    <style:style style:name="P23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2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3641" fo:background-color="transparent" style:font-size-asian="12pt" style:font-weight-asian="bold" style:font-name-complex="Times New Roman" style:font-size-complex="12pt"/>
    </style:style>
    <style:style style:name="P2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4eb4c" fo:background-color="transparent" style:font-size-asian="12pt" style:font-name-complex="Times New Roman" style:font-size-complex="12pt"/>
    </style:style>
    <style:style style:name="P2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27" style:family="paragraph" style:parent-style-name="Standard">
      <style:paragraph-properties fo:text-align="center" style:justify-single-word="false"/>
      <style:text-properties officeooo:paragraph-rsid="00c9b8b6"/>
    </style:style>
    <style:style style:name="P28" style:family="paragraph" style:parent-style-name="Standard">
      <style:paragraph-properties fo:margin-top="0.106cm" fo:margin-bottom="0cm" style:contextual-spacing="false" fo:line-height="100%" fo:text-align="center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2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30" style:family="paragraph" style:parent-style-name="Standard">
      <style:paragraph-properties fo:margin-top="0.106cm" fo:margin-bottom="0cm" style:contextual-spacing="false" fo:text-align="center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31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3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officeooo:paragraph-rsid="00843641" fo:background-color="transparent"/>
    </style:style>
    <style:style style:name="P33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paragraph-rsid="00843641" fo:background-color="transparent" style:font-size-asian="12pt" style:font-weight-asian="bold" style:font-name-complex="Times New Roman" style:font-size-complex="12pt"/>
    </style:style>
    <style:style style:name="P34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paragraph-rsid="00843641" fo:background-color="transparent" style:font-size-asian="12pt" style:font-weight-asian="bold" style:font-name-complex="Times New Roman" style:font-size-complex="12pt" style:font-weight-complex="bold"/>
    </style:style>
    <style:style style:name="P3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843641" fo:background-color="transparent" style:font-size-asian="12pt" style:font-weight-asian="bold" style:font-name-complex="Times New Roman" style:font-size-complex="12pt" style:font-weight-complex="bold"/>
    </style:style>
    <style:style style:name="P3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843641" fo:background-color="transparent" style:font-size-asian="12pt" style:font-name-complex="Times New Roman" style:font-size-complex="12pt"/>
    </style:style>
    <style:style style:name="P37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color="#000000" loext:opacity="100%" style:font-name="Times New Roman" fo:font-size="12pt" officeooo:rsid="0084eb4c" officeooo:paragraph-rsid="0084eb4c" fo:background-color="transparent" style:font-size-asian="12pt" style:font-size-complex="12pt"/>
    </style:style>
    <style:style style:name="P38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fo:font-weight="bold" officeooo:paragraph-rsid="0086b1a4" fo:background-color="transparent" style:font-size-asian="12pt" style:font-weight-asian="bold" style:font-name-complex="Times New Roman" style:font-size-complex="12pt" style:font-weight-complex="bold"/>
    </style:style>
    <style:style style:name="P3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fo:font-weight="bold" officeooo:paragraph-rsid="0086b1a4" fo:background-color="transparent" style:font-size-asian="12pt" style:font-weight-asian="bold" style:font-name-complex="Times New Roman" style:font-size-complex="12pt" style:font-weight-complex="bold"/>
    </style:style>
    <style:style style:name="P40" style:family="paragraph" style:parent-style-name="Standard">
      <style:paragraph-properties fo:line-height="100%" fo:text-align="justify" style:justify-single-word="false"/>
      <style:text-properties officeooo:paragraph-rsid="0087f8ab" fo:background-color="transparent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officeooo:paragraph-rsid="0086b1a4" fo:background-color="transparent"/>
    </style:style>
    <style:style style:name="P4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officeooo:paragraph-rsid="0086b1a4" fo:background-color="transparent" style:font-size-asian="12pt" style:font-name-complex="Times New Roman" style:font-size-complex="12pt"/>
    </style:style>
    <style:style style:name="P4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style:font-name="Times New Roman" fo:font-size="12pt" fo:font-weight="bold" officeooo:paragraph-rsid="0089aebc" fo:background-color="transparent" style:font-size-asian="12pt" style:font-weight-asian="bold" style:font-name-complex="Times New Roman" style:font-size-complex="12pt" style:font-weight-complex="bold"/>
    </style:style>
    <style:style style:name="P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style:font-name="Times New Roman" fo:font-size="12pt" fo:font-weight="bold" officeooo:paragraph-rsid="0089aebc" fo:background-color="transparent" style:font-size-asian="12pt" style:font-weight-asian="bold" style:font-name-complex="Times New Roman" style:font-size-complex="12pt" style:font-weight-complex="bold"/>
    </style:style>
    <style:style style:name="P45" style:family="paragraph" style:parent-style-name="Standard">
      <style:paragraph-properties fo:text-align="justify" style:justify-single-word="false"/>
      <style:text-properties style:font-name="Times New Roman" fo:font-size="12pt" fo:background-color="transparent" style:font-size-asian="12pt" style:font-size-complex="12pt"/>
    </style:style>
    <style:style style:name="P46" style:family="paragraph" style:parent-style-name="Text_20_body_20_indent">
      <style:paragraph-properties fo:margin-left="0.071cm" fo:margin-right="0.249cm" fo:margin-top="0cm" fo:margin-bottom="0cm" style:contextual-spacing="false" fo:text-align="justify" style:justify-single-word="false">
        <style:tab-stops>
          <style:tab-stop style:position="0cm"/>
        </style:tab-stops>
      </style:paragraph-properties>
      <style:text-properties style:font-name="Times New Roman" fo:font-size="12pt" fo:language="ru" fo:country="RU" officeooo:paragraph-rsid="0089aebc" fo:background-color="transparent" style:font-size-asian="12pt" style:language-asian="ru" style:country-asian="RU" style:font-size-complex="12pt"/>
    </style:style>
    <style:style style:name="P4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style:text-underline-style="none" fo:font-weight="bold" officeooo:paragraph-rsid="008be23d" fo:background-color="transparent" style:font-size-asian="12pt" style:font-weight-asian="bold" style:font-name-complex="Times New Roman" style:font-size-complex="12pt" style:font-weight-complex="bold"/>
    </style:style>
    <style:style style:name="P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style:text-underline-style="none" fo:font-weight="bold" officeooo:paragraph-rsid="008be23d" fo:background-color="transparent" style:font-size-asian="12pt" style:font-weight-asian="bold" style:font-name-complex="Times New Roman" style:font-size-complex="12pt" style:font-weight-complex="bold"/>
    </style:style>
    <style:style style:name="P49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8c8149" officeooo:paragraph-rsid="008c8149" fo:background-color="transparent" style:font-size-asian="12pt" style:font-name-complex="Times New Roman" style:font-size-complex="12pt"/>
    </style:style>
    <style:style style:name="P50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8f74d4" officeooo:paragraph-rsid="0090674d" fo:background-color="transparent" style:font-size-asian="12pt" style:font-name-complex="Times New Roman" style:font-size-complex="12pt"/>
    </style:style>
    <style:style style:name="P51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normal" officeooo:rsid="008f74d4" officeooo:paragraph-rsid="0090674d" fo:background-color="transparent" style:font-size-asian="12pt" style:font-name-complex="Times New Roman" style:font-size-complex="12pt"/>
    </style:style>
    <style:style style:name="P52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normal" officeooo:rsid="0091f121" officeooo:paragraph-rsid="009839b8" fo:background-color="transparent" style:font-size-asian="12pt" style:font-name-complex="Times New Roman" style:font-size-complex="12pt"/>
    </style:style>
    <style:style style:name="P53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solid" style:text-underline-width="auto" style:text-underline-color="font-color" fo:font-weight="normal" officeooo:rsid="009839b8" officeooo:paragraph-rsid="009839b8" fo:background-color="transparent" style:font-size-asian="12pt" style:font-name-complex="Times New Roman" style:font-size-complex="12pt"/>
    </style:style>
    <style:style style:name="P54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9839b8" officeooo:paragraph-rsid="009839b8" fo:background-color="transparent" style:font-size-asian="12pt" style:font-name-complex="Times New Roman" style:font-size-complex="12pt"/>
    </style:style>
    <style:style style:name="P55" style:family="paragraph" style:parent-style-name="Standard">
      <style:paragraph-properties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style:text-underline-style="none" fo:font-weight="normal" officeooo:rsid="009b7c4e" officeooo:paragraph-rsid="009b7c4e" fo:background-color="transparent" style:font-size-asian="12pt" style:font-name-complex="Times New Roman" style:font-size-complex="12pt"/>
    </style:style>
    <style:style style:name="P56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" fo:font-size="12pt" officeooo:paragraph-rsid="009db842" fo:background-color="transparent" style:font-size-asian="12pt" style:font-size-complex="12pt"/>
    </style:style>
    <style:style style:name="P5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paragraph-rsid="009e9f40" fo:background-color="transparent" style:font-size-asian="12pt" style:font-weight-asian="bold" style:font-name-complex="Times New Roman" style:font-size-complex="12pt" style:font-weight-complex="bold"/>
    </style:style>
    <style:style style:name="P5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9e9f40" fo:background-color="transparent" style:font-size-asian="12pt" style:font-weight-asian="bold" style:font-name-complex="Times New Roman" style:font-size-complex="12pt" style:font-weight-complex="bold"/>
    </style:style>
    <style:style style:name="P59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98fbe5" officeooo:paragraph-rsid="00a198b5" fo:background-color="transparent" style:font-size-asian="12pt" style:font-name-complex="Times New Roman" style:font-size-complex="12pt"/>
    </style:style>
    <style:style style:name="P6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98fbe5" officeooo:paragraph-rsid="00a198b5" fo:background-color="transparent" style:font-size-asian="12pt" style:font-name-complex="Times New Roman" style:font-size-complex="12pt"/>
    </style:style>
    <style:style style:name="P61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198b5" officeooo:paragraph-rsid="00a198b5" fo:background-color="transparent" style:font-size-asian="12pt" style:font-name-complex="Times New Roman" style:font-size-complex="12pt"/>
    </style:style>
    <style:style style:name="P62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fo:language="ru" fo:country="RU" officeooo:paragraph-rsid="00a198b5" fo:background-color="transparent" style:font-size-asian="12pt" style:font-name-complex="Times New Roman" style:font-size-complex="12pt"/>
    </style:style>
    <style:style style:name="P6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rsid="0084ab74" officeooo:paragraph-rsid="00a340f5" fo:background-color="transparent" style:font-size-asian="12pt" style:font-weight-asian="bold" style:font-name-complex="Times New Roman" style:font-size-complex="12pt" style:font-weight-complex="bold"/>
    </style:style>
    <style:style style:name="P64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rsid="0084ab74" officeooo:paragraph-rsid="00a340f5" fo:background-color="transparent" style:font-size-asian="12pt" style:font-weight-asian="bold" style:font-name-complex="Times New Roman" style:font-size-complex="12pt" style:font-weight-complex="bold"/>
    </style:style>
    <style:style style:name="P65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" fo:font-size="12pt" officeooo:paragraph-rsid="00a340f5" fo:background-color="transparent" style:font-size-asian="12pt" style:font-name-complex="Times New Roman" style:font-size-complex="12pt"/>
    </style:style>
    <style:style style:name="P66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paragraph-rsid="00a340f5" fo:background-color="transparent" style:font-size-asian="12pt" style:font-name-complex="Times New Roman1" style:font-size-complex="12pt"/>
    </style:style>
    <style:style style:name="P67" style:family="paragraph" style:parent-style-name="Standard">
      <style:paragraph-properties fo:text-align="center" style:justify-single-word="false" fo:orphans="2" fo:widows="2"/>
      <style:text-properties style:font-name="Times New Roman" fo:font-size="12pt" fo:font-weight="bold" officeooo:paragraph-rsid="00a58b53" fo:background-color="#ffffff" style:font-size-asian="12pt" style:font-weight-asian="bold" style:font-size-complex="12pt" style:font-weight-complex="bold"/>
    </style:style>
    <style:style style:name="P68" style:family="paragraph" style:parent-style-name="Standard">
      <style:text-properties style:font-name="Times New Roman" fo:font-size="12pt" officeooo:paragraph-rsid="00a58b53" fo:background-color="#ffffff" style:font-size-asian="12pt" style:font-size-complex="12pt"/>
    </style:style>
    <style:style style:name="P69" style:family="paragraph" style:parent-style-name="Standard">
      <style:text-properties style:font-name="Times New Roman" fo:font-size="12pt" officeooo:rsid="00cc0c5c" officeooo:paragraph-rsid="00cc0c5c" fo:background-color="#ffffff" style:font-size-asian="12pt" style:font-size-complex="12pt"/>
    </style:style>
    <style:style style:name="P70" style:family="paragraph" style:parent-style-name="Standard">
      <style:text-properties style:font-name="Times New Roman" fo:font-size="12pt" officeooo:rsid="00851760" officeooo:paragraph-rsid="00a58b53" fo:background-color="#ffffff" style:font-size-asian="12pt" style:font-size-complex="12pt"/>
    </style:style>
    <style:style style:name="P71" style:family="paragraph" style:parent-style-name="Standard">
      <style:text-properties style:font-name="Times New Roman" fo:font-size="12pt" officeooo:rsid="00caf007" officeooo:paragraph-rsid="00caf007" fo:background-color="#ffffff" style:font-size-asian="12pt" style:font-size-complex="12pt"/>
    </style:style>
    <style:style style:name="P72" style:family="paragraph" style:parent-style-name="Standard">
      <style:text-properties style:font-name="Times New Roman" fo:font-size="12pt" officeooo:rsid="0086a4b8" officeooo:paragraph-rsid="00a58b53" fo:background-color="#ffffff" style:font-size-asian="12pt" style:font-size-complex="12pt"/>
    </style:style>
    <style:style style:name="P73" style:family="paragraph" style:parent-style-name="Standard">
      <style:text-properties style:font-name="Times New Roman" fo:font-size="12pt" officeooo:rsid="008728ef" officeooo:paragraph-rsid="00a58b53" fo:background-color="#ffffff" style:font-size-asian="12pt" style:font-size-complex="12pt"/>
    </style:style>
    <style:style style:name="P74" style:family="paragraph" style:parent-style-name="Standard">
      <style:text-properties style:font-name="Times New Roman" fo:font-size="12pt" officeooo:rsid="00841abb" officeooo:paragraph-rsid="00a58b53" fo:background-color="#ffffff" style:font-size-asian="12pt" style:font-size-complex="12pt"/>
    </style:style>
    <style:style style:name="P75" style:family="paragraph" style:parent-style-name="Standard">
      <style:text-properties style:font-name="Times New Roman" officeooo:rsid="0086a4b8" officeooo:paragraph-rsid="00a58b53"/>
    </style:style>
    <style:style style:name="P76" style:family="paragraph" style:parent-style-name="Standard">
      <style:text-properties style:font-name="Times New Roman" fo:font-size="12pt" officeooo:rsid="0088b59a" officeooo:paragraph-rsid="00a58b53" fo:background-color="#ffffff" style:font-size-asian="12pt" style:font-size-complex="12pt"/>
    </style:style>
    <style:style style:name="P77" style:family="paragraph" style:parent-style-name="Standard">
      <style:text-properties style:font-name="Times New Roman" fo:font-size="12pt" fo:font-weight="bold" officeooo:rsid="008763cd" officeooo:paragraph-rsid="00a58b53" fo:background-color="#ffffff" style:font-size-asian="12pt" style:font-weight-asian="bold" style:font-size-complex="12pt" style:font-weight-complex="bold"/>
    </style:style>
    <style:style style:name="P78" style:family="paragraph" style:parent-style-name="Table_20_Contents">
      <style:text-properties style:font-name="Times New Roman" fo:font-size="12pt" officeooo:paragraph-rsid="00a58b53" style:font-size-asian="12pt" style:font-size-complex="12pt"/>
    </style:style>
    <style:style style:name="P79" style:family="paragraph" style:parent-style-name="Table_20_Contents">
      <style:text-properties style:font-name="Times New Roman" fo:font-size="12pt" officeooo:rsid="0082d911" officeooo:paragraph-rsid="008851b1" style:font-size-asian="12pt" style:font-size-complex="12pt"/>
    </style:style>
    <style:style style:name="P80" style:family="paragraph" style:parent-style-name="Table_20_Contents">
      <style:text-properties style:font-name="Times New Roman" fo:font-size="12pt" officeooo:rsid="008851b1" officeooo:paragraph-rsid="008851b1" style:font-size-asian="12pt" style:font-size-complex="12pt"/>
    </style:style>
    <style:style style:name="P81" style:family="paragraph" style:parent-style-name="Table_20_Contents">
      <style:text-properties style:font-name="Times New Roman" fo:font-size="12pt" officeooo:rsid="0087ebf2" officeooo:paragraph-rsid="008851b1" style:font-size-asian="12pt" style:font-size-complex="12pt"/>
    </style:style>
    <style:style style:name="P82" style:family="paragraph" style:parent-style-name="Table_20_Contents">
      <style:text-properties style:font-name="Times New Roman" fo:font-size="12pt" officeooo:rsid="008c0562" officeooo:paragraph-rsid="008c0562" style:font-size-asian="12pt" style:font-size-complex="12pt"/>
    </style:style>
    <style:style style:name="P83" style:family="paragraph" style:parent-style-name="Table_20_Contents">
      <style:text-properties style:font-name="Times New Roman" fo:font-size="12pt" officeooo:rsid="0082d911" officeooo:paragraph-rsid="0083c958" style:font-size-asian="12pt" style:font-size-complex="12pt"/>
    </style:style>
    <style:style style:name="P84" style:family="paragraph" style:parent-style-name="Table_20_Contents">
      <style:text-properties style:font-name="Times New Roman" fo:font-size="12pt" officeooo:rsid="0090b953" officeooo:paragraph-rsid="0090b953" style:font-size-asian="12pt" style:font-size-complex="12pt"/>
    </style:style>
    <style:style style:name="P85" style:family="paragraph" style:parent-style-name="Table_20_Contents">
      <style:text-properties style:font-name="Times New Roman" fo:font-size="12pt" officeooo:rsid="008f7ab2" officeooo:paragraph-rsid="008f7ab2" style:font-size-asian="12pt" style:font-size-complex="12pt"/>
    </style:style>
    <style:style style:name="P86" style:family="paragraph" style:parent-style-name="Table_20_Contents">
      <style:text-properties style:font-name="Times New Roman" fo:font-size="12pt" officeooo:rsid="008eb4dd" officeooo:paragraph-rsid="008eb4dd" style:font-size-asian="12pt" style:font-size-complex="12pt"/>
    </style:style>
    <style:style style:name="P87" style:family="paragraph" style:parent-style-name="Table_20_Contents">
      <style:text-properties style:font-name="Times New Roman" fo:font-size="12pt" officeooo:rsid="008dac12" officeooo:paragraph-rsid="008dac12" style:font-size-asian="12pt" style:font-size-complex="12pt"/>
    </style:style>
    <style:style style:name="P88" style:family="paragraph" style:parent-style-name="Standard">
      <style:paragraph-properties fo:margin-top="0cm" fo:margin-bottom="0cm" style:contextual-spacing="false"/>
      <style:text-properties style:font-name="Times New Roman" fo:font-size="12pt" fo:font-weight="bold" officeooo:rsid="00960468" officeooo:paragraph-rsid="00cd789d" style:font-size-asian="12pt" style:font-weight-asian="bold" style:font-size-complex="12pt" style:font-weight-complex="bold"/>
    </style:style>
    <style:style style:name="P89" style:family="paragraph" style:parent-style-name="Table_20_Contents">
      <style:text-properties style:font-name="Times New Roman" fo:font-size="12pt" officeooo:paragraph-rsid="0094b9ad" style:font-size-asian="12pt" style:font-size-complex="12pt"/>
    </style:style>
    <style:style style:name="P90" style:family="paragraph" style:parent-style-name="Table_20_Contents">
      <style:text-properties style:font-name="Times New Roman" fo:font-size="12pt" officeooo:rsid="0083eb47" officeooo:paragraph-rsid="0094b9ad" style:font-size-asian="12pt" style:font-size-complex="12pt"/>
    </style:style>
    <style:style style:name="P91" style:family="paragraph" style:parent-style-name="Table_20_Contents">
      <style:text-properties style:font-name="Times New Roman" fo:font-size="12pt" officeooo:rsid="00ab16f1" officeooo:paragraph-rsid="00ab16f1" style:font-size-asian="12pt" style:font-size-complex="12pt"/>
    </style:style>
    <style:style style:name="P92" style:family="paragraph" style:parent-style-name="Table_20_Contents">
      <style:text-properties fo:color="#000000" loext:opacity="100%" style:font-name="Times New Roman" fo:font-size="12pt" officeooo:rsid="0083eb47" officeooo:paragraph-rsid="008e8a74" style:font-size-asian="12pt" style:font-size-complex="12pt"/>
    </style:style>
    <style:style style:name="P93" style:family="paragraph" style:parent-style-name="Table_20_Contents">
      <style:text-properties style:font-name="Times New Roman" fo:font-size="12pt" officeooo:rsid="0094b9ad" officeooo:paragraph-rsid="0094b9ad" style:font-size-asian="12pt" style:font-size-complex="12pt"/>
    </style:style>
    <style:style style:name="P94" style:family="paragraph" style:parent-style-name="Table_20_Contents">
      <style:text-properties style:font-name="Times New Roman" fo:font-size="12pt" officeooo:rsid="00cf5324" officeooo:paragraph-rsid="00cf5324" style:font-size-asian="12pt" style:font-size-complex="12pt"/>
    </style:style>
    <style:style style:name="P95" style:family="paragraph" style:parent-style-name="Table_20_Contents">
      <style:text-properties style:font-name="Times New Roman" fo:font-size="12pt" officeooo:rsid="00ac8bae" officeooo:paragraph-rsid="00ac8bae" style:font-size-asian="12pt" style:font-size-complex="12pt"/>
    </style:style>
    <style:style style:name="P96" style:family="paragraph" style:parent-style-name="Table_20_Contents">
      <style:text-properties style:font-name="Times New Roman" fo:font-size="12pt" officeooo:rsid="00911599" officeooo:paragraph-rsid="0094b9ad" style:font-size-asian="12pt" style:font-size-complex="12pt"/>
    </style:style>
    <style:style style:name="P97" style:family="paragraph" style:parent-style-name="Standard">
      <style:text-properties style:font-name="Times New Roman" fo:font-size="12pt" officeooo:rsid="00ab16f1" officeooo:paragraph-rsid="00ab16f1" style:font-size-asian="12pt" style:font-size-complex="12pt"/>
    </style:style>
    <style:style style:name="P98" style:family="paragraph" style:parent-style-name="Table_20_Contents">
      <style:text-properties style:font-name="Times New Roman" fo:font-size="12pt" officeooo:rsid="0093839e" officeooo:paragraph-rsid="00ab16f1" style:font-size-asian="12pt" style:font-size-complex="12pt"/>
    </style:style>
    <style:style style:name="P99" style:family="paragraph" style:parent-style-name="Table_20_Contents">
      <style:text-properties style:font-name="Times New Roman" fo:font-size="12pt" officeooo:paragraph-rsid="00ab16f1" style:font-size-asian="12pt" style:font-size-complex="12pt"/>
    </style:style>
    <style:style style:name="P100" style:family="paragraph" style:parent-style-name="Table_20_Contents">
      <style:text-properties style:font-name="Times New Roman" fo:font-size="12pt" officeooo:rsid="009f553b" officeooo:paragraph-rsid="00ab16f1" style:font-size-asian="12pt" style:font-size-complex="12pt"/>
    </style:style>
    <style:style style:name="P101" style:family="paragraph" style:parent-style-name="Table_20_Contents">
      <style:text-properties style:font-name="Times New Roman" fo:font-size="12pt" officeooo:rsid="0094b9ad" officeooo:paragraph-rsid="00ab16f1" style:font-size-asian="12pt" style:font-size-complex="12pt"/>
    </style:style>
    <style:style style:name="P102" style:family="paragraph" style:parent-style-name="Table_20_Contents">
      <style:text-properties style:font-name="Times New Roman" fo:font-size="12pt" officeooo:rsid="00911599" officeooo:paragraph-rsid="00ab16f1" style:font-size-asian="12pt" style:font-size-complex="12pt"/>
    </style:style>
    <style:style style:name="P103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rsid="0084ab74" officeooo:paragraph-rsid="00a68474" fo:background-color="transparent" style:font-size-asian="12pt" style:font-weight-asian="bold" style:font-name-complex="Times New Roman" style:font-size-complex="12pt" style:font-weight-complex="bold"/>
    </style:style>
    <style:style style:name="P104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rsid="0084ab74" officeooo:paragraph-rsid="00a68474" fo:background-color="transparent" style:font-size-asian="12pt" style:font-weight-asian="bold" style:font-name-complex="Times New Roman" style:font-size-complex="12pt" style:font-weight-complex="bold"/>
    </style:style>
    <style:style style:name="P105" style:family="paragraph" style:parent-style-name="Основной_20_текст_20_с_20_отступом_20_3" style:list-style-name="List_20_1">
      <style:paragraph-properties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a23d6" officeooo:paragraph-rsid="00aa23d6" fo:background-color="transparent" style:font-size-asian="12pt" style:font-name-complex="Times New Roman" style:font-size-complex="12pt"/>
    </style:style>
    <style:style style:name="P106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68474" officeooo:paragraph-rsid="00a68474" fo:background-color="transparent" style:font-size-asian="12pt" style:font-name-complex="Times New Roman" style:font-size-complex="12pt"/>
    </style:style>
    <style:style style:name="P107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85586" officeooo:paragraph-rsid="00a85586" fo:background-color="transparent" style:font-size-asian="12pt" style:font-name-complex="Times New Roman" style:font-size-complex="12pt"/>
    </style:style>
    <style:style style:name="P108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8879d" officeooo:paragraph-rsid="00a8879d" fo:background-color="transparent" style:font-size-asian="12pt" style:font-name-complex="Times New Roman" style:font-size-complex="12pt"/>
    </style:style>
    <style:style style:name="P109" style:family="paragraph" style:parent-style-name="Основной_20_текст_20_с_20_отступом_20_3" style:list-style-name="L1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93676" officeooo:paragraph-rsid="00a93676" fo:background-color="transparent" style:font-size-asian="12pt" style:font-name-complex="Times New Roman" style:font-size-complex="12pt"/>
    </style:style>
    <style:style style:name="P110" style:family="paragraph" style:parent-style-name="Text_20_body">
      <style:paragraph-properties fo:line-height="100%" fo:text-align="justify" style:justify-single-word="false" style:text-autospace="none"/>
      <style:text-properties fo:color="#000000" loext:opacity="100%" style:font-name="Times New Roman" fo:font-size="12pt" officeooo:paragraph-rsid="00b956ce" fo:background-color="transparent" style:font-size-asian="12pt" style:font-size-complex="12pt"/>
    </style:style>
    <style:style style:name="P111" style:family="paragraph" style:parent-style-name="Основной_20_текст_20_с_20_отступом_20_3">
      <style:paragraph-properties fo:margin-left="0cm" fo:margin-top="0cm" fo:margin-bottom="0cm" style:contextual-spacing="false" fo:line-height="100%" fo:text-align="center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a23d6" officeooo:paragraph-rsid="00aa23d6" fo:background-color="transparent" style:font-size-asian="12pt" style:font-name-complex="Times New Roman" style:font-size-complex="12pt"/>
    </style:style>
    <style:style style:name="P112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officeooo:paragraph-rsid="00aad5d9"/>
    </style:style>
    <style:style style:name="P113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color="#000000" loext:opacity="100%" style:font-name="Times New Roman" fo:font-size="12pt" officeooo:paragraph-rsid="00aad5d9" fo:background-color="transparent" style:font-size-asian="12pt" style:font-size-complex="12pt"/>
    </style:style>
    <style:style style:name="P114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color="#000000" loext:opacity="100%" style:font-name="Times New Roman" fo:font-size="12pt" officeooo:paragraph-rsid="00b02928" fo:background-color="transparent" style:font-size-asian="12pt" style:font-size-complex="12pt"/>
    </style:style>
    <style:style style:name="P115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color="#444444" loext:opacity="100%" style:font-name="Times New Roman" fo:language="ru" fo:country="RU" fo:font-weight="normal" officeooo:rsid="00aad5d9" officeooo:paragraph-rsid="00aad5d9" fo:background-color="#ffff00" style:font-size-asian="14pt" style:font-name-complex="Times New Roman" style:font-size-complex="14pt"/>
    </style:style>
    <style:style style:name="P116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officeooo:paragraph-rsid="00aad5d9" fo:background-color="transparent" style:font-size-asian="12pt" style:font-size-complex="12pt"/>
    </style:style>
    <style:style style:name="P117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aad5d9" fo:background-color="transparent" style:font-size-asian="12pt" style:font-size-complex="12pt"/>
    </style:style>
    <style:style style:name="P118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ad5d9" officeooo:paragraph-rsid="00b3655a" fo:background-color="transparent" style:font-size-asian="12pt" style:font-name-complex="Times New Roman" style:font-size-complex="12pt"/>
    </style:style>
    <style:style style:name="P119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bc1ed" officeooo:paragraph-rsid="00b3655a" fo:background-color="transparent" style:font-size-asian="12pt" style:font-name-complex="Times New Roman" style:font-size-complex="12pt"/>
    </style:style>
    <style:style style:name="P120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c8ce0" officeooo:paragraph-rsid="00ac8ce0" fo:background-color="transparent" style:font-size-asian="12pt" style:font-name-complex="Times New Roman" style:font-size-complex="12pt"/>
    </style:style>
    <style:style style:name="P121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c8ce0" officeooo:paragraph-rsid="00acbf76" fo:background-color="transparent" style:font-size-asian="12pt" style:font-name-complex="Times New Roman" style:font-size-complex="12pt"/>
    </style:style>
    <style:style style:name="P122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cbf76" officeooo:paragraph-rsid="00acbf76" fo:background-color="transparent" style:font-size-asian="12pt" style:font-name-complex="Times New Roman" style:font-size-complex="12pt"/>
    </style:style>
    <style:style style:name="P123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c8ce0" officeooo:paragraph-rsid="00afb5ff" fo:background-color="transparent" style:font-size-asian="12pt" style:font-name-complex="Times New Roman" style:font-size-complex="12pt"/>
    </style:style>
    <style:style style:name="P124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fb5ff" officeooo:paragraph-rsid="00afb5ff" fo:background-color="transparent" style:font-size-asian="12pt" style:font-name-complex="Times New Roman" style:font-size-complex="12pt"/>
    </style:style>
    <style:style style:name="P125" style:family="paragraph" style:parent-style-name="Основной_20_текст_20_с_20_отступом_20_3" style:list-style-name="L2">
      <style:paragraph-properties fo:margin-top="0cm" fo:margin-bottom="0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fb5ff" officeooo:paragraph-rsid="00b956ce" fo:background-color="transparent" style:font-size-asian="12pt" style:font-name-complex="Times New Roman" style:font-size-complex="12pt"/>
    </style:style>
    <style:style style:name="P126" style:family="paragraph" style:parent-style-name="Основной_20_текст_20_с_20_отступом_20_3" style:list-style-name="L2">
      <style:paragraph-properties fo:margin-lef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Times New Roman" fo:font-size="12pt" officeooo:paragraph-rsid="00b956ce" fo:background-color="transparent" style:font-size-asian="12pt" style:font-size-complex="12pt"/>
    </style:style>
    <style:style style:name="P127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rsid="0084ab74" officeooo:paragraph-rsid="00bbfa90" fo:background-color="transparent" style:font-size-asian="12pt" style:font-weight-asian="bold" style:font-name-complex="Times New Roman" style:font-size-complex="12pt" style:font-weight-complex="bold"/>
    </style:style>
    <style:style style:name="P12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rsid="0084ab74" officeooo:paragraph-rsid="00bbfa90" fo:background-color="transparent" style:font-size-asian="12pt" style:font-weight-asian="bold" style:font-name-complex="Times New Roman" style:font-size-complex="12pt" style:font-weight-complex="bold"/>
    </style:style>
    <style:style style:name="P129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paragraph-rsid="00bc9a90" fo:background-color="transparent" style:font-size-asian="12pt" style:font-name-complex="Times New Roman" style:font-size-complex="12pt"/>
    </style:style>
    <style:style style:name="P13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rsid="0084ab74" officeooo:paragraph-rsid="00c0ac54" fo:background-color="transparent" style:font-size-asian="12pt" style:font-weight-asian="bold" style:font-name-complex="Times New Roman" style:font-size-complex="12pt" style:font-weight-complex="bold"/>
    </style:style>
    <style:style style:name="P13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rsid="0084ab74" officeooo:paragraph-rsid="00c0ac54" fo:background-color="transparent" style:font-size-asian="12pt" style:font-weight-asian="bold" style:font-name-complex="Times New Roman" style:font-size-complex="12pt" style:font-weight-complex="bold"/>
    </style:style>
    <style:style style:name="P13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fo:font-size="12pt" officeooo:paragraph-rsid="00c37d85" fo:background-color="transparent" style:font-size-asian="12pt" style:font-size-complex="12pt"/>
    </style:style>
    <style:style style:name="P13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rsid="0084ab74" officeooo:paragraph-rsid="00c0ac54" fo:background-color="transparent" style:font-size-asian="12pt" style:font-weight-asian="bold" style:font-name-complex="Times New Roman" style:font-size-complex="12pt" style:font-weight-complex="bold"/>
    </style:style>
    <style:style style:name="P134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c80dc2" officeooo:paragraph-rsid="00c80dc2" fo:background-color="transparent" style:font-size-asian="12pt" style:font-name-complex="Times New Roman" style:font-size-complex="12pt"/>
    </style:style>
    <style:style style:name="P135" style:family="paragraph" style:parent-style-name="Основной_20_текст_20_с_20_отступом_20_3">
      <style:paragraph-properties fo:margin-left="0.083cm" fo:margin-right="0cm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c80dc2" officeooo:paragraph-rsid="00c82a97" fo:background-color="transparent" style:font-size-asian="12pt" style:font-name-complex="Times New Roman" style:font-size-complex="12pt"/>
    </style:style>
    <style:style style:name="P136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fo:font-weight="bold" officeooo:rsid="0084ab74" officeooo:paragraph-rsid="00c0ac54" fo:background-color="transparent" style:font-size-asian="12pt" style:font-weight-asian="bold" style:font-name-complex="Times New Roman" style:font-size-complex="12pt" style:font-weight-complex="bold"/>
    </style:style>
    <style:style style:name="P137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rsid="0084ab74" officeooo:paragraph-rsid="00c0ac54" fo:background-color="transparent" style:font-size-asian="12pt" style:font-weight-asian="bold" style:font-name-complex="Times New Roman" style:font-size-complex="12pt" style:font-weight-complex="bold"/>
    </style:style>
    <style:style style:name="P138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c37d85" officeooo:paragraph-rsid="00c37d85" fo:background-color="transparent" style:font-size-asian="12pt" style:font-name-complex="Times New Roman" style:font-size-complex="12pt"/>
    </style:style>
    <style:style style:name="P13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" fo:font-size="12pt" fo:font-weight="bold" officeooo:rsid="008586a1" officeooo:paragraph-rsid="00b9e0fd" fo:background-color="transparent" style:font-size-asian="12pt" style:font-weight-asian="bold" style:font-name-complex="Times New Roman" style:font-size-complex="12pt" style:font-weight-complex="bold"/>
    </style:style>
    <style:style style:name="P140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" fo:font-size="12pt" fo:letter-spacing="normal" officeooo:paragraph-rsid="00b9e0fd" fo:background-color="transparent" style:font-size-asian="12pt" style:font-size-complex="12pt"/>
    </style:style>
    <style:style style:name="P141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officeooo:paragraph-rsid="00c52558" style:font-size-asian="12pt" style:font-weight-asian="bold" style:font-name-complex="Times New Roman" style:font-size-complex="12pt"/>
    </style:style>
    <style:style style:name="P142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rsid="00d8484d" officeooo:paragraph-rsid="00c82a97" fo:background-color="transparent" style:font-size-asian="12pt" style:font-name-complex="Times New Roman" style:font-size-complex="12pt"/>
    </style:style>
    <style:style style:name="P14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c52558" style:font-size-asian="12pt" style:font-weight-asian="bold" style:font-name-complex="Times New Roman" style:font-size-complex="12pt"/>
    </style:style>
    <style:style style:name="P14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c52558" style:font-size-asian="12pt" style:font-weight-asian="bold" style:font-name-complex="Times New Roman" style:font-size-complex="12pt"/>
    </style:style>
    <style:style style:name="P145" style:family="paragraph" style:parent-style-name="Standard">
      <style:paragraph-properties fo:margin-top="0.106cm" fo:margin-bottom="0cm" style:contextual-spacing="false" fo:text-align="justify" style:justify-single-word="false" style:snap-to-layout-grid="false"/>
      <style:text-properties fo:color="#000000" loext:opacity="100%" style:font-name="Times New Roman" fo:font-size="12pt" fo:font-weight="bold" officeooo:paragraph-rsid="00c52558" style:font-size-asian="12pt" style:font-weight-asian="bold" style:font-name-complex="Times New Roman" style:font-size-complex="12pt"/>
    </style:style>
    <style:style style:name="P14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fo:font-style="italic" officeooo:paragraph-rsid="00c52558" style:font-size-asian="12pt" style:font-style-asian="italic" style:font-name-complex="Times New Roman" style:font-size-complex="12pt"/>
    </style:style>
    <style:style style:name="P14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officeooo:paragraph-rsid="00c52558" style:font-size-asian="12pt" style:font-name-complex="Times New Roman" style:font-size-complex="12pt"/>
    </style:style>
    <style:style style:name="P14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color="#000000" loext:opacity="100%" style:font-name="Times New Roman" fo:font-size="12pt" officeooo:paragraph-rsid="00c52558" style:font-size-asian="12pt" style:font-name-complex="Times New Roman" style:font-size-complex="12pt"/>
    </style:style>
    <style:style style:name="P149" style:family="paragraph" style:parent-style-name="Standard">
      <style:paragraph-properties fo:margin-top="0.106cm" fo:margin-bottom="0cm" style:contextual-spacing="false"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c52558" style:font-size-asian="12pt" style:font-weight-asian="bold" style:font-name-complex="Times New Roman" style:font-size-complex="12pt"/>
    </style:style>
    <style:style style:name="P150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c52558" fo:background-color="transparent" style:font-size-asian="12pt" style:font-weight-asian="bold" style:font-name-complex="Times New Roman" style:font-size-complex="12pt"/>
    </style:style>
    <style:style style:name="P15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" fo:font-size="12pt" fo:font-weight="bold" officeooo:paragraph-rsid="00c52558" fo:background-color="transparent" style:font-size-asian="12pt" style:font-weight-asian="bold" style:font-name-complex="Times New Roman" style:font-size-complex="12pt"/>
    </style:style>
    <style:style style:name="P152" style:family="paragraph" style:parent-style-name="Standard">
      <style:paragraph-properties fo:line-height="100%" fo:text-align="start" style:justify-single-word="false" style:snap-to-layout-grid="false"/>
      <style:text-properties fo:color="#000000" loext:opacity="100%" style:font-name="Times New Roman" fo:font-size="12pt" fo:font-weight="bold" officeooo:paragraph-rsid="00c52558" fo:background-color="transparent" style:font-size-asian="12pt" style:font-weight-asian="bold" style:font-name-complex="Times New Roman" style:font-size-complex="12pt"/>
    </style:style>
    <style:style style:name="P153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paragraph-rsid="00c52558" fo:background-color="transparent" style:font-size-asian="12pt" style:font-name-complex="Times New Roman" style:font-size-complex="12pt"/>
    </style:style>
    <style:style style:name="P154" style:family="paragraph" style:parent-style-name="Standard">
      <style:paragraph-properties fo:margin-top="0.106cm" fo:margin-bottom="0.106cm" style:contextual-spacing="false" fo:line-height="100%" fo:text-align="start" style:justify-single-word="false" style:snap-to-layout-grid="false"/>
      <style:text-properties fo:color="#000000" loext:opacity="100%" style:font-name="Times New Roman" fo:font-size="12pt" officeooo:paragraph-rsid="00c52558" fo:background-color="transparent" style:font-size-asian="12pt" style:font-name-complex="Times New Roman" style:font-size-complex="12pt"/>
    </style:style>
    <style:style style:name="P155" style:family="paragraph" style:parent-style-name="Text_20_body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paragraph-rsid="00c52558" fo:background-color="transparent" style:font-size-asian="12pt" style:font-name-complex="Times New Roman" style:font-size-complex="12pt"/>
    </style:style>
    <style:style style:name="P156" style:family="paragraph" style:parent-style-name="Text_20_body">
      <style:paragraph-properties fo:margin-top="0.106cm" fo:margin-bottom="0.106cm" style:contextual-spacing="false" fo:line-height="100%" fo:text-align="start" style:justify-single-word="false" style:snap-to-layout-grid="false"/>
      <style:text-properties fo:color="#000000" loext:opacity="100%" style:font-name="Times New Roman" fo:font-size="12pt" officeooo:paragraph-rsid="00c52558" fo:background-color="transparent" style:font-size-asian="12pt" style:font-name-complex="Times New Roman" style:font-size-complex="12pt"/>
    </style:style>
    <style:style style:name="P157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fo:color="#000000" loext:opacity="100%" style:font-name="Times New Roman" fo:font-size="12pt" officeooo:paragraph-rsid="00c52558" fo:background-color="transparent" style:font-size-asian="12pt" style:font-size-complex="12pt"/>
    </style:style>
    <style:style style:name="P158" style:family="paragraph" style:parent-style-name="Text_20_body">
      <style:paragraph-properties fo:margin-top="0.106cm" fo:margin-bottom="0.106cm" style:contextual-spacing="false" fo:line-height="100%" fo:text-align="start" style:justify-single-word="false"/>
      <style:text-properties officeooo:paragraph-rsid="00c52558"/>
    </style:style>
    <style:style style:name="P159" style:family="paragraph" style:parent-style-name="Text_20_body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fo:language="en" fo:country="US" officeooo:paragraph-rsid="00c52558" fo:background-color="transparent" style:font-size-asian="12pt" style:font-name-complex="Times New Roman" style:font-size-complex="12pt"/>
    </style:style>
    <style:style style:name="P160" style:family="paragraph" style:parent-style-name="Text_20_body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officeooo:paragraph-rsid="00c52558" fo:background-color="transparent" style:font-size-asian="12pt" style:font-name-complex="Times New Roman" style:font-size-complex="12pt"/>
    </style:style>
    <style:style style:name="P161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officeooo:paragraph-rsid="00c52558" fo:background-color="transparent" style:font-size-asian="12pt" style:font-name-complex="Times New Roman" style:font-size-complex="12pt"/>
    </style:style>
    <style:style style:name="P162" style:family="paragraph" style:parent-style-name="Standard">
      <style:paragraph-properties fo:margin-top="0.106cm" fo:margin-bottom="0cm" style:contextual-spacing="false" fo:line-height="100%" fo:text-align="start" style:justify-single-word="false"/>
      <style:text-properties fo:color="#000000" loext:opacity="100%" style:font-name="Times New Roman" fo:font-size="12pt" officeooo:paragraph-rsid="00c52558" fo:background-color="transparent" style:font-size-asian="12pt" style:font-size-complex="12pt"/>
    </style:style>
    <style:style style:name="P16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6f152" officeooo:paragraph-rsid="00c82a97" fo:background-color="transparent" style:font-size-asian="12pt" style:font-weight-asian="bold" style:font-name-complex="Times New Roman" style:font-size-complex="12pt" style:font-weight-complex="bold"/>
    </style:style>
    <style:style style:name="P16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c82a97" fo:background-color="transparent" style:font-size-asian="12pt" style:font-weight-asian="bold" style:font-name-complex="Times New Roman" style:font-size-complex="12pt" style:font-weight-complex="bold"/>
    </style:style>
    <style:style style:name="P16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c82a97" fo:background-color="transparent" style:font-size-asian="12pt" style:font-weight-asian="bold" style:font-name-complex="Times New Roman" style:font-size-complex="12pt"/>
    </style:style>
    <style:style style:name="P16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ade803" officeooo:paragraph-rsid="00c82a97" fo:background-color="transparent" style:font-size-asian="12pt" style:font-name-complex="Times New Roman" style:font-size-complex="12pt"/>
    </style:style>
    <style:style style:name="P16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" fo:font-size="12pt" fo:font-weight="bold" officeooo:paragraph-rsid="00c82a97" style:font-size-asian="12pt" style:font-weight-asian="bold" style:font-name-complex="Times New Roman" style:font-size-complex="12pt"/>
    </style:style>
    <style:style style:name="P168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" fo:font-size="12pt" fo:font-weight="bold" officeooo:paragraph-rsid="00c82a97" style:font-size-asian="12pt" style:font-weight-asian="bold" style:font-name-complex="Times New Roman" style:font-size-complex="12pt"/>
    </style:style>
    <style:style style:name="P169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" fo:font-size="12pt" officeooo:paragraph-rsid="00c82a97" fo:background-color="transparent" style:font-size-asian="12pt" style:font-size-complex="12pt"/>
    </style:style>
    <style:style style:name="P170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c82a97" fo:background-color="transparent" style:font-size-asian="12pt" style:language-asian="ru" style:country-asian="RU" style:font-name-complex="Times New Roman" style:font-size-complex="12pt"/>
    </style:style>
    <style:style style:name="P171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font-size="11.25pt" fo:letter-spacing="normal" fo:font-style="normal" fo:font-weight="normal" officeooo:paragraph-rsid="00c82a97" fo:background-color="transparent" style:font-size-asian="12pt" style:language-asian="ru" style:country-asian="RU" style:font-name-complex="Times New Roman" style:font-size-complex="12pt"/>
    </style:style>
    <style:style style:name="P172" style:family="paragraph" style:parent-style-name="Text_20_body">
      <style:paragraph-properties fo:margin-left="0cm" fo:margin-right="0cm" fo:line-height="100%" fo:text-align="justify" style:justify-single-word="false" fo:text-indent="0cm" style:auto-text-indent="false" style:text-autospace="none"/>
      <style:text-properties fo:font-variant="normal" fo:text-transform="none" fo:color="#22272f" loext:opacity="100%" style:font-name="PT Serif" fo:letter-spacing="normal" fo:font-style="normal" fo:font-weight="normal" officeooo:paragraph-rsid="00c82a97" fo:background-color="transparent"/>
    </style:style>
    <style:style style:name="P173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c8c1d9" style:font-size-asian="12pt" style:font-weight-asian="bold" style:font-name-complex="Times New Roman" style:font-size-complex="12pt"/>
    </style:style>
    <style:style style:name="P17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c8c1d9" style:font-size-asian="12pt" style:font-weight-asian="bold" style:font-name-complex="Times New Roman" style:font-size-complex="12pt" style:font-weight-complex="bold"/>
    </style:style>
    <style:style style:name="P17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paragraph-rsid="00c8c1d9" style:font-size-asian="12pt" style:font-weight-asian="bold" style:font-name-complex="Times New Roman" style:font-size-complex="12pt"/>
    </style:style>
    <style:style style:name="P176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paragraph-rsid="00c8c1d9" style:font-size-asian="12pt" style:font-name-complex="Times New Roman" style:font-size-complex="12pt"/>
    </style:style>
    <style:style style:name="P17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" fo:font-size="12pt" fo:letter-spacing="normal" fo:font-style="normal" fo:font-weight="normal" officeooo:rsid="0095ba53" officeooo:paragraph-rsid="00c8c1d9" fo:background-color="transparent" style:font-size-asian="12pt" style:font-name-complex="Times New Roman" style:font-size-complex="12pt"/>
    </style:style>
    <style:style style:name="P178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c8c1d9" fo:background-color="transparent" style:font-size-asian="12pt" style:font-weight-asian="bold" style:font-name-complex="Times New Roman" style:font-size-complex="12pt"/>
    </style:style>
    <style:style style:name="P17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" fo:font-size="12pt" fo:letter-spacing="normal" fo:font-style="normal" fo:font-weight="bold" officeooo:paragraph-rsid="00c8c1d9" fo:background-color="transparent" style:font-size-asian="12pt" style:font-weight-asian="bold" style:font-name-complex="Times New Roman" style:font-size-complex="12pt" style:font-weight-complex="bold"/>
    </style:style>
    <style:style style:name="P180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" fo:font-size="12pt" fo:font-weight="bold" officeooo:rsid="0087d76b" officeooo:paragraph-rsid="00c8c1d9" fo:background-color="#ffff00" style:font-size-asian="12pt" style:font-weight-asian="bold" style:font-name-complex="Times New Roman" style:font-size-complex="12pt"/>
    </style:style>
    <style:style style:name="P181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" fo:font-size="12pt" fo:letter-spacing="normal" fo:font-style="normal" fo:font-weight="normal" officeooo:rsid="00b10604" officeooo:paragraph-rsid="00c8c1d9" fo:background-color="transparent" style:font-size-asian="12pt" style:font-weight-asian="bold" style:font-name-complex="Times New Roman" style:font-size-complex="12pt"/>
    </style:style>
    <style:style style:name="P182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paragraph-rsid="00c8c1d9" style:font-size-asian="12pt" style:font-weight-asian="bold" style:font-name-complex="Times New Roman" style:font-size-complex="12pt"/>
    </style:style>
    <style:style style:name="P183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paragraph-rsid="00c6415a" style:font-size-asian="12pt" style:font-weight-asian="bold" style:font-name-complex="Times New Roman" style:font-size-complex="12pt"/>
    </style:style>
    <style:style style:name="P184" style:family="paragraph" style:parent-style-name="Standard">
      <style:paragraph-properties fo:line-height="100%" fo:text-align="end" style:justify-single-word="false" fo:break-before="page"/>
      <style:text-properties style:font-name="Times New Roman" fo:font-size="12pt" fo:font-weight="normal" officeooo:rsid="00d467a6" officeooo:paragraph-rsid="00c7ac66" style:font-size-asian="12pt" style:font-weight-asian="normal" style:font-name-complex="Times New Roman" style:font-size-complex="12pt" style:font-weight-complex="normal"/>
    </style:style>
    <style:style style:name="P185" style:family="paragraph" style:parent-style-name="Standard">
      <style:paragraph-properties fo:line-height="100%" fo:text-align="center" style:justify-single-word="false"/>
      <style:text-properties style:font-name="Times New Roman" fo:font-size="12pt" fo:font-weight="bold" officeooo:rsid="00d467a6" officeooo:paragraph-rsid="00c7ac66" style:font-size-asian="12pt" style:font-weight-asian="bold" style:font-name-complex="Times New Roman" style:font-size-complex="12pt" style:font-weight-complex="bold"/>
    </style:style>
    <style:style style:name="P186" style:family="paragraph" style:parent-style-name="Standard">
      <style:text-properties fo:font-variant="normal" fo:text-transform="none" fo:color="#34343c" loext:opacity="100%" style:font-name="Times New Roman" fo:font-size="12pt" fo:letter-spacing="normal" fo:font-style="normal" fo:font-weight="bold" officeooo:paragraph-rsid="00c7ac66" style:font-size-asian="12pt" style:font-weight-asian="bold" style:font-size-complex="12pt" style:font-weight-complex="bold"/>
    </style:style>
    <style:style style:name="P187" style:family="paragraph" style:parent-style-name="Standard">
      <style:paragraph-properties fo:margin-left="0cm" fo:margin-right="0cm" fo:text-align="start" style:justify-single-word="false" fo:orphans="2" fo:widows="2" fo:text-indent="0cm" style:auto-text-indent="false"/>
      <style:text-properties fo:font-variant="normal" fo:text-transform="none" fo:color="#34343c" loext:opacity="100%" style:font-name="Times New Roman" fo:font-size="12pt" fo:letter-spacing="normal" fo:font-style="normal" fo:font-weight="normal" officeooo:paragraph-rsid="00c7ac66" style:font-size-asian="12pt" style:font-size-complex="12pt"/>
    </style:style>
    <style:style style:name="P188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34343c" loext:opacity="100%" style:font-name="Times New Roman" fo:font-size="12pt" fo:letter-spacing="normal" fo:font-style="normal" fo:font-weight="bold" officeooo:paragraph-rsid="00c7ac66" style:font-size-asian="12pt" style:font-weight-asian="bold" style:font-size-complex="12pt" style:font-weight-complex="bold"/>
    </style:style>
    <style:style style:name="P189" style:family="paragraph" style:parent-style-name="Standard">
      <style:paragraph-properties fo:text-align="start" style:justify-single-word="false"/>
      <style:text-properties fo:font-variant="normal" fo:text-transform="none" fo:color="#34343c" loext:opacity="100%" style:font-name="Times New Roman" fo:font-size="12pt" fo:letter-spacing="normal" fo:font-style="normal" fo:font-weight="normal" officeooo:paragraph-rsid="00c7ac66" style:font-size-asian="12pt" style:font-size-complex="12pt"/>
    </style:style>
    <style:style style:name="P190" style:family="paragraph" style:parent-style-name="Standard">
      <style:paragraph-properties fo:text-align="start" style:justify-single-word="false"/>
      <style:text-properties fo:font-variant="normal" fo:text-transform="none" fo:color="#34343c" loext:opacity="100%" style:font-name="Times New Roman" fo:font-size="12pt" fo:letter-spacing="normal" fo:font-style="normal" fo:font-weight="normal" officeooo:paragraph-rsid="00c7ac66" style:font-size-asian="12pt" style:font-style-asian="normal" style:font-size-complex="12pt" style:font-style-complex="normal"/>
    </style:style>
    <style:style style:name="P191" style:family="paragraph" style:parent-style-name="Standard">
      <style:text-properties fo:font-variant="normal" fo:text-transform="none" fo:color="#34343c" loext:opacity="100%" style:font-name="Times New Roman" fo:font-size="12pt" fo:letter-spacing="normal" fo:font-style="normal" fo:font-weight="normal" officeooo:paragraph-rsid="00c7ac66" style:font-size-asian="12pt" style:font-size-complex="12pt"/>
    </style:style>
    <style:style style:name="P192" style:family="paragraph" style:parent-style-name="Standard">
      <style:paragraph-properties fo:margin-left="0cm" fo:margin-right="0cm" fo:text-align="center" style:justify-single-word="false" fo:orphans="2" fo:widows="2" fo:text-indent="0cm" style:auto-text-indent="false"/>
      <style:text-properties fo:font-variant="normal" fo:text-transform="none" fo:color="#34343c" loext:opacity="100%" style:font-name="Times New Roman" fo:font-size="12pt" fo:letter-spacing="normal" fo:font-style="normal" fo:font-weight="bold" officeooo:paragraph-rsid="00c7ac66" style:font-size-asian="12pt" style:font-style-asian="normal" style:font-weight-asian="bold" style:font-size-complex="12pt" style:font-style-complex="normal" style:font-weight-complex="bold"/>
    </style:style>
    <style:style style:name="P193" style:family="paragraph" style:parent-style-name="Standard">
      <style:paragraph-properties fo:text-align="center" style:justify-single-word="false"/>
      <style:text-properties fo:font-variant="normal" fo:text-transform="none" fo:color="#34343c" loext:opacity="100%" style:font-name="Times New Roman" fo:font-size="12pt" fo:letter-spacing="normal" fo:font-style="normal" fo:font-weight="bold" officeooo:paragraph-rsid="00c7ac66" style:font-size-asian="12pt" style:font-weight-asian="bold" style:font-size-complex="12pt" style:font-weight-complex="bold"/>
    </style:style>
    <style:style style:name="P194" style:family="paragraph" style:parent-style-name="First_20_line_20_indent">
      <style:text-properties style:font-name="Times New Roman" fo:font-size="12pt" officeooo:paragraph-rsid="00c7ac66" style:font-size-asian="12pt" style:font-size-complex="12pt"/>
    </style:style>
    <style:style style:name="P195" style:family="paragraph" style:parent-style-name="Standard">
      <style:paragraph-properties fo:line-height="100%" fo:text-align="end" style:justify-single-word="false"/>
      <style:text-properties fo:font-variant="normal" fo:text-transform="none" fo:color="#333333" loext:opacity="100%" style:font-name="Times New Roman" fo:font-size="12pt" fo:letter-spacing="normal" fo:font-style="normal" fo:font-weight="normal" officeooo:rsid="00d467a6" officeooo:paragraph-rsid="00c7ac66" style:font-size-asian="12pt" style:font-size-complex="12pt"/>
    </style:style>
    <style:style style:name="P196" style:family="paragraph" style:parent-style-name="Standard">
      <style:paragraph-properties fo:line-height="100%" fo:text-align="end" style:justify-single-word="false" fo:break-before="page"/>
      <style:text-properties fo:font-variant="normal" fo:text-transform="none" fo:color="#333333" loext:opacity="100%" style:font-name="Times New Roman" fo:font-size="12pt" fo:letter-spacing="normal" fo:font-style="normal" fo:font-weight="normal" officeooo:rsid="00d467a6" officeooo:paragraph-rsid="00c7ac66" style:font-size-asian="12pt" style:font-size-complex="12pt"/>
    </style:style>
    <style:style style:name="P197" style:family="paragraph" style:parent-style-name="Standard">
      <style:paragraph-properties fo:line-height="100%" fo:text-align="center" style:justify-single-word="false"/>
      <style:text-properties fo:font-variant="normal" fo:text-transform="none" fo:color="#333333" loext:opacity="100%" style:font-name="Times New Roman" fo:font-size="12pt" fo:letter-spacing="normal" fo:font-style="normal" fo:font-weight="bold" officeooo:paragraph-rsid="00c7ac66" style:font-size-asian="12pt" style:font-weight-asian="bold" style:font-size-complex="12pt" style:font-weight-complex="bold"/>
    </style:style>
    <style:style style:name="P198" style:family="paragraph" style:parent-style-name="Standard">
      <style:paragraph-properties fo:line-height="100%" fo:text-align="center" style:justify-single-word="false"/>
      <style:text-properties fo:font-variant="normal" fo:text-transform="none" fo:color="#34343c" loext:opacity="100%" style:font-name="Times New Roman" fo:font-size="12pt" fo:letter-spacing="normal" fo:font-style="normal" fo:font-weight="bold" officeooo:paragraph-rsid="00c7ac66" style:font-size-asian="12pt" style:font-weight-asian="bold" style:font-size-complex="12pt" style:font-weight-complex="bold"/>
    </style:style>
    <style:style style:name="P199" style:family="paragraph" style:parent-style-name="First_20_line_20_indent">
      <style:paragraph-properties fo:margin-left="0cm" fo:text-align="start" style:justify-single-word="false" fo:text-indent="0cm" style:auto-text-indent="false"/>
      <style:text-properties style:font-name="Times New Roman" fo:font-size="12pt" officeooo:rsid="008920be" officeooo:paragraph-rsid="00c7ac66" style:font-size-asian="12pt" style:font-size-complex="12pt"/>
    </style:style>
    <style:style style:name="P200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-asian="Times New Roman"/>
    </style:style>
    <style:style style:name="T2" style:family="text">
      <style:text-properties style:font-name-complex="Times New Roman"/>
    </style:style>
    <style:style style:name="T3" style:family="text">
      <style:text-properties fo:font-variant="normal" fo:text-transform="none" fo:color="#000000" loext:opacity="100%" style:font-name="Times New Roman" fo:font-size="12pt" fo:letter-spacing="normal" fo:font-style="normal" fo:font-weight="normal" fo:background-color="transparent" loext:char-shading-value="0" style:font-size-asian="12pt" style:font-name-complex="Times New Roman" style:font-size-complex="12pt"/>
    </style:style>
    <style:style style:name="T4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size-complex="12pt"/>
    </style:style>
    <style:style style:name="T5" style:family="text">
      <style:text-properties fo:font-variant="normal" fo:text-transform="none" fo:color="#000000" loext:opacity="100%" style:font-name="Times New Roman" fo:font-size="12pt" fo:letter-spacing="normal" fo:font-style="normal" fo:font-weight="normal" style:font-size-asian="12pt" style:font-name-complex="Times New Roman" style:font-size-complex="12pt"/>
    </style:style>
    <style:style style:name="T6" style:family="text">
      <style:text-properties style:font-name="Times New Roman" fo:font-size="12pt" style:font-size-asian="12pt" style:font-name-complex="Times New Roman" style:font-size-complex="12pt"/>
    </style:style>
    <style:style style:name="T7" style:family="text">
      <style:text-properties style:font-name="Times New Roman" fo:font-size="12pt" style:font-size-asian="12pt" style:language-asian="ru" style:country-asian="RU" style:font-name-complex="Times New Roman" style:font-size-complex="12pt"/>
    </style:style>
    <style:style style:name="T8" style:family="text">
      <style:text-properties officeooo:rsid="00863b1a"/>
    </style:style>
    <style:style style:name="T9" style:family="text">
      <style:text-properties officeooo:rsid="0086b1a4"/>
    </style:style>
    <style:style style:name="T10" style:family="text">
      <style:text-properties style:font-name="Times New Roman" fo:font-size="12pt" officeooo:rsid="0086b1a4" style:font-size-asian="12pt" style:font-name-complex="Times New Roman" style:font-size-complex="12pt"/>
    </style:style>
    <style:style style:name="T11" style:family="text">
      <style:text-properties style:font-name="Times New Roman" fo:font-size="12pt" officeooo:rsid="0087f8ab" style:font-size-asian="12pt" style:font-name-complex="Times New Roman" style:font-size-complex="12pt"/>
    </style:style>
    <style:style style:name="T12" style:family="text">
      <style:text-properties fo:color="#000000" loext:opacity="100%" style:font-name="Times New Roman" fo:font-size="12pt" style:font-size-asian="12pt" style:font-name-complex="Times New Roman" style:font-size-complex="12pt"/>
    </style:style>
    <style:style style:name="T13" style:family="text">
      <style:text-properties fo:language="ru" fo:country="RU" style:language-asian="ru" style:country-asian="RU"/>
    </style:style>
    <style:style style:name="T14" style:family="text">
      <style:text-properties style:text-underline-style="solid" style:text-underline-width="auto" style:text-underline-color="font-color"/>
    </style:style>
    <style:style style:name="T15" style:family="text">
      <style:text-properties officeooo:rsid="0090674d"/>
    </style:style>
    <style:style style:name="T16" style:family="text">
      <style:text-properties officeooo:rsid="008d19e4"/>
    </style:style>
    <style:style style:name="T17" style:family="text">
      <style:text-properties officeooo:rsid="008e6402"/>
    </style:style>
    <style:style style:name="T18" style:family="text">
      <style:text-properties officeooo:rsid="008f74d4"/>
    </style:style>
    <style:style style:name="T19" style:family="text">
      <style:text-properties style:text-underline-style="none" officeooo:rsid="0090674d"/>
    </style:style>
    <style:style style:name="T20" style:family="text">
      <style:text-properties style:text-underline-style="none" officeooo:rsid="0091f121"/>
    </style:style>
    <style:style style:name="T21" style:family="text">
      <style:text-properties style:text-underline-style="none"/>
    </style:style>
    <style:style style:name="T22" style:family="text">
      <style:text-properties style:text-underline-style="none" officeooo:rsid="0092dbcb"/>
    </style:style>
    <style:style style:name="T23" style:family="text">
      <style:text-properties style:text-underline-style="none" officeooo:rsid="009839b8"/>
    </style:style>
    <style:style style:name="T24" style:family="text">
      <style:text-properties officeooo:rsid="0099d754"/>
    </style:style>
    <style:style style:name="T25" style:family="text">
      <style:text-properties officeooo:rsid="009cfac6"/>
    </style:style>
    <style:style style:name="T26" style:family="text">
      <style:text-properties officeooo:rsid="009e9f40"/>
    </style:style>
    <style:style style:name="T27" style:family="text">
      <style:text-properties officeooo:rsid="009db842"/>
    </style:style>
    <style:style style:name="T28" style:family="text">
      <style:text-properties officeooo:rsid="00d467a6"/>
    </style:style>
    <style:style style:name="T29" style:family="text">
      <style:text-properties officeooo:rsid="009a9a50"/>
    </style:style>
    <style:style style:name="T30" style:family="text">
      <style:text-properties officeooo:rsid="00a02940"/>
    </style:style>
    <style:style style:name="T31" style:family="text">
      <style:text-properties officeooo:rsid="00a198b5"/>
    </style:style>
    <style:style style:name="T32" style:family="text">
      <style:text-properties fo:font-variant="normal" fo:text-transform="none" fo:letter-spacing="normal" fo:font-style="normal" fo:font-weight="normal" officeooo:rsid="00a198b5"/>
    </style:style>
    <style:style style:name="T33" style:family="text">
      <style:text-properties fo:font-variant="normal" fo:text-transform="none" fo:letter-spacing="normal" fo:font-style="normal" fo:font-weight="normal" officeooo:rsid="00a2605b"/>
    </style:style>
    <style:style style:name="T34" style:family="text">
      <style:text-properties officeooo:rsid="008728ef"/>
    </style:style>
    <style:style style:name="T35" style:family="text">
      <style:text-properties officeooo:rsid="0094f20b"/>
    </style:style>
    <style:style style:name="T36" style:family="text">
      <style:text-properties officeooo:rsid="00958f47"/>
    </style:style>
    <style:style style:name="T37" style:family="text">
      <style:text-properties fo:font-style="italic" style:font-style-asian="italic" style:font-style-complex="italic"/>
    </style:style>
    <style:style style:name="T38" style:family="text">
      <style:text-properties fo:font-style="italic" officeooo:rsid="00a85586" style:font-style-asian="italic" style:font-style-complex="italic"/>
    </style:style>
    <style:style style:name="T39" style:family="text">
      <style:text-properties officeooo:rsid="00a85586"/>
    </style:style>
    <style:style style:name="T40" style:family="text">
      <style:text-properties officeooo:rsid="00a8879d"/>
    </style:style>
    <style:style style:name="T41" style:family="text">
      <style:text-properties fo:font-style="italic" officeooo:rsid="00a8879d" style:font-style-asian="italic" style:font-style-complex="italic"/>
    </style:style>
    <style:style style:name="T42" style:family="text">
      <style:text-properties style:text-underline-style="none" officeooo:rsid="00bfb8a1"/>
    </style:style>
    <style:style style:name="T43" style:family="text">
      <style:text-properties style:text-underline-style="none" officeooo:rsid="00b878b5"/>
    </style:style>
    <style:style style:name="T44" style:family="text">
      <style:text-properties style:text-underline-style="none" officeooo:rsid="00b956ce"/>
    </style:style>
    <style:style style:name="T45" style:family="text">
      <style:text-properties style:text-underline-style="none" officeooo:rsid="00c32e37" style:font-name-complex="Times New Roman"/>
    </style:style>
    <style:style style:name="T46" style:family="text">
      <style:text-properties fo:font-variant="normal" fo:text-transform="none" fo:letter-spacing="normal" fo:font-style="normal" style:text-underline-style="none" fo:font-weight="normal" officeooo:rsid="00b956ce"/>
    </style:style>
    <style:style style:name="T47" style:family="text">
      <style:text-properties fo:font-variant="normal" fo:text-transform="none" fo:color="#000000" loext:opacity="100%" style:font-name="Times New Roman" fo:font-size="12pt" fo:letter-spacing="normal" fo:language="ru" fo:country="RU" fo:font-style="normal" fo:font-weight="normal" officeooo:rsid="00aad5d9" fo:background-color="transparent" loext:char-shading-value="0" style:font-size-asian="12pt" style:font-name-complex="Times New Roman" style:font-size-complex="12pt"/>
    </style:style>
    <style:style style:name="T48" style:family="text">
      <style:text-properties fo:color="#000000" loext:opacity="100%" style:text-line-through-style="none" style:text-line-through-type="none" style:font-name="Times New Roman" fo:font-size="12pt" fo:language="ru" fo:country="RU" style:text-underline-style="none" fo:font-weight="normal" officeooo:rsid="00aad5d9" style:text-blinking="false" fo:background-color="transparent" loext:char-shading-value="0" style:font-size-asian="12pt" style:font-name-complex="Times New Roman" style:font-size-complex="12pt" loext:padding="0cm" loext:border="none"/>
    </style:style>
    <style:style style:name="T49" style:family="text">
      <style:text-properties fo:font-variant="normal" fo:text-transform="none" fo:letter-spacing="normal" fo:language="ru" fo:country="RU" fo:font-style="normal" fo:font-weight="normal" officeooo:rsid="00aad5d9" style:font-name-complex="Times New Roman"/>
    </style:style>
    <style:style style:name="T50" style:family="text">
      <style:text-properties fo:font-variant="normal" fo:text-transform="none" fo:letter-spacing="normal" fo:language="ru" fo:country="RU" fo:font-style="normal" fo:font-weight="normal" officeooo:rsid="00b02928" style:font-name-complex="Times New Roman"/>
    </style:style>
    <style:style style:name="T51" style:family="text">
      <style:text-properties fo:font-variant="normal" fo:text-transform="none" fo:letter-spacing="normal" fo:font-style="normal" fo:font-weight="normal"/>
    </style:style>
    <style:style style:name="T52" style:family="text">
      <style:text-properties fo:font-variant="normal" fo:text-transform="none" fo:letter-spacing="normal"/>
    </style:style>
    <style:style style:name="T53" style:family="text">
      <style:text-properties fo:font-variant="normal" fo:text-transform="none" fo:letter-spacing="normal" officeooo:rsid="00b02928"/>
    </style:style>
    <style:style style:name="T54" style:family="text">
      <style:text-properties fo:font-variant="normal" fo:text-transform="none" fo:color="#000000" loext:opacity="100%" fo:font-size="12pt" fo:letter-spacing="normal" fo:font-style="normal" fo:background-color="transparent" loext:char-shading-value="0" style:font-size-asian="12pt" style:font-size-complex="12pt"/>
    </style:style>
    <style:style style:name="T55" style:family="text">
      <style:text-properties fo:font-variant="normal" fo:text-transform="none" fo:color="#000000" loext:opacity="100%" fo:font-size="12pt" fo:letter-spacing="normal" fo:font-style="normal" officeooo:rsid="00b0e43e" fo:background-color="transparent" loext:char-shading-value="0" style:font-size-asian="12pt" style:font-size-complex="12pt"/>
    </style:style>
    <style:style style:name="T56" style:family="text">
      <style:text-properties fo:color="#000000" loext:opacity="100%" style:text-line-through-style="none" style:text-line-through-type="none" fo:font-size="12pt" style:text-underline-style="none" style:text-blinking="false" fo:background-color="transparent" loext:char-shading-value="0" style:font-size-asian="12pt" style:font-size-complex="12pt" loext:padding="0cm" loext:border="none"/>
    </style:style>
    <style:style style:name="T57" style:family="text">
      <style:text-properties fo:language="ru" fo:country="RU" fo:font-style="normal" fo:font-weight="normal" officeooo:rsid="00aad5d9" style:font-name-complex="Times New Roman"/>
    </style:style>
    <style:style style:name="T58" style:family="text">
      <style:text-properties fo:font-style="normal" fo:font-weight="normal"/>
    </style:style>
    <style:style style:name="T59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style:text-blinking="false" fo:background-color="transparent" loext:char-shading-value="0" style:font-size-asian="12pt" style:font-size-complex="12pt" loext:padding="0cm" loext:border="none"/>
    </style:style>
    <style:style style:name="T60" style:family="text">
      <style:text-properties fo:language="ru" fo:country="RU" officeooo:rsid="00aad5d9" style:font-name-complex="Times New Roman"/>
    </style:style>
    <style:style style:name="T61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style:text-blinking="false" fo:background-color="transparent" loext:char-shading-value="0" style:font-size-asian="12pt" style:font-weight-asian="normal" style:font-size-complex="12pt" style:font-weight-complex="normal" loext:padding="0cm" loext:border="none"/>
    </style:style>
    <style:style style:name="T62" style:family="text">
      <style:text-properties fo:font-variant="normal" fo:text-transform="none" fo:color="#000000" loext:opacity="100%" fo:font-size="12pt" fo:letter-spacing="normal" fo:font-style="normal" fo:background-color="transparent" loext:char-shading-value="0" style:font-size-asian="12pt" style:font-weight-asian="normal" style:font-size-complex="12pt" style:font-weight-complex="normal"/>
    </style:style>
    <style:style style:name="T63" style:family="text">
      <style:text-properties officeooo:rsid="00abc1ed"/>
    </style:style>
    <style:style style:name="T64" style:family="text">
      <style:text-properties fo:font-style="italic" officeooo:rsid="00abc1ed" style:font-style-asian="italic" style:font-style-complex="italic"/>
    </style:style>
    <style:style style:name="T65" style:family="text">
      <style:text-properties officeooo:rsid="00acbf76"/>
    </style:style>
    <style:style style:name="T66" style:family="text">
      <style:text-properties officeooo:rsid="00aea30b"/>
    </style:style>
    <style:style style:name="T67" style:family="text">
      <style:text-properties officeooo:rsid="00afb5ff"/>
    </style:style>
    <style:style style:name="T68" style:family="text">
      <style:text-properties officeooo:rsid="00bc9a90"/>
    </style:style>
    <style:style style:name="T69" style:family="text">
      <style:text-properties officeooo:rsid="00bd8047"/>
    </style:style>
    <style:style style:name="T70" style:family="text">
      <style:text-properties officeooo:rsid="00bf5885"/>
    </style:style>
    <style:style style:name="T71" style:family="text">
      <style:text-properties style:font-name="Times New Roman" style:font-name-complex="Times New Roman"/>
    </style:style>
    <style:style style:name="T72" style:family="text">
      <style:text-properties style:font-name="Times New Roman" officeooo:rsid="00c37d85" style:font-name-complex="Times New Roman"/>
    </style:style>
    <style:style style:name="T73" style:family="text">
      <style:text-properties fo:font-weight="bold" officeooo:rsid="008586a1" style:font-weight-asian="bold" style:font-weight-complex="bold"/>
    </style:style>
    <style:style style:name="T74" style:family="text">
      <style:text-properties fo:font-style="normal" fo:font-weight="bold" style:font-weight-asian="bold" style:font-weight-complex="bold"/>
    </style:style>
    <style:style style:name="T75" style:family="text">
      <style:text-properties fo:language="en" fo:country="US" style:font-name-complex="Times New Roman"/>
    </style:style>
    <style:style style:name="T76" style:family="text">
      <style:text-properties fo:color="#000000" loext:opacity="100%" style:font-name="Times New Roman" fo:font-size="12pt" fo:language="en" fo:country="US" fo:background-color="transparent" loext:char-shading-value="0" style:font-size-asian="12pt" style:font-name-complex="Times New Roman" style:font-size-complex="12pt"/>
    </style:style>
    <style:style style:name="T77" style:family="text">
      <style:text-properties fo:color="#000000" loext:opacity="100%" style:font-name="Times New Roman" fo:font-size="12pt" fo:background-color="transparent" loext:char-shading-value="0" style:font-size-asian="12pt" style:font-name-complex="Times New Roman" style:font-size-complex="12pt"/>
    </style:style>
    <style:style style:name="T78" style:family="text">
      <style:text-properties officeooo:rsid="0086f152"/>
    </style:style>
    <style:style style:name="T79" style:family="text">
      <style:text-properties style:language-asian="ru" style:country-asian="RU" style:font-name-complex="Times New Roman"/>
    </style:style>
    <style:style style:name="T80" style:family="text">
      <style:text-properties fo:color="#000000" loext:opacity="100%" style:font-name="Times New Roman" fo:font-size="12pt"/>
    </style:style>
    <style:style style:name="T81" style:family="text">
      <style:text-properties fo:color="#000000" loext:opacity="100%" style:text-line-through-style="none" style:text-line-through-type="none" style:font-name="Times New Roman" fo:font-size="12pt" style:text-underline-style="none" style:text-blinking="false"/>
    </style:style>
    <style:style style:name="T82" style:family="text">
      <style:text-properties fo:color="#000000" loext:opacity="100%" style:font-name="Times New Roman" fo:font-size="12pt" style:font-size-asian="12pt" style:language-asian="ru" style:country-asian="RU" style:font-name-complex="Times New Roman" style:font-size-complex="12pt"/>
    </style:style>
    <style:style style:name="T83" style:family="text">
      <style:text-properties fo:color="#000000" loext:opacity="100%" style:text-line-through-style="none" style:text-line-through-type="none" style:font-name="Times New Roman" fo:font-size="12pt" style:text-underline-style="none" style:text-blinking="false" style:font-size-asian="12pt" style:language-asian="ru" style:country-asian="RU" style:font-name-complex="Times New Roman" style:font-size-complex="12pt"/>
    </style:style>
    <style:style style:name="T84" style:family="text">
      <style:text-properties officeooo:rsid="0087d76b"/>
    </style:style>
    <style:style style:name="T85" style:family="text">
      <style:text-properties officeooo:rsid="0095ba53"/>
    </style:style>
    <style:style style:name="T86" style:family="text">
      <style:text-properties officeooo:rsid="00c7ac66"/>
    </style:style>
    <style:style style:name="T87" style:family="text">
      <style:text-properties officeooo:rsid="0087aa66" style:font-style-asian="normal" style:font-style-complex="normal"/>
    </style:style>
    <style:style style:name="T88" style:family="text">
      <style:text-properties style:font-style-asian="normal" style:font-style-complex="normal"/>
    </style:style>
    <style:style style:name="T89" style:family="text">
      <style:text-properties fo:font-weight="bold" style:font-weight-asian="bold" style:font-weight-complex="bold"/>
    </style:style>
    <style:style style:name="T90" style:family="text">
      <style:text-properties style:font-style-asian="italic" style:font-style-complex="italic"/>
    </style:style>
    <style:style style:name="T91" style:family="text">
      <style:text-properties fo:font-style="italic" style:text-underline-style="none" style:font-style-asian="italic" style:font-weight-asian="normal" style:font-style-complex="italic" style:font-weight-complex="normal"/>
    </style:style>
    <style:style style:name="T92" style:family="text">
      <style:text-properties officeooo:rsid="00c7ac66" style:font-name-complex="Times New Roman"/>
    </style:style>
    <style:style style:name="T93" style:family="text">
      <style:text-properties officeooo:rsid="008703cb"/>
    </style:style>
    <style:style style:name="T94" style:family="text">
      <style:text-properties fo:color="#34343c" loext:opacity="100%" fo:font-weight="normal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353cm" fo:text-indent="-0.635cm" fo:margin-left="1.353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88cm" fo:text-indent="-0.635cm" fo:margin-left="1.988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23cm" fo:text-indent="-0.635cm" fo:margin-left="2.623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258cm" fo:text-indent="-0.635cm" fo:margin-left="3.258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93cm" fo:text-indent="-0.635cm" fo:margin-left="3.893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528cm" fo:text-indent="-0.635cm" fo:margin-left="4.528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163cm" fo:text-indent="-0.635cm" fo:margin-left="5.16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98cm" fo:text-indent="-0.635cm" fo:margin-left="5.798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433cm" fo:text-indent="-0.635cm" fo:margin-left="6.43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68cm" fo:text-indent="-0.635cm" fo:margin-left="7.068cm"/>
        </style:list-level-properties>
      </text:list-level-style-number>
    </text:list-style>
    <text:list-style style:name="L2" text:consecutive-numbering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2.404cm" fo:text-indent="-0.635cm" fo:margin-left="2.4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3.039cm" fo:text-indent="-0.635cm" fo:margin-left="3.0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674cm" fo:text-indent="-0.635cm" fo:margin-left="3.6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4.309cm" fo:text-indent="-0.635cm" fo:margin-left="4.3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944cm" fo:text-indent="-0.635cm" fo:margin-left="4.9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579cm" fo:text-indent="-0.635cm" fo:margin-left="5.5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6.214cm" fo:text-indent="-0.635cm" fo:margin-left="6.2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849cm" fo:text-indent="-0.635cm" fo:margin-left="6.8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484cm" fo:text-indent="-0.635cm" fo:margin-left="7.484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1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1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4">Чумайско-Иркутяновский</text:p>
          </table:table-cell>
        </table:table-row>
        <table:table-row table:style-name="Таблица1.1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05</text:p>
            <text:p text:style-name="P5"/>
          </table:table-cell>
        </table:table-row>
        <table:table-row table:style-name="Таблица1.1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1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1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4">24.03.1964</text:p>
          </table:table-cell>
        </table:table-row>
        <table:table-row table:style-name="Таблица1.1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4">Сохранение биологического разнообразия Кемеровской области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4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  <table:table-row table:style-name="Таблица1.1">
          <table:table-cell table:style-name="Таблица1.A9" office:value-type="string">
            <text:p text:style-name="P6">9</text:p>
          </table:table-cell>
          <table:table-cell table:style-name="Таблица1.A9" table:number-columns-spanned="2" office:value-type="string">
            <text:p text:style-name="P7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8">№<text:span text:style-name="T1"> </text:span>п/п</text:p>
          </table:table-cell>
          <table:table-cell table:style-name="Таблица3.A1" office:value-type="string">
            <text:p text:style-name="P9">Категория правового акта</text:p>
          </table:table-cell>
          <table:table-cell table:style-name="Таблица3.A1" office:value-type="string">
            <text:p text:style-name="P9">Номер и дата</text:p>
          </table:table-cell>
          <table:table-cell table:style-name="Таблица3.A1" office:value-type="string">
            <text:p text:style-name="P9">Площадь, га</text:p>
          </table:table-cell>
          <table:table-cell table:style-name="Таблица3.A1" office:value-type="string">
            <text:p text:style-name="P9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0">1.</text:p>
          </table:table-cell>
          <table:table-cell table:style-name="Таблица3.A2" office:value-type="string">
            <text:p text:style-name="P4">Решение исполкома Кемеровского областного Совета депутатов </text:p>
          </table:table-cell>
          <table:table-cell table:style-name="Таблица3.A2" office:value-type="string">
            <text:p text:style-name="P4">24.03.1964 г.</text:p>
            <text:p text:style-name="P4"><text:span text:style-name="T1"><text:s/></text:span>№<text:span text:style-name="T1"> </text:span>115</text:p>
          </table:table-cell>
          <table:table-cell table:style-name="Таблица3.A2" office:value-type="string">
            <text:p text:style-name="P9">23897,1</text:p>
          </table:table-cell>
          <table:table-cell table:style-name="Таблица3.A2" office:value-type="string">
            <text:p text:style-name="P4">Государственный охотничий заказник</text:p>
          </table:table-cell>
        </table:table-row>
        <table:table-row table:style-name="Таблица3.1">
          <table:table-cell table:style-name="Таблица3.A2" office:value-type="string">
            <text:p text:style-name="P10">2.</text:p>
          </table:table-cell>
          <table:table-cell table:style-name="Таблица3.A2" office:value-type="string">
            <text:p text:style-name="P4">Распоряжение Администрации Кемеровской области </text:p>
          </table:table-cell>
          <table:table-cell table:style-name="Таблица3.A2" office:value-type="string">
            <text:p text:style-name="P4"><text:span text:style-name="T1"><text:s/></text:span>20.04.2000 </text:p>
            <text:p text:style-name="P4">№<text:span text:style-name="T1"> </text:span>380-р</text:p>
          </table:table-cell>
          <table:table-cell table:style-name="Таблица3.A2" office:value-type="string">
            <text:p text:style-name="P11">23897,1</text:p>
          </table:table-cell>
          <table:table-cell table:style-name="Таблица3.A2" office:value-type="string">
            <text:p text:style-name="P12"><text:span text:style-name="T2">Действие заказника было продлено на неопределенный срок, утверждено Положение, получил статус </text:span><text:s/><text:span text:style-name="T2">государственного природного зоологического заказника</text:span></text:p>
          </table:table-cell>
        </table:table-row>
        <table:table-row table:style-name="Таблица3.1">
          <table:table-cell table:style-name="Таблица3.A2" office:value-type="string">
            <text:p text:style-name="P10">3.</text:p>
          </table:table-cell>
          <table:table-cell table:style-name="Таблица3.A2" office:value-type="string">
            <text:p text:style-name="P4">Постановление Коллегии Администрации Кемеровской области </text:p>
          </table:table-cell>
          <table:table-cell table:style-name="Таблица3.A2" office:value-type="string">
            <text:p text:style-name="P4">14.10.2009 </text:p>
            <text:p text:style-name="P4">№<text:span text:style-name="T1"> </text:span>412</text:p>
          </table:table-cell>
          <table:table-cell table:style-name="Таблица3.A2" office:value-type="string">
            <text:p text:style-name="P13">26,75 тыс.</text:p>
          </table:table-cell>
          <table:table-cell table:style-name="Таблица3.A2" office:value-type="string">
            <text:p text:style-name="P12"><text:span text:style-name="T2">Продлен срок действия </text:span><text:s/><text:span text:style-name="T2">на неопределенный срок, получил статус </text:span><text:s/>г<text:span text:style-name="T2">осударственный природный заказник.</text:span>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4">10</text:p>
          </table:table-cell>
          <table:table-cell table:style-name="Таблица4.A1" office:value-type="string">
            <text:p text:style-name="P15">Ведомственная подчиненность</text:p>
          </table:table-cell>
          <table:table-cell table:style-name="Таблица4.A1" office:value-type="string">
            <text:p text:style-name="P16">Министерство лестного комплекса и охотничьего хозяйства Кузбасса</text:p>
          </table:table-cell>
        </table:table-row>
        <table:table-row table:style-name="Таблица4.1">
          <table:table-cell table:style-name="Таблица4.A1" office:value-type="string">
            <text:p text:style-name="P14">11</text:p>
          </table:table-cell>
          <table:table-cell table:style-name="Таблица4.A1" office:value-type="string">
            <text:p text:style-name="P15">Международный статус</text:p>
          </table:table-cell>
          <table:table-cell table:style-name="Таблица4.A1" office:value-type="string">
            <text:p text:style-name="P17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18">12</text:p>
          </table:table-cell>
          <table:table-cell table:style-name="Таблица5.A1" office:value-type="string">
            <text:p text:style-name="P19">Категория ООПТ согласно классификации МСОП</text:p>
          </table:table-cell>
          <table:table-cell table:style-name="Таблица5.C1" office:value-type="string">
            <text:p text:style-name="P20">IV</text:p>
          </table:table-cell>
        </table:table-row>
        <table:table-row table:style-name="Таблица5.1">
          <table:table-cell table:style-name="Таблица5.A1" office:value-type="string">
            <text:p text:style-name="P21">13</text:p>
          </table:table-cell>
          <table:table-cell table:style-name="Таблица5.A1" office:value-type="string">
            <text:p text:style-name="P22">Число кластеров</text:p>
          </table:table-cell>
          <table:table-cell table:style-name="Таблица5.A1" office:value-type="string">
            <text:p text:style-name="P23">1</text:p>
          </table:table-cell>
        </table:table-row>
        <text:soft-page-break/>
        <table:table-row table:style-name="Таблица5.1">
          <table:table-cell table:style-name="Таблица5.A1" office:value-type="string">
            <text:p text:style-name="P21">14</text:p>
          </table:table-cell>
          <table:table-cell table:style-name="Таблица5.A1" office:value-type="string">
            <text:p text:style-name="P24">Месторасположение</text:p>
          </table:table-cell>
          <table:table-cell table:style-name="Таблица5.A1" office:value-type="string">
            <text:p text:style-name="P25">Территория Чумайско-Иркутяновского государственного заказника находится в двух административных районах Кемеровской области. Наибольшая юго-восточная часть в Тисульском, меньшая северо-западная в Чебулинском районах.</text:p>
          </table:table-cell>
        </table:table-row>
        <table:table-row table:style-name="Таблица5.1">
          <table:table-cell table:style-name="Таблица5.A1" office:value-type="string">
            <text:p text:style-name="P21">15</text:p>
          </table:table-cell>
          <table:table-cell table:style-name="Таблица5.A1" office:value-type="string">
            <text:p text:style-name="P24">Географическое положение</text:p>
          </table:table-cell>
          <table:table-cell table:style-name="Таблица5.A1" office:value-type="string">
            <text:p text:style-name="P26">В физико-географическом отношении территория располагается между юго-востоком Западно-Сибирской равнины и севером Кузнецко-Салаирской провинции Алтае-Саянской горной области.</text:p>
          </table:table-cell>
        </table:table-row>
        <table:table-row table:style-name="Таблица5.1">
          <table:table-cell table:style-name="Таблица5.A1" office:value-type="string">
            <text:p text:style-name="P21">16</text:p>
          </table:table-cell>
          <table:table-cell table:style-name="Таблица5.A1" office:value-type="string">
            <text:p text:style-name="P22">Общая площадь ООПТ</text:p>
          </table:table-cell>
          <table:table-cell table:style-name="Таблица5.C1" office:value-type="string">
            <text:p text:style-name="P27"><text:span text:style-name="T3">267595100 </text:span><text:span text:style-name="Strong_20_Emphasis"><text:span text:style-name="T4">±</text:span></text:span><text:span text:style-name="T3">143100 кв. м</text:span></text:p>
          </table:table-cell>
        </table:table-row>
        <table:table-row table:style-name="Таблица5.1">
          <table:table-cell table:style-name="Таблица5.A1" office:value-type="string">
            <text:p text:style-name="P28">а</text:p>
          </table:table-cell>
          <table:table-cell table:style-name="Таблица5.A1" office:value-type="string">
            <text:p text:style-name="P26">в том числе морской акватории</text:p>
          </table:table-cell>
          <table:table-cell table:style-name="Таблица5.C1" office:value-type="string">
            <text:p text:style-name="P29">-</text:p>
          </table:table-cell>
        </table:table-row>
        <table:table-row table:style-name="Таблица5.1">
          <table:table-cell table:style-name="Таблица5.A1" office:value-type="string">
            <text:p text:style-name="P30">б</text:p>
          </table:table-cell>
          <table:table-cell table:style-name="Таблица5.A1" office:value-type="string">
            <text:p text:style-name="P31">в том числе без изъятия</text:p>
          </table:table-cell>
          <table:table-cell table:style-name="Таблица5.C1" office:value-type="string">
            <text:p text:style-name="P27"><text:span text:style-name="T5">267595100 </text:span><text:span text:style-name="Strong_20_Emphasis"><text:span text:style-name="T5">±</text:span></text:span><text:span text:style-name="T5">143100 кв. м</text:span></text:p>
          </table:table-cell>
        </table:table-row>
        <table:table-row table:style-name="Таблица5.1">
          <table:table-cell table:style-name="Таблица5.A1" office:value-type="string">
            <text:p text:style-name="P21">17</text:p>
          </table:table-cell>
          <table:table-cell table:style-name="Таблица5.A1" office:value-type="string">
            <text:p text:style-name="P22">Площадь охранной зоны</text:p>
          </table:table-cell>
          <table:table-cell table:style-name="Таблица5.C1" office:value-type="string">
            <text:p text:style-name="P29">-</text:p>
          </table:table-cell>
        </table:table-row>
        <table:table-row table:style-name="Таблица5.1">
          <table:table-cell table:style-name="Таблица5.A1" office:value-type="string">
            <text:p text:style-name="P21">18</text:p>
          </table:table-cell>
          <table:table-cell table:style-name="Таблица5.A1" office:value-type="string">
            <text:p text:style-name="P22">Границы ООПТ</text:p>
          </table:table-cell>
          <table:table-cell table:style-name="Таблица5.A1" office:value-type="string">
            <text:p text:style-name="P32"><text:span text:style-name="T6">Границы утверждены </text:span><text:span text:style-name="T7">Постановлением Коллегии Администрации Кемеровской области от 14.10.2009 № 412</text:span><text:span text:style-name="T6"> «О государственных природных заказниках Кемеровской области», в следующих границах:</text:span></text:p>
            <text:p text:style-name="P26">северная - по левому берегу реки Кии от поселка Красная поляна до деревни Кураково и далее по проселочной дороге через деревню Иркутянка до деревни Новоивановка;</text:p>
            <text:p text:style-name="P26">восточная - от деревни Новоивановка по тропе, идущей до деревни Петровка, и далее по реке Кия;</text:p>
            <text:p text:style-name="P26">южная - от реки Кия по прямой выше устья реки Кожух 4 км и далее на деревню Карачарово;</text:p>
            <text:p text:style-name="P26">западная - от деревни Карачарово по проселочной дороге на исходную северную границу.</text:p>
          </table:table-cell>
        </table:table-row>
        <table:table-row table:style-name="Таблица5.1">
          <table:table-cell table:style-name="Таблица5.A1" office:value-type="string">
            <text:p text:style-name="P21">19</text:p>
          </table:table-cell>
          <table:table-cell table:style-name="Таблица5.A1" office:value-type="string">
            <text:p text:style-name="P33">Наличие в границах ООПТ иных особо охраняемых природных территорий</text:p>
          </table:table-cell>
          <table:table-cell table:style-name="Таблица5.A1" office:value-type="string">
            <text:p text:style-name="P23">Отсутствуют.</text:p>
          </table:table-cell>
        </table:table-row>
        <table:table-row table:style-name="Таблица5.1">
          <table:table-cell table:style-name="Таблица5.A1" office:value-type="string">
            <text:p text:style-name="P21">20</text:p>
          </table:table-cell>
          <table:table-cell table:style-name="Таблица5.A1" table:number-columns-spanned="2" office:value-type="string">
            <text:p text:style-name="P24">Природные особенности ООПТ</text:p>
          </table:table-cell>
          <table:covered-table-cell/>
        </table:table-row>
        <table:table-row table:style-name="Таблица5.1">
          <table:table-cell table:style-name="Таблица5.A1" office:value-type="string">
            <text:p text:style-name="P34">а</text:p>
          </table:table-cell>
          <table:table-cell table:style-name="Таблица5.A1" office:value-type="string">
            <text:p text:style-name="P35">Нарушенность территории</text:p>
          </table:table-cell>
          <table:table-cell table:style-name="Таблица5.A1" office:value-type="string">
            <text:p text:style-name="P36">Степень нарушенности территории умеренная.</text:p>
          </table:table-cell>
        </table:table-row>
        <table:table-row table:style-name="Таблица5.1">
          <table:table-cell table:style-name="Таблица5.A1" office:value-type="string">
            <text:p text:style-name="P34">б</text:p>
          </table:table-cell>
          <table:table-cell table:style-name="Таблица5.A1" office:value-type="string">
            <text:p text:style-name="P35">Рельеф</text:p>
          </table:table-cell>
          <table:table-cell table:style-name="Таблица5.A1" office:value-type="string">
            <text:p text:style-name="P37">Рельеф территории значительно выположенный и только в северной части равнинный. Рельеф пологоувалистый, расчлененный логами и речными долинами. Абсолютные высоты, как правило, не превышают 650 метров над уровнем моря, а относительные изменяются от 50 до 300 метров. Самая высокая точка, гора Каз-Казым (638,7 метров), находиться на востоке территории заказника. <text:span text:style-name="T8">В южной части заказника имеются горы-останцы, образовавшиеся в результаты размыва и уничтожения горных цепей, простиравшиеся сюда с юга от центральных частей Кузнецкого Алатау. К таким останцам относиться гора Кондовый бухтай в окрестностях с. Кураково. Долины рек широкие, асимметричные, слабо врезанные и мало расчленяют поверхность только в северной части заказника. Водораздельные пространства более сглаженные. Ближе к долинам речек появляется некоторая </text:span><text:soft-page-break/><text:span text:style-name="T8">волнистость, выраженная плоскими увалами, на склонах которых, однако, уже ощущается влияние экспозиции. </text:span><text:span text:style-name="T9">Склоны долины рек на южной половине территории заказника резко отличаются крутизной склонов. Строение междуречий в большинстве случаев асимметрично — линии водоразделов придвинуты к правым берегам рек. </text:span>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38">в</text:p>
          </table:table-cell>
          <table:table-cell table:style-name="Таблица6.A1" office:value-type="string">
            <text:p text:style-name="P39">Климат</text:p>
          </table:table-cell>
          <table:table-cell table:style-name="Таблица6.A1" office:value-type="string">
            <text:p text:style-name="P40"><text:span text:style-name="T6">Территория заказника находится в умеренно-прохладном, увлажненном агроклиматическом подрайоне в пределах предгорий Кузнецкого Алатау. Климат здесь является резко континентальным. За период с температурами выше +10 ̊С накапливается сумма температур 1600- 1800 ̊С. За год выпадает 450-550 мм осадков, гидротермический коэффициент равен 1,6-1,4. Ведущая роль в обособлении климата и формировании местной циркуляции принадлежит предгорьям Кузнецкого Алатау. Имея меридиональную протяженность, они представляют орографическое препятствие для влажных воздушных масс, поступающих с Атлантического океана и вызывают конденсацию осадков на их наветренных склонах. Западные склоны Кузнецкого Алатау получают осадков больше, чем восточные. Это оказывает влияние на перераспределение осадков, продолжительность безморозного периода, температуры воздуха и почвы. Запасы продуктивной влаги в метровом слое почвы 150-200 мм. Такие запасы влаги при условии нормального выпадения осадков за время вегетации обеспечивают развитие растительности до конца сезона. </text:span><text:span text:style-name="T10">Средние температуры </text:span><text:span text:style-name="T11">самого холодного месяца (января) -17,8 ̊С. Снеговой покров держится 6-7 месяцев, его толщина достигает 1-2 метра. Лето сравнительно теплое, средняя температура июля равна 18-20 ̊С.</text:span></text:p>
          </table:table-cell>
        </table:table-row>
        <table:table-row table:style-name="Таблица6.1">
          <table:table-cell table:style-name="Таблица6.A1" office:value-type="string">
            <text:p text:style-name="P38">г</text:p>
          </table:table-cell>
          <table:table-cell table:style-name="Таблица6.A1" office:value-type="string">
            <text:p text:style-name="P39">Почвенный покров</text:p>
          </table:table-cell>
          <table:table-cell table:style-name="Таблица6.A1" office:value-type="string">
            <text:p text:style-name="P41"><text:span text:style-name="T12">Преобладающими типами почв заказника являются серые и темно-серые лесные, местами оподзоленные и выщелоченные черноземы, дерново-подзолистые глинистого и суглинистого механического состава, пятнами хрящеватые. Встречаются заболоченные участки. </text:span><text:span text:style-name="T6">Территория Чумайско-Иркутяновского заказника расположена в области преобладания двучленных слоистых супесчано суглинистых элювиально-озерных и озерно-флювиогляциальных отложений южной окраины Западно-Сибирской равнины. В современных речных долинах распространены аллювиальные песчаные и песчано-галечниковые наносы, а на древних надпойменных террасах р. Кия – супесчано-суглинистые. Все выше отмеченные рыхлые отложения играют роль материнских пород в почвообразовании.</text:span></text:p>
            <text:p text:style-name="P42">Окраинное положение (вблизи гор) и значительное расчленение речной и балочной сетью создают хорошие условия дренажа, что ограничивает, а местами почти исключает возможности формирования почв гидроморфного ряда. Степень сельскохозяйственного освоения земель невысокая. </text:p>
            <text:p text:style-name="P42">Лёссовидный характер материнских пород вместе с хорошей микро-структурностью верхних горизонтов обусловливает, при наличии расчлененного рельефа и постоянно дующих (особенно в весеннее и зимнее время) ветров, значительное развитие как ветровой, так и водной эрозии. Эти виды разрушения почвы <text:soft-page-break/>особенно сильно проявляются в предгорных районах. </text:p>
            <text:p text:style-name="P42">Дерновый процесс проявляется наиболее полно под пологом березовых и осиновых лесов с мощным травяным ярусом. <text:s/></text:p>
            <text:p text:style-name="P42">Особое место принадлежит аллювиальным или пойменным почвам, которые являются интразональными, так как встречаются во всех растительных зонах. Благодаря периодическому затоплению во время паводков, участки поймы обогащаются иловатыми частицами. Аллювиальные почвы в прирусловой части поймы р. Кия богаты органическими веществами и элементами зольного питания. Луговые почвы приурочены к пониженным элементам рельефа: по террасе и в пойме рр. Кия и Кожух. Почвообразующими породами служат аллювиальные и древнеаллювиальные послеледниковые отложения.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43">д</text:p>
          </table:table-cell>
          <table:table-cell table:style-name="Таблица7.A1" office:value-type="string">
            <text:p text:style-name="P44">Гидрологическая сеть</text:p>
          </table:table-cell>
          <table:table-cell table:style-name="Таблица7.A1" office:value-type="string">
            <text:p text:style-name="P45"><text:span text:style-name="T13">Гидрографическая сеть исследуемого района довольно богата. Густота речной сети равна 0,4-0,2 км на 1 км. Наиболее крупной водной артерией является р. Кия, принадлежащая бассейну р. Чулым. Она течет с юго-востока на северо-запад и имеет длину около 548 км. Площадь водосбора р. Кия составляет 32,2 тыс.км. Гидрологическая сеть заказника практически полностью принадлежит бассейну р. Кия. Наиболее крупным левым притоком является р. Кожух (д</text:span>лина реки составляет 144 км, площадь водосбора — 2000 км².<text:span text:style-name="T13">). Менее крупными правыми притоками р. Кии являются р. Кашкадак, бассейн которой полностью находится в пределах заказника, рр. Бадачаг и Васькинский. Левыми притоками являются рр. Тылы и Кийка. </text:span></text:p>
            <text:p text:style-name="P46">Русла крупных рек заказника меандрируют и образуют многочисленные старицы. Крупных озер на территории заказника нет. Лишь на правом берегу р. Кия у п. Чумай имеется небольшое озеро Пескарево. Болота широкого развития не получили и в основном располагаются по долине р. Кия и в истоках р.Тылы.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47">е</text:p>
          </table:table-cell>
          <table:table-cell table:style-name="Таблица8.A1" office:value-type="string">
            <text:p text:style-name="P48">Флора и растительность</text:p>
          </table:table-cell>
          <table:table-cell table:style-name="Таблица8.A1" office:value-type="string">
            <text:p text:style-name="P49"><text:span text:style-name="T14">Лесные сообщества</text:span> представлены различными типами мелколиственных, смешанных и хвойных лесов. Преобладают смешанные леса различного породного состава. <text:s/><text:span text:style-name="T15">Ч</text:span><text:span text:style-name="T16">асто встречаются леса осиово-пихтово-березовые, осиново-пихтовые, березово-осиново-пихтовые, пихтово-осиновыес примесью березы и кедра. Местами развит моховой покров. Подлесок хорошо развит. Его формируют крупные кустарники: калина обыкновенная, рябина сибирская, черемуха обыкновенная, крушина ольховидная, ломкая, ива козья. Встречаются и более мелкие кустарники: малина обыкновеная, смородина колосистая, смородина черная, спирея средняя, шиповник иглистый, волчеягодник обыкновенный. Из травянистых растений типичный: борец северный, кочедыжник женский, скерда лировидная, скерда сибирская, пион уклоняющийся, вороний глаз четырехлистный, хвощ лесной, звездчатка Бунге, кислица обыкновенная, <text:s/>живокость высокая, василисник малый, герань ложносибирская и тд. </text:span><text:span text:style-name="T17">В лесу встречаются крапива двудомная, недотрога обыкновенная, бодяк щетинистый, гравилат алеппский, что говорит о значительной антропогенной нагрузке на территорию. В понижениях, в условиях повышенного увлажнения, произрастают калужница болотная, </text:span><text:soft-page-break/><text:span text:style-name="T17">чемерица Лобеля, лютик ползучий, вероника длиннолистная, купальница азиатская. </text:span><text:span text:style-name="T18">В лесу формируется синузия весеннецветущих растений, в составе которой присутствуют хохлатка крупноприцветниковая, кандых сибирский, ветреница голубая, ветреница алтайская, будра плющевидная, медуница мягкая, лютик однолистный, чина весенняя. </text:span></text:p>
            <text:p text:style-name="P50">Фрагментарно распространены мелколиственные леса, например, лес березово-страусниковый, сосново-березовый лес орляковый. <text:span text:style-name="T15">В качестве доминантов травянистого яруса в таких лесах выступают папоротники: страусник обыкновенный, орляк обыкновенный.</text:span></text:p>
            <text:p text:style-name="P51"><text:span text:style-name="T15">Сообщества петрофитных растений</text:span><text:span text:style-name="T19"> каменистых выходов и скальных обнажений расположены по обоим берегам Кия и Кожух, как по коренным так и в пойме. </text:span><text:span text:style-name="T20">Они представлены небольшими скалами. Некоторые из них сильно закустарены. Представители: карагана двевовидная, карагана кустарниковая, спирея дубровколистная. На склонах водоразделов рапостранены каменистые осыпи с кустистыми лишайниками (кладония)и зарослями кустарников.</text:span></text:p>
            <text:p text:style-name="P52">Луговые сообщества<text:span text:style-name="T21"> </text:span><text:span text:style-name="T22">представлены пойменными (злаково-разнотравный луг), лесными (разнотравный луг) и суходольными сообществами. Пойменные луга встречаются по долинам рек Кия, Кожух и их притоков. </text:span><text:span text:style-name="T23">Типичные представители: борец северный, недоспелка копьевидный, живокость высокая, овсяница гиганская, дудник лесной, боряк разнолистный, скерда лировидная, скерда сибирская, молочай волосистый, ребросемянник уральский и тд. </text:span></text:p>
            <text:p text:style-name="P53">Сообщество водный и прибрежных-водных растений <text:s/><text:span text:style-name="T21"><text:s/></text:span></text:p>
            <text:p text:style-name="P54">Представители: кувшинка четырехгранная, кубышка малая, <text:span text:style-name="T24">рдесты (гребенчатый, маленький, плавающий, пронзеннолистный), стрелолист стрелолистный, болотница болотная, ежеголовник всплывший, болотник болотный и тд. </text:span></text:p>
            <text:p text:style-name="P55"><text:span text:style-name="T14">Антропогенно нарушенные территории</text:span> расположены, в основном, по долинам рек Кия и Кожух, а также представлены дорогами с разной степенью нарушенности травянистого покрова и большими по площади стравленными лугами в окрестностях с. Кураково. Пойменный луг разнотравно-осоковый <text:span text:style-name="T25">со значительным долевым участием люпина многолистного. Основу травостоя составляют: осока черная, кровохлебка лекарственная, вейник наземный, клевер люпиновидный, тысячелистник недотрога, валериана русская, лук скорода, мытник мясокрасный, девясил иволистный, гвоздика пышная, горошек мышиный и тд. Восстанавливающиеся пойменные фитоценозы сформированы зарослями ивы козьей, ивы прутовидный, и. трехтычиковой, и. </text:span><text:span text:style-name="T26">ш</text:span><text:span text:style-name="T25">ерстистопобеговой, и. </text:span><text:span text:style-name="T26">т</text:span><text:span text:style-name="T25">арайкинской. Заросли ивы чередуются с зарослями малины обыкновенной. По дорогам, на нарушенном почвенном покрове пр</text:span><text:span text:style-name="T27">о</text:span><text:span text:style-name="T25">изр</text:span><text:span text:style-name="T27">а</text:span><text:span text:style-name="T25">стают: </text:span><text:span text:style-name="T27">астрагал датский, боряк седой, беловойлочный, иван-чай узколистный, мать-и-мачеха обыкновенная, осот полевой, пикульник красивый и тд.</text:span></text:p>
            <text:p text:style-name="P56"><text:span text:style-name="T28">С</text:span>писок<text:span text:style-name="T28"> </text:span><text:span text:style-name="T29">флоры</text:span> представлен в приложении 1.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57">ж</text:p>
          </table:table-cell>
          <table:table-cell table:style-name="Таблица9.A1" office:value-type="string">
            <text:p text:style-name="P58">Лесной фонд</text:p>
          </table:table-cell>
          <table:table-cell table:style-name="Таблица9.A1" office:value-type="string">
            <text:p text:style-name="P59">Территория заказника входит в состав <text:span text:style-name="T30">Чебулинского и Тисульского</text:span> лесничеств. </text:p>
            <text:p text:style-name="P60"><text:span text:style-name="T30">По долине реки Кожух часто встречаются леса осиново-пихтово-березовые, осиново-пихтовые, березово-осиново-пихтовые, </text:span><text:soft-page-break/><text:span text:style-name="T30">пихтово-осиновые с примесью березы и ивы козьей. Фрагментарно распространены мелколиственные леса — березовый страусниковый, сосново-березовый лес орляковый. </text:span><text:span text:style-name="T31">По долинам малых рек встречаются темнохвойные и светлохвойные смешанные леса разного состава. </text:span></text:p>
            <text:p text:style-name="P61">По левому берегу реки Кия распространены смешанные березово-осиново-сосновые, сосново-березово-осиновые, сосново-осиново-березовые с примесью лиственницы, ели, пихты леса. </text:p>
            <text:p text:style-name="P62"><text:span text:style-name="T32">Разные типы лесных сообществ формируются на пойменных террасах. Распространены заросли и</text:span><text:span text:style-name="T33">в</text:span><text:span text:style-name="T32">ы росистой и ивы корзиночной. </text:span></text:p>
          </table:table-cell>
        </table:table-row>
      </table:table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63">з</text:p>
          </table:table-cell>
          <table:table-cell table:style-name="Таблица10.A1" office:value-type="string">
            <text:p text:style-name="P64">Животный мир </text:p>
          </table:table-cell>
          <table:table-cell table:style-name="Таблица10.A1" office:value-type="string">
            <text:p text:style-name="P65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66">Список выявленных видов фауны представлен в приложение 2.</text:p>
          </table:table-cell>
        </table:table-row>
        <table:table-row table:style-name="Таблица10.1">
          <table:table-cell table:style-name="Таблица10.A2" table:number-columns-spanned="3" office:value-type="string">
            <text:p text:style-name="P67">Учёт промысловой фауны Млекопитающих по данным ЗМУ.</text:p>
          </table:table-cell>
          <table:covered-table-cell/>
          <table:covered-table-cell/>
        </table:table-row>
      </table:table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column table:style-name="Таблица11.D"/>
        <table:table-column table:style-name="Таблица11.E"/>
        <table:table-column table:style-name="Таблица11.F"/>
        <table:table-column table:style-name="Таблица11.G"/>
        <table:table-row table:style-name="Таблица11.1">
          <table:table-cell table:style-name="Таблица11.A1" office:value-type="string">
            <text:p text:style-name="P68">ВИД/ГОД</text:p>
          </table:table-cell>
          <table:table-cell table:style-name="Таблица11.A1" office:value-type="string">
            <text:p text:style-name="P68"/>
          </table:table-cell>
          <table:table-cell table:style-name="Таблица11.A1" office:value-type="string">
            <text:p text:style-name="P68">2022г.</text:p>
          </table:table-cell>
          <table:table-cell table:style-name="Таблица11.A1" office:value-type="string">
            <text:p text:style-name="P68">2023г.</text:p>
          </table:table-cell>
          <table:table-cell table:style-name="Таблица11.A1" office:value-type="string">
            <text:p text:style-name="P68">2024г.</text:p>
          </table:table-cell>
          <table:table-cell table:style-name="Таблица11.F1" office:value-type="string">
            <text:p text:style-name="P68">2025г.</text:p>
          </table:table-cell>
          <table:table-cell table:style-name="Таблица11.A1" office:value-type="string">
            <text:p text:style-name="P69">2026г.</text:p>
          </table:table-cell>
        </table:table-row>
        <table:table-row table:style-name="Таблица11.2">
          <table:table-cell table:style-name="Таблица11.A1" table:number-rows-spanned="2" office:value-type="string">
            <text:p text:style-name="P70">Белка</text:p>
          </table:table-cell>
          <table:table-cell table:style-name="Таблица11.A1" office:value-type="string">
            <text:p text:style-name="P68">численность</text:p>
          </table:table-cell>
          <table:table-cell table:style-name="Таблица11.A1" office:value-type="string">
            <text:p text:style-name="P70">61</text:p>
          </table:table-cell>
          <table:table-cell table:style-name="Таблица11.A1" office:value-type="string">
            <text:p text:style-name="P71">0</text:p>
          </table:table-cell>
          <table:table-cell table:style-name="Таблица11.A1" office:value-type="string">
            <text:p text:style-name="P72">47</text:p>
          </table:table-cell>
          <table:table-cell table:style-name="Таблица11.F1" office:value-type="string">
            <text:p text:style-name="P73">35</text:p>
          </table:table-cell>
          <table:table-cell table:style-name="Таблица11.A1" office:value-type="string">
            <text:p text:style-name="P69">23</text:p>
          </table:table-cell>
        </table:table-row>
        <table:table-row table:style-name="Таблица11.3">
          <table:covered-table-cell table:style-name="Таблица11.A1"/>
          <table:table-cell table:style-name="Таблица11.B3" office:value-type="string">
            <text:p text:style-name="P68">П/1000Га</text:p>
          </table:table-cell>
          <table:table-cell table:style-name="Таблица11.B3" office:value-type="string">
            <text:p text:style-name="P70">2,7</text:p>
          </table:table-cell>
          <table:table-cell table:style-name="Таблица11.B3" office:value-type="string">
            <text:p text:style-name="P74">-</text:p>
          </table:table-cell>
          <table:table-cell table:style-name="Таблица11.B3" office:value-type="string">
            <text:p text:style-name="P72">1,75</text:p>
          </table:table-cell>
          <table:table-cell table:style-name="Таблица11.F3" office:value-type="string">
            <text:p text:style-name="P73">1,3</text:p>
          </table:table-cell>
          <table:table-cell table:style-name="Таблица11.B3" office:value-type="string">
            <text:p text:style-name="P69">0,85</text:p>
          </table:table-cell>
        </table:table-row>
        <table:table-row table:style-name="Таблица11.2">
          <table:table-cell table:style-name="Таблица11.B3" table:number-rows-spanned="2" office:value-type="string">
            <text:p text:style-name="P68">Заяц-беляк</text:p>
          </table:table-cell>
          <table:table-cell table:style-name="Таблица11.B3" office:value-type="string">
            <text:p text:style-name="P68">численность</text:p>
          </table:table-cell>
          <table:table-cell table:style-name="Таблица11.B3" office:value-type="string">
            <text:p text:style-name="P70">236</text:p>
          </table:table-cell>
          <table:table-cell table:style-name="Таблица11.B3" office:value-type="string">
            <text:p text:style-name="P72">76</text:p>
          </table:table-cell>
          <table:table-cell table:style-name="Таблица11.B3" office:value-type="string">
            <text:p text:style-name="P72">82</text:p>
          </table:table-cell>
          <table:table-cell table:style-name="Таблица11.F3" office:value-type="string">
            <text:p text:style-name="P73">91</text:p>
          </table:table-cell>
          <table:table-cell table:style-name="Таблица11.B3" office:value-type="string">
            <text:p text:style-name="P69">60</text:p>
          </table:table-cell>
        </table:table-row>
        <table:table-row table:style-name="Таблица11.5">
          <table:covered-table-cell table:style-name="Таблица11.B3"/>
          <table:table-cell table:style-name="Таблица11.A1" office:value-type="string">
            <text:p text:style-name="P68">П/1000Га</text:p>
          </table:table-cell>
          <table:table-cell table:style-name="Таблица11.A1" office:value-type="string">
            <text:p text:style-name="P70">10,44</text:p>
          </table:table-cell>
          <table:table-cell table:style-name="Таблица11.A1" office:value-type="string">
            <text:p text:style-name="P72">3,37</text:p>
          </table:table-cell>
          <table:table-cell table:style-name="Таблица11.A1" office:value-type="string">
            <text:p text:style-name="P72">3,06</text:p>
          </table:table-cell>
          <table:table-cell table:style-name="Таблица11.F1" office:value-type="string">
            <text:p text:style-name="P73">3,39</text:p>
          </table:table-cell>
          <table:table-cell table:style-name="Таблица11.A1" office:value-type="string">
            <text:p text:style-name="P69">2,26</text:p>
          </table:table-cell>
        </table:table-row>
        <table:table-row table:style-name="Таблица11.5">
          <table:table-cell table:style-name="Таблица11.B3" table:number-rows-spanned="2" office:value-type="string">
            <text:p text:style-name="P75">Косуля</text:p>
          </table:table-cell>
          <table:table-cell table:style-name="Таблица11.B3" office:value-type="string">
            <text:p text:style-name="P68">численность</text:p>
          </table:table-cell>
          <table:table-cell table:style-name="Таблица11.B3" office:value-type="string">
            <text:p text:style-name="P71">0</text:p>
          </table:table-cell>
          <table:table-cell table:style-name="Таблица11.B3" office:value-type="string">
            <text:p text:style-name="P72">16</text:p>
          </table:table-cell>
          <table:table-cell table:style-name="Таблица11.B3" office:value-type="string">
            <text:p text:style-name="P73">7</text:p>
          </table:table-cell>
          <table:table-cell table:style-name="Таблица11.F3" office:value-type="string">
            <text:p text:style-name="P76">32</text:p>
          </table:table-cell>
          <table:table-cell table:style-name="Таблица11.B3" office:value-type="string">
            <text:p text:style-name="P69">15</text:p>
          </table:table-cell>
        </table:table-row>
        <table:table-row table:style-name="Таблица11.5">
          <table:covered-table-cell table:style-name="Таблица11.B3"/>
          <table:table-cell table:style-name="Таблица11.B3" office:value-type="string">
            <text:p text:style-name="P68">П/1000Га</text:p>
          </table:table-cell>
          <table:table-cell table:style-name="Таблица11.B3" office:value-type="string">
            <text:p text:style-name="P72">-</text:p>
          </table:table-cell>
          <table:table-cell table:style-name="Таблица11.B3" office:value-type="string">
            <text:p text:style-name="P72">0,7</text:p>
          </table:table-cell>
          <table:table-cell table:style-name="Таблица11.B3" office:value-type="string">
            <text:p text:style-name="P73">0,28</text:p>
          </table:table-cell>
          <table:table-cell table:style-name="Таблица11.F3" office:value-type="string">
            <text:p text:style-name="P76">1,21</text:p>
          </table:table-cell>
          <table:table-cell table:style-name="Таблица11.B3" office:value-type="string">
            <text:p text:style-name="P69">0,56</text:p>
          </table:table-cell>
        </table:table-row>
        <table:table-row table:style-name="Таблица11.2">
          <table:table-cell table:style-name="Таблица11.A1" table:number-rows-spanned="2" office:value-type="string">
            <text:p text:style-name="P70">Марал</text:p>
          </table:table-cell>
          <table:table-cell table:style-name="Таблица11.A1" office:value-type="string">
            <text:p text:style-name="P68">численность</text:p>
          </table:table-cell>
          <table:table-cell table:style-name="Таблица11.A1" office:value-type="string">
            <text:p text:style-name="P70">166</text:p>
          </table:table-cell>
          <table:table-cell table:style-name="Таблица11.A1" office:value-type="string">
            <text:p text:style-name="P72">107</text:p>
          </table:table-cell>
          <table:table-cell table:style-name="Таблица11.A1" office:value-type="string">
            <text:p text:style-name="P73">147</text:p>
          </table:table-cell>
          <table:table-cell table:style-name="Таблица11.F1" office:value-type="string">
            <text:p text:style-name="P76">145</text:p>
          </table:table-cell>
          <table:table-cell table:style-name="Таблица11.A1" office:value-type="string">
            <text:p text:style-name="P69">153</text:p>
          </table:table-cell>
        </table:table-row>
        <table:table-row table:style-name="Таблица11.2">
          <table:covered-table-cell table:style-name="Таблица11.A1"/>
          <table:table-cell table:style-name="Таблица11.A1" office:value-type="string">
            <text:p text:style-name="P68">П/1000Га</text:p>
          </table:table-cell>
          <table:table-cell table:style-name="Таблица11.A1" office:value-type="string">
            <text:p text:style-name="P70">7,35</text:p>
          </table:table-cell>
          <table:table-cell table:style-name="Таблица11.A1" office:value-type="string">
            <text:p text:style-name="P72">4,74</text:p>
          </table:table-cell>
          <table:table-cell table:style-name="Таблица11.A1" office:value-type="string">
            <text:p text:style-name="P73">5,5</text:p>
          </table:table-cell>
          <table:table-cell table:style-name="Таблица11.F1" office:value-type="string">
            <text:p text:style-name="P76">5,43</text:p>
          </table:table-cell>
          <table:table-cell table:style-name="Таблица11.A1" office:value-type="string">
            <text:p text:style-name="P69">5,72</text:p>
          </table:table-cell>
        </table:table-row>
        <table:table-row table:style-name="Таблица11.5">
          <table:table-cell table:style-name="Таблица11.A1" table:number-rows-spanned="2" office:value-type="string">
            <text:p text:style-name="P68">Лисица</text:p>
          </table:table-cell>
          <table:table-cell table:style-name="Таблица11.A1" office:value-type="string">
            <text:p text:style-name="P68">численность</text:p>
          </table:table-cell>
          <table:table-cell table:style-name="Таблица11.A1" office:value-type="string">
            <text:p text:style-name="P70">3</text:p>
          </table:table-cell>
          <table:table-cell table:style-name="Таблица11.A1" office:value-type="string">
            <text:p text:style-name="P72">3</text:p>
          </table:table-cell>
          <table:table-cell table:style-name="Таблица11.A1" office:value-type="string">
            <text:p text:style-name="P73">3</text:p>
          </table:table-cell>
          <table:table-cell table:style-name="Таблица11.F1" office:value-type="string">
            <text:p text:style-name="P76">2</text:p>
          </table:table-cell>
          <table:table-cell table:style-name="Таблица11.A1" office:value-type="string">
            <text:p text:style-name="P69">1</text:p>
          </table:table-cell>
        </table:table-row>
        <table:table-row table:style-name="Таблица11.5">
          <table:covered-table-cell table:style-name="Таблица11.A1"/>
          <table:table-cell table:style-name="Таблица11.A1" office:value-type="string">
            <text:p text:style-name="P68">П/1000Га</text:p>
          </table:table-cell>
          <table:table-cell table:style-name="Таблица11.A1" office:value-type="string">
            <text:p text:style-name="P70">0,1<text:span text:style-name="T34">1</text:span></text:p>
          </table:table-cell>
          <table:table-cell table:style-name="Таблица11.A1" office:value-type="string">
            <text:p text:style-name="P72">0,1<text:span text:style-name="T34">1</text:span></text:p>
          </table:table-cell>
          <table:table-cell table:style-name="Таблица11.A1" office:value-type="string">
            <text:p text:style-name="P73">0,11</text:p>
          </table:table-cell>
          <table:table-cell table:style-name="Таблица11.F1" office:value-type="string">
            <text:p text:style-name="P76">0,08</text:p>
          </table:table-cell>
          <table:table-cell table:style-name="Таблица11.A1" office:value-type="string">
            <text:p text:style-name="P69">0,05</text:p>
          </table:table-cell>
        </table:table-row>
        <table:table-row table:style-name="Таблица11.5">
          <table:table-cell table:style-name="Таблица11.A1" table:number-rows-spanned="2" office:value-type="string">
            <text:p text:style-name="P68">Лось</text:p>
          </table:table-cell>
          <table:table-cell table:style-name="Таблица11.A1" office:value-type="string">
            <text:p text:style-name="P68">численность</text:p>
          </table:table-cell>
          <table:table-cell table:style-name="Таблица11.A1" office:value-type="string">
            <text:p text:style-name="P70">30</text:p>
          </table:table-cell>
          <table:table-cell table:style-name="Таблица11.A1" office:value-type="string">
            <text:p text:style-name="P72">29</text:p>
          </table:table-cell>
          <table:table-cell table:style-name="Таблица11.A1" office:value-type="string">
            <text:p text:style-name="P73">38</text:p>
          </table:table-cell>
          <table:table-cell table:style-name="Таблица11.F1" office:value-type="string">
            <text:p text:style-name="P76">48</text:p>
          </table:table-cell>
          <table:table-cell table:style-name="Таблица11.A1" office:value-type="string">
            <text:p text:style-name="P69">55</text:p>
          </table:table-cell>
        </table:table-row>
        <table:table-row table:style-name="Таблица11.5">
          <table:covered-table-cell table:style-name="Таблица11.A1"/>
          <table:table-cell table:style-name="Таблица11.A1" office:value-type="string">
            <text:p text:style-name="P68">П/1000Га</text:p>
          </table:table-cell>
          <table:table-cell table:style-name="Таблица11.A1" office:value-type="string">
            <text:p text:style-name="P70">1,32</text:p>
          </table:table-cell>
          <table:table-cell table:style-name="Таблица11.A1" office:value-type="string">
            <text:p text:style-name="P72">1,28</text:p>
          </table:table-cell>
          <table:table-cell table:style-name="Таблица11.A1" office:value-type="string">
            <text:p text:style-name="P73">1,41</text:p>
          </table:table-cell>
          <table:table-cell table:style-name="Таблица11.F1" office:value-type="string">
            <text:p text:style-name="P76">1,8</text:p>
          </table:table-cell>
          <table:table-cell table:style-name="Таблица11.A1" office:value-type="string">
            <text:p text:style-name="P69">2,06</text:p>
          </table:table-cell>
        </table:table-row>
        <table:table-row table:style-name="Таблица11.5">
          <table:table-cell table:style-name="Таблица11.A1" table:number-rows-spanned="2" office:value-type="string">
            <text:p text:style-name="P68">Соболь</text:p>
          </table:table-cell>
          <table:table-cell table:style-name="Таблица11.A1" office:value-type="string">
            <text:p text:style-name="P68">численность</text:p>
          </table:table-cell>
          <table:table-cell table:style-name="Таблица11.A1" office:value-type="string">
            <text:p text:style-name="P70">30</text:p>
          </table:table-cell>
          <table:table-cell table:style-name="Таблица11.A1" office:value-type="string">
            <text:p text:style-name="P72">12</text:p>
          </table:table-cell>
          <table:table-cell table:style-name="Таблица11.A1" office:value-type="string">
            <text:p text:style-name="P73">28</text:p>
          </table:table-cell>
          <table:table-cell table:style-name="Таблица11.F1" office:value-type="string">
            <text:p text:style-name="P76">22</text:p>
          </table:table-cell>
          <table:table-cell table:style-name="Таблица11.A1" office:value-type="string">
            <text:p text:style-name="P69">7</text:p>
          </table:table-cell>
        </table:table-row>
        <table:table-row table:style-name="Таблица11.5">
          <table:covered-table-cell table:style-name="Таблица11.A1"/>
          <table:table-cell table:style-name="Таблица11.A1" office:value-type="string">
            <text:p text:style-name="P68">П/1000Га</text:p>
          </table:table-cell>
          <table:table-cell table:style-name="Таблица11.A1" office:value-type="string">
            <text:p text:style-name="P70">1,34</text:p>
          </table:table-cell>
          <table:table-cell table:style-name="Таблица11.A1" office:value-type="string">
            <text:p text:style-name="P72">0,55</text:p>
          </table:table-cell>
          <table:table-cell table:style-name="Таблица11.A1" office:value-type="string">
            <text:p text:style-name="P73">1,03</text:p>
          </table:table-cell>
          <table:table-cell table:style-name="Таблица11.F1" office:value-type="string">
            <text:p text:style-name="P76">0,84</text:p>
          </table:table-cell>
          <table:table-cell table:style-name="Таблица11.A1" office:value-type="string">
            <text:p text:style-name="P69">0,27</text:p>
          </table:table-cell>
        </table:table-row>
        <table:table-row table:style-name="Таблица11.16">
          <table:table-cell table:style-name="Таблица11.B3" table:number-columns-spanned="7" office:value-type="string">
            <text:p text:style-name="P77">Учёт численности наблюдаемых видов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column table:style-name="Таблица12.E"/>
        <table:table-column table:style-name="Таблица12.F"/>
        <table:table-row>
          <table:table-cell table:style-name="Таблица12.A1" office:value-type="string">
            <text:p text:style-name="P68">ВИД/ГОД</text:p>
          </table:table-cell>
          <table:table-cell table:style-name="Таблица12.A1" office:value-type="string">
            <text:p text:style-name="P78"/>
          </table:table-cell>
          <table:table-cell table:style-name="Таблица12.A1" office:value-type="string">
            <text:p text:style-name="P68">2022г.</text:p>
          </table:table-cell>
          <table:table-cell table:style-name="Таблица12.A1" office:value-type="string">
            <text:p text:style-name="P68">2023г.</text:p>
          </table:table-cell>
          <table:table-cell table:style-name="Таблица12.A1" office:value-type="string">
            <text:p text:style-name="P68">2024г.</text:p>
          </table:table-cell>
          <table:table-cell table:style-name="Таблица12.F1" office:value-type="string">
            <text:p text:style-name="P68">2025г.</text:p>
          </table:table-cell>
        </table:table-row>
        <table:table-row>
          <table:table-cell table:style-name="Таблица12.A2" table:number-rows-spanned="2" office:value-type="string">
            <text:p text:style-name="P79">Бурый медведь</text:p>
          </table:table-cell>
          <table:table-cell table:style-name="Таблица12.A2" office:value-type="string">
            <text:p text:style-name="P79">Численность</text:p>
          </table:table-cell>
          <table:table-cell table:style-name="Таблица12.A2" office:value-type="string">
            <text:p text:style-name="P80">21</text:p>
          </table:table-cell>
          <table:table-cell table:style-name="Таблица12.A2" office:value-type="string">
            <text:p text:style-name="P80">25</text:p>
          </table:table-cell>
          <table:table-cell table:style-name="Таблица12.A2" office:value-type="string">
            <text:p text:style-name="P80">24</text:p>
          </table:table-cell>
          <table:table-cell table:style-name="Таблица12.F2" office:value-type="string">
            <text:p text:style-name="P80">24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79">П/1 км</text:p>
          </table:table-cell>
          <table:table-cell table:style-name="Таблица12.A2" office:value-type="string">
            <text:p text:style-name="P80">0,09</text:p>
          </table:table-cell>
          <table:table-cell table:style-name="Таблица12.A2" office:value-type="string">
            <text:p text:style-name="P80">0,07</text:p>
          </table:table-cell>
          <table:table-cell table:style-name="Таблица12.A2" office:value-type="string">
            <text:p text:style-name="P80">0,07</text:p>
          </table:table-cell>
          <table:table-cell table:style-name="Таблица12.F2" office:value-type="string">
            <text:p text:style-name="P80">0,07</text:p>
          </table:table-cell>
        </table:table-row>
        <table:table-row>
          <table:table-cell table:style-name="Таблица12.A2" table:number-rows-spanned="2" office:value-type="string">
            <text:p text:style-name="P79">Норка</text:p>
          </table:table-cell>
          <table:table-cell table:style-name="Таблица12.A2" office:value-type="string">
            <text:p text:style-name="P79">Численность</text:p>
          </table:table-cell>
          <table:table-cell table:style-name="Таблица12.A2" office:value-type="string">
            <text:p text:style-name="P80">13</text:p>
          </table:table-cell>
          <table:table-cell table:style-name="Таблица12.A2" office:value-type="string">
            <text:p text:style-name="P80">13</text:p>
          </table:table-cell>
          <table:table-cell table:style-name="Таблица12.A2" office:value-type="string">
            <text:p text:style-name="P80">22</text:p>
          </table:table-cell>
          <table:table-cell table:style-name="Таблица12.F2" office:value-type="string">
            <text:p text:style-name="P80">22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79">П/10 км</text:p>
          </table:table-cell>
          <table:table-cell table:style-name="Таблица12.A2" office:value-type="string">
            <text:p text:style-name="P80">2</text:p>
          </table:table-cell>
          <table:table-cell table:style-name="Таблица12.A2" office:value-type="string">
            <text:p text:style-name="P80">2</text:p>
          </table:table-cell>
          <table:table-cell table:style-name="Таблица12.A2" office:value-type="string">
            <text:p text:style-name="P80">3,4</text:p>
          </table:table-cell>
          <table:table-cell table:style-name="Таблица12.F2" office:value-type="string">
            <text:p text:style-name="P80">3,4</text:p>
          </table:table-cell>
        </table:table-row>
        <table:table-row>
          <table:table-cell table:style-name="Таблица12.A2" table:number-rows-spanned="2" office:value-type="string">
            <text:p text:style-name="P80">Выдра</text:p>
          </table:table-cell>
          <table:table-cell table:style-name="Таблица12.A2" office:value-type="string">
            <text:p text:style-name="P79">Численность</text:p>
          </table:table-cell>
          <table:table-cell table:style-name="Таблица12.A2" office:value-type="string">
            <text:p text:style-name="P80">7</text:p>
          </table:table-cell>
          <table:table-cell table:style-name="Таблица12.A2" office:value-type="string">
            <text:p text:style-name="P80">7</text:p>
          </table:table-cell>
          <table:table-cell table:style-name="Таблица12.A2" office:value-type="string">
            <text:p text:style-name="P80">3</text:p>
          </table:table-cell>
          <table:table-cell table:style-name="Таблица12.F2" office:value-type="string">
            <text:p text:style-name="P80">3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79">П/10 км</text:p>
          </table:table-cell>
          <table:table-cell table:style-name="Таблица12.A2" office:value-type="string">
            <text:p text:style-name="P80">1,09</text:p>
          </table:table-cell>
          <table:table-cell table:style-name="Таблица12.A2" office:value-type="string">
            <text:p text:style-name="P80">1,09</text:p>
          </table:table-cell>
          <table:table-cell table:style-name="Таблица12.A2" office:value-type="string">
            <text:p text:style-name="P80">0,47</text:p>
          </table:table-cell>
          <table:table-cell table:style-name="Таблица12.F2" office:value-type="string">
            <text:p text:style-name="P80">0,47</text:p>
          </table:table-cell>
        </table:table-row>
        <table:table-row>
          <table:table-cell table:style-name="Таблица12.A2" table:number-rows-spanned="2" office:value-type="string">
            <text:p text:style-name="P79">Барсук</text:p>
          </table:table-cell>
          <table:table-cell table:style-name="Таблица12.A2" office:value-type="string">
            <text:p text:style-name="P79">Численность</text:p>
          </table:table-cell>
          <table:table-cell table:style-name="Таблица12.A2" office:value-type="string">
            <text:p text:style-name="P80">8</text:p>
          </table:table-cell>
          <table:table-cell table:style-name="Таблица12.A2" office:value-type="string">
            <text:p text:style-name="P81">-</text:p>
          </table:table-cell>
          <table:table-cell table:style-name="Таблица12.A2" office:value-type="string">
            <text:p text:style-name="P81">-</text:p>
          </table:table-cell>
          <table:table-cell table:style-name="Таблица12.F2" office:value-type="string">
            <text:p text:style-name="P81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79">П/1000 га</text:p>
          </table:table-cell>
          <table:table-cell table:style-name="Таблица12.A2" office:value-type="string">
            <text:p text:style-name="P80">0,75</text:p>
          </table:table-cell>
          <table:table-cell table:style-name="Таблица12.A2" office:value-type="string">
            <text:p text:style-name="P81">-</text:p>
          </table:table-cell>
          <table:table-cell table:style-name="Таблица12.A2" office:value-type="string">
            <text:p text:style-name="P81">-</text:p>
          </table:table-cell>
          <table:table-cell table:style-name="Таблица12.F2" office:value-type="string">
            <text:p text:style-name="P81">-</text:p>
          </table:table-cell>
        </table:table-row>
        <table:table-row>
          <table:table-cell table:style-name="Таблица12.A2" table:number-rows-spanned="2" office:value-type="string">
            <text:p text:style-name="P82">Бобр</text:p>
          </table:table-cell>
          <table:table-cell table:style-name="Таблица12.A2" office:value-type="string">
            <text:p text:style-name="P83">Численность</text:p>
          </table:table-cell>
          <table:table-cell table:style-name="Таблица12.A2" office:value-type="string">
            <text:p text:style-name="P84">44</text:p>
          </table:table-cell>
          <table:table-cell table:style-name="Таблица12.A2" office:value-type="string">
            <text:p text:style-name="P85">48</text:p>
          </table:table-cell>
          <table:table-cell table:style-name="Таблица12.A2" office:value-type="string">
            <text:p text:style-name="P86">56</text:p>
          </table:table-cell>
          <table:table-cell table:style-name="Таблица12.F2" office:value-type="string">
            <text:p text:style-name="P87">48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83">П/1 км</text:p>
          </table:table-cell>
          <table:table-cell table:style-name="Таблица12.A2" office:value-type="string">
            <text:p text:style-name="P84">0,69</text:p>
          </table:table-cell>
          <table:table-cell table:style-name="Таблица12.A2" office:value-type="string">
            <text:p text:style-name="P85">0,75</text:p>
          </table:table-cell>
          <table:table-cell table:style-name="Таблица12.A2" office:value-type="string">
            <text:p text:style-name="P86">0,88</text:p>
          </table:table-cell>
          <table:table-cell table:style-name="Таблица12.F2" office:value-type="string">
            <text:p text:style-name="P87">0,75</text:p>
          </table:table-cell>
        </table:table-row>
        <table:table-row>
          <table:table-cell table:style-name="Таблица12.F2" table:number-columns-spanned="6" office:value-type="string">
            <text:p text:style-name="P88">Учёт численности наблюдаемых видов птиц.</text:p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>
          <table:table-cell table:style-name="Таблица12.A2" office:value-type="string">
            <text:p text:style-name="P89"/>
          </table:table-cell>
          <table:table-cell table:style-name="Таблица12.A2" office:value-type="string">
            <text:p text:style-name="P89"/>
          </table:table-cell>
          <table:table-cell table:style-name="Таблица12.A2" office:value-type="string">
            <text:p text:style-name="P90">2022г.</text:p>
          </table:table-cell>
          <table:table-cell table:style-name="Таблица12.A2" office:value-type="string">
            <text:p text:style-name="P90">2023г.</text:p>
          </table:table-cell>
          <table:table-cell table:style-name="Таблица12.A2" office:value-type="string">
            <text:p text:style-name="P90">2024г.</text:p>
          </table:table-cell>
          <table:table-cell table:style-name="Таблица12.F2" office:value-type="string">
            <text:p text:style-name="P90">2025г.</text:p>
          </table:table-cell>
        </table:table-row>
        <table:table-row>
          <table:table-cell table:style-name="Таблица12.A2" table:number-rows-spanned="2" office:value-type="string">
            <text:p text:style-name="P91">Вальдшнеп</text:p>
          </table:table-cell>
          <table:table-cell table:style-name="Таблица12.A2" office:value-type="string">
            <text:p text:style-name="P92">численность 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A2" office:value-type="string">
            <text:p text:style-name="P91">48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F2" office:value-type="string">
            <text:p text:style-name="P93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2">П/<text:span text:style-name="T35">1</text:span><text:span text:style-name="T36">000</text:span><text:span text:style-name="T35"> га</text:span>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A2" office:value-type="string">
            <text:p text:style-name="P94">1,79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F2" office:value-type="string">
            <text:p text:style-name="P93">-</text:p>
          </table:table-cell>
        </table:table-row>
        <table:table-row>
          <table:table-cell table:style-name="Таблица12.A2" table:number-rows-spanned="2" office:value-type="string">
            <text:p text:style-name="P93">Глухарь обыкновенный</text:p>
          </table:table-cell>
          <table:table-cell table:style-name="Таблица12.A2" office:value-type="string">
            <text:p text:style-name="P92">численность </text:p>
          </table:table-cell>
          <table:table-cell table:style-name="Таблица12.A2" office:value-type="string">
            <text:p text:style-name="P95">68</text:p>
          </table:table-cell>
          <table:table-cell table:style-name="Таблица12.A2" office:value-type="string">
            <text:p text:style-name="P91">25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F2" office:value-type="string">
            <text:p text:style-name="P93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2">П/<text:span text:style-name="T35">1</text:span><text:span text:style-name="T36">000</text:span><text:span text:style-name="T35"> га</text:span></text:p>
          </table:table-cell>
          <table:table-cell table:style-name="Таблица12.A2" office:value-type="string">
            <text:p text:style-name="P94">2,54</text:p>
          </table:table-cell>
          <table:table-cell table:style-name="Таблица12.A2" office:value-type="string">
            <text:p text:style-name="P94">0,93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F2" office:value-type="string">
            <text:p text:style-name="P96">-</text:p>
          </table:table-cell>
        </table:table-row>
        <table:table-row>
          <table:table-cell table:style-name="Таблица12.A2" table:number-rows-spanned="2" office:value-type="string">
            <text:p text:style-name="P97">Рябчик</text:p>
          </table:table-cell>
          <table:table-cell table:style-name="Таблица12.A2" office:value-type="string">
            <text:p text:style-name="P92">численность </text:p>
          </table:table-cell>
          <table:table-cell table:style-name="Таблица12.A2" office:value-type="string">
            <text:p text:style-name="P95">377</text:p>
          </table:table-cell>
          <table:table-cell table:style-name="Таблица12.A2" office:value-type="string">
            <text:p text:style-name="P91">321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F2" office:value-type="string">
            <text:p text:style-name="P96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2">П/<text:span text:style-name="T35">1</text:span><text:span text:style-name="T36">000</text:span><text:span text:style-name="T35"> га</text:span></text:p>
          </table:table-cell>
          <table:table-cell table:style-name="Таблица12.A2" office:value-type="string">
            <text:p text:style-name="P94">14,09</text:p>
          </table:table-cell>
          <table:table-cell table:style-name="Таблица12.A2" office:value-type="string">
            <text:p text:style-name="P94">12</text:p>
          </table:table-cell>
          <table:table-cell table:style-name="Таблица12.A2" office:value-type="string">
            <text:p text:style-name="P89">-</text:p>
          </table:table-cell>
          <table:table-cell table:style-name="Таблица12.F2" office:value-type="string">
            <text:p text:style-name="P96">-</text:p>
          </table:table-cell>
        </table:table-row>
        <table:table-row>
          <table:table-cell table:style-name="Таблица12.A2" table:number-rows-spanned="2" office:value-type="string">
            <text:p text:style-name="P98">Крохали (в том числе луток)</text:p>
          </table:table-cell>
          <table:table-cell table:style-name="Таблица12.A2" office:value-type="string">
            <text:p text:style-name="P92">численность </text:p>
          </table:table-cell>
          <table:table-cell table:style-name="Таблица12.A2" office:value-type="string">
            <text:p text:style-name="P99">-</text:p>
          </table:table-cell>
          <table:table-cell table:style-name="Таблица12.A2" office:value-type="string">
            <text:p text:style-name="P91">64</text:p>
          </table:table-cell>
          <table:table-cell table:style-name="Таблица12.A2" office:value-type="string">
            <text:p text:style-name="P100">-</text:p>
          </table:table-cell>
          <table:table-cell table:style-name="Таблица12.F2" office:value-type="string">
            <text:p text:style-name="P101">-</text:p>
          </table:table-cell>
        </table:table-row>
        <table:table-row>
          <table:covered-table-cell table:style-name="Таблица12.A2"/>
          <table:table-cell table:style-name="Таблица12.A2" office:value-type="string">
            <text:p text:style-name="P92">П/<text:span text:style-name="T35">1</text:span><text:span text:style-name="T36">000</text:span><text:span text:style-name="T35"> га</text:span></text:p>
          </table:table-cell>
          <table:table-cell table:style-name="Таблица12.A2" office:value-type="string">
            <text:p text:style-name="P99">-</text:p>
          </table:table-cell>
          <table:table-cell table:style-name="Таблица12.A2" office:value-type="string">
            <text:p text:style-name="P94">2,39</text:p>
          </table:table-cell>
          <table:table-cell table:style-name="Таблица12.A2" office:value-type="string">
            <text:p text:style-name="P99">-</text:p>
          </table:table-cell>
          <table:table-cell table:style-name="Таблица12.F2" office:value-type="string">
            <text:p text:style-name="P102">-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row table:style-name="Таблица13.1">
          <table:table-cell table:style-name="Таблица13.A1" office:value-type="string">
            <text:p text:style-name="P103">и</text:p>
          </table:table-cell>
          <table:table-cell table:style-name="Таблица13.A1" office:value-type="string">
            <text:p text:style-name="P104">Редкие и находящиеся под угрозой исчезновения объекты животного и растительного мира</text:p>
          </table:table-cell>
          <table:table-cell table:style-name="Таблица13.A1" office:value-type="string">
            <text:list text:style-name="List_20_1">
              <text:list-header>
                <text:p text:style-name="P105">Список видов растений, занесенных в Красную Книгу Кузбасса</text:p>
              </text:list-header>
            </text:list>
            <text:list text:style-name="L1">
              <text:list-item>
                <text:p text:style-name="P106">Ирис низкий — <text:span text:style-name="T37">Iris humilis </text:span>Georgi </text:p>
              </text:list-item>
              <text:list-item>
                <text:p text:style-name="P106">Кубышка малая — <text:span text:style-name="T37">Nuphar pumila</text:span> (Timm) DC.</text:p>
              </text:list-item>
              <text:list-item>
                <text:p text:style-name="P106">Кувшинка четырехгранная — <text:span text:style-name="T37">Nymphaea tetragona</text:span> Georgi</text:p>
              </text:list-item>
              <text:list-item>
                <text:p text:style-name="P106">Кандык сибирский — Erythronium sibiricum (Fisch. Et C.A. Mey.) Kryl.</text:p>
              </text:list-item>
              <text:list-item>
                <text:p text:style-name="P106">Лук Водопьяновой — <text:span text:style-name="T37">Allium vodop</text:span><text:span text:style-name="T38">janovae</text:span><text:span text:style-name="T39"> N. Friesen.</text:span></text:p>
              </text:list-item>
              <text:list-item>
                <text:p text:style-name="P107">Водосбор сибирский — <text:span text:style-name="T37">Aquilegia sibirica</text:span> Lam.</text:p>
              </text:list-item>
              <text:list-item>
                <text:p text:style-name="P107">Прострел Турчанинова — <text:span text:style-name="T37">Pulsatilla turczaninovii</text:span> Kryl. et Serg.</text:p>
              </text:list-item>
              <text:list-item>
                <text:p text:style-name="P107">Ковыль перистый — Stipa pennata L.</text:p>
              </text:list-item>
              <text:list-item>
                <text:p text:style-name="P107">Чий смешиваемый — Achnatherum confusum (Litv.) Tzvelev.</text:p>
              </text:list-item>
              <text:list-item>
                <text:p text:style-name="P107">Венерин башмачок капельный (башмачок капельный) — <text:span text:style-name="T37">Cypripedium guttatum</text:span> Sw.</text:p>
              </text:list-item>
              <text:list-item>
                <text:p text:style-name="P107">Венерин башмачок крупноцветковый (<text:span text:style-name="T40">Башмачок крупноцветковый) — </text:span><text:span text:style-name="T41">Cypripedium macranthos </text:span><text:span text:style-name="T40">Sw.</text:span></text:p>
              </text:list-item>
              <text:list-item>
                <text:p text:style-name="P108">Гнездоцветка клобучковая — Neottianthe cucullata (L.) Schlechter. </text:p>
              </text:list-item>
              <text:list-item>
                <text:p text:style-name="P108">Мякотница однолистная — Malaxis monophyllos (L.) Sw.</text:p>
              </text:list-item>
              <text:list-item>
                <text:p text:style-name="P108">Надбородник безлистный — Epipogium aphyllum (F.M. Schmidt) Sw.</text:p>
              </text:list-item>
              <text:list-item>
                <text:p text:style-name="P109">Тайник яйцевидный — Listera ovata (L.) R. Br. </text:p>
              </text:list-item>
              <text:list-item>
                <text:p text:style-name="P109">Лапчатка изящнейшая — Potentilla elegantissima Polozhij</text:p>
              </text:list-item>
              <text:list-item>
                <text:p text:style-name="P109">Хвойник односемянный — Ephedra monosperma C.A. Mey.</text:p>
              </text:list-item>
              <text:list-item>
                <text:p text:style-name="P109">Вудсия известняковая — Woodsia calcarea (Fomin) Shmakov </text:p>
              </text:list-item>
              <text:list-item>
                <text:p text:style-name="P109">Многоножка обыкновенная — Polypodium vulgare L.</text:p>
              </text:list-item>
              <text:list-item>
                <text:p text:style-name="P109">Лобария легочная — Lobaria pulmonaria (L.) Hoffm.</text:p>
              </text:list-item>
              <text:list-item>
                <text:p text:style-name="P109">Лобария Бурнета — Leptogium burnetiae C.W. Dodge.</text:p>
              </text:list-item>
              <text:list-item>
                <text:p text:style-name="P109">Головач гигантский — Calvatia gigantea (Batsch) Lloyd.</text:p>
              </text:list-item>
            </text:list>
            <text:p text:style-name="P110"><text:span text:style-name="T42">В Красный список МСОП включены: </text:span><text:span text:style-name="T43">Кувшинка четырехгранная, венерин башмачок капельный, венерин башмачок крупноцветковый, хвойник односемянный. Все имеют статус </text:span><text:span text:style-name="T44"><text:s/></text:span><text:span text:style-name="T45">LC-</text:span><text:span text:style-name="T46">Least Concern. (вызывают наименьшее беспокойство)</text:span></text:p>
            <text:p text:style-name="P111">Список животный занесенных в Красную книгу РФ и Кузбасса </text:p>
            <text:list text:style-name="L2">
              <text:list-item>
                <text:p text:style-name="P112"><text:span text:style-name="T47">Осетр сибирский - </text:span><text:a xlink:type="simple" xlink:href="https://green.tsu.ru/redbook/?p=685" office:target-frame-name="_blank" xlink:show="new" text:style-name="Internet_20_link" text:visited-style-name="Visited_20_Internet_20_Link"><text:span text:style-name="T48">Acipenser baeri Brandt, 1869</text:span></text:a></text:p>
              </text:list-item>
              <text:list-item>
                <text:p text:style-name="P113"><text:span text:style-name="T49">Ленок тупорылый — </text:span><text:span text:style-name="T50">B</text:span><text:span text:style-name="T51">rachymystax lenok</text:span><text:span text:style-name="T52"> </text:span><text:span text:style-name="T53">P</text:span><text:span text:style-name="T51">allas, 1773</text:span></text:p>
              </text:list-item>
              <text:list-item>
                <text:p text:style-name="P114"><text:span text:style-name="T49">Нельма - </text:span><text:span text:style-name="T51">Stenodus </text:span><text:span text:style-name="T52"> </text:span><text:span text:style-name="T51">leucichthys nelma</text:span><text:span text:style-name="T52"> </text:span><text:span text:style-name="T51">Pallas, 1773</text:span></text:p>
              </text:list-item>
              <text:list-item>
                <text:p text:style-name="P115"><text:span text:style-name="T54">Подкаменьщик сибирски</text:span><text:span text:style-name="T55">й</text:span><text:span text:style-name="T54"> — </text:span><text:a xlink:type="simple" xlink:href="https://green.tsu.ru/redbook/?p=693" office:target-frame-name="_blank" xlink:show="new" text:style-name="Internet_20_link" text:visited-style-name="Visited_20_Internet_20_Link"><text:span text:style-name="T56">Cottus sibiricus <text:s/>Kessler, 1899</text:span></text:a></text:p>
              </text:list-item>
              <text:list-item>
                <text:p text:style-name="P116"><text:span text:style-name="T57">Лягушка сибирская — </text:span><text:span text:style-name="T58">Rana amurensis Boulenger, 1886</text:span></text:p>
              </text:list-item>
              <text:list-item>
                <text:p text:style-name="P115"><text:span text:style-name="T54">Аист черный —</text:span><text:a xlink:type="simple" xlink:href="https://green.tsu.ru/redbook/?p=332" office:target-frame-name="_blank" xlink:show="new" text:style-name="Internet_20_link" text:visited-style-name="Visited_20_Internet_20_Link"><text:span text:style-name="T59">Ciconia nigra Linnaeus, 1758</text:span></text:a><text:span text:style-name="T54"> </text:span></text:p>
              </text:list-item>
              <text:list-item>
                <text:p text:style-name="P117"><text:span text:style-name="T60">Гуменник таёжный - </text:span>Anser fabalis middendorffii Severtzov, 1873.</text:p>
              </text:list-item>
              <text:list-item>
                <text:p text:style-name="P117"><text:span text:style-name="T60">Осоед обыкновенный, европейский - </text:span>Pernis apivorus Linnaeus, <text:soft-page-break/>1758</text:p>
              </text:list-item>
              <text:list-item>
                <text:p text:style-name="P113"><text:span text:style-name="T49">Орёл-карлик — </text:span><text:span text:style-name="T51">Hieraaetus pennatus J.F. Gmelin, 1788</text:span></text:p>
              </text:list-item>
              <text:list-item>
                <text:p text:style-name="P115"><text:span text:style-name="T54">Орлан белохвост — </text:span><text:a xlink:type="simple" xlink:href="https://green.tsu.ru/redbook/?p=366" office:target-frame-name="_blank" xlink:show="new" text:style-name="Internet_20_link" text:visited-style-name="Visited_20_Internet_20_Link"><text:span text:style-name="T56">Haliaeetus albicilla Linnaeus, 1758</text:span></text:a></text:p>
              </text:list-item>
              <text:list-item>
                <text:p text:style-name="P115"><text:span text:style-name="T54">Сапсан - </text:span><text:a xlink:type="simple" xlink:href="https://green.tsu.ru/redbook/?p=373" office:target-frame-name="_blank" xlink:show="new" text:style-name="Internet_20_link" text:visited-style-name="Visited_20_Internet_20_Link"><text:span text:style-name="T56">Falco peregrinus Tunstall, 1771</text:span></text:a></text:p>
              </text:list-item>
              <text:list-item>
                <text:p text:style-name="P115"><text:span text:style-name="T54">Кобчик - </text:span><text:a xlink:type="simple" xlink:href="https://green.tsu.ru/redbook/?p=1712" office:target-frame-name="_blank" xlink:show="new" text:style-name="Internet_20_link" text:visited-style-name="Visited_20_Internet_20_Link"><text:span text:style-name="T56">Falco vespertinus Linnaeus, 1766</text:span></text:a></text:p>
              </text:list-item>
              <text:list-item>
                <text:p text:style-name="P113"><text:span text:style-name="T49">Белая куропатка — </text:span><text:span text:style-name="T51">Lagopus lagopus Linnaeus, 1758</text:span></text:p>
              </text:list-item>
              <text:list-item>
                <text:p text:style-name="P115"><text:span text:style-name="T54">Журавль серый — </text:span><text:a xlink:type="simple" xlink:href="https://green.tsu.ru/redbook/?p=382" office:target-frame-name="_blank" xlink:show="new" text:style-name="Internet_20_link" text:visited-style-name="Visited_20_Internet_20_Link"><text:span text:style-name="T61">Grus grus Linnaeus, 1758</text:span></text:a><text:span text:style-name="T62"> </text:span></text:p>
              </text:list-item>
              <text:list-item>
                <text:p text:style-name="P118">Чибис - <text:span text:style-name="T37">Vanellus vanellus </text:span>(Linnaeus, 1758)</text:p>
              </text:list-item>
              <text:list-item>
                <text:p text:style-name="P118">Кроншнеп большой - <text:span text:style-name="T37">Numenius arquata</text:span> (Linnaeus, 1758)</text:p>
              </text:list-item>
              <text:list-item>
                <text:p text:style-name="P119">Сова полярная, белая - <text:span text:style-name="T37">Bubo scandiacus</text:span> (Linnaeus, 1758)</text:p>
              </text:list-item>
              <text:list-item>
                <text:p text:style-name="P119">Кожанок северный - <text:span text:style-name="T37">Eptesicus nilssoni </text:span>(Keyserling &amp; Blasius, 1839)</text:p>
              </text:list-item>
              <text:list-item>
                <text:p text:style-name="P118"><text:s/><text:span text:style-name="T63">Кожан двухцветный - </text:span><text:span text:style-name="T64">Vespertilio murinus</text:span><text:span text:style-name="T63"> Linnaeus, 1758</text:span></text:p>
              </text:list-item>
              <text:list-item>
                <text:p text:style-name="P119">Выдра - <text:s/><text:span text:style-name="T37">Lutra lutra</text:span> (Linnaeus, 1758)</text:p>
              </text:list-item>
              <text:list-item>
                <text:p text:style-name="P119">Суслик длиннохвостый - <text:span text:style-name="T37">Urocitellus undulatus</text:span> (Pallas, 1778)</text:p>
              </text:list-item>
              <text:list-item>
                <text:p text:style-name="P120">Дедка обыкновенный — Gomphus vulgatissimus Linnaeus, 1758</text:p>
              </text:list-item>
              <text:list-item>
                <text:p text:style-name="P120">Змеедедка рогатый — Ophiogomphus cecilia Fourcroy, 1785</text:p>
              </text:list-item>
              <text:list-item>
                <text:p text:style-name="P120">Стрекоза перевязанная — Sympetrum pedemontanum Allioni, 1766</text:p>
              </text:list-item>
              <text:list-item>
                <text:p text:style-name="P120">Аполлон обыкновенный — Parnassius appolo Linnaeus, 1758</text:p>
              </text:list-item>
              <text:list-item>
                <text:p text:style-name="P121">Аполлон феб — <text:span text:style-name="T65">Parnassius phoebus (Fabricius, 1793)</text:span></text:p>
              </text:list-item>
              <text:list-item>
                <text:p text:style-name="P122">Чернушка циклопа — Erebia cyclopia (Eversmann, 1844)</text:p>
              </text:list-item>
              <text:list-item>
                <text:p text:style-name="P122">Пяденица бледная — Calcaritis pallida Hedemann, 1881</text:p>
              </text:list-item>
              <text:list-item>
                <text:p text:style-name="P122">Шмель армянский — Bombus armeniacus Radoszkowski, 1877</text:p>
              </text:list-item>
              <text:list-item>
                <text:p text:style-name="P123"><text:span text:style-name="T65">Шмель спорадикус — </text:span><text:span text:style-name="T66">Bombus sporadicus Ny</text:span><text:span text:style-name="T67">lander, 1848</text:span></text:p>
              </text:list-item>
              <text:list-item>
                <text:p text:style-name="P124">Шмель патагиатус — Bombus patagiatus <text:span text:style-name="T66">Ny</text:span>lander, 1848</text:p>
              </text:list-item>
              <text:list-item>
                <text:p text:style-name="P125">Пилильщик ажендаровский — Arge azhendarovensis Vasilenko, 2010</text:p>
                <text:p text:style-name="P126"><text:span text:style-name="T42">В Красный список МСОП включены: </text:span><text:span text:style-name="T44">осётр сибирский (CR — Critically Endangered), чибис, кроншнеп большой, нельма (NT — Near Threatened), сова полярная, белая (VU — Vulnerable), ленок тупорылый, подкаменьщик <text:s/>сибирский, лягушка сибирская, черный аист, гуменник таежный, осоед обыкновенный, европейский, орёл-карлик, сапсан, куропатка белая, журавль серый, кожанок северный ( </text:span><text:span text:style-name="T45">LC-</text:span><text:span text:style-name="T46">Least Concern).</text:span><text:span text:style-name="T44"> </text:span></text:p>
              </text:list-item>
            </text:list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 table:style-name="Таблица14.1">
          <table:table-cell table:style-name="Таблица14.A1" office:value-type="string">
            <text:p text:style-name="P127">к</text:p>
          </table:table-cell>
          <table:table-cell table:style-name="Таблица14.A1" office:value-type="string">
            <text:p text:style-name="P128">Суммарные сведения о биологическом разнообразии</text:p>
          </table:table-cell>
          <table:table-cell table:style-name="Таблица14.A1" office:value-type="string">
            <text:p text:style-name="P129"><text:span text:style-name="T68">На территории заказника в настоящее время произрастает 552 вида растений и 68 видов грибов. </text:span><text:span text:style-name="T69">В ходе полевых исследовании выявлены 22 охраняемых вида: покрытосеменные — 16 видов, голосеменные — 1 вид, папоротникообразные — 2 вида, лишайники — 2 вида, грибы — 1 вид. </text:span><text:span text:style-name="T70">В Красный список МСОП включены 4 вида. </text:span><text:span text:style-name="T69"><text:line-break/></text:span><text:span text:style-name="T70">По уточненным данным <text:s/>в заказнике обитает 436 видов животных: 233 вида беспозвоночных, из которых 3 вида червей, 230 видов насекомых; 203 вида позвоночных, из которых 20 видов рыб, 3 вида амфибий, 3 вида рептилий 128 видов птиц, 49 видов млекопитающих. Из них в Красную книгу РФ и Кузбасса (2021) включены 32 вида, из них: 4 вида рыб, 1 вид амфибий, 12 видов рыб, 2 вида летучих мышей, 1 вид из отряда грызунов, 1 вид из отряда хищники, 11 видов насекомых. В красный список МСОП включены 16 видов.</text:span>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row table:style-name="Таблица15.1">
          <table:table-cell table:style-name="Таблица15.A1" office:value-type="string">
            <text:p text:style-name="P130">л</text:p>
          </table:table-cell>
          <table:table-cell table:style-name="Таблица15.A1" office:value-type="string">
            <text:p text:style-name="P131">Основные экосистемы ООПТ</text:p>
          </table:table-cell>
          <table:table-cell table:style-name="Таблица15.A1" office:value-type="string">
            <text:p text:style-name="P132"><text:span text:style-name="T71">Луговые, </text:span><text:span text:style-name="T72">л</text:span><text:span text:style-name="T71">угово-лесные березово-осиновые с разнотравными лугами.</text:span></text:p>
          </table:table-cell>
        </table:table-row>
        <table:table-row table:style-name="Таблица15.1">
          <table:table-cell table:style-name="Таблица15.A1" office:value-type="string">
            <text:p text:style-name="P130">м</text:p>
          </table:table-cell>
          <table:table-cell table:style-name="Таблица15.A1" office:value-type="string">
            <text:p text:style-name="P133">Особо ценные для региона и ООПТ природные объекты</text:p>
          </table:table-cell>
          <table:table-cell table:style-name="Таблица15.A1" office:value-type="string">
            <text:p text:style-name="P134">Информация о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130">н</text:p>
          </table:table-cell>
          <table:table-cell table:style-name="Таблица15.A1" office:value-type="string">
            <text:p text:style-name="P133">Лечебные и <text:soft-page-break/>рекреационные ресурсы</text:p>
          </table:table-cell>
          <table:table-cell table:style-name="Таблица15.A1" office:value-type="string">
            <text:p text:style-name="P135">Информация отсутствует.</text:p>
          </table:table-cell>
        </table:table-row>
        <table:table-row table:style-name="Таблица15.1">
          <table:table-cell table:style-name="Таблица15.A1" office:value-type="string">
            <text:p text:style-name="P130">о</text:p>
          </table:table-cell>
          <table:table-cell table:style-name="Таблица15.A1" office:value-type="string">
            <text:p text:style-name="P136">Историко-культурные объекты на территории ООПТ</text:p>
          </table:table-cell>
          <table:table-cell table:style-name="Таблица15.A1" office:value-type="string">
            <text:p text:style-name="P135">Информация отсутствует.</text:p>
          </table:table-cell>
        </table:table-row>
        <table:table-row table:style-name="Таблица15.5">
          <table:table-cell table:style-name="Таблица15.A1" office:value-type="string">
            <text:p text:style-name="P130">п</text:p>
          </table:table-cell>
          <table:table-cell table:style-name="Таблица15.A1" office:value-type="string">
            <text:p text:style-name="P137">Оценка современного состояния и вклада ООПТ в поддержание экологического баланса окружающих территорий</text:p>
          </table:table-cell>
          <table:table-cell table:style-name="Таблица15.A1" office:value-type="string">
            <text:p text:style-name="P138">Действующий заказник осуществляет эффективный метод территориальной охраны природных объектов, имеющих особое значение. На территории поддерживается благоприятные условия существования растений, количественный и качественный состав которых увеличился. Сохранение биологического разнообразия растений в местах природного обитания (in situ) обеспечено. 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column table:style-name="Таблица17.E"/>
        <table:table-row table:style-name="Таблица17.1">
          <table:table-cell table:style-name="Таблица17.A1" office:value-type="string">
            <text:p text:style-name="P139">21</text:p>
          </table:table-cell>
          <table:table-cell table:style-name="Таблица17.A1" table:number-columns-spanned="4" office:value-type="string">
            <text:p text:style-name="P140"><text:span text:style-name="T73">Э</text:span><text:span text:style-name="T74">кспликация земель ООПТ</text:span></text:p>
          </table:table-cell>
          <table:covered-table-cell/>
          <table:covered-table-cell/>
          <table:covered-table-cell/>
        </table:table-row>
        <table:table-row table:style-name="Таблица17.1">
          <table:table-cell table:style-name="Таблица17.A1" office:value-type="string">
            <text:p text:style-name="P141"/>
          </table:table-cell>
          <table:table-cell table:style-name="Таблица17.A1" table:number-columns-spanned="4" office:value-type="string">
            <text:p text:style-name="P142">Информация отсутствует. </text:p>
          </table:table-cell>
          <table:covered-table-cell/>
          <table:covered-table-cell/>
          <table:covered-table-cell/>
        </table:table-row>
        <table:table-row table:style-name="Таблица17.1">
          <table:table-cell table:style-name="Таблица17.A3" office:value-type="string">
            <text:p text:style-name="P143">22</text:p>
          </table:table-cell>
          <table:table-cell table:style-name="Таблица17.A3" table:number-columns-spanned="4" office:value-type="string">
            <text:p text:style-name="P144">Негативное воздействие</text:p>
          </table:table-cell>
          <table:covered-table-cell/>
          <table:covered-table-cell/>
          <table:covered-table-cell/>
        </table:table-row>
        <table:table-row table:style-name="Таблица17.1">
          <table:table-cell table:style-name="Таблица17.A4" table:number-rows-spanned="3" office:value-type="string">
            <text:p text:style-name="P145"/>
          </table:table-cell>
          <table:table-cell table:style-name="Таблица17.B4" office:value-type="string">
            <text:p text:style-name="P146">Фактор негативного воздействия</text:p>
          </table:table-cell>
          <table:table-cell table:style-name="Таблица17.B4" office:value-type="string">
            <text:p text:style-name="P146">Объект воздействия</text:p>
          </table:table-cell>
          <table:table-cell table:style-name="Таблица17.B4" office:value-type="string">
            <text:p text:style-name="P146">В чем проявляется воздействие</text:p>
          </table:table-cell>
          <table:table-cell table:style-name="Таблица17.B4" office:value-type="string">
            <text:p text:style-name="P146">Значимость (сила) воздействия</text:p>
          </table:table-cell>
        </table:table-row>
        <table:table-row table:style-name="Таблица17.5">
          <table:covered-table-cell table:style-name="Таблица17.A4"/>
          <table:table-cell table:style-name="Таблица17.A4" office:value-type="string">
            <text:p text:style-name="P147">Браконьерская охота </text:p>
          </table:table-cell>
          <table:table-cell table:style-name="Таблица17.A4" office:value-type="string">
            <text:p text:style-name="P147">Охотничьи виды животных</text:p>
          </table:table-cell>
          <table:table-cell table:style-name="Таблица17.A4" office:value-type="string">
            <text:p text:style-name="P147">Прямое уничтожение</text:p>
          </table:table-cell>
          <table:table-cell table:style-name="Таблица17.A4" office:value-type="string">
            <text:p text:style-name="P148">умеренная</text:p>
          </table:table-cell>
        </table:table-row>
        <table:table-row table:style-name="Таблица17.6">
          <table:covered-table-cell table:style-name="Таблица17.A4"/>
          <table:table-cell table:style-name="Таблица17.A4" office:value-type="string">
            <text:p text:style-name="P147">Нерациональные рубки леса</text:p>
          </table:table-cell>
          <table:table-cell table:style-name="Таблица17.A4" office:value-type="string">
            <text:p text:style-name="P147">Лесной фонд </text:p>
          </table:table-cell>
          <table:table-cell table:style-name="Таблица17.A4" office:value-type="string">
            <text:p text:style-name="P147">Прямое уничтожение </text:p>
          </table:table-cell>
          <table:table-cell table:style-name="Таблица17.A4" office:value-type="string">
            <text:p text:style-name="P148">умеренная</text:p>
          </table:table-cell>
        </table:table-row>
        <table:table-row table:style-name="Таблица17.7">
          <table:table-cell table:style-name="Таблица17.A4" office:value-type="string">
            <text:p text:style-name="P149"/>
          </table:table-cell>
          <table:table-cell table:style-name="Таблица17.A4" office:value-type="string">
            <text:p text:style-name="P147">Нерациональные рубки леса</text:p>
          </table:table-cell>
          <table:table-cell table:style-name="Таблица17.A4" office:value-type="string">
            <text:p text:style-name="P147">Объекты животного мира</text:p>
          </table:table-cell>
          <table:table-cell table:style-name="Таблица17.A4" office:value-type="string">
            <text:p text:style-name="P147">Уничтожение среды обитания</text:p>
          </table:table-cell>
          <table:table-cell table:style-name="Таблица17.A4" office:value-type="string">
            <text:p text:style-name="P148">умеренная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/>
        <table:table-column table:style-name="Таблица18.C"/>
        <table:table-row table:style-name="Таблица18.1">
          <table:table-cell table:style-name="Таблица18.A1" office:value-type="string">
            <text:p text:style-name="P150">23</text:p>
          </table:table-cell>
          <table:table-cell table:style-name="Таблица18.A1" table:number-columns-spanned="2" office:value-type="string">
            <text:p text:style-name="P151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8.A1" office:value-type="string">
            <text:p text:style-name="P154"/>
            <text:p text:style-name="P153"/>
            <text:p text:style-name="P155">Министерство лесного комплекса и охотничьего хозяйства Кузбасса</text:p>
            <text:p text:style-name="P153"/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Юридический адрес</text:p>
          </table:table-cell>
          <table:table-cell table:style-name="Таблица18.A1" office:value-type="string">
            <text:p text:style-name="P155">г. Кемерово, Мирная, 5</text:p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Почтовый адрес</text:p>
          </table:table-cell>
          <table:table-cell table:style-name="Таблица18.A1" office:value-type="string">
            <text:p text:style-name="P156">650036, Кемерово, ул. Мирная, 5</text:p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телефон</text:p>
          </table:table-cell>
          <table:table-cell table:style-name="Таблица18.A1" office:value-type="string">
            <text:p text:style-name="P155">8(384-2) 34-04-64</text:p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7"><text:span text:style-name="T75">e</text:span><text:span text:style-name="T2">-</text:span><text:span text:style-name="T75">mail</text:span></text:p>
          </table:table-cell>
          <table:table-cell table:style-name="Таблица18.A1" office:value-type="string">
            <text:p text:style-name="P158"><text:a xlink:type="simple" xlink:href="mailto:dlk@kemles.ru" text:style-name="Internet_20_link" text:visited-style-name="Visited_20_Internet_20_Link"><text:span text:style-name="Internet_20_link"><text:span text:style-name="T76">dlk@kemles.ako.ru</text:span></text:span></text:a></text:p>
          </table:table-cell>
        </table:table-row>
        <text:soft-page-break/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Адрес сайта в сети интернет</text:p>
          </table:table-cell>
          <table:table-cell table:style-name="Таблица18.A1" office:value-type="string">
            <text:p text:style-name="P159">https://kemles.ru/</text:p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Дата государственной регистрации юридического лица и регистрационный номер</text:p>
          </table:table-cell>
          <table:table-cell table:style-name="Таблица18.A1" office:value-type="string">
            <text:p text:style-name="P154"/>
            <text:p text:style-name="P157"><text:span text:style-name="T2">Зарегистрирован в Едином государственном реестре юридических лиц, государственный регистрационный номер </text:span><text:s/><text:span text:style-name="T2">1114205044711 <text:s/>от </text:span><text:s/><text:span text:style-name="T2">27.12.2011</text:span></text:p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ФИО руководителя организации</text:p>
          </table:table-cell>
          <table:table-cell table:style-name="Таблица18.A1" office:value-type="string">
            <text:p text:style-name="P160">Бойко Евгений Васильевич</text:p>
            <text:p text:style-name="P161"/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Служебный телефон</text:p>
          </table:table-cell>
          <table:table-cell table:style-name="Таблица18.A1" office:value-type="string">
            <text:p text:style-name="P158"><text:a xlink:type="simple" xlink:href="tel:+73842312137" text:style-name="Internet_20_link" text:visited-style-name="Visited_20_Internet_20_Link"><text:span text:style-name="Internet_20_link"><text:span text:style-name="T77">+7 (3842) 31-21-37</text:span></text:span></text:a></text:p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62"><text:span text:style-name="T2">Начальник отдела </text:span><text:s/><text:span text:style-name="T2">сохранения биоразнообразия, мониторинга и экопросвещения</text:span></text:p>
          </table:table-cell>
          <table:table-cell table:style-name="Таблица18.A1" office:value-type="string">
            <text:p text:style-name="P153">Данилова Ольга Олеговна</text:p>
            <text:p text:style-name="P153"/>
          </table:table-cell>
        </table:table-row>
        <table:table-row table:style-name="Таблица18.1">
          <table:table-cell table:style-name="Таблица18.A1" office:value-type="string">
            <text:p text:style-name="P152"/>
          </table:table-cell>
          <table:table-cell table:style-name="Таблица18.A1" office:value-type="string">
            <text:p text:style-name="P153">Служебный телефон</text:p>
          </table:table-cell>
          <table:table-cell table:style-name="Таблица18.A1" office:value-type="string">
            <text:p text:style-name="P155">7(3842) 55-86-87</text:p>
          </table:table-cell>
        </table:table-row>
      </table:table>
      <table:table table:name="Таблица21" table:style-name="Таблица21">
        <table:table-column table:style-name="Таблица21.A"/>
        <table:table-column table:style-name="Таблица21.B"/>
        <table:table-row table:style-name="Таблица21.1">
          <table:table-cell table:style-name="Таблица21.A1" office:value-type="string">
            <text:p text:style-name="P163">24</text:p>
          </table:table-cell>
          <table:table-cell table:style-name="Таблица21.A1" office:value-type="string">
            <text:p text:style-name="P164"><text:span text:style-name="T78">С</text:span>ведения об иных лицах, на которых возложены обязательства по охране ООПТ</text:p>
          </table:table-cell>
        </table:table-row>
        <table:table-row table:style-name="Таблица21.1">
          <table:table-cell table:style-name="Таблица21.A1" office:value-type="string">
            <text:p text:style-name="P165"/>
          </table:table-cell>
          <table:table-cell table:style-name="Таблица21.A1" office:value-type="string">
            <text:p text:style-name="P166">Отсутствуют.</text:p>
          </table:table-cell>
        </table:table-row>
      </table:table>
      <table:table table:name="Таблица22" table:style-name="Таблица22">
        <table:table-column table:style-name="Таблица22.A"/>
        <table:table-column table:style-name="Таблица22.B"/>
        <table:table-column table:style-name="Таблица22.C"/>
        <table:table-row table:style-name="Таблица22.1">
          <table:table-cell table:style-name="Таблица22.A1" office:value-type="string">
            <text:p text:style-name="P167">25</text:p>
          </table:table-cell>
          <table:table-cell table:style-name="Таблица22.A1" office:value-type="string">
            <text:p text:style-name="P168">Общий режим охраны и использования ООПТ</text:p>
          </table:table-cell>
          <table:table-cell table:style-name="Таблица22.A1" office:value-type="string">
            <text:p text:style-name="P169"><text:span text:style-name="T79">Режим охраны заказника утвержден </text:span><text:s/><text:span text:style-name="T79">Постановление Коллегии Администрации Кемеровской области от 14.10.2009 № 412</text:span></text:p>
            <text:p text:style-name="P170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70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70">3.1.2. Передвижение самоходной гусеничной техники (за исключением передвижения на 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71"><text:span text:style-name="T80">3.1.3. Сплошные рубки лесных насаждений, все виды рубок участков лесов в радиусе 300 м вокруг глухариных токов и все виды рубок по </text:span><text:soft-page-break/><text:span text:style-name="T80">заготовке древесины, за исключением случаев, предусмотренных </text:span><text:a xlink:type="simple" xlink:href="https://internet.garant.ru/#/document/7513076/entry/482" text:style-name="Internet_20_link" text:visited-style-name="Visited_20_Internet_20_Link"><text:span text:style-name="T81">пунктом 3.4</text:span></text:a><text:span text:style-name="T80"> настоящего Положения.</text:span></text:p>
            <text:p text:style-name="P170">3.1.4. Геологическое изучение недр, разведка и добыча полезных ископаемых.</text:p>
            <text:p text:style-name="P170">3.1.5. Проведение взрывных работ.</text:p>
            <text:p text:style-name="P170">3.1.6. Сплав леса.</text:p>
            <text:p text:style-name="P170">3.1.7. Разрушение нор диких животных и гнезд птиц.</text:p>
            <text:p text:style-name="P170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70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70"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70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70"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70"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P171"><text:span text:style-name="T80">с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482" text:style-name="Internet_20_link" text:visited-style-name="Visited_20_Internet_20_Link"><text:span text:style-name="T81">пунктом 3.4</text:span></text:a><text:span text:style-name="T80"> настоящего Положения.</text:span></text:p>
            <text:p text:style-name="P170">3.1.14. Уничтожение или порча установленных предупредительных или информационных знаков (панно, аншлагов).</text:p>
            <text:p text:style-name="P170">3.1.15. Выкашивание травы в мае, июне, а также выкашивание травы вкруговую (по периферии к центру) во избежание гибели молодняка птиц и мелких животных.</text:p>
            <text:p text:style-name="P170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70">3.3. На территории заказника хозяйственная и иная деятельность <text:soft-page-break/>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70">3.4. На территории заказника в установленном порядке разрешается:</text:p>
            <text:p text:style-name="P170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70"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70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70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70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70"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70">3.4.7. Оказание платных услуг в соответствии с действующим законодательством по согласованию с Департаментом.</text:p>
            <text:p text:style-name="P170"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 режимом охраны заказников.</text:p>
            <text:p text:style-name="P170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70"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71"><text:span text:style-name="T80">3.8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12154455/entry/1000" text:style-name="Internet_20_link" text:visited-style-name="Visited_20_Internet_20_Link"><text:span text:style-name="T81">Правил</text:span></text:a><text:span text:style-name="T80"> пожарной безопасности в лесах, </text:span><text:a xlink:type="simple" xlink:href="https://internet.garant.ru/#/document/71685642/entry/1000" text:style-name="Internet_20_link" text:visited-style-name="Visited_20_Internet_20_Link"><text:span text:style-name="T81">Правил</text:span></text:a><text:span text:style-name="T80"> санитарной безопасности в лесах, </text:span><text:a xlink:type="simple" xlink:href="https://internet.garant.ru/#/document/71540192/entry/1000" text:style-name="Internet_20_link" text:visited-style-name="Visited_20_Internet_20_Link"><text:span text:style-name="T81">Правил</text:span></text:a><text:span text:style-name="T80"> лесовосстановления, </text:span><text:a xlink:type="simple" xlink:href="https://internet.garant.ru/#/document/71843498/entry/1000" text:style-name="Internet_20_link" text:visited-style-name="Visited_20_Internet_20_Link"><text:span text:style-name="T81">Правил</text:span></text:a><text:span text:style-name="T80"> ухода за лесами и других правил (порядков и нормативов), предусмотренных действующим законодательством.</text:span></text:p>
            <text:p text:style-name="P170">3.9. Установленный режим особой охраны заказника обязаны соблюдать <text:soft-page-break/>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p>
            <text:p text:style-name="P170">3.10. В целях создания инфраструктуры для развития экологического туризма, иной деятельности, не противоречащей режиму особой охраны, на территории заказника допускается:</text:p>
            <text:p text:style-name="P170"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70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72"><text:bookmark text:name="p_1877159"/><text:span text:style-name="T82">3.11. Деятельность в соответствии с </text:span><text:a xlink:type="simple" xlink:href="https://internet.garant.ru/#/document/7513076/entry/1000000045" text:style-name="Internet_20_link" text:visited-style-name="Visited_20_Internet_20_Link"><text:span text:style-name="T83">пунктом 3.10</text:span></text:a><text:span text:style-name="T82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71"><text:span text:style-name="T80">3.12. Запреты, установленные </text:span><text:a xlink:type="simple" xlink:href="https://internet.garant.ru/#/document/7513076/entry/479" text:style-name="Internet_20_link" text:visited-style-name="Visited_20_Internet_20_Link"><text:span text:style-name="T81">пунктом 3.1</text:span></text:a><text:span text:style-name="T80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475" text:style-name="Internet_20_link" text:visited-style-name="Visited_20_Internet_20_Link"><text:span text:style-name="T81">подпунктами 3.1.11 - 3.1.13</text:span></text:a><text:span text:style-name="T80"> настоящего Положения.</text:span></text:p>
            <text:p text:style-name="P170"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70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</table:table-row>
      </table:table>
      <table:table table:name="Таблица23" table:style-name="Таблица23">
        <table:table-column table:style-name="Таблица23.A"/>
        <table:table-column table:style-name="Таблица23.B"/>
        <table:table-row table:style-name="Таблица23.1">
          <table:table-cell table:style-name="Таблица23.A1" office:value-type="string">
            <text:p text:style-name="P173">26</text:p>
          </table:table-cell>
          <table:table-cell table:style-name="Таблица23.A1" office:value-type="string">
            <text:p text:style-name="P174"><text:span text:style-name="T84">З</text:span>онирование территории ООПТ</text:p>
          </table:table-cell>
        </table:table-row>
        <table:table-row table:style-name="Таблица23.1">
          <table:table-cell table:style-name="Таблица23.A1" office:value-type="string">
            <text:p text:style-name="P175"/>
          </table:table-cell>
          <table:table-cell table:style-name="Таблица23.A1" office:value-type="string">
            <text:p text:style-name="P176"><text:span text:style-name="T85">О</text:span>тсутствует.</text:p>
          </table:table-cell>
        </table:table-row>
        <table:table-row table:style-name="Таблица23.1">
          <table:table-cell table:style-name="Таблица23.A1" office:value-type="string">
            <text:p text:style-name="P173">27</text:p>
          </table:table-cell>
          <table:table-cell table:style-name="Таблица23.A1" office:value-type="string">
            <text:p text:style-name="P174"><text:span text:style-name="T84">Р</text:span>ежим охранной зоны ООПТ</text:p>
          </table:table-cell>
        </table:table-row>
        <table:table-row table:style-name="Таблица23.1">
          <table:table-cell table:style-name="Таблица23.A1" office:value-type="string">
            <text:p text:style-name="P175"/>
          </table:table-cell>
          <table:table-cell table:style-name="Таблица23.A1" office:value-type="string">
            <text:p text:style-name="P176"><text:span text:style-name="T85">О</text:span>тсутствует.</text:p>
          </table:table-cell>
        </table:table-row>
        <table:table-row table:style-name="Таблица23.1">
          <table:table-cell table:style-name="Таблица23.A1" office:value-type="string">
            <text:p text:style-name="P173">28</text:p>
          </table:table-cell>
          <table:table-cell table:style-name="Таблица23.A1" office:value-type="string">
            <text:p text:style-name="P174"><text:span text:style-name="T84">С</text:span>обственники, землепользователи, землевладельцы, арендаторы земельных участков, находящихся в границах ООПТ</text:p>
          </table:table-cell>
        </table:table-row>
        <table:table-row table:style-name="Таблица23.1">
          <table:table-cell table:style-name="Таблица23.A1" office:value-type="string">
            <text:p text:style-name="P175"/>
          </table:table-cell>
          <table:table-cell table:style-name="Таблица23.A1" office:value-type="string">
            <text:p text:style-name="P177">Информация отсутствует.</text:p>
          </table:table-cell>
        </table:table-row>
        <table:table-row table:style-name="Таблица23.7">
          <table:table-cell table:style-name="Таблица23.A1" office:value-type="string">
            <text:p text:style-name="P178">29</text:p>
          </table:table-cell>
          <table:table-cell table:style-name="Таблица23.A1" office:value-type="string">
            <text:p text:style-name="P179"><text:span text:style-name="T84">П</text:span>росветительские и рекреационные объекты на ООПТ</text:p>
          </table:table-cell>
        </table:table-row>
        <table:table-row table:style-name="Таблица23.1">
          <table:table-cell table:style-name="Таблица23.A1" office:value-type="string">
            <text:p text:style-name="P180"/>
          </table:table-cell>
          <table:table-cell table:style-name="Таблица23.A1" office:value-type="string">
            <text:p text:style-name="P177">Информация отсутствует.</text:p>
          </table:table-cell>
        </table:table-row>
        <table:table-row table:style-name="Таблица23.1">
          <table:table-cell table:style-name="Таблица23.A1" table:number-columns-spanned="2" office:value-type="string">
            <text:p text:style-name="P181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81">Дата составления: 15.06.2026.</text:p>
          </table:table-cell>
          <table:covered-table-cell/>
        </table:table-row>
      </table:table>
      <text:p text:style-name="P182"/>
      <text:p text:style-name="P183"/>
      <text:p text:style-name="P183"/>
      <text:p text:style-name="P183"/>
      <text:p text:style-name="P183"/>
      <text:p text:style-name="P184">Приложение 1</text:p>
      <text:p text:style-name="P185">Флора высших сосудистых растений ГПЗ «<text:span text:style-name="T86">Чумайско-Иркутяноский</text:span>»</text:p>
      <text:p text:style-name="P185"/>
      <text:p text:style-name="P186">1. Семейство Плауновые – Lycopodiaceae</text:p>
      <text:p text:style-name="P187">1.1. Плаун годичный – <text:span text:style-name="T37">Lycopodium annotinum</text:span> L.</text:p>
      <text:p text:style-name="P187">2.2. Двурядник сплюснутый (Дифазиаструм уплощенный) – <text:span text:style-name="T37">Diphasiastrum complanatum </text:span><text:span text:style-name="T87">(</text:span><text:span text:style-name="T88">L.</text:span><text:span text:style-name="T87">) Holub</text:span></text:p>
      <text:p text:style-name="P188">2. Семейство Хвощевые – Equisetaceae</text:p>
      <text:p text:style-name="P187">3.1. Хвощ болотный – <text:span text:style-name="T37">Equisetum palustre</text:span> L.</text:p>
      <text:p text:style-name="P187">4.2. Хвощ зимующий – <text:span text:style-name="T37">Equisetum hyemale</text:span> L.</text:p>
      <text:p text:style-name="P187">5.3. Хвощ лесной – <text:span text:style-name="T37">Equisetum sylvaticum</text:span> L.</text:p>
      <text:p text:style-name="P187">6.4. Хвощ луговой – <text:span text:style-name="T37">Equisetum pratense</text:span> Ehrh.</text:p>
      <text:p text:style-name="P187">7.5. Хвощ полевой – <text:span text:style-name="T37">Equisetum arvense</text:span> L.</text:p>
      <text:p text:style-name="P187">8.6. Хвощ речной – <text:span text:style-name="T37">Equisetum fluviatile</text:span> L.</text:p>
      <text:p text:style-name="P188">3. Семейство Многоножковые – Polypodiaceae</text:p>
      <text:p text:style-name="P187">9.1. Многоножка обыкновенная – <text:span text:style-name="T37">Polypodium vulgare</text:span> L.</text:p>
      <text:p text:style-name="P188">4. Семейство Гиполеписовые – Hypolepidaceae</text:p>
      <text:p text:style-name="P187">10.1. Орляк обыкновенный – <text:span text:style-name="T37">Pteridium aquilinum</text:span> (L.) Kuhn</text:p>
      <text:p text:style-name="P188">5. Семейство Телиптерисовые – Thelypteridaceae</text:p>
      <text:p text:style-name="P187">11.1. Телиптерис болотный – <text:span text:style-name="T37">Thelypteris palustris</text:span> Schott</text:p>
      <text:p text:style-name="P187">12.2. Фегоптерис связывающий – <text:span text:style-name="T37">Phegopteris connectilis</text:span> (Michx.) Watt</text:p>
      <text:p text:style-name="P188">6. Семейство Оноклеевые – Onocleaceae</text:p>
      <text:p text:style-name="P187">13.1. Страусник обыкновенный –<text:span text:style-name="T37"> Matteuccia struthiopteris</text:span> (L.) Tod.</text:p>
      <text:p text:style-name="P188">7. Семейство Вудсиевые – Woodsiaceae</text:p>
      <text:p text:style-name="P187">14.1. Вудсия эльбская – <text:span text:style-name="T37">Woodsia ilvensis</text:span> (L.) R. Br.</text:p>
      <text:p text:style-name="P187">15.2. Вудсия известняковая – <text:span text:style-name="T37">Woodsia calcarea</text:span> (Fomin) Shmakov</text:p>
      <text:p text:style-name="P188">8. Семейство Кочедыжниковые – Athyriaceae</text:p>
      <text:p text:style-name="P187">16.1. Диплазиум сибирский – <text:span text:style-name="T37">Diplazium sibiricum</text:span> (Turcz. ex Kunze) Sa. Kurata</text:p>
      <text:p text:style-name="P187">17.2. Кочедыжник женский – <text:span text:style-name="T37">Athyrium filix-femina</text:span> (L.) Roth</text:p>
      <text:p text:style-name="P187">18.3. Пузырник ломкий – <text:span text:style-name="T37">Cystopteris fragilis</text:span> (L.) Bernh.</text:p>
      <text:p text:style-name="P188">9. Семейство Щитовниковые – Dryopteridaceae Ching</text:p>
      <text:p text:style-name="P187">19.1. Голокучник обыкновенный (Г. трехраздельный) – <text:span text:style-name="T37">Gymnocarpium dryopteris</text:span> (L.)</text:p>
      <text:p text:style-name="P187">Newm.</text:p>
      <text:p text:style-name="P187">20.2. Щитовник мужской – <text:span text:style-name="T37">Dryopteris filix-mas</text:span> (L.) Schott</text:p>
      <text:p text:style-name="P187">21.3. Щитовник шартрский – <text:span text:style-name="T37">Dryopteris carthusiana</text:span> (Vill.) H.P. Fuchs</text:p>
      <text:p text:style-name="P187">22.4. Щитовник широкий (Ш. распростертый) – <text:span text:style-name="T37">Dryopteris expansa</text:span> (C. Presl) Fraser-Jenk. &amp; Jermy</text:p>
      <text:p text:style-name="P188">10. Семейство Сосновые – Pinaceae</text:p>
      <text:p text:style-name="P187">23.1. Ель сибирская –<text:span text:style-name="T37"> Picea obovata</text:span> Ledeb.</text:p>
      <text:p text:style-name="P187">24.2. Лиственница сибирская – <text:span text:style-name="T37">Larix sibirica</text:span> Ledeb.</text:p>
      <text:p text:style-name="P187">25.3. Пихта сибирская – <text:span text:style-name="T37">Abies sibirica</text:span> Ledeb.</text:p>
      <text:p text:style-name="P187">26.4. Сосна обыкновенная – <text:span text:style-name="T37">Pinus sylvestris</text:span> L.</text:p>
      <text:p text:style-name="P187">27.5. Сосна сибирская, кедр сибирский – <text:span text:style-name="T37">Pinus sibirica</text:span> Du Tour</text:p>
      <text:p text:style-name="P188">11. Семейство Эфедровые – Ephedraceae</text:p>
      <text:p text:style-name="P187">28.1. Хвойник односемянный – <text:span text:style-name="T37">Ephedra monosperma</text:span> C.A. Mey.</text:p>
      <text:p text:style-name="P188">12. Семейство Кувшинковые - Nymphaeaceae</text:p>
      <text:p text:style-name="P187">29.1. Кубышка малая – <text:span text:style-name="T37">Nuphar pumila</text:span> (Timm) DC.</text:p>
      <text:p text:style-name="P187">30.2. Кувшинка четырехгранная – <text:span text:style-name="T37">Nymphaea tetragona</text:span> Georgi</text:p>
      <text:p text:style-name="P188">13. Семейство Роголистниковые – Ceratophyllaceae</text:p>
      <text:p text:style-name="P187">31.1. Роголистник погруженный – <text:span text:style-name="T37">Ceratophyllum demersum</text:span> L.</text:p>
      <text:p text:style-name="P188">14. Семейство Лютиковые – Ranunculaceae</text:p>
      <text:p text:style-name="P187">32.1. Борец бородатый – <text:span text:style-name="T37">Aconitum barbatum</text:span> Pers.</text:p>
      <text:p text:style-name="P187">33.2. Борец вьющийся – <text:span text:style-name="T37">Aconitum volubile</text:span> Pall. Ex Koelle</text:p>
      <text:p text:style-name="P187">34.3. Борец северный – <text:span text:style-name="T37">Aconitum septentrionale</text:span> Koelle</text:p>
      <text:p text:style-name="P187"><text:soft-page-break/>35.4. Василисник вонючий – <text:span text:style-name="T37">Thalictrum foetidum </text:span>L.</text:p>
      <text:p text:style-name="P187">36.5. Василисник малый –<text:span text:style-name="T37"> Thalictrum minus</text:span> L.</text:p>
      <text:p text:style-name="P187">37.6. Василисник простой – <text:span text:style-name="T37">Thalictrum simplex</text:span> L.</text:p>
      <text:p text:style-name="P187">38.7. Ветреница алтайская (Анемоноидес алтайский) – <text:span text:style-name="T37">Anemone altaica</text:span> Fisch. ex C.A. Mey. (<text:span text:style-name="T37">Anemonoides altaica</text:span> (Fisch. Ex C.A. Mey.) Holub)</text:p>
      <text:p text:style-name="P187">39.8. Ветреница голубая (Анемоноидес голубой) – <text:span text:style-name="T37">Anemone caerulea</text:span> DC. (<text:span text:style-name="T37">Anemonoides caerulea</text:span> (DC.) Holub)</text:p>
      <text:p text:style-name="P187">40.9. Ветреница лесная – <text:span text:style-name="T37">Anemone sylvestris </text:span>L.</text:p>
      <text:p text:style-name="P187">41.10. Водосбор сибирский – <text:span text:style-name="T37">Aquilegia sibirica</text:span> Lam. **</text:p>
      <text:p text:style-name="P187">42.11. Воронец колосистый – <text:span text:style-name="T37">Actaea spicata</text:span> L.</text:p>
      <text:p text:style-name="P187">43.12. Воронец красноплодный – <text:span text:style-name="T37">Actaea erythrocarpa </text:span>Fisch.</text:p>
      <text:p text:style-name="P187">44.13. Живокость высокая – <text:span text:style-name="T37">Delphinium elatum</text:span> L.</text:p>
      <text:p text:style-name="P187">45.14. Живокость шерстистая – <text:span text:style-name="T37">Delphinium retropilosum</text:span> (Huth) Sambuk</text:p>
      <text:p text:style-name="P187">46.15. Калужница болотная – <text:span text:style-name="T37">Caltha palustris</text:span> L.</text:p>
      <text:p text:style-name="P189">47.16. Клопогон вонючий – <text:span text:style-name="T37">Cimicifuga foetida</text:span> L.</text:p>
      <text:p text:style-name="P187">48.17. Княжик сибирский –<text:span text:style-name="T37"> Atragene sibirica</text:span> L. (<text:span text:style-name="T37">A. speciosa</text:span> Weinm.)</text:p>
      <text:p text:style-name="P187">49.18. Купальница азиатская – <text:span text:style-name="T37">Trollius asiaticus</text:span> L.</text:p>
      <text:p text:style-name="P187">50.19. Лютик близкий – <text:span text:style-name="T37">Ranunculus propinquus</text:span> C.A. Mey.</text:p>
      <text:p text:style-name="P187">51.20. Лютик волосолистный (Шелковник волосистый) – <text:span text:style-name="T37">Ranunculus trichophyllus</text:span> Chaix (<text:span text:style-name="T37">Batrachium trichophyllum</text:span> (Chaix) Bosch.)</text:p>
      <text:p text:style-name="P187">52.21. Лютик многоцветковый – <text:span text:style-name="T37">Ranunculus poluanthemos</text:span> L.</text:p>
      <text:p text:style-name="P187">53.22. Лютик однолистный – <text:span text:style-name="T37">Ranunculus monophyllus</text:span> Ovcz.</text:p>
      <text:p text:style-name="P187">54.23. Лютик ползучий – <text:span text:style-name="T37">Ranunculus repens</text:span> L</text:p>
      <text:p text:style-name="P187">55.24. Лютик ядовитый – <text:span text:style-name="T37">Ranunculus sceleratus</text:span> L.</text:p>
      <text:p text:style-name="P187">56.25. Прострел сон-трава – <text:span text:style-name="T37">Pulsatilla patens</text:span> (L.) Mill.</text:p>
      <text:p text:style-name="P187">57.26. Прострел Турчанинова – <text:span text:style-name="T37">Pulsatilla turczaninovii</text:span> Kryl. еt Serg. **, *</text:p>
      <text:p text:style-name="P187">58.27. Стародубка апеннинская – <text:span text:style-name="T37">Adonis apennina</text:span> L.</text:p>
      <text:p text:style-name="P187">59.28. Шелковник неукореняющийся – <text:span text:style-name="T89">Ranunculus confervoides</text:span> (Fr.) Fr. (Batrachium</text:p>
      <text:p text:style-name="P187">eradicatum (Laest.) Fr.</text:p>
      <text:p text:style-name="P188">15. Семейство Papaveraceae - Маковые</text:p>
      <text:p text:style-name="P187">60.1. Чистотел большой – <text:span text:style-name="T37">Chelidonium majus</text:span> L.</text:p>
      <text:p text:style-name="P188">16. Семейство Дымянковые – Fumariaceae</text:p>
      <text:p text:style-name="P187">61.1. Хохлатка крупноприцветниковая – <text:span text:style-name="T37">Corydalis bracteata</text:span> (Steph. ex Willd.) Pers.</text:p>
      <text:p text:style-name="P188">17. Семейство Коноплевые – Cannabaceae</text:p>
      <text:p text:style-name="P187">62.1. Конопля посевная – <text:span text:style-name="T37">Cannabis sativa</text:span> L.</text:p>
      <text:p text:style-name="P187">63.2. Хмель обыкновенный – <text:span text:style-name="T37">Humulus lupulus</text:span> L.</text:p>
      <text:p text:style-name="P188">18. Семейство Крапивные – Urticaceae</text:p>
      <text:p text:style-name="P187">64.1. Крапива двудомная – <text:span text:style-name="T37">Urtica dioica</text:span> L.</text:p>
      <text:p text:style-name="P187">65.2. Крапива жгучая – <text:span text:style-name="T37">Urtica urens</text:span> L.</text:p>
      <text:p text:style-name="P187">66.3. Крапива коноплевая – <text:span text:style-name="T37">Urtica cannabina</text:span> L.</text:p>
      <text:p text:style-name="P188">19. Семейство Березовые – Betulaceae</text:p>
      <text:p text:style-name="P187">67.1. Береза повислая – <text:span text:style-name="T37">Betula pendula</text:span> Roth</text:p>
      <text:p text:style-name="P187">68.2. Береза пушистая – <text:span text:style-name="T37">Betula pubescens</text:span> Ehrh.</text:p>
      <text:p text:style-name="P187">69.3. Ольховник кустарниковый – <text:span text:style-name="T37">Duschekia fruticosa</text:span> (Rupr.) Pouzar (Rupr.)</text:p>
      <text:p text:style-name="P188">20. Семейство Гвоздичные – Caryophyllaceae</text:p>
      <text:p text:style-name="P187">70.1. Гвоздика пышная – <text:span text:style-name="T37">Dianthus superbus</text:span> L.</text:p>
      <text:p text:style-name="P187">71.2. Гвоздика разноцветная – <text:span text:style-name="T37">Dianthus versicolor </text:span>Fisch. Ex Link</text:p>
      <text:p text:style-name="P187">72.3. Дрема белая – <text:span text:style-name="T37">Melandrium album</text:span> (Mill.) Garcke</text:p>
      <text:p text:style-name="P187">73.4. Звездчатка болотная – <text:span text:style-name="T37">Stellaria palustris</text:span> Retz.</text:p>
      <text:p text:style-name="P187">74.5. Звездчатка Бунге – <text:span text:style-name="T37">Stellaria bungeana</text:span> Fenzl</text:p>
      <text:p text:style-name="P187">75.6. Звездчатка злаковая – <text:span text:style-name="T37">Stellaria graminea</text:span> L.</text:p>
      <text:p text:style-name="P187">76.7. Звездчатка средняя, мокрец – <text:span text:style-name="T37">Stellaria media</text:span> (L.) Vill.</text:p>
      <text:p text:style-name="P187"><text:soft-page-break/>77.8. Зорька калхедонская, татарское мыло – <text:span text:style-name="T37">Lychnis chalcedonica</text:span> L.</text:p>
      <text:p text:style-name="P187">78.9. Зорька сибирская – <text:span text:style-name="T37">Lychnis sibirica</text:span> L. *</text:p>
      <text:p text:style-name="P187">79.10. Кукушкин цвет обыкновенный (Горицвет обыкновенный) – <text:span text:style-name="T37">Coccyganthe flos-cuculi</text:span> (L.) Fourr. (<text:span text:style-name="T37">Coronaria flos-cuculi </text:span>(L.) R. Br.)</text:p>
      <text:p text:style-name="P187">80.11. Мерингия бокоцветная – <text:span text:style-name="T37">Moehringia lateriflora</text:span> (L.) Fenzl</text:p>
      <text:p text:style-name="P187">81.12. Смолевка поникшая – <text:span text:style-name="T37">Silene nutans</text:span> L.</text:p>
      <text:p text:style-name="P187">82.13. Хлопушка обыкновенная – <text:span text:style-name="T37">Oberna behen</text:span> (L.) Ikonn.</text:p>
      <text:p text:style-name="P187">83.14. Ясколка даурская – <text:span text:style-name="T37">Cerastium davuricum</text:span> Fisch. Ex Spreng.</text:p>
      <text:p text:style-name="P189">84.15. Ясколка малоцветковая – <text:span text:style-name="T37">Cerastium pauciflorum</text:span> Stev. ex Ser.</text:p>
      <text:p text:style-name="P188">21. Семейство Маревые – Chenopodiaceae</text:p>
      <text:p text:style-name="P187">85.1. Верблюдка сибирская – <text:span text:style-name="T37">Corispermum sibiricum</text:span> Iljin *</text:p>
      <text:p text:style-name="P188">22. Семейство Гречишные – Polygonaceae</text:p>
      <text:p text:style-name="P187">86.1. Горец земноводный – <text:span text:style-name="T37">Persicaria amphibia</text:span> (L.) S.F. Gray</text:p>
      <text:p text:style-name="P187">87.2. Горец перечный – <text:span text:style-name="T37">Persicaria hydropiper </text:span>(L.) Spach.</text:p>
      <text:p text:style-name="P187">88.3. Горец развесистый – <text:span text:style-name="T37">Persicaria lapathifolia</text:span> (L.) S.F. Gray</text:p>
      <text:p text:style-name="P187">89.4. Горец шероховатый – <text:span text:style-name="T37">Persicaria scabra</text:span> (Moench) Mold.</text:p>
      <text:p text:style-name="P187">90.5. Гречишка вьюнковая – <text:span text:style-name="T37">Fallopia convolvulus </text:span>(L.) A. Love</text:p>
      <text:p text:style-name="P187">91.6. Змеевик большой – <text:span text:style-name="T37">Bistorta major </text:span>S.F. Gray</text:p>
      <text:p text:style-name="P187">92.7. Змеевик живородящий – <text:span text:style-name="T37">Bistorta vivipara</text:span> (L.) S.F. Gray</text:p>
      <text:p text:style-name="P187">93.8. Спорыш обыкновенный – <text:span text:style-name="T37">Polygonum arenastrum</text:span> Boreau</text:p>
      <text:p text:style-name="P187">94.9. Спорыш птичий – <text:span text:style-name="T37">Polygonum aviculare</text:span> L.</text:p>
      <text:p text:style-name="P187">95.10. Таран альпийский – <text:span text:style-name="T37">Aconogonon alpinum</text:span> (All.) Schur</text:p>
      <text:p text:style-name="P187">96.11. Щавель водяной – <text:span text:style-name="T37">Rumex aquaticus</text:span> L.</text:p>
      <text:p text:style-name="P187">97.12. Щавель воробьиный, щавелек – <text:span text:style-name="T37">Rumex acetosella</text:span> L.</text:p>
      <text:p text:style-name="P187">98.13. Щавель кислый – <text:span text:style-name="T37">Rumex acetosa </text:span>L.</text:p>
      <text:p text:style-name="P187">99.14. Щавель конский – <text:span text:style-name="T37">Rumex confertus</text:span> Willd.</text:p>
      <text:p text:style-name="P187">100.15. Щавель пирамидальный – <text:span text:style-name="T37">Rumex thyrsiflorus</text:span> Fingerh.</text:p>
      <text:p text:style-name="P188">23. Семейство Свинчатковые – Plumbaginaceae</text:p>
      <text:p text:style-name="P187">101.1. Углостебельник красивый (Гониолимон красивый) – <text:span text:style-name="T37">Goniolimon speciosum</text:span> (L.) Boiss.</text:p>
      <text:p text:style-name="P188">24. Семейство Пионовые – Paeoniaceae</text:p>
      <text:p text:style-name="P187">102.1. Пион уклоняющийся, марьин корень – <text:span text:style-name="T37">Paeonia anomala</text:span> L.</text:p>
      <text:p text:style-name="P188">25. Семейство Зверобойные – Hypericaceae</text:p>
      <text:p text:style-name="P187">103.1. Зверобой большой – <text:span text:style-name="T37">Hipericum ascyron</text:span> L.</text:p>
      <text:p text:style-name="P187">104.2. Зверобой жестковолосистый – <text:span text:style-name="T37">Hypericum hirsutum</text:span> L.</text:p>
      <text:p text:style-name="P187">105.3. Зверобой изящный – <text:span text:style-name="T37">Hypericum elegans</text:span> Steph. ex Willd.</text:p>
      <text:p text:style-name="P187">106.4. Зверобой продырявленный – <text:span text:style-name="T37">Hypericum perforatum</text:span> L.</text:p>
      <text:p text:style-name="P188">26. Семейство Фиалковые – Violaceae</text:p>
      <text:p text:style-name="P187">107.1. Фиалка волосистая – <text:span text:style-name="T37">Viola hirta</text:span> L.</text:p>
      <text:p text:style-name="P187">108.2. Фиалка одноцветковая – <text:span text:style-name="T37">Viola uniflora</text:span> L.</text:p>
      <text:p text:style-name="P187">109.3. Фиалка прудовая – <text:span text:style-name="T37">Viola stagnina</text:span> Kit. ex Schult.</text:p>
      <text:p text:style-name="P187">110.4. Фиалка собачья – <text:span text:style-name="T37">Viola canina</text:span> L.</text:p>
      <text:p text:style-name="P187">111.5. Фиалка удивительная – <text:span text:style-name="T37">Viola mirabilis</text:span> L.</text:p>
      <text:p text:style-name="P187">112.6. Фиалка Селькирка – <text:span text:style-name="T37">Viola selkirkii</text:span> Pursh ex Goldie</text:p>
      <text:p text:style-name="P187">113.7. Фиалка высокая – <text:span text:style-name="T37">Viola elatior</text:span> Fries.</text:p>
      <text:p text:style-name="P187">114.8. Фиалка двуцветковая – <text:span text:style-name="T37">Viola biflora</text:span> L.</text:p>
      <text:p text:style-name="P187">115.9. Фиалка холмовая – <text:span text:style-name="T37">Viola collina</text:span> Besser</text:p>
      <text:p text:style-name="P188">27. Семейство Капустовые (Крестоцветные) – Brassicaceae (Cruciferae)</text:p>
      <text:p text:style-name="P187">116.1. Бурачок ленский – <text:span text:style-name="T37">Alyssum lenense</text:span> Adams</text:p>
      <text:p text:style-name="P187">117.2. Вечерница сибирская – <text:span text:style-name="T37">Hesperis sibirica</text:span> L.</text:p>
      <text:p text:style-name="P187">118.3. Дескурения Софьи – <text:span text:style-name="T37">Descurainia sophia</text:span> (L.) Webb ex Prantl</text:p>
      <text:p text:style-name="P187">119.4. Жерушник болотный – <text:span text:style-name="T37">Rorippa palustris</text:span> (L.) Bess.</text:p>
      <text:p text:style-name="P187">120.5. Икотник серо-зеленый – <text:span text:style-name="T37">Berteroa incana</text:span> (L.) DC.</text:p>
      <text:p text:style-name="P187"><text:soft-page-break/>121.6. Пастушья сумка обыкновенная – <text:span text:style-name="T37">Capsella bursa-pastoris</text:span><text:span text:style-name="T88"> (L.) Medik.</text:span></text:p>
      <text:p text:style-name="P190">122.7. Резуха повислая – <text:span text:style-name="T37">Arabis pendula </text:span>L.</text:p>
      <text:p text:style-name="P187">123.8. Резуха стреловидная – <text:span text:style-name="T37">Arabis sagittata</text:span> (Bertol.) DC.</text:p>
      <text:p text:style-name="P187">124.9. Свербига восточная – <text:span text:style-name="T37">Bunias orientalis </text:span>L.</text:p>
      <text:p text:style-name="P187">125.10. Сердечник крупнолистный – <text:span text:style-name="T37">Cardamine macrophylla </text:span>Willd.</text:p>
      <text:p text:style-name="P187">126.11. Сердечник луговой – <text:span text:style-name="T37">Cardamine pratensis</text:span> L.</text:p>
      <text:p text:style-name="P187">127.12. Стевения мясо-красная – <text:span text:style-name="T37">Stevenia incarnata</text:span> (Pall. ex DC.) Kamelin *</text:p>
      <text:p text:style-name="P187">128.13. Ярутка полевая – <text:span text:style-name="T37">Thlaspi arvense</text:span> L.</text:p>
      <text:p text:style-name="P188">28. Семейство Ивовые – Salicaceae</text:p>
      <text:p text:style-name="P187">129.1. Ива Бебба – <text:span text:style-name="T37">Salix bebbiana</text:span> Sarg.</text:p>
      <text:p text:style-name="P187">130.2. Ива грушанколистная – <text:span text:style-name="T37">Salix pyrolifolia</text:span> Ledeb.</text:p>
      <text:p text:style-name="P187">131.3. Ива жостеролистная – <text:span text:style-name="T37">Salix rhamnifolia</text:span> Pall. *</text:p>
      <text:p text:style-name="P187">132.4. Ива козья –<text:span text:style-name="T37"> Salix caprea</text:span> L.</text:p>
      <text:p text:style-name="P187">133.5. Ива Коха – <text:span text:style-name="T37">Salix kochiana</text:span> Trautv.</text:p>
      <text:p text:style-name="P187">134.6. Ива пепельная – <text:span text:style-name="T37">Salix cinerea</text:span> L.</text:p>
      <text:p text:style-name="P187">135.7. Ива прутовидная (и. корзиночная) – <text:span text:style-name="T37">Salix viminalis</text:span> L. (<text:span text:style-name="T37">Salix rossica </text:span>Nas.)</text:p>
      <text:p text:style-name="P187">136.8. Ива розмаринолистная – <text:span text:style-name="T37">Salix rosmarinifolia</text:span> L.</text:p>
      <text:p text:style-name="P187">137.9. Ива росистая – <text:span text:style-name="T37">Salix rorida</text:span> Laksch.</text:p>
      <text:p text:style-name="P187">138.10. Ива тарайкинская – <text:span text:style-name="T37">Salix taraikensis</text:span> Kimura</text:p>
      <text:p text:style-name="P187">139.11. Ива трехтычинковая – <text:span text:style-name="T37">Salix triandra</text:span> L.</text:p>
      <text:p text:style-name="P187">140.12. Ива шерстистопобеговая – <text:span text:style-name="T37">Salix dasyclados</text:span> Wimm.</text:p>
      <text:p text:style-name="P187">141.13. Осина обыкновенная – <text:span text:style-name="T37">Populus tremula</text:span> L.</text:p>
      <text:p text:style-name="P187">142.14. Тополь черный – <text:span text:style-name="T37">Populus nigra</text:span> L.</text:p>
      <text:p text:style-name="P188">29. Семейство Вересковые – Ericaceae</text:p>
      <text:p text:style-name="P187">143.1. Подъельник обыкновенный – <text:span text:style-name="T37">Hypopitys monotropa</text:span> Crantz</text:p>
      <text:p text:style-name="P188">30. Семейство Брусничные – Vacciniaceae</text:p>
      <text:p text:style-name="P187">144.1. Брусника обыкновенная – <text:span text:style-name="T37">Vaccinium vitis-idaea</text:span> L.</text:p>
      <text:p text:style-name="P187">145.2. Черника обыкновенная – <text:span text:style-name="T37">Vaccinium myrtillus</text:span> L.</text:p>
      <text:p text:style-name="P188">31. Семейство Грушанковые – Pyrolaceae</text:p>
      <text:p text:style-name="P187">146.1. Грушанка круглолистная – <text:span text:style-name="T37">Pyrola rotundifolia</text:span> L.</text:p>
      <text:p text:style-name="P187">147.2. Грушанка малая – <text:span text:style-name="T37">Pyrola minor</text:span> L.</text:p>
      <text:p text:style-name="P187">148.3. Зимолюбка зонтичная – <text:span text:style-name="T37">Chimaphila umbellata</text:span> (L.) W.P.C. Barton</text:p>
      <text:p text:style-name="P187">149.4. Ортилия однобокая –<text:span text:style-name="T37"> Orthilia secunda </text:span>(L.) House</text:p>
      <text:p text:style-name="P187">150.5. Ортилия притупленная – <text:span text:style-name="T37">Orthilia obtusata</text:span> (Turcz.) H. Hara</text:p>
      <text:p text:style-name="P188">32. Семейство Первоцветные – Primulaceae</text:p>
      <text:p text:style-name="P187">151.1. Вербейник обыкновенный – <text:span text:style-name="T37">Lysimachia vulgaris</text:span> L.</text:p>
      <text:p text:style-name="P187">152.2. Наумбургия кистевидная – <text:span text:style-name="T37">Naumburgia thyrsiflora</text:span> (L.) Reichb.</text:p>
      <text:p text:style-name="P187">153.3. Первоцвет кортузовидный – <text:span text:style-name="T37">Primula cortusoides </text:span>L.</text:p>
      <text:p text:style-name="P187">154.4. Первоцвет крупночашечный –<text:span text:style-name="T37"> Primula macrocalyx</text:span> Bunge</text:p>
      <text:p text:style-name="P187">155.5. Проломник нитевидный – <text:span text:style-name="T37">Аndrosace filiformis</text:span> Retz.</text:p>
      <text:p text:style-name="P187">156.6. Седмичник европейский – <text:span text:style-name="T37">Trientalis europaea</text:span> L.</text:p>
      <text:p text:style-name="P188">33. Семейство Молочайные – Euphorbiaceae</text:p>
      <text:p text:style-name="P187">157.1. Молочай волосистый, желтеющий – <text:span text:style-name="T37">Euphorbia pilosa</text:span> L. (<text:span text:style-name="T37">E. lutescens</text:span> C.A.Mey.)</text:p>
      <text:p text:style-name="P187">158.2. Молочай лозный – <text:span text:style-name="T37">Euphorbia virgata</text:span> Waldst. Et Kit.</text:p>
      <text:p text:style-name="P187">159.3. Молочай острый (М. двуцветный) – <text:span text:style-name="T37">Euphorbia esula</text:span> L. (<text:span text:style-name="T37">E. discolor </text:span>Ledeb.)</text:p>
      <text:p text:style-name="P188">34. Семейство Волчниковые – Thymelacea</text:p>
      <text:p text:style-name="P187">160.1. Волчеягодник обыкновенный – <text:span text:style-name="T37">Daphne mezereum</text:span> L.</text:p>
      <text:p text:style-name="P186">35. Семейство Крыжовниковые – Grossulariaceae</text:p>
      <text:p text:style-name="P187">161.1. Смородина колосистая – <text:span text:style-name="T37">Ribes spicatum</text:span> Robson</text:p>
      <text:p text:style-name="P187">162.2. Смородина темно-пурпуровая – <text:span text:style-name="T37">Ribes atropurpureum</text:span> C.A. Mey.</text:p>
      <text:p text:style-name="P187">163.3. Смородина черная – <text:span text:style-name="T37">Ribes nigrum</text:span> L.</text:p>
      <text:p text:style-name="P188">36. Семейство Толстянковые – Crassulaceae</text:p>
      <text:p text:style-name="P187"><text:soft-page-break/>164.1. Горноколосник колючий – <text:span text:style-name="T37">Orostachys spinosa</text:span> (L.) C. A. Mey.</text:p>
      <text:p text:style-name="P187">165.2. Живучник гибридный (Очиток гибридный) – <text:span text:style-name="T37">Aizopsis hybrida</text:span> (L.) Grulich (<text:span text:style-name="T37">Sedum hybridum</text:span> L.)</text:p>
      <text:p text:style-name="P187">166.3. Живучник живучий (Очиток живучий) – <text:span text:style-name="T37">Aizopsis aizoon</text:span> (L.) Grulich (<text:span text:style-name="T37">Sedum aizoon </text:span><text:span text:style-name="T90">L.)</text:span></text:p>
      <text:p text:style-name="P187">167.4. Очитник трехлистный (Очиток обыкновенный) – <text:span text:style-name="T37">Hylotelephium triphyllum</text:span> (Haw.) Holub (<text:span text:style-name="T37">Sedum telephium</text:span> L.)</text:p>
      <text:p text:style-name="P187">168.5. Очитник Эверса (Очиток Эверса) – <text:span text:style-name="T37">Hylotelephium ewersii</text:span> (Ledeb.) H. Ohba (<text:span text:style-name="T37">Sedum ewersii</text:span> Ledeb.)</text:p>
      <text:p text:style-name="P188">37. Семейство Камнеломковые – Saxifragaceae</text:p>
      <text:p text:style-name="P187">169.1. Селезеночник очереднолистный (С. обыкновенный) – <text:span text:style-name="T37">Chrysosplenium alternifolium </text:span>L. (<text:span text:style-name="T37">Chrysosplenium alternifolium</text:span> L. Sub sp. <text:span text:style-name="T37">sibiricum</text:span> (Ser.) Hult.)</text:p>
      <text:p text:style-name="P188">38. Семейство Белозоровые – Parnassiaceae</text:p>
      <text:p text:style-name="P187">170.1. Белозор болотный – <text:span text:style-name="T37">Parnassia palustris</text:span> L.</text:p>
      <text:p text:style-name="P188">39. Семейство Розоцветные – Rosaceae</text:p>
      <text:p text:style-name="P187">171.1. Боярышник кроваво-красный – <text:span text:style-name="T37">Crataegus sanguinea</text:span> Pall.</text:p>
      <text:p text:style-name="P187">172.2. Гравилат алеппский – <text:span text:style-name="T37">Geum allepicum</text:span> Jacq.</text:p>
      <text:p text:style-name="P187">173.3. Гравилат речной – <text:span text:style-name="T37">Geum rivale</text:span> L.</text:p>
      <text:p text:style-name="P187">174.4. Ежевика сизая – <text:span text:style-name="T37">Rubus caesius</text:span> L.</text:p>
      <text:p text:style-name="P187">175.5. Земляника зеленая, клубника – <text:span text:style-name="T37">Fragaria viridis </text:span>Duch.</text:p>
      <text:p text:style-name="P187">176.6. Земляника лесная – <text:span text:style-name="T37">Fragaria vesca</text:span> L.</text:p>
      <text:p text:style-name="P187">177.7. Кизильник черноплодный –<text:span text:style-name="T37"> Cotoneaster melanocarpus</text:span> Fisch. ex Blytt.</text:p>
      <text:p text:style-name="P187">178.8. Костяника – <text:span text:style-name="T37">Rubus saxatilis</text:span> L.</text:p>
      <text:p text:style-name="P187">179.9. Кровохлебка лекарственная – <text:span text:style-name="T37">Sanguisorba officinalis</text:span> L.</text:p>
      <text:p text:style-name="P187">180.10. Курильский чай кустарниковый – <text:span text:style-name="T37">Pentaphylloides fruticosa </text:span>(L.) Rydb.</text:p>
      <text:p text:style-name="P187">181.11. Лабазник вязолистный – <text:span text:style-name="T37">Filipendula ulmaria </text:span>(L.) Maxim.</text:p>
      <text:p text:style-name="P187">182.12. Лапчатка бесстебельная – <text:span text:style-name="T37">Potentilla acaulis</text:span> L.</text:p>
      <text:p text:style-name="P187">183.13. Лапчатка вильчатая – <text:span text:style-name="T37">Potentilla bifurca</text:span> L.</text:p>
      <text:p text:style-name="P187">184.14. Лапчатка гусиная – <text:span text:style-name="T37">Potentilla anserina</text:span> L.</text:p>
      <text:p text:style-name="P187">185.15. Лапчатка длиннолистная – <text:span text:style-name="T37">Potentilla longifolia</text:span> Willd. ex Schltdl.</text:p>
      <text:p text:style-name="P187">186.16. Лапчатка земляничная – <text:span text:style-name="T37">Potentilla fragarioides</text:span> L.</text:p>
      <text:p text:style-name="P187">187.17. Лапчатка золотистоцветковая – <text:span text:style-name="T37">Potentilla chrysantha</text:span> Trev.</text:p>
      <text:p text:style-name="P187">188.18. Лапчатка изящнейшая – <text:span text:style-name="T37">Potentilla elegantissima</text:span> Polozhij</text:p>
      <text:p text:style-name="P187">189.19. Лапчатка седоватая – <text:span text:style-name="T37">Potentilla canescens</text:span> Bess.</text:p>
      <text:p text:style-name="P187">190.20. Лапчатка серебристая – <text:span text:style-name="T37">Potentilla argentea</text:span> L.</text:p>
      <text:p text:style-name="P187">191.21. Малина обыкновенная – <text:span text:style-name="T37">Rubus idaeus</text:span> L.</text:p>
      <text:p text:style-name="P187">192.22. Манжетка желто-зеленая (М. обыкновенная) – <text:span text:style-name="T37">Alchemilla xanthochlora </text:span>Rothm. (<text:span text:style-name="T37">A. vulgaris</text:span> L.)</text:p>
      <text:p text:style-name="P187">193.23. Репейничек волосистый – <text:span text:style-name="T37">Agrimonia pilosa</text:span> Ledeb.</text:p>
      <text:p text:style-name="P187">194.24. Рябина сибирская – <text:span text:style-name="T37">Sorbus sibirica</text:span> Hedl.</text:p>
      <text:p text:style-name="P187">195.25. Сабельник болотный – <text:span text:style-name="T37">Comarum palustre</text:span> L.</text:p>
      <text:p text:style-name="P189">196.26. Спирея зверобоелистная –<text:span text:style-name="T37"> Spiraea hypericifolia</text:span> L.</text:p>
      <text:p text:style-name="P187">197.27. Спирея дубровколистная – <text:span text:style-name="T37">Spiraea chamaedrifolia</text:span> L.</text:p>
      <text:p text:style-name="P187">198.28. Спирея средняя – <text:span text:style-name="T37">Spiraea media</text:span> Franz Schmidt</text:p>
      <text:p text:style-name="P187">199.29. Черемуха обыкновенная – <text:span text:style-name="T37">Padus avium</text:span> Mill.</text:p>
      <text:p text:style-name="P187">200.30. Шиповник иглистый – <text:span text:style-name="T37">Rosa acicularis</text:span> Lindl.</text:p>
      <text:p text:style-name="P187">201.31. Шиповник коричный (Ш. майский) – <text:span text:style-name="T37">Rosa cinnamomea</text:span> L. (<text:span text:style-name="T37">R. majalis</text:span> Herrm.)</text:p>
      <text:p text:style-name="P187">202.32. Яблоня ягодная – <text:span text:style-name="T37">Malus baccata </text:span>(L.) Borch</text:p>
      <text:p text:style-name="P188">40. Семейство Бобовые – Fabaceae</text:p>
      <text:p text:style-name="P187">203.1. Астрагал датский – <text:span text:style-name="T37">Astragalus danicus</text:span> Retz.</text:p>
      <text:p text:style-name="P187">204.2. Горошек заборный – <text:span text:style-name="T37">Vicia sepium </text:span>L.</text:p>
      <text:p text:style-name="P187">205.3. Горошек крупнолодочковый – <text:span text:style-name="T37">Vicia megalotropis</text:span> Ledeb.</text:p>
      <text:p text:style-name="P187">206.4. Горошек лесной – <text:span text:style-name="T37">Vicia sylvatica</text:span> L.</text:p>
      <text:p text:style-name="P187"><text:soft-page-break/>207.5. Горошек мышиный – <text:span text:style-name="T37">Vicia cracca</text:span> L.</text:p>
      <text:p text:style-name="P187">208.6. Горошек однопарный – <text:span text:style-name="T37">Vicia unijuga</text:span> A.Br.</text:p>
      <text:p text:style-name="P187">209.7. Горошек приятный – <text:span text:style-name="T37">Vicia amoena</text:span> Fisch.</text:p>
      <text:p text:style-name="P187">210.8. Горошек тонколистный – <text:span text:style-name="T37">Vicia tenuifolia</text:span> Roth.</text:p>
      <text:p text:style-name="P187">211.9. Донник белый – <text:span text:style-name="T37">Melilotus albus </text:span>Medik.</text:p>
      <text:p text:style-name="P187">212.10. Донник лекарственный – <text:span text:style-name="T37">Melilotus officinalis</text:span> (L.) Pall.</text:p>
      <text:p text:style-name="P187">213.11. Карагана древовидная – <text:span text:style-name="T37">Caragana arborescens </text:span>Lam.</text:p>
      <text:p text:style-name="P187">214.12. Карагана кустарниковая – <text:span text:style-name="T37">Caragana frutex</text:span> (L.) K. Koch.</text:p>
      <text:p text:style-name="P187">215.13. Клевер гибридный –<text:span text:style-name="T37"> Trifolium hybridum</text:span> L.</text:p>
      <text:p text:style-name="P187">216.14. Клевер горный – <text:span text:style-name="T37">Trifolium montanum</text:span> L.</text:p>
      <text:p text:style-name="P187">217.15. Клевер луговой – <text:span text:style-name="T37">Trifolium pratense</text:span> L.</text:p>
      <text:p text:style-name="P187">218.16. Клевер люпиновый – <text:span text:style-name="T37">Trifolium lupinaster</text:span> L.</text:p>
      <text:p text:style-name="P187">219.17. Клевер ползучий – <text:span text:style-name="T37">Trifolium repens</text:span> L.</text:p>
      <text:p text:style-name="P187">220.18. Люпин многолистный – <text:span text:style-name="T37">Lupinus polyphyllus</text:span> Lindl.</text:p>
      <text:p text:style-name="P187">221.19.Люцерна посевная – <text:span text:style-name="T37">Medicago sativa</text:span> L.</text:p>
      <text:p text:style-name="P187">222.20. Люцерна серповидная – <text:span text:style-name="T37">Medicago falcata</text:span> L.</text:p>
      <text:p text:style-name="P187">223.21. Люцерна хмелевидная – <text:span text:style-name="T37">Medicago lupulina</text:span> L.</text:p>
      <text:p text:style-name="P187">224.22. Мелилотоидес плоскоплодный – <text:span text:style-name="T37">Melilotoides platycarpos</text:span> (L.) Sojak</text:p>
      <text:p text:style-name="P187">225.23. Остролодочник колокольчатый – <text:span text:style-name="T37">Oxitropis campanulata</text:span> Vass.</text:p>
      <text:p text:style-name="P187">226.24. Чина болотная – <text:span text:style-name="T37">Lathyrus palustris</text:span> L.</text:p>
      <text:p text:style-name="P187">227.25. Чина весенняя – <text:span text:style-name="T37">Lathyrus vernus</text:span> (L.) Bernh.</text:p>
      <text:p text:style-name="P187">228.26. Чина Гмелина – <text:span text:style-name="T37">Lathyrus gmelinii</text:span> Fritsch</text:p>
      <text:p text:style-name="P187">229.27. Чина гороховидная – <text:span text:style-name="T37">Lathyrus pisiformis </text:span>L.</text:p>
      <text:p text:style-name="P187">230.28. Чина клубненосная (Ч. клубневая) – <text:span text:style-name="T37">Lathyrus tuberosus</text:span> L.</text:p>
      <text:p text:style-name="P187">231.29. Чина луговая – <text:span text:style-name="T37">Lathyrus pratensis </text:span>L.</text:p>
      <text:p text:style-name="P187">232.30. Эспарцет песчаный – <text:span text:style-name="T37">Onobrychis arenaria</text:span> (Kit.) DC.</text:p>
      <text:p text:style-name="P188">41. Семейство Дербенниковые – Lythraceae</text:p>
      <text:p text:style-name="P187">233.1. Дербенник иволистный – <text:span text:style-name="T37">Lythrum salicaria</text:span> L.</text:p>
      <text:p text:style-name="P187">234.2. Дербенник прутовидный – <text:span text:style-name="T37">Lythrum virgatum</text:span> L.</text:p>
      <text:p text:style-name="P188">42. Семейство Кипрейные – Onagraceae</text:p>
      <text:p text:style-name="P187">235.1. Двулепестник альпийский – <text:span text:style-name="T37">Circaea alpina</text:span> L.</text:p>
      <text:p text:style-name="P187">236.2. Иван-чай узколистный – <text:span text:style-name="T37">Chamerion angustifolium</text:span> (L.) Holub</text:p>
      <text:p text:style-name="P187">237.3. Кипрей болотный – <text:span text:style-name="T37">Epilobium palustre</text:span> L.</text:p>
      <text:p text:style-name="P188">43. Семейство Сланоягодниковые – Haloragaceae</text:p>
      <text:p text:style-name="P191">238.1. Уруть колосистая –<text:span text:style-name="T37"> Myriophyllum spicatum</text:span> L.</text:p>
      <text:p text:style-name="P187">239.2. Уруть мутовчатая – <text:span text:style-name="T37">Myriophyllum verticilatum</text:span> L.</text:p>
      <text:p text:style-name="P187">240.3. Уруть сибирская – <text:span text:style-name="T37">Myriophyllum sibiricum</text:span> Kom.</text:p>
      <text:p text:style-name="P188">44. Семейство Хвостниковые – Hippuridaceae</text:p>
      <text:p text:style-name="P187">241.1. Хвостник обыкновенный (Водяная сосенка) – <text:span text:style-name="T37">Hippuris vulgaris</text:span> L.</text:p>
      <text:p text:style-name="P188">45. Семейство Кисличные – Oxalidaceae</text:p>
      <text:p text:style-name="P187">242.1. Кислица обыкновенная – <text:span text:style-name="T37">Oxlis acetosella</text:span> L.</text:p>
      <text:p text:style-name="P188">46. Семейство Гераниевые – Geraniaceae</text:p>
      <text:p text:style-name="P187">243.1. Герань двулистная – <text:span text:style-name="T37">Geranium bifolium</text:span> Patrin</text:p>
      <text:p text:style-name="P187">244.2. Герань Крылова – <text:span text:style-name="T37">Geranium krylovii</text:span> Tzvel.</text:p>
      <text:p text:style-name="P187">245.3. Герань лесная – <text:span text:style-name="T37">Geranium sylvaticum </text:span>L.</text:p>
      <text:p text:style-name="P187">246.4. Герань ложносибирская – <text:span text:style-name="T37">Geranium pseudosibiricum</text:span> J. Mayer.</text:p>
      <text:p text:style-name="P187">247.5. Герань луговая – <text:span text:style-name="T37">Geranium pratense</text:span> L.</text:p>
      <text:p text:style-name="P187">248.6. Герань сибирская – <text:span text:style-name="T37">Geranium sibiricum</text:span> L.</text:p>
      <text:p text:style-name="P188">47. Семейство Бальзаминовые – Balsaminaceae</text:p>
      <text:p text:style-name="P187">249.1. Недотрога обыкновенная – <text:span text:style-name="T37">Impatiens noli-tangere</text:span> L.</text:p>
      <text:p text:style-name="P188">48. Семейство Polygalaceae - Истодовые</text:p>
      <text:p text:style-name="P187">250.1. Истод гибридный – <text:span text:style-name="T37">Polygala hybrida</text:span> DC.</text:p>
      <text:p text:style-name="P188"><text:soft-page-break/>49. Семейство Кизиловые – Cornaceae</text:p>
      <text:p text:style-name="P187">251.1. Свидина белая – <text:span text:style-name="T37">Swida alba</text:span> (L.) Opiz</text:p>
      <text:p text:style-name="P188">50. Семейство Сельдерейные (Зонтичные) – Apiaceae (Umbelliferae)</text:p>
      <text:p text:style-name="P187">252.1. Бедренец камнеломковый – <text:span text:style-name="T37">Pimpinella saxifraga</text:span> L.</text:p>
      <text:p text:style-name="P187">253.2. Болиголов пятнистый – <text:span text:style-name="T37">Conium maculatum</text:span> L.</text:p>
      <text:p text:style-name="P187">254.3. Борщевик рассеченный – <text:span text:style-name="T37">Heracleum dissectum</text:span> Ledeb.</text:p>
      <text:p text:style-name="P187">255.4. Вех ядовитый –<text:span text:style-name="T37"> Cicuta virosa</text:span> L.</text:p>
      <text:p text:style-name="P187">256.5. Володушка золотистая – <text:span text:style-name="T37">Bupleurum aureum</text:span> Fisch. Ex Hoffm.</text:p>
      <text:p text:style-name="P187">257.6. Володушка многожилковая (В. многонервная) – <text:span text:style-name="T37">Bupleurum multinerve</text:span> DC.</text:p>
      <text:p text:style-name="P187">258.7. Гирчовник татарский –<text:span text:style-name="T37"> Conioselinum tataricum</text:span> Hoffm.</text:p>
      <text:p text:style-name="P187">259.8. Горичник Морисона –<text:span text:style-name="T37"> Peucedanum morisonii</text:span> Bess. Ex Spreng</text:p>
      <text:p text:style-name="P187">260.9. Дудник лесной – <text:span text:style-name="T37">Angelica sylvestris</text:span> L.</text:p>
      <text:p text:style-name="P187">261.10. Дягиль низбегающий (Дудник низбегающий) – <text:span text:style-name="T37">Angelica decurrens</text:span> (Ledeb.) B.</text:p>
      <text:p text:style-name="P187">Fedtsch.</text:p>
      <text:p text:style-name="P187">262.11. Жабрица Ледебура – <text:span text:style-name="T37">Seseli ledebourii </text:span>G. Don</text:p>
      <text:p text:style-name="P187">263.12. Жабрица порезниковая –<text:span text:style-name="T37"> Seseli libanotis</text:span> (L.) W. D. J. Koch.</text:p>
      <text:p text:style-name="P187">264.13. Кадения сомнительная –<text:span text:style-name="T37"> Kadenia dubia </text:span>(Schkuhr) Lavrova &amp; V.N. Tikhom.</text:p>
      <text:p text:style-name="P187">265.14. Купырь лесной – <text:span text:style-name="T37">Anthriscus sylvestris</text:span> (L.) Hoffm.</text:p>
      <text:p text:style-name="P187">266.15. Пастернак лесной – <text:span text:style-name="T37">Pastinaca sylvestris</text:span> Mill.</text:p>
      <text:p text:style-name="P187">267.16. Реброплодник уральский – <text:span text:style-name="T37">Pleurospermum uralense</text:span> Hoffm.</text:p>
      <text:p text:style-name="P187">268.17. Реброплодник уральский – <text:span text:style-name="T37">Pleurospermum uralense </text:span>Hoffm.</text:p>
      <text:p text:style-name="P187">269.18. Сныть обыкновенная – <text:span text:style-name="T37">Aegopodium podagraria</text:span> L.</text:p>
      <text:p text:style-name="P187">270.19. Тмин обыкновенный – <text:span text:style-name="T37">Carum carvi</text:span> L.</text:p>
      <text:p text:style-name="P188">51. Семейство Крушиновые – Rhamnaceae</text:p>
      <text:p text:style-name="P187">271.1. Крушина ольховидная – <text:span text:style-name="T37">Frangula alnus</text:span> Mill.</text:p>
      <text:p text:style-name="P188">52. Семейство Санталовые – Santalaceae</text:p>
      <text:p text:style-name="P187">272.1. Ленец ползучий – <text:span text:style-name="T37">Thesium repens</text:span> Ledeb.</text:p>
      <text:p text:style-name="P187">273.2. Ленец преломленный – <text:span text:style-name="T37">Thesium refractum</text:span> C.A. Mey.</text:p>
      <text:p text:style-name="P186">53. Семейство Жимолостные – Caprifoliaceae</text:p>
      <text:p text:style-name="P187">274.1. Жимолость алтайская – <text:span text:style-name="T37">Lonicera altaica</text:span> Pall.</text:p>
      <text:p text:style-name="P187">275.2. Жимолость обыкновенная – <text:span text:style-name="T37">Lonicera xylosteum</text:span> L.</text:p>
      <text:p text:style-name="P187">276.3. Жимолость Палласа – <text:span text:style-name="T37">Lonicera pallasii </text:span>Ledeb.</text:p>
      <text:p text:style-name="P187">277.4. Жимолость татарская – <text:span text:style-name="T37">Lonicera tatarica</text:span> L.</text:p>
      <text:p text:style-name="P187">278.5. Линнея северная –<text:span text:style-name="T37"> Linnaea borealis </text:span>L.</text:p>
      <text:p text:style-name="P188">54. Семейство Калиновые – Viburnaceae</text:p>
      <text:p text:style-name="P187">279.1. Калина обыкновенная – <text:span text:style-name="T37">Viburnum opulus </text:span>L.</text:p>
      <text:p text:style-name="P188">55. Семейство Бузиновые – Sambucaceae</text:p>
      <text:p text:style-name="P187">280.1. Бузина сибирская – <text:span text:style-name="T37">Sambucus sibirica</text:span> Nakai.</text:p>
      <text:p text:style-name="P188">56. Семейство Адоксовые – Adoxaceae</text:p>
      <text:p text:style-name="P187">281.1. Адокса мускусная – <text:span text:style-name="T37">Adoxa moschatellina</text:span> L.</text:p>
      <text:p text:style-name="P188">57. Семейство Валериановые – Valerianaceae</text:p>
      <text:p text:style-name="P187">282.1. Патриния сибирская – <text:span text:style-name="T37">Patrinia sibirica</text:span> (L) Juss.</text:p>
      <text:p text:style-name="P187">283.2. Валериана русская – <text:span text:style-name="T37">Valeriana rossica</text:span> P. Smirn.</text:p>
      <text:p text:style-name="P188">58. Семейство Горечавковые – Gentianaceae</text:p>
      <text:p text:style-name="P187">284.1. Горечавка крупнолистная – <text:span text:style-name="T37">Gentiana macrophylla </text:span>Pall.</text:p>
      <text:p text:style-name="P187">285.2. Горечавка легочная – <text:span text:style-name="T37">Gentiana pneumonanthe</text:span> L.</text:p>
      <text:p text:style-name="P188">59. Семейство Мареновые – Rubiaceae</text:p>
      <text:p text:style-name="P187">286.1. Крестообразник Крылова – <text:span text:style-name="T37">Cruciata krylovii </text:span>(Iljin) Naumova</text:p>
      <text:p text:style-name="P187">287.2. Подмаренник болотный – <text:span text:style-name="T37">Galium palustre</text:span> L.</text:p>
      <text:p text:style-name="P187">288.3. Подмаренник бореальный (П. северный) – <text:span text:style-name="T37">Galium boreale</text:span> L.</text:p>
      <text:p text:style-name="P187">289.4. Подмаренник вздутоплодный – <text:span text:style-name="T37">Galium physocarpum </text:span>Ledeb.</text:p>
      <text:p text:style-name="P187">290.5. Подмаренник настоящий – <text:span text:style-name="T37">Galium verum</text:span> L.</text:p>
      <text:p text:style-name="P187"><text:soft-page-break/>291.6. Подмаренник топяной – <text:span text:style-name="T37">Galium uliginosum</text:span> L.</text:p>
      <text:p text:style-name="P188">60. Семейство Синюховые – Polemoniaceae</text:p>
      <text:p text:style-name="P187">292.1. Синюха голубая – <text:span text:style-name="T37">Polemonium coeruleum </text:span>L.</text:p>
      <text:p text:style-name="P188">61. Семейство Вьюнковые – Convolvulaceae</text:p>
      <text:p text:style-name="P187">293.1. Вьюнок полевой – <text:span text:style-name="T37">Convolvulus arvensis</text:span> L.</text:p>
      <text:p text:style-name="P187">294.2. Повой заборный – <text:span text:style-name="T37">Calystegia sepium</text:span> (L.) R.Br.</text:p>
      <text:p text:style-name="P188">62. Семейство Повиликовые – Cuscutaceae</text:p>
      <text:p text:style-name="P187">295.1. Повилика европейская – <text:span text:style-name="T37">Cuscuta europaea</text:span> L.</text:p>
      <text:p text:style-name="P188">63. Семейство Бурачниковые – Boraginaceae</text:p>
      <text:p text:style-name="P187">296.1. Бруннера сибирская – <text:span text:style-name="T37">Brunnera sibirica</text:span> Stev.</text:p>
      <text:p text:style-name="P187">297.2. Воробейник лекарственный – <text:span text:style-name="T37">Lithospermum officinale</text:span> L.</text:p>
      <text:p text:style-name="P187">298.3. Липучка оттопыренная – <text:span text:style-name="T37">Lappula squarrosa</text:span> (Retz.) Dumort. (<text:span text:style-name="T37">L. echinata</text:span> Gilib.)</text:p>
      <text:p text:style-name="P187">299.4. Медуница мягкая (М. мягчайшая) – <text:span text:style-name="T37">Pulmonaria mollis</text:span> Wulf ex Hornem.</text:p>
      <text:p text:style-name="P187">300.5. Незабудка болотная – <text:span text:style-name="T37">Myosotis scorpioides</text:span> L.</text:p>
      <text:p text:style-name="P187">301.6. Незабудка дернистая – <text:span text:style-name="T37">Myosotis caespitosa</text:span> K.F. Schultz</text:p>
      <text:p text:style-name="P187">302.7. Незабудка Крылова – <text:span text:style-name="T37">Myosotis krylovii</text:span> Serg.</text:p>
      <text:p text:style-name="P187">303.8. Незабудка полевая – <text:span text:style-name="T37">Myosotis arvensis</text:span> (L.) Hill</text:p>
      <text:p text:style-name="P187">304.9. Незабудочник гребенчатый – <text:span text:style-name="T37">Eritrichium pectinatum </text:span>(Pall.) DC.</text:p>
      <text:p text:style-name="P187">305.10. Нонея русская – <text:span text:style-name="T37">Nonea rossica</text:span> Stev.</text:p>
      <text:p text:style-name="P187">306.11. Оносма простейшая – <text:span text:style-name="T37">Onosma simplicissima</text:span> L.</text:p>
      <text:p text:style-name="P188">64. Семейство Пасленовые – Solanaceae</text:p>
      <text:p text:style-name="P187">307.1. Паслен Китагавы – <text:span text:style-name="T37">Solanum kitagawae</text:span> Schonb.-Tem.</text:p>
      <text:p text:style-name="P186">65. Семейство Норичниковые – Scrophulariaceae</text:p>
      <text:p text:style-name="P187">308.1. Вероника длиннолистная – <text:span text:style-name="T37">Veronica longifolia</text:span> L.</text:p>
      <text:p text:style-name="P187">309.2. Вероника дубравная – <text:span text:style-name="T37">Veronica chamaedrys</text:span> L.</text:p>
      <text:p text:style-name="P187">310.3. Вероника ключевая –<text:span text:style-name="T37"> Veronica anagallis-aquiatica </text:span>L. (<text:span text:style-name="T37">V. anagallidiformis</text:span> Boreau.)</text:p>
      <text:p text:style-name="P187">311.4. Вероника колосистая – <text:span text:style-name="T37">Veronica spicata</text:span> L.</text:p>
      <text:p text:style-name="P187">312.5. Вероника Крылова – <text:span text:style-name="T37">Veronica krylovii </text:span>Schischk.</text:p>
      <text:p text:style-name="P187">313.6. Вероника поточная – <text:span text:style-name="T37">Veronica beccabunga</text:span> L.</text:p>
      <text:p text:style-name="P187">314.7. Вероника седая – <text:span text:style-name="T37">Veronica incana</text:span> L.</text:p>
      <text:p text:style-name="P187">315.8. Вероника тимьянолистная – <text:span text:style-name="T37">Veronica serpyllifolia</text:span> L.</text:p>
      <text:p text:style-name="P187">316.9. Лужница водяная (Лужайник водный) – <text:span text:style-name="T37">Limosella aquatica</text:span> L.</text:p>
      <text:p text:style-name="P187">317.10. Льнянка обыкновенная – <text:span text:style-name="T37">Linaria vulgaris</text:span> Mill.</text:p>
      <text:p text:style-name="P187">318.11. Мытник мясо-красный – <text:span text:style-name="T37">Pedicularis incarnata</text:span> L.</text:p>
      <text:p text:style-name="P187">319.12. Мытник сибирский – <text:span text:style-name="T37">Pedicularis sibirica</text:span> Vved.</text:p>
      <text:p text:style-name="P187">320.13. Норичник узловатый – <text:span text:style-name="T37">Scrophularia nodosa</text:span> L.</text:p>
      <text:p text:style-name="P187">321.14. Очанка коротковолосистая – <text:span text:style-name="T37">Euphrasia brevipila</text:span> Burnat &amp; Gremli</text:p>
      <text:p text:style-name="P187">322.15. Очанка прямая – <text:span text:style-name="T37">Euphrasia stricta</text:span> D.Wolff ex J.F. Lehm.</text:p>
      <text:p text:style-name="P187">323.16. Погремок весенний – <text:span text:style-name="T37">Rhinanthus vernalis</text:span> (N.W. Zinger) Schischk. &amp; Serg.</text:p>
      <text:p text:style-name="P188">66. Семейство Заразиховые – Orobanchaceae</text:p>
      <text:p text:style-name="P187">324.1. Заразиха Крылова – <text:span text:style-name="T37">Orobanche krylovii</text:span> G. Beck.</text:p>
      <text:p text:style-name="P188">67. Семейство Пузырчатковые – Lentibulariaceae</text:p>
      <text:p text:style-name="P187">325.1. Пузырчатка обыкновенная – <text:span text:style-name="T37">Utricularia vulgaris</text:span> L.</text:p>
      <text:p text:style-name="P188">68. Семейство Подорожниковые – Plantaginaceae</text:p>
      <text:p text:style-name="P187">326.1. Подорожник большой – <text:span text:style-name="T37">Plantago major</text:span> L.</text:p>
      <text:p text:style-name="P187">327.2. Подорожник ланцетный – <text:span text:style-name="T37">Plantago lanceolata</text:span> L. *</text:p>
      <text:p text:style-name="P187">328.3. Подорожник наибольший (П. большой) – <text:span text:style-name="T37">Plantago maxima </text:span>Juss. ex Jacq. *</text:p>
      <text:p text:style-name="P187">329.4. Подорожник средний – <text:span text:style-name="T37">Plantago media</text:span> L.</text:p>
      <text:p text:style-name="P187">330.5. Подорожник Урвиллея – <text:span text:style-name="T37">Plantago urvillei</text:span> Opiz</text:p>
      <text:p text:style-name="P188">69. Семейство Яснотковые (Губоцветные) – Lamiaceae</text:p>
      <text:p text:style-name="P187">331.1. Будра плющевидная – <text:span text:style-name="T37">Glechoma hederacea</text:span> L.</text:p>
      <text:p text:style-name="P187">332.2. Душица обыкновенная – <text:span text:style-name="T37">Origanum vulgare</text:span> L.</text:p>
      <text:p text:style-name="P187"><text:soft-page-break/>333.3. Змееголовник поникающий – <text:span text:style-name="T37">Dracocephalum nutans</text:span> L.</text:p>
      <text:p text:style-name="P187">334.4. Змееголовник Руйша – <text:span text:style-name="T37">Dracocephalum ruyschiana</text:span> L.</text:p>
      <text:p text:style-name="P187">335.5. Зопник клубневой – <text:span text:style-name="T37">Phlomoides tuberosa</text:span> (L.) Moench</text:p>
      <text:p text:style-name="P187">336.6. Мята полевая – <text:span text:style-name="T37">Mentha arvensis</text:span> L.</text:p>
      <text:p text:style-name="P187">337.7. Пикульник двунадрезанный (жабрей) – <text:span text:style-name="T37">Galeopsis bifida</text:span> Boenn.</text:p>
      <text:p text:style-name="P187">338.8. Пикульник красивый – <text:span text:style-name="T37">Galeopsis speciosa</text:span> Mill.</text:p>
      <text:p text:style-name="P187">339.9. Пикульник ладанниковый – <text:span text:style-name="T37">Galeopsis ladanum</text:span> L.</text:p>
      <text:p text:style-name="P187">340.10. Пустырник пятилопастный – <text:span text:style-name="T37">Leonurus quinquilobatus</text:span> Gilib.</text:p>
      <text:p text:style-name="P187">341.11. Пустырник татарский – <text:span text:style-name="T37">Leonurus tataricus</text:span> L.</text:p>
      <text:p text:style-name="P187">342.12. Схизонепета многонадрезанная –<text:span text:style-name="T37"> Schizonepeta multifida</text:span> (L.) Briq.</text:p>
      <text:p text:style-name="P187">343.13. Тимьян близкий – <text:span text:style-name="T37">Thymus proximus </text:span>Serg.</text:p>
      <text:p text:style-name="P187">344.14. Тимьян енисейский – <text:span text:style-name="T37">Thymus jenisseensis</text:span> Iljin</text:p>
      <text:p text:style-name="P187">345.15. Тимьян ползучий – <text:span text:style-name="T37">Thymus serpyllum</text:span> L.</text:p>
      <text:p text:style-name="P187">346.16. Тимьян сибирский – <text:span text:style-name="T37">Thymus sibiricus</text:span> (Serg.) Klokov &amp; Des.-Shost. *</text:p>
      <text:p text:style-name="P187">347.17. Черноголовка обыкновенная –<text:span text:style-name="T37"> Prunella vulgaris</text:span> L.</text:p>
      <text:p text:style-name="P187">348.18. Чистец болотный – <text:span text:style-name="T37">Stachys palustris</text:span> L.</text:p>
      <text:p text:style-name="P189">349.19. Чистец лесной – <text:span text:style-name="T37">Stachys sylvatica</text:span> L.</text:p>
      <text:p text:style-name="P187">350.20. Шлемник обыкновенный – <text:span text:style-name="T37">Scutellaria galericulata </text:span>L.</text:p>
      <text:p text:style-name="P187">351.21. Шлемник скордиелистный – <text:span text:style-name="T37">Scutellaria scordiifolia</text:span> Fisch. ex Schrank.</text:p>
      <text:p text:style-name="P187">352.22. Яснотка белая – <text:span text:style-name="T37">Lamium album </text:span>L.</text:p>
      <text:p text:style-name="P188">70. Семейство Болотниковые – Callitrichaceae</text:p>
      <text:p text:style-name="P187">353.1. Болотник болотный – <text:span text:style-name="T37">Callitriche palustris</text:span> L.</text:p>
      <text:p text:style-name="P188">71. Семейство Колокольчиковые – Campanulaceae</text:p>
      <text:p text:style-name="P187">354.1. Бубенчик Голубинцевой – <text:span text:style-name="T37">Adenophora golubinzevaeana</text:span> Reverd.</text:p>
      <text:p text:style-name="P187">355.2. Бубенчик коронопусолистный – <text:span text:style-name="T37">Adenophora coronopifolia</text:span> (Fisch. ex Schult.) Fisch.</text:p>
      <text:p text:style-name="P187">356.3. Бубенчик Ламарка – <text:span text:style-name="T37">Adenophora lamarckii </text:span>Fisch. *</text:p>
      <text:p text:style-name="P187">357.4. Бубенчик лилиелистный – <text:span text:style-name="T37">Adenophora liliifolia</text:span> (L.) A. DC.</text:p>
      <text:p text:style-name="P187">358.5. Колокольчик алтайский – <text:span text:style-name="T37">Campanula altaica </text:span>Ledeb.</text:p>
      <text:p text:style-name="P187">359.6. Колокольчик круглолистный – <text:span text:style-name="T37">Campanula rotundifolia</text:span> L.</text:p>
      <text:p text:style-name="P187">360.7. Колокольчик сибирский – <text:span text:style-name="T37">Campanula sibirica</text:span> L.</text:p>
      <text:p text:style-name="P187">361.8. Колокольчик скученный – <text:span text:style-name="T37">Campanula glomerata</text:span> L.</text:p>
      <text:p text:style-name="P188">72. Семейство Сложноцветные – Asteraceae (Compositae)</text:p>
      <text:p text:style-name="P187">362.1. Астра альпийская – <text:span text:style-name="T37">Aster alpinus</text:span> L.</text:p>
      <text:p text:style-name="P187">363.2. Белокопытник лучистый – <text:span text:style-name="T37">Petasites radiatus </text:span>(J.F. Gmel.) J. Toman</text:p>
      <text:p text:style-name="P187">364.3. Белокопытник холодный – <text:span text:style-name="T37">Petasites frigidus</text:span> (L.)</text:p>
      <text:p text:style-name="P187">365.4. Бодяк девясиловидный – <text:span text:style-name="T37">Cirsium helenioides</text:span> (L.) Hill</text:p>
      <text:p text:style-name="P187">366.5. Бодяк разнолистный – <text:span text:style-name="T37">Cirsium heterophyllum</text:span> (L.) Hill</text:p>
      <text:p text:style-name="P187">367.6. Бодяк седой (Б. беловойлочный) – <text:span text:style-name="T37">Cirsium incanum</text:span> (S.G. Gmel.) Fisch.</text:p>
      <text:p text:style-name="P187">368.7. Бодяк серпуховидный – <text:span text:style-name="T37">Cirsium serratuloides</text:span> (L.) Hill.</text:p>
      <text:p text:style-name="P187">369.8. Бодяк щетинистый – <text:span text:style-name="T37">Cirsium setosum</text:span> (Willd.) Bess.</text:p>
      <text:p text:style-name="P187">370.9. Бузульник сибирский – <text:span text:style-name="T37">Ligularia sibirica</text:span> (L.) Cass.</text:p>
      <text:p text:style-name="P187">371.10. Василек луговой – <text:span text:style-name="T37">Centaurea jacea</text:span> L.</text:p>
      <text:p text:style-name="P187">372.11. Василек шероховатый –<text:span text:style-name="T37"> Centaurea scabiosa</text:span> L.</text:p>
      <text:p text:style-name="P187">373.12. Девясил британский – <text:span text:style-name="T37">Inula britannica </text:span>L.</text:p>
      <text:p text:style-name="P187">374.13. Девясил иволистный – <text:span text:style-name="T37">Inula salicina</text:span> L.</text:p>
      <text:p text:style-name="P187">375.14. Золотарник обыкновенный (золотая розга) – <text:span text:style-name="T37">Solidago virgaurea</text:span> L.</text:p>
      <text:p text:style-name="P187">376.15. Козелец австрийский – <text:span text:style-name="T37">Scorzonera austriaca</text:span> Willd.</text:p>
      <text:p text:style-name="P187">377.16. Козелец лучистый –<text:span text:style-name="T37"> Scorzonera radiate</text:span> Fisch. ex Ledeb.</text:p>
      <text:p text:style-name="P187">378.17. Козлобородник восточный – <text:span text:style-name="T37">Tragopogon orientalis</text:span> L.</text:p>
      <text:p text:style-name="P187">379.18. Крестовник болотный – <text:span text:style-name="T37">Senecio paludosus</text:span> L.</text:p>
      <text:p text:style-name="P187">380.19. Крестовник дубравный – <text:span text:style-name="T37">Senecio nemorensis</text:span> L.</text:p>
      <text:p text:style-name="P187">381.20. Кульбаба осенняя – <text:span text:style-name="T37">Scorzoneroides autumnalis</text:span> (L.) Moench (<text:span text:style-name="T37">Leontodon autumnalis</text:span> L.)</text:p>
      <text:p text:style-name="P187"><text:soft-page-break/>382.21. Лопух паутинистый (Л. Войлочный) – <text:span text:style-name="T37">Arctium tomentosum</text:span> Mill.</text:p>
      <text:p text:style-name="P187">383.22. Мать-и-мачеха обыкновенная – <text:span text:style-name="T37">Tussilaga farfara</text:span> L.</text:p>
      <text:p text:style-name="P187">384.23. Недоспелка копьевидная – <text:span text:style-name="T37">Cacalia hastata</text:span> L.</text:p>
      <text:p text:style-name="P187">385.24. Нивяник обыкновенный –<text:span text:style-name="T37"> Leucanthemum vulgare</text:span> Lam.</text:p>
      <text:p text:style-name="P187">386.25. Одуванчик лекарственный – <text:span text:style-name="T37">Taraxacum officinale</text:span> Wigg.</text:p>
      <text:p text:style-name="P187">387.26. Осот полевой – <text:span text:style-name="T37">Sonchus arvensis</text:span> L.</text:p>
      <text:p text:style-name="P187">388.27. Пижма обыкновенная – <text:span text:style-name="T37">Tanacetum vulgare</text:span> L.</text:p>
      <text:p text:style-name="P187">389.28. Полынь армянская – <text:span text:style-name="T37">Artemisia armeniaca </text:span>Lam.</text:p>
      <text:p text:style-name="P187">390.29. Полынь Гмелина – <text:span text:style-name="T37">Artemisia gmelinii </text:span>Web. ex Stechm.</text:p>
      <text:p text:style-name="P189">391.30. Полынь горькая – <text:span text:style-name="T37">Artemisia absinthium</text:span> L.</text:p>
      <text:p text:style-name="P187">392.31. Полынь замещающая – <text:span text:style-name="T37">Artemisia commutata</text:span> Besser</text:p>
      <text:p text:style-name="P187">393.32. Полынь крупноцветковая – <text:span text:style-name="T37">Artemisia macrantha</text:span> Ledeb.</text:p>
      <text:p text:style-name="P187">394.33. Полынь обыкновенная (чернобыльник) – <text:span text:style-name="T37">Artemisia vulgaris</text:span> L.</text:p>
      <text:p text:style-name="P187">395.34. Полынь рассеченная – <text:span text:style-name="T37">Artemisia laciniata </text:span>Willd.</text:p>
      <text:p text:style-name="P187">396.35. Полынь Сиверса – <text:span text:style-name="T37">Artemisia sieversiana</text:span> Willd.</text:p>
      <text:p text:style-name="P187">397.36. Полынь сизая – <text:span text:style-name="T37">Artemisia glauca</text:span> Pall. Ex Willd.</text:p>
      <text:p text:style-name="P187">398.37. Полынь холодная – <text:span text:style-name="T37">Artemisia frigida </text:span>Willd.</text:p>
      <text:p text:style-name="P187">399.38. Полынь эстрагон – <text:span text:style-name="T37">Artemisia dracunculus</text:span> L.</text:p>
      <text:p text:style-name="P187">400.39. Пупавка красильная – <text:span text:style-name="T37">Anthemis tinctoria</text:span> L.</text:p>
      <text:p text:style-name="P187">401.40. Ромашка безъязычковая (Хамомилла ромашковидная) – <text:span text:style-name="T37">Matricaria discoidea </text:span>DC. (<text:span text:style-name="T37">Chamomilla suaveolens</text:span> (Pursh) Rydb.)</text:p>
      <text:p text:style-name="P187">402.41. Серпуха венценосная (обыкновенная) – <text:span text:style-name="T37">Serratula coronata</text:span> L.</text:p>
      <text:p text:style-name="P187">403.42. Скерда лировидная – <text:span text:style-name="T37">Crepis lyrata</text:span> (L.) Froel.</text:p>
      <text:p text:style-name="P187">404.43. Скерда сибирская – <text:span text:style-name="T37">Crepis sibirica</text:span> L.</text:p>
      <text:p text:style-name="P187">405.44. Скерда тупокорневищная – <text:span text:style-name="T37">Crepis praemorsa </text:span>(L.) Walther</text:p>
      <text:p text:style-name="P187">406.45. Солонечник двуцветковый – <text:span text:style-name="T37">Galatella biflora</text:span> (L.) Nees.</text:p>
      <text:p text:style-name="P187">407.46. Солонечник узколистный – <text:span text:style-name="T37">Galatella angustissima </text:span>(Tausch) Novopokr.</text:p>
      <text:p text:style-name="P187">408.47. Соссюрея спорная (Горькуша спорная) – <text:span text:style-name="T37">Saussurea controversa </text:span>DC.</text:p>
      <text:p text:style-name="P187">409.48. Соссюрея широколистная (Горькуша широколистая) – <text:span text:style-name="T37">Saussurea latifolia</text:span> Ledeb.</text:p>
      <text:p text:style-name="P187">410.49. Сухоцветка лесная (Сушеница лесная) – <text:span text:style-name="T37">Omalotheca sylvatica </text:span>(L.) Sch. Bip. &amp; F.W. Schultz (<text:span text:style-name="T37">Gnaphalium sylvaticum</text:span> L.)</text:p>
      <text:p text:style-name="P187">411.50. Трехреберник непахучий (Ромашка непахучая) – <text:span text:style-name="T37">Tripleurospermum inodorum </text:span>(L.) Sch. Bip. (<text:span text:style-name="T37">Matricaria perforata</text:span> Merat.)</text:p>
      <text:p text:style-name="P187">412.51. Тромсдорфия крапчатая – <text:span text:style-name="T37">Trommsdorfia maculata</text:span> (L.) Bernh. (<text:span text:style-name="T37">Achyrophorus</text:span></text:p>
      <text:p text:style-name="P187"><text:span text:style-name="T37">maculatus</text:span> (L.) Scop.)</text:p>
      <text:p text:style-name="P187">413.52. Тысячелистник азиатский – <text:span text:style-name="T37">Achillea asiatica</text:span> Serg.</text:p>
      <text:p text:style-name="P187">414.53. Тысячелистник недотрога – <text:span text:style-name="T37">Achillea impatiens</text:span> L.</text:p>
      <text:p text:style-name="P187">415.54. Тысячелистник обыкновенный – <text:span text:style-name="T37">Achillea millefolium</text:span> L.</text:p>
      <text:p text:style-name="P187">416.55. Хризантема Завадского (Дендрантема Завадского) – <text:span text:style-name="T37">Chrysanthemum zawadskii</text:span></text:p>
      <text:p text:style-name="P187">Herbich (Dendranthema zawadskii (Herbich) Tzvel.)</text:p>
      <text:p text:style-name="P187">417.56. Череда лучистая – <text:span text:style-name="T37">Bidens radiata</text:span> Thuill.</text:p>
      <text:p text:style-name="P187">418.57. Череда поникающая – <text:span text:style-name="T37">Bidens cernua</text:span> L.</text:p>
      <text:p text:style-name="P187">419.58. Череда трехраздельная – <text:span text:style-name="T37">Bidens tripartita</text:span> L.</text:p>
      <text:p text:style-name="P187">420.59. Чертополох курчавый – <text:span text:style-name="T37">Carduus crispus</text:span> L.</text:p>
      <text:p text:style-name="P187">421.60. Юнгия тонкостебельная – <text:span text:style-name="T37">Youngia akagii</text:span> (Kitag.) Kitag. (<text:span text:style-name="T37">Y. tenuicaulis</text:span> (Babc. et</text:p>
      <text:p text:style-name="P187">Stebb.) Czer.)</text:p>
      <text:p text:style-name="P187">422.61. Ястребинка зонтичная – <text:span text:style-name="T37">Hieracium umbellatum</text:span> L.</text:p>
      <text:p text:style-name="P188">73. Семейство Сусаковые – Butomaceae</text:p>
      <text:p text:style-name="P187">423.1. Сусак зонтичный – <text:span text:style-name="T37">Butomus umbellatus</text:span> L.</text:p>
      <text:p text:style-name="P188">74. Семейство Водокрасовые – Hydrocharitaceae.</text:p>
      <text:p text:style-name="P187">424.1. Водокрас лягушачий (В. обыкновенный) – <text:span text:style-name="T37">Hydrocharis morus-ranae</text:span> L.</text:p>
      <text:p text:style-name="P188">75. Семейство Частуховые – Alismataceae</text:p>
      <text:p text:style-name="P187"><text:soft-page-break/>425.1. Стрелолист стрелолистный (С. обыкновенный) – <text:span text:style-name="T37">Sagittaria sagittifolia</text:span> L.</text:p>
      <text:p text:style-name="P187">426.2. Частуха подорожниковая – <text:span text:style-name="T37">Alisma plantago-aqatica</text:span> L.</text:p>
      <text:p text:style-name="P188">76. Семейство Рдестовые – Potamogetonaceae</text:p>
      <text:p text:style-name="P189">427.1. Рдест альпийский – <text:span text:style-name="T37">Potamogeton alpinus</text:span> Balb.</text:p>
      <text:p text:style-name="P187">428.2. Рдест Берхтольда –<text:span text:style-name="T37"> Potamogeton berchtoldii</text:span> Fieb.</text:p>
      <text:p text:style-name="P187">429.3. Рдест блестящий – <text:span text:style-name="T37">Potamogeton lucens</text:span> L.</text:p>
      <text:p text:style-name="P187">430.4. Рдест гребенчатый – <text:span text:style-name="T37">Potamogeton pectinatus</text:span> L.</text:p>
      <text:p text:style-name="P187">431.5. Рдест злаковый – <text:span text:style-name="T37">Potamogeton gramineus</text:span> L.</text:p>
      <text:p text:style-name="P187">432.6. Рдест курчавый –<text:span text:style-name="T37"> Potamogeton pectinatus </text:span>L.</text:p>
      <text:p text:style-name="P187">433.7. Рдест маленький – <text:span text:style-name="T37">Potamogeton pusillus</text:span> L.</text:p>
      <text:p text:style-name="P187">434.8. Рдест плавающий – <text:span text:style-name="T37">Potamogeton natans</text:span> L.</text:p>
      <text:p text:style-name="P187">435.9. Рдест пронзеннолистный – <text:span text:style-name="T37">Potamogeton perfoliatus</text:span> L.</text:p>
      <text:p text:style-name="P188">77. Семейство Осенниковые – Melanthiaceae</text:p>
      <text:p text:style-name="P187">436.1. Чемерица Лобеля – <text:span text:style-name="T37">Veratrum lobelianum</text:span> Bernh.</text:p>
      <text:p text:style-name="P187">437.2. Чемерица черная – <text:span text:style-name="T37">Veratrum nigrum</text:span> L.</text:p>
      <text:p text:style-name="P188">78. Семейство Лилейные – Liliaceae</text:p>
      <text:p text:style-name="P187">438.1. Кандык сибирский – <text:span text:style-name="T37">Erythronium sibiricum</text:span> (Fisch. et C.A. Mey.) Kryl.</text:p>
      <text:p text:style-name="P187">439.2. Лилия саранка – <text:span text:style-name="T37">Lilium pilosiusculum</text:span> (Freyn) Miscz.</text:p>
      <text:p text:style-name="P188">79. Семейство Луковые – Alliaceae</text:p>
      <text:p text:style-name="P187">440.1. Лук Водопьяновой – <text:span text:style-name="T37">Allium vodopjanovae</text:span> N. Friesen</text:p>
      <text:p text:style-name="P187">441.2. Лук косой – <text:span text:style-name="T37">Allium obliquum</text:span> L.</text:p>
      <text:p text:style-name="P187">442.3. Лук красноватый – <text:span text:style-name="T37">Allium rubens</text:span> Schrad. ex Willd.</text:p>
      <text:p text:style-name="P187">443.4. Лук скорода – <text:span text:style-name="T37">Allium schoenoprasum</text:span> L.</text:p>
      <text:p text:style-name="P187">444.5. Лук мелкосетчатый, черемша –<text:span text:style-name="T37"> Allium microdictyon</text:span> Prokh.</text:p>
      <text:p text:style-name="P188">80. Семейство Спаржевые – Asparagaceae</text:p>
      <text:p text:style-name="P187">445.1. Спаржа обыкновенная – <text:span text:style-name="T37">Asparagus officinalis</text:span> L.</text:p>
      <text:p text:style-name="P188">81. Семейство Ландышевые – Convallariaceae</text:p>
      <text:p text:style-name="P187">446.1. Купена душистая – Polygonatum odoratum (Mill.) Druce</text:p>
      <text:p text:style-name="P187">447.2. Купена низкая –<text:span text:style-name="T37"> Polygonatum humile</text:span> Fisch. Ex Maxim.</text:p>
      <text:p text:style-name="P187">448.3. Майник двулистный – <text:span text:style-name="T37">Maianthemum bifolium</text:span> (L.) F. W. Schmidt</text:p>
      <text:p text:style-name="P188">82. Семейство Красодневовые – Hemerocallidaceae</text:p>
      <text:p text:style-name="P187">449.1. Красоднев малый – <text:span text:style-name="T37">Hemerocallis minor</text:span> Mill.</text:p>
      <text:p text:style-name="P192">83. Семейство Триллиевые – Trilliaceae</text:p>
      <text:p text:style-name="P187">450.1. Вороний глаз четырехлистный – <text:span text:style-name="T37">Paris quadrifolia</text:span> L.</text:p>
      <text:p text:style-name="P188">84. Семейство Касатиковые – Iridaceae</text:p>
      <text:p text:style-name="P187">451.1. Ирис низкий –<text:span text:style-name="T37"> Iris humilis </text:span>Georgi</text:p>
      <text:p text:style-name="P187">452.2. Ирис русский (Касатик русский) – <text:span text:style-name="T37">Iris ruthenica</text:span> Ker Gawl.</text:p>
      <text:p text:style-name="P188">85. Семейство Ятрышниковые (Орхидные) – Orchidaceae</text:p>
      <text:p text:style-name="P187">453.1. Венерин башмачок капельный (Башмачок капельный) –<text:span text:style-name="T37"> Cypripedium guttatum </text:span>Sw.**</text:p>
      <text:p text:style-name="P187">454.2. Венерин башмачок крупноцветковый (Башмачок крупноцветковый) – <text:span text:style-name="T37">Cypripedium macranthоs</text:span> Sw. **</text:p>
      <text:p text:style-name="P187">455.3. Гнездоцветка клобучковая – <text:span text:style-name="T37">Neottianthe cucullata</text:span> (L.) Schlechter</text:p>
      <text:p text:style-name="P187">456.4. Любка двулистная – <text:span text:style-name="T37">Platanthera bifolia</text:span> (L.) Rich.</text:p>
      <text:p text:style-name="P187">457.5. Мякотница однолистная – <text:span text:style-name="T37">Malaxis monophyllos</text:span> (L.) Sw. **</text:p>
      <text:p text:style-name="P187">458.6. Надбородник безлистный – <text:span text:style-name="T37">Epipogium aphyllum</text:span> (F.M. Schmidt) Sw. **</text:p>
      <text:p text:style-name="P187">459.7. Пальчатокоренник Мейера – <text:span text:style-name="T37">Dactylorhiza meyeri</text:span> (Reichenb.fil.) Aver</text:p>
      <text:p text:style-name="P187">460.8. Пальчатокоренник мясо-красный – <text:span text:style-name="T37">Dactylorhiza incarnata</text:span> (L.) Soo</text:p>
      <text:p text:style-name="P187">461.9. Пальчатокоренник Руссова – <text:span text:style-name="T37">Dactylorhiza russowii</text:span> (Klinge) Holub</text:p>
      <text:p text:style-name="P189">462.10. Пальчатокоренник сибирский – <text:span text:style-name="T37">Dactylorhiza sibirica</text:span> Efimov</text:p>
      <text:p text:style-name="P187">463.11. Пальчатокоренник Фукса –<text:span text:style-name="T37"> Dactylorhiza fuchsii</text:span> (Druce) Soo</text:p>
      <text:p text:style-name="P187">464.12. Тайник яйцевидный – <text:span text:style-name="T37">Listera ovata</text:span> (L.) R. Br. **</text:p>
      <text:p text:style-name="P188">86. Семейство Ситниковые – Juncaceae</text:p>
      <text:p text:style-name="P187"><text:soft-page-break/>465.1. Ожика бледноватая – <text:span text:style-name="T37">Luzula pallescens</text:span> Sw.</text:p>
      <text:p text:style-name="P187">466.2. Ожика волосистая –<text:span text:style-name="T37"> Luzula pilosa</text:span> (L.) Willd.</text:p>
      <text:p text:style-name="P187">467.3. Ситник жабий – <text:span text:style-name="T37">Juncus bufonius</text:span> L.</text:p>
      <text:p text:style-name="P187">468.4. Ситник нитевидный – <text:span text:style-name="T37">Juncus filiformis</text:span> L.</text:p>
      <text:p text:style-name="P187">469.5. Ситник сплюснутый – <text:span text:style-name="T37">Juncus compressus</text:span> Jacq.</text:p>
      <text:p text:style-name="P187">470.6. Ситник членистый – <text:span text:style-name="T37">Juncus articulatus</text:span> L.</text:p>
      <text:p text:style-name="P188">87. Семейство Осоковые – Cyperaceae</text:p>
      <text:p text:style-name="P187">471.1. Болотница австрийская – <text:span text:style-name="T37">Eleocharis austriaca</text:span> Hayek</text:p>
      <text:p text:style-name="P187">472.2. Болотница болотная – <text:span text:style-name="T37">Eleocharis palustris</text:span> (L.) Roem. et Schult.</text:p>
      <text:p text:style-name="P187">473.3. Болотница игольчатая – <text:span text:style-name="T37">Eleocharis acicularis</text:span> (L.) Roem. &amp; Schult.</text:p>
      <text:p text:style-name="P187">474.4. Болотница сосочковая – <text:span text:style-name="T37">Eleocharis mamillata</text:span> Lindb. Fil.</text:p>
      <text:p text:style-name="P187">475.5. Камыш восточный – <text:span text:style-name="T37">Scirpus orientalis</text:span> Ohwi</text:p>
      <text:p text:style-name="P187">476.6. Камыш лесной – <text:span text:style-name="T37">Scirpus sylvaticus</text:span> L.</text:p>
      <text:p text:style-name="P187">477.7. Камыш озерный – <text:span text:style-name="T37">Scirpus lacustris</text:span> L.</text:p>
      <text:p text:style-name="P187">478.8. Камыш сильный – <text:span text:style-name="T37">Schoenoplectus validus</text:span> (Vahl) A. Löve &amp; D. Lӧve</text:p>
      <text:p text:style-name="P187">479.9. Камыш укореняющийся – <text:span text:style-name="T37">Scirpus radicans</text:span> Schkuhr</text:p>
      <text:p text:style-name="P187">480.10. Осока Арнелля – <text:span text:style-name="T91">Carex arnellii</text:span> Christ</text:p>
      <text:p text:style-name="P187">481.11. Осока береговая – <text:span text:style-name="T37">Carex riparia</text:span> Curt.</text:p>
      <text:p text:style-name="P187">482.12. Осока бледноватая (О. бледнеющая) – <text:span text:style-name="T37">Carex pallescens</text:span> L.</text:p>
      <text:p text:style-name="P187">483.13. Осока большехвостая – <text:span text:style-name="T37">Carex macroura</text:span> Meinsh.</text:p>
      <text:p text:style-name="P187">484.14. Осока вздутоносная (О. вздутоносая) – <text:span text:style-name="T37">Carex rhynchophysa</text:span> C.A.Mey.</text:p>
      <text:p text:style-name="P187">485.15. Осока влагалищная – <text:span text:style-name="T37">Carex vaginata</text:span> Tausch</text:p>
      <text:p text:style-name="P187">486.16. Осока волосовидная – <text:span text:style-name="T37">Carex capillaris </text:span>L.</text:p>
      <text:p text:style-name="P187">487.17. Осока дернистая – <text:span text:style-name="T37">Carex cespitosa</text:span> L.</text:p>
      <text:p text:style-name="P187">488.18. Осока заячья –<text:span text:style-name="T37"> Carex ovalis</text:span> Good.</text:p>
      <text:p text:style-name="P187">489.19. Осока лисья – <text:span text:style-name="T37">Carex vulpina</text:span> L.</text:p>
      <text:p text:style-name="P187">490.20. Осока носатая (О. вздутая) – <text:span text:style-name="T37">Carex rostrata</text:span> Stokes</text:p>
      <text:p text:style-name="P187">491.21. Осока острая – <text:span text:style-name="T37">Carex acuta</text:span> L. (<text:span text:style-name="T37">Carex fuscovaginata</text:span> Kuk)</text:p>
      <text:p text:style-name="P187">492.22. Осока пузырчатая – <text:span text:style-name="T37">Carex vesicaria</text:span> L. (Carex inflata Huds.)</text:p>
      <text:p text:style-name="P187">493.23. Осока ранняя – <text:span text:style-name="T37">Carex praecox</text:span> Schreb.</text:p>
      <text:p text:style-name="P187">494.24. Осока удлиненная – <text:span text:style-name="T37">Carex еlongatа</text:span> L.</text:p>
      <text:p text:style-name="P187">495.25. Осока черная – <text:span text:style-name="T37">Carex nigra</text:span> (L.) Reichard</text:p>
      <text:p text:style-name="P188">88. Семейство Мятликовые (Злаки) – Poaceae</text:p>
      <text:p text:style-name="P187">496.1. Бекмания восточная – <text:span text:style-name="T37">Beckmannia syzigachne</text:span> (Steudel) Fern.</text:p>
      <text:p text:style-name="P187">497.2. Бекмания обыкновенная – <text:span text:style-name="T37">Beckmannia eruciformis</text:span> (L.) Host</text:p>
      <text:p text:style-name="P187">498.3. Бор развесистый – <text:span text:style-name="T37">Milium effusum</text:span> L.</text:p>
      <text:p text:style-name="P187">499.4. Вейник Лангсдорфа – <text:span text:style-name="T37">Calamagrostis langsdorfii</text:span> (Link) Trin.</text:p>
      <text:p text:style-name="P187">500.5. Вейник наземный –<text:span text:style-name="T37"> Calamagrostis epigeios</text:span> (L.) Roth</text:p>
      <text:p text:style-name="P187">501.6. Вейник незамечаемый – <text:span text:style-name="T37">Calamagrostis neglecta</text:span> (Ehrh.) Gaertn., Mey. Et Scher</text:p>
      <text:p text:style-name="P187">502.7. Вейник притупленный – <text:span text:style-name="T37">Calamagrostis obtusata</text:span> Trin.</text:p>
      <text:p text:style-name="P187">503.8. Вейник пурпурный – <text:span text:style-name="T37">Calamagrostis purpurea</text:span> (Trin.) Trin.</text:p>
      <text:p text:style-name="P187">504.9. Вейник тростниковый – <text:span text:style-name="T37">Calamagrostis arundinacea</text:span> (L.) Roth</text:p>
      <text:p text:style-name="P191">505.10. Двукисточник тростниковидный – <text:span text:style-name="T37">Phalaroides arundinacea</text:span> (L.) Rauschert</text:p>
      <text:p text:style-name="P187">506.11. Ежа сборная – <text:span text:style-name="T37">Dactylis glomerata</text:span> L.</text:p>
      <text:p text:style-name="P187">507.12. Житняк гребенчатый – <text:span text:style-name="T37">Agropyron cristatum</text:span> (L.) Gaertn.</text:p>
      <text:p text:style-name="P187">508.13. Зубровка душистая –<text:span text:style-name="T37"> Hierochloe odorata</text:span> (L.) Beauv.</text:p>
      <text:p text:style-name="P187">509.14. Зубровка сибирская – <text:span text:style-name="T37">Hierochloe sibiric</text:span>a (Tzvel.) Tzvel.</text:p>
      <text:p text:style-name="P187">510.15. Ковыль волосатик – <text:span text:style-name="T37">Stipa capillata</text:span> L.</text:p>
      <text:p text:style-name="P187">511.16. Ковыль перистый – <text:span text:style-name="T37">Stipa pennata</text:span> L.</text:p>
      <text:p text:style-name="P187">512.17. Коротконожка лесная – <text:span text:style-name="T37">Brachypodium sylvaticum</text:span> (Huds.) P. Beauv.</text:p>
      <text:p text:style-name="P187">513.18. Коротконожка перистая –<text:span text:style-name="T37"> Brachypodium pinnatum</text:span> (L.) Beauv.</text:p>
      <text:p text:style-name="P187">514.19. Кострец безостый – <text:span text:style-name="T37">Bromopsis. Inermis</text:span> Leyss. (Bromus inermis Leyss.)</text:p>
      <text:p text:style-name="P187"><text:soft-page-break/>515.20. Лисохвост луговой – <text:span text:style-name="T37">Alopecurus pratensis</text:span> L.</text:p>
      <text:p text:style-name="P187">516.21. Лисохвост равный – <text:span text:style-name="T37">Alopecurus aequalis</text:span> Sobol.</text:p>
      <text:p text:style-name="P187">517.22. Манник трехцветковый –<text:span text:style-name="T37"> Glyceria triflora</text:span> (Korsh.) Kom.</text:p>
      <text:p text:style-name="P187">518.23. Мятлик болотный – <text:span text:style-name="T37">Poa palustris</text:span> L.</text:p>
      <text:p text:style-name="P187">519.24. Мятлик дубравный (М. лесной) –<text:span text:style-name="T37"> Poa nemoralis</text:span> L.</text:p>
      <text:p text:style-name="P187">520.25. Мятлик луговой – <text:span text:style-name="T37">Poa pratensis</text:span> L.</text:p>
      <text:p text:style-name="P187">521.26. Мятлик обыкновенный – <text:span text:style-name="T37">Poa trivialis</text:span> L.</text:p>
      <text:p text:style-name="P187">522.27. Мятлик расставленный – <text:span text:style-name="T37">Poa remota</text:span> Forselles</text:p>
      <text:p text:style-name="P187">523.28. Мятлик сибирский –<text:span text:style-name="T37"> Poa sibirica</text:span> Roshev.</text:p>
      <text:p text:style-name="P187">524.29. Овсец пушистый – <text:span text:style-name="T37">Helictotrichon pubescens</text:span> (Hudson) Dumort.</text:p>
      <text:p text:style-name="P187">525.30. Овсяница валисская – <text:span text:style-name="T37">Festuca valesiaca</text:span> Gaudin</text:p>
      <text:p text:style-name="P187">526.31. Овсяница гигантская – <text:span text:style-name="T37">Festuca gigantea</text:span> (L.) Vill.</text:p>
      <text:p text:style-name="P187">527.32. Овсяница каменистая (О. бороздчатая) <text:span text:style-name="T37">Festuca rupicola </text:span>Heuff.</text:p>
      <text:p text:style-name="P187">528.33. Овсяница красная – <text:span text:style-name="T37">Festuca rubra</text:span> L.</text:p>
      <text:p text:style-name="P187">529.34. Овсяница луговая – <text:span text:style-name="T37">Festuca pratensis</text:span> Huds.</text:p>
      <text:p text:style-name="P187">530.35. Перловник высокий – <text:span text:style-name="T37">Melica altissima</text:span> L.</text:p>
      <text:p text:style-name="P187">531.36. Перловник поникающий –<text:span text:style-name="T37"> Melica nutans</text:span> L.</text:p>
      <text:p text:style-name="P187">532.37. Полевица булавовидная – <text:span text:style-name="T37">Agrostis clavata</text:span> Trin.</text:p>
      <text:p text:style-name="P187">533.38. Полевица гигантская – <text:span text:style-name="T37">Agrostis gigantea</text:span> Roth</text:p>
      <text:p text:style-name="P187">534.39. Полевица тонкая – <text:span text:style-name="T37">Agrostis tenuis</text:span> Sibth.</text:p>
      <text:p text:style-name="P187">535.40. Пырей ползучий – <text:span text:style-name="T37">Elytrigia repens</text:span> (L.) Beauv.</text:p>
      <text:p text:style-name="P187">536.41. Пырейник собачий – <text:span text:style-name="T37">Elymus caninus</text:span> (L.) L.</text:p>
      <text:p text:style-name="P187">537.42. Тимофеевка луговая – <text:span text:style-name="T37">Phleum рratense</text:span> L.</text:p>
      <text:p text:style-name="P187">538.43. Тимофеевка степная – <text:span text:style-name="T37">Phleum phleoides</text:span> (L.) Karst.</text:p>
      <text:p text:style-name="P187">539.44. Трищетинник сибирский – <text:span text:style-name="T37">Trisetum sibiricum</text:span> Rupr.</text:p>
      <text:p text:style-name="P187">540.45. Тростник южный – <text:span text:style-name="T37">Phragmites australis</text:span> (Cav.) Trin ex Steud.</text:p>
      <text:p text:style-name="P187">541.46. Тростянка овсяницевидная – <text:span text:style-name="T37">Scolochloa festucacea</text:span> (Willd.) Link</text:p>
      <text:p text:style-name="P187">542.47. Чий смешиваемый – <text:span text:style-name="T37">Achnatherum confusum</text:span> (Litv.) Tzvelev</text:p>
      <text:p text:style-name="P187">543.48. Щетинник зеленый –<text:span text:style-name="T37"> Setaria viridis</text:span> (L.) P.B.</text:p>
      <text:p text:style-name="P187">544.49. Щучка дернистая – <text:span text:style-name="T37">Deschampsia cespitosa</text:span> (L.) P. Beauv.</text:p>
      <text:p text:style-name="P188">89. Семейство Ароидные – Araceae</text:p>
      <text:p text:style-name="P187">545.1. Белокрыльник болотный – <text:span text:style-name="T37">Calla palustris</text:span> L.</text:p>
      <text:p text:style-name="P188">90. Семейство Рясковые – Lemnaceae</text:p>
      <text:p text:style-name="P187">546.1. Многокоренник обыкновенный – <text:span text:style-name="T37">Spirodela polyrhiza </text:span>(L.) Schleid.</text:p>
      <text:p text:style-name="P187">547.2. Ряска тройчатая – <text:span text:style-name="T37">Lemna trisulca</text:span> L.</text:p>
      <text:p text:style-name="P187">548.3. Ряска турионообразующая – <text:span text:style-name="T37">Lemna turionifera</text:span> Landolt</text:p>
      <text:p text:style-name="P186">91. Семейство Ежеголовниковые – Sparganiaceae</text:p>
      <text:p text:style-name="P187">549.1. Ежеголовник всплывший – <text:span text:style-name="T37">Sparganium еmersum</text:span> Rehmann</text:p>
      <text:p text:style-name="P187">550.2. Ежеголовник мелкоплодный – <text:span text:style-name="T37">Sparganium microcarpum</text:span> (K.G. Neumann) Raunk.</text:p>
      <text:p text:style-name="P188">92. Семейство Рогозовые – Typhaceae</text:p>
      <text:p text:style-name="P187">551.1. Рогоз узколистный – <text:span text:style-name="T37">Typha angustifolia</text:span> L.</text:p>
      <text:p text:style-name="P187">552.2. Рогоз широколистный – <text:span text:style-name="T37">Typha latyfolia</text:span> L.</text:p>
      <text:p text:style-name="P188"/>
      <text:p text:style-name="P188">СПИСОК ВИДОВ ГРИБОВ ЗАКАЗНИКА</text:p>
      <text:p text:style-name="P188">«ЧУМАЙСКО-ИРКУТЯНОВСКИЙ»</text:p>
      <text:p text:style-name="P188">Отдел Базидиомицеты, или базидиальные грибы – Basidiomycota</text:p>
      <text:p text:style-name="P188">1. Семейство Агариковые – Agaricaceae</text:p>
      <text:p text:style-name="P187">Навозник белый – <text:span text:style-name="T37">Coprinus comatus</text:span> (O.F. Müll.) Pers.</text:p>
      <text:p text:style-name="P188">2. Семейство Амилокортициевые – Amylocorticiaceae</text:p>
      <text:p text:style-name="P187">Пликатуропсис курчавый – <text:span text:style-name="T37">Plicaturopsis crispa</text:span> (Pers.) D.A. Reid</text:p>
      <text:p text:style-name="P188">3. Семейство Аурискаальпиевые – Auriscalpiaceae</text:p>
      <text:p text:style-name="P187">Аурискальпиум обыкновенный – <text:span text:style-name="T37">Auriscalpium vulgare</text:span> Gray</text:p>
      <text:p text:style-name="P188"><text:soft-page-break/>4. Семейство Болетовые – Boletaceae</text:p>
      <text:p text:style-name="P187">Белый гриб – <text:span text:style-name="T37">Boletus edulis</text:span> Bull.</text:p>
      <text:p text:style-name="P187">Подберезовик обыкновенный – <text:span text:style-name="T37">Leccinum scabrum</text:span> (Bull.) Gray</text:p>
      <text:p text:style-name="P187">Подосиновик желто-бурый –<text:span text:style-name="T37"> Leccinum versipelle </text:span>(Fr. &amp; Hök) Snell</text:p>
      <text:p text:style-name="P188">5. Семейство Гиднангиевые – Hydnangiaceae</text:p>
      <text:p text:style-name="P187">Лаковица розовая – <text:span text:style-name="T37">Laccaria laccata</text:span> (Scop.) Cooke</text:p>
      <text:p text:style-name="P188">6. Семейство Гименохетовые – Hymenochaetaceae</text:p>
      <text:p text:style-name="P187">Гиднопория табачная – <text:span text:style-name="T37">Hydnoporia tabacina</text:span> (Sowerby) Spirin, Miettinen &amp; K.H. Larss.</text:p>
      <text:p text:style-name="P187">(<text:span text:style-name="T37">Hymenochaete tabacina</text:span> (Sowerby) Lév.)</text:p>
      <text:p text:style-name="P187">Трутовик ложный осиновый – <text:span text:style-name="T37">Phellinus tremulae</text:span> (Bondartsev) Bondartsev &amp; P.N. Borisov</text:p>
      <text:p text:style-name="P187">Трутовик Гартига – <text:span text:style-name="T37">Phellinus hartigii</text:span> (Allesch. &amp; Schnabl) Pat.</text:p>
      <text:p text:style-name="P187">Трутовик скошенный, форма стерильная (чага) –<text:span text:style-name="T37"> Inonotus obliquus</text:span> (Fr.) Pilát</text:p>
      <text:p text:style-name="P188">7. Семейство Гомфовые – Gomphaceae</text:p>
      <text:p text:style-name="P187">Рамария прямая – <text:span text:style-name="T37">Ramaria stricta</text:span> (Pers.) Quél.</text:p>
      <text:p text:style-name="P188">8. Семейство Дождевиковые – Lycoperdaceae</text:p>
      <text:p text:style-name="P187">Головач гигантский – <text:span text:style-name="T37">Calvatia gigantea</text:span> (Batsch) Lloyd.</text:p>
      <text:p text:style-name="P187">Дождевик грушевидный – <text:span text:style-name="T37">Apioperdon pyriforme</text:span> (Schaeff.) Vizzini (Lycoperdon pyriforme</text:p>
      <text:p text:style-name="P187">Дождевик шиповатый (д. жемчужный) – <text:span text:style-name="T37">Lycoperdon perlatum </text:span>Pers.</text:p>
      <text:p text:style-name="P188">9. Семейство Ежовиковые – Hydnaceae</text:p>
      <text:p text:style-name="P187">Лисичка обыкновенная – <text:span text:style-name="T37">Cantharellus cibarius</text:span> Fr.</text:p>
      <text:p text:style-name="P187">Лисичка серая – <text:span text:style-name="T37">Cantharellus cinereus</text:span> Pers.</text:p>
      <text:p text:style-name="P188">10. Семейство Крепидотовые – Crepidotaceae</text:p>
      <text:p text:style-name="P187">Крепидот мягкий –<text:span text:style-name="T37"> Crepidotus mollis</text:span> (Schaeff.) Staude</text:p>
      <text:p text:style-name="P188">11. Семейство Масленковые – Suillaceae</text:p>
      <text:p text:style-name="P187">Масленок зернистый – <text:span text:style-name="T37">Suillus granulatus</text:span> (L.) Roussel</text:p>
      <text:p text:style-name="P188">12. Семейство Мерулиевые – Meruliaceae</text:p>
      <text:p text:style-name="P187">Флебия дрожащая – <text:span text:style-name="T37">Phlebia tremellosa</text:span> (Schrad.) Nakasone &amp; Burds.</text:p>
      <text:p text:style-name="P186">13. Семейство Миценовые – Mycenaceae</text:p>
      <text:p text:style-name="P187">Мицена кровавоножковая – <text:span text:style-name="T37">Mycena haematopus</text:span> (Pers.) P. Kumm.</text:p>
      <text:p text:style-name="P187">Мицена полосатоножковая – <text:span text:style-name="T37">Mycena polygramma </text:span>(Bull.) Gray</text:p>
      <text:p text:style-name="P187">Мицена чистая – <text:span text:style-name="T37">Mycena pura </text:span>(Pers.) P. Kumm.</text:p>
      <text:p text:style-name="P188">14. Семейство Мокруховые – Gomphidiaceae</text:p>
      <text:p text:style-name="P187">Мокруха пурпуровая – <text:span text:style-name="T37">Chroogomphus rutilus</text:span> (Schaeff.) O.K. Mill.</text:p>
      <text:p text:style-name="P188">15. Семейство Мухоморовые – Amanitaceae</text:p>
      <text:p text:style-name="P187">Мухомор красный –<text:span text:style-name="T37"> Amanita muscaria</text:span> (L.) Lam.</text:p>
      <text:p text:style-name="P188">16. Семейство Омфалотовые – Omphalotaceae</text:p>
      <text:p text:style-name="P187">Коллибия срастающаяся –<text:span text:style-name="T37"> Collybiopsis confluens</text:span> (Pers.) R.H. Petersen, in Petersen &amp; Hughes</text:p>
      <text:p text:style-name="P188">17. Семейство Паутинниковые – Cortinariaceae</text:p>
      <text:p text:style-name="P187">Паутинник триумфальный – <text:span text:style-name="T37">Cortinarius triumphans</text:span> Fr.</text:p>
      <text:p text:style-name="P188">18. Семейство Полипоровые – Polyporaceae</text:p>
      <text:p text:style-name="P187">Дедалеопсис бугристый – <text:span text:style-name="T37">Daedaleopsis confragosa</text:span> (Bolton) J. Schröt.</text:p>
      <text:p text:style-name="P187">Дедалеопсис трехцветный – <text:span text:style-name="T37">Daedaleopsis tricolor</text:span> (Bull.) Bondartsev &amp; Singer</text:p>
      <text:p text:style-name="P187">Трутовик настоящий – <text:span text:style-name="T37">Fomes fomentarius</text:span> (L.) Fr.</text:p>
      <text:p text:style-name="P187">Трутовик плоский – <text:span text:style-name="T37">Ganoderma applanatum</text:span> (Pers.) Pat</text:p>
      <text:p text:style-name="P187">Лензитес березовый – <text:span text:style-name="T37">Lenzites betulinus</text:span> (L.) Fr.</text:p>
      <text:p text:style-name="P187">Трутовик каштановый – <text:span text:style-name="T37">Picipes badius</text:span> (Pers.) Zmitr. &amp; Kovalenko (<text:span text:style-name="T37">Polyporus badius</text:span> (Pers.)</text:p>
      <text:p text:style-name="P187">Трутовик горбатый – <text:span text:style-name="T37">Trametes gibbosa</text:span> (Pers.) Fr.</text:p>
      <text:p text:style-name="P187">Траметес жестковолосистый – <text:span text:style-name="T37">Trametes hirsuta</text:span> (Wulfen) Lloyd</text:p>
      <text:p text:style-name="P187">Траметес разноцветный – <text:span text:style-name="T37">Trametes versicolor </text:span>(L.) Lloyd</text:p>
      <text:p text:style-name="P188">19. Семейство Псатирелловые – Psathyrellaceae</text:p>
      <text:p text:style-name="P187">Навозник рассеянный – <text:span text:style-name="T37">Coprinellus disseminatus</text:span> (Pers.) J.E. Lange</text:p>
      <text:p text:style-name="P187">Псатирелла Кандолля – <text:span text:style-name="T37">Psathyrella candolleana</text:span> (Fr.) Maire</text:p>
      <text:p text:style-name="P188"><text:soft-page-break/>20. Семейство Свинуховые – Paxillaceae</text:p>
      <text:p text:style-name="P187">Свинушка тонкая – <text:span text:style-name="T37">Paxillus involutus</text:span> (Batsch) Fr.</text:p>
      <text:p text:style-name="P188">21. Семейство Строфариевые – Strophariaceae</text:p>
      <text:p text:style-name="P187">Ложноопенок серно-желтый – <text:span text:style-name="T37">Hypholoma fasciculare</text:span> (Huds.) P. Kumm.</text:p>
      <text:p text:style-name="P187">Опенок летний – <text:span text:style-name="T37">Kuehneromyces mutabilis </text:span>(Schaeff.) Singer &amp; A.H. Sm.</text:p>
      <text:p text:style-name="P187">Чешуйчатка золотистая – <text:span text:style-name="T37">Pholiota aurivella</text:span> (Batsch) P. Kumm.</text:p>
      <text:p text:style-name="P187">Чешуйчатка обыкновенная – <text:span text:style-name="T37">Pholiota squarrosa</text:span> (Oeder) P.Kumm.</text:p>
      <text:p text:style-name="P188">22. Семейство Сыроежковые – Russulaceae</text:p>
      <text:p text:style-name="P187">Млечник извилистый, серушка – <text:span text:style-name="T37">Lactarius flexuosus </text:span>Gray</text:p>
      <text:p text:style-name="P187">Млечник камфорный – <text:span text:style-name="T37">Lactarius camphoratus</text:span> (Bull.) Fr.</text:p>
      <text:p text:style-name="P187">Груздь черный – <text:span text:style-name="T37">Lactarius turpis</text:span> (Weinm.) Fr. (<text:span text:style-name="T37">Lactarius necator</text:span> (Bull.) Pers.)</text:p>
      <text:p text:style-name="P187">Подгруздок белый – <text:span text:style-name="T37">Russula delica</text:span> Fr.</text:p>
      <text:p text:style-name="P188">23. Семейство Фанерохетовые – Phanerochaetaceae</text:p>
      <text:p text:style-name="P187">Бьеркандера опаленная –<text:span text:style-name="T37"> Bjerkandera adusta</text:span> (Willd.) P. Karst.</text:p>
      <text:p text:style-name="P187">Гапалопилус красноватый – <text:span text:style-name="T37">Hapalopilus rutilans</text:span> (Pers.) Murrill</text:p>
      <text:p text:style-name="P188">24. Семейство Физалакриевые – Physalacriaceae</text:p>
      <text:p text:style-name="P187">Опенок зимний –<text:span text:style-name="T37"> Flammulina velutipes</text:span> (Curtis) Singer</text:p>
      <text:p text:style-name="P188">25. Семейство Фомитопсисовые – Fomitopsidaceae</text:p>
      <text:p text:style-name="P187">Трутовик березовый – <text:span text:style-name="T37">Fomitopsis betulina</text:span> (Bull.) B.K. Cui, M.L. Han &amp; Y.C. Dai</text:p>
      <text:p text:style-name="P187">Трутовик окаймленный – <text:span text:style-name="T37">Fomitopsis pinicola</text:span> (Sw.) P. Karst.</text:p>
      <text:p text:style-name="P193">26. Семейство Щелелистниковые – Schizophyllaceae</text:p>
      <text:p text:style-name="P187">Щелелистник уховидный – <text:span text:style-name="T37">Schizophyllum amplum</text:span> (Lév.) Nakasone</text:p>
      <text:p text:style-name="P187">Щелелистник обыкновенный – <text:span text:style-name="T37">Schizophyllum commune</text:span> Fr.</text:p>
      <text:p text:style-name="P187">Грибы с неясным таксономическим положением – <text:span text:style-name="T37">Familia Incertae </text:span>sedis</text:p>
      <text:p text:style-name="P187">Бокальчик гладкий – <text:span text:style-name="T37">Crucibulum laeve</text:span> (Huds.) Kambly</text:p>
      <text:p text:style-name="P187">Трихаптум двоякий – <text:span text:style-name="T37">Trichaptum biforme </text:span>(Fr.) Ryvarden</text:p>
      <text:p text:style-name="P187">Трихаптум еловый – <text:span text:style-name="T37">Trichaptum abietinum </text:span>(Pers. ex J.F. Gmel.) Ryvarden</text:p>
      <text:p text:style-name="P188">Отдел Аскомицеты, или сумчатые грибы – Ascomycota</text:p>
      <text:p text:style-name="P188">27. Семейство Леоциевые – Leotiaceae</text:p>
      <text:p text:style-name="P187">Леоция скользкая – <text:span text:style-name="T37">Leotia lubrica</text:span> (Scop.) Pers.</text:p>
      <text:p text:style-name="P188">28. Семейство Лобариевые – Lobariaceae</text:p>
      <text:p text:style-name="P187">Лобария легочная – <text:span text:style-name="T37">Lobaria pulmonaria</text:span> (L.) Hoffm.</text:p>
      <text:p text:style-name="P188">29. Семейство Коллемовые – Collemataceae</text:p>
      <text:p text:style-name="P187">Лептогиум Бурнета – <text:span text:style-name="T37">Leptogium burnetiae</text:span> C.W. Dodge.</text:p>
      <text:p text:style-name="P188">30. Семейство Кордицепсовые – Cordycipitaceae</text:p>
      <text:p text:style-name="P187">Кордицепс воинственный – <text:span text:style-name="T37">Cordyceps militaris</text:span> (L.) Fr.</text:p>
      <text:p text:style-name="P188">31. Семейство Нектриевые – Nectriaceae</text:p>
      <text:p text:style-name="P187">Нектрия киноварно-красная – <text:span text:style-name="T37">Nectria cinnabarina </text:span>(Tode) Fr.</text:p>
      <text:p text:style-name="P188">32. Семейство Пецициевые – Pezizellaceae</text:p>
      <text:p text:style-name="P187">Биспорелла лимонная – <text:span text:style-name="T37">Calycina citrina</text:span> (Hedw.) Gray (Bisporella citrina (Batsch) Korf &amp;</text:p>
      <text:p text:style-name="P188">33. Семейство Сморчковые – Morchellaceae</text:p>
      <text:p text:style-name="P187">Шапочка сморчковая – <text:span text:style-name="T37">Verpa bohemica</text:span> (Krombh.) J. Schröt.</text:p>
      <text:p text:style-name="P188">34. Семейство Хлороцибориевые – Chlorociboriaceae</text:p>
      <text:p text:style-name="P187">Хлороцибория сине-зеленая –<text:span text:style-name="T37"> Chlorociboria aeruginosa</text:span> (Oeder) Seaver ex C.S. Ramamurthi, Korf &amp; L.R. Batra</text:p>
      <text:p text:style-name="P187">Хлороцибория сине-зеленоватая – <text:span text:style-name="T37">Chlorociboria aeruginascens</text:span> (Nyl.) Kanouse ex C.S.</text:p>
      <text:p text:style-name="P187">Ramamurthi, Korf &amp; L.R. Batra</text:p>
      <text:p text:style-name="P194"/>
      <text:p text:style-name="P194"/>
      <text:p text:style-name="P194"/>
      <text:p text:style-name="P194"/>
      <text:p text:style-name="P194"/>
      <text:p text:style-name="P194"><text:soft-page-break/></text:p>
      <text:p text:style-name="P194"/>
      <text:p text:style-name="P194"/>
      <text:p text:style-name="P194"/>
      <text:p text:style-name="P194"/>
      <text:p text:style-name="P194"/>
      <text:p text:style-name="P194"/>
      <text:p text:style-name="P194"/>
      <text:p text:style-name="P194"/>
      <text:p text:style-name="P194"/>
      <text:p text:style-name="P194"/>
      <text:p text:style-name="P194"/>
      <text:p text:style-name="P194"/>
      <text:p text:style-name="P195"/>
      <text:p text:style-name="P196">Приложение 2</text:p>
      <text:p text:style-name="P197"><text:span text:style-name="T28">Список видов животных обитающих на территории<text:line-break/>ГПЗ «</text:span><text:span text:style-name="T92">Чумайско-Иркутяноский</text:span><text:span text:style-name="T28">»</text:span></text:p>
      <text:p text:style-name="P198"/>
      <text:p text:style-name="P198">Тип Кольчатые черви – Annelida</text:p>
      <text:p text:style-name="P188">Класс Поясковые – Clitellata</text:p>
      <text:p text:style-name="P188">Отряд Толстопоясковые – Crassiclitellata</text:p>
      <text:p text:style-name="P188">1. Семейство Люмбрициды, или Настоящие дождевые черви – Lumbricidae</text:p>
      <text:p text:style-name="P187">1.1. Эйзения Норденшельда – <text:span text:style-name="T37">Eisenia nordenskioldi</text:span> (Eisen, 1879)</text:p>
      <text:p text:style-name="P187">2.2. Червь белокончиковый – <text:span text:style-name="T37">Octolasion lacteum</text:span> (Örley, 1885)</text:p>
      <text:p text:style-name="P187">3.3. Дендробена восьмигранная – <text:span text:style-name="T37">Dendrobaena octaedra</text:span> (Savigny, 1826)</text:p>
      <text:p text:style-name="P188">Тип Членистоногие – Arthropoda</text:p>
      <text:p text:style-name="P188">Класс Эухелицеровые – Euchelicerata</text:p>
      <text:p text:style-name="P193">Отряд Иксодиды – Ixodida</text:p>
      <text:p text:style-name="P188">2. Семейство Иксодовые – Ixodidae</text:p>
      <text:p text:style-name="P187">4.1. Клещ таежный – <text:span text:style-name="T37">Ixodes persulcatus</text:span> Schulze, 1930</text:p>
      <text:p text:style-name="P188">Класс Насекомые – Insecta</text:p>
      <text:p text:style-name="P188">Отряд Стрекозы – Odonata</text:p>
      <text:p text:style-name="P188">3. Семейство Красотки – Calopterygidae</text:p>
      <text:p text:style-name="P187">5.1. Красотка блестящая – <text:span text:style-name="T37">Сalopteryx splendens</text:span> Harrison, 1782</text:p>
      <text:p text:style-name="P188">4. Семейство Дедки – Gomphidae</text:p>
      <text:p text:style-name="P187">6.1. Дедка обыкновенный – <text:span text:style-name="T37">Gomphus vulgatissimus </text:span>Linnaeus, 1758</text:p>
      <text:p text:style-name="P187">7.2. Змеедедка рогатый –<text:span text:style-name="T37"> Ophiogomphus сecilia</text:span> Fourcroy, 1785</text:p>
      <text:p text:style-name="P188">5. Семейство Коромысла – Aeschnidae</text:p>
      <text:p text:style-name="P187">8.1. Коромысло камышовое – <text:span text:style-name="T37">Aeschna juncea</text:span> Linnaeus, 1758</text:p>
      <text:p text:style-name="P187">9.2. Коромысло зеленобокое – <text:span text:style-name="T37">Aeschna affinis</text:span> Vanderlinden, 1825</text:p>
      <text:p text:style-name="P187">10.3. Коромысло чешуйчатое – <text:span text:style-name="T37">Aeschna squamata</text:span> Muller, 1764</text:p>
      <text:p text:style-name="P188">6. Семейство Бабки – Corduliidae</text:p>
      <text:p text:style-name="P187">11.1. Зеленотелка северная – <text:span text:style-name="T37">Somatochlora arctica</text:span> Zettersted, 1840</text:p>
      <text:p text:style-name="P187">12.2. Зеленотелка (бабка) Грезера – <text:span text:style-name="T37">Somatochlora graeseri </text:span>Selys, 1887</text:p>
      <text:p text:style-name="P188">7. Семейство Стрекозы настоящие – Libellulidae</text:p>
      <text:p text:style-name="P187">12.1. Стрекоза четырехпятнистая –<text:span text:style-name="T37"> Libellula quadrimaculata</text:span> Linnaeus, 1758</text:p>
      <text:p text:style-name="P187">13.2. Стрекоза желтая – <text:span text:style-name="T37">Sympetrum flaveolum </text:span>(Linnaeus, 1758)</text:p>
      <text:p text:style-name="P187">14.3. Стрекоза чёрная – <text:span text:style-name="T37">Sympetrum danae</text:span> Sulzer, 1776</text:p>
      <text:p text:style-name="P187">15.4. Стрекоза кроваво-красная – <text:span text:style-name="T37">Sympetrum sanguineum</text:span> Muller, 1764</text:p>
      <text:p text:style-name="P187">16.5. Стрекоза перевязанная – <text:span text:style-name="T37">Sympetrum pedemontanum</text:span> Allioni, 1766</text:p>
      <text:p text:style-name="P187">17.6. Белоноска восточная –<text:span text:style-name="T37"> Leucorrhinia orientalis</text:span> Selys, 1887</text:p>
      <text:p text:style-name="P188">8. Семейство Стрелки – Coenagrionidae</text:p>
      <text:p text:style-name="P187">18.1. Стрелка копьеносная – <text:span text:style-name="T37">Coenagrion hastulatum</text:span> Charpentier, 1825</text:p>
      <text:p text:style-name="P187">19.2. Красноглазка-наяда – <text:span text:style-name="T37">Erythromma naias </text:span>(Hansemann, 1823)</text:p>
      <text:p text:style-name="P188">9. Семейство Лютки – Lestidae</text:p>
      <text:p text:style-name="P187">20.1. Лютка-дриада – <text:span text:style-name="T37">Lestes dryas </text:span>Kirby, 1890</text:p>
      <text:p text:style-name="P188">Отряд Прямокрылые – Orthoptera</text:p>
      <text:p text:style-name="P188">10. Семейство Кузнечиковые – Tettigoniidae</text:p>
      <text:p text:style-name="P187">21.1. Пилохвост восточный – <text:span text:style-name="T37">Poecilimon intermedius</text:span> Fieber, 1853</text:p>
      <text:p text:style-name="P187">22.2. Кузнечик певчий – <text:span text:style-name="T37">Tettigonia cantans</text:span> (Fuessly, 1775)</text:p>
      <text:p text:style-name="P187">23.3. Кузнечик Седакова – <text:span text:style-name="T37">Gampsocleis sedakovi</text:span> F. de Waldheim, 1846</text:p>
      <text:p text:style-name="P187">24.4. Кузнечик серый – <text:span text:style-name="T37">Decticus verrucivorus</text:span> (Linnaeus, 1758)</text:p>
      <text:p text:style-name="P187">25.5. Скачок двуцветный – <text:span text:style-name="T37">Bicolorana bicolor</text:span> (Philippi, 1830)</text:p>
      <text:p text:style-name="P187">26.6. Скачок зеленый – <text:span text:style-name="T37">Bicolorana roeselii </text:span>(Hagenbach, 1822)</text:p>
      <text:p text:style-name="P188">11. Семейство Прыгунчиковые – Familia Tetrigidae</text:p>
      <text:p text:style-name="P187">27.1. Прыгунчик узкий — <text:span text:style-name="T37">Tetrix subulata</text:span> (Linnaeus, 1761)</text:p>
      <text:p text:style-name="P187"><text:soft-page-break/>28.2. Прыгунчик тонкоусый — <text:span text:style-name="T37">Tetrix tenuicornis</text:span> Sahlberg, 1891</text:p>
      <text:p text:style-name="P187">29.3. Прыгунчик короткоусый — <text:span text:style-name="T37">Tetrix bipunctata</text:span> (Linnaeus, 1758)</text:p>
      <text:p text:style-name="P188">12. Семейство Саранчовые – Acrididae</text:p>
      <text:p text:style-name="P187">30.1. Зеленчук непарный – <text:span text:style-name="T37">Chrysochraon dispar</text:span> (Germar, 1831)</text:p>
      <text:p text:style-name="P187">31.2. Зеленчук короткокрылый – <text:span text:style-name="T37">Euthystira brachyptera</text:span> (Ocskay, 1826)</text:p>
      <text:p text:style-name="P187">32.3. Конек изменчивый – <text:span text:style-name="T37">Glyptobothrus biguttulus</text:span> (Linnaeus, 1758)</text:p>
      <text:p text:style-name="P187">33.4. Конек бурый – <text:span text:style-name="T37">Сhorthippus apricarius </text:span>(Linnaeus, 1758)</text:p>
      <text:p text:style-name="P189">34.5. Конек восточносибирский– <text:span text:style-name="T37">Chorthippus fallax</text:span> Zubovski, 1900</text:p>
      <text:p text:style-name="P187">35.6. Конек короткокрылый – <text:span text:style-name="T37">Chorthippus parallelus </text:span>(Zetterstedt, 1821)</text:p>
      <text:p text:style-name="P187">36.7. Конек лесной – <text:span text:style-name="T37">Chorthippus montanus</text:span> (Charpentier, 1825)</text:p>
      <text:p text:style-name="P187">37.8. Конек луговой – <text:span text:style-name="T37">Chorthippus dorsatus </text:span>(Zetterstedt, 1821)</text:p>
      <text:p text:style-name="P187">38.9. Кобылка белополосая – <text:span text:style-name="T37">Chorthippus albomarginatus</text:span> (De Geer, 1773)</text:p>
      <text:p text:style-name="P188">Отряд Узкокрылые, или Скорпионницы – Mecoptera</text:p>
      <text:p text:style-name="P188">13. Семейство Скорпионницы настоящие – Panorpidae</text:p>
      <text:p text:style-name="P187">39.1. Скорпионница обыкновенная – <text:span text:style-name="T37">Panorpa communis</text:span> (Linnaeus, 1758)</text:p>
      <text:p text:style-name="P188">Отряд Сетчатокрылые – Neuroptera</text:p>
      <text:p text:style-name="P188">14. Семейство Златоглазки – Chrysopidae</text:p>
      <text:p text:style-name="P187">40.1. Златоглазка обыкновенная – <text:span text:style-name="T37">Chrysoperla carnea</text:span> (Stephens, 1836)</text:p>
      <text:p text:style-name="P187">41.2. Златоглазка перламутровая – <text:span text:style-name="T37">Chrysopa perla</text:span> (Linnaeus, 1758)</text:p>
      <text:p text:style-name="P188">Отряд Полужесткокрылые – Hemiptera</text:p>
      <text:p text:style-name="P188">15. Семейство Охотники – Nabidae</text:p>
      <text:p text:style-name="P187">42.1. Охотник короткий – <text:span text:style-name="T37">Nabis brevis </text:span>Scholtz, 1847</text:p>
      <text:p text:style-name="P187">43.2. Охотник жёлто-каёмчатый – <text:span text:style-name="T37">Nabis flavomarginatus</text:span> Scholtz, 1847</text:p>
      <text:p text:style-name="P187">44.3. Охотник окаймлённый – <text:span text:style-name="T37">Nabis limbatus </text:span>Dahlbom, 1851</text:p>
      <text:p text:style-name="P187">45.4. Охотник морщинистый – <text:span text:style-name="T37">Nabis rugosus</text:span> (Linnaeus, 1758)</text:p>
      <text:p text:style-name="P188">16. Семейство Хищники-крошки – Anthocoridae</text:p>
      <text:p text:style-name="P187">46.1. Хищник-крошка дубравная – <text:span text:style-name="T37">Anthocoris nemorum</text:span> (Linnaeus, 1761)</text:p>
      <text:p text:style-name="P187">47.2. Ориус мелкий – <text:span text:style-name="T37">Orius minutus</text:span> (Linnaeus, 1758)</text:p>
      <text:p text:style-name="P188">17. Семейство Слепняки – Miridae</text:p>
      <text:p text:style-name="P187">48.1. Клоп люцерновый –<text:span text:style-name="T37"> Adelphocoris lineolatus</text:span> Goeze, 1778</text:p>
      <text:p text:style-name="P187">49.2. Слепняк четырёхточечный – <text:span text:style-name="T37">Adelphocoris quadripunctatus</text:span> (Fabricius, 1792)</text:p>
      <text:p text:style-name="P187">50.3. Слепняк бурый – <text:span text:style-name="T37">Adelphocoris seticornis</text:span> (Fabricius, 1775)</text:p>
      <text:p text:style-name="P187">51.4. Кламидат мрачный – <text:span text:style-name="T37">Chlamydatus pullus </text:span>Reuter, 1871</text:p>
      <text:p text:style-name="P187">52.5. Эриопикорис блестящий – <text:span text:style-name="T37">Euryopicoris nitidus</text:span> (Meyer-Dur., 1843)</text:p>
      <text:p text:style-name="P187">53.6. Слепняк злаковый – <text:span text:style-name="T37">Leptopterna dolabrata</text:span> (Linnaeus, 1758)</text:p>
      <text:p text:style-name="P187">54.7. Лигокорис окаймленный – <text:span text:style-name="T37">Lygocoris limbatus </text:span>Fallen, 1807</text:p>
      <text:p text:style-name="P188">18. Семейство Наземники – Lygaeidae</text:p>
      <text:p text:style-name="P187">55.1. Наземник стафилинообразный – <text:span text:style-name="T37">Pterotmetus staphyliniformis</text:span> (Shilling, 1829)</text:p>
      <text:p text:style-name="P187">56.2. Наземник сосновый – <text:span text:style-name="T37">Rhyparochromus pini</text:span> (Linnaeus, 1758)</text:p>
      <text:p text:style-name="P188">19. Семейство Красноклопы – Pyrrhocoridae</text:p>
      <text:p text:style-name="P187">57.1. Красноклоп бескрылый – <text:span text:style-name="T37">Pyrrhocoris apterus</text:span> (Linnaeus, 1758)</text:p>
      <text:p text:style-name="P188">20. Семейство Краевики – Coreidae</text:p>
      <text:p text:style-name="P187">58.1. Краевик щавелевый – <text:span text:style-name="T37">Coreus marginatus</text:span> (Linnaeus, 1758)</text:p>
      <text:p text:style-name="P188">21. Семейство Булавники – Rhopalidae</text:p>
      <text:p text:style-name="P187">59.1. Булавник беленовый – <text:span text:style-name="T37">Corizus hyosciami</text:span> (Linnaeus, 1758)</text:p>
      <text:p text:style-name="P187">60.2. Булавник узкий – <text:span text:style-name="T37">Myrmus miriformis</text:span> (Fallen, 1807)</text:p>
      <text:p text:style-name="P187">61.3. Булавник мелкоточечный – <text:span text:style-name="T37">Rhopalus parumpunctatus</text:span> Schilling, 1829</text:p>
      <text:p text:style-name="P187">62.4. Булавник рыжеватый – <text:span text:style-name="T37">Rhopalus subrufus</text:span> (Gmelin, 1790)</text:p>
      <text:p text:style-name="P187">63.5. Булавник жилкоточечный – <text:span text:style-name="T37">Stictopleurus punctatonervosus</text:span> (Goeze, 1778)</text:p>
      <text:p text:style-name="P188">22. Семейство Подкорники – Aradidae</text:p>
      <text:p text:style-name="P187">64.1. Подкорник берёзовый – <text:span text:style-name="T37">Aradus betulae</text:span> (Linnaeus, 1758)</text:p>
      <text:p text:style-name="P188">23. Семейство Щитники настоящие – Pentatomidae</text:p>
      <text:p text:style-name="P187"><text:soft-page-break/>65.1. Элия остроголовая – <text:span text:style-name="T37">Aelia acuminata</text:span> (Linnaeus, 1758)</text:p>
      <text:p text:style-name="P189">66.2. Щитник корейский – <text:span text:style-name="T37">Carpocoris coreanus</text:span> Distant, 1899</text:p>
      <text:p text:style-name="P187">67.3. Щитник пурпурнокрылый – <text:span text:style-name="T37">Carpocoris purpureipennis</text:span> (De Geer, 1773)</text:p>
      <text:p text:style-name="P187">68.4. Щитник ягодный – <text:span text:style-name="T37">Dolycoris baccarum </text:span>(Linnaeus, 1758)</text:p>
      <text:p text:style-name="P187">69.5. Клоп рапсовый – <text:span text:style-name="T37">Eurydema oleracea </text:span>(Linnaeus, 1758)</text:p>
      <text:p text:style-name="P187">70.1. Щитник линейчатый – <text:span text:style-name="T37">Graphosoma lineatum</text:span> (Linnaeus, 1758)</text:p>
      <text:p text:style-name="P187">71.2. Щитник зелёный древесный – <text:span text:style-name="T37">Palomena prasina </text:span>(Linnaeus, 1761)</text:p>
      <text:p text:style-name="P187">72.3. Щитник двузубчатый –<text:span text:style-name="T37"> Picromerus bidens</text:span> (Linnaeus, 1758)</text:p>
      <text:p text:style-name="P187">73.4. Щитник люцерновый – <text:span text:style-name="T37">Piezodorus lituratus </text:span>(Fabricius 1794)</text:p>
      <text:p text:style-name="P188">24. Семейство Древесные щитники – Acanthosomatidae</text:p>
      <text:p text:style-name="P187">74.1. Килевик краснозадый – <text:span text:style-name="T37">Acanthosoma haemorrhoidale</text:span> (Linnaeus, 1758)</text:p>
      <text:p text:style-name="P187">75.2. Килевик испещрённый –<text:span text:style-name="T37"> Elasmostethus interstinctus</text:span> (Linnaeus, 1758)</text:p>
      <text:p text:style-name="P187">76.3. Щитник древесный Фибера – <text:span text:style-name="T37">Elasmucha fieberi </text:span>(Jakovlev, 1864)</text:p>
      <text:p text:style-name="P187">77.4. Щитник древесный серый (берёзовый) – <text:span text:style-name="T37">Elasmucha grisea</text:span> (Linnaeus, 1758)</text:p>
      <text:p text:style-name="P188">Отряд Жесткокрылые – Coleoptera</text:p>
      <text:p text:style-name="P188">25. Семейство Жужелицы – Carabidae</text:p>
      <text:p text:style-name="P187">78.1. Жужелица зернистая – <text:span text:style-name="T37">Carabus granulatus </text:span>Linnaeus, 1758</text:p>
      <text:p text:style-name="P187">79.2. Жужелица царская – <text:span text:style-name="T37">Carabus regalis</text:span> Fischer von Waldheim, 1822</text:p>
      <text:p text:style-name="P187">80.3. Жужелица ржавая – <text:span text:style-name="T37">Carabus aeruginosus</text:span> Fischer von Waldheim, 1822</text:p>
      <text:p text:style-name="P187">81.4. Жужелица Хеннинга – <text:span text:style-name="T37">Carabus henningi</text:span> Fischer von Waldheim, 1817</text:p>
      <text:p text:style-name="P187">82.5. Жужелица Шонхерра – <text:span text:style-name="T37">Carabus schoenherri </text:span>Fischer von Waldheim, 1822</text:p>
      <text:p text:style-name="P187">83.6. Птеростих чёрный – <text:span text:style-name="T37">Pterostichus niger</text:span> Schall., 1783</text:p>
      <text:p text:style-name="P187">84.7. Птеростих ямчатоточечный – <text:span text:style-name="T37">Pterostichus oblongopunctatus</text:span> (Fabricius, 1787)</text:p>
      <text:p text:style-name="P187">85.8. Птеростих обыкновеннный – <text:span text:style-name="T37">Pterostichus melanarius </text:span>(Illiger, 1798)</text:p>
      <text:p text:style-name="P187">86.9. Пёцилюс разноцветный –<text:span text:style-name="T37"> Poecilus versicolor</text:span> (Sturm, 1824)</text:p>
      <text:p text:style-name="P187">87.10. Пёцилюс быстроногий – <text:span text:style-name="T37">Poecilus fortipes </text:span>(Chaudoir, 1850)</text:p>
      <text:p text:style-name="P187">88.11. Быстряк лесной – <text:span text:style-name="T37">Calathus erratus</text:span> (C.Sahlb., 1827)</text:p>
      <text:p text:style-name="P187">89.12. Быстряк черноголовый – <text:span text:style-name="T37">Calathus melanocephalus</text:span> (Linnaeus, 1758)</text:p>
      <text:p text:style-name="P187">90.13. Тускляк бронзовый – <text:span text:style-name="T37">Amara aenea</text:span> (De Geer, 1774)</text:p>
      <text:p text:style-name="P187">91.14. Тускляк блестящий – <text:span text:style-name="T37">Amara communis </text:span>(Panzer, 1797)</text:p>
      <text:p text:style-name="P187">92.15. Бегун волосистый – <text:span text:style-name="T37">Harpalus rufipes </text:span>(Degeer, 1774)</text:p>
      <text:p text:style-name="P187">93.16. Бегун широкий – <text:span text:style-name="T37">Harpalus latus </text:span>(Linnaeus, 1758)</text:p>
      <text:p text:style-name="P187">94.17. Бегун золотистый – <text:span text:style-name="T37">Harpalus affinis</text:span> (Schrank, 17891)</text:p>
      <text:p text:style-name="P188">27. Семейство Листоеды – Chrysomelidae</text:p>
      <text:p text:style-name="P187">95.1. Радужница обыкновенная – <text:span text:style-name="T37">Donacia vulgaris </text:span>Zschach, 1788</text:p>
      <text:p text:style-name="P187">96.2. Листоед осиновый –<text:span text:style-name="T37"> Melasoma tremulae Fabricius</text:span>, 1787</text:p>
      <text:p text:style-name="P187">97.3. Козявка ивовая – <text:span text:style-name="T37">Lochmaea caprea Linnaeus</text:span>, 1758</text:p>
      <text:p text:style-name="P187">98.4. Листоед ясноточный – <text:span text:style-name="T37">Chrysolina fastuosa</text:span> (Scopoli, 1763)</text:p>
      <text:p text:style-name="P187">99.5. Щитоноска зеленая – <text:span text:style-name="T37">Cassida viridis</text:span> Linnaeus, 1758</text:p>
      <text:p text:style-name="P187">100.6. Щитоноска пижмовая – <text:span text:style-name="T37">Cassida vibex</text:span> Linnaeus, 1767</text:p>
      <text:p text:style-name="P188">28. Семейство Божьи коровки – Coccinellidae</text:p>
      <text:p text:style-name="P187">101.1. Коровка семиточечная – <text:span text:style-name="T37">Coccinella septempunctata</text:span> (Linnaeus, 1758)</text:p>
      <text:p text:style-name="P187">102.2. Коровка двухточечная – <text:span text:style-name="T37">Adalia bipunctata</text:span> (Linnaeus, 1758)</text:p>
      <text:p text:style-name="P187">103.3. Коровка десятиточечная – <text:span text:style-name="T37">Adalia decempunctata</text:span> (Linnaeus, 1758)</text:p>
      <text:p text:style-name="P187">104.4. Коровка четырёхпятнистая –<text:span text:style-name="T37"> Brumus quadripustulatus</text:span> (Linnaeus, 1758)</text:p>
      <text:p text:style-name="P187">105.5. Коровка четырнадцатипятнистая – <text:span text:style-name="T37">Calvia quatuordecimguttata</text:span> (Linnaeus, 1758)</text:p>
      <text:p text:style-name="P188">29. Семейство Мертвоеды – Silphidae</text:p>
      <text:p text:style-name="P189">106.1. Могильщик чернобулавый – <text:span text:style-name="T37">Nicrophorus vespiloides</text:span> Herbst, 1783</text:p>
      <text:p text:style-name="P187">107.2. Могильщик обыкновенный – <text:span text:style-name="T37">Nicrophorus vespillo</text:span> (Linnaeus, 1758)</text:p>
      <text:p text:style-name="P187">108.3. Мертвоед трёхрёберный – <text:span text:style-name="T37">Phosphuga atrata</text:span> (Linnaeus, 1758)</text:p>
      <text:p text:style-name="P187">109.4. Мертвоед ребристый – <text:span text:style-name="T37">Silpha carinata</text:span> Herbst,1783</text:p>
      <text:p text:style-name="P187">110.5. Мертвоед темный –<text:span text:style-name="T37"> Silpha obscura</text:span> Linnaeus, 1758</text:p>
      <text:p text:style-name="P188"><text:soft-page-break/>30. Семейство Узконадкрылки – Oedemeridae</text:p>
      <text:p text:style-name="P187">111.1. Узконадкрылка жёлтая – <text:span text:style-name="T37">Oedemera femorata</text:span> (Scopoli, 1763)</text:p>
      <text:p text:style-name="P187">112.2. Узконадкрылка зелёная – <text:span text:style-name="T37">Oedemera virescens</text:span> (Linnaeus, 1767)</text:p>
      <text:p text:style-name="P188">31. Семейство Мягкотелки – Cantharidae</text:p>
      <text:p text:style-name="P187">113.1. Мягкотелка рыжая – <text:span text:style-name="T37">Cantharis rufa</text:span> Linnaeus, 1758</text:p>
      <text:p text:style-name="P188">32. Семейство Усачи – Cerambycidae</text:p>
      <text:p text:style-name="P187">114.1. Пахита четырехпятнистая –<text:span text:style-name="T37"> Pachyta quadrimaculata</text:span> (Linnaeus, 1758)</text:p>
      <text:p text:style-name="P187">115.2. Усач цветочный – <text:span text:style-name="T37">Brachyta interrogationis</text:span> (Linnaeus, 1758)</text:p>
      <text:p text:style-name="P187">116.3. Четырёхполосая лептура – <text:span text:style-name="T37">Leptura quadrifasciata</text:span> Fabricius, 1801</text:p>
      <text:p text:style-name="P188">33. Семейство Малашки – Malachiidae</text:p>
      <text:p text:style-name="P187">117.1. Малашка двупятнистая – <text:span text:style-name="T37">Malachius bipustulatus</text:span> (Linnaeus, 1758)</text:p>
      <text:p text:style-name="P188">34. Семейство Пластинчатоусые – Scarabaeidae</text:p>
      <text:p text:style-name="P187">118.1. Навозник лесной – <text:span text:style-name="T37">Anoplotrupes stercorosus</text:span> (Hartm. in Scriba, 1791)</text:p>
      <text:p text:style-name="P187">119.2. Бронзовка золотистая –<text:span text:style-name="T37"> Cetonia aurata </text:span>Linnaeus, 1758</text:p>
      <text:p text:style-name="P187">120.3. Восковик перевязанный – <text:span text:style-name="T37">Trichius fasciatus </text:span>(Linnaeus, 1758)</text:p>
      <text:p text:style-name="P188">Отряд Чешуекрылые – Lepidoptera</text:p>
      <text:p text:style-name="P188">35. Семейство Толстоголовки – Hesperiidae</text:p>
      <text:p text:style-name="P187">121.1. Толстоголовка мозаичная – <text:span text:style-name="T37">Syrichtus tessellum </text:span>(Hübner, 1803)</text:p>
      <text:p text:style-name="P187">122.2. Толстоголовка мальвовая – <text:span text:style-name="T37">Pyrgus malvae</text:span> (Linnaeus, 1758)</text:p>
      <text:p text:style-name="P187">123.3. Толстоголовка палемон – <text:span text:style-name="T37">Carterocephalus</text:span> <text:span text:style-name="T37">palaemon</text:span> (Pallas, 1771)</text:p>
      <text:p text:style-name="P187">124.4. Толстоголовка лесная – <text:span text:style-name="T37">Carterocephalus silvicola</text:span> (Meigen, 1830)</text:p>
      <text:p text:style-name="P187">125.5. Толстоголовка морфей – <text:span text:style-name="T37">Heteropterus morpheus</text:span> (Pallas, 1771)</text:p>
      <text:p text:style-name="P187">126.6. Толстоголовка тире – <text:span text:style-name="T37">Thymelicus lineola</text:span> (Ochsencheimer, 1808)</text:p>
      <text:p text:style-name="P187">127.7. Толстоголовка симилис – <text:span text:style-name="T37">Ochlodes similis</text:span> (Leech, 1894)</text:p>
      <text:p text:style-name="P188">36. Семейство Парусники – Papilionidae</text:p>
      <text:p text:style-name="P187">128.1. Махаон обыкновенный – <text:span text:style-name="T37">Papilio machaon</text:span> (Linnaeus,1758)</text:p>
      <text:p text:style-name="P187">129.2. Аполлон обыкновенный – <text:span text:style-name="T37">Parnassius appolo</text:span> Linnaeus, 1758</text:p>
      <text:p text:style-name="P187">130.3. Аполлон феб – <text:span text:style-name="T37">Parnassius phoebus</text:span> (Fabricius, 1793)</text:p>
      <text:p text:style-name="P187">131.4. Аполлон Штуббендорфа – <text:span text:style-name="T37">Driopa stubbendorfii</text:span> (Ménétriés, 1849)</text:p>
      <text:p text:style-name="P188">37. Семейство Белянки – Pieridae</text:p>
      <text:p text:style-name="P187">132.1. Боярышница – <text:span text:style-name="T37">Aporia crataegi </text:span>(Linnaeus,1758)</text:p>
      <text:p text:style-name="P187">133.2. Беляночка горошковая – <text:span text:style-name="T37">Leptidea sinapis</text:span> (Linnaeus,1758)</text:p>
      <text:p text:style-name="P187">134.3. Белянка капустная – <text:span text:style-name="T37">Pieris brassicae</text:span> (Linnaeus,1758)</text:p>
      <text:p text:style-name="P187">135.4. Белянка репная – <text:span text:style-name="T37">Pieris rapae </text:span>(Linnaeus,1758)</text:p>
      <text:p text:style-name="P187">136.5. Белянка брюквенная – <text:span text:style-name="T37">Pieris napi</text:span> (Linnaeus,1758)</text:p>
      <text:p text:style-name="P187">137.6. Белянка рапсовая – <text:span text:style-name="T37">Pontia edusa </text:span>(Fabricius,1777)</text:p>
      <text:p text:style-name="P187">138.7. Зорька обыкновенная – <text:span text:style-name="T37">Anthocharis cardamines</text:span> (Linnaeus,1758)</text:p>
      <text:p text:style-name="P187">139.8. Лимонница обыкновенная – <text:span text:style-name="T37">Gonepteryx rhamni</text:span> (Linnaeus,1758)</text:p>
      <text:p text:style-name="P187">140.9. Желтушка луговая – <text:span text:style-name="T37">Colias hyale</text:span> (Linnaeus,1758)</text:p>
      <text:p text:style-name="P188">38. Семейство Сатириды – Satyridae</text:p>
      <text:p text:style-name="P187">141.1. Краеглазка ахина – <text:span text:style-name="T37">Lopinga achine </text:span>(Scopoli, 1763)</text:p>
      <text:p text:style-name="P189">142.2. Краеглазка дейдамия – <text:span text:style-name="T37">Lopinga deidamia</text:span> (Eversmann, 1851)</text:p>
      <text:p text:style-name="P187">143.3. Краеглазка мэра – <text:span text:style-name="T37">Lasiommata maera</text:span> (Linnaeus, 1758)</text:p>
      <text:p text:style-name="P187">144.4. Сенница луговая – <text:span text:style-name="T37">Coenonympha glycerion</text:span> (Borkhausen, 1788)</text:p>
      <text:p text:style-name="P187">145.5. Сенница памфил – <text:span text:style-name="T37">Coenonympha pamphilus</text:span> (Linnaeus, 1758)</text:p>
      <text:p text:style-name="P187">146.6. Сенница геро –<text:span text:style-name="T37"> Coenonympha hero </text:span>(Linnaeus, 1758)</text:p>
      <text:p text:style-name="P187">147.7. Сенница эдип – <text:span text:style-name="T37">Coenonympha oedippus </text:span>(Fabricius, 1787)</text:p>
      <text:p text:style-name="P187">148.8. Бархатница ликаон – <text:span text:style-name="T37">Hyponephele lycaon</text:span> (Kühn, 1774)</text:p>
      <text:p text:style-name="P187">149.9. Глазок цветочный –<text:span text:style-name="T37"> Aphanthopus hyperantus</text:span> (Linnaeus, 1758)</text:p>
      <text:p text:style-name="P187">150.10. Чернушка эфиоп – <text:span text:style-name="T37">Erebia aethiops </text:span>(Esper, 1777)</text:p>
      <text:p text:style-name="P187">151.11. Чернушка лигея – <text:span text:style-name="T37">Erebia ligea</text:span> (Linnaeus, 1758)</text:p>
      <text:p text:style-name="P187">152.12. Чернушка тэано – <text:span text:style-name="T37">Erebia theano </text:span>(Tauscher, 1806)</text:p>
      <text:p text:style-name="P187"><text:soft-page-break/>153.13. Бархатница дриада – <text:span text:style-name="T37">Minois dryas</text:span> (Scopoli, 1763)</text:p>
      <text:p text:style-name="P188">39. Семейство Нимфалиды – Nymphalidae</text:p>
      <text:p text:style-name="P187">154.1. Ленточник тополевый – <text:span text:style-name="T37">Limenitis populi</text:span> (Linnaeus, 1758)</text:p>
      <text:p text:style-name="P187">155.2. Ленточник Гельманна – <text:span text:style-name="T37">Limenitis helmanni </text:span>Lederer, 1853</text:p>
      <text:p text:style-name="P187">156.3. Пеструшка сапфо – <text:span text:style-name="T37">Neptis sappho</text:span> (Pallas, 1771)</text:p>
      <text:p text:style-name="P187">157.4. Пеструшка обыкновенная – <text:span text:style-name="T37">Neptis rivularis</text:span> (Scopoli, 1763)</text:p>
      <text:p text:style-name="P187">158.5. Углокрыльница C–белое – <text:span text:style-name="T37">Polygonia C–album </text:span>(Linnaeus, 1758)</text:p>
      <text:p text:style-name="P187">159.6. Углокрыльница L–белое – <text:span text:style-name="T37">Roddia L–album </text:span>(Esper, 1780)</text:p>
      <text:p text:style-name="P187">160.7. Многоцветница черно-рыжая – <text:span text:style-name="T37">Nymphalis xanthomelas</text:span> (Esper, 1781)</text:p>
      <text:p text:style-name="P187">161.8. Траурница –<text:span text:style-name="T37"> Nymphalis antiopa</text:span> (Linnaeus, 1758)</text:p>
      <text:p text:style-name="P187">162.9. Репейница – <text:span text:style-name="T37">Vanessa cardui</text:span> (Linnaeus, 1758)</text:p>
      <text:p text:style-name="P187">163.10. Крапивница – <text:span text:style-name="T37">Aglais urticae</text:span> (Linnaeus, 1758)</text:p>
      <text:p text:style-name="P187">164.11. Павлиний глаз – <text:span text:style-name="T37">Inachis io </text:span>(Linnaeus, 1758)</text:p>
      <text:p text:style-name="P187">165.12. Пестрокрыльница изменчивая – <text:span text:style-name="T37">Araschnia levana</text:span> (Linnaeus, 1758)</text:p>
      <text:p text:style-name="P187">166.13. Шашечница матурна – <text:span text:style-name="T37">Euphydryas maturna</text:span> (Linnaeus, 1758)</text:p>
      <text:p text:style-name="P187">167.14. Шашечница аталия – <text:span text:style-name="T37">Melitaea athalia</text:span> (Rottemburg, 1775)</text:p>
      <text:p text:style-name="P187">168.15. Шашечница бритомарта – <text:span text:style-name="T37">Melitaea britomartis</text:span> Assman, 1848</text:p>
      <text:p text:style-name="P187">169.16. Шашечница Менетрие – <text:span text:style-name="T37">Mellicta menetriesi </text:span>Caradja, 1895</text:p>
      <text:p text:style-name="P187">170.17. Шашечница дидима –<text:span text:style-name="T37"> Melitaea didyma</text:span> (Esper, 1779)</text:p>
      <text:p text:style-name="P187">171.18. Перламутровка пафия – <text:span text:style-name="T37">Argynnis paphia</text:span> (Linnaeus, 1758)</text:p>
      <text:p text:style-name="P187">172.19. Перламутровка адиппа – <text:span text:style-name="T37">Fabriciana adippe</text:span> (Linnaeus, 1767)</text:p>
      <text:p text:style-name="P187">173.20. Перламутровка аглая – <text:span text:style-name="T37">Mesoacidalia aglaja</text:span> (Linnaeus, 1758)</text:p>
      <text:p text:style-name="P187">174.21. Перламутровка таволжанка – <text:span text:style-name="T37">Brenthis ino</text:span> (Rottemburg, 1775)</text:p>
      <text:p text:style-name="P187">175.22. Перламутровка полевая –<text:span text:style-name="T37"> Issoria lathonia</text:span> (Linnaeus, 1758)</text:p>
      <text:p text:style-name="P187">176.23. Перламутровка селена – <text:span text:style-name="T37">Clossiana selene</text:span> ([Denis et Schiffermüller], 1775)</text:p>
      <text:p text:style-name="P187">177.24. Перламутровка тора, или альпийская – <text:span text:style-name="T37">Clossiana thore</text:span> (Hübner, 1806)</text:p>
      <text:p text:style-name="P187">178.25. Перламутровка диа – <text:span text:style-name="T37">Clossiana dia</text:span> (Linnaeus, 1767)</text:p>
      <text:p text:style-name="P188">40. Семейство Голубянки – Lycaenidae</text:p>
      <text:p text:style-name="P187">179.1. Хвостатка березовая – <text:span text:style-name="T37">Thecla betulae </text:span>(Linnaeus, 1758)</text:p>
      <text:p text:style-name="P187">180.2. Хвостатка сливовая – <text:span text:style-name="T37">Fixsenia pruni </text:span>(Linnaeus, 1758)</text:p>
      <text:p text:style-name="P187">181.3. Хвостатка спирейная – <text:span text:style-name="T37">Nordmannia prunoides </text:span>(Staudinger, 1887)</text:p>
      <text:p text:style-name="P187">182.4. Червонец обыкновенный – <text:span text:style-name="T37">Heodes virgaureae </text:span>(Linnaeus, 1758)</text:p>
      <text:p text:style-name="P187">183.5. Червонец голубоватый – <text:span text:style-name="T37">Lycaena helle </text:span>([Denis et Schiffermüller], 1775)</text:p>
      <text:p text:style-name="P187">184.6. Голубянка весенняя – <text:span text:style-name="T37">Celastrina argiolus</text:span> (Linnaeus, 1758)</text:p>
      <text:p text:style-name="P187">185.7. Голубянка аргиад – <text:span text:style-name="T37">Everes argiades</text:span> (Pallas, 1771)</text:p>
      <text:p text:style-name="P189">186.8. Голубянка альцетас – <text:span text:style-name="T37">Everes alcetas </text:span>(Hoffmansegg, 1804)</text:p>
      <text:p text:style-name="P187">187.9. Голубянка Фишера – <text:span text:style-name="T37">Tongeia fischeri </text:span>(Eversmann, 1843)</text:p>
      <text:p text:style-name="P187">188.10. Голубянка карликовая – <text:span text:style-name="T37">Cupido minimus</text:span> (Fuessly, 1775)</text:p>
      <text:p text:style-name="P187">189.11. Голубянка наузитоус – <text:span text:style-name="T37">Maculinea nausithous</text:span> (Bergstrasser, 1779)</text:p>
      <text:p text:style-name="P187">190.12. Голубянка телеус – <text:span text:style-name="T37">Maculinea teleus</text:span> (Bergstrasser, 1779)</text:p>
      <text:p text:style-name="P187">191.13. Голубянка аргус – <text:span text:style-name="T37">Plebejus argus </text:span>(Linnaeus, 1758)</text:p>
      <text:p text:style-name="P187">192.14. Голубянка аргирогномон – <text:span text:style-name="T37">Plebejus argyrognomon</text:span> (Bergstrasser, 1779)</text:p>
      <text:p text:style-name="P187">193.15. Голубянка восточная –<text:span text:style-name="T37"> Plebejus subsolanus</text:span> (Eversmann, 1851)</text:p>
      <text:p text:style-name="P187">194.16. Голубянка эвмедон – <text:span text:style-name="T37">Aricia eumedon</text:span> (Esper, 1780)</text:p>
      <text:p text:style-name="P187">195.17. Голубянка изменчивая – <text:span text:style-name="T37">Aricia artaxerxes</text:span> (Fabricius, 1793)</text:p>
      <text:p text:style-name="P187">196.18. Голубянка лесная – <text:span text:style-name="T37">Cyaniris semiargus</text:span> (Rottemburg, 1775)</text:p>
      <text:p text:style-name="P187">197.19. Голубянка Икар – <text:span text:style-name="T37">Polyommatus icarus</text:span> (Rottemburg, 1775)</text:p>
      <text:p text:style-name="P187">198.20. Голубянка аманда – <text:span text:style-name="T37">Polyommatus amanda </text:span>(Schneider, 1792)</text:p>
      <text:p text:style-name="P188">41. Семейство Медведицы – Arctiidae</text:p>
      <text:p text:style-name="P187">199.1. Лишайница розовая – <text:span text:style-name="T37">Miltochrista miniata </text:span>(Forster, 1771)</text:p>
      <text:p text:style-name="P187">200.2. Лишайница сероватая – <text:span text:style-name="T37">Collita griseola</text:span> (Hübner, 1803)</text:p>
      <text:p text:style-name="P187">201.3. Медведица Кайя – <text:span text:style-name="T37">Arctia caja</text:span> (Linnaeus, 1758)</text:p>
      <text:p text:style-name="P187"><text:soft-page-break/>202.4. Медведица–хозяйка – <text:span text:style-name="T37">Pericallia matronula</text:span> (Linnaeus, 1758)</text:p>
      <text:p text:style-name="P187">203.5. Медведица крапивная – <text:span text:style-name="T37">Diacrisia sannio</text:span> (Linnaeus, 1758)</text:p>
      <text:p text:style-name="P187">204.6. Медведица крапивная – <text:span text:style-name="T37">Spilosoma urticae</text:span> (Esper, 1789)</text:p>
      <text:p text:style-name="P188">42. Семейство Бражники – Sphingidae</text:p>
      <text:p text:style-name="P187">205.1. Бражник слепой – <text:span text:style-name="T37">Smerinthus caecus </text:span>Menetries, 1857</text:p>
      <text:p text:style-name="P188">43. Семейство Совки – Noctuidae</text:p>
      <text:p text:style-name="P187">206.1. Совка зубчатокрылая – <text:span text:style-name="T37">Scoliopteryx libatrix </text:span>(Linnaeus, 1758)</text:p>
      <text:p text:style-name="P188">44. Семейство Пяденицы – Geometridae</text:p>
      <text:p text:style-name="P187">207.1. Пяденица линейчатая –<text:span text:style-name="T37"> Siona lineata</text:span> (Scopoli, 1763)</text:p>
      <text:p text:style-name="P187">208.2. Пяденица пёстрая вязовая – <text:span text:style-name="T37">Abraxas sylvata</text:span> (Scopoli, 1763)</text:p>
      <text:p text:style-name="P187">209.3. Пяденица решетчатая – <text:span text:style-name="T37">Chiasmia clathrata</text:span> (Linnaeus, 1758)</text:p>
      <text:p text:style-name="P187">210.4. Пяденица зелёная – <text:span text:style-name="T37">Geometra papilionaria</text:span> (Linnaeus, 1758)</text:p>
      <text:p text:style-name="P187">211.5. Пяденица окаймлённая –<text:span text:style-name="T37"> Lomaspilis nigrita</text:span> Heydemann, 1936</text:p>
      <text:p text:style-name="P187">212.6. Пяденица осиновая желтая – <text:span text:style-name="T37">Stegania cararia </text:span>(Hubner, 1790)</text:p>
      <text:p text:style-name="P187">213.7. Пяденица углокрылая серая –<text:span text:style-name="T37"> Macaria alternata </text:span>([Denis &amp; Schiffermüller], 1775)</text:p>
      <text:p text:style-name="P188">45. Семейство Хохлатки – Notodontidae</text:p>
      <text:p text:style-name="P187">214.1. Хохлатка берёзовая – <text:span text:style-name="T37">Pheosia gnoma</text:span> (Fabricius, 1776)</text:p>
      <text:p text:style-name="P187">215.2. Лунка серебристая –<text:span text:style-name="T37"> Phalera bucephala</text:span> (Linnaeus, 1758)</text:p>
      <text:p text:style-name="P188">46. Семейство Травяные огнёвки – Crambidae</text:p>
      <text:p text:style-name="P187">216.1. Луговой мотылёк – <text:span text:style-name="T37">Loxostege sticticalis</text:span> Linnaeus, 1761</text:p>
      <text:p text:style-name="P188">Отряд Перепончатокрылые – Hymenoptera</text:p>
      <text:p text:style-name="P188">47. Семейство Пчелинные – Apidae</text:p>
      <text:p text:style-name="P187">217.1. Шмель малый земляной, или норовый – <text:span text:style-name="T37">Bombus lucorum</text:span> Linnaeus, 1761</text:p>
      <text:p text:style-name="P187">218.2. Шмель садовый – <text:span text:style-name="T37">Bombus hortorum</text:span> (Linnaeus, 1761)</text:p>
      <text:p text:style-name="P187">219.3. Шмель Шренка – <text:span text:style-name="T37">Bombus schrencki</text:span> Morawitz, 1881</text:p>
      <text:p text:style-name="P187">220.4. Шмель полевой – <text:span text:style-name="T37">Bombus pascuorum </text:span>(Scopoli, 1763)</text:p>
      <text:p text:style-name="P188">48. Семейство Муравьи – Formicidae</text:p>
      <text:p text:style-name="P187">221.1. Мирмика рыжая – <text:span text:style-name="T37">Myrmica rubra</text:span> (Linnaeus, 1758)</text:p>
      <text:p text:style-name="P187">222.2. Муравей черный садовый – <text:span text:style-name="T37">Lasius niger </text:span>(Linnaeus, 1758)</text:p>
      <text:p text:style-name="P186">49 Семейство Настоящие осы – Vespidae</text:p>
      <text:p text:style-name="P187">223.1. Шершень обыкновенный – <text:span text:style-name="T37">Vespa crabro</text:span> Linnaeus, 1758</text:p>
      <text:p text:style-name="P187">224.2. Оса германская – <text:span text:style-name="T37">Vespula germanica</text:span> (Fabricius, 1793)</text:p>
      <text:p text:style-name="P187">225.3. Оса обыкновенная – <text:span text:style-name="T37">Vespula vulgaris </text:span>(Linnaeus 1758)</text:p>
      <text:p text:style-name="P188">Отряд Двукрылые – Diptera</text:p>
      <text:p text:style-name="P188">50. Семейство Мухи падальные – Calliphoridae</text:p>
      <text:p text:style-name="P187">226.1. Муха зеленая падальная – <text:span text:style-name="T37">Lucilia sericata</text:span> (Meigen, 1826)</text:p>
      <text:p text:style-name="P188">51. Семейство Мухи мясные – Sarcophagidae</text:p>
      <text:p text:style-name="P187">227.1. Муха серая мясная – <text:span text:style-name="T37">Sarcophaga carnaria</text:span> (Linnaeus, 1758)</text:p>
      <text:p text:style-name="P188">52. Семейство Мухи настоящие – Muscidae</text:p>
      <text:p text:style-name="P187">228.1. Жигалка осенняя – <text:span text:style-name="T37">Stomoxys calcitrans</text:span> (Linnaeus, 1758)</text:p>
      <text:p text:style-name="P188">53. Семейство Журчалки – Syrphidae</text:p>
      <text:p text:style-name="P187">229.1. Пчеловидка цепкая –<text:span text:style-name="T37"> Eristalis tenax </text:span>(Linnaeus, 1758)</text:p>
      <text:p text:style-name="P188">54. Семейство Слепни – Tabanidae</text:p>
      <text:p text:style-name="P187">230.1. Дождевка обыкновенная – <text:span text:style-name="T37">Haematopota pluvialis </text:span>(Linnaeus, 1758)</text:p>
      <text:p text:style-name="P187">231.2. Златоглазик (пестряк) лесной – <text:span text:style-name="T37">Chrysops caecutiens </text:span>(Linnaeus, 1758)</text:p>
      <text:p text:style-name="P188">55. Семейство Комары-долгоножки – Tipulidae</text:p>
      <text:p text:style-name="P187">232.1. Долгоножка вредная – <text:span text:style-name="T37">Tipula paludosa</text:span> Meigen, 1830</text:p>
      <text:p text:style-name="P188"><text:span text:style-name="T93">56. </text:span>Семейство Детритницы, или Почвенные комарики – Sciaridae</text:p>
      <text:p text:style-name="P187">233.1. Темнокрылка стрекозкоподобная <text:span text:style-name="T37">– Sciara hemerobioides </text:span>Scopoli, 1763</text:p>
      <text:p text:style-name="P188">Тип Хордовые – Chordata</text:p>
      <text:p text:style-name="P188">Класс Лучеперые – Actinopterygii</text:p>
      <text:p text:style-name="P188">Отряд Осетрообразные – Acipenseriformes</text:p>
      <text:p text:style-name="P188"><text:soft-page-break/>1. Семейство Осетровые – Acipenseridae</text:p>
      <text:p text:style-name="P187">1.1. Осетр сибирский – <text:span text:style-name="T37">Acipenser baerii</text:span> Brandt 1869</text:p>
      <text:p text:style-name="P188">Отряд Лососеобразные – Salmoniformes</text:p>
      <text:p text:style-name="P188">2. Семейство Лососевые – Salmonidae</text:p>
      <text:p text:style-name="P187">2.1. Ленок тупорылый – <text:span text:style-name="T37">Brachymystax tumensis</text:span> Mori, 1930</text:p>
      <text:p text:style-name="P187">3.2. Таймень – <text:span text:style-name="T37">Hucho taimen</text:span> (Pallas 1773)</text:p>
      <text:p text:style-name="P188">3. Семейство Сиговые – Coregonidae</text:p>
      <text:p text:style-name="P187">4.1. Нельма –<text:span text:style-name="T37"> Stenodus leucichthys</text:span> (Güldenstädt 1772)</text:p>
      <text:p text:style-name="P188">4. Семейство Хариусовые – Thymallidae</text:p>
      <text:p text:style-name="P187">5.1. Хариус сибирский – <text:span text:style-name="T37">Thymallus arcticus </text:span>(Pallas 1776)</text:p>
      <text:p text:style-name="P188">Отряд Щукообразные – Esociformes</text:p>
      <text:p text:style-name="P188">5. Семейство Щуковые – Esocidae</text:p>
      <text:p text:style-name="P187">6.1. Щука обыкновенная – <text:span text:style-name="T37">Esox lucius </text:span>Linnaeus, 1758</text:p>
      <text:p text:style-name="P188">Отряд Карпообразные – Cypriniformes</text:p>
      <text:p text:style-name="P188">6. Семейство Карповые – Cyprinidae</text:p>
      <text:p text:style-name="P187">7.1. Карась серебряный – <text:span text:style-name="T37">Carassius auratus </text:span>(Linnaeus, 1758)</text:p>
      <text:p text:style-name="P187">8.2. Пескарь сибирский – <text:span text:style-name="T37">Gobio cynocephalus </text:span>Dybowski 1869</text:p>
      <text:p text:style-name="P187">9.3. Язь – <text:span text:style-name="T37">Leuciscus idus </text:span>(Linnaeus, 1758)</text:p>
      <text:p text:style-name="P187">10.4. Елец –<text:span text:style-name="T37"> Leuciscus leuciscus</text:span> (Linnaeus, 1758)</text:p>
      <text:p text:style-name="P187">11.5. Плотва – <text:span text:style-name="T37">Rutilus rutilus</text:span> (Linnaeus, 1758)</text:p>
      <text:p text:style-name="P187">12.6. Гольян речной – <text:span text:style-name="T37">Phoxinus phoxinus </text:span>(Linnaeus, 1758)</text:p>
      <text:p text:style-name="P187">13.7. Уклейка – <text:span text:style-name="T37">Alburnus alburnus</text:span> (Linnaeus, 1758)</text:p>
      <text:p text:style-name="P189">14.8. Верховка – <text:span text:style-name="T37">Leucaspius delineatus</text:span> (Heckel, 1843)</text:p>
      <text:p text:style-name="P187">15.9. Лещ – <text:span text:style-name="T37">Abramis brama</text:span> (Linnaeus, 1758)</text:p>
      <text:p text:style-name="P188">7. Семейство Балиторовые – Balitoridae</text:p>
      <text:p text:style-name="P187">16.1. Голец-усач сибирский – <text:span text:style-name="T37">Barbatula toni </text:span>(Dybowski, 1869)</text:p>
      <text:p text:style-name="P188">Отряд Трескообразные – Gadiformes</text:p>
      <text:p text:style-name="P188">8. Семейство Налимовые – Lotidae</text:p>
      <text:p text:style-name="P187">17.1. Налим – <text:span text:style-name="T37">Lota lota</text:span> (Linnaeus, 1758)</text:p>
      <text:p text:style-name="P188">Отряд Скорпенообразные – Scorpaeniformes</text:p>
      <text:p text:style-name="P188">9. Семейство Подкаменщиковые – Cottidae</text:p>
      <text:p text:style-name="P187">18.1. Подкаменщик сибирский – <text:span text:style-name="T37">Cottus sibiricus</text:span> Kessler 1899</text:p>
      <text:p text:style-name="P188">Отряд Окунеобразные – Perciformes</text:p>
      <text:p text:style-name="P188">10. Семейство Окуневые – Percidae</text:p>
      <text:p text:style-name="P187">19.1. Окунь обыкновенный – <text:span text:style-name="T37">Perca fluviatilis </text:span>Linnaeus, 1758</text:p>
      <text:p text:style-name="P187">20.2. Ёрш обыкновенный – <text:span text:style-name="T37">Gymnocephalus cernuus</text:span> (Linnaeus, 1758)</text:p>
      <text:p text:style-name="P188">Класс Земноводные – Amphibia</text:p>
      <text:p text:style-name="P188">Отряд Бесхвостые амфибии – Anura</text:p>
      <text:p text:style-name="P188">11. Семейство Жабы – Bufonidae</text:p>
      <text:p text:style-name="P187">21.1. Жаба серая – <text:span text:style-name="T37">Bufo bufo </text:span>(Linnaeus, 1758)</text:p>
      <text:p text:style-name="P188">12. Семейство Настоящие лягушки – Ranidae</text:p>
      <text:p text:style-name="P187">22.1. Лягушка остромордая – <text:span text:style-name="T37">Rana arvalis </text:span>Nilsson, 1842</text:p>
      <text:p text:style-name="P187">23.2. Лягушка сибирская –<text:span text:style-name="T37"> Rana amurensis</text:span> Boulenger, 1886</text:p>
      <text:p text:style-name="P188">Класс Пресмыкающиеся – Reptilia</text:p>
      <text:p text:style-name="P188">13. Семейство Настоящие ящерицы – Lacertidae</text:p>
      <text:p text:style-name="P187">24.1. Ящерица прыткая –<text:span text:style-name="T37"> Lacerta agilis </text:span>Linnaeus, 1758</text:p>
      <text:p text:style-name="P187">25.2. Ящерица живородящая – <text:span text:style-name="T37">Zootoca vivipara</text:span> Vonjacquin, 1787</text:p>
      <text:p text:style-name="P188">14. Семейство Гадюковые – Viperidae</text:p>
      <text:p text:style-name="P187">26.1. Гадюка обыкновенная – <text:span text:style-name="T37">Vipera berus</text:span> Linnaeus, 1758</text:p>
      <text:p text:style-name="P188">Класс Птицы – Aves</text:p>
      <text:p text:style-name="P188">Отряд Голенастые, или Аистообразные – Ardeiformes</text:p>
      <text:p text:style-name="P188">15. Семейство Цаплевые – Ardeidae</text:p>
      <text:p text:style-name="P187"><text:soft-page-break/>27.1. Цапля серая – <text:span text:style-name="T37">Ardea cinerea</text:span> Linnaeus, 1758</text:p>
      <text:p text:style-name="P188">16. Семейство Аистовые – Ciconiidae</text:p>
      <text:p text:style-name="P187">28.1. Аист чёрный – <text:span text:style-name="T37">Ciconia nigra</text:span> (Linnaeus, 1758)</text:p>
      <text:p text:style-name="P188">Отряд Гусеобразные – Anseriformes</text:p>
      <text:p text:style-name="P188">17. Семейство Утиные – Anatidae</text:p>
      <text:p text:style-name="P187">29.1. Гусь-гуменник – <text:span text:style-name="T37">Anser fabalis </text:span>(Latham, 1787)</text:p>
      <text:p text:style-name="P187">30.2. Кряква – <text:span text:style-name="T37">Anas platyrhynchos</text:span> Linnaeus, 1758</text:p>
      <text:p text:style-name="P187">31.3. Утка серая — <text:span text:style-name="T37">Anas strepera</text:span> Linnaeus, 1758</text:p>
      <text:p text:style-name="P187">32.4. Шилохвость – <text:span text:style-name="T37">Anas acuta </text:span>Linnaeus, 1758</text:p>
      <text:p text:style-name="P187">33.5. Свиязь – <text:span text:style-name="T37">Anas penelope</text:span> Linnaeus, 1758</text:p>
      <text:p text:style-name="P187">34.6. Чирок-трескунок – <text:span text:style-name="T37">Anas querquedula </text:span>Linnaeus, 1758</text:p>
      <text:p text:style-name="P187">35.7. Чирок-свистунок – <text:span text:style-name="T37">Anas crecca </text:span>Linnaeus, 1758</text:p>
      <text:p text:style-name="P187">36.8. Гоголь обыкновенный – <text:span text:style-name="T37">Bucephala clangula</text:span> (Linnaeus, 1758)</text:p>
      <text:p text:style-name="P187">37.9. Крохаль большой – <text:span text:style-name="T37">Thymallus arcticus </text:span>(Pallas 1776)</text:p>
      <text:p text:style-name="P188">Отряд Ястребообразные – Accipitriformes</text:p>
      <text:p text:style-name="P188">18. Семейство Ястребиные – Accipitridae</text:p>
      <text:p text:style-name="P189">38.1. Коршун черный – <text:span text:style-name="T37">Milvus migrans</text:span> (Boddaert, 1783)</text:p>
      <text:p text:style-name="P187">39.2. Осоед обыкновенный, или европейский – <text:span text:style-name="T37">Pernis apivorus</text:span> (Linnaeus, 1758)</text:p>
      <text:p text:style-name="P187">40.3. Полевой лунь – <text:span text:style-name="T37">Circus cyaneus</text:span> (Linnaeus, 1766)</text:p>
      <text:p text:style-name="P187">41.4. Ястреб тетеревятник – <text:span text:style-name="T37">Accipiter gentilis </text:span>(Linnaeus, 1758)</text:p>
      <text:p text:style-name="P187">42.5. Ястреб перепелятник – <text:span text:style-name="T37">Accipiter nisus</text:span> (Linnaeus, 1758)</text:p>
      <text:p text:style-name="P187">43.6. Канюк обыкновенный – <text:span text:style-name="T37">Buteo buteo</text:span> (Linnaeus, 1758)</text:p>
      <text:p text:style-name="P187">44.7. Канюк зимняк – <text:span text:style-name="T37">Buteo lagopus</text:span> (Pontoppidan, 1763)</text:p>
      <text:p text:style-name="P187">45.8. Курганник мохноногий – <text:span text:style-name="T37">Buteo hemilasius</text:span> Temminck &amp; Schlegel, 1844</text:p>
      <text:p text:style-name="P187">46.9. Орел-карлик – <text:span text:style-name="T37">Hieraaetus pennatus</text:span> (Gmelin, 1788)</text:p>
      <text:p text:style-name="P187">47.10. Орлан-белохвост – <text:span text:style-name="T37">Haliaeetus albicilla</text:span> (Linnaeus, 1758)</text:p>
      <text:p text:style-name="P188">Отряд Соколообразные – Falconiformes</text:p>
      <text:p text:style-name="P188">19. Семейство Соколиные – Falconidae</text:p>
      <text:p text:style-name="P187">48.1. Пустельга обыкновенная –<text:span text:style-name="T37"> Falco tinnunculus</text:span> Linnaeus, 1758</text:p>
      <text:p text:style-name="P187">49.2. Кобчик –<text:span text:style-name="T37"> Falco vespertinus</text:span> Linnaeus, 1766</text:p>
      <text:p text:style-name="P187">50.3. Сапсан – <text:span text:style-name="T37">Falco peregrinus </text:span>Tunstall, 1771</text:p>
      <text:p text:style-name="P188">Отряд Курообразные – Galliformes</text:p>
      <text:p text:style-name="P188">20. Семейство Тетеревиные – Tetraonidae</text:p>
      <text:p text:style-name="P187">51.1. Тетерев – <text:span text:style-name="T37">Tetrao tetrix</text:span> Linnaeus, 1758</text:p>
      <text:p text:style-name="P187">52.2. Глуxарь обыкновенный – <text:span text:style-name="T37">Tetrao urogallus </text:span>Linnaeus, 1758</text:p>
      <text:p text:style-name="P187">53.3. Рябчик – <text:span text:style-name="T37">Bonasia bonasia</text:span> (Linnaeus, 1758)</text:p>
      <text:p text:style-name="P187">54.4. Куропатка белая –<text:span text:style-name="T37"> Lagopus lagopus</text:span> (Linnaeus, 1758)</text:p>
      <text:p text:style-name="P188">21. Семейство Фазановые – Phasianidae</text:p>
      <text:p text:style-name="P187">55.1. Куропатка серая – <text:span text:style-name="T37">Perdix perdix </text:span><text:span text:style-name="T88">(</text:span>Linnaeus, 1758)</text:p>
      <text:p text:style-name="P187">56.2. Перепел – <text:span text:style-name="T37">Coturnix coturnix</text:span> (Linnaeus, 1758)</text:p>
      <text:p text:style-name="P188">Отряд Журавлеобразные – Gruiformes</text:p>
      <text:p text:style-name="P188">22. Семейство Журавлевые – Gruidae</text:p>
      <text:p text:style-name="P187">57.1. Журавль серый – <text:span text:style-name="T37">Grus grus</text:span> (Linnaeus, 1758)</text:p>
      <text:p text:style-name="P188">23. Семейство Пастушковые – Rallidae</text:p>
      <text:p text:style-name="P187">58.1. Коростель – <text:span text:style-name="T37">Crex crex</text:span> (Linnaeus, 1758)</text:p>
      <text:p text:style-name="P188">Отряд Ржанкообразные – Charadriformes</text:p>
      <text:p text:style-name="P188">24. Семейство Ржанковые – Charadriidae</text:p>
      <text:p text:style-name="P187">59.1. Зуек малый – <text:span text:style-name="T37">Charadrius dubius</text:span> Scopoli, 1786</text:p>
      <text:p text:style-name="P187">60.2. Чибис – <text:span text:style-name="T37">Vanellus vanellus </text:span>(Linnaeus, 1758)</text:p>
      <text:p text:style-name="P188">25. Семейство Бекасовые – Scolopacidae</text:p>
      <text:p text:style-name="P187">61.1. Черныш – <text:span text:style-name="T37">Tringa ochropus </text:span>Linnaeus, 1758</text:p>
      <text:p text:style-name="P187">62.2. Кулик-перевозчик – <text:span text:style-name="T37">Actitis hypoleucos</text:span> (Linnaeus, 1758)</text:p>
      <text:p text:style-name="P187"><text:soft-page-break/>63.3. Турухтан – <text:span text:style-name="T37">Philomachus pugnax</text:span> (Linnaeus, 1758)</text:p>
      <text:p text:style-name="P187">64.4. Бекас обыкновенный – <text:span text:style-name="T37">Gallinago gallinago</text:span> (Linnaeus, 1758)</text:p>
      <text:p text:style-name="P187">65.5. Дупель лесной – <text:span text:style-name="T37">Gallinago megala</text:span> Swinhoe, 1861</text:p>
      <text:p text:style-name="P187">66.6. Бекас азиатский – <text:span text:style-name="T37">Gallinago stenura</text:span> (Bonaparte, 1831)</text:p>
      <text:p text:style-name="P187">67.7. Вальдшнеп – <text:span text:style-name="T37">Scolopax rusticola</text:span> Linnaeus, 1758</text:p>
      <text:p text:style-name="P187">68.8. Кроншнеп большой – <text:span text:style-name="T37">Numenius arquata</text:span> (Linnaeus, 1758)</text:p>
      <text:p text:style-name="P188">27. Семейтво Чайковые – Laridae</text:p>
      <text:p text:style-name="P187">69.1. Чайка сизая – <text:span text:style-name="T37">Larus canus</text:span> Linnaeus, 1758</text:p>
      <text:p text:style-name="P188">Отряд Голубеобразные – Columbiformes</text:p>
      <text:p text:style-name="P188">28. Семейство Голубиные – Columbidae</text:p>
      <text:p text:style-name="P189">70.1. Голубь сизый – <text:span text:style-name="T37">Columba livia </text:span>Gmelin, 1789</text:p>
      <text:p text:style-name="P187">71.2. Клинтух – <text:span text:style-name="T37">Columba oenas</text:span> Linnaeus, 1758</text:p>
      <text:p text:style-name="P187">72.3. Горлица большая – <text:span text:style-name="T37">Streptopelia orientalis </text:span>(Latham, 1790)</text:p>
      <text:p text:style-name="P188">Отряд Кукушкообразные – Cuculiformes</text:p>
      <text:p text:style-name="P188">29. Семейство Кукушковые – Cuculidae</text:p>
      <text:p text:style-name="P187">73.1. Кукушка обыкновенная – <text:span text:style-name="T37">Cuculus canorus </text:span>Linnaeus, 1758</text:p>
      <text:p text:style-name="P187">74.2. Кукушка глухая – <text:span text:style-name="T37">Cuculus saturatus</text:span> Blyth, 1843</text:p>
      <text:p text:style-name="P188">Отряд Совообразные – Strigiformes</text:p>
      <text:p text:style-name="P188">30. Семейство Совиные – Strigidae</text:p>
      <text:p text:style-name="P187">75.1. Сова белая, или полярная – <text:span text:style-name="T37">Bubo scandiacus</text:span> (Linnaeus, 1758)</text:p>
      <text:p text:style-name="P187">76.2. Сыч мохноногий –<text:span text:style-name="T37"> Aegolius funereus</text:span> (Linnaeus, 1758)</text:p>
      <text:p text:style-name="P187">77.3. Сычик воробьиный –<text:span text:style-name="T37"> Glaucidium passerinum</text:span> (Linnaeus, 1758)</text:p>
      <text:p text:style-name="P187">78.4. Сова ястребиная –<text:span text:style-name="T37"> Surnia ulula</text:span> (Linnaeus, 1758)</text:p>
      <text:p text:style-name="P187">79.5. Неясыть длиннохвостая – <text:span text:style-name="T37">Strix uralensis</text:span> Pallas, 1771</text:p>
      <text:p text:style-name="P188">Отряд Ракшеобразные – Coraciiformes</text:p>
      <text:p text:style-name="P188">31. Семейтво Зимородковые – Alcedinidae</text:p>
      <text:p text:style-name="P187">80.1. Зимородок обыкновенный – <text:span text:style-name="T37">Alcedo atthis</text:span> (Linnaeus, 1758)</text:p>
      <text:p text:style-name="P188">Отряд Дятлообразные – Piciformes</text:p>
      <text:p text:style-name="P188">32. Семейтво Дятловые – Picidae</text:p>
      <text:p text:style-name="P187">81.1. Вертишейка – <text:span text:style-name="T37">Jynx torquilla</text:span> Linnaeus, 1758</text:p>
      <text:p text:style-name="P187">82.2. Дятел пестрый большой – <text:span text:style-name="T37">Dendrocopos major</text:span> (Linnaeus, 1758)</text:p>
      <text:p text:style-name="P187">83.3. Дятел белоспинный – <text:span text:style-name="T37">Dendrocopos leucotos </text:span>(Bechstein, 1802)</text:p>
      <text:p text:style-name="P187">84.4. Желна, или черный дятел – <text:span text:style-name="T37">Dryocopus martius</text:span> (Linnaeus, 1758)</text:p>
      <text:p text:style-name="P188">Отряд Воробьинообразные – Passeriformes</text:p>
      <text:p text:style-name="P188">33. Семейство Ласточковые – Hirundinidae</text:p>
      <text:p text:style-name="P187">85.1. Деревенская ласточка – <text:span text:style-name="T37">Hirundo rustica</text:span> Linnaeus, 1758</text:p>
      <text:p text:style-name="P188">34. Семейство Жаворонковые – Alaudidae</text:p>
      <text:p text:style-name="P187">86.1. Жаворонок полевой – <text:span text:style-name="T37">Alauda arvensis </text:span>Linnaeus, 1758</text:p>
      <text:p text:style-name="P188">35. Семейство Трясогузковые – Motacillidae</text:p>
      <text:p text:style-name="P187">87.1. Конек лесной – <text:span text:style-name="T37">Anthus trivialis</text:span> (Linnaeus, 1758)</text:p>
      <text:p text:style-name="P187">88.2. Конек пятнистый, или зеленый – <text:span text:style-name="T37">Anthus hodgsoni</text:span> Richmond, 1907</text:p>
      <text:p text:style-name="P187">89.3. Конек горный – <text:span text:style-name="T37">Anthus spinoletta</text:span> (Linnaeus, 1758)</text:p>
      <text:p text:style-name="P187">90.4. Трясогузка желтая – <text:span text:style-name="T37">Motacilla flava </text:span>Linnaeus, 1758</text:p>
      <text:p text:style-name="P187">91.5. Трясогузка горная – <text:span text:style-name="T37">Motacilla cinerea</text:span> Tunstall, 1771</text:p>
      <text:p text:style-name="P187">92.6. Трясогузка белая – <text:span text:style-name="T37">Motacilla alba</text:span> Linnaeus, 1758</text:p>
      <text:p text:style-name="P187">93.7. Трясогузка маскированная – <text:span text:style-name="T37">Motacilla personata</text:span> Gould, 1861</text:p>
      <text:p text:style-name="P188">36. Семейство Свиристелевые – Bombycillidae</text:p>
      <text:p text:style-name="P187">94.1. Свиристель – <text:span text:style-name="T37">Bombycilla garrulus</text:span> (Linnaeus, 1758)</text:p>
      <text:p text:style-name="P188">37. Семейство Иволговые – Oriolidae</text:p>
      <text:p text:style-name="P187">95.1. Иволга – <text:span text:style-name="T37">Oriolus oriolus</text:span> (Linnaeus, 1758)</text:p>
      <text:p text:style-name="P188">38. Семейство Скворцовые – Sturnidae</text:p>
      <text:p text:style-name="P187">96.1. Скворец обыкновенный – <text:span text:style-name="T37">Sturnus vulgaris</text:span> Linnaeus, 1758</text:p>
      <text:p text:style-name="P188"><text:soft-page-break/>39. Семейство Врановые – Corvidae</text:p>
      <text:p text:style-name="P187">97.1. Сойка –<text:span text:style-name="T37"> Garrulus glandarius</text:span> (Linnaeus, 1758)</text:p>
      <text:p text:style-name="P187">98.2. Кукша – <text:span text:style-name="T37">Perisoreus infaustus</text:span> (Linnaeus, 1758)</text:p>
      <text:p text:style-name="P187">99.3. Кедровка – <text:span text:style-name="T37">Nucifraga caryocatactes</text:span> (Linnaeus, 1758)</text:p>
      <text:p text:style-name="P189">100.4. Сорока – <text:span text:style-name="T37">Pica pica</text:span> (Linnaeus, 1758)</text:p>
      <text:p text:style-name="P187">101.5. Грач – <text:span text:style-name="T37">Corvus frugilegus</text:span> Linnaeus, 1758</text:p>
      <text:p text:style-name="P187">102.6. Ворона черная восточная – <text:span text:style-name="T37">Corvus orientalis </text:span>Linnaeus, 1758</text:p>
      <text:p text:style-name="P187">103.7. Ворона серая – <text:span text:style-name="T37">Corvus cornix</text:span> Linnaeus, 1758</text:p>
      <text:p text:style-name="P187">104.8. Ворон – <text:span text:style-name="T37">Corvus corax</text:span> Linnaeus, 1758</text:p>
      <text:p text:style-name="P188">40. Семейство Сверчковые – Locustellidae</text:p>
      <text:p text:style-name="P187">105.1. Сверчок таежный – <text:span text:style-name="T37">Locustella fasciolata</text:span> (R.G. Gray, 1861)</text:p>
      <text:p text:style-name="P188">41. Семейство Камышовковые – Acrocephalidae</text:p>
      <text:p text:style-name="P187">106.1. Камышевка садовая – <text:span text:style-name="T37">Acrocephalus dumetorum</text:span> Blyth, 1849</text:p>
      <text:p text:style-name="P187">107.2. Пересмешка зелёная – <text:span text:style-name="T37">Hippolais icterina</text:span> (Vieillot, 1817)</text:p>
      <text:p text:style-name="P188">42. Семейство Славковые – Sylviidae</text:p>
      <text:p text:style-name="P187">108.1. Славка садовая – <text:span text:style-name="T37">Sylvia borin</text:span> (Boddaert, 1783)</text:p>
      <text:p text:style-name="P187">109.2. Славка серая – <text:span text:style-name="T37">Sylvia communis</text:span> Latham, 1787</text:p>
      <text:p text:style-name="P187">110.3. Славка-завирушка, или славка-мельничек – <text:span text:style-name="T37">Sylvia curruca</text:span> (Linnaeus, 1758)</text:p>
      <text:p text:style-name="P188">43. Семейство Пеночковые – Phylloscopidae</text:p>
      <text:p text:style-name="P187">111.1. Пеночка весничка – <text:span text:style-name="T37">Phylloscopus trochilus</text:span> (Linnaeus, 1758)</text:p>
      <text:p text:style-name="P187">112.2. Пеночка-теньковка –<text:span text:style-name="T37"> Phylloscopus collybita</text:span> (Vieillot, 1817)</text:p>
      <text:p text:style-name="P187">113.3. Пеночка-трещотка – <text:span text:style-name="T37">Phylloscopus sibilatrix</text:span> (Bechstein, 1793)</text:p>
      <text:p text:style-name="P187">114.4. Пеночка-таловка – <text:span text:style-name="T37">Phylloscopus borealis</text:span> (Blasius, 1858)</text:p>
      <text:p text:style-name="P187">115.5. Пеночка зеленая –<text:span text:style-name="T37"> Phylloscopus trochiloides</text:span> (Sundevall, 1837)</text:p>
      <text:p text:style-name="P187">116.6. Пеночка бурая – <text:span text:style-name="T37">Phylloscopus fuscatus</text:span> (Blyth, 1842)</text:p>
      <text:p text:style-name="P187">117.7. Пеночка толстоклювая – <text:span text:style-name="T37">Phylloscopus schwarzi </text:span>(Radde, 1863)</text:p>
      <text:p text:style-name="P187">118.8. Пеночка корольковая –<text:span text:style-name="T37"> Phylloscopus proregulus</text:span> (Pallas, 1811)</text:p>
      <text:p text:style-name="P188">44. Семейство Мухоловковые – Muscicapidae</text:p>
      <text:p text:style-name="P187">119.1. Мухоловка таежная, или Мугимаки – <text:span text:style-name="T37">Ficedula mugimaki</text:span> (Temminck, 1836)</text:p>
      <text:p text:style-name="P187">120.2. Мухоловка малая – <text:span text:style-name="T37">Ficedula parva</text:span> (Bechstein, 1792)</text:p>
      <text:p text:style-name="P187">121.3. Мухоловка серая – <text:span text:style-name="T37">Muscicapa striata</text:span> (Pallas, 1764)</text:p>
      <text:p text:style-name="P187">122.4. Мухоловка сибирская, или мухоловка-касатка – <text:span text:style-name="T37">Muscicapa sibirica</text:span> Gmelin, 1789</text:p>
      <text:p text:style-name="P187">123.5. Мухоловка ширококлювая – <text:span text:style-name="T37">Muscicapa dauurica</text:span> Pallas, 1811</text:p>
      <text:p text:style-name="P187">124.6. Чекан черноголовый – <text:span text:style-name="T37">Saxicola maura</text:span> Pallas, 1773</text:p>
      <text:p text:style-name="P187">125.7. Чекан луговой – <text:span text:style-name="T37">Saxicola rubetra</text:span> (Linnaeus, 1758)</text:p>
      <text:p text:style-name="P187">126.8. Горихвостка обыкновенная, или садовая –<text:span text:style-name="T37"> Phoenicurus phoenicurus</text:span> (Linaeus, 1758)</text:p>
      <text:p text:style-name="P187">127.9. Соловей восточный, или обыкновенный –<text:span text:style-name="T37"> Luscinia luscinia</text:span> (Linnaeus, 1758)</text:p>
      <text:p text:style-name="P187">128.10. Соловей-красношейка – <text:span text:style-name="T37">Luscinia calliope</text:span> (Pallas, 1776)</text:p>
      <text:p text:style-name="P187">129.11. Варакушка – <text:span text:style-name="T37">Luscinia svecica</text:span> (Linnaeus, 1758)</text:p>
      <text:p text:style-name="P187">130.12. Синий соловей – <text:span text:style-name="T37">Luscinia cyane</text:span> (Pallas, 1776)</text:p>
      <text:p text:style-name="P187">131.13. Соловей-свистун – <text:span text:style-name="T37">Luscinia sibilans</text:span> (Swinhoe, 1863)</text:p>
      <text:p text:style-name="P188">45. Семейство Дроздовые – Turdidae</text:p>
      <text:p text:style-name="P187">132.1. Дрозд чернозобый – <text:span text:style-name="T37">Turdus atrogularis</text:span> Jarjcki, 1819</text:p>
      <text:p text:style-name="P187">133.2. Дрозд рябинник – <text:span text:style-name="T37">Turdus pilaris </text:span>Linnaeus, 1758</text:p>
      <text:p text:style-name="P187">134.3. Дрозд певчий – <text:span text:style-name="T37">Turdus philomelos</text:span> Brehm, 1831</text:p>
      <text:p text:style-name="P187">135.4. Дрозд белобровик – <text:span text:style-name="T37">Turdus iliacus </text:span>Linnaeus, 1766</text:p>
      <text:p text:style-name="P188">46. Семейство Длиннохвостые синицы – Aegithalidae</text:p>
      <text:p text:style-name="P187">136.1. Длиннохвостая синица – <text:span text:style-name="T37">Aegithalos caudatus</text:span> (Linnaeus, 1758)</text:p>
      <text:p text:style-name="P192">47. Семейство Синицевые – Paridae</text:p>
      <text:p text:style-name="P187">137.1. Большая синица – <text:span text:style-name="T37">Parus major</text:span> Linnaeus, 1758</text:p>
      <text:p text:style-name="P189">138.2. Московка – <text:span text:style-name="T37">Periparus ater </text:span>(Linnaeus, 1758)</text:p>
      <text:p text:style-name="P187">139.3. Гаичка буроголовая, или пухляк – <text:span text:style-name="T37">Poecile montana</text:span> (Conrad von Baldenstein, 1827)</text:p>
      <text:p text:style-name="P188"><text:soft-page-break/>48. Семейство Поползневые – Sittidae</text:p>
      <text:p text:style-name="P187">140.1. Поползень – <text:span text:style-name="T37">Sitta europaea</text:span> Linnaeus, 1758</text:p>
      <text:p text:style-name="P188">49. Семейство Воробьиные – Passeridae</text:p>
      <text:p text:style-name="P187">141.1. Воробей полевой – <text:span text:style-name="T37">Passer montanus</text:span> (Linnaeus, 1758)</text:p>
      <text:p text:style-name="P188">50. Семейство Вьюрковые – Fringillidae</text:p>
      <text:p text:style-name="P187">142.1. Зяблик – <text:span text:style-name="T37">Fringilla coelebs</text:span> Linnaeus, 1758</text:p>
      <text:p text:style-name="P187">143.2. Юрок – <text:span text:style-name="T37">Fringilla montifringilla </text:span>Linnaeus, 1758</text:p>
      <text:p text:style-name="P187">144.3. Чиж – <text:span text:style-name="T37">Chloris spinus </text:span>(Linnaeus, 1758)</text:p>
      <text:p text:style-name="P187">145.4. Щегол черноголовый – <text:span text:style-name="T37">Carduelis carduelis</text:span> (Linnaeus, 1758)</text:p>
      <text:p text:style-name="P187">146.5. Чечетка обыкновенная – <text:span text:style-name="T37">Carduelis flammea</text:span> (Linnaeus, 1758)</text:p>
      <text:p text:style-name="P187">147.6. Чечевица обыкновенная – <text:span text:style-name="T37">Carpodacus erythrinus</text:span> (Pallas, 1770)</text:p>
      <text:p text:style-name="P187">148.7. Урагус, или длиннохвостый снегирь, или длиннохвостая чечевица – <text:span text:style-name="T37">Uragus sibiricus </text:span>(Pallas, 1773)</text:p>
      <text:p text:style-name="P187">149.8. Снегирь обыкновенный– <text:span text:style-name="T37">Pyrrhula pyrrhula</text:span> (Linnaeus, 1758)</text:p>
      <text:p text:style-name="P187">150.9. Снегирь серый – <text:span text:style-name="T37">Pyrrhula cineracea </text:span>Cabanis, 1872</text:p>
      <text:p text:style-name="P187">151.10. Обыкновенный дубонос –<text:span text:style-name="T37"> Coccothraustes coccothraustes</text:span> (Linnaeus, 1758)</text:p>
      <text:p text:style-name="P188">51. Семейство овсянковые – Emberizidae</text:p>
      <text:p text:style-name="P187">152.1. Обыкновенная овсянка – <text:span text:style-name="T37">Emberiza citrinella </text:span>Linnaeus, 1758</text:p>
      <text:p text:style-name="P187">153.2. Белошапочная овсянка – <text:span text:style-name="T37">Emberiza leucocephalos</text:span> Gmelin, 1771</text:p>
      <text:p text:style-name="P187">154.3. Седоголовая овсянка – <text:span text:style-name="T37">Emberiza spodocephala</text:span> Pallas, 1776</text:p>
      <text:p text:style-name="P188">Класс Млекопитающие – Mammalia</text:p>
      <text:p text:style-name="P188">Отряд Насекомоядные – Lipotyphla</text:p>
      <text:p text:style-name="P188">52. Семейство Кротовые – Talpidae</text:p>
      <text:p text:style-name="P187">155.1. Крот сибирский, или алтайский – <text:span text:style-name="T37">Talpa altaica</text:span> Nikolsky, 1883</text:p>
      <text:p text:style-name="P188">53. Семейство Землеройковые – Soricidae</text:p>
      <text:p text:style-name="P187">156.1. Кутора обыкновенная – <text:span text:style-name="T37">Neomys fodiens</text:span> (Pennant, 1771)</text:p>
      <text:p text:style-name="P187">157.2. Бурозубка обыкновенная – <text:span text:style-name="T37">Sorex araneus</text:span> Linnaeus, 1758</text:p>
      <text:p text:style-name="P187">158.3. Бурозубка тундровая – <text:span text:style-name="T37">Sorex tundrensis </text:span>Merriam, 1900</text:p>
      <text:p text:style-name="P187">159.4. Бурозубка средняя – <text:span text:style-name="T37">Sorex caecutiens</text:span> Laxmann, 1788</text:p>
      <text:p text:style-name="P187">160.5. Бурозубка равнозубая – <text:span text:style-name="T37">Sorex isodon</text:span> Turov, 1924</text:p>
      <text:p text:style-name="P187">161.6. Бурозубка плоскочерепная, или бурая –<text:span text:style-name="T37"> Sorex roboratus </text:span>Hollister, 1913</text:p>
      <text:p text:style-name="P187">162.7. Бурозубка малая – <text:span text:style-name="T37">Sorex minutus</text:span> Linnaeus, 1766</text:p>
      <text:p text:style-name="P188">Отряд Рукокрылые – Chiroptera</text:p>
      <text:p text:style-name="P188">54. Семейство Гладконосые летучие мыши – Vespertilionidae</text:p>
      <text:p text:style-name="P187">163.1. Ночница восточная – <text:span text:style-name="T37">Myotis petax</text:span> (Kuhl, 1817)</text:p>
      <text:p text:style-name="P187">164.2. Ночница сибирская –<text:span text:style-name="T37"> Myotis sibiricus</text:span> Kastschenko, 1905</text:p>
      <text:p text:style-name="P187">165.3. Кожанок северный – <text:span text:style-name="T37">Eptesicus nilssoni </text:span>(Keyserling &amp; Blasius, 1839)</text:p>
      <text:p text:style-name="P187">166.4. Кожан двуцветный – <text:span text:style-name="T37">Vespertilio murinus</text:span> Linnaeus, 1758</text:p>
      <text:p text:style-name="P188">Отряд Хищные – Carnivora</text:p>
      <text:p text:style-name="P188">55. Семейство Кошачьи – Felidae</text:p>
      <text:p text:style-name="P187">167.1. Рысь – <text:span text:style-name="T37">Lynx lynx</text:span> (Linnaeus, 1758)</text:p>
      <text:p text:style-name="P188">56. Семейство Псовые – Canidae</text:p>
      <text:p text:style-name="P187">168.1. Волк – <text:span text:style-name="T37">Canis lupus </text:span>Linnaeus, 1758</text:p>
      <text:p text:style-name="P187">169.2. Лисица обыкновенная – <text:span text:style-name="T37">Vulpes vulpes</text:span> (Linnaeus, 1758)</text:p>
      <text:p text:style-name="P186">57. Семейство Медвежьи – Ursidae</text:p>
      <text:p text:style-name="P187">170.1. Медведь бурый – <text:span text:style-name="T37">Ursus arctos</text:span> Linnaeus, 1758</text:p>
      <text:p text:style-name="P188">58. Семейство Куньи – Mustelidae</text:p>
      <text:p text:style-name="P187">171.1. Выдра речная – <text:span text:style-name="T37">Lutra lutra</text:span> (Linnaeus, 1758)</text:p>
      <text:p text:style-name="P187">172.2. Барсук – <text:span text:style-name="T37">Meles meles</text:span> (Linnaeus, 1758)</text:p>
      <text:p text:style-name="P187">173.3. Соболь – <text:span text:style-name="T37">Martes zibellina</text:span> (Linnaeus, 1758)</text:p>
      <text:p text:style-name="P187">174.4. Ласка –<text:span text:style-name="T37"> Mustela nivalis</text:span> Linnaeus, 1766</text:p>
      <text:p text:style-name="P187">175.5. Горностай – <text:span text:style-name="T37">Mustela erminea</text:span> Linnaeus, 1758</text:p>
      <text:p text:style-name="P187"><text:soft-page-break/>176.6. Колонок – <text:span text:style-name="T37">Mustela sibirica</text:span> Pallas, 1773</text:p>
      <text:p text:style-name="P187">177.7. Хорек степной – <text:span text:style-name="T37">Mustela eversmannii</text:span> Lesson, 1827</text:p>
      <text:p text:style-name="P187">178.8. Норка американская – <text:span text:style-name="T37">Mustela vison</text:span> Schreber, 1777</text:p>
      <text:p text:style-name="P187">179.9. Росомаха –<text:span text:style-name="T37"> Gulo gulo </text:span>(Linnaeus, 1758)</text:p>
      <text:p text:style-name="P188">Отряд Зайцеобразные – Lagomorpha</text:p>
      <text:p text:style-name="P188">59. Семейство Зайцевые – Leporidae</text:p>
      <text:p text:style-name="P187">180.1. Заяц-беляк – <text:span text:style-name="T37">Lepus timidus</text:span> Linneaus, 1758</text:p>
      <text:p text:style-name="P187">181.2. Заяц-русак – <text:span text:style-name="T37">Lepus europaeus</text:span> Pallas, 1778</text:p>
      <text:p text:style-name="P188">Отряд Грызуны Rodentia</text:p>
      <text:p text:style-name="P188">60. Семейство Беличьи – Sciuridae</text:p>
      <text:p text:style-name="P187">182.1. Длиннохвостый суслик — <text:span text:style-name="T37">Urocitellus undulatus</text:span> (Pallas, 1778)</text:p>
      <text:p text:style-name="P187">183.2. Белка обыкновенная – <text:span text:style-name="T37">Sciurus vulgaris</text:span> Linnaeus, 1758</text:p>
      <text:p text:style-name="P187">184.3. Бурундук азиатский – <text:span text:style-name="T37">Tamias sibiricus</text:span> (Laxmann, 1769)</text:p>
      <text:p text:style-name="P188">61. Семейство Бобровые Castoridae</text:p>
      <text:p text:style-name="P187">185.1. Бобр речной, или обыкновенный – <text:span text:style-name="T37">Castor fiber </text:span>Linnaeus, 1758</text:p>
      <text:p text:style-name="P188">62. Семейство Мышовковые – Sminthidae</text:p>
      <text:p text:style-name="P187">186.1. Лесная мышовка – <text:span text:style-name="T37">Sicista betulina</text:span> (Pallas, 1779)</text:p>
      <text:p text:style-name="P188">63. Семейство Хомяковые – Cricetidae</text:p>
      <text:p text:style-name="P187">187.1. Обыкновенный хомяк – <text:span text:style-name="T37">Cricetus cricetus </text:span>(Linnaeus, 1758)</text:p>
      <text:p text:style-name="P187">188.2. Рыжая полевка – <text:span text:style-name="T37">Myodes glareolus</text:span> (Schreber, 1780)</text:p>
      <text:p text:style-name="P187">189.3. Красная полевка – <text:span text:style-name="T37">Clethrionomys rutilus</text:span> (Pallas, 1779)</text:p>
      <text:p text:style-name="P187">190.4. Красно-серая полевка – <text:span text:style-name="T37">Clethrionomys rufocanus </text:span>(Sundevall, 1846)</text:p>
      <text:p text:style-name="P187">191.5. Обыкновенная полевка – <text:span text:style-name="T37">Microtus arvalis</text:span> (Pallas, 1811)</text:p>
      <text:p text:style-name="P187">192.6. Узкочерепная полевка – <text:span text:style-name="T37">Microtus gregalis</text:span> (Pallas, 1779)</text:p>
      <text:p text:style-name="P187">193.7. Полевка-экономка – <text:span text:style-name="T37">Microtus oeconomus </text:span>(Pallas, 1776)</text:p>
      <text:p text:style-name="P187">194.8. Ондатра – <text:span text:style-name="T37">Ondatra zibethicus</text:span> (Linnaeus, 1766)</text:p>
      <text:p text:style-name="P188">64. Семейство Мышиные – Muridae</text:p>
      <text:p text:style-name="P187">195.1. Мышь полевая – <text:span text:style-name="T37">Apodemus agrarius</text:span> (Pallas, 1771)</text:p>
      <text:p text:style-name="P187">196.2. Мышь восточноазиатская – <text:span text:style-name="T37">Apodemus peninsulae</text:span> (Thomas, 1907)</text:p>
      <text:p text:style-name="P187">197.3. Мышь-малютка – <text:span text:style-name="T37">Micromys minutus</text:span> (Pallas, 1771)</text:p>
      <text:p text:style-name="P187">198.4. Мышь домовая – <text:span text:style-name="T37">Mus musculus </text:span>Linnaeus, 1758</text:p>
      <text:p text:style-name="P187">199.5. Крыса серая – <text:span text:style-name="T37">Rattus norvegicus</text:span> (Berkenhout, 1769)</text:p>
      <text:p text:style-name="P188">Отряд Парнокопытные – Artiodactyla</text:p>
      <text:p text:style-name="P188">65. Семейство Свиные – Suidae</text:p>
      <text:p text:style-name="P187">200.1. Кабан – <text:span text:style-name="T37">Sus scrofa</text:span> (Linnaeus, 1758)</text:p>
      <text:p text:style-name="P188">66. Семейство Оленьи – Cervidae</text:p>
      <text:p text:style-name="P187">201.1. Алтайский марал – <text:span text:style-name="T37">Cervus elaphus sibiricus </text:span>Severtzov, 1873</text:p>
      <text:p text:style-name="P187">202.2. Косуля сибирская – <text:span text:style-name="T37">Capreolus pygargus</text:span> (Pallas, 1771)</text:p>
      <text:p text:style-name="P199">203.3 Лось европейский — <text:span text:style-name="T37">Alces alces</text:span> (<text:span text:style-name="T94">Linnaeus, 1758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>
      <style:text-properties fo:color="#000000" loext:opacity="100%" style:font-name="Times New Roman" fo:font-family="'Times New Roman'" style:font-family-generic="roman" style:font-pitch="variable" fo:font-size="12pt" style:font-size-asian="10.5pt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32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3-24T11:40:25.084369069</meta:creation-date>
    <dc:title>Default</dc:title>
    <meta:editing-cycles>23</meta:editing-cycles>
    <meta:editing-duration>PT21H19M28S</meta:editing-duration>
    <meta:generator>LibreOffice/25.2.6.2$Linux_X86_64 LibreOffice_project/520$Build-2</meta:generator>
    <dc:date>2026-05-28T13:33:16.211523758</dc:date>
    <meta:document-statistic meta:table-count="20" meta:image-count="0" meta:object-count="0" meta:page-count="41" meta:paragraph-count="1900" meta:word-count="12464" meta:character-count="104156" meta:non-whitespace-character-count="92199"/>
  </office:meta>
</office:document-meta>
</file>