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office:font-face-decls>
  <office:automatic-styles>
    <style:style style:name="Таблица1" style:family="table">
      <style:table-properties style:width="17.507cm" table:align="left" table:display="true"/>
    </style:style>
    <style:style style:name="Таблица1.A" style:family="table-column">
      <style:table-column-properties style:column-width="0.721cm"/>
    </style:style>
    <style:style style:name="Таблица1.B" style:family="table-column">
      <style:table-column-properties style:column-width="4.868cm"/>
    </style:style>
    <style:style style:name="Таблица1.C" style:family="table-column">
      <style:table-column-properties style:column-width="11.917cm"/>
    </style:style>
    <style:style style:name="Таблица1.1" style:family="table-row">
      <style:table-row-properties style:min-row-height="0.82cm" style:use-optimal-row-height="true"/>
    </style:style>
    <style:style style:name="Таблица1.A1" style:family="table-cell">
      <style:table-cell-properties xmlns:co="http://ncloudtech.com" style:vertical-align="top" fo:padding-left="0.191cm" fo:padding-right="0.191cm" fo:padding-top="0cm" fo:padding-bottom="0cm" fo:border="0.75pt solid #eeece1" fo:wrap-option="wrap" co:border-horizontal="0.5pt solid #000000" co:border-vertical="0.5pt solid #000000"/>
    </style:style>
    <style:style style:name="Таблица1.B1" style:family="table-cell">
      <style:table-cell-properties xmlns:co="http://ncloudtech.com" style:vertical-align="top" fo:padding-left="0.191cm" fo:padding-right="0.191cm" fo:padding-top="0cm" fo:padding-bottom="0cm" fo:border="0.75pt solid #eeece1" fo:wrap-option="wrap" style:repeat-content="false" style:text-align-source="fix" co:border-horizontal="0.5pt solid #000000" co:border-vertical="0.5pt solid #000000"/>
    </style:style>
    <style:style style:name="Таблица1.C1" style:family="table-cell">
      <style:table-cell-properties xmlns:co="http://ncloudtech.com" style:vertical-align="top" fo:padding-left="0.191cm" fo:padding-right="0.191cm" fo:padding-top="0cm" fo:padding-bottom="0cm" fo:border-left="none" fo:border-right="none" fo:border-top="none" fo:border-bottom="0.5pt solid #000000" fo:wrap-option="wrap" style:repeat-content="false" style:text-align-source="fix" co:border-horizontal="0.5pt solid #000000" co:border-vertical="0.5pt solid #000000"/>
    </style:style>
    <style:style style:name="Таблица1.2" style:family="table-row">
      <style:table-row-properties style:min-row-height="0.635cm" style:use-optimal-row-height="true"/>
    </style:style>
    <style:style style:name="Таблица1.C2" style:family="table-cell">
      <style:table-cell-properties xmlns:co="http://ncloudtech.com" style:vertical-align="top" fo:padding-left="0.191cm" fo:padding-right="0.191cm" fo:padding-top="0cm" fo:padding-bottom="0cm" fo:border-left="none" fo:border-right="none" fo:border-top="0.5pt solid #000000" fo:border-bottom="0.5pt solid #000000" fo:wrap-option="wrap" style:repeat-content="false" style:text-align-source="fix" co:border-horizontal="0.5pt solid #000000" co:border-vertical="0.5pt solid #000000"/>
    </style:style>
    <style:style style:name="Таблица1.A8" style:family="table-cell">
      <style:table-cell-properties xmlns:co="http://ncloudtech.com" style:vertical-align="top" fo:padding-left="0.191cm" fo:padding-right="0.191cm" fo:padding-top="0cm" fo:padding-bottom="0cm" fo:border-left="0.75pt solid #eeece1" fo:border-right="0.75pt solid #eeece1" fo:border-top="0.75pt solid #eeece1" fo:border-bottom="0.75pt solid #000000" fo:wrap-option="wrap" co:border-horizontal="0.5pt solid #000000" co:border-vertical="0.5pt solid #000000"/>
    </style:style>
    <style:style style:name="Таблица1.B8" style:family="table-cell">
      <style:table-cell-properties xmlns:co="http://ncloudtech.com" style:vertical-align="top" fo:padding-left="0.191cm" fo:padding-right="0.191cm" fo:padding-top="0cm" fo:padding-bottom="0cm" fo:border-left="0.75pt solid #eeece1" fo:border-right="0.75pt solid #eeece1" fo:border-top="0.75pt solid #eeece1" fo:border-bottom="0.75pt solid #000000" fo:wrap-option="wrap" style:repeat-content="false" style:text-align-source="fix" co:border-horizontal="0.5pt solid #000000" co:border-vertical="0.5pt solid #000000"/>
    </style:style>
    <style:style style:name="Таблица1.C8" style:family="table-cell">
      <style:table-cell-properties xmlns:co="http://ncloudtech.com" style:vertical-align="top" fo:padding-left="0.191cm" fo:padding-right="0.191cm" fo:padding-top="0cm" fo:padding-bottom="0cm" fo:border-left="none" fo:border-right="none" fo:border-top="0.5pt solid #000000" fo:border-bottom="0.75pt solid #000000" fo:wrap-option="wrap" style:repeat-content="false" style:text-align-source="fix" co:border-horizontal="0.5pt solid #000000" co:border-vertical="0.5pt solid #000000"/>
    </style:style>
    <style:style style:name="Таблица3" style:family="table">
      <style:table-properties style:width="17.507cm" table:align="left" table:display="true"/>
    </style:style>
    <style:style style:name="Таблица3.A" style:family="table-column">
      <style:table-column-properties style:column-width="0.933cm"/>
    </style:style>
    <style:style style:name="Таблица3.B" style:family="table-column">
      <style:table-column-properties style:column-width="3.598cm"/>
    </style:style>
    <style:style style:name="Таблица3.C" style:family="table-column">
      <style:table-column-properties style:column-width="4.073cm"/>
    </style:style>
    <style:style style:name="Таблица3.D" style:family="table-column">
      <style:table-column-properties style:column-width="2.249cm"/>
    </style:style>
    <style:style style:name="Таблица3.E" style:family="table-column">
      <style:table-column-properties style:column-width="6.653cm"/>
    </style:style>
    <style:style style:name="Таблица3.1" style:family="table-row">
      <style:table-row-properties style:min-row-height="0.635cm" style:use-optimal-row-height="true"/>
    </style:style>
    <style:style style:name="Таблица3.A1" style:family="table-cell">
      <style:table-cell-properties xmlns:co="http://ncloudtech.com" style:vertical-align="middle" fo:padding-left="0.191cm" fo:padding-right="0.191cm" fo:padding-top="0cm" fo:padding-bottom="0cm" fo:border-left="none" fo:border-right="none" fo:border-top="none" fo:border-bottom="0.5pt solid #000000" fo:wrap-option="wrap" style:repeat-content="false" style:text-align-source="fix" co:border-horizontal="0.5pt solid #000000" co:border-vertical="0.5pt solid #000000"/>
    </style:style>
    <style:style style:name="Таблица3.A2" style:family="table-cell">
      <style:table-cell-properties xmlns:co="http://ncloudtech.com" style:vertical-align="middle" fo:padding-left="0.191cm" fo:padding-right="0.191cm" fo:padding-top="0cm" fo:padding-bottom="0cm" fo:border="0.5pt solid #000000" fo:wrap-option="wrap" style:repeat-content="false" style:text-align-source="fix" co:border-horizontal="0.5pt solid #000000" co:border-vertical="0.5pt solid #000000"/>
    </style:style>
    <style:style style:name="Таблица3.A3" style:family="table-cell">
      <style:table-cell-properties xmlns:co="http://ncloudtech.com" style:vertical-align="top" fo:padding-left="0.191cm" fo:padding-right="0.191cm" fo:padding-top="0cm" fo:padding-bottom="0cm" fo:border="0.75pt solid #000000" fo:wrap-option="wrap" co:border-horizontal="0.5pt solid #000000" co:border-vertical="0.5pt solid #000000"/>
    </style:style>
    <style:style style:name="Таблица3.B3" style:family="table-cell">
      <style:table-cell-properties xmlns:co="http://ncloudtech.com" style:vertical-align="top" fo:padding-left="0.191cm" fo:padding-right="0.191cm" fo:padding-top="0cm" fo:padding-bottom="0cm" fo:border="0.5pt solid #000000" fo:wrap-option="wrap" style:repeat-content="false" style:text-align-source="fix" co:border-horizontal="0.5pt solid #000000" co:border-vertical="0.5pt solid #000000"/>
    </style:style>
    <style:style style:name="Таблица3.C3" style:family="table-cell">
      <style:table-cell-properties xmlns:co="http://ncloudtech.com" style:vertical-align="top" fo:padding-left="0.191cm" fo:padding-right="0.191cm" fo:padding-top="0cm" fo:padding-bottom="0cm" fo:border="0.75pt solid #000000" fo:wrap-option="wrap" style:repeat-content="false" style:text-align-source="fix" co:border-horizontal="0.5pt solid #000000" co:border-vertical="0.5pt solid #000000"/>
    </style:style>
    <style:style style:name="Таблица3.5" style:family="table-row">
      <style:table-row-properties style:min-row-height="2.93cm" style:use-optimal-row-height="true"/>
    </style:style>
    <style:style style:name="Таблица4" style:family="table">
      <style:table-properties style:width="17.507cm" table:align="left" table:display="true"/>
    </style:style>
    <style:style style:name="Таблица4.A" style:family="table-column">
      <style:table-column-properties style:column-width="0.933cm"/>
    </style:style>
    <style:style style:name="Таблица4.B" style:family="table-column">
      <style:table-column-properties style:column-width="3.565cm"/>
    </style:style>
    <style:style style:name="Таблица4.C" style:family="table-column">
      <style:table-column-properties style:column-width="13.009cm"/>
    </style:style>
    <style:style style:name="Таблица4.1" style:family="table-row">
      <style:table-row-properties style:min-row-height="1.773cm" style:use-optimal-row-height="true"/>
    </style:style>
    <style:style style:name="Таблица4.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4.2" style:family="table-row">
      <style:table-row-properties style:min-row-height="1.505cm" style:use-optimal-row-height="true"/>
    </style:style>
    <style:style style:name="Таблица4.3" style:family="table-row">
      <style:table-row-properties style:min-row-height="0.635cm" style:use-optimal-row-height="true"/>
    </style:style>
    <style:style style:name="Таблица5" style:family="table">
      <style:table-properties style:width="17.507cm" table:align="left" table:display="true"/>
    </style:style>
    <style:style style:name="Таблица5.A" style:family="table-column">
      <style:table-column-properties style:column-width="0.933cm"/>
    </style:style>
    <style:style style:name="Таблица5.B" style:family="table-column">
      <style:table-column-properties style:column-width="3.598cm"/>
    </style:style>
    <style:style style:name="Таблица5.C" style:family="table-column">
      <style:table-column-properties style:column-width="12.975cm"/>
    </style:style>
    <style:style style:name="Таблица5.1" style:family="table-row">
      <style:table-row-properties style:min-row-height="0.635cm" style:use-optimal-row-height="true"/>
    </style:style>
    <style:style style:name="Таблица5.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5.4" style:family="table-row">
      <style:table-row-properties style:min-row-height="0.986cm" style:use-optimal-row-height="true"/>
    </style:style>
    <style:style style:name="Таблица5.8" style:family="table-row">
      <style:table-row-properties style:min-row-height="7.477cm" style:use-optimal-row-height="true"/>
    </style:style>
    <style:style style:name="Таблица6" style:family="table">
      <style:table-properties style:width="17.507cm" table:align="left" style:writing-mode="lr-tb"/>
    </style:style>
    <style:style style:name="Таблица6.A" style:family="table-column">
      <style:table-column-properties style:column-width="0.905cm"/>
    </style:style>
    <style:style style:name="Таблица6.B" style:family="table-column">
      <style:table-column-properties style:column-width="3.593cm"/>
    </style:style>
    <style:style style:name="Таблица6.C" style:family="table-column">
      <style:table-column-properties style:column-width="13.009cm"/>
    </style:style>
    <style:style style:name="Таблица6.1" style:family="table-row">
      <style:table-row-properties style:min-row-height="3.678cm" fo:keep-together="auto"/>
    </style:style>
    <style:style style:name="Таблица6.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7" style:family="table">
      <style:table-properties style:width="17.489cm" table:align="left" style:writing-mode="lr-tb"/>
    </style:style>
    <style:style style:name="Таблица7.A" style:family="table-column">
      <style:table-column-properties style:column-width="0.953cm"/>
    </style:style>
    <style:style style:name="Таблица7.B" style:family="table-column">
      <style:table-column-properties style:column-width="3.545cm"/>
    </style:style>
    <style:style style:name="Таблица7.C" style:family="table-column">
      <style:table-column-properties style:column-width="12.991cm"/>
    </style:style>
    <style:style style:name="Таблица7.1" style:family="table-row">
      <style:table-row-properties fo:keep-together="auto"/>
    </style:style>
    <style:style style:name="Таблица7.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7.3" style:family="table-row">
      <style:table-row-properties style:min-row-height="1.774cm" fo:keep-together="auto"/>
    </style:style>
    <style:style style:name="Таблица7.4" style:family="table-row">
      <style:table-row-properties style:min-row-height="1.99cm" fo:keep-together="auto"/>
    </style:style>
    <style:style style:name="Таблица8" style:family="table">
      <style:table-properties style:width="17.489cm" table:align="left" style:writing-mode="lr-tb"/>
    </style:style>
    <style:style style:name="Таблица8.A" style:family="table-column">
      <style:table-column-properties style:column-width="0.953cm"/>
    </style:style>
    <style:style style:name="Таблица8.B" style:family="table-column">
      <style:table-column-properties style:column-width="3.545cm"/>
    </style:style>
    <style:style style:name="Таблица8.C" style:family="table-column">
      <style:table-column-properties style:column-width="12.991cm"/>
    </style:style>
    <style:style style:name="Таблица8.1" style:family="table-row">
      <style:table-row-properties fo:keep-together="auto"/>
    </style:style>
    <style:style style:name="Таблица8.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8.2" style:family="table-row">
      <style:table-row-properties style:min-row-height="4.311cm" fo:keep-together="auto"/>
    </style:style>
    <style:style style:name="Таблица9" style:family="table">
      <style:table-properties style:width="17.489cm" table:align="left" style:writing-mode="lr-tb"/>
    </style:style>
    <style:style style:name="Таблица9.A" style:family="table-column">
      <style:table-column-properties style:column-width="0.953cm"/>
    </style:style>
    <style:style style:name="Таблица9.B" style:family="table-column">
      <style:table-column-properties style:column-width="3.545cm"/>
    </style:style>
    <style:style style:name="Таблица9.C" style:family="table-column">
      <style:table-column-properties style:column-width="12.991cm"/>
    </style:style>
    <style:style style:name="Таблица9.1" style:family="table-row">
      <style:table-row-properties fo:keep-together="auto"/>
    </style:style>
    <style:style style:name="Таблица9.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0" style:family="table">
      <style:table-properties style:width="17.507cm" fo:margin-left="-0.002cm" table:align="left" style:writing-mode="lr-tb"/>
    </style:style>
    <style:style style:name="Таблица10.A" style:family="table-column">
      <style:table-column-properties style:column-width="0.97cm"/>
    </style:style>
    <style:style style:name="Таблица10.B" style:family="table-column">
      <style:table-column-properties style:column-width="3.528cm"/>
    </style:style>
    <style:style style:name="Таблица10.C" style:family="table-column">
      <style:table-column-properties style:column-width="13.009cm"/>
    </style:style>
    <style:style style:name="Таблица10.1" style:family="table-row">
      <style:table-row-properties fo:keep-together="auto"/>
    </style:style>
    <style:style style:name="Таблица10.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1" style:family="table">
      <style:table-properties style:width="17.507cm" fo:margin-left="-0.002cm" table:align="left" style:writing-mode="lr-tb"/>
    </style:style>
    <style:style style:name="Таблица11.A" style:family="table-column">
      <style:table-column-properties style:column-width="0.97cm"/>
    </style:style>
    <style:style style:name="Таблица11.B" style:family="table-column">
      <style:table-column-properties style:column-width="3.528cm"/>
    </style:style>
    <style:style style:name="Таблица11.C" style:family="table-column">
      <style:table-column-properties style:column-width="13.009cm"/>
    </style:style>
    <style:style style:name="Таблица11.1" style:family="table-row">
      <style:table-row-properties style:min-row-height="2.884cm" fo:keep-together="auto"/>
    </style:style>
    <style:style style:name="Таблица11.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9" style:family="table">
      <style:table-properties style:width="17.515cm" fo:margin-left="0.014cm" table:align="left" table:display="true"/>
    </style:style>
    <style:style style:name="Таблица19.A" style:family="table-column">
      <style:table-column-properties style:column-width="2.792cm"/>
    </style:style>
    <style:style style:name="Таблица19.B" style:family="table-column">
      <style:table-column-properties style:column-width="3.337cm"/>
    </style:style>
    <style:style style:name="Таблица19.C" style:family="table-column">
      <style:table-column-properties style:column-width="1.967cm"/>
    </style:style>
    <style:style style:name="Таблица19.D" style:family="table-column">
      <style:table-column-properties style:column-width="1.905cm"/>
    </style:style>
    <style:style style:name="Таблица19.E" style:family="table-column">
      <style:table-column-properties style:column-width="2.196cm"/>
    </style:style>
    <style:style style:name="Таблица19.F" style:family="table-column">
      <style:table-column-properties style:column-width="2.658cm"/>
    </style:style>
    <style:style style:name="Таблица19.G" style:family="table-column">
      <style:table-column-properties style:column-width="2.66cm"/>
    </style:style>
    <style:style style:name="Таблица19.1" style:family="table-row">
      <style:table-row-properties style:min-row-height="0.353cm" style:use-optimal-row-height="true"/>
    </style:style>
    <style:style style:name="Таблица19.A1" style:family="table-cell">
      <style:table-cell-properties xmlns:co="http://ncloudtech.com" style:vertical-align="top" fo:padding-left="0.191cm" fo:padding-right="0.191cm" fo:padding-top="0cm" fo:padding-bottom="0cm" fo:border="0.5pt solid #000000" fo:wrap-option="wrap" co:border-horizontal="0.5pt solid #000000" co:border-vertical="0.5pt solid #000000"/>
    </style:style>
    <style:style style:name="Таблица19.A2" style:family="table-cell">
      <style:table-cell-properties xmlns:co="http://ncloudtech.com" style:vertical-align="top" fo:padding-left="0.191cm" fo:padding-right="0.191cm" fo:padding-top="0cm" fo:padding-bottom="0cm" fo:border-left="0.5pt solid #000000" fo:border-right="0.5pt solid #000000" fo:border-top="none" fo:border-bottom="0.5pt solid #000000" fo:wrap-option="wrap" co:border-horizontal="0.5pt solid #000000" co:border-vertical="0.5pt solid #000000"/>
    </style:style>
    <style:style style:name="Таблица19.F2" style:family="table-cell">
      <style:table-cell-properties xmlns:co="http://ncloudtech.com" style:vertical-align="top" fo:padding-left="0.191cm" fo:padding-right="0.191cm" fo:padding-top="0cm" fo:padding-bottom="0cm" fo:border-left="0.5pt solid #000000" fo:border-right="none" fo:border-top="none" fo:border-bottom="0.5pt solid #000000" fo:wrap-option="wrap" co:border-horizontal="0.5pt solid #000000" co:border-vertical="0.5pt solid #000000"/>
    </style:style>
    <style:style style:name="Таблица19.3" style:family="table-row">
      <style:table-row-properties style:min-row-height="0.51cm" style:use-optimal-row-height="true"/>
    </style:style>
    <style:style style:name="Таблица19.F3" style:family="table-cell">
      <style:table-cell-properties xmlns:co="http://ncloudtech.com" style:vertical-align="top" fo:padding-left="0.191cm" fo:padding-right="0.191cm" fo:padding-top="0cm" fo:padding-bottom="0cm" fo:border-left="0.5pt solid #000000" fo:border-right="none" fo:border-top="0.5pt solid #000000" fo:border-bottom="0.5pt solid #000000" fo:wrap-option="wrap" co:border-horizontal="0.5pt solid #000000" co:border-vertical="0.5pt solid #000000"/>
    </style:style>
    <style:style style:name="Таблица19.4" style:family="table-row">
      <style:table-row-properties style:min-row-height="0.573cm" style:use-optimal-row-height="true"/>
    </style:style>
    <style:style style:name="Таблица19.6" style:family="table-row">
      <style:table-row-properties style:min-row-height="0.635cm" style:use-optimal-row-height="true"/>
    </style:style>
    <style:style style:name="Таблица23" style:family="table">
      <style:table-properties style:width="17.489cm" fo:margin-left="0.014cm" table:align="left" table:display="true"/>
    </style:style>
    <style:style style:name="Таблица23.A" style:family="table-column">
      <style:table-column-properties style:column-width="2.792cm"/>
    </style:style>
    <style:style style:name="Таблица23.B" style:family="table-column">
      <style:table-column-properties style:column-width="3.337cm"/>
    </style:style>
    <style:style style:name="Таблица23.C" style:family="table-column">
      <style:table-column-properties style:column-width="1.967cm"/>
    </style:style>
    <style:style style:name="Таблица23.D" style:family="table-column">
      <style:table-column-properties style:column-width="1.905cm"/>
    </style:style>
    <style:style style:name="Таблица23.E" style:family="table-column">
      <style:table-column-properties style:column-width="2.196cm"/>
    </style:style>
    <style:style style:name="Таблица23.F" style:family="table-column">
      <style:table-column-properties style:column-width="2.699cm"/>
    </style:style>
    <style:style style:name="Таблица23.G" style:family="table-column">
      <style:table-column-properties style:column-width="2.593cm"/>
    </style:style>
    <style:style style:name="Таблица23.1" style:family="table-row">
      <style:table-row-properties style:min-row-height="0.51cm" style:use-optimal-row-height="true"/>
    </style:style>
    <style:style style:name="Таблица23.A1" style:family="table-cell">
      <style:table-cell-properties xmlns:co="http://ncloudtech.com" style:vertical-align="top" fo:padding-left="0.191cm" fo:padding-right="0.191cm" fo:padding-top="0cm" fo:padding-bottom="0cm" fo:border="0.5pt solid #000000" fo:wrap-option="wrap" co:border-horizontal="0.5pt solid #000000" co:border-vertical="0.5pt solid #000000"/>
    </style:style>
    <style:style style:name="Таблица23.F1" style:family="table-cell">
      <style:table-cell-properties xmlns:co="http://ncloudtech.com" style:vertical-align="top" fo:padding-left="0.191cm" fo:padding-right="0.191cm" fo:padding-top="0cm" fo:padding-bottom="0cm" fo:border-left="0.5pt solid #000000" fo:border-right="none" fo:border-top="0.5pt solid #000000" fo:border-bottom="0.5pt solid #000000" fo:wrap-option="wrap" co:border-horizontal="0.5pt solid #000000" co:border-vertical="0.5pt solid #000000"/>
    </style:style>
    <style:style style:name="Таблица23.B2" style:family="table-cell">
      <style:table-cell-properties xmlns:co="http://ncloudtech.com" style:vertical-align="top" fo:padding-left="0.191cm" fo:padding-right="0.191cm" fo:padding-top="0cm" fo:padding-bottom="0cm" fo:border-left="0.5pt solid #000000" fo:border-right="0.5pt solid #000000" fo:border-top="none" fo:border-bottom="0.5pt solid #000000" fo:wrap-option="wrap" co:border-horizontal="0.5pt solid #000000" co:border-vertical="0.5pt solid #000000"/>
    </style:style>
    <style:style style:name="Таблица23.F2" style:family="table-cell">
      <style:table-cell-properties xmlns:co="http://ncloudtech.com" style:vertical-align="top" fo:padding-left="0.191cm" fo:padding-right="0.191cm" fo:padding-top="0cm" fo:padding-bottom="0cm" fo:border-left="0.5pt solid #000000" fo:border-right="none" fo:border-top="none" fo:border-bottom="0.5pt solid #000000" fo:wrap-option="wrap" co:border-horizontal="0.5pt solid #000000" co:border-vertical="0.5pt solid #000000"/>
    </style:style>
    <style:style style:name="Таблица24" style:family="table">
      <style:table-properties style:width="17.551cm" table:align="left"/>
    </style:style>
    <style:style style:name="Таблица24.A" style:family="table-column">
      <style:table-column-properties style:column-width="2.845cm"/>
    </style:style>
    <style:style style:name="Таблица24.B" style:family="table-column">
      <style:table-column-properties style:column-width="3.307cm"/>
    </style:style>
    <style:style style:name="Таблица24.C" style:family="table-column">
      <style:table-column-properties style:column-width="2.847cm"/>
    </style:style>
    <style:style style:name="Таблица24.D" style:family="table-column">
      <style:table-column-properties style:column-width="3cm"/>
    </style:style>
    <style:style style:name="Таблица24.F" style:family="table-column">
      <style:table-column-properties style:column-width="2.551cm"/>
    </style:style>
    <style:style style:name="Таблица24.1" style:family="table-row">
      <style:table-row-properties style:min-row-height="0.441cm"/>
    </style:style>
    <style:style style:name="Таблица24.A1" style:family="table-cell">
      <style:table-cell-properties fo:padding="0.049cm" fo:border="0.05pt solid #000000" style:writing-mode="page"/>
    </style:style>
    <style:style style:name="Таблица24.A2" style:family="table-cell">
      <style:table-cell-properties fo:padding="0.049cm" fo:border-left="0.05pt solid #000000" fo:border-right="none" fo:border-top="none" fo:border-bottom="0.05pt solid #000000" style:writing-mode="page"/>
    </style:style>
    <style:style style:name="Таблица24.F2" style:family="table-cell">
      <style:table-cell-properties fo:padding="0.049cm" fo:border-left="0.05pt solid #000000" fo:border-right="0.05pt solid #000000" fo:border-top="none" fo:border-bottom="0.05pt solid #000000" style:writing-mode="page"/>
    </style:style>
    <style:style style:name="Таблица12" style:family="table">
      <style:table-properties style:width="17.507cm" fo:margin-left="-0.03cm" table:align="left" style:writing-mode="lr-tb"/>
    </style:style>
    <style:style style:name="Таблица12.A" style:family="table-column">
      <style:table-column-properties style:column-width="1cm"/>
    </style:style>
    <style:style style:name="Таблица12.B" style:family="table-column">
      <style:table-column-properties style:column-width="3.498cm"/>
    </style:style>
    <style:style style:name="Таблица12.C" style:family="table-column">
      <style:table-column-properties style:column-width="13.009cm"/>
    </style:style>
    <style:style style:name="Таблица12.1" style:family="table-row">
      <style:table-row-properties fo:keep-together="auto"/>
    </style:style>
    <style:style style:name="Таблица12.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4" style:family="table">
      <style:table-properties style:width="17.507cm" fo:margin-left="-0.026cm" table:align="left" style:writing-mode="lr-tb"/>
    </style:style>
    <style:style style:name="Таблица14.A" style:family="table-column">
      <style:table-column-properties style:column-width="0.997cm"/>
    </style:style>
    <style:style style:name="Таблица14.B" style:family="table-column">
      <style:table-column-properties style:column-width="3.501cm"/>
    </style:style>
    <style:style style:name="Таблица14.C" style:family="table-column">
      <style:table-column-properties style:column-width="13.009cm"/>
    </style:style>
    <style:style style:name="Таблица14.1" style:family="table-row">
      <style:table-row-properties style:min-row-height="5.48cm" fo:keep-together="auto"/>
    </style:style>
    <style:style style:name="Таблица14.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3" style:family="table">
      <style:table-properties style:width="17.5cm" fo:margin-left="-0.03cm" table:align="left" style:writing-mode="lr-tb"/>
    </style:style>
    <style:style style:name="Таблица13.A" style:family="table-column">
      <style:table-column-properties style:column-width="1cm"/>
    </style:style>
    <style:style style:name="Таблица13.B" style:family="table-column">
      <style:table-column-properties style:column-width="3.498cm"/>
    </style:style>
    <style:style style:name="Таблица13.C" style:family="table-column">
      <style:table-column-properties style:column-width="13.002cm"/>
    </style:style>
    <style:style style:name="Таблица13.1" style:family="table-row">
      <style:table-row-properties fo:keep-together="auto"/>
    </style:style>
    <style:style style:name="Таблица13.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5" style:family="table">
      <style:table-properties style:width="17.463cm" fo:margin-left="-0.03cm" table:align="left" style:writing-mode="lr-tb"/>
    </style:style>
    <style:style style:name="Таблица15.A" style:family="table-column">
      <style:table-column-properties style:column-width="1cm"/>
    </style:style>
    <style:style style:name="Таблица15.B" style:family="table-column">
      <style:table-column-properties style:column-width="3.468cm"/>
    </style:style>
    <style:style style:name="Таблица15.C" style:family="table-column">
      <style:table-column-properties style:column-width="12.995cm"/>
    </style:style>
    <style:style style:name="Таблица15.1" style:family="table-row">
      <style:table-row-properties style:min-row-height="4.468cm" fo:keep-together="auto"/>
    </style:style>
    <style:style style:name="Таблица15.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20" style:family="table">
      <style:table-properties style:width="17.406cm" table:align="left"/>
    </style:style>
    <style:style style:name="Таблица20.A" style:family="table-column">
      <style:table-column-properties style:column-width="0.891cm"/>
    </style:style>
    <style:style style:name="Таблица20.B" style:family="table-column">
      <style:table-column-properties style:column-width="16.515cm"/>
    </style:style>
    <style:style style:name="Таблица20.A1" style:family="table-cell">
      <style:table-cell-properties style:vertical-align="middle" fo:padding="0cm" fo:border-left="none" fo:border-right="none" fo:border-top="none" fo:border-bottom="0.05pt solid #000000"/>
    </style:style>
    <style:style style:name="Таблица20.2" style:family="table-row">
      <style:table-row-properties style:min-row-height="0.411cm"/>
    </style:style>
    <style:style style:name="Таблица21" style:family="table">
      <style:table-properties style:width="17.383cm" fo:margin-left="0.011cm" table:align="left"/>
    </style:style>
    <style:style style:name="Таблица21.A" style:family="table-column">
      <style:table-column-properties style:column-width="0.106cm"/>
    </style:style>
    <style:style style:name="Таблица21.B" style:family="table-column">
      <style:table-column-properties style:column-width="0.794cm"/>
    </style:style>
    <style:style style:name="Таблица21.C" style:family="table-column">
      <style:table-column-properties style:column-width="3.228cm"/>
    </style:style>
    <style:style style:name="Таблица21.D" style:family="table-column">
      <style:table-column-properties style:column-width="5.054cm"/>
    </style:style>
    <style:style style:name="Таблица21.E" style:family="table-column">
      <style:table-column-properties style:column-width="4.419cm"/>
    </style:style>
    <style:style style:name="Таблица21.F" style:family="table-column">
      <style:table-column-properties style:column-width="3.784cm"/>
    </style:style>
    <style:style style:name="Таблица21.A1" style:family="table-cell">
      <style:table-cell-properties style:vertical-align="middle" fo:padding="0.049cm" fo:border-left="0.05pt solid #000000" fo:border-right="none" fo:border-top="0.05pt solid #000000" fo:border-bottom="0.05pt solid #000000"/>
    </style:style>
    <style:style style:name="Таблица21.C1" style:family="table-cell">
      <style:table-cell-properties style:vertical-align="middle" fo:padding="0.049cm" fo:border="0.05pt solid #000000"/>
    </style:style>
    <style:style style:name="Таблица21.A2" style:family="table-cell">
      <style:table-cell-properties style:vertical-align="middle" fo:padding="0.049cm" fo:border-left="0.05pt solid #000000" fo:border-right="none" fo:border-top="none" fo:border-bottom="0.05pt solid #000000"/>
    </style:style>
    <style:style style:name="Таблица21.F2" style:family="table-cell">
      <style:table-cell-properties style:vertical-align="middle" fo:padding="0.049cm" fo:border-left="0.05pt solid #000000" fo:border-right="0.05pt solid #000000" fo:border-top="none" fo:border-bottom="0.05pt solid #000000"/>
    </style:style>
    <style:style style:name="Таблица21.5" style:family="table-row">
      <style:table-row-properties style:min-row-height="1.281cm"/>
    </style:style>
    <style:style style:name="Таблица22" style:family="table">
      <style:table-properties style:width="17.397cm" table:align="left" style:writing-mode="lr-tb"/>
    </style:style>
    <style:style style:name="Таблица22.A" style:family="table-column">
      <style:table-column-properties style:column-width="0.894cm"/>
    </style:style>
    <style:style style:name="Таблица22.B" style:family="table-column">
      <style:table-column-properties style:column-width="4.343cm"/>
    </style:style>
    <style:style style:name="Таблица22.C" style:family="table-column">
      <style:table-column-properties style:column-width="12.16cm"/>
    </style:style>
    <style:style style:name="Таблица22.1" style:family="table-row">
      <style:table-row-properties fo:keep-together="auto"/>
    </style:style>
    <style:style style:name="Таблица22.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6" style:family="table">
      <style:table-properties style:width="17.582cm" table:align="left" style:writing-mode="lr-tb"/>
    </style:style>
    <style:style style:name="Таблица16.A" style:family="table-column">
      <style:table-column-properties style:column-width="0.894cm"/>
    </style:style>
    <style:style style:name="Таблица16.B" style:family="table-column">
      <style:table-column-properties style:column-width="16.688cm"/>
    </style:style>
    <style:style style:name="Таблица16.1" style:family="table-row">
      <style:table-row-properties fo:keep-together="auto"/>
    </style:style>
    <style:style style:name="Таблица16.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7" style:family="table">
      <style:table-properties style:width="17.582cm" table:align="left" style:writing-mode="lr-tb"/>
    </style:style>
    <style:style style:name="Таблица17.A" style:family="table-column">
      <style:table-column-properties style:column-width="0.894cm"/>
    </style:style>
    <style:style style:name="Таблица17.B" style:family="table-column">
      <style:table-column-properties style:column-width="16.688cm"/>
    </style:style>
    <style:style style:name="Таблица17.1" style:family="table-row">
      <style:table-row-properties fo:keep-together="auto"/>
    </style:style>
    <style:style style:name="Таблица17.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8" style:family="table">
      <style:table-properties style:width="17.595cm" table:align="left" style:writing-mode="lr-tb"/>
    </style:style>
    <style:style style:name="Таблица18.A" style:family="table-column">
      <style:table-column-properties style:column-width="0.894cm"/>
    </style:style>
    <style:style style:name="Таблица18.B" style:family="table-column">
      <style:table-column-properties style:column-width="16.701cm"/>
    </style:style>
    <style:style style:name="Таблица18.1" style:family="table-row">
      <style:table-row-properties fo:keep-together="auto"/>
    </style:style>
    <style:style style:name="Таблица18.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P1" style:family="paragraph" style:parent-style-name="First_20_line_20_indent" style:master-page-name="First_20_Page">
      <style:paragraph-properties style:page-number="auto"/>
      <style:text-properties style:font-name="Times New Roman" fo:font-size="12pt" fo:font-weight="bold" officeooo:paragraph-rsid="00845279" style:font-size-asian="12pt" style:font-weight-asian="bold" style:font-size-complex="12pt" style:font-weight-complex="bold"/>
    </style:style>
    <style:style style:name="P2" style:family="paragraph" style:parent-style-name="Standard">
      <style:text-properties fo:color="#000000" loext:opacity="100%" style:font-name="Times New Roman1" fo:font-size="12pt" fo:font-weight="bold" officeooo:paragraph-rsid="00845279" fo:background-color="transparent" style:font-size-asian="12pt" style:font-weight-asian="bold" style:font-size-complex="12pt" style:font-weight-complex="bold"/>
    </style:style>
    <style:style style:name="P3" style:family="paragraph" style:parent-style-name="Standard">
      <style:paragraph-properties fo:margin-top="0.106cm" fo:margin-bottom="0.106cm" style:contextual-spacing="false" fo:line-height="100%" fo:text-align="justify" style:justify-single-word="false" fo:orphans="2" fo:widows="2"/>
      <style:text-properties fo:color="#000000" loext:opacity="100%" style:font-name="Times New Roman1" fo:font-size="12pt" fo:font-weight="bold" officeooo:paragraph-rsid="00845279" fo:background-color="transparent" style:font-size-asian="12pt" style:font-weight-asian="bold" style:font-size-complex="12pt" style:font-weight-complex="bold"/>
    </style:style>
    <style:style style:name="P4" style:family="paragraph" style:parent-style-name="Standard">
      <style:paragraph-properties fo:margin-top="0.106cm" fo:margin-bottom="0.106cm" style:contextual-spacing="false" fo:line-height="100%" fo:text-align="justify" style:justify-single-word="false" fo:orphans="2" fo:widows="2"/>
      <style:text-properties fo:color="#000000" loext:opacity="100%" style:font-name="Times New Roman1" fo:font-size="12pt" officeooo:paragraph-rsid="00845279" fo:background-color="transparent" style:font-size-asian="12pt" style:font-size-complex="12pt"/>
    </style:style>
    <style:style style:name="P5" style:family="paragraph" style:parent-style-name="Standard">
      <style:paragraph-properties fo:margin-top="0.106cm" fo:margin-bottom="0.106cm" style:contextual-spacing="false" fo:line-height="100%" fo:text-align="justify" style:justify-single-word="false" fo:orphans="2" fo:widows="2"/>
      <style:text-properties fo:color="#000000" loext:opacity="100%" style:font-name="Times New Roman1" fo:font-size="12pt" officeooo:rsid="00845279" officeooo:paragraph-rsid="00845279" fo:background-color="transparent" style:font-size-asian="12pt" style:font-size-complex="12pt"/>
    </style:style>
    <style:style style:name="P6" style:family="paragraph" style:parent-style-name="Text_20_body">
      <style:paragraph-properties fo:margin-top="0.106cm" fo:margin-bottom="0.106cm" style:contextual-spacing="false" fo:line-height="100%" fo:text-align="justify" style:justify-single-word="false" fo:orphans="2" fo:widows="2"/>
      <style:text-properties fo:color="#000000" loext:opacity="100%" style:font-name="Times New Roman1" fo:font-size="12pt" officeooo:paragraph-rsid="00845279" fo:background-color="transparent" style:font-size-asian="12pt" style:font-size-complex="12pt"/>
    </style:style>
    <style:style style:name="P7" style:family="paragraph" style:parent-style-name="Text_20_body">
      <style:paragraph-properties fo:margin-top="0.106cm" fo:margin-bottom="0.106cm" style:contextual-spacing="false" fo:line-height="100%" fo:text-align="justify" style:justify-single-word="false" fo:orphans="2" fo:widows="2"/>
      <style:text-properties fo:font-variant="normal" fo:text-transform="none" fo:color="#000000" loext:opacity="100%" style:font-name="Times New Roman1" fo:font-size="12pt" fo:letter-spacing="normal" fo:font-style="normal" fo:font-weight="normal" officeooo:paragraph-rsid="00845279" fo:background-color="transparent" style:font-size-asian="12pt" style:font-size-complex="12pt"/>
    </style:style>
    <style:style style:name="P8" style:family="paragraph" style:parent-style-name="Standard">
      <style:paragraph-properties fo:line-height="100%" fo:text-align="center" style:justify-single-word="false" fo:orphans="2" fo:widows="2"/>
      <style:text-properties fo:color="#000000" loext:opacity="100%" style:font-name="Times New Roman1" fo:font-size="12pt" fo:font-weight="bold" officeooo:paragraph-rsid="00845279" fo:background-color="transparent" style:font-size-asian="12pt" style:font-weight-asian="bold" style:font-size-complex="12pt" style:font-weight-complex="bold"/>
    </style:style>
    <style:style style:name="P9" style:family="paragraph" style:parent-style-name="Standard">
      <style:paragraph-properties fo:text-align="start" style:justify-single-word="false" fo:orphans="2" fo:widows="2"/>
      <style:text-properties fo:color="#000000" loext:opacity="100%" style:font-name="Times New Roman1" fo:font-size="12pt" fo:font-weight="bold" officeooo:paragraph-rsid="00845279" fo:background-color="transparent" style:font-size-asian="12pt" style:font-weight-asian="bold" style:font-size-complex="12pt" style:font-weight-complex="bold"/>
    </style:style>
    <style:style style:name="P10" style:family="paragraph" style:parent-style-name="Standard">
      <style:paragraph-properties fo:line-height="100%" fo:text-align="center" style:justify-single-word="false" fo:orphans="2" fo:widows="2"/>
      <style:text-properties fo:color="#000000" loext:opacity="100%" style:font-name="Times New Roman1" fo:font-size="12pt" officeooo:paragraph-rsid="00845279" fo:background-color="transparent" style:font-size-asian="12pt" style:font-size-complex="12pt"/>
    </style:style>
    <style:style style:name="P11" style:family="paragraph" style:parent-style-name="Standard">
      <style:paragraph-properties fo:margin-top="0.106cm" fo:margin-bottom="0.106cm" style:contextual-spacing="false" fo:line-height="100%" fo:text-align="center" style:justify-single-word="false" fo:orphans="2" fo:widows="2"/>
      <style:text-properties fo:color="#000000" loext:opacity="100%" style:font-name="Times New Roman1" fo:font-size="12pt" officeooo:paragraph-rsid="00845279" fo:background-color="transparent" style:font-size-asian="12pt" style:font-size-complex="12pt"/>
    </style:style>
    <style:style style:name="P12" style:family="paragraph" style:parent-style-name="Standard">
      <style:text-properties fo:color="#000000" loext:opacity="100%" style:font-name="Times New Roman1" fo:font-size="12pt" officeooo:paragraph-rsid="00845279" fo:background-color="transparent" style:font-size-asian="12pt" style:font-size-complex="12pt"/>
    </style:style>
    <style:style style:name="P13" style:family="paragraph" style:parent-style-name="Standard">
      <style:paragraph-properties fo:margin-top="0.106cm" fo:margin-bottom="0.106cm" style:contextual-spacing="false" fo:line-height="100%" fo:text-align="center" style:justify-single-word="false" fo:orphans="2" fo:widows="2"/>
      <style:text-properties fo:color="#000000" loext:opacity="100%" style:font-name="Times New Roman1" fo:font-size="12pt" officeooo:rsid="00845279" officeooo:paragraph-rsid="00845279" fo:background-color="transparent" style:font-size-asian="12pt" style:font-size-complex="12pt"/>
    </style:style>
    <style:style style:name="P14"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fo:font-weight="bold" officeooo:paragraph-rsid="00845279" fo:background-color="transparent" style:font-size-asian="12pt" style:font-weight-asian="bold" style:font-size-complex="12pt" style:font-weight-complex="bold"/>
    </style:style>
    <style:style style:name="P15" style:family="paragraph" style:parent-style-name="Standard">
      <style:paragraph-properties fo:margin-left="0cm" fo:margin-right="0cm" fo:margin-top="0.474cm" fo:margin-bottom="0cm" style:contextual-spacing="false" fo:text-align="center" style:justify-single-word="false" fo:orphans="2" fo:widows="2" fo:text-indent="0cm" style:auto-text-indent="false"/>
      <style:text-properties fo:color="#000000" loext:opacity="100%" style:font-name="Times New Roman1" fo:font-size="12pt" fo:font-weight="normal" officeooo:paragraph-rsid="00845279" fo:background-color="transparent" style:font-size-asian="12pt" style:font-weight-asian="normal" style:font-size-complex="12pt" style:font-weight-complex="normal"/>
    </style:style>
    <style:style style:name="P16" style:family="paragraph" style:parent-style-name="Standard">
      <style:paragraph-properties fo:text-align="center" style:justify-single-word="false" fo:orphans="2" fo:widows="2"/>
      <style:text-properties fo:color="#000000" loext:opacity="100%" style:font-name="Times New Roman1" fo:font-size="12pt" officeooo:paragraph-rsid="00845279" fo:background-color="transparent" style:font-size-asian="12pt" style:font-size-complex="12pt"/>
    </style:style>
    <style:style style:name="P17" style:family="paragraph" style:parent-style-name="Standard">
      <style:paragraph-properties fo:text-align="start" style:justify-single-word="false" fo:orphans="2" fo:widows="2"/>
      <style:text-properties style:font-name="Times New Roman1" fo:font-size="12pt" fo:font-weight="bold" officeooo:paragraph-rsid="00845279" style:font-size-asian="12pt" style:font-weight-asian="bold" style:font-size-complex="12pt" style:font-weight-complex="bold"/>
    </style:style>
    <style:style style:name="P18" style:family="paragraph" style:parent-style-name="Standard">
      <style:paragraph-properties fo:margin-top="0.106cm" fo:margin-bottom="0.106cm" style:contextual-spacing="false" fo:line-height="100%" fo:text-align="start" style:justify-single-word="false" fo:orphans="2" fo:widows="2"/>
      <style:text-properties style:font-name="Times New Roman1" fo:font-size="12pt" fo:font-weight="bold" officeooo:paragraph-rsid="00845279" style:font-size-asian="12pt" style:font-weight-asian="bold" style:font-size-complex="12pt" style:font-weight-complex="bold"/>
    </style:style>
    <style:style style:name="P19" style:family="paragraph" style:parent-style-name="Standard">
      <style:paragraph-properties fo:text-align="center" style:justify-single-word="false" fo:orphans="2" fo:widows="2"/>
      <style:text-properties style:font-name="Times New Roman1" fo:font-size="12pt" officeooo:paragraph-rsid="00845279" style:font-size-asian="12pt" style:font-size-complex="12pt"/>
    </style:style>
    <style:style style:name="P20" style:family="paragraph" style:parent-style-name="Text_20_body">
      <style:paragraph-properties fo:line-height="100%" fo:text-align="start" style:justify-single-word="false" fo:orphans="2" fo:widows="2"/>
      <style:text-properties fo:font-variant="normal" fo:text-transform="none" fo:color="#000000" loext:opacity="100%" style:font-name="Times New Roman1" fo:font-size="12pt" fo:letter-spacing="normal" fo:font-style="normal" fo:font-weight="normal" officeooo:paragraph-rsid="00845279" fo:background-color="transparent" style:font-size-asian="12pt" style:font-size-complex="12pt"/>
    </style:style>
    <style:style style:name="P21"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fo:padding="0cm" fo:border="none"/>
      <style:text-properties fo:font-variant="normal" fo:text-transform="none" fo:color="#000000" loext:opacity="100%" style:font-name="Times New Roman1" fo:font-size="12pt" fo:letter-spacing="normal" fo:font-style="normal" fo:font-weight="normal" fo:background-color="transparent" style:font-size-asian="12pt" style:font-size-complex="12pt"/>
    </style:style>
    <style:style style:name="P22" style:family="paragraph" style:parent-style-name="Standard">
      <style:paragraph-properties fo:text-align="justify" style:justify-single-word="false" fo:orphans="2" fo:widows="2"/>
      <style:text-properties fo:font-variant="normal" fo:text-transform="none" fo:color="#000000" loext:opacity="100%" style:font-name="Times New Roman1" fo:font-size="12pt" fo:letter-spacing="normal" fo:font-style="normal" fo:font-weight="normal" officeooo:rsid="008e99c0" officeooo:paragraph-rsid="008e99c0" fo:background-color="transparent" style:font-size-asian="12pt" style:font-size-complex="12pt"/>
    </style:style>
    <style:style style:name="P23" style:family="paragraph" style:parent-style-name="Standard">
      <style:paragraph-properties fo:text-align="center" style:justify-single-word="false" fo:orphans="2" fo:widows="2"/>
      <style:text-properties fo:font-variant="normal" fo:text-transform="none" fo:color="#000000" loext:opacity="100%" style:font-name="Times New Roman1" fo:font-size="12pt" fo:letter-spacing="normal" fo:font-style="normal" fo:font-weight="normal" officeooo:rsid="008891ad" officeooo:paragraph-rsid="00845279" fo:background-color="transparent" style:font-size-asian="12pt" style:font-size-complex="12pt"/>
    </style:style>
    <style:style style:name="P24"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officeooo:paragraph-rsid="00845279" fo:background-color="transparent" style:font-size-asian="12pt" style:font-size-complex="12pt"/>
    </style:style>
    <style:style style:name="P25" style:family="paragraph" style:parent-style-name="Standard">
      <style:paragraph-properties fo:margin-top="0.106cm" fo:margin-bottom="0.106cm" style:contextual-spacing="false" fo:text-align="start" style:justify-single-word="false" fo:orphans="2" fo:widows="2"/>
      <style:text-properties fo:color="#000000" loext:opacity="100%" style:font-name="Times New Roman1" fo:font-size="12pt" officeooo:paragraph-rsid="00845279" fo:background-color="transparent" style:font-size-asian="12pt" style:font-size-complex="12pt"/>
    </style:style>
    <style:style style:name="P26" style:family="paragraph" style:parent-style-name="Standard">
      <style:paragraph-properties fo:text-align="center" style:justify-single-word="false" fo:orphans="2" fo:widows="2"/>
      <style:text-properties fo:font-variant="normal" fo:text-transform="none" fo:color="#000000" loext:opacity="100%" style:font-name="Times New Roman1" fo:font-size="12pt" fo:letter-spacing="normal" fo:font-style="normal" fo:font-weight="normal" officeooo:rsid="008891ad" officeooo:paragraph-rsid="00898932" fo:background-color="transparent" style:font-size-asian="12pt" style:font-size-complex="12pt"/>
    </style:style>
    <style:style style:name="P27" style:family="paragraph" style:parent-style-name="Standard">
      <style:paragraph-properties fo:text-align="center" style:justify-single-word="false" fo:orphans="2" fo:widows="2"/>
      <style:text-properties fo:color="#000000" loext:opacity="100%" style:font-name="Times New Roman1" fo:font-size="12pt" officeooo:rsid="008891ad" officeooo:paragraph-rsid="008891ad" fo:background-color="transparent" style:font-size-asian="12pt" style:font-size-complex="12pt"/>
    </style:style>
    <style:style style:name="P28" style:family="paragraph" style:parent-style-name="Standard">
      <style:paragraph-properties fo:margin-top="0cm" fo:margin-bottom="0cm" style:contextual-spacing="false" fo:line-height="100%" fo:text-align="justify" style:justify-single-word="false"/>
      <style:text-properties fo:color="#000000" loext:opacity="100%" style:font-name="Times New Roman1" fo:font-size="12pt" officeooo:paragraph-rsid="00898932" fo:background-color="transparent" style:font-size-asian="12pt" style:font-size-complex="12pt"/>
    </style:style>
    <style:style style:name="P29"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98932" fo:background-color="transparent" style:font-size-asian="12pt" style:font-size-complex="12pt"/>
    </style:style>
    <style:style style:name="P30"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fo:background-color="transparent" style:font-size-asian="12pt" style:font-size-complex="12pt"/>
    </style:style>
    <style:style style:name="P31" style:family="paragraph" style:parent-style-name="Standard">
      <style:paragraph-properties fo:margin-top="0.106cm" fo:margin-bottom="0cm" style:contextual-spacing="false" fo:line-height="100%" fo:text-align="justify" style:justify-single-word="false"/>
      <style:text-properties style:font-name="Times New Roman1" fo:font-size="12pt" fo:font-weight="bold" officeooo:paragraph-rsid="00845279" style:font-size-asian="12pt" style:font-weight-asian="bold" style:font-name-complex="Times New Roman1" style:font-size-complex="12pt"/>
    </style:style>
    <style:style style:name="P32" style:family="paragraph" style:parent-style-name="Standard">
      <style:paragraph-properties fo:margin-top="0.106cm" fo:margin-bottom="0.106cm" style:contextual-spacing="false" fo:line-height="100%" fo:text-align="start" style:justify-single-word="false"/>
      <style:text-properties style:font-name="Times New Roman1" fo:font-size="12pt" fo:font-weight="bold" officeooo:paragraph-rsid="00845279" style:font-size-asian="12pt" style:font-weight-asian="bold" style:font-name-complex="Times New Roman1" style:font-size-complex="12pt"/>
    </style:style>
    <style:style style:name="P33"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845279" style:font-size-asian="12pt" style:font-name-complex="Times New Roman1" style:font-size-complex="12pt"/>
    </style:style>
    <style:style style:name="P34" style:family="paragraph" style:parent-style-name="Standard">
      <style:paragraph-properties fo:margin-top="0.106cm" fo:margin-bottom="0cm" style:contextual-spacing="false" fo:line-height="100%" fo:text-align="justify" style:justify-single-word="false"/>
      <style:text-properties style:font-name="Times New Roman1" fo:font-size="12pt" fo:font-weight="bold" officeooo:paragraph-rsid="00898932" style:font-size-asian="12pt" style:font-weight-asian="bold" style:font-name-complex="Times New Roman1" style:font-size-complex="12pt"/>
    </style:style>
    <style:style style:name="P35" style:family="paragraph" style:parent-style-name="Standard">
      <style:paragraph-properties fo:margin-top="0.106cm" fo:margin-bottom="0.106cm" style:contextual-spacing="false" fo:line-height="100%" fo:text-align="justify" style:justify-single-word="false"/>
      <style:text-properties style:font-name="Times New Roman1" fo:font-size="12pt" fo:font-weight="bold" officeooo:paragraph-rsid="00898932" style:font-size-asian="12pt" style:font-weight-asian="bold" style:font-name-complex="Times New Roman1" style:font-size-complex="12pt"/>
    </style:style>
    <style:style style:name="P36"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fo:font-weight="bold" officeooo:paragraph-rsid="00898932" fo:background-color="transparent" style:font-size-asian="12pt" style:font-weight-asian="bold" style:font-name-complex="Times New Roman1" style:font-size-complex="12pt" style:font-weight-complex="bold"/>
    </style:style>
    <style:style style:name="P37"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fo:font-weight="bold" officeooo:paragraph-rsid="00898932" fo:background-color="transparent" style:font-size-asian="12pt" style:font-weight-asian="bold" style:font-name-complex="Times New Roman1" style:font-size-complex="12pt" style:font-weight-complex="bold"/>
    </style:style>
    <style:style style:name="P38" style:family="paragraph" style:parent-style-name="Standard">
      <style:paragraph-properties fo:margin-top="0.106cm" fo:margin-bottom="0.106cm" style:contextual-spacing="false" fo:line-height="100%" fo:text-align="justify" style:justify-single-word="false" fo:orphans="2" fo:widows="2"/>
      <style:text-properties fo:color="#000000" loext:opacity="100%" style:font-name="Times New Roman1" fo:font-size="12pt" officeooo:paragraph-rsid="008b0c9a" fo:background-color="transparent" style:font-size-asian="12pt" style:font-size-complex="12pt"/>
    </style:style>
    <style:style style:name="P39" style:family="paragraph" style:parent-style-name="Text_20_body_20_indent">
      <style:paragraph-properties fo:margin-left="0cm" fo:margin-right="0cm"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8b0c9a" fo:background-color="transparent" style:font-size-asian="12pt" style:language-asian="ru" style:country-asian="RU" style:font-size-complex="12pt"/>
    </style:style>
    <style:style style:name="P40"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f874a" fo:background-color="transparent" style:font-name-asian="Times New Roman1" style:font-size-asian="12pt" style:language-asian="ru" style:country-asian="RU" style:font-name-complex="Times New Roman1" style:font-size-complex="12pt"/>
    </style:style>
    <style:style style:name="P41"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style:text-underline-style="none" fo:font-weight="bold" officeooo:paragraph-rsid="009185aa" fo:background-color="transparent" style:font-size-asian="12pt" style:font-weight-asian="bold" style:font-name-complex="Times New Roman1" style:font-size-complex="12pt" style:font-weight-complex="bold"/>
    </style:style>
    <style:style style:name="P42"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fo:font-weight="bold" officeooo:paragraph-rsid="009185aa" fo:background-color="transparent" style:font-size-asian="12pt" style:font-weight-asian="bold" style:font-name-complex="Times New Roman1" style:font-size-complex="12pt" style:font-weight-complex="bold"/>
    </style:style>
    <style:style style:name="P43"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paragraph-rsid="00929081" fo:background-color="transparent" style:font-size-asian="12pt" style:font-name-complex="Times New Roman1" style:font-size-complex="12pt"/>
    </style:style>
    <style:style style:name="P44" style:family="paragraph" style:parent-style-name="Text_20_body_20_indent">
      <loext:graphic-properties draw:fill="none"/>
      <style:paragraph-properties fo:margin-left="0cm" fo:margin-right="0.199cm" fo:margin-top="0cm" fo:margin-bottom="0cm" style:contextual-spacing="false" fo:line-height="100%" fo:text-align="justify" style:justify-single-word="false" fo:text-indent="0cm" style:auto-text-indent="false" fo:background-color="transparent">
        <style:tab-stops>
          <style:tab-stop style:position="0cm"/>
        </style:tab-stops>
      </style:paragraph-properties>
      <style:text-properties fo:font-variant="normal" fo:text-transform="none" fo:color="#000000" loext:opacity="100%" style:font-name="Times New Roman1" fo:font-size="12pt" fo:letter-spacing="normal" fo:font-style="normal" fo:font-weight="normal" officeooo:paragraph-rsid="00958de7" fo:background-color="transparent"/>
    </style:style>
    <style:style style:name="P45" style:family="paragraph" style:parent-style-name="Text_20_body_20_indent">
      <loext:graphic-properties draw:fill="none"/>
      <style:paragraph-properties fo:margin-left="0cm" fo:margin-right="0.199cm" fo:margin-top="0cm" fo:margin-bottom="0cm" style:contextual-spacing="false" fo:line-height="100%" fo:text-align="justify" style:justify-single-word="false" fo:text-indent="0cm" style:auto-text-indent="false" fo:background-color="transparent">
        <style:tab-stops>
          <style:tab-stop style:position="0cm"/>
        </style:tab-stops>
      </style:paragraph-properties>
      <style:text-properties fo:font-variant="normal" fo:text-transform="none" fo:color="#000000" loext:opacity="100%" style:font-name="Times New Roman1" fo:font-size="12pt" fo:letter-spacing="normal" fo:font-style="normal" fo:font-weight="normal" officeooo:rsid="00964d33" officeooo:paragraph-rsid="00964d33" fo:background-color="transparent" style:font-size-asian="12pt" style:font-size-complex="12pt"/>
    </style:style>
    <style:style style:name="P46"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style:text-underline-style="none" fo:font-weight="bold" officeooo:paragraph-rsid="00964d33" fo:background-color="transparent" style:font-size-asian="12pt" style:font-weight-asian="bold" style:font-name-complex="Times New Roman1" style:font-size-complex="12pt" style:font-weight-complex="bold"/>
    </style:style>
    <style:style style:name="P47" style:family="paragraph" style:parent-style-name="Standard">
      <style:paragraph-properties fo:margin-top="0.106cm" fo:margin-bottom="0.106cm" style:contextual-spacing="false" fo:line-height="100%"/>
      <style:text-properties fo:color="#000000" loext:opacity="100%" style:font-name="Times New Roman1" fo:font-size="12pt" style:text-underline-style="none" fo:font-weight="bold" officeooo:paragraph-rsid="00964d33" fo:background-color="transparent" style:font-size-asian="12pt" style:font-weight-asian="bold" style:font-name-complex="Times New Roman1" style:font-size-complex="12pt" style:font-weight-complex="bold"/>
    </style:style>
    <style:style style:name="P48"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rsid="00983768" officeooo:paragraph-rsid="00983768" fo:background-color="transparent" style:font-size-asian="12pt" style:font-name-complex="Times New Roman1" style:font-size-complex="12pt"/>
    </style:style>
    <style:style style:name="P49"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rsid="009a3150" officeooo:paragraph-rsid="009ac096" fo:background-color="transparent" style:font-size-asian="12pt" style:font-name-complex="Times New Roman1" style:font-size-complex="12pt"/>
    </style:style>
    <style:style style:name="P50"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rsid="009ac096" officeooo:paragraph-rsid="009c6518" fo:background-color="transparent" style:font-size-asian="12pt" style:font-name-complex="Times New Roman1" style:font-size-complex="12pt"/>
    </style:style>
    <style:style style:name="P51"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paragraph-rsid="009c6518" fo:background-color="transparent" style:font-size-asian="12pt" style:font-name-complex="Times New Roman1" style:font-size-complex="12pt"/>
    </style:style>
    <style:style style:name="P52"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fo:font-weight="bold" officeooo:paragraph-rsid="009d226b" fo:background-color="transparent" style:font-size-asian="12pt" style:font-weight-asian="bold" style:font-name-complex="Times New Roman1" style:font-size-complex="12pt" style:font-weight-complex="bold"/>
    </style:style>
    <style:style style:name="P5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fo:font-weight="bold" officeooo:paragraph-rsid="009d226b" fo:background-color="transparent" style:font-size-asian="12pt" style:font-weight-asian="bold" style:font-name-complex="Times New Roman1" style:font-size-complex="12pt" style:font-weight-complex="bold"/>
    </style:style>
    <style:style style:name="P54" style:family="paragraph" style:parent-style-name="Основной_20_текст_20_с_20_отступом_20_3">
      <style:paragraph-properties fo:margin-left="0cm" fo:margin-right="0cm" fo:margin-top="0cm" fo:margin-bottom="0cm" style:contextual-spacing="false"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98fbe5" officeooo:paragraph-rsid="009ef439" fo:background-color="transparent" style:font-size-asian="12pt" style:font-name-complex="Times New Roman1" style:font-size-complex="12pt"/>
    </style:style>
    <style:style style:name="P55"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loext:opacity="100%" style:font-name="Times New Roman1" fo:font-size="12pt" fo:letter-spacing="normal" fo:font-style="normal" fo:font-weight="normal" officeooo:paragraph-rsid="009d858e" fo:background-color="transparent"/>
    </style:style>
    <style:style style:name="P56"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officeooo:paragraph-rsid="009ef439" fo:background-color="transparent" style:font-size-asian="12pt" style:font-size-complex="12pt"/>
    </style:style>
    <style:style style:name="P57"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officeooo:paragraph-rsid="009ef439" fo:background-color="transparent" style:font-size-asian="12pt" style:font-weight-asian="bold" style:font-size-complex="12pt" style:font-weight-complex="bold"/>
    </style:style>
    <style:style style:name="P58" style:family="paragraph" style:parent-style-name="Standard">
      <style:paragraph-properties fo:text-align="justify" style:justify-single-word="false" fo:orphans="2" fo:widows="2"/>
      <style:text-properties fo:color="#000000" loext:opacity="100%" style:font-name="Times New Roman1" fo:font-size="12pt" officeooo:paragraph-rsid="00b5800a" fo:background-color="transparent" style:font-size-asian="12pt" style:font-size-complex="12pt"/>
    </style:style>
    <style:style style:name="P59"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fo:font-weight="bold" officeooo:rsid="0084ab74" officeooo:paragraph-rsid="009ef439" fo:background-color="transparent" style:font-size-asian="12pt" style:font-weight-asian="bold" style:font-name-complex="Times New Roman1" style:font-size-complex="12pt" style:font-weight-complex="bold"/>
    </style:style>
    <style:style style:name="P60"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fo:font-weight="bold" officeooo:rsid="0084ab74" officeooo:paragraph-rsid="009ef439" fo:background-color="transparent" style:font-size-asian="12pt" style:font-weight-asian="bold" style:font-name-complex="Times New Roman1" style:font-size-complex="12pt" style:font-weight-complex="bold"/>
    </style:style>
    <style:style style:name="P61" style:family="paragraph" style:parent-style-name="Text_20_body">
      <style:paragraph-properties fo:margin-top="0cm" fo:margin-bottom="0cm" style:contextual-spacing="false" fo:line-height="100%"/>
      <style:text-properties fo:color="#000000" loext:opacity="100%" style:font-name="Times New Roman1" fo:font-size="12pt" officeooo:paragraph-rsid="009ef439" fo:background-color="transparent" style:font-size-asian="12pt" style:font-name-complex="Times New Roman1" style:font-size-complex="12pt"/>
    </style:style>
    <style:style style:name="P62" style:family="paragraph" style:parent-style-name="Text_20_body">
      <style:paragraph-properties fo:margin-left="0cm" fo:margin-right="0cm"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9ef439" fo:background-color="transparent" style:font-size-asian="12pt" style:font-name-complex="Times New Roman2" style:font-size-complex="12pt"/>
    </style:style>
    <style:style style:name="P63" style:family="paragraph" style:parent-style-name="Standard">
      <style:paragraph-properties fo:text-align="center" style:justify-single-word="false" fo:orphans="2" fo:widows="2"/>
      <style:text-properties style:font-name="Times New Roman1" fo:font-size="12pt" fo:font-weight="bold" officeooo:paragraph-rsid="00bb177e" fo:background-color="#ffffff" style:font-size-asian="12pt" style:font-weight-asian="bold" style:font-size-complex="12pt" style:font-weight-complex="bold"/>
    </style:style>
    <style:style style:name="P64" style:family="paragraph" style:parent-style-name="Standard">
      <style:text-properties style:font-name="Times New Roman1" fo:font-size="12pt" officeooo:paragraph-rsid="00bb177e" fo:background-color="#ffffff" style:font-size-asian="12pt" style:font-size-complex="12pt"/>
    </style:style>
    <style:style style:name="P65" style:family="paragraph" style:parent-style-name="Standard">
      <style:text-properties style:font-name="Times New Roman1" fo:font-size="12pt" officeooo:rsid="00bbb168" officeooo:paragraph-rsid="00bbb168" fo:background-color="#ffffff" style:font-size-asian="12pt" style:font-size-complex="12pt"/>
    </style:style>
    <style:style style:name="P66" style:family="paragraph" style:parent-style-name="Standard">
      <style:text-properties style:font-name="Times New Roman1" fo:font-size="12pt" officeooo:rsid="00851760" officeooo:paragraph-rsid="00bb177e" fo:background-color="#ffffff" style:font-size-asian="12pt" style:font-size-complex="12pt"/>
    </style:style>
    <style:style style:name="P67" style:family="paragraph" style:parent-style-name="Standard">
      <style:text-properties style:font-name="Times New Roman1" fo:font-size="12pt" officeooo:rsid="00865a94" officeooo:paragraph-rsid="00bb177e" fo:background-color="#ffffff" style:font-size-asian="12pt" style:font-size-complex="12pt"/>
    </style:style>
    <style:style style:name="P68" style:family="paragraph" style:parent-style-name="Standard">
      <style:text-properties style:font-name="Times New Roman1" fo:font-size="12pt" officeooo:rsid="0087ad1b" officeooo:paragraph-rsid="00bb177e" fo:background-color="#ffffff" style:font-size-asian="12pt" style:font-size-complex="12pt"/>
    </style:style>
    <style:style style:name="P69" style:family="paragraph" style:parent-style-name="Standard">
      <style:text-properties style:font-name="Times New Roman1" fo:font-size="12pt" officeooo:rsid="00896232" officeooo:paragraph-rsid="00bb177e" fo:background-color="#ffffff" style:font-size-asian="12pt" style:font-size-complex="12pt"/>
    </style:style>
    <style:style style:name="P70" style:family="paragraph" style:parent-style-name="Standard">
      <style:text-properties style:font-name="Times New Roman1" fo:font-size="12pt" officeooo:rsid="009cb597" officeooo:paragraph-rsid="009cb597" fo:background-color="transparent" style:font-size-asian="12pt" style:font-size-complex="12pt"/>
    </style:style>
    <style:style style:name="P71" style:family="paragraph" style:parent-style-name="Standard">
      <style:text-properties style:font-name="Times New Roman1" fo:font-size="12pt" officeooo:rsid="009b2745" officeooo:paragraph-rsid="009b2745" fo:background-color="transparent" style:font-size-asian="12pt" style:font-size-complex="12pt"/>
    </style:style>
    <style:style style:name="P72" style:family="paragraph" style:parent-style-name="Standard">
      <style:text-properties style:font-name="Times New Roman1" fo:font-size="12pt" officeooo:rsid="00865a94" officeooo:paragraph-rsid="00bb177e" style:font-size-asian="12pt" style:font-size-complex="12pt"/>
    </style:style>
    <style:style style:name="P73" style:family="paragraph" style:parent-style-name="Standard">
      <style:text-properties style:font-name="Times New Roman1" fo:font-size="12pt" officeooo:rsid="009888d5" officeooo:paragraph-rsid="009888d5" fo:background-color="transparent" style:font-size-asian="12pt" style:font-size-complex="12pt"/>
    </style:style>
    <style:style style:name="P74" style:family="paragraph" style:parent-style-name="Standard">
      <style:text-properties style:font-name="Times New Roman1" fo:font-size="12pt" officeooo:rsid="00bbb168" officeooo:paragraph-rsid="00bbb168" fo:background-color="transparent" style:font-size-asian="12pt" style:font-size-complex="12pt"/>
    </style:style>
    <style:style style:name="P75" style:family="paragraph" style:parent-style-name="Standard">
      <style:text-properties style:font-name="Times New Roman1" fo:font-size="12pt" officeooo:rsid="00855a91" officeooo:paragraph-rsid="00bb177e" fo:background-color="#ffffff" style:font-size-asian="12pt" style:font-size-complex="12pt"/>
    </style:style>
    <style:style style:name="P76" style:family="paragraph" style:parent-style-name="Standard">
      <style:text-properties style:font-name="Times New Roman1" fo:font-size="12pt" officeooo:rsid="00896232" officeooo:paragraph-rsid="00896232" fo:background-color="transparent" style:font-size-asian="12pt" style:font-size-complex="12pt"/>
    </style:style>
    <style:style style:name="P77" style:family="paragraph" style:parent-style-name="Standard">
      <style:text-properties style:font-name="Times New Roman1" fo:font-size="12pt" officeooo:rsid="009e651a" officeooo:paragraph-rsid="009e651a" fo:background-color="transparent" style:font-size-asian="12pt" style:font-size-complex="12pt"/>
    </style:style>
    <style:style style:name="P78" style:family="paragraph" style:parent-style-name="Standard">
      <style:text-properties style:font-name="Times New Roman1" fo:font-size="12pt" officeooo:rsid="009e651a" officeooo:paragraph-rsid="00bbb168" fo:background-color="#ffffff" style:font-size-asian="12pt" style:font-size-complex="12pt"/>
    </style:style>
    <style:style style:name="P79" style:family="paragraph" style:parent-style-name="Standard">
      <style:text-properties style:font-name="Times New Roman1" fo:font-size="12pt" officeooo:paragraph-rsid="00bbb168" fo:background-color="#ffffff" style:font-size-asian="12pt" style:font-size-complex="12pt"/>
    </style:style>
    <style:style style:name="P80" style:family="paragraph" style:parent-style-name="Standard">
      <style:text-properties style:font-name="Times New Roman1" fo:font-size="12pt" officeooo:rsid="00865a94" officeooo:paragraph-rsid="00bbb168" fo:background-color="#ffffff" style:font-size-asian="12pt" style:font-size-complex="12pt"/>
    </style:style>
    <style:style style:name="P81" style:family="paragraph" style:parent-style-name="Standard">
      <style:text-properties style:font-name="Times New Roman1" fo:font-size="12pt" officeooo:rsid="0087ad1b" officeooo:paragraph-rsid="00bbb168" fo:background-color="#ffffff" style:font-size-asian="12pt" style:font-size-complex="12pt"/>
    </style:style>
    <style:style style:name="P82" style:family="paragraph" style:parent-style-name="Standard">
      <style:text-properties style:font-name="Times New Roman1" fo:font-size="12pt" officeooo:rsid="00896232" officeooo:paragraph-rsid="00bbb168" fo:background-color="#ffffff" style:font-size-asian="12pt" style:font-size-complex="12pt"/>
    </style:style>
    <style:style style:name="P83" style:family="paragraph" style:parent-style-name="Standard">
      <style:text-properties style:font-name="Times New Roman1" fo:font-size="12pt" officeooo:rsid="009cb597" officeooo:paragraph-rsid="00bbb168" fo:background-color="#ffffff" style:font-size-asian="12pt" style:font-size-complex="12pt"/>
    </style:style>
    <style:style style:name="P84" style:family="paragraph" style:parent-style-name="Standard">
      <style:text-properties fo:color="#000000" loext:opacity="100%" style:font-name="Times New Roman1" fo:font-size="12pt" fo:font-weight="bold" officeooo:rsid="008763cd" officeooo:paragraph-rsid="00c199ea" fo:background-color="transparent" style:font-size-asian="12pt" style:font-weight-asian="bold" style:font-size-complex="12pt" style:font-weight-complex="bold"/>
    </style:style>
    <style:style style:name="P85" style:family="paragraph" style:parent-style-name="Standard">
      <style:text-properties fo:color="#000000" loext:opacity="100%" style:font-name="Times New Roman1" fo:font-size="12pt" officeooo:paragraph-rsid="00ae85c7" fo:background-color="transparent" style:font-size-asian="12pt" style:font-size-complex="12pt"/>
    </style:style>
    <style:style style:name="P86" style:family="paragraph" style:parent-style-name="Table_20_Contents">
      <style:text-properties fo:color="#000000" loext:opacity="100%" style:font-name="Times New Roman1" fo:font-size="12pt" officeooo:paragraph-rsid="00ae85c7" fo:background-color="transparent" style:font-size-asian="12pt" style:font-size-complex="12pt"/>
    </style:style>
    <style:style style:name="P87" style:family="paragraph" style:parent-style-name="Table_20_Contents">
      <style:text-properties style:font-name="Times New Roman1" fo:font-size="12pt" officeooo:rsid="0082d911" officeooo:paragraph-rsid="0082d911" style:font-size-asian="12pt" style:font-size-complex="12pt"/>
    </style:style>
    <style:style style:name="P88" style:family="paragraph" style:parent-style-name="Table_20_Contents">
      <style:text-properties style:font-name="Times New Roman1" fo:font-size="12pt" officeooo:rsid="0083c958" officeooo:paragraph-rsid="0083c958" style:font-size-asian="12pt" style:font-size-complex="12pt"/>
    </style:style>
    <style:style style:name="P89" style:family="paragraph" style:parent-style-name="First_20_line_20_indent">
      <style:text-properties style:font-name="Times New Roman1" fo:font-size="12pt" officeooo:rsid="0082d911" officeooo:paragraph-rsid="0082d911" style:font-size-asian="12pt" style:font-size-complex="12pt"/>
    </style:style>
    <style:style style:name="P90" style:family="paragraph" style:parent-style-name="Table_20_Contents">
      <style:text-properties style:font-name="Times New Roman1" fo:font-size="12pt" officeooo:rsid="008c0562" officeooo:paragraph-rsid="008c0562" style:font-size-asian="12pt" style:font-size-complex="12pt"/>
    </style:style>
    <style:style style:name="P91" style:family="paragraph" style:parent-style-name="Table_20_Contents">
      <style:text-properties style:font-name="Times New Roman1" fo:font-size="12pt" officeooo:rsid="0082d911" officeooo:paragraph-rsid="0083c958" style:font-size-asian="12pt" style:font-size-complex="12pt"/>
    </style:style>
    <style:style style:name="P92" style:family="paragraph" style:parent-style-name="Table_20_Contents">
      <style:text-properties style:font-name="Times New Roman1" fo:font-size="12pt" officeooo:rsid="0090b953" officeooo:paragraph-rsid="0090b953" style:font-size-asian="12pt" style:font-size-complex="12pt"/>
    </style:style>
    <style:style style:name="P93" style:family="paragraph" style:parent-style-name="Table_20_Contents">
      <style:text-properties style:font-name="Times New Roman1" fo:font-size="12pt" officeooo:rsid="008f7ab2" officeooo:paragraph-rsid="008f7ab2" style:font-size-asian="12pt" style:font-size-complex="12pt"/>
    </style:style>
    <style:style style:name="P94" style:family="paragraph" style:parent-style-name="Table_20_Contents">
      <style:text-properties style:font-name="Times New Roman1" fo:font-size="12pt" officeooo:rsid="008eb4dd" officeooo:paragraph-rsid="008eb4dd" style:font-size-asian="12pt" style:font-size-complex="12pt"/>
    </style:style>
    <style:style style:name="P95" style:family="paragraph" style:parent-style-name="Standard">
      <style:paragraph-properties fo:margin-top="0cm" fo:margin-bottom="0cm" style:contextual-spacing="false"/>
      <style:text-properties style:font-name="Times New Roman1" fo:font-size="12pt" fo:font-weight="bold" officeooo:rsid="00960468" officeooo:paragraph-rsid="00c199ea" style:font-size-asian="12pt" style:font-weight-asian="bold" style:font-size-complex="12pt" style:font-weight-complex="bold"/>
    </style:style>
    <style:style style:name="P96" style:family="paragraph" style:parent-style-name="Table_20_Contents">
      <style:text-properties style:font-name="Times New Roman1" fo:font-size="12pt" officeooo:rsid="008e8a74" officeooo:paragraph-rsid="008e8a74" style:font-size-asian="12pt" style:font-size-complex="12pt"/>
    </style:style>
    <style:style style:name="P97" style:family="paragraph" style:parent-style-name="Table_20_Contents">
      <style:text-properties fo:color="#000000" loext:opacity="100%" style:font-name="Times New Roman1" fo:font-size="12pt" officeooo:rsid="0083eb47" officeooo:paragraph-rsid="008e8a74" style:font-size-asian="12pt" style:font-size-complex="12pt"/>
    </style:style>
    <style:style style:name="P98" style:family="paragraph" style:parent-style-name="Table_20_Contents">
      <style:text-properties style:font-name="Times New Roman1" fo:font-size="12pt" officeooo:rsid="00ac8bae" officeooo:paragraph-rsid="00ac8bae" style:font-size-asian="12pt" style:font-size-complex="12pt"/>
    </style:style>
    <style:style style:name="P99" style:family="paragraph" style:parent-style-name="Table_20_Contents">
      <style:text-properties style:font-name="Times New Roman1" fo:font-size="12pt" officeooo:rsid="00aa2d28" officeooo:paragraph-rsid="00aa2d28" style:font-size-asian="12pt" style:font-size-complex="12pt"/>
    </style:style>
    <style:style style:name="P100" style:family="paragraph" style:parent-style-name="Table_20_Contents">
      <style:text-properties style:font-name="Times New Roman1" fo:font-size="12pt" officeooo:rsid="009c9d84" officeooo:paragraph-rsid="009c9d84" style:font-size-asian="12pt" style:font-size-complex="12pt"/>
    </style:style>
    <style:style style:name="P101" style:family="paragraph" style:parent-style-name="Table_20_Contents">
      <style:text-properties style:font-name="Times New Roman1" fo:font-size="12pt" officeooo:rsid="00911599" officeooo:paragraph-rsid="00911599" style:font-size-asian="12pt" style:font-size-complex="12pt"/>
    </style:style>
    <style:style style:name="P102" style:family="paragraph" style:parent-style-name="Table_20_Contents">
      <style:text-properties style:font-name="Times New Roman1" fo:font-size="12pt" officeooo:rsid="00c30fac" officeooo:paragraph-rsid="00c30fac" style:font-size-asian="12pt" style:font-size-complex="12pt"/>
    </style:style>
    <style:style style:name="P103" style:family="paragraph" style:parent-style-name="Standard">
      <style:text-properties style:font-name="Times New Roman1" fo:font-size="12pt" officeooo:rsid="009e2e75" officeooo:paragraph-rsid="009e2e75" style:font-size-asian="12pt" style:font-size-complex="12pt"/>
    </style:style>
    <style:style style:name="P104" style:family="paragraph" style:parent-style-name="Table_20_Contents">
      <style:text-properties style:font-name="Times New Roman1" fo:font-size="12pt" officeooo:paragraph-rsid="008fb79a" style:font-size-asian="12pt" style:font-size-complex="12pt"/>
    </style:style>
    <style:style style:name="P105" style:family="paragraph" style:parent-style-name="Table_20_Contents">
      <style:text-properties style:font-name="Times New Roman1" fo:font-size="12pt" officeooo:rsid="009e2e75" officeooo:paragraph-rsid="009e2e75" style:font-size-asian="12pt" style:font-size-complex="12pt"/>
    </style:style>
    <style:style style:name="P106" style:family="paragraph" style:parent-style-name="Table_20_Contents">
      <style:text-properties style:font-name="Times New Roman1" fo:font-size="12pt" officeooo:rsid="00895d93" officeooo:paragraph-rsid="008fb79a" style:font-size-asian="12pt" style:font-size-complex="12pt"/>
    </style:style>
    <style:style style:name="P107" style:family="paragraph" style:parent-style-name="Table_20_Contents">
      <style:text-properties style:font-name="Times New Roman1" fo:font-size="12pt" officeooo:rsid="00c34a86" officeooo:paragraph-rsid="00c34a86" style:font-size-asian="12pt" style:font-size-complex="12pt"/>
    </style:style>
    <style:style style:name="P108" style:family="paragraph" style:parent-style-name="Table_20_Contents">
      <style:text-properties style:font-name="Times New Roman1" fo:font-size="12pt" officeooo:rsid="00911a2e" officeooo:paragraph-rsid="00911a2e" style:font-size-asian="12pt" style:font-size-complex="12pt"/>
    </style:style>
    <style:style style:name="P109" style:family="paragraph" style:parent-style-name="Table_20_Contents">
      <style:text-properties style:font-name="Times New Roman1" fo:font-size="12pt" officeooo:rsid="009232f8" officeooo:paragraph-rsid="009232f8" style:font-size-asian="12pt" style:font-size-complex="12pt"/>
    </style:style>
    <style:style style:name="P110" style:family="paragraph" style:parent-style-name="Standard">
      <style:text-properties style:font-name="Times New Roman1" fo:font-size="12pt" officeooo:rsid="00aa2d28" officeooo:paragraph-rsid="00aa2d28" style:font-size-asian="12pt" style:font-size-complex="12pt"/>
    </style:style>
    <style:style style:name="P111" style:family="paragraph" style:parent-style-name="Table_20_Contents">
      <style:text-properties style:font-name="Times New Roman1" fo:font-size="12pt" officeooo:rsid="00c40e56" officeooo:paragraph-rsid="00c40e56" style:font-size-asian="12pt" style:font-size-complex="12pt"/>
    </style:style>
    <style:style style:name="P112" style:family="paragraph" style:parent-style-name="Table_20_Contents">
      <style:text-properties style:font-name="Times New Roman1" fo:font-size="12pt" officeooo:rsid="008fb79a" officeooo:paragraph-rsid="009232f8" style:font-size-asian="12pt" style:font-size-complex="12pt"/>
    </style:style>
    <style:style style:name="P113" style:family="paragraph" style:parent-style-name="Table_20_Contents">
      <style:text-properties style:font-name="Times New Roman1" fo:font-size="12pt" officeooo:paragraph-rsid="009232f8" style:font-size-asian="12pt" style:font-size-complex="12pt"/>
    </style:style>
    <style:style style:name="P114" style:family="paragraph" style:parent-style-name="Standard">
      <style:text-properties style:font-name="Times New Roman1" fo:font-size="12pt" officeooo:rsid="00937ca6" officeooo:paragraph-rsid="00937ca6" style:font-size-asian="12pt" style:font-size-complex="12pt"/>
    </style:style>
    <style:style style:name="P115" style:family="paragraph" style:parent-style-name="Standard">
      <style:text-properties style:font-name="Times New Roman1" fo:font-size="12pt" officeooo:rsid="00c40e56" officeooo:paragraph-rsid="00c40e56" style:font-size-asian="12pt" style:font-size-complex="12pt"/>
    </style:style>
    <style:style style:name="P116" style:family="paragraph" style:parent-style-name="Table_20_Contents">
      <style:text-properties style:font-name="Times New Roman1" fo:font-size="12pt" officeooo:rsid="0084ade1" officeooo:paragraph-rsid="009232f8" style:font-size-asian="12pt" style:font-size-complex="12pt"/>
    </style:style>
    <style:style style:name="P117" style:family="paragraph" style:parent-style-name="Table_20_Contents">
      <style:text-properties style:font-name="Times New Roman1" fo:font-size="12pt" officeooo:rsid="00937ca6" officeooo:paragraph-rsid="00937ca6" style:font-size-asian="12pt" style:font-size-complex="12pt"/>
    </style:style>
    <style:style style:name="P118" style:family="paragraph" style:parent-style-name="Standard">
      <style:text-properties officeooo:paragraph-rsid="00bbb168"/>
    </style:style>
    <style:style style:name="P119"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officeooo:rsid="0084ab74" officeooo:paragraph-rsid="00a18054" fo:background-color="transparent" style:font-size-asian="12pt" style:font-name-complex="Times New Roman1" style:font-size-complex="12pt"/>
    </style:style>
    <style:style style:name="P120"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rsid="0084ab74" officeooo:paragraph-rsid="00a18054" fo:background-color="transparent" style:font-size-asian="12pt" style:font-name-complex="Times New Roman1" style:font-size-complex="12pt"/>
    </style:style>
    <style:style style:name="P121" style:family="paragraph" style:parent-style-name="Text_20_body">
      <style:paragraph-properties fo:line-height="100%" fo:text-align="center" style:justify-single-word="false" style:text-autospace="none"/>
      <style:text-properties fo:color="#000000" loext:opacity="100%" style:font-name="Times New Roman1" fo:font-size="12pt" officeooo:paragraph-rsid="00a18054" fo:background-color="transparent" style:font-size-asian="12pt" style:font-name-complex="Times New Roman1" style:font-size-complex="12pt"/>
    </style:style>
    <style:style style:name="P122" style:family="paragraph" style:parent-style-name="Основной_20_текст_20_с_20_отступом_20_3" style:list-style-name="L1">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rsid="00a85586" officeooo:paragraph-rsid="00a87fcf" fo:background-color="transparent" style:font-size-asian="12pt" style:font-name-complex="Times New Roman1" style:font-size-complex="12pt"/>
    </style:style>
    <style:style style:name="P123" style:family="paragraph" style:parent-style-name="Основной_20_текст_20_с_20_отступом_20_3" style:list-style-name="L1">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rsid="00a68474" officeooo:paragraph-rsid="00a18054" fo:background-color="transparent" style:font-size-asian="12pt" style:font-name-complex="Times New Roman1" style:font-size-complex="12pt"/>
    </style:style>
    <style:style style:name="P124" style:family="paragraph" style:parent-style-name="Основной_20_текст_20_с_20_отступом_20_3" style:list-style-name="L1">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rsid="00a68474" officeooo:paragraph-rsid="00a87fcf" fo:background-color="transparent" style:font-size-asian="12pt" style:font-name-complex="Times New Roman1" style:font-size-complex="12pt"/>
    </style:style>
    <style:style style:name="P125" style:family="paragraph" style:parent-style-name="Основной_20_текст_20_с_20_отступом_20_3" style:list-style-name="L1">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rsid="00a93676" officeooo:paragraph-rsid="00a18054" fo:background-color="transparent" style:font-size-asian="12pt" style:font-name-complex="Times New Roman1" style:font-size-complex="12pt"/>
    </style:style>
    <style:style style:name="P126" style:family="paragraph" style:parent-style-name="Основной_20_текст_20_с_20_отступом_20_3" style:list-style-name="L1">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rsid="00a18054" officeooo:paragraph-rsid="00a18054" fo:background-color="transparent" style:font-size-asian="12pt" style:font-name-complex="Times New Roman1" style:font-size-complex="12pt"/>
    </style:style>
    <style:style style:name="P127" style:family="paragraph" style:parent-style-name="Основной_20_текст_20_с_20_отступом_20_3" style:list-style-name="L1">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rsid="00a18054" officeooo:paragraph-rsid="00a18054" fo:background-color="transparent" style:font-size-asian="12pt" style:font-style-asian="normal" style:font-name-complex="Times New Roman1" style:font-size-complex="12pt" style:font-style-complex="normal"/>
    </style:style>
    <style:style style:name="P128" style:family="paragraph" style:parent-style-name="Основной_20_текст_20_с_20_отступом_20_3" style:list-style-name="L1">
      <style:paragraph-properties fo:margin-top="0cm" fo:margin-bottom="0cm" style:contextual-spacing="false" fo:line-height="100%" fo:text-align="center" style:justify-single-word="false"/>
      <style:text-properties fo:font-variant="normal" fo:text-transform="none" fo:color="#000000" loext:opacity="100%" style:font-name="Times New Roman1" fo:font-size="12pt" fo:letter-spacing="normal" fo:language="ru" fo:country="RU" fo:font-style="normal" style:text-underline-style="solid" style:text-underline-width="auto" style:text-underline-color="font-color" fo:font-weight="normal" officeooo:rsid="00a31b48" officeooo:paragraph-rsid="00a31b48" fo:background-color="transparent" style:font-size-asian="12pt" style:font-style-asian="normal" style:font-name-complex="Times New Roman1" style:font-size-complex="12pt" style:font-style-complex="normal"/>
    </style:style>
    <style:style style:name="P129" style:family="paragraph" style:parent-style-name="Основной_20_текст_20_с_20_отступом_20_3" style:list-style-name="L1">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style:text-underline-style="none" fo:font-weight="normal" officeooo:rsid="00a31b48" officeooo:paragraph-rsid="00a31b48" fo:background-color="transparent" style:font-size-asian="12pt" style:font-style-asian="normal" style:font-name-complex="Times New Roman1" style:font-size-complex="12pt" style:font-style-complex="normal"/>
    </style:style>
    <style:style style:name="P130" style:family="paragraph" style:parent-style-name="Основной_20_текст_20_с_20_отступом_20_3">
      <style:paragraph-properties fo:margin-left="0cm" fo:margin-top="0cm" fo:margin-bottom="0cm" style:contextual-spacing="false"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style:text-underline-style="none" fo:font-weight="normal" officeooo:rsid="00a31b48" officeooo:paragraph-rsid="00a31b48" fo:background-color="transparent" style:font-size-asian="12pt" style:font-style-asian="normal" style:font-name-complex="Times New Roman1" style:font-size-complex="12pt" style:font-style-complex="normal"/>
    </style:style>
    <style:style style:name="P131" style:family="paragraph" style:parent-style-name="Text_20_body">
      <style:paragraph-properties fo:line-height="100%" fo:text-align="center" style:justify-single-word="false" style:text-autospace="none"/>
      <style:text-properties fo:color="#000000" loext:opacity="100%" style:font-name="Times New Roman1" fo:font-size="12pt" officeooo:paragraph-rsid="00a3c363" fo:background-color="transparent" style:font-size-asian="12pt" style:font-name-complex="Times New Roman1" style:font-size-complex="12pt"/>
    </style:style>
    <style:style style:name="P132" style:family="paragraph" style:parent-style-name="Text_20_body" style:list-style-name="L2">
      <style:paragraph-properties fo:line-height="100%" fo:text-align="start" style:justify-single-word="false" style:text-autospace="none">
        <style:tab-stops>
          <style:tab-stop style:position="9.349cm"/>
        </style:tab-stops>
      </style:paragraph-properties>
      <style:text-properties fo:color="#000000" loext:opacity="100%" style:font-name="Times New Roman1" fo:font-size="12pt" style:text-underline-style="none" officeooo:rsid="00a3c363" officeooo:paragraph-rsid="00a3c363" fo:background-color="transparent" style:font-size-asian="12pt" style:font-name-complex="Times New Roman1" style:font-size-complex="12pt"/>
    </style:style>
    <style:style style:name="P133" style:family="paragraph" style:parent-style-name="Text_20_body" style:list-style-name="L2">
      <style:paragraph-properties fo:line-height="100%" fo:text-align="start" style:justify-single-word="false" style:text-autospace="none">
        <style:tab-stops>
          <style:tab-stop style:position="9.349cm"/>
        </style:tab-stops>
      </style:paragraph-properties>
      <style:text-properties fo:color="#000000" loext:opacity="100%" style:font-name="Times New Roman1" fo:font-size="12pt" style:text-underline-style="none" officeooo:rsid="00a3c363" officeooo:paragraph-rsid="00a557e7" fo:background-color="transparent" style:font-size-asian="12pt" style:font-name-complex="Times New Roman1" style:font-size-complex="12pt"/>
    </style:style>
    <style:style style:name="P134" style:family="paragraph" style:parent-style-name="Text_20_body" style:list-style-name="L2">
      <style:paragraph-properties fo:line-height="100%" fo:text-align="start" style:justify-single-word="false" style:text-autospace="none">
        <style:tab-stops>
          <style:tab-stop style:position="9.349cm"/>
        </style:tab-stops>
      </style:paragraph-properties>
      <style:text-properties style:font-name="Times New Roman1" fo:font-size="12pt" style:text-underline-style="solid" style:text-underline-width="auto" style:text-underline-color="font-color" officeooo:rsid="00a3c363" officeooo:paragraph-rsid="00a87fcf" fo:background-color="#ffff00" style:font-size-asian="12pt" style:font-name-complex="Times New Roman1" style:font-size-complex="12pt"/>
    </style:style>
    <style:style style:name="P135" style:family="paragraph" style:parent-style-name="Text_20_body" style:list-style-name="L2">
      <style:paragraph-properties fo:line-height="100%" fo:text-align="start" style:justify-single-word="false" style:text-autospace="none">
        <style:tab-stops>
          <style:tab-stop style:position="9.349cm"/>
        </style:tab-stops>
      </style:paragraph-properties>
      <style:text-properties fo:font-variant="normal" fo:text-transform="none" fo:color="#000000" loext:opacity="100%" style:text-line-through-style="none" style:text-line-through-type="none" style:font-name="Times New Roman1" fo:font-size="12pt" fo:letter-spacing="normal" fo:language="ru" fo:country="RU" fo:font-style="normal" style:text-underline-style="none" fo:font-weight="normal" officeooo:rsid="00a557e7" officeooo:paragraph-rsid="00a87fcf" style:text-blinking="false" fo:background-color="transparent" style:font-size-asian="12pt" style:font-name-complex="Times New Roman1" style:font-size-complex="12pt" loext:padding="0cm" loext:border="none"/>
    </style:style>
    <style:style style:name="P136" style:family="paragraph" style:parent-style-name="Основной_20_текст_20_с_20_отступом_20_3" style:list-style-name="L2">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rsid="00abc1ed" officeooo:paragraph-rsid="00a87fcf" fo:background-color="transparent" style:font-size-asian="12pt" style:font-name-complex="Times New Roman1" style:font-size-complex="12pt"/>
    </style:style>
    <style:style style:name="P137" style:family="paragraph" style:parent-style-name="Основной_20_текст_20_с_20_отступом_20_3" style:list-style-name="L2">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rsid="00a557e7" officeooo:paragraph-rsid="00a87fcf" fo:background-color="transparent" style:font-size-asian="12pt" style:font-name-complex="Times New Roman1" style:font-size-complex="12pt"/>
    </style:style>
    <style:style style:name="P138" style:family="paragraph" style:parent-style-name="Основной_20_текст_20_с_20_отступом_20_3" style:list-style-name="L2">
      <style:paragraph-properties fo:margin-top="0cm" fo:margin-bottom="0cm" style:contextual-spacing="false" fo:line-height="100%" fo:text-align="start" style:justify-single-word="false"/>
      <style:text-properties fo:color="#000000" loext:opacity="100%" style:font-name="Times New Roman1" fo:font-size="12pt" officeooo:paragraph-rsid="00a87fcf" fo:background-color="transparent" style:font-size-asian="12pt" style:font-size-complex="12pt"/>
    </style:style>
    <style:style style:name="P139" style:family="paragraph" style:parent-style-name="Основной_20_текст_20_с_20_отступом_20_3" style:list-style-name="L2">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font-style="normal" fo:font-weight="normal" officeooo:paragraph-rsid="00a87fcf" fo:background-color="transparent" style:font-size-asian="12pt" style:font-size-complex="12pt"/>
    </style:style>
    <style:style style:name="P140" style:family="paragraph" style:parent-style-name="Основной_20_текст_20_с_20_отступом_20_3" style:list-style-name="L2">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rsid="00aad5d9" officeooo:paragraph-rsid="00a557e7" fo:background-color="transparent" style:font-size-asian="12pt" style:font-name-complex="Times New Roman1" style:font-size-complex="12pt"/>
    </style:style>
    <style:style style:name="P141" style:family="paragraph" style:parent-style-name="Основной_20_текст_20_с_20_отступом_20_3" style:list-style-name="L2">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rsid="00aad5d9" officeooo:paragraph-rsid="00a87fcf" fo:background-color="transparent" style:font-size-asian="12pt" style:font-name-complex="Times New Roman1" style:font-size-complex="12pt"/>
    </style:style>
    <style:style style:name="P142" style:family="paragraph" style:parent-style-name="Основной_20_текст_20_с_20_отступом_20_3" style:list-style-name="L2">
      <style:paragraph-properties fo:margin-top="0cm" fo:margin-bottom="0cm" style:contextual-spacing="false"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paragraph-rsid="00a87fcf" fo:background-color="transparent" style:font-size-asian="12pt" style:font-name-complex="Times New Roman1" style:font-size-complex="12pt"/>
    </style:style>
    <style:style style:name="P143"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fo:font-weight="bold" officeooo:rsid="0084ab74" officeooo:paragraph-rsid="00a87fcf" fo:background-color="transparent" style:font-size-asian="12pt" style:font-weight-asian="bold" style:font-name-complex="Times New Roman1" style:font-size-complex="12pt" style:font-weight-complex="bold"/>
    </style:style>
    <style:style style:name="P144" style:family="paragraph" style:parent-style-name="Standard">
      <style:paragraph-properties fo:margin-top="0.106cm" fo:margin-bottom="0.106cm" style:contextual-spacing="false" fo:line-height="100%" fo:text-align="start" style:justify-single-word="false"/>
      <style:text-properties fo:color="#000000" loext:opacity="100%" style:font-name="Times New Roman1" fo:font-size="12pt" fo:font-weight="bold" officeooo:rsid="0084ab74" officeooo:paragraph-rsid="00a87fcf" fo:background-color="transparent" style:font-size-asian="12pt" style:font-weight-asian="bold" style:font-name-complex="Times New Roman1" style:font-size-complex="12pt" style:font-weight-complex="bold"/>
    </style:style>
    <style:style style:name="P145"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a87fcf" fo:background-color="transparent" style:font-size-asian="12pt" style:font-name-complex="Times New Roman1" style:font-size-complex="12pt"/>
    </style:style>
    <style:style style:name="P146" style:family="paragraph" style:parent-style-name="Standard">
      <style:paragraph-properties fo:margin-right="0cm" fo:line-height="100%" fo:text-align="center" style:justify-single-word="false" fo:text-indent="0.06cm" style:auto-text-indent="false"/>
      <style:text-properties style:font-name="Times New Roman1" fo:font-size="12pt" fo:font-weight="bold" officeooo:rsid="0084ab74" officeooo:paragraph-rsid="00ab452e" style:font-size-asian="12pt" style:font-weight-asian="bold" style:font-name-complex="Times New Roman1" style:font-size-complex="12pt" style:font-weight-complex="bold"/>
    </style:style>
    <style:style style:name="P147" style:family="paragraph" style:parent-style-name="Standard">
      <style:paragraph-properties fo:margin-top="0.106cm" fo:margin-bottom="0.106cm" style:contextual-spacing="false" fo:line-height="100%" fo:text-align="justify" style:justify-single-word="false"/>
      <style:text-properties style:font-name="Times New Roman1" fo:font-size="12pt" fo:font-weight="bold" officeooo:rsid="0084ab74" officeooo:paragraph-rsid="00ab452e" style:font-size-asian="12pt" style:font-weight-asian="bold" style:font-name-complex="Times New Roman1" style:font-size-complex="12pt" style:font-weight-complex="bold"/>
    </style:style>
    <style:style style:name="P148" style:family="paragraph" style:parent-style-name="Основной_20_текст_20_с_20_отступом_20_3">
      <style:paragraph-properties fo:margin-left="0.083cm" fo:margin-right="0cm" fo:line-height="100%" fo:text-align="center" style:justify-single-word="false"/>
      <style:text-properties fo:font-variant="normal" fo:text-transform="none" fo:color="#000000" loext:opacity="100%" style:font-name="Times New Roman1" fo:font-size="12pt" fo:letter-spacing="normal" fo:language="ru" fo:country="RU" fo:font-style="normal" fo:font-weight="normal" officeooo:rsid="00b92951" officeooo:paragraph-rsid="00b92951" fo:background-color="transparent" style:font-size-asian="12pt" style:font-name-complex="Times New Roman1" style:font-size-complex="12pt"/>
    </style:style>
    <style:style style:name="P149" style:family="paragraph" style:parent-style-name="Основной_20_текст_20_с_20_отступом_20_3">
      <style:paragraph-properties fo:margin-left="0.083cm" fo:margin-right="0cm" fo:line-height="100%" fo:text-align="start" style:justify-single-word="false"/>
      <style:text-properties fo:font-variant="normal" fo:text-transform="none" fo:color="#000000" loext:opacity="100%" style:font-name="Times New Roman1" fo:font-size="12pt" fo:letter-spacing="normal" fo:language="ru" fo:country="RU" fo:font-style="normal" fo:font-weight="normal" officeooo:paragraph-rsid="00ab452e" fo:background-color="transparent" style:font-size-asian="12pt" style:font-name-complex="Times New Roman1" style:font-size-complex="12pt"/>
    </style:style>
    <style:style style:name="P150" style:family="paragraph" style:parent-style-name="Standard">
      <style:paragraph-properties fo:text-align="center" style:justify-single-word="false"/>
      <style:text-properties fo:color="#000000" loext:opacity="100%" style:font-name="Times New Roman1" fo:font-size="12pt" officeooo:rsid="00ad1789" officeooo:paragraph-rsid="00ad1789" fo:background-color="transparent" style:font-size-asian="12pt" style:font-size-complex="12pt"/>
    </style:style>
    <style:style style:name="P151"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fo:font-weight="bold" officeooo:rsid="0084ab74" officeooo:paragraph-rsid="00ab452e" fo:background-color="transparent" style:font-size-asian="12pt" style:font-weight-asian="bold" style:font-name-complex="Times New Roman1" style:font-size-complex="12pt" style:font-weight-complex="bold"/>
    </style:style>
    <style:style style:name="P152"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rsid="0084ab74" officeooo:paragraph-rsid="00ab452e" fo:background-color="transparent" style:font-size-asian="12pt" style:font-weight-asian="bold" style:font-name-complex="Times New Roman1" style:font-size-complex="12pt" style:font-weight-complex="bold"/>
    </style:style>
    <style:style style:name="P153"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loext:opacity="100%" style:font-name="Times New Roman1" fo:font-size="12pt" fo:letter-spacing="normal" fo:font-style="normal" fo:font-weight="normal" officeooo:paragraph-rsid="00ab452e" fo:background-color="transparent" style:font-size-asian="12pt" style:font-size-complex="12pt"/>
    </style:style>
    <style:style style:name="P154" style:family="paragraph" style:parent-style-name="Standard">
      <style:paragraph-properties fo:margin-left="0cm" fo:margin-right="0cm" fo:line-height="100%" fo:text-align="center" style:justify-single-word="false" fo:text-indent="0cm" style:auto-text-indent="false"/>
      <style:text-properties fo:color="#000000" loext:opacity="100%" style:font-name="Times New Roman1" fo:font-size="12pt" fo:font-weight="bold" officeooo:rsid="008586a1" officeooo:paragraph-rsid="00aeff7e" fo:background-color="transparent" style:font-size-asian="12pt" style:font-weight-asian="bold" style:font-name-complex="Times New Roman1" style:font-size-complex="12pt" style:font-weight-complex="bold"/>
    </style:style>
    <style:style style:name="P155" style:family="paragraph" style:parent-style-name="Standard">
      <style:paragraph-properties fo:margin-left="0cm" fo:margin-right="0cm" fo:line-height="100%" fo:text-align="start" style:justify-single-word="false" fo:text-indent="0cm" style:auto-text-indent="false"/>
      <style:text-properties fo:color="#000000" loext:opacity="100%" style:font-name="Times New Roman1" fo:font-size="12pt" fo:font-weight="bold" officeooo:rsid="008586a1" officeooo:paragraph-rsid="00aeff7e" fo:background-color="transparent" style:font-size-asian="12pt" style:font-weight-asian="bold" style:font-name-complex="Times New Roman1" style:font-size-complex="12pt" style:font-weight-complex="bold"/>
    </style:style>
    <style:style style:name="P156" style:family="paragraph" style:parent-style-name="Table_20_Contents">
      <style:paragraph-properties fo:margin-left="0cm" fo:margin-right="0cm" fo:margin-top="0.106cm" fo:margin-bottom="0.106cm" style:contextual-spacing="false" fo:text-align="start" style:justify-single-word="false" fo:text-indent="0cm" style:auto-text-indent="false"/>
      <style:text-properties fo:color="#000000" loext:opacity="100%" style:font-name="Times New Roman1" fo:font-size="12pt" fo:font-weight="normal" officeooo:paragraph-rsid="00aeff7e" fo:background-color="transparent" style:font-size-asian="12pt" style:font-weight-asian="normal" style:font-name-complex="Times New Roman1" style:font-size-complex="12pt" style:font-weight-complex="normal"/>
    </style:style>
    <style:style style:name="P157" style:family="paragraph" style:parent-style-name="Standard">
      <style:paragraph-properties fo:margin-top="0cm" fo:margin-bottom="0cm" style:contextual-spacing="false" fo:line-height="100%" fo:text-align="center" style:justify-single-word="false"/>
      <style:text-properties fo:color="#000000" loext:opacity="100%" style:font-name="Times New Roman1" fo:font-size="12pt" officeooo:rsid="00d8484d" officeooo:paragraph-rsid="00b92951" fo:background-color="transparent" style:font-size-asian="12pt" style:font-name-complex="Times New Roman1" style:font-size-complex="12pt"/>
    </style:style>
    <style:style style:name="P158"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rsid="00a2529c" officeooo:paragraph-rsid="00aeff7e" fo:background-color="transparent" style:font-size-asian="12pt" style:font-weight-asian="bold" style:font-name-complex="Times New Roman1" style:font-size-complex="12pt" style:font-weight-complex="bold"/>
    </style:style>
    <style:style style:name="P159"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rsid="0084ab74" officeooo:paragraph-rsid="00aeff7e" fo:background-color="transparent" style:font-size-asian="12pt" style:font-weight-asian="bold" style:font-name-complex="Times New Roman1" style:font-size-complex="12pt" style:font-weight-complex="bold"/>
    </style:style>
    <style:style style:name="P160" style:family="paragraph" style:parent-style-name="Table_20_Contents">
      <style:paragraph-properties fo:margin-left="0cm" fo:margin-right="0cm" fo:text-indent="0cm" style:auto-text-indent="false"/>
      <style:text-properties fo:color="#000000" loext:opacity="100%" style:font-name="Times New Roman1" fo:font-size="12pt" fo:font-weight="bold" officeooo:paragraph-rsid="00aeff7e" fo:background-color="transparent" style:font-size-asian="12pt" style:font-weight-asian="bold" style:font-name-complex="Times New Roman1" style:font-size-complex="12pt"/>
    </style:style>
    <style:style style:name="P161" style:family="paragraph" style:parent-style-name="Table_20_Contents">
      <style:paragraph-properties fo:margin-left="0cm" fo:margin-right="0cm" fo:margin-top="0.106cm" fo:margin-bottom="0.106cm" style:contextual-spacing="false" fo:text-align="center" style:justify-single-word="false" fo:text-indent="0cm" style:auto-text-indent="false"/>
      <style:text-properties fo:color="#000000" loext:opacity="100%" style:font-name="Times New Roman1" fo:font-size="12pt" fo:font-style="normal" fo:font-weight="normal" officeooo:paragraph-rsid="00aeff7e" fo:background-color="transparent" style:font-size-asian="12pt" style:font-style-asian="normal" style:font-weight-asian="normal" style:font-name-complex="Times New Roman1" style:font-size-complex="12pt" style:font-style-complex="normal" style:font-weight-complex="normal"/>
    </style:style>
    <style:style style:name="P162" style:family="paragraph" style:parent-style-name="Table_20_Contents">
      <style:paragraph-properties fo:margin-left="0cm" fo:margin-right="0cm" fo:margin-top="0.106cm" fo:margin-bottom="0.106cm" style:contextual-spacing="false" fo:text-align="start" style:justify-single-word="false" fo:text-indent="0cm" style:auto-text-indent="false"/>
      <style:text-properties fo:color="#000000" loext:opacity="100%" style:font-name="Times New Roman1" fo:font-size="12pt" fo:font-style="normal" fo:font-weight="normal" officeooo:paragraph-rsid="00aeff7e" fo:background-color="transparent" style:font-size-asian="12pt" style:font-style-asian="normal" style:font-weight-asian="normal" style:font-name-complex="Times New Roman1" style:font-size-complex="12pt" style:font-style-complex="normal" style:font-weight-complex="normal"/>
    </style:style>
    <style:style style:name="P163"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fo:font-weight="bold" officeooo:paragraph-rsid="00aeff7e" fo:background-color="transparent" style:font-size-asian="12pt" style:font-weight-asian="bold" style:font-name-complex="Times New Roman1" style:font-size-complex="12pt"/>
    </style:style>
    <style:style style:name="P164"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fo:font-weight="bold" officeooo:paragraph-rsid="00aeff7e" fo:background-color="transparent" style:font-size-asian="12pt" style:font-weight-asian="bold" style:font-name-complex="Times New Roman1" style:font-size-complex="12pt"/>
    </style:style>
    <style:style style:name="P165"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aeff7e" fo:background-color="transparent" style:font-size-asian="12pt" style:font-weight-asian="bold" style:font-name-complex="Times New Roman1" style:font-size-complex="12pt"/>
    </style:style>
    <style:style style:name="P166" style:family="paragraph" style:parent-style-name="Standard">
      <style:paragraph-properties fo:margin-top="0.106cm" fo:margin-bottom="0.106cm" style:contextual-spacing="false" fo:line-height="100%"/>
      <style:text-properties fo:color="#000000" loext:opacity="100%" style:font-name="Times New Roman1" fo:font-size="12pt" officeooo:paragraph-rsid="00aeff7e" fo:background-color="transparent" style:font-size-asian="12pt" style:font-name-complex="Times New Roman1" style:font-size-complex="12pt"/>
    </style:style>
    <style:style style:name="P167" style:family="paragraph" style:parent-style-name="Standard">
      <style:paragraph-properties fo:margin-top="0.106cm" fo:margin-bottom="0.106cm" style:contextual-spacing="false" fo:line-height="100%" fo:text-align="justify" style:justify-single-word="false" style:snap-to-layout-grid="false"/>
      <style:text-properties fo:color="#000000" loext:opacity="100%" style:font-name="Times New Roman1" fo:font-size="12pt" officeooo:paragraph-rsid="00aeff7e" fo:background-color="transparent" style:font-size-asian="12pt" style:font-name-complex="Times New Roman1" style:font-size-complex="12pt"/>
    </style:style>
    <style:style style:name="P168"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paragraph-rsid="00aeff7e" fo:background-color="transparent" style:font-size-asian="12pt" style:font-name-complex="Times New Roman1" style:font-size-complex="12pt"/>
    </style:style>
    <style:style style:name="P169" style:family="paragraph" style:parent-style-name="Text_20_body">
      <style:paragraph-properties fo:margin-top="0.106cm" fo:margin-bottom="0.106cm" style:contextual-spacing="false" fo:line-height="100%"/>
      <style:text-properties fo:color="#000000" loext:opacity="100%" style:font-name="Times New Roman1" fo:font-size="12pt" officeooo:paragraph-rsid="00aeff7e" fo:background-color="transparent" style:font-size-asian="12pt" style:font-name-complex="Times New Roman1" style:font-size-complex="12pt"/>
    </style:style>
    <style:style style:name="P170" style:family="paragraph" style:parent-style-name="Text_20_body">
      <style:paragraph-properties fo:margin-top="0.106cm" fo:margin-bottom="0.106cm" style:contextual-spacing="false" fo:line-height="100%" fo:text-align="justify" style:justify-single-word="false"/>
      <style:text-properties fo:color="#000000" loext:opacity="100%" style:font-name="Times New Roman1" fo:font-size="12pt" officeooo:paragraph-rsid="00aeff7e" fo:background-color="transparent" style:font-size-asian="12pt" style:font-name-complex="Times New Roman1" style:font-size-complex="12pt"/>
    </style:style>
    <style:style style:name="P171" style:family="paragraph" style:parent-style-name="Text_20_body">
      <style:paragraph-properties fo:margin-top="0.106cm" fo:margin-bottom="0.106cm" style:contextual-spacing="false" fo:line-height="100%" fo:text-align="justify" style:justify-single-word="false" style:snap-to-layout-grid="false"/>
      <style:text-properties fo:color="#000000" loext:opacity="100%" style:font-name="Times New Roman1" fo:font-size="12pt" officeooo:paragraph-rsid="00aeff7e" fo:background-color="transparent" style:font-size-asian="12pt" style:font-name-complex="Times New Roman1" style:font-size-complex="12pt"/>
    </style:style>
    <style:style style:name="P172"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paragraph-rsid="00aeff7e" fo:background-color="transparent" style:font-size-asian="12pt" style:font-size-complex="12pt"/>
    </style:style>
    <style:style style:name="P173" style:family="paragraph" style:parent-style-name="Text_20_body">
      <style:paragraph-properties fo:margin-top="0.106cm" fo:margin-bottom="0.106cm" style:contextual-spacing="false" fo:line-height="100%" fo:text-align="justify" style:justify-single-word="false"/>
      <style:text-properties officeooo:paragraph-rsid="00aeff7e"/>
    </style:style>
    <style:style style:name="P174" style:family="paragraph" style:parent-style-name="Text_20_body">
      <style:paragraph-properties fo:margin-top="0.106cm" fo:margin-bottom="0cm" style:contextual-spacing="false" fo:line-height="100%" fo:text-align="justify" style:justify-single-word="false"/>
      <style:text-properties fo:color="#000000" loext:opacity="100%" style:font-name="Times New Roman1" fo:font-size="12pt" fo:language="en" fo:country="US" officeooo:paragraph-rsid="00aeff7e" fo:background-color="transparent" style:font-size-asian="12pt" style:font-name-complex="Times New Roman1" style:font-size-complex="12pt"/>
    </style:style>
    <style:style style:name="P175" style:family="paragraph" style:parent-style-name="Text_20_body">
      <style:paragraph-properties fo:margin-top="0.106cm" fo:margin-bottom="0cm" style:contextual-spacing="false" fo:line-height="100%" fo:text-align="justify" style:justify-single-word="false"/>
      <style:text-properties fo:color="#000000" loext:opacity="100%" style:font-name="Times New Roman1" fo:font-size="12pt" officeooo:paragraph-rsid="00aeff7e" fo:background-color="transparent" style:font-size-asian="12pt" style:font-name-complex="Times New Roman1" style:font-size-complex="12pt"/>
    </style:style>
    <style:style style:name="P176"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officeooo:paragraph-rsid="00aeff7e" fo:background-color="transparent" style:font-size-asian="12pt" style:font-name-complex="Times New Roman1" style:font-size-complex="12pt"/>
    </style:style>
    <style:style style:name="P177" style:family="paragraph" style:parent-style-name="Standard">
      <style:paragraph-properties fo:margin-top="0.106cm" fo:margin-bottom="0cm" style:contextual-spacing="false" fo:line-height="100%"/>
      <style:text-properties fo:color="#000000" loext:opacity="100%" style:font-name="Times New Roman1" fo:font-size="12pt" officeooo:paragraph-rsid="00aeff7e" fo:background-color="transparent" style:font-size-asian="12pt" style:font-size-complex="12pt"/>
    </style:style>
    <style:style style:name="P178" style:family="paragraph" style:parent-style-name="Standard">
      <style:paragraph-properties fo:text-align="start" style:justify-single-word="false"/>
      <style:text-properties fo:color="#000000" loext:opacity="100%" style:font-name="Times New Roman1" fo:font-size="12pt" fo:background-color="transparent" style:font-size-asian="12pt" style:font-size-complex="12pt"/>
    </style:style>
    <style:style style:name="P179"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6f152" officeooo:paragraph-rsid="00b0891e" fo:background-color="transparent" style:font-size-asian="12pt" style:font-weight-asian="bold" style:font-name-complex="Times New Roman1" style:font-size-complex="12pt" style:font-weight-complex="bold"/>
    </style:style>
    <style:style style:name="P180"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b0891e" fo:background-color="transparent" style:font-size-asian="12pt" style:font-weight-asian="bold" style:font-name-complex="Times New Roman1" style:font-size-complex="12pt" style:font-weight-complex="bold"/>
    </style:style>
    <style:style style:name="P181"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b0891e" fo:background-color="transparent" style:font-size-asian="12pt" style:font-weight-asian="bold" style:font-name-complex="Times New Roman1" style:font-size-complex="12pt"/>
    </style:style>
    <style:style style:name="P182"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b0891e" fo:background-color="transparent" style:font-size-asian="12pt" style:font-name-complex="Times New Roman1" style:font-size-complex="12pt"/>
    </style:style>
    <style:style style:name="P183"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6f152" officeooo:paragraph-rsid="00b0891e" fo:background-color="transparent" style:font-size-asian="12pt" style:font-weight-asian="bold" style:font-name-complex="Times New Roman1" style:font-size-complex="12pt"/>
    </style:style>
    <style:style style:name="P184"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b0891e" fo:background-color="transparent" style:font-size-asian="12pt" style:font-name-complex="Times New Roman1" style:font-size-complex="12pt"/>
    </style:style>
    <style:style style:name="P185" style:family="paragraph" style:parent-style-name="Standard">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b0891e" style:font-size-asian="12pt" style:font-name-complex="Times New Roman1" style:font-size-complex="12pt"/>
    </style:style>
    <style:style style:name="P186"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b16d24" fo:background-color="transparent" style:font-size-asian="12pt" style:font-name-complex="Times New Roman1" style:font-size-complex="12pt"/>
    </style:style>
    <style:style style:name="P187"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b0891e" fo:background-color="transparent" style:font-size-asian="12pt" style:font-name-complex="Times New Roman1" style:font-size-complex="12pt"/>
    </style:style>
    <style:style style:name="P188" style:family="paragraph" style:parent-style-name="Text_20_body">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b0891e" style:font-size-asian="12pt" style:font-name-complex="Times New Roman1" style:font-size-complex="12pt"/>
    </style:style>
    <style:style style:name="P189" style:family="paragraph" style:parent-style-name="Text_20_body">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paragraph-rsid="00b21a8a" style:font-size-asian="12pt" style:font-name-complex="Times New Roman1" style:font-size-complex="12pt"/>
    </style:style>
    <style:style style:name="P190"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b21a8a" fo:background-color="transparent" style:font-size-asian="12pt" style:font-name-complex="Times New Roman1" style:font-size-complex="12pt"/>
    </style:style>
    <style:style style:name="P191"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b21a8a" style:font-size-asian="12pt" style:font-weight-asian="bold" style:font-name-complex="Times New Roman1" style:font-size-complex="12pt"/>
    </style:style>
    <style:style style:name="P192"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b21a8a" style:font-size-asian="12pt" style:font-weight-asian="bold" style:font-name-complex="Times New Roman1" style:font-size-complex="12pt" style:font-weight-complex="bold"/>
    </style:style>
    <style:style style:name="P193"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b21a8a" fo:background-color="transparent" style:font-size-asian="12pt" style:font-weight-asian="bold" style:font-name-complex="Times New Roman1" style:font-size-complex="12pt"/>
    </style:style>
    <style:style style:name="P194"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b21a8a" fo:background-color="transparent" style:font-size-asian="12pt" style:font-name-complex="Times New Roman1" style:font-size-complex="12pt"/>
    </style:style>
    <style:style style:name="P195"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b21a8a" fo:background-color="transparent" style:font-size-asian="12pt" style:font-weight-asian="bold" style:font-name-complex="Times New Roman1" style:font-size-complex="12pt"/>
    </style:style>
    <style:style style:name="P196"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b21a8a" fo:background-color="transparent" style:font-size-asian="12pt" style:font-weight-asian="bold" style:font-name-complex="Times New Roman1" style:font-size-complex="12pt" style:font-weight-complex="bold"/>
    </style:style>
    <style:style style:name="P197"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b732b1" fo:background-color="transparent" style:font-size-asian="12pt" style:font-weight-asian="bold" style:font-name-complex="Times New Roman1" style:font-size-complex="12pt"/>
    </style:style>
    <style:style style:name="P198"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b732b1" fo:background-color="transparent" style:font-size-asian="12pt" style:font-weight-asian="bold" style:font-name-complex="Times New Roman1" style:font-size-complex="12pt" style:font-weight-complex="bold"/>
    </style:style>
    <style:style style:name="P199"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b732b1" fo:background-color="transparent" style:font-size-asian="12pt" style:font-weight-asian="bold" style:font-name-complex="Times New Roman1" style:font-size-complex="12pt"/>
    </style:style>
    <style:style style:name="P200"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rsid="00af88d0" officeooo:paragraph-rsid="00b732b1" fo:background-color="transparent" style:font-size-asian="12pt" style:font-name-complex="Times New Roman1" style:font-size-complex="12pt"/>
    </style:style>
    <style:style style:name="P201" style:family="paragraph" style:parent-style-name="Standard">
      <style:paragraph-properties fo:line-height="100%" fo:text-align="justify" style:justify-single-word="false" style:snap-to-layout-grid="false"/>
      <style:text-properties fo:font-variant="normal" fo:text-transform="none" fo:color="#000000" loext:opacity="100%" style:font-name="Times New Roman1" fo:font-size="12pt" fo:letter-spacing="normal" fo:font-style="normal" fo:font-weight="normal" officeooo:rsid="00b10604" officeooo:paragraph-rsid="00b732b1" fo:background-color="transparent" style:font-size-asian="12pt" style:font-weight-asian="bold" style:font-name-complex="Times New Roman1" style:font-size-complex="12pt"/>
    </style:style>
    <style:style style:name="P202" style:family="paragraph" style:parent-style-name="Standard" style:master-page-name="">
      <loext:graphic-properties draw:fill="none"/>
      <style:paragraph-properties fo:margin-left="0cm" fo:margin-right="0.199cm" fo:line-height="100%" fo:text-align="center" style:justify-single-word="false" fo:text-indent="0cm" style:auto-text-indent="false" style:page-number="auto" fo:background-color="transparent"/>
      <style:text-properties style:font-name="Times New Roman" fo:font-size="12pt" fo:font-weight="bold" officeooo:paragraph-rsid="00b732b1" style:font-size-asian="12pt" style:font-weight-asian="bold" style:font-size-complex="12pt" style:font-weight-complex="bold"/>
    </style:style>
    <style:style style:name="P203" style:family="paragraph" style:parent-style-name="Standard">
      <loext:graphic-properties draw:fill="none"/>
      <style:paragraph-properties fo:margin-left="0cm" fo:margin-right="0.199cm" fo:line-height="100%" fo:text-align="end" style:justify-single-word="false" fo:text-indent="0cm" style:auto-text-indent="false" fo:break-before="page" fo:background-color="transparent"/>
      <style:text-properties fo:color="#000000" loext:opacity="100%" style:font-name="Times New Roman1" fo:font-size="12pt" fo:font-weight="normal" officeooo:rsid="00c6e16b" officeooo:paragraph-rsid="00c6e16b" style:font-size-asian="12pt" style:font-weight-asian="normal" style:font-size-complex="12pt" style:font-weight-complex="normal"/>
    </style:style>
    <style:style style:name="P204" style:family="paragraph" style:parent-style-name="Standard" style:list-style-name="L3">
      <style:paragraph-properties fo:line-height="100%" fo:text-align="center" style:justify-single-word="false"/>
      <style:text-properties fo:color="#000000" loext:opacity="100%" style:font-name="Times New Roman1" fo:font-size="12pt" fo:font-weight="normal" officeooo:rsid="00d467a6" officeooo:paragraph-rsid="00c6e16b" style:font-size-asian="12pt" style:font-weight-asian="normal" style:font-name-complex="Times New Roman1" style:font-size-complex="12pt" style:font-weight-complex="normal"/>
    </style:style>
    <style:style style:name="P205" style:family="paragraph" style:parent-style-name="Standard" style:list-style-name="L3">
      <style:paragraph-properties fo:line-height="100%" fo:text-align="center" style:justify-single-word="false"/>
      <style:text-properties fo:color="#000000" loext:opacity="100%" style:font-name="Times New Roman1" fo:font-size="12pt" fo:font-weight="bold" officeooo:paragraph-rsid="00c6e16b" style:font-size-asian="12pt" style:font-weight-asian="bold" style:font-name-complex="Times New Roman1" style:font-size-complex="12pt" style:font-weight-complex="bold"/>
    </style:style>
    <style:style style:name="P206" style:family="paragraph" style:parent-style-name="Standard" style:list-style-name="L3">
      <style:paragraph-properties fo:line-height="100%" fo:text-align="start" style:justify-single-word="false"/>
      <style:text-properties fo:color="#000000" loext:opacity="100%" style:font-name="Times New Roman1" fo:font-size="12pt" officeooo:paragraph-rsid="00c6e16b" style:font-size-asian="12pt" style:font-name-complex="Times New Roman1" style:font-size-complex="12pt"/>
    </style:style>
    <style:style style:name="P207" style:family="paragraph" style:parent-style-name="Standard" style:list-style-name="L3">
      <style:paragraph-properties fo:line-height="100%" fo:text-align="start" style:justify-single-word="false"/>
      <style:text-properties fo:color="#000000" loext:opacity="100%" style:font-name="Times New Roman1" fo:font-size="12pt" officeooo:paragraph-rsid="00c6e16b" style:font-size-asian="12pt" style:font-size-complex="12pt"/>
    </style:style>
    <style:style style:name="P208" style:family="paragraph" style:parent-style-name="Standard" style:list-style-name="L3">
      <style:paragraph-properties fo:line-height="100%" fo:text-align="justify" style:justify-single-word="false"/>
      <style:text-properties fo:color="#000000" loext:opacity="100%" style:font-name="Times New Roman1" fo:font-size="12pt" officeooo:paragraph-rsid="00c6e16b" style:font-size-asian="12pt" style:font-name-complex="Times New Roman1" style:font-size-complex="12pt"/>
    </style:style>
    <style:style style:name="P209" style:family="paragraph" style:parent-style-name="Standard" style:list-style-name="L3">
      <style:paragraph-properties fo:line-height="100%" fo:text-align="center" style:justify-single-word="false"/>
      <style:text-properties fo:color="#000000" loext:opacity="100%" style:font-name="Times New Roman1" fo:font-size="12pt" fo:font-weight="bold" officeooo:paragraph-rsid="00c6e16b" style:font-size-asian="12pt" style:font-weight-asian="bold" style:font-size-complex="12pt" style:font-weight-complex="bold"/>
    </style:style>
    <style:style style:name="P210" style:family="paragraph" style:parent-style-name="Standard" style:list-style-name="L3">
      <style:paragraph-properties fo:line-height="100%" fo:text-align="justify" style:justify-single-word="false"/>
      <style:text-properties fo:color="#000000" loext:opacity="100%" style:font-name="Times New Roman1" fo:font-size="12pt" officeooo:paragraph-rsid="00c6e16b" style:font-size-asian="12pt" style:font-size-complex="12pt"/>
    </style:style>
    <style:style style:name="P211" style:family="paragraph" style:parent-style-name="Standard" style:list-style-name="L3">
      <style:paragraph-properties fo:line-height="100%" fo:text-align="center" style:justify-single-word="false"/>
      <style:text-properties fo:color="#000000" loext:opacity="100%" style:font-name="Times New Roman1" fo:font-size="12pt" fo:font-style="normal" fo:font-weight="bold" officeooo:paragraph-rsid="00c6e16b" style:font-size-asian="12pt" style:font-style-asian="normal" style:font-weight-asian="bold" style:font-name-complex="Times New Roman1" style:font-size-complex="12pt" style:font-style-complex="normal" style:font-weight-complex="bold"/>
    </style:style>
    <style:style style:name="P212" style:family="paragraph" style:parent-style-name="Standard">
      <style:paragraph-properties fo:line-height="100%" fo:text-align="center" style:justify-single-word="false"/>
      <style:text-properties fo:color="#000000" loext:opacity="100%" style:font-name="Times New Roman1" fo:font-size="12pt" fo:font-weight="bold" officeooo:rsid="008ecbef" officeooo:paragraph-rsid="00c6e16b" style:font-size-asian="12pt" style:font-weight-asian="bold" style:font-name-complex="Times New Roman1" style:font-size-complex="12pt" style:font-weight-complex="bold"/>
    </style:style>
    <style:style style:name="P213" style:family="paragraph" style:parent-style-name="Standard">
      <style:paragraph-properties fo:line-height="100%" fo:text-align="center" style:justify-single-word="false"/>
      <style:text-properties fo:color="#000000" loext:opacity="100%" style:font-name="Times New Roman1" fo:font-size="12pt" fo:font-weight="bold" officeooo:paragraph-rsid="00c6e16b" style:font-size-asian="12pt" style:font-weight-asian="bold" style:font-size-complex="12pt" style:font-weight-complex="bold"/>
    </style:style>
    <style:style style:name="P214" style:family="paragraph" style:parent-style-name="Standard">
      <style:paragraph-properties fo:line-height="100%" fo:text-align="justify" style:justify-single-word="false"/>
      <style:text-properties fo:color="#000000" loext:opacity="100%" style:font-name="Times New Roman1" fo:font-size="12pt" fo:language="en" fo:country="US" officeooo:paragraph-rsid="00c6e16b" style:font-size-asian="12pt" style:font-name-complex="Times New Roman1" style:font-size-complex="12pt"/>
    </style:style>
    <style:style style:name="P215" style:family="paragraph" style:parent-style-name="Standard">
      <style:paragraph-properties fo:line-height="100%" fo:text-align="justify" style:justify-single-word="false"/>
      <style:text-properties fo:color="#000000" loext:opacity="100%" style:font-name="Times New Roman1" fo:font-size="12pt" officeooo:paragraph-rsid="00c6e16b" style:font-size-asian="12pt" style:font-name-complex="Times New Roman1" style:font-size-complex="12pt"/>
    </style:style>
    <style:style style:name="P216" style:family="paragraph" style:parent-style-name="Standard">
      <style:paragraph-properties fo:line-height="100%" fo:text-align="center" style:justify-single-word="false"/>
      <style:text-properties fo:color="#000000" loext:opacity="100%" style:font-name="Times New Roman1" fo:font-size="12pt" fo:font-weight="bold" officeooo:paragraph-rsid="00c6e16b" style:font-size-asian="12pt" style:font-weight-asian="bold" style:font-name-complex="Times New Roman1" style:font-size-complex="12pt" style:font-weight-complex="bold"/>
    </style:style>
    <style:style style:name="P217" style:family="paragraph" style:parent-style-name="Standard">
      <style:paragraph-properties fo:line-height="100%" fo:text-align="justify" style:justify-single-word="false"/>
      <style:text-properties fo:color="#000000" loext:opacity="100%" style:font-name="Times New Roman1" fo:font-size="12pt" officeooo:paragraph-rsid="00c6e16b" style:font-size-asian="12pt" style:font-size-complex="12pt"/>
    </style:style>
    <style:style style:name="P218" style:family="paragraph" style:parent-style-name="Standard">
      <style:paragraph-properties fo:margin-top="0cm" fo:margin-bottom="0cm" style:contextual-spacing="false" fo:line-height="100%" fo:text-align="end" style:justify-single-word="false" fo:break-before="page"/>
      <style:text-properties fo:color="#000000" loext:opacity="100%" style:font-name="Times New Roman1" fo:font-size="12pt" officeooo:rsid="00c6e16b" officeooo:paragraph-rsid="00c6e16b" style:font-size-asian="12pt" style:font-size-complex="12pt"/>
    </style:style>
    <style:style style:name="P219" style:family="paragraph" style:parent-style-name="Standard">
      <style:paragraph-properties fo:margin-top="0cm" fo:margin-bottom="0cm" style:contextual-spacing="false" fo:line-height="100%" fo:text-align="end" style:justify-single-word="false"/>
      <style:text-properties fo:color="#000000" loext:opacity="100%" style:font-name="Times New Roman1" fo:font-size="12pt" officeooo:paragraph-rsid="00c6e16b" style:font-size-asian="12pt" style:font-size-complex="12pt"/>
    </style:style>
    <style:style style:name="P220" style:family="paragraph" style:parent-style-name="Standard">
      <style:paragraph-properties fo:margin-top="0cm" fo:margin-bottom="0cm" style:contextual-spacing="false" fo:line-height="100%" fo:text-align="center" style:justify-single-word="false"/>
      <style:text-properties fo:color="#000000" loext:opacity="100%" style:font-name="Times New Roman1" fo:font-size="12pt" fo:font-weight="bold" officeooo:paragraph-rsid="00c6e16b" style:font-size-asian="12pt" style:font-weight-asian="bold" style:font-name-complex="Times New Roman1" style:font-size-complex="12pt" style:font-weight-complex="bold"/>
    </style:style>
    <style:style style:name="P221" style:family="paragraph" style:parent-style-name="Standard">
      <style:paragraph-properties fo:margin-top="0cm" fo:margin-bottom="0cm" style:contextual-spacing="false" fo:line-height="100%" fo:text-align="center" style:justify-single-word="false"/>
      <style:text-properties fo:color="#000000" loext:opacity="100%" style:font-name="Times New Roman1" fo:font-size="12pt" fo:font-weight="normal" officeooo:paragraph-rsid="00c6e16b" fo:background-color="#ffffff" style:font-size-asian="12pt" style:font-weight-asian="normal" style:font-name-complex="Times New Roman1" style:font-size-complex="12pt" style:font-weight-complex="normal"/>
    </style:style>
    <style:style style:name="P222" style:family="paragraph" style:parent-style-name="Standard" style:list-style-name="L4">
      <style:paragraph-properties fo:margin-top="0cm" fo:margin-bottom="0cm" style:contextual-spacing="false" fo:line-height="100%" fo:text-align="center" style:justify-single-word="false"/>
      <style:text-properties fo:color="#000000" loext:opacity="100%" style:font-name="Times New Roman1" fo:font-size="12pt" fo:font-weight="normal" officeooo:paragraph-rsid="00c6e16b" fo:background-color="#ffffff" style:font-size-asian="12pt" style:font-weight-asian="normal" style:font-name-complex="Times New Roman1" style:font-size-complex="12pt" style:font-weight-complex="normal"/>
    </style:style>
    <style:style style:name="P223" style:family="paragraph" style:parent-style-name="Standard" style:list-style-name="L4">
      <style:paragraph-properties fo:margin-top="0cm" fo:margin-bottom="0cm" style:contextual-spacing="false" fo:line-height="100%" fo:text-align="start" style:justify-single-word="false"/>
      <style:text-properties fo:color="#000000" loext:opacity="100%" style:font-name="Times New Roman1" fo:font-size="12pt" fo:font-weight="normal" officeooo:rsid="00941864" officeooo:paragraph-rsid="00c6e16b" fo:background-color="#ffffff" style:font-size-asian="12pt" style:font-weight-asian="normal" style:font-name-complex="Times New Roman1" style:font-size-complex="12pt" style:font-weight-complex="normal"/>
    </style:style>
    <style:style style:name="P224" style:family="paragraph" style:parent-style-name="Standard" style:list-style-name="L4">
      <style:paragraph-properties fo:margin-top="0cm" fo:margin-bottom="0cm" style:contextual-spacing="false" fo:line-height="100%" fo:text-align="start" style:justify-single-word="false"/>
      <style:text-properties fo:color="#000000" loext:opacity="100%" style:font-name="Times New Roman1" fo:font-size="12pt" fo:font-weight="normal" officeooo:paragraph-rsid="00c6e16b" fo:background-color="#ffffff" style:font-size-asian="12pt" style:font-weight-asian="normal" style:font-size-complex="12pt" style:font-weight-complex="normal"/>
    </style:style>
    <style:style style:name="P225" style:family="paragraph" style:parent-style-name="Standard" style:list-style-name="L4">
      <style:paragraph-properties fo:margin-top="0cm" fo:margin-bottom="0cm" style:contextual-spacing="false" fo:line-height="100%" fo:text-align="start" style:justify-single-word="false"/>
      <style:text-properties fo:color="#000000" loext:opacity="100%" style:font-name="Times New Roman1" fo:font-size="12pt" fo:language="en" fo:country="US" fo:font-weight="normal" officeooo:rsid="00960eeb" officeooo:paragraph-rsid="00c6e16b" fo:background-color="#ffffff" style:font-size-asian="12pt" style:font-weight-asian="normal" style:font-name-complex="Times New Roman1" style:font-size-complex="12pt" style:font-weight-complex="normal"/>
    </style:style>
    <style:style style:name="P226" style:family="paragraph" style:parent-style-name="Standard" style:list-style-name="L4">
      <style:paragraph-properties fo:margin-top="0cm" fo:margin-bottom="0cm" style:contextual-spacing="false" fo:line-height="100%" fo:text-align="center" style:justify-single-word="false"/>
      <style:text-properties fo:color="#000000" loext:opacity="100%" style:font-name="Times New Roman1" fo:font-size="12pt" fo:font-weight="normal" officeooo:paragraph-rsid="00c6e16b" fo:background-color="#ffffff" style:font-size-asian="12pt" style:font-weight-asian="normal" style:font-size-complex="12pt" style:font-weight-complex="normal"/>
    </style:style>
    <style:style style:name="P227" style:family="paragraph" style:parent-style-name="Standard" style:list-style-name="L4">
      <style:paragraph-properties fo:margin-top="0cm" fo:margin-bottom="0cm" style:contextual-spacing="false" fo:line-height="100%" fo:text-align="center" style:justify-single-word="false"/>
      <style:text-properties fo:color="#000000" loext:opacity="100%" style:font-name="Times New Roman1" fo:font-size="12pt" officeooo:paragraph-rsid="00c6e16b" fo:background-color="#ffffff" style:font-size-asian="12pt" style:font-size-complex="12pt"/>
    </style:style>
    <style:style style:name="P228" style:family="paragraph" style:parent-style-name="Standard" style:list-style-name="L4">
      <style:paragraph-properties fo:margin-top="0cm" fo:margin-bottom="0cm" style:contextual-spacing="false" fo:line-height="100%" fo:text-align="start" style:justify-single-word="false"/>
      <style:text-properties fo:color="#000000" loext:opacity="100%" style:font-name="Times New Roman1" fo:font-size="12pt" officeooo:paragraph-rsid="00c6e16b" fo:background-color="#ffffff" style:font-size-asian="12pt" style:font-size-complex="12pt"/>
    </style:style>
    <style:style style:name="P229" style:family="paragraph" style:parent-style-name="Standard" style:list-style-name="L4">
      <style:paragraph-properties fo:margin-top="0cm" fo:margin-bottom="0cm" style:contextual-spacing="false" fo:line-height="100%" fo:text-align="center" style:justify-single-word="false"/>
      <style:text-properties fo:color="#000000" loext:opacity="100%" style:font-name="Times New Roman1" fo:font-size="12pt" fo:language="en" fo:country="US" officeooo:rsid="0097ca3a" officeooo:paragraph-rsid="00c6e16b" fo:background-color="#ffffff" style:font-size-asian="12pt" style:font-name-complex="Times New Roman1" style:font-size-complex="12pt"/>
    </style:style>
    <style:style style:name="P230" style:family="paragraph" style:parent-style-name="Standard" style:list-style-name="L4">
      <style:paragraph-properties fo:margin-top="0cm" fo:margin-bottom="0cm" style:contextual-spacing="false" fo:line-height="100%" fo:text-align="start" style:justify-single-word="false"/>
      <style:text-properties fo:color="#000000" loext:opacity="100%" style:font-name="Times New Roman1" fo:font-size="12pt" fo:language="en" fo:country="US" officeooo:rsid="0097ca3a" officeooo:paragraph-rsid="00c6e16b" fo:background-color="#ffffff" style:font-size-asian="12pt" style:font-name-complex="Times New Roman1" style:font-size-complex="12pt"/>
    </style:style>
    <style:style style:name="P231" style:family="paragraph" style:parent-style-name="Standard" style:list-style-name="L4">
      <style:paragraph-properties fo:margin-top="0cm" fo:margin-bottom="0cm" style:contextual-spacing="false" fo:line-height="100%" fo:text-align="center" style:justify-single-word="false"/>
      <style:text-properties fo:color="#000000" loext:opacity="100%" style:font-name="Times New Roman1" fo:font-size="12pt" officeooo:paragraph-rsid="00c6e16b" fo:background-color="#ffffff" style:font-size-asian="12pt" style:font-name-complex="Times New Roman1" style:font-size-complex="12pt"/>
    </style:style>
    <style:style style:name="P232" style:family="paragraph" style:parent-style-name="Standard" style:list-style-name="L4">
      <style:paragraph-properties fo:margin-top="0cm" fo:margin-bottom="0cm" style:contextual-spacing="false" fo:line-height="100%" fo:text-align="start" style:justify-single-word="false"/>
      <style:text-properties fo:color="#000000" loext:opacity="100%" style:font-name="Times New Roman1" fo:font-size="12pt" fo:language="en" fo:country="US" officeooo:rsid="00998150" officeooo:paragraph-rsid="00c6e16b" fo:background-color="#ffffff" style:font-size-asian="12pt" style:font-name-complex="Times New Roman1" style:font-size-complex="12pt"/>
    </style:style>
    <style:style style:name="P233" style:family="paragraph" style:parent-style-name="Standard" style:list-style-name="L4">
      <style:paragraph-properties fo:margin-top="0cm" fo:margin-bottom="0cm" style:contextual-spacing="false" fo:line-height="100%" fo:text-align="start" style:justify-single-word="false"/>
      <style:text-properties fo:color="#000000" loext:opacity="100%" style:font-name="Times New Roman1" fo:font-size="12pt" fo:language="en" fo:country="US" officeooo:rsid="009a1846" officeooo:paragraph-rsid="00c6e16b" fo:background-color="#ffffff" style:font-size-asian="12pt" style:font-name-complex="Times New Roman1" style:font-size-complex="12pt"/>
    </style:style>
    <style:style style:name="P234" style:family="paragraph" style:parent-style-name="Standard" style:list-style-name="L4">
      <style:paragraph-properties fo:margin-top="0cm" fo:margin-bottom="0cm" style:contextual-spacing="false" fo:line-height="100%" fo:text-align="center" style:justify-single-word="false"/>
      <style:text-properties fo:color="#000000" loext:opacity="100%" style:font-name="Times New Roman1" fo:font-size="12pt" fo:language="en" fo:country="US" officeooo:rsid="009a1846" officeooo:paragraph-rsid="00c6e16b" fo:background-color="#ffffff" style:font-size-asian="12pt" style:font-name-complex="Times New Roman1" style:font-size-complex="12pt"/>
    </style:style>
    <style:style style:name="P235" style:family="paragraph" style:parent-style-name="Standard" style:list-style-name="L4">
      <style:paragraph-properties fo:margin-left="1.05cm" fo:margin-top="0cm" fo:margin-bottom="0cm" style:contextual-spacing="false" fo:line-height="100%" fo:text-align="start" style:justify-single-word="false"/>
      <style:text-properties fo:color="#000000" loext:opacity="100%" style:font-name="Times New Roman1" fo:font-size="12pt" fo:language="en" fo:country="US" officeooo:rsid="009b9cff" officeooo:paragraph-rsid="00c6e16b" fo:background-color="#ffffff" style:font-size-asian="12pt" style:font-name-complex="Times New Roman1" style:font-size-complex="12pt"/>
    </style:style>
    <style:style style:name="P236" style:family="paragraph" style:parent-style-name="Standard" style:list-style-name="L4">
      <style:paragraph-properties fo:margin-left="1.05cm" fo:margin-top="0cm" fo:margin-bottom="0cm" style:contextual-spacing="false" fo:line-height="100%" fo:text-align="start" style:justify-single-word="false"/>
      <style:text-properties fo:color="#000000" loext:opacity="100%" style:font-name="Times New Roman1" fo:font-size="12pt" officeooo:paragraph-rsid="00c6e16b" fo:background-color="#ffffff" style:font-size-asian="12pt" style:font-name-complex="Times New Roman1" style:font-size-complex="12pt"/>
    </style:style>
    <style:style style:name="P237" style:family="paragraph" style:parent-style-name="Standard" style:list-style-name="L4">
      <style:paragraph-properties fo:margin-left="1.05cm" fo:margin-top="0cm" fo:margin-bottom="0cm" style:contextual-spacing="false" fo:line-height="100%" fo:text-align="center" style:justify-single-word="false"/>
      <style:text-properties fo:color="#000000" loext:opacity="100%" style:font-name="Times New Roman1" fo:font-size="12pt" officeooo:paragraph-rsid="00c6e16b" fo:background-color="#ffffff" style:font-size-asian="12pt" style:font-name-complex="Times New Roman1" style:font-size-complex="12pt"/>
    </style:style>
    <style:style style:name="P238" style:family="paragraph" style:parent-style-name="Standard" style:list-style-name="L4">
      <style:paragraph-properties fo:margin-left="1.05cm" fo:margin-top="0cm" fo:margin-bottom="0cm" style:contextual-spacing="false" fo:line-height="100%" fo:text-align="center" style:justify-single-word="false"/>
      <style:text-properties fo:color="#000000" loext:opacity="100%" style:font-name="Times New Roman1" fo:font-size="12pt" officeooo:rsid="009b9cff" officeooo:paragraph-rsid="00c6e16b" fo:background-color="#ffffff" style:font-size-asian="12pt" style:font-name-complex="Times New Roman1" style:font-size-complex="12pt"/>
    </style:style>
    <style:style style:name="P239" style:family="paragraph" style:parent-style-name="Standard" style:list-style-name="L4">
      <style:paragraph-properties fo:margin-left="1.05cm" fo:margin-top="0cm" fo:margin-bottom="0cm" style:contextual-spacing="false" fo:line-height="100%" fo:text-align="start" style:justify-single-word="false"/>
      <style:text-properties fo:color="#000000" loext:opacity="100%" style:font-name="Times New Roman1" fo:font-size="12pt" officeooo:rsid="009b9cff" officeooo:paragraph-rsid="00c6e16b" fo:background-color="#ffffff" style:font-size-asian="12pt" style:font-name-complex="Times New Roman1" style:font-size-complex="12pt"/>
    </style:style>
    <style:style style:name="P240" style:family="paragraph" style:parent-style-name="Standard" style:list-style-name="L4">
      <style:paragraph-properties fo:margin-left="1.05cm" fo:margin-top="0cm" fo:margin-bottom="0cm" style:contextual-spacing="false" fo:line-height="100%" fo:text-align="start" style:justify-single-word="false"/>
      <style:text-properties fo:color="#000000" loext:opacity="100%" style:font-name="Times New Roman1" fo:font-size="12pt" officeooo:paragraph-rsid="00c6e16b" fo:background-color="#ffffff" style:font-size-asian="12pt" style:font-size-complex="12pt"/>
    </style:style>
    <style:style style:name="P241" style:family="paragraph" style:parent-style-name="Standard" style:list-style-name="L4">
      <style:paragraph-properties fo:margin-left="1.05cm" fo:margin-top="0cm" fo:margin-bottom="0cm" style:contextual-spacing="false" fo:line-height="100%" fo:text-align="start" style:justify-single-word="false"/>
      <style:text-properties fo:color="#000000" loext:opacity="100%" style:font-name="Times New Roman1" fo:font-size="12pt" officeooo:rsid="009c3e22" officeooo:paragraph-rsid="00c6e16b" fo:background-color="#ffffff" style:font-size-asian="12pt" style:font-name-complex="Times New Roman1" style:font-size-complex="12pt"/>
    </style:style>
    <style:style style:name="P242" style:family="paragraph" style:parent-style-name="Standard" style:list-style-name="L4">
      <style:paragraph-properties fo:margin-left="1.05cm" fo:margin-top="0cm" fo:margin-bottom="0cm" style:contextual-spacing="false" fo:line-height="100%" fo:text-align="center" style:justify-single-word="false"/>
      <style:text-properties fo:color="#000000" loext:opacity="100%" style:font-name="Times New Roman1" fo:font-size="12pt" officeooo:paragraph-rsid="00c6e16b" fo:background-color="#ffffff" style:font-size-asian="12pt" style:font-size-complex="12pt"/>
    </style:style>
    <style:style style:name="P243" style:family="paragraph" style:parent-style-name="Standard" style:list-style-name="L4">
      <style:paragraph-properties fo:margin-left="1.05cm" fo:margin-top="0cm" fo:margin-bottom="0cm" style:contextual-spacing="false" fo:line-height="100%" fo:text-align="start" style:justify-single-word="false"/>
      <style:text-properties fo:color="#000000" loext:opacity="100%" style:font-name="Times New Roman1" fo:font-size="12pt" officeooo:rsid="009cdd97" officeooo:paragraph-rsid="00c6e16b" fo:background-color="#ffffff" style:font-size-asian="12pt" style:font-name-complex="Times New Roman1" style:font-size-complex="12pt"/>
    </style:style>
    <style:style style:name="P244" style:family="paragraph" style:parent-style-name="Standard" style:list-style-name="L4">
      <style:paragraph-properties fo:margin-left="1.05cm" fo:margin-top="0cm" fo:margin-bottom="0cm" style:contextual-spacing="false" fo:line-height="100%" fo:text-align="start" style:justify-single-word="false"/>
      <style:text-properties fo:color="#000000" loext:opacity="100%" style:font-name="Times New Roman1" fo:font-size="12pt" officeooo:rsid="009e1287" officeooo:paragraph-rsid="00c6e16b" fo:background-color="#ffffff" style:font-size-asian="12pt" style:font-name-complex="Times New Roman1" style:font-size-complex="12pt"/>
    </style:style>
    <style:style style:name="P245" style:family="paragraph" style:parent-style-name="Standard" style:list-style-name="L4">
      <style:paragraph-properties fo:margin-left="1.05cm" fo:margin-top="0cm" fo:margin-bottom="0cm" style:contextual-spacing="false" fo:line-height="100%" fo:text-align="start" style:justify-single-word="false"/>
      <style:text-properties fo:color="#000000" loext:opacity="100%" style:font-name="Times New Roman1" fo:font-size="12pt" fo:language="en" fo:country="US" officeooo:rsid="009e1287" officeooo:paragraph-rsid="00c6e16b" fo:background-color="#ffffff" style:font-size-asian="12pt" style:font-name-complex="Times New Roman1" style:font-size-complex="12pt"/>
    </style:style>
    <style:style style:name="P246" style:family="paragraph" style:parent-style-name="Header_20_right">
      <style:text-properties style:text-rotation-angle="270" style:text-rotation-scale="line-height"/>
    </style:style>
    <style:style style:name="T1" style:family="text">
      <style:text-properties officeooo:rsid="00845279"/>
    </style:style>
    <style:style style:name="T2" style:family="text">
      <style:text-properties style:font-name-complex="Times New Roman1"/>
    </style:style>
    <style:style style:name="T3" style:family="text">
      <style:text-properties style:language-asian="ru" style:country-asian="RU" style:font-name-complex="Times New Roman1"/>
    </style:style>
    <style:style style:name="T4" style:family="text">
      <style:text-properties style:font-weight-complex="bold"/>
    </style:style>
    <style:style style:name="T5" style:family="text">
      <style:text-properties officeooo:rsid="008b0c9a"/>
    </style:style>
    <style:style style:name="T6" style:family="text">
      <style:text-properties officeooo:rsid="008c57cc"/>
    </style:style>
    <style:style style:name="T7" style:family="text">
      <style:text-properties officeooo:rsid="008d15ec"/>
    </style:style>
    <style:style style:name="T8" style:family="text">
      <style:text-properties officeooo:rsid="008f874a"/>
    </style:style>
    <style:style style:name="T9" style:family="text">
      <style:text-properties officeooo:rsid="00904b12"/>
    </style:style>
    <style:style style:name="T10" style:family="text">
      <style:text-properties officeooo:rsid="009185aa"/>
    </style:style>
    <style:style style:name="T11" style:family="text">
      <style:text-properties officeooo:rsid="00929081"/>
    </style:style>
    <style:style style:name="T12" style:family="text">
      <style:text-properties officeooo:rsid="0093ef5b"/>
    </style:style>
    <style:style style:name="T13" style:family="text">
      <style:text-properties fo:language="ru" fo:country="RU" style:text-underline-style="none" officeooo:rsid="00958de7" style:font-size-asian="12pt" style:language-asian="ru" style:country-asian="RU" style:font-size-complex="12pt"/>
    </style:style>
    <style:style style:name="T14" style:family="text">
      <style:text-properties fo:language="ru" fo:country="RU" style:text-underline-style="none" officeooo:rsid="00964d33" style:font-size-asian="12pt" style:language-asian="ru" style:country-asian="RU" style:font-size-complex="12pt"/>
    </style:style>
    <style:style style:name="T15" style:family="text">
      <style:text-properties style:font-size-asian="12pt" style:font-size-complex="12pt"/>
    </style:style>
    <style:style style:name="T16" style:family="text">
      <style:text-properties officeooo:rsid="00964d33" style:font-size-asian="12pt" style:font-size-complex="12pt"/>
    </style:style>
    <style:style style:name="T17" style:family="text">
      <style:text-properties officeooo:rsid="009ac096"/>
    </style:style>
    <style:style style:name="T18" style:family="text">
      <style:text-properties officeooo:rsid="009bd3b5"/>
    </style:style>
    <style:style style:name="T19" style:family="text">
      <style:text-properties officeooo:rsid="009c6518"/>
    </style:style>
    <style:style style:name="T20" style:family="text">
      <style:text-properties officeooo:rsid="009ef439"/>
    </style:style>
    <style:style style:name="T21" style:family="text">
      <style:text-properties fo:language="ru" fo:country="RU" officeooo:rsid="009d226b" style:font-size-asian="12pt" style:font-name-complex="Times New Roman1" style:font-size-complex="12pt"/>
    </style:style>
    <style:style style:name="T22" style:family="text">
      <style:text-properties officeooo:rsid="009d858e"/>
    </style:style>
    <style:style style:name="T23" style:family="text">
      <style:text-properties officeooo:rsid="00d467a6"/>
    </style:style>
    <style:style style:name="T24" style:family="text">
      <style:text-properties officeooo:rsid="009a9a50"/>
    </style:style>
    <style:style style:name="T25" style:family="text">
      <style:text-properties officeooo:rsid="0084796a"/>
    </style:style>
    <style:style style:name="T26" style:family="text">
      <style:text-properties officeooo:rsid="00865a94"/>
    </style:style>
    <style:style style:name="T27" style:family="text">
      <style:text-properties officeooo:rsid="00c199ea"/>
    </style:style>
    <style:style style:name="T28" style:family="text">
      <style:text-properties officeooo:rsid="0094f20b"/>
    </style:style>
    <style:style style:name="T29" style:family="text">
      <style:text-properties officeooo:rsid="00958f47"/>
    </style:style>
    <style:style style:name="T30" style:family="text">
      <style:text-properties style:text-underline-style="solid" style:text-underline-width="auto" style:text-underline-color="font-color"/>
    </style:style>
    <style:style style:name="T31" style:family="text">
      <style:text-properties style:text-underline-style="solid" style:text-underline-width="auto" style:text-underline-color="font-color" officeooo:rsid="00bcc776"/>
    </style:style>
    <style:style style:name="T32" style:family="text">
      <style:text-properties fo:font-style="italic" style:font-style-asian="italic" style:font-style-complex="italic"/>
    </style:style>
    <style:style style:name="T33" style:family="text">
      <style:text-properties style:text-underline-style="none" officeooo:rsid="00b956ce"/>
    </style:style>
    <style:style style:name="T34" style:family="text">
      <style:text-properties style:text-underline-style="none" officeooo:rsid="00c32e37"/>
    </style:style>
    <style:style style:name="T35" style:family="text">
      <style:text-properties fo:font-style="italic" officeooo:rsid="00a85586" style:font-style-asian="italic" style:font-style-complex="italic"/>
    </style:style>
    <style:style style:name="T36" style:family="text">
      <style:text-properties style:text-underline-style="solid" style:text-underline-width="auto" style:text-underline-color="font-color" officeooo:rsid="00a3c363"/>
    </style:style>
    <style:style style:name="T37" style:family="text">
      <style:text-properties fo:font-style="normal" style:font-style-asian="normal" style:font-style-complex="normal"/>
    </style:style>
    <style:style style:name="T38" style:family="text">
      <style:text-properties officeooo:rsid="00a557e7"/>
    </style:style>
    <style:style style:name="T39" style:family="text">
      <style:text-properties fo:font-style="italic" officeooo:rsid="00a557e7" style:font-style-asian="italic" style:font-style-complex="italic"/>
    </style:style>
    <style:style style:name="T40" style:family="text">
      <style:text-properties fo:font-variant="normal" fo:text-transform="none" fo:color="#000000" loext:opacity="100%" fo:letter-spacing="normal" fo:language="ru" fo:country="RU" fo:font-style="normal" style:text-underline-style="none" fo:font-weight="normal" officeooo:rsid="00aad5d9" fo:background-color="transparent" loext:char-shading-value="0"/>
    </style:style>
    <style:style style:name="T41" style:family="text">
      <style:text-properties fo:font-variant="normal" fo:text-transform="none" fo:color="#000000" loext:opacity="100%" fo:letter-spacing="normal" fo:language="ru" fo:country="RU" fo:font-style="italic" style:text-underline-style="none" fo:font-weight="normal" officeooo:rsid="00aad5d9" fo:background-color="transparent" loext:char-shading-value="0" style:font-style-asian="italic" style:font-style-complex="italic"/>
    </style:style>
    <style:style style:name="T42" style:family="text">
      <style:text-properties fo:font-variant="normal" fo:text-transform="none" fo:color="#000000" loext:opacity="100%" style:text-line-through-style="none" style:text-line-through-type="none" fo:letter-spacing="normal" fo:language="ru" fo:country="RU" fo:font-style="italic" style:text-underline-style="none" fo:font-weight="normal" officeooo:rsid="00aad5d9" style:text-blinking="false" fo:background-color="transparent" loext:char-shading-value="0" style:font-style-asian="italic" style:font-style-complex="italic" loext:padding="0cm" loext:border="none"/>
    </style:style>
    <style:style style:name="T43" style:family="text">
      <style:text-properties fo:font-variant="normal" fo:text-transform="none" fo:color="#000000" loext:opacity="100%" style:text-line-through-style="none" style:text-line-through-type="none" fo:letter-spacing="normal" fo:language="ru" fo:country="RU" fo:font-style="normal" style:text-underline-style="none" fo:font-weight="normal" officeooo:rsid="00aad5d9" style:text-blinking="false" fo:background-color="transparent" loext:char-shading-value="0" loext:padding="0cm" loext:border="none"/>
    </style:style>
    <style:style style:name="T44" style:family="text">
      <style:text-properties fo:font-variant="normal" fo:text-transform="none" fo:color="#000000" loext:opacity="100%" style:text-line-through-style="none" style:text-line-through-type="none" fo:letter-spacing="normal" fo:language="ru" fo:country="RU" fo:font-style="normal" style:text-underline-style="none" fo:font-weight="normal" officeooo:rsid="00b956ce" style:text-blinking="false" fo:background-color="transparent" loext:char-shading-value="0" loext:padding="0cm" loext:border="none"/>
    </style:style>
    <style:style style:name="T45" style:family="text">
      <style:text-properties fo:font-variant="normal" fo:text-transform="none" fo:color="#000000" loext:opacity="100%" style:text-line-through-style="none" style:text-line-through-type="none" fo:letter-spacing="normal" fo:language="ru" fo:country="RU" fo:font-style="normal" style:text-underline-style="none" fo:font-weight="normal" officeooo:rsid="00c32e37" style:text-blinking="false" fo:background-color="transparent" loext:char-shading-value="0" loext:padding="0cm" loext:border="none"/>
    </style:style>
    <style:style style:name="T46" style:family="text">
      <style:text-properties officeooo:rsid="00b956ce"/>
    </style:style>
    <style:style style:name="T47" style:family="text">
      <style:text-properties officeooo:rsid="00c32e37"/>
    </style:style>
    <style:style style:name="T48" style:family="text">
      <style:text-properties style:text-underline-style="none"/>
    </style:style>
    <style:style style:name="T49" style:family="text">
      <style:text-properties fo:font-style="italic" style:text-underline-style="none" style:font-style-asian="italic" style:font-style-complex="italic"/>
    </style:style>
    <style:style style:name="T50" style:family="text">
      <style:text-properties officeooo:rsid="00aad5d9"/>
    </style:style>
    <style:style style:name="T51" style:family="text">
      <style:text-properties fo:font-variant="normal" fo:text-transform="none" fo:letter-spacing="normal" fo:language="ru" fo:country="RU" fo:font-style="normal" fo:font-weight="normal" officeooo:rsid="00a557e7" style:font-name-complex="Times New Roman1"/>
    </style:style>
    <style:style style:name="T52" style:family="text">
      <style:text-properties fo:font-variant="normal" fo:text-transform="none" fo:letter-spacing="normal" fo:language="ru" fo:country="RU" fo:font-style="normal" style:text-underline-style="none" fo:font-weight="normal" officeooo:rsid="00b956ce" style:font-name-complex="Times New Roman1"/>
    </style:style>
    <style:style style:name="T53" style:family="text">
      <style:text-properties fo:font-variant="normal" fo:text-transform="none" fo:letter-spacing="normal" fo:language="ru" fo:country="RU" fo:font-style="normal" style:text-underline-style="none" fo:font-weight="normal" officeooo:rsid="00c32e37" style:font-name-complex="Times New Roman1"/>
    </style:style>
    <style:style style:name="T54" style:family="text">
      <style:text-properties fo:language="ru" fo:country="RU" officeooo:rsid="00aad5d9" style:font-name-complex="Times New Roman1"/>
    </style:style>
    <style:style style:name="T55" style:family="text">
      <style:text-properties fo:language="ru" fo:country="RU" style:text-underline-style="none" officeooo:rsid="00b956ce" style:font-name-complex="Times New Roman1"/>
    </style:style>
    <style:style style:name="T56" style:family="text">
      <style:text-properties fo:language="ru" fo:country="RU" style:text-underline-style="none" officeooo:rsid="00c32e37" style:font-name-complex="Times New Roman1"/>
    </style:style>
    <style:style style:name="T57" style:family="text">
      <style:text-properties officeooo:rsid="00abc1ed"/>
    </style:style>
    <style:style style:name="T58" style:family="text">
      <style:text-properties fo:font-style="italic" officeooo:rsid="00abc1ed" style:font-style-asian="italic" style:font-style-complex="italic"/>
    </style:style>
    <style:style style:name="T59" style:family="text">
      <style:text-properties officeooo:rsid="00bc9a90"/>
    </style:style>
    <style:style style:name="T60" style:family="text">
      <style:text-properties officeooo:rsid="00a87fcf"/>
    </style:style>
    <style:style style:name="T61" style:family="text">
      <style:text-properties officeooo:rsid="00bd8047"/>
    </style:style>
    <style:style style:name="T62" style:family="text">
      <style:text-properties officeooo:rsid="00a9cc1b"/>
    </style:style>
    <style:style style:name="T63" style:family="text">
      <style:text-properties officeooo:rsid="00aa8f88"/>
    </style:style>
    <style:style style:name="T64" style:family="text">
      <style:text-properties officeooo:rsid="00bf5885"/>
    </style:style>
    <style:style style:name="T65" style:family="text">
      <style:text-properties officeooo:rsid="00ab452e"/>
    </style:style>
    <style:style style:name="T66" style:family="text">
      <style:text-properties fo:language="ru" fo:country="RU" style:font-name-complex="Times New Roman1"/>
    </style:style>
    <style:style style:name="T67" style:family="text">
      <style:text-properties fo:font-variant="normal" fo:text-transform="none" fo:letter-spacing="normal"/>
    </style:style>
    <style:style style:name="T68" style:family="text">
      <style:text-properties fo:font-variant="normal" fo:text-transform="none" fo:letter-spacing="normal" fo:font-style="normal"/>
    </style:style>
    <style:style style:name="T69" style:family="text">
      <style:text-properties officeooo:rsid="008586a1"/>
    </style:style>
    <style:style style:name="T70" style:family="text">
      <style:text-properties fo:language="en" fo:country="US" style:font-name-complex="Times New Roman1"/>
    </style:style>
    <style:style style:name="T71" style:family="text">
      <style:text-properties fo:color="#000000" loext:opacity="100%" style:font-name="Times New Roman1" fo:font-size="12pt" fo:language="en" fo:country="US" fo:background-color="transparent" loext:char-shading-value="0" style:font-size-asian="12pt" style:font-name-complex="Times New Roman1" style:font-size-complex="12pt"/>
    </style:style>
    <style:style style:name="T72" style:family="text">
      <style:text-properties fo:color="#000000" loext:opacity="100%" style:font-name="Times New Roman1" fo:font-size="12pt" fo:background-color="transparent" loext:char-shading-value="0" style:font-size-asian="12pt" style:font-name-complex="Times New Roman1" style:font-size-complex="12pt"/>
    </style:style>
    <style:style style:name="T73" style:family="text">
      <style:text-properties officeooo:rsid="0086f152"/>
    </style:style>
    <style:style style:name="T74" style:family="text">
      <style:text-properties officeooo:rsid="0087d76b"/>
    </style:style>
    <style:style style:name="T75" style:family="text">
      <style:text-properties officeooo:rsid="00a5d6d2"/>
    </style:style>
    <style:style style:name="T76" style:family="text">
      <style:text-properties fo:color="#000000" loext:opacity="100%" style:font-name="Times New Roman1" fo:font-size="12pt" fo:background-color="transparent" loext:char-shading-value="0"/>
    </style:style>
    <style:style style:name="T77" style:family="text">
      <style:text-properties fo:color="#000000" loext:opacity="100%" style:text-line-through-style="none" style:text-line-through-type="none" style:font-name="Times New Roman1" fo:font-size="12pt" style:text-underline-style="none" style:text-blinking="false" fo:background-color="transparent" loext:char-shading-value="0"/>
    </style:style>
    <style:style style:name="T78" style:family="text">
      <style:text-properties fo:color="#000000" loext:opacity="100%" style:font-name="Times New Roman1" fo:font-size="12pt" fo:font-style="normal" fo:background-color="transparent" loext:char-shading-value="0"/>
    </style:style>
    <style:style style:name="T79" style:family="text">
      <style:text-properties officeooo:rsid="00b818b5"/>
    </style:style>
    <style:style style:name="T80" style:family="text">
      <style:text-properties officeooo:rsid="00c6e16b"/>
    </style:style>
    <style:style style:name="T81" style:family="text">
      <style:text-properties officeooo:rsid="0090aba0"/>
    </style:style>
    <style:style style:name="T82" style:family="text">
      <style:text-properties officeooo:rsid="00c6fa50"/>
    </style:style>
    <style:style style:name="T83" style:family="text">
      <style:text-properties officeooo:rsid="00941864"/>
    </style:style>
    <style:style style:name="T84" style:family="text">
      <style:text-properties officeooo:rsid="0097ca3a"/>
    </style:style>
    <style:style style:name="T85" style:family="text">
      <style:text-properties officeooo:rsid="00998150"/>
    </style:style>
    <style:style style:name="T86" style:family="text">
      <style:text-properties fo:language="en" fo:country="US" officeooo:rsid="00998150" style:font-name-complex="Times New Roman1"/>
    </style:style>
    <style:style style:name="T87" style:family="text">
      <style:text-properties fo:language="en" fo:country="US" officeooo:rsid="009a1846" style:font-name-complex="Times New Roman1"/>
    </style:style>
    <style:style style:name="T88" style:family="text">
      <style:text-properties officeooo:rsid="009b9cff"/>
    </style:style>
    <style:style style:name="T89" style:family="text">
      <style:text-properties officeooo:rsid="009c3e22" style:font-name-complex="Times New Roman1"/>
    </style:style>
    <style:style style:name="T90" style:family="text">
      <style:text-properties fo:language="en" fo:country="US" officeooo:rsid="009c3e22"/>
    </style:style>
    <style:style style:name="T91" style:family="text">
      <style:text-properties fo:language="en" fo:country="US"/>
    </style:style>
    <style:style style:name="T92" style:family="text">
      <style:text-properties fo:language="en" fo:country="US" officeooo:rsid="009c3e22" style:font-name-complex="Times New Roman1"/>
    </style:style>
    <style:style style:name="T93" style:family="text">
      <style:text-properties officeooo:rsid="009cdd97" style:font-name-complex="Times New Roman1"/>
    </style:style>
    <style:style style:name="T94" style:family="text">
      <style:text-properties officeooo:rsid="009cdd97"/>
    </style:style>
    <style:style style:name="T95" style:family="text">
      <style:text-properties fo:language="en" fo:country="US" officeooo:rsid="009cdd97" style:font-name-complex="Times New Roman1"/>
    </style:style>
    <style:style style:name="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353cm" fo:text-indent="-0.635cm" fo:margin-left="1.35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88cm" fo:text-indent="-0.635cm" fo:margin-left="1.988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623cm" fo:text-indent="-0.635cm" fo:margin-left="2.623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258cm" fo:text-indent="-0.635cm" fo:margin-left="3.258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93cm" fo:text-indent="-0.635cm" fo:margin-left="3.893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528cm" fo:text-indent="-0.635cm" fo:margin-left="4.528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163cm" fo:text-indent="-0.635cm" fo:margin-left="5.16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98cm" fo:text-indent="-0.635cm" fo:margin-left="5.798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433cm" fo:text-indent="-0.635cm" fo:margin-left="6.43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68cm" fo:text-indent="-0.635cm" fo:margin-left="7.068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Государственный кадастр особо охраняемых природных территорий </text:p>
      <table:table table:name="Таблица1" table:style-name="Таблица1">
        <table:table-column table:style-name="Таблица1.A"/>
        <table:table-column table:style-name="Таблица1.B"/>
        <table:table-column table:style-name="Таблица1.C"/>
        <table:table-row table:style-name="Таблица1.1">
          <table:table-cell table:style-name="Таблица1.A1" office:value-type="string">
            <text:p text:style-name="P2">1</text:p>
          </table:table-cell>
          <table:table-cell table:style-name="Таблица1.B1" office:value-type="string">
            <text:p text:style-name="P3">Категория</text:p>
          </table:table-cell>
          <table:table-cell table:style-name="Таблица1.C1" office:value-type="string">
            <text:p text:style-name="P4">Государственный природный заказник</text:p>
          </table:table-cell>
        </table:table-row>
        <table:table-row table:style-name="Таблица1.2">
          <table:table-cell table:style-name="Таблица1.A1" office:value-type="string">
            <text:p text:style-name="P2">2</text:p>
          </table:table-cell>
          <table:table-cell table:style-name="Таблица1.B1" office:value-type="string">
            <text:p text:style-name="P3">Значение</text:p>
          </table:table-cell>
          <table:table-cell table:style-name="Таблица1.C2" office:value-type="string">
            <text:p text:style-name="P4">Региональный</text:p>
          </table:table-cell>
        </table:table-row>
        <table:table-row table:style-name="Таблица1.2">
          <table:table-cell table:style-name="Таблица1.A1" office:value-type="string">
            <text:p text:style-name="P2">3</text:p>
          </table:table-cell>
          <table:table-cell table:style-name="Таблица1.B1" office:value-type="string">
            <text:p text:style-name="P3">Название ООПТ</text:p>
          </table:table-cell>
          <table:table-cell table:style-name="Таблица1.C2" office:value-type="string">
            <text:p text:style-name="P5">Барзасский</text:p>
          </table:table-cell>
        </table:table-row>
        <table:table-row table:style-name="Таблица1.2">
          <table:table-cell table:style-name="Таблица1.A1" office:value-type="string">
            <text:p text:style-name="P2">4</text:p>
          </table:table-cell>
          <table:table-cell table:style-name="Таблица1.B1" office:value-type="string">
            <text:p text:style-name="P3">Порядковый номер кадастрового дела</text:p>
          </table:table-cell>
          <table:table-cell table:style-name="Таблица1.C2" office:value-type="string">
            <text:p text:style-name="P5">007</text:p>
          </table:table-cell>
        </table:table-row>
        <table:table-row table:style-name="Таблица1.2">
          <table:table-cell table:style-name="Таблица1.A1" office:value-type="string">
            <text:p text:style-name="P2">5</text:p>
          </table:table-cell>
          <table:table-cell table:style-name="Таблица1.B1" office:value-type="string">
            <text:p text:style-name="P3">Профиль</text:p>
          </table:table-cell>
          <table:table-cell table:style-name="Таблица1.C2" office:value-type="string">
            <text:p text:style-name="P4">комплексный</text:p>
          </table:table-cell>
        </table:table-row>
        <table:table-row table:style-name="Таблица1.2">
          <table:table-cell table:style-name="Таблица1.A1" office:value-type="string">
            <text:p text:style-name="P2">6</text:p>
          </table:table-cell>
          <table:table-cell table:style-name="Таблица1.B1" office:value-type="string">
            <text:p text:style-name="P3">Статус</text:p>
          </table:table-cell>
          <table:table-cell table:style-name="Таблица1.C2" office:value-type="string">
            <text:p text:style-name="P4">Действующий</text:p>
          </table:table-cell>
        </table:table-row>
        <table:table-row table:style-name="Таблица1.2">
          <table:table-cell table:style-name="Таблица1.A1" office:value-type="string">
            <text:p text:style-name="P2">7</text:p>
          </table:table-cell>
          <table:table-cell table:style-name="Таблица1.B1" office:value-type="string">
            <text:p text:style-name="P3">Дата создания</text:p>
          </table:table-cell>
          <table:table-cell table:style-name="Таблица1.C2" office:value-type="string">
            <text:p text:style-name="P5">29.06.1972</text:p>
          </table:table-cell>
        </table:table-row>
        <table:table-row table:style-name="Таблица1.2">
          <table:table-cell table:style-name="Таблица1.A8" office:value-type="string">
            <text:p text:style-name="P2">8</text:p>
          </table:table-cell>
          <table:table-cell table:style-name="Таблица1.B8" office:value-type="string">
            <text:p text:style-name="P3">Цель создания</text:p>
          </table:table-cell>
          <table:table-cell table:style-name="Таблица1.C8" office:value-type="string">
            <text:p text:style-name="P6">Заказник организован с целью сохранения биологического разнообразия Кемеровской области - Кузбасса, в том числе с целью охраны и воспроизводства объектов животного мира, отнесенных к объектам охоты, охраны мест их обитания, сохранения и восстановления численности редких и исчезающих видов животного и растительного мира.</text:p>
            <text:p text:style-name="P7">На заказник возложены задачи поддержания целостности устоявшихся экосистем, охраны типичных ландшафтов, сохранения, воспроизводства и восстановления запасов всех обитающих на его территории объектов животного мира.</text:p>
          </table:table-cell>
        </table:table-row>
      </table:table>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row table:style-name="Таблица3.1">
          <table:table-cell table:style-name="Таблица3.A1" office:value-type="string">
            <text:p text:style-name="P8">9</text:p>
          </table:table-cell>
          <table:table-cell table:style-name="Таблица3.A1" table:number-columns-spanned="4" office:value-type="string">
            <text:p text:style-name="P9">Нормативная основа функционирования</text:p>
          </table:table-cell>
          <table:covered-table-cell/>
          <table:covered-table-cell/>
          <table:covered-table-cell/>
        </table:table-row>
        <table:table-row table:style-name="Таблица3.1">
          <table:table-cell table:style-name="Таблица3.A2" office:value-type="string">
            <text:p text:style-name="P10">№ п/п</text:p>
          </table:table-cell>
          <table:table-cell table:style-name="Таблица3.A2" office:value-type="string">
            <text:p text:style-name="P11">Категория правового акта</text:p>
          </table:table-cell>
          <table:table-cell table:style-name="Таблица3.A2" office:value-type="string">
            <text:p text:style-name="P11">Номер и дата</text:p>
          </table:table-cell>
          <table:table-cell table:style-name="Таблица3.A2" office:value-type="string">
            <text:p text:style-name="P11">Площадь, га</text:p>
          </table:table-cell>
          <table:table-cell table:style-name="Таблица3.A2" office:value-type="string">
            <text:p text:style-name="P11">Краткое содержание документа</text:p>
          </table:table-cell>
        </table:table-row>
        <table:table-row table:style-name="Таблица3.1">
          <table:table-cell table:style-name="Таблица3.A3" office:value-type="string">
            <text:p text:style-name="P12">1</text:p>
          </table:table-cell>
          <table:table-cell table:style-name="Таблица3.B3" office:value-type="string">
            <text:p text:style-name="P4">Решение исполкома Кемеровского областного Совета депутатов </text:p>
          </table:table-cell>
          <table:table-cell table:style-name="Таблица3.C3" office:value-type="string">
            <text:p text:style-name="P4"><text:span text:style-name="T1">29</text:span>.0<text:span text:style-name="T1">6</text:span>.19<text:span text:style-name="T1">72</text:span> г. № <text:span text:style-name="T1">301</text:span></text:p>
          </table:table-cell>
          <table:table-cell table:style-name="Таблица3.C3" office:value-type="string">
            <text:p text:style-name="P13">62469,4</text:p>
          </table:table-cell>
          <table:table-cell table:style-name="Таблица3.C3" office:value-type="string">
            <text:p text:style-name="P4">государственный охотничий заказник</text:p>
          </table:table-cell>
        </table:table-row>
        <table:table-row table:style-name="Таблица3.1">
          <table:table-cell table:style-name="Таблица3.A3" office:value-type="string">
            <text:p text:style-name="P12">2</text:p>
          </table:table-cell>
          <table:table-cell table:style-name="Таблица3.B3" office:value-type="string">
            <text:p text:style-name="P4">Распоряжение Администрации Кемеровской области </text:p>
          </table:table-cell>
          <table:table-cell table:style-name="Таблица3.C3" office:value-type="string">
            <text:p text:style-name="P4"><text:s/>20.04.2000 № 380-р</text:p>
          </table:table-cell>
          <table:table-cell table:style-name="Таблица3.C3" office:value-type="string">
            <text:p text:style-name="P13">62469,4</text:p>
          </table:table-cell>
          <table:table-cell table:style-name="Таблица3.C3" office:value-type="string">
            <text:p text:style-name="P4">Действие заказника было продлено на неопределенный срок, утверждено Положение, получил статус <text:s/>государственного природного зоологического заказника</text:p>
          </table:table-cell>
        </table:table-row>
        <table:table-row table:style-name="Таблица3.5">
          <table:table-cell table:style-name="Таблица3.A3" office:value-type="string">
            <text:p text:style-name="P12">3</text:p>
          </table:table-cell>
          <table:table-cell table:style-name="Таблица3.B3" office:value-type="string">
            <text:p text:style-name="P4">Постановление Коллегии Администрации Кемеровской области </text:p>
          </table:table-cell>
          <table:table-cell table:style-name="Таблица3.C3" office:value-type="string">
            <text:p text:style-name="P4">14.10.2009 № 412</text:p>
          </table:table-cell>
          <table:table-cell table:style-name="Таблица3.C3" office:value-type="string">
            <text:p text:style-name="P13">63,9 тыс.</text:p>
          </table:table-cell>
          <table:table-cell table:style-name="Таблица3.C3" office:value-type="string">
            <text:p text:style-name="P4">Продлен срок действия <text:s/>на неопределенный срок, получил статус <text:s/>государственный природный заказник.</text:p>
          </table:table-cell>
        </table:table-row>
      </table:table>
      <table:table table:name="Таблица4" table:style-name="Таблица4">
        <table:table-column table:style-name="Таблица4.A"/>
        <table:table-column table:style-name="Таблица4.B"/>
        <table:table-column table:style-name="Таблица4.C"/>
        <table:table-row table:style-name="Таблица4.1">
          <table:table-cell table:style-name="Таблица4.A1" office:value-type="string">
            <text:p text:style-name="P9">10</text:p>
          </table:table-cell>
          <table:table-cell table:style-name="Таблица4.A1" office:value-type="string">
            <text:p text:style-name="P14">Ведомственная подчиненность</text:p>
          </table:table-cell>
          <table:table-cell table:style-name="Таблица4.A1" office:value-type="string">
            <text:p text:style-name="P15">Министерство лесного комплекса и охотничьего хозяйства Кузбасса</text:p>
          </table:table-cell>
        </table:table-row>
        <table:table-row table:style-name="Таблица4.2">
          <table:table-cell table:style-name="Таблица4.A1" office:value-type="string">
            <text:p text:style-name="P9">11</text:p>
          </table:table-cell>
          <table:table-cell table:style-name="Таблица4.A1" office:value-type="string">
            <text:p text:style-name="P14">Международный статус</text:p>
          </table:table-cell>
          <table:table-cell table:style-name="Таблица4.A1" office:value-type="string">
            <text:p text:style-name="P16">Отсутствует.</text:p>
          </table:table-cell>
        </table:table-row>
        <text:soft-page-break/>
        <table:table-row table:style-name="Таблица4.3">
          <table:table-cell table:style-name="Таблица4.A1" office:value-type="string">
            <text:p text:style-name="P17">12</text:p>
          </table:table-cell>
          <table:table-cell table:style-name="Таблица4.A1" office:value-type="string">
            <text:p text:style-name="P18">Категория ООПТ согласно классификации МСОП</text:p>
          </table:table-cell>
          <table:table-cell table:style-name="Таблица4.A1" office:value-type="string">
            <text:p text:style-name="P19">IV</text:p>
          </table:table-cell>
        </table:table-row>
      </table:table>
      <table:table table:name="Таблица5" table:style-name="Таблица5">
        <table:table-column table:style-name="Таблица5.A"/>
        <table:table-column table:style-name="Таблица5.B"/>
        <table:table-column table:style-name="Таблица5.C"/>
        <table:table-row table:style-name="Таблица5.1">
          <table:table-cell table:style-name="Таблица5.A1" office:value-type="string">
            <text:p text:style-name="P9">13</text:p>
          </table:table-cell>
          <table:table-cell table:style-name="Таблица5.A1" office:value-type="string">
            <text:p text:style-name="P9">Число кластеров</text:p>
          </table:table-cell>
          <table:table-cell table:style-name="Таблица5.A1" office:value-type="string">
            <text:p text:style-name="P16">1</text:p>
          </table:table-cell>
        </table:table-row>
        <table:table-row table:style-name="Таблица5.1">
          <table:table-cell table:style-name="Таблица5.A1" office:value-type="string">
            <text:p text:style-name="P9">14</text:p>
          </table:table-cell>
          <table:table-cell table:style-name="Таблица5.A1" office:value-type="string">
            <text:p text:style-name="P9">Месторасположение</text:p>
          </table:table-cell>
          <table:table-cell table:style-name="Таблица5.A1" office:value-type="string">
            <text:p text:style-name="P20"><text:bookmark text:name="p_466084"/>Кемеровская область - Кузбасс, Кемеровский муниципальный округ, поселение, в 25 км на северо-восток от г. Кемерово;</text:p>
            <text:p text:style-name="P21"><text:bookmark text:name="p_466085"/>Чебулинский муниципальный округ, в 78 км на юго-запад от пгт Верх-Чебула;</text:p>
            <text:p text:style-name="P21"><text:bookmark text:name="p_466086"/>Крапивинский муниципальный округ, в 30 км на север от</text:p>
            <text:p text:style-name="P21"><text:bookmark text:name="p_466087"/>с. Банново</text:p>
          </table:table-cell>
        </table:table-row>
        <table:table-row table:style-name="Таблица5.1">
          <table:table-cell table:style-name="Таблица5.A1" office:value-type="string">
            <text:p text:style-name="P9">15</text:p>
          </table:table-cell>
          <table:table-cell table:style-name="Таблица5.A1" office:value-type="string">
            <text:p text:style-name="P9">Географическое положение</text:p>
          </table:table-cell>
          <table:table-cell table:style-name="Таблица5.A1" office:value-type="string">
            <text:p text:style-name="P22">Территория заказника охватывает северо-западную наиболее пониженную часть Кузнецкого Алатау. Орографически район характеризуется развитием среднегорного ландшафта.</text:p>
          </table:table-cell>
        </table:table-row>
        <table:table-row table:style-name="Таблица5.4">
          <table:table-cell table:style-name="Таблица5.A1" office:value-type="string">
            <text:p text:style-name="P9">16</text:p>
          </table:table-cell>
          <table:table-cell table:style-name="Таблица5.A1" office:value-type="string">
            <text:p text:style-name="P14">Общая площадь ООПТ</text:p>
            <text:p text:style-name="P9"/>
          </table:table-cell>
          <table:table-cell table:style-name="Таблица5.A1" office:value-type="string">
            <text:p text:style-name="P23">639664700 ± 221300 кв. м</text:p>
          </table:table-cell>
        </table:table-row>
        <table:table-row table:style-name="Таблица5.1">
          <table:table-cell table:style-name="Таблица5.A1" office:value-type="string">
            <text:p text:style-name="P9">а</text:p>
          </table:table-cell>
          <table:table-cell table:style-name="Таблица5.A1" office:value-type="string">
            <text:p text:style-name="P24">в том числе морской акватории</text:p>
          </table:table-cell>
          <table:table-cell table:style-name="Таблица5.A1" office:value-type="string">
            <text:p text:style-name="P16">-</text:p>
          </table:table-cell>
        </table:table-row>
        <table:table-row table:style-name="Таблица5.1">
          <table:table-cell table:style-name="Таблица5.A1" office:value-type="string">
            <text:p text:style-name="P9">б</text:p>
          </table:table-cell>
          <table:table-cell table:style-name="Таблица5.A1" office:value-type="string">
            <text:p text:style-name="P25">в том числе без изъятия</text:p>
          </table:table-cell>
          <table:table-cell table:style-name="Таблица5.A1" office:value-type="string">
            <text:p text:style-name="P26">639664700 ± 221300 кв. м</text:p>
          </table:table-cell>
        </table:table-row>
        <table:table-row table:style-name="Таблица5.1">
          <table:table-cell table:style-name="Таблица5.A1" office:value-type="string">
            <text:p text:style-name="P9">17</text:p>
          </table:table-cell>
          <table:table-cell table:style-name="Таблица5.A1" office:value-type="string">
            <text:p text:style-name="P14">Площадь охранной зоны</text:p>
          </table:table-cell>
          <table:table-cell table:style-name="Таблица5.A1" office:value-type="string">
            <text:p text:style-name="P27">0</text:p>
          </table:table-cell>
        </table:table-row>
        <table:table-row table:style-name="Таблица5.8">
          <table:table-cell table:style-name="Таблица5.A1" office:value-type="string">
            <text:p text:style-name="P9">18</text:p>
          </table:table-cell>
          <table:table-cell table:style-name="Таблица5.A1" office:value-type="string">
            <text:p text:style-name="P9">Границы ООПТ</text:p>
          </table:table-cell>
          <table:table-cell table:style-name="Таблица5.A1" office:value-type="string">
            <text:p text:style-name="P28"><text:span text:style-name="T2">Границы утверждены </text:span><text:span text:style-name="T3">Постановлением Коллегии Администрации Кемеровской области от 14.10.2009 № 412</text:span><text:span text:style-name="T2"> «О государственных природных заказниках Кемеровской области», в следующих границах:</text:span></text:p>
            <text:p text:style-name="P29"><text:bookmark text:name="p_613"/>северная - от пересечения дорог Мариинского тракта на поселок Бердовка и далее по Мариинскому тракту до поселка Юго-Александровка;</text:p>
            <text:p text:style-name="P30"><text:bookmark text:name="p_614"/>восточная - от поселка Юго-Александровка по водоразделу рек Кельбес и Конюхта, далее по водоразделам притоков рек Барзас и Золотой Китат до истоков реки Камжала;</text:p>
            <text:p text:style-name="P30"><text:bookmark text:name="p_615"/>южная - от истоков реки Камжала по водоразделам рек Камжала, Заломная, Грязная до истоков реки Малая Промышленка;</text:p>
            <text:p text:style-name="P30"><text:bookmark text:name="p_616"/>западная - от истоков реки Малая Промышленка по водоразделу рек Талый Тайгат и Шурчак до деревни Ермаки, от деревни Ермаки по дороге через поселок Бердовка на исходную позицию.</text:p>
          </table:table-cell>
        </table:table-row>
      </table:table>
      <table:table table:name="Таблица6" table:style-name="Таблица6">
        <table:table-column table:style-name="Таблица6.A"/>
        <table:table-column table:style-name="Таблица6.B"/>
        <table:table-column table:style-name="Таблица6.C"/>
        <table:table-row table:style-name="Таблица6.1">
          <table:table-cell table:style-name="Таблица6.A1" office:value-type="string">
            <text:p text:style-name="P31">19</text:p>
          </table:table-cell>
          <table:table-cell table:style-name="Таблица6.A1" office:value-type="string">
            <text:p text:style-name="P32"><text:span text:style-name="T4">Наличие в границах ООПТ иных особо охраняемых природных территори</text:span>й</text:p>
          </table:table-cell>
          <table:table-cell table:style-name="Таблица6.A1" office:value-type="string">
            <text:p text:style-name="P33"><text:span text:style-name="T5">О</text:span>тсутствуют</text:p>
          </table:table-cell>
        </table:table-row>
      </table:table>
      <table:table table:name="Таблица7" table:style-name="Таблица7">
        <table:table-column table:style-name="Таблица7.A"/>
        <table:table-column table:style-name="Таблица7.B"/>
        <table:table-column table:style-name="Таблица7.C"/>
        <table:table-row table:style-name="Таблица7.1">
          <table:table-cell table:style-name="Таблица7.A1" office:value-type="string">
            <text:p text:style-name="P34">20</text:p>
          </table:table-cell>
          <table:table-cell table:style-name="Таблица7.A1" table:number-columns-spanned="2" office:value-type="string">
            <text:p text:style-name="P35">Природные особенности ООПТ</text:p>
          </table:table-cell>
          <table:covered-table-cell/>
        </table:table-row>
        <text:soft-page-break/>
        <table:table-row table:style-name="Таблица7.1">
          <table:table-cell table:style-name="Таблица7.A1" office:value-type="string">
            <text:p text:style-name="P36">а</text:p>
          </table:table-cell>
          <table:table-cell table:style-name="Таблица7.A1" office:value-type="string">
            <text:p text:style-name="P37">Нарушенность территории</text:p>
          </table:table-cell>
          <table:table-cell table:style-name="Таблица7.A1" office:value-type="string">
            <text:p text:style-name="P38">Степень нарушенности территории умеренная.</text:p>
          </table:table-cell>
        </table:table-row>
        <table:table-row table:style-name="Таблица7.3">
          <table:table-cell table:style-name="Таблица7.A1" office:value-type="string">
            <text:p text:style-name="P36">б</text:p>
          </table:table-cell>
          <table:table-cell table:style-name="Таблица7.A1" office:value-type="string">
            <text:p text:style-name="P37">Рельеф</text:p>
          </table:table-cell>
          <table:table-cell table:style-name="Таблица7.A1" office:value-type="string">
            <text:p text:style-name="P39"><text:span text:style-name="T5">В </text:span><text:span text:style-name="T6">орографическом отношении территория заказника представляет собой низкогорно-таежный ланшафт, значительно расчлененный густой сетью рек и логов. Наиболее высокие пункты рельефа приурочены к юго-западным участкам площади, где они достигают абсолютной отметки 365 м (гора Красная), от которой на которой на запад и север поверхность постепенно понижается до 200 м и ниже. Наиболее пониженными участками являются долины р. Барзаса и его крупных притоков. </text:span><text:span text:style-name="T7">Отметка уреза воды в устье р. Барзаса составляет 165 м. В геологическом строении принимают участие кембрийские, силурийские, девонские, каменноугольные, третичные и четвертичные образования. </text:span></text:p>
          </table:table-cell>
        </table:table-row>
        <table:table-row table:style-name="Таблица7.4">
          <table:table-cell table:style-name="Таблица7.A1" office:value-type="string">
            <text:p text:style-name="P36">в</text:p>
          </table:table-cell>
          <table:table-cell table:style-name="Таблица7.A1" office:value-type="string">
            <text:p text:style-name="P37">Климат</text:p>
          </table:table-cell>
          <table:table-cell table:style-name="Таблица7.A1" office:value-type="string">
            <text:p text:style-name="P40"><text:span text:style-name="T8">Климат резко континентальный с резкими суточными и годовыми колебаниями температур, обильными снегопадами, образующими зимой снежный покров мощностью до 1 метра. Замерзание рек и становление снежного покрова наступает в среднем в первой декаде ноября, вскрытие рек во второй декаде апреля. Средняя температура весеннего периода +0,1 ºС, осеннего +2,1 ºС, зимнего -15,7 ºС. </text:span><text:span text:style-name="T9">Вегетационный период продолжается от 137 до 150 дней (май-сентябрь). На территории преобладают южные и юго-западные направления ветров со средней скоростью 3-4 м/сек.</text:span><text:span text:style-name="T8"> <text:s/></text:span></text:p>
          </table:table-cell>
        </table:table-row>
      </table:table>
      <table:table table:name="Таблица8" table:style-name="Таблица8">
        <table:table-column table:style-name="Таблица8.A"/>
        <table:table-column table:style-name="Таблица8.B"/>
        <table:table-column table:style-name="Таблица8.C"/>
        <table:table-row table:style-name="Таблица8.1">
          <table:table-cell table:style-name="Таблица8.A1" office:value-type="string">
            <text:p text:style-name="P41">г</text:p>
          </table:table-cell>
          <table:table-cell table:style-name="Таблица8.A1" office:value-type="string">
            <text:p text:style-name="P42">Почвенный покров</text:p>
          </table:table-cell>
          <table:table-cell table:style-name="Таблица8.A1" office:value-type="string">
            <text:p text:style-name="P43"><text:span text:style-name="T10">Как и для всего Кузнецкого Алатау, так и для территории казаказника характерно развитие горно-таежных псевдооподзоленных, бурых, дерново-подзолистых почв, покрывающих все элементы рельефа от водоразделов до речных долин. В формировании почвенного покрова </text:span><text:span text:style-name="T11">материнскими горными породами являются твердые, кристаллические породы и рыхлые четвертичные отложения глины и песка. Такие почвы имеют мощные подпочвенные горизонты, глубоко скрывающие коменистые породы и отличаются мощностью около 100 см. Преобладающие тип почвы — подзолы. </text:span><text:span text:style-name="T12">По механическому составу наиболее распространены суглинистые, глинистые, супесчаные почвы. <text:s/></text:span></text:p>
          </table:table-cell>
        </table:table-row>
        <table:table-row table:style-name="Таблица8.2">
          <table:table-cell table:style-name="Таблица8.A1" office:value-type="string">
            <text:p text:style-name="P41">д</text:p>
          </table:table-cell>
          <table:table-cell table:style-name="Таблица8.A1" office:value-type="string">
            <text:p text:style-name="P42">Гидрологическая сеть</text:p>
          </table:table-cell>
          <table:table-cell table:style-name="Таблица8.A1" office:value-type="string">
            <text:p text:style-name="P44"><text:span text:style-name="T13">Основными водными артериями заказника являются река Барзас и ее притоки. </text:span><text:span text:style-name="T14">Длина водотока реки Барзас составляет 110 км., водосборная площадь — 1170 </text:span><text:span text:style-name="T15">км². </text:span><text:span text:style-name="T16">Основные притоки р. Барзас: Шурап, Северная Конюхта, Южная Конюхта, Кайзасс, Суета, Камжела(Приезжая Камжела). </text:span></text:p>
            <text:p text:style-name="P45">Грунтовые воды залегают на глубине 0,5-3,0 м и более. Суходольные и сплавные реки, озера на территории отсутствуют. Болот на территории заказника учтено 16 га, это небольшие разбросанные участки. </text:p>
          </table:table-cell>
        </table:table-row>
      </table:table>
      <table:table table:name="Таблица9" table:style-name="Таблица9">
        <table:table-column table:style-name="Таблица9.A"/>
        <table:table-column table:style-name="Таблица9.B"/>
        <table:table-column table:style-name="Таблица9.C"/>
        <table:table-row table:style-name="Таблица9.1">
          <table:table-cell table:style-name="Таблица9.A1" office:value-type="string">
            <text:p text:style-name="P46">е</text:p>
          </table:table-cell>
          <table:table-cell table:style-name="Таблица9.A1" office:value-type="string">
            <text:p text:style-name="P47">Флора и растительность</text:p>
          </table:table-cell>
          <table:table-cell table:style-name="Таблица9.A1" office:value-type="string">
            <text:p text:style-name="P48">Определяющим элементом фитоценотического облика территории заказника является пихтово-осиновая тайга. Среди сообществ выделены следующие типы растительности: лесные , луговые, прибрежно-водные. </text:p>
            <text:p text:style-name="P49">Лесные сообщества: пихтово-осиновые — высокотравные черневые леса. Сообщества занимают большую часть заказника. Подлесок подразделяется на два подъяруса доминанты черемуха, рябина сибирская, калина обыкновенная, иногда к ним примешивается ива козья. Второй подъярус образуют кустарники карагана древовидная, <text:soft-page-break/>спирея дубравколистная, малина, смородина черно-пурпурная. Травостой высокий мощный состоит из трех ярусов. <text:span text:style-name="T17">Верхний ярус сложен такими видами как борец северный, купырь лесной, недоспелка копьевидная, скеда сибирская, борьщевик рассеченный, лилия саранка, крапива двудомная. Второй ярус сложен чиной Гмелина, чистотелом лесным, синюхой голубой. Третий ярус сложен медуницей мягчайшей, фиалкой одноцветной, кислицей обыкновенный, звездчаткой Бунге, адоксой мускусной. В сообществе четко выражена весенняя стадия эфемероидов (кандык сибирский, гусинолук зернистый, анемономидес алтайский, хохладка прицветниковая). </text:span>Моховоой ярус представлен слабо из-за развитого травянистого покрова.</text:p>
            <text:p text:style-name="P50">Луговой тип растительности представлен лесными и пойменными лугами. Лесные луга — высокотравные лесные луга сходны по составу с травянистым яром <text:span text:style-name="T18">лесов. Пойменный луга — в среднем течении реки Барзас и наиболее крупных притоков на дренированных почвах высоких пойм развиваются полидоминантные высокотравные лука. Характерными видами являются вейник Лангсдорфа, мятлик сибирский, горькуша широколистная, борщевик рассеченный, борец северный, первоцвет палласа, фиалка двухцветковая, бубенчик лилиелистный. На влажных участках высоких пойм, местах весенник водотокав или микропонижениях рельефа представлены луга с доминированием таволги вязолистной. В микропонижениях рельефа или у подножия склонов, обращенных к реке, на увлажненных,недренированных участках часто встречаются луга с доминированием канареечник тростниковидного. Представлены виды: недоспелка копьевидная, борец вьющийся, хвощ лесной медуница мягчайшая. Для всех лугов характерно развитие весенних эфемероидов: кандык сибирский, анемоноидес алтайский, хохлатка прицветниковая. </text:span></text:p>
            <text:p text:style-name="P51"><text:span text:style-name="T19">Водные и околоводные сообщества. Сообщества, развивающиеся на мелководьях до 1-1,5 формируют следующие виды: белокопытник гладкий, хвощ лесной, частуха подорожниковая, болотница болотная, ежеголовник прямой, рогоз широколистный и др. Также часто часто встречается рдест плавающий.</text:span><text:span text:style-name="T18"> <text:s/></text:span></text:p>
          </table:table-cell>
        </table:table-row>
      </table:table>
      <table:table table:name="Таблица10" table:style-name="Таблица10">
        <table:table-column table:style-name="Таблица10.A"/>
        <table:table-column table:style-name="Таблица10.B"/>
        <table:table-column table:style-name="Таблица10.C"/>
        <table:table-row table:style-name="Таблица10.1">
          <table:table-cell table:style-name="Таблица10.A1" office:value-type="string">
            <text:p text:style-name="P52">ж</text:p>
          </table:table-cell>
          <table:table-cell table:style-name="Таблица10.A1" office:value-type="string">
            <text:p text:style-name="P53">Лесной фонд</text:p>
          </table:table-cell>
          <table:table-cell table:style-name="Таблица10.A1" office:value-type="string">
            <text:p text:style-name="P54"><text:span text:style-name="T20">Т</text:span>ерритория заказника входит в состав <text:span text:style-name="T20">Кемеровского, Чебулинского, Крапивинского лесничеств. </text:span></text:p>
            <text:p text:style-name="P55"><text:span text:style-name="T21">К </text:span><text:span text:style-name="T15">основным лесообразующим породам (пихта, осина) примешивается кедр, ель, береза. В составе древесного полога соотношение пород изменяется следующим образом: на нетронутых человеком участках ведущая роль остается за пихтой с примесью кедра и ели. На участках, находящихся в непосредственной близости к населенным местам или на вырубках, доминирующей породой в древесном ярусе выступает осина. </text:span></text:p>
            <text:p text:style-name="P56">Пихтово-осиновые — (Abies sibirica-Populus tremula) высокотравные черневые леса. Типичные коренные сообщества черневого подпояса ультрагумидного и наиболее теплообеспеченного сектора Алта-Саянской горной области. Для экотопов характерны высокая влажность воздуха и повышенное проточное увлажнение почв. В зимний пермод мощное развитие снежного покрова предохраняет почву отпромерзания. Пихта сибирска<text:span text:style-name="T22">я</text:span> – Abies sibirica Ledeb. Относится к семейству Сосновые – Рinасеае. Дерево с узкой <text:soft-page-break/>конической темно-зеленой кроной. Ствол прямой, с серой гладкой корой, до 40 м высоты, диаметром до 0,6 – 0,8 м. Нижние ветви свешиваются книзу, средние отклонены горизонтально, густо покрыты хвоей. Хвоя мягкая, плоская тупоконечная, 15-35 мм длины, расположение на ветвях густое двурядное, в одной плоскости; обладает высокой энергией фотосинтеза, в силу чего пихта относится к наиболее теневыносливым хвойным. Верхняя сторона хвои темно-</text:p>
            <text:p text:style-name="P57">зеленая, нижняя – с беловатыми линиями, исчезающими на старой хвое. Держится хвоя 10-12 лет. </text:p>
            <text:p text:style-name="P58"><text:span text:style-name="T23">С</text:span>писок<text:span text:style-name="T23"> </text:span><text:span text:style-name="T24">флоры</text:span> представлен в приложении 1.</text:p>
          </table:table-cell>
        </table:table-row>
      </table:table>
      <table:table table:name="Таблица11" table:style-name="Таблица11">
        <table:table-column table:style-name="Таблица11.A"/>
        <table:table-column table:style-name="Таблица11.B"/>
        <table:table-column table:style-name="Таблица11.C"/>
        <table:table-row table:style-name="Таблица11.1">
          <table:table-cell table:style-name="Таблица11.A1" office:value-type="string">
            <text:p text:style-name="P59">з</text:p>
          </table:table-cell>
          <table:table-cell table:style-name="Таблица11.A1" office:value-type="string">
            <text:p text:style-name="P60">Животный мир </text:p>
          </table:table-cell>
          <table:table-cell table:style-name="Таблица11.A1" office:value-type="string">
            <text:p text:style-name="P61">Сведения по большинству охотничьих зверей и боровой дичи получают по результатам проведения зимних маршрутных учётов (ЗМУ), проводимых в конце зимы. При этом в ЗМУ не попадают зимоспящие виды, такие как медведь, барсук, сурок, а так же бобр и ондастра. Для их учёта используются, другие методики.</text:p>
            <text:p text:style-name="P62">Список выявленных видов фауны представлен в приложение 2.</text:p>
          </table:table-cell>
        </table:table-row>
      </table:table>
      <table:table table:name="Таблица19" table:style-name="Таблица19">
        <table:table-column table:style-name="Таблица19.A"/>
        <table:table-column table:style-name="Таблица19.B"/>
        <table:table-column table:style-name="Таблица19.C"/>
        <table:table-column table:style-name="Таблица19.D"/>
        <table:table-column table:style-name="Таблица19.E"/>
        <table:table-column table:style-name="Таблица19.F"/>
        <table:table-column table:style-name="Таблица19.G"/>
        <table:table-row table:style-name="Таблица19.1">
          <table:table-cell table:style-name="Таблица19.A1" table:number-columns-spanned="7" office:value-type="string">
            <text:p text:style-name="P63">Учёт промысловой фауны Млекопитающих по данным ЗМУ. <text:span text:style-name="T25">(</text:span><text:span text:style-name="T26">Барзасский</text:span><text:span text:style-name="T25">)</text:span></text:p>
          </table:table-cell>
          <table:covered-table-cell/>
          <table:covered-table-cell/>
          <table:covered-table-cell/>
          <table:covered-table-cell/>
          <table:covered-table-cell/>
          <table:covered-table-cell/>
        </table:table-row>
        <table:table-row table:style-name="Таблица19.1">
          <table:table-cell table:style-name="Таблица19.A2" office:value-type="string">
            <text:p text:style-name="P64">ВИД/ГОД</text:p>
          </table:table-cell>
          <table:table-cell table:style-name="Таблица19.A2" office:value-type="string">
            <text:p text:style-name="P64"/>
          </table:table-cell>
          <table:table-cell table:style-name="Таблица19.A2" office:value-type="string">
            <text:p text:style-name="P64">2022г.</text:p>
          </table:table-cell>
          <table:table-cell table:style-name="Таблица19.A2" office:value-type="string">
            <text:p text:style-name="P64">2023г.</text:p>
          </table:table-cell>
          <table:table-cell table:style-name="Таблица19.A2" office:value-type="string">
            <text:p text:style-name="P64">2024г.</text:p>
          </table:table-cell>
          <table:table-cell table:style-name="Таблица19.F2" office:value-type="string">
            <text:p text:style-name="P64">2025г.</text:p>
          </table:table-cell>
          <table:table-cell table:style-name="Таблица19.A2" office:value-type="string">
            <text:p text:style-name="P65">2026г.</text:p>
          </table:table-cell>
        </table:table-row>
        <table:table-row table:style-name="Таблица19.3">
          <table:table-cell table:style-name="Таблица19.A1" table:number-rows-spanned="2" office:value-type="string">
            <text:p text:style-name="P66">Белка</text:p>
          </table:table-cell>
          <table:table-cell table:style-name="Таблица19.A1" office:value-type="string">
            <text:p text:style-name="P64">численность</text:p>
          </table:table-cell>
          <table:table-cell table:style-name="Таблица19.A1" office:value-type="string">
            <text:p text:style-name="P67">22</text:p>
          </table:table-cell>
          <table:table-cell table:style-name="Таблица19.A1" office:value-type="string">
            <text:p text:style-name="P68">0</text:p>
          </table:table-cell>
          <table:table-cell table:style-name="Таблица19.A1" office:value-type="string">
            <text:p text:style-name="P68">211</text:p>
          </table:table-cell>
          <table:table-cell table:style-name="Таблица19.F3" office:value-type="string">
            <text:p text:style-name="P69">46</text:p>
          </table:table-cell>
          <table:table-cell table:style-name="Таблица19.A1" office:value-type="string">
            <text:p text:style-name="P70">69</text:p>
          </table:table-cell>
        </table:table-row>
        <table:table-row table:style-name="Таблица19.4">
          <table:covered-table-cell table:style-name="Таблица19.A1"/>
          <table:table-cell table:style-name="Таблица19.A2" office:value-type="string">
            <text:p text:style-name="P64">П/1000Га</text:p>
          </table:table-cell>
          <table:table-cell table:style-name="Таблица19.A2" office:value-type="string">
            <text:p text:style-name="P67">0,35</text:p>
          </table:table-cell>
          <table:table-cell table:style-name="Таблица19.A2" office:value-type="string">
            <text:p text:style-name="P68">-</text:p>
          </table:table-cell>
          <table:table-cell table:style-name="Таблица19.A2" office:value-type="string">
            <text:p text:style-name="P68">3,3</text:p>
          </table:table-cell>
          <table:table-cell table:style-name="Таблица19.F2" office:value-type="string">
            <text:p text:style-name="P69">0,72</text:p>
          </table:table-cell>
          <table:table-cell table:style-name="Таблица19.A2" office:value-type="string">
            <text:p text:style-name="P70">1,08</text:p>
          </table:table-cell>
        </table:table-row>
        <table:table-row table:style-name="Таблица19.3">
          <table:table-cell table:style-name="Таблица19.A2" table:number-rows-spanned="2" office:value-type="string">
            <text:p text:style-name="P64">Заяц-беляк</text:p>
          </table:table-cell>
          <table:table-cell table:style-name="Таблица19.A2" office:value-type="string">
            <text:p text:style-name="P64">численность</text:p>
          </table:table-cell>
          <table:table-cell table:style-name="Таблица19.A2" office:value-type="string">
            <text:p text:style-name="P67">22</text:p>
          </table:table-cell>
          <table:table-cell table:style-name="Таблица19.A2" office:value-type="string">
            <text:p text:style-name="P68">17</text:p>
          </table:table-cell>
          <table:table-cell table:style-name="Таблица19.A2" office:value-type="string">
            <text:p text:style-name="P68">127</text:p>
          </table:table-cell>
          <table:table-cell table:style-name="Таблица19.F2" office:value-type="string">
            <text:p text:style-name="P69">48</text:p>
          </table:table-cell>
          <table:table-cell table:style-name="Таблица19.A2" office:value-type="string">
            <text:p text:style-name="P71">78</text:p>
          </table:table-cell>
        </table:table-row>
        <table:table-row table:style-name="Таблица19.6">
          <table:covered-table-cell table:style-name="Таблица19.A2"/>
          <table:table-cell table:style-name="Таблица19.A1" office:value-type="string">
            <text:p text:style-name="P64">П/1000Га</text:p>
          </table:table-cell>
          <table:table-cell table:style-name="Таблица19.A1" office:value-type="string">
            <text:p text:style-name="P67">0,35</text:p>
          </table:table-cell>
          <table:table-cell table:style-name="Таблица19.A1" office:value-type="string">
            <text:p text:style-name="P68">0,29</text:p>
          </table:table-cell>
          <table:table-cell table:style-name="Таблица19.A1" office:value-type="string">
            <text:p text:style-name="P68">1,98</text:p>
          </table:table-cell>
          <table:table-cell table:style-name="Таблица19.F3" office:value-type="string">
            <text:p text:style-name="P69">0,75</text:p>
          </table:table-cell>
          <table:table-cell table:style-name="Таблица19.A1" office:value-type="string">
            <text:p text:style-name="P71">1,22</text:p>
          </table:table-cell>
        </table:table-row>
        <table:table-row table:style-name="Таблица19.6">
          <table:table-cell table:style-name="Таблица19.A2" table:number-rows-spanned="2" office:value-type="string">
            <text:p text:style-name="P72">Колонок </text:p>
          </table:table-cell>
          <table:table-cell table:style-name="Таблица19.A2" office:value-type="string">
            <text:p text:style-name="P64">численность</text:p>
          </table:table-cell>
          <table:table-cell table:style-name="Таблица19.A2" office:value-type="string">
            <text:p text:style-name="P67">12</text:p>
          </table:table-cell>
          <table:table-cell table:style-name="Таблица19.A2" office:value-type="string">
            <text:p text:style-name="P68">7</text:p>
          </table:table-cell>
          <table:table-cell table:style-name="Таблица19.A2" office:value-type="string">
            <text:p text:style-name="P68">8</text:p>
          </table:table-cell>
          <table:table-cell table:style-name="Таблица19.F2" office:value-type="string">
            <text:p text:style-name="P69">4</text:p>
          </table:table-cell>
          <table:table-cell table:style-name="Таблица19.A2" office:value-type="string">
            <text:p text:style-name="P73">8</text:p>
          </table:table-cell>
        </table:table-row>
        <table:table-row table:style-name="Таблица19.6">
          <table:covered-table-cell table:style-name="Таблица19.A2"/>
          <table:table-cell table:style-name="Таблица19.A2" office:value-type="string">
            <text:p text:style-name="P64">П/1000Га</text:p>
          </table:table-cell>
          <table:table-cell table:style-name="Таблица19.A2" office:value-type="string">
            <text:p text:style-name="P67">0,19</text:p>
          </table:table-cell>
          <table:table-cell table:style-name="Таблица19.A2" office:value-type="string">
            <text:p text:style-name="P68">0,11</text:p>
          </table:table-cell>
          <table:table-cell table:style-name="Таблица19.A2" office:value-type="string">
            <text:p text:style-name="P68">0,12</text:p>
          </table:table-cell>
          <table:table-cell table:style-name="Таблица19.F2" office:value-type="string">
            <text:p text:style-name="P69">0,06</text:p>
          </table:table-cell>
          <table:table-cell table:style-name="Таблица19.A2" office:value-type="string">
            <text:p text:style-name="P73">0,12</text:p>
          </table:table-cell>
        </table:table-row>
        <table:table-row table:style-name="Таблица19.6">
          <table:table-cell table:style-name="Таблица19.A1" table:number-rows-spanned="2" office:value-type="string">
            <text:p text:style-name="P64">Лисица</text:p>
          </table:table-cell>
          <table:table-cell table:style-name="Таблица19.A1" office:value-type="string">
            <text:p text:style-name="P64">численность</text:p>
          </table:table-cell>
          <table:table-cell table:style-name="Таблица19.A1" office:value-type="string">
            <text:p text:style-name="P67">1</text:p>
          </table:table-cell>
          <table:table-cell table:style-name="Таблица19.A1" office:value-type="string">
            <text:p text:style-name="P68">0</text:p>
          </table:table-cell>
          <table:table-cell table:style-name="Таблица19.A1" office:value-type="string">
            <text:p text:style-name="P68">11</text:p>
          </table:table-cell>
          <table:table-cell table:style-name="Таблица19.F3" office:value-type="string">
            <text:p text:style-name="P69">8</text:p>
          </table:table-cell>
          <table:table-cell table:style-name="Таблица19.A1" office:value-type="string">
            <text:p text:style-name="P74">0</text:p>
          </table:table-cell>
        </table:table-row>
        <table:table-row table:style-name="Таблица19.6">
          <table:covered-table-cell table:style-name="Таблица19.A1"/>
          <table:table-cell table:style-name="Таблица19.A1" office:value-type="string">
            <text:p text:style-name="P64">П/1000Га</text:p>
          </table:table-cell>
          <table:table-cell table:style-name="Таблица19.A1" office:value-type="string">
            <text:p text:style-name="P67">0,02</text:p>
          </table:table-cell>
          <table:table-cell table:style-name="Таблица19.A1" office:value-type="string">
            <text:p text:style-name="P75">-</text:p>
          </table:table-cell>
          <table:table-cell table:style-name="Таблица19.A1" office:value-type="string">
            <text:p text:style-name="P68">0,17</text:p>
          </table:table-cell>
          <table:table-cell table:style-name="Таблица19.F3" office:value-type="string">
            <text:p text:style-name="P69">0,12</text:p>
          </table:table-cell>
          <table:table-cell table:style-name="Таблица19.A1" office:value-type="string">
            <text:p text:style-name="P76">-</text:p>
          </table:table-cell>
        </table:table-row>
        <table:table-row table:style-name="Таблица19.6">
          <table:table-cell table:style-name="Таблица19.F3" table:number-rows-spanned="2" office:value-type="string">
            <text:p text:style-name="P64">Соболь</text:p>
          </table:table-cell>
          <table:table-cell table:style-name="Таблица19.A1" office:value-type="string">
            <text:p text:style-name="P64">численность</text:p>
          </table:table-cell>
          <table:table-cell table:style-name="Таблица19.A1" office:value-type="string">
            <text:p text:style-name="P67">17</text:p>
          </table:table-cell>
          <table:table-cell table:style-name="Таблица19.A1" office:value-type="string">
            <text:p text:style-name="P68">24</text:p>
          </table:table-cell>
          <table:table-cell table:style-name="Таблица19.A1" office:value-type="string">
            <text:p text:style-name="P68">38</text:p>
          </table:table-cell>
          <table:table-cell table:style-name="Таблица19.F3" office:value-type="string">
            <text:p text:style-name="P69">28</text:p>
          </table:table-cell>
          <table:table-cell table:style-name="Таблица19.A1" office:value-type="string">
            <text:p text:style-name="P77">22</text:p>
          </table:table-cell>
        </table:table-row>
        <table:table-row table:style-name="Таблица19.6">
          <table:covered-table-cell table:style-name="Таблица19.F3"/>
          <table:table-cell table:style-name="Таблица19.A2" office:value-type="string">
            <text:p text:style-name="P64">П/1000Га</text:p>
          </table:table-cell>
          <table:table-cell table:style-name="Таблица19.A1" office:value-type="string">
            <text:p text:style-name="P67">0,28</text:p>
          </table:table-cell>
          <table:table-cell table:style-name="Таблица19.A1" office:value-type="string">
            <text:p text:style-name="P68">0,39</text:p>
          </table:table-cell>
          <table:table-cell table:style-name="Таблица19.A1" office:value-type="string">
            <text:p text:style-name="P68">0,59</text:p>
          </table:table-cell>
          <table:table-cell table:style-name="Таблица19.F3" office:value-type="string">
            <text:p text:style-name="P69">0,43</text:p>
          </table:table-cell>
          <table:table-cell table:style-name="Таблица19.A1" office:value-type="string">
            <text:p text:style-name="P77">0,35</text:p>
          </table:table-cell>
        </table:table-row>
      </table:table>
      <table:table table:name="Таблица23" table:style-name="Таблица23">
        <table:table-column table:style-name="Таблица23.A"/>
        <table:table-column table:style-name="Таблица23.B"/>
        <table:table-column table:style-name="Таблица23.C"/>
        <table:table-column table:style-name="Таблица23.D"/>
        <table:table-column table:style-name="Таблица23.E"/>
        <table:table-column table:style-name="Таблица23.F"/>
        <table:table-column table:style-name="Таблица23.G"/>
        <table:table-row table:style-name="Таблица23.1">
          <table:table-cell table:style-name="Таблица23.A1" table:number-rows-spanned="2" office:value-type="string">
            <text:p text:style-name="P78">Рысь</text:p>
          </table:table-cell>
          <table:table-cell table:style-name="Таблица23.A1" office:value-type="string">
            <text:p text:style-name="P79">численность</text:p>
          </table:table-cell>
          <table:table-cell table:style-name="Таблица23.A1" office:value-type="string">
            <text:p text:style-name="P65">0</text:p>
          </table:table-cell>
          <table:table-cell table:style-name="Таблица23.A1" office:value-type="string">
            <text:p text:style-name="P65">0</text:p>
          </table:table-cell>
          <table:table-cell table:style-name="Таблица23.A1" office:value-type="string">
            <text:p text:style-name="P65">0</text:p>
          </table:table-cell>
          <table:table-cell table:style-name="Таблица23.F1" office:value-type="string">
            <text:p text:style-name="P65">0</text:p>
          </table:table-cell>
          <table:table-cell table:style-name="Таблица23.A1" office:value-type="string">
            <text:p text:style-name="P78">3</text:p>
          </table:table-cell>
        </table:table-row>
        <table:table-row table:style-name="Таблица23.1">
          <table:covered-table-cell table:style-name="Таблица23.A1"/>
          <table:table-cell table:style-name="Таблица23.B2" office:value-type="string">
            <text:p text:style-name="P79">П/1000Га</text:p>
          </table:table-cell>
          <table:table-cell table:style-name="Таблица23.B2" office:value-type="string">
            <text:p text:style-name="P80">-</text:p>
          </table:table-cell>
          <table:table-cell table:style-name="Таблица23.B2" office:value-type="string">
            <text:p text:style-name="P81">-</text:p>
          </table:table-cell>
          <table:table-cell table:style-name="Таблица23.B2" office:value-type="string">
            <text:p text:style-name="P81">-</text:p>
          </table:table-cell>
          <table:table-cell table:style-name="Таблица23.F2" office:value-type="string">
            <text:p text:style-name="P82">-</text:p>
          </table:table-cell>
          <table:table-cell table:style-name="Таблица23.B2" office:value-type="string">
            <text:p text:style-name="P78">0,05</text:p>
          </table:table-cell>
        </table:table-row>
        <table:table-row table:style-name="Таблица23.1">
          <table:table-cell table:style-name="Таблица23.B2" table:number-rows-spanned="2" office:value-type="string">
            <text:p text:style-name="P78">Росомаха</text:p>
          </table:table-cell>
          <table:table-cell table:style-name="Таблица23.B2" office:value-type="string">
            <text:p text:style-name="P79">численность</text:p>
          </table:table-cell>
          <table:table-cell table:style-name="Таблица23.B2" office:value-type="string">
            <text:p text:style-name="P65">0</text:p>
          </table:table-cell>
          <table:table-cell table:style-name="Таблица23.B2" office:value-type="string">
            <text:p text:style-name="P65">0</text:p>
          </table:table-cell>
          <table:table-cell table:style-name="Таблица23.B2" office:value-type="string">
            <text:p text:style-name="P65">0</text:p>
          </table:table-cell>
          <table:table-cell table:style-name="Таблица23.F2" office:value-type="string">
            <text:p text:style-name="P65">0</text:p>
          </table:table-cell>
          <table:table-cell table:style-name="Таблица23.B2" office:value-type="string">
            <text:p text:style-name="P78">1</text:p>
          </table:table-cell>
        </table:table-row>
        <table:table-row table:style-name="Таблица23.1">
          <table:covered-table-cell table:style-name="Таблица23.B2"/>
          <table:table-cell table:style-name="Таблица23.B2" office:value-type="string">
            <text:p text:style-name="P79">П/1000Га</text:p>
          </table:table-cell>
          <table:table-cell table:style-name="Таблица23.B2" office:value-type="string">
            <text:p text:style-name="P80">-</text:p>
          </table:table-cell>
          <table:table-cell table:style-name="Таблица23.B2" office:value-type="string">
            <text:p text:style-name="P81">-</text:p>
          </table:table-cell>
          <table:table-cell table:style-name="Таблица23.B2" office:value-type="string">
            <text:p text:style-name="P81">-</text:p>
          </table:table-cell>
          <table:table-cell table:style-name="Таблица23.F2" office:value-type="string">
            <text:p text:style-name="P82">-</text:p>
          </table:table-cell>
          <table:table-cell table:style-name="Таблица23.B2" office:value-type="string">
            <text:p text:style-name="P78">0,01</text:p>
          </table:table-cell>
        </table:table-row>
        <table:table-row table:style-name="Таблица23.1">
          <table:table-cell table:style-name="Таблица23.B2" table:number-rows-spanned="2" office:value-type="string">
            <text:p text:style-name="P83"><text:span text:style-name="T27">Л</text:span>ось</text:p>
          </table:table-cell>
          <table:table-cell table:style-name="Таблица23.B2" office:value-type="string">
            <text:p text:style-name="P79">численность</text:p>
          </table:table-cell>
          <table:table-cell table:style-name="Таблица23.B2" office:value-type="string">
            <text:p text:style-name="P65">0</text:p>
          </table:table-cell>
          <table:table-cell table:style-name="Таблица23.B2" office:value-type="string">
            <text:p text:style-name="P65">0</text:p>
          </table:table-cell>
          <table:table-cell table:style-name="Таблица23.B2" office:value-type="string">
            <text:p text:style-name="P65">0</text:p>
          </table:table-cell>
          <table:table-cell table:style-name="Таблица23.F2" office:value-type="string">
            <text:p text:style-name="P65">0</text:p>
          </table:table-cell>
          <table:table-cell table:style-name="Таблица23.B2" office:value-type="string">
            <text:p text:style-name="P83">10</text:p>
          </table:table-cell>
        </table:table-row>
        <table:table-row table:style-name="Таблица23.1">
          <table:covered-table-cell table:style-name="Таблица23.B2"/>
          <table:table-cell table:style-name="Таблица23.B2" office:value-type="string">
            <text:p text:style-name="P79">П/1000Га</text:p>
          </table:table-cell>
          <table:table-cell table:style-name="Таблица23.B2" office:value-type="string">
            <text:p text:style-name="P80">-</text:p>
          </table:table-cell>
          <table:table-cell table:style-name="Таблица23.B2" office:value-type="string">
            <text:p text:style-name="P81">-</text:p>
          </table:table-cell>
          <table:table-cell table:style-name="Таблица23.B2" office:value-type="string">
            <text:p text:style-name="P81">-</text:p>
          </table:table-cell>
          <table:table-cell table:style-name="Таблица23.F2" office:value-type="string">
            <text:p text:style-name="P82">-</text:p>
          </table:table-cell>
          <table:table-cell table:style-name="Таблица23.B2" office:value-type="string">
            <text:p text:style-name="P83">0,16</text:p>
          </table:table-cell>
        </table:table-row>
      </table:table>
      <table:table table:name="Таблица24" table:style-name="Таблица24">
        <table:table-column table:style-name="Таблица24.A"/>
        <table:table-column table:style-name="Таблица24.B"/>
        <table:table-column table:style-name="Таблица24.C"/>
        <table:table-column table:style-name="Таблица24.D" table:number-columns-repeated="2"/>
        <table:table-column table:style-name="Таблица24.F"/>
        <table:table-row table:style-name="Таблица24.1">
          <table:table-cell table:style-name="Таблица24.A1" table:number-columns-spanned="6" office:value-type="string">
            <text:p text:style-name="P84">Учёт численности наблюдаемых видов.</text:p>
          </table:table-cell>
          <table:covered-table-cell/>
          <table:covered-table-cell/>
          <table:covered-table-cell/>
          <table:covered-table-cell/>
          <table:covered-table-cell/>
        </table:table-row>
        <table:table-row>
          <table:table-cell table:style-name="Таблица24.A2" office:value-type="string">
            <text:p text:style-name="P85">ВИД/ГОД</text:p>
          </table:table-cell>
          <table:table-cell table:style-name="Таблица24.A2" office:value-type="string">
            <text:p text:style-name="P86"/>
          </table:table-cell>
          <table:table-cell table:style-name="Таблица24.A2" office:value-type="string">
            <text:p text:style-name="P85">2022г.</text:p>
          </table:table-cell>
          <table:table-cell table:style-name="Таблица24.A2" office:value-type="string">
            <text:p text:style-name="P85">2023г.</text:p>
          </table:table-cell>
          <table:table-cell table:style-name="Таблица24.A2" office:value-type="string">
            <text:p text:style-name="P85">2024г.</text:p>
          </table:table-cell>
          <table:table-cell table:style-name="Таблица24.F2" office:value-type="string">
            <text:p text:style-name="P85">2025г.</text:p>
          </table:table-cell>
        </table:table-row>
        <table:table-row>
          <table:table-cell table:style-name="Таблица24.A2" table:number-rows-spanned="2" office:value-type="string">
            <text:p text:style-name="P87">Бурый медведь</text:p>
          </table:table-cell>
          <table:table-cell table:style-name="Таблица24.A2" office:value-type="string">
            <text:p text:style-name="P87">Численность</text:p>
          </table:table-cell>
          <table:table-cell table:style-name="Таблица24.A2" office:value-type="string">
            <text:p text:style-name="P87">31</text:p>
          </table:table-cell>
          <table:table-cell table:style-name="Таблица24.A2" office:value-type="string">
            <text:p text:style-name="P87">28</text:p>
          </table:table-cell>
          <table:table-cell table:style-name="Таблица24.A2" office:value-type="string">
            <text:p text:style-name="P87">56</text:p>
          </table:table-cell>
          <table:table-cell table:style-name="Таблица24.F2" office:value-type="string">
            <text:p text:style-name="P87">56</text:p>
          </table:table-cell>
        </table:table-row>
        <table:table-row>
          <table:covered-table-cell table:style-name="Таблица24.A2"/>
          <table:table-cell table:style-name="Таблица24.A2" office:value-type="string">
            <text:p text:style-name="P87">П/1 км</text:p>
          </table:table-cell>
          <table:table-cell table:style-name="Таблица24.A2" office:value-type="string">
            <text:p text:style-name="P87">0,05</text:p>
          </table:table-cell>
          <table:table-cell table:style-name="Таблица24.A2" office:value-type="string">
            <text:p text:style-name="P87">0,05</text:p>
          </table:table-cell>
          <table:table-cell table:style-name="Таблица24.A2" office:value-type="string">
            <text:p text:style-name="P87">0,09</text:p>
          </table:table-cell>
          <table:table-cell table:style-name="Таблица24.F2" office:value-type="string">
            <text:p text:style-name="P87">0,09</text:p>
          </table:table-cell>
        </table:table-row>
        <table:table-row>
          <table:table-cell table:style-name="Таблица24.A2" table:number-rows-spanned="2" office:value-type="string">
            <text:p text:style-name="P87">Норка</text:p>
          </table:table-cell>
          <table:table-cell table:style-name="Таблица24.A2" office:value-type="string">
            <text:p text:style-name="P87">Численность</text:p>
          </table:table-cell>
          <table:table-cell table:style-name="Таблица24.A2" office:value-type="string">
            <text:p text:style-name="P87">91</text:p>
          </table:table-cell>
          <table:table-cell table:style-name="Таблица24.A2" office:value-type="string">
            <text:p text:style-name="P87">112</text:p>
          </table:table-cell>
          <table:table-cell table:style-name="Таблица24.A2" office:value-type="string">
            <text:p text:style-name="P87">102</text:p>
          </table:table-cell>
          <table:table-cell table:style-name="Таблица24.F2" office:value-type="string">
            <text:p text:style-name="P87">114</text:p>
          </table:table-cell>
        </table:table-row>
        <table:table-row>
          <table:covered-table-cell table:style-name="Таблица24.A2"/>
          <table:table-cell table:style-name="Таблица24.A2" office:value-type="string">
            <text:p text:style-name="P87">П/10 км</text:p>
          </table:table-cell>
          <table:table-cell table:style-name="Таблица24.A2" office:value-type="string">
            <text:p text:style-name="P87">1,8</text:p>
          </table:table-cell>
          <table:table-cell table:style-name="Таблица24.A2" office:value-type="string">
            <text:p text:style-name="P87">2,2</text:p>
          </table:table-cell>
          <table:table-cell table:style-name="Таблица24.A2" office:value-type="string">
            <text:p text:style-name="P87">2,0</text:p>
          </table:table-cell>
          <table:table-cell table:style-name="Таблица24.F2" office:value-type="string">
            <text:p text:style-name="P87">2,2</text:p>
          </table:table-cell>
        </table:table-row>
        <table:table-row>
          <table:table-cell table:style-name="Таблица24.A2" table:number-rows-spanned="2" office:value-type="string">
            <text:p text:style-name="P87">Выдра</text:p>
          </table:table-cell>
          <table:table-cell table:style-name="Таблица24.A2" office:value-type="string">
            <text:p text:style-name="P87">Численность</text:p>
          </table:table-cell>
          <table:table-cell table:style-name="Таблица24.A2" office:value-type="string">
            <text:p text:style-name="P87">-</text:p>
          </table:table-cell>
          <table:table-cell table:style-name="Таблица24.A2" office:value-type="string">
            <text:p text:style-name="P87">-</text:p>
          </table:table-cell>
          <table:table-cell table:style-name="Таблица24.A2" office:value-type="string">
            <text:p text:style-name="P87">-</text:p>
          </table:table-cell>
          <table:table-cell table:style-name="Таблица24.F2" office:value-type="string">
            <text:p text:style-name="P88">12</text:p>
          </table:table-cell>
        </table:table-row>
        <table:table-row>
          <table:covered-table-cell table:style-name="Таблица24.A2"/>
          <table:table-cell table:style-name="Таблица24.A2" office:value-type="string">
            <text:p text:style-name="P87">П/10 км</text:p>
          </table:table-cell>
          <table:table-cell table:style-name="Таблица24.A2" office:value-type="string">
            <text:p text:style-name="P87">-</text:p>
          </table:table-cell>
          <table:table-cell table:style-name="Таблица24.A2" office:value-type="string">
            <text:p text:style-name="P87">-</text:p>
          </table:table-cell>
          <table:table-cell table:style-name="Таблица24.A2" office:value-type="string">
            <text:p text:style-name="P87">-</text:p>
          </table:table-cell>
          <table:table-cell table:style-name="Таблица24.F2" office:value-type="string">
            <text:p text:style-name="P88">0,23</text:p>
          </table:table-cell>
        </table:table-row>
        <table:table-row>
          <table:table-cell table:style-name="Таблица24.A2" table:number-rows-spanned="2" office:value-type="string">
            <text:p text:style-name="P87">Барсук</text:p>
          </table:table-cell>
          <table:table-cell table:style-name="Таблица24.A2" office:value-type="string">
            <text:p text:style-name="P87">Численность</text:p>
          </table:table-cell>
          <table:table-cell table:style-name="Таблица24.A2" office:value-type="string">
            <text:p text:style-name="P87">28</text:p>
          </table:table-cell>
          <table:table-cell table:style-name="Таблица24.A2" office:value-type="string">
            <text:p text:style-name="P87">24</text:p>
          </table:table-cell>
          <table:table-cell table:style-name="Таблица24.A2" office:value-type="string">
            <text:p text:style-name="P87">24</text:p>
          </table:table-cell>
          <table:table-cell table:style-name="Таблица24.F2" office:value-type="string">
            <text:p text:style-name="P87">16</text:p>
          </table:table-cell>
        </table:table-row>
        <table:table-row>
          <table:covered-table-cell table:style-name="Таблица24.A2"/>
          <table:table-cell table:style-name="Таблица24.A2" office:value-type="string">
            <text:p text:style-name="P87">П/1000 га</text:p>
          </table:table-cell>
          <table:table-cell table:style-name="Таблица24.A2" office:value-type="string">
            <text:p text:style-name="P87">0,47</text:p>
          </table:table-cell>
          <table:table-cell table:style-name="Таблица24.A2" office:value-type="string">
            <text:p text:style-name="P87">0,4</text:p>
          </table:table-cell>
          <table:table-cell table:style-name="Таблица24.A2" office:value-type="string">
            <text:p text:style-name="P87">0,4</text:p>
          </table:table-cell>
          <table:table-cell table:style-name="Таблица24.F2" office:value-type="string">
            <text:p text:style-name="P87">0,27</text:p>
          </table:table-cell>
        </table:table-row>
        <table:table-row>
          <table:table-cell table:style-name="Таблица24.A2" table:number-rows-spanned="2" office:value-type="string">
            <text:p text:style-name="P87">Ондатра</text:p>
          </table:table-cell>
          <table:table-cell table:style-name="Таблица24.A2" office:value-type="string">
            <text:p text:style-name="P87">Численность</text:p>
          </table:table-cell>
          <table:table-cell table:style-name="Таблица24.A2" office:value-type="string">
            <text:p text:style-name="P87">55</text:p>
          </table:table-cell>
          <table:table-cell table:style-name="Таблица24.A2" office:value-type="string">
            <text:p text:style-name="P87">50</text:p>
          </table:table-cell>
          <table:table-cell table:style-name="Таблица24.A2" office:value-type="string">
            <text:p text:style-name="P87">80</text:p>
          </table:table-cell>
          <table:table-cell table:style-name="Таблица24.F2" office:value-type="string">
            <text:p text:style-name="P87">110</text:p>
          </table:table-cell>
        </table:table-row>
        <table:table-row>
          <table:covered-table-cell table:style-name="Таблица24.A2"/>
          <table:table-cell table:style-name="Таблица24.A2" office:value-type="string">
            <text:p text:style-name="P87">П/10 км</text:p>
          </table:table-cell>
          <table:table-cell table:style-name="Таблица24.A2" office:value-type="string">
            <text:p text:style-name="P87">1,07</text:p>
          </table:table-cell>
          <table:table-cell table:style-name="Таблица24.A2" office:value-type="string">
            <text:p text:style-name="P87">0,96</text:p>
          </table:table-cell>
          <table:table-cell table:style-name="Таблица24.A2" office:value-type="string">
            <text:p text:style-name="P87">1,53</text:p>
          </table:table-cell>
          <table:table-cell table:style-name="Таблица24.F2" office:value-type="string">
            <text:p text:style-name="P89">2,1</text:p>
          </table:table-cell>
        </table:table-row>
        <table:table-row>
          <table:table-cell table:style-name="Таблица24.A2" table:number-rows-spanned="2" office:value-type="string">
            <text:p text:style-name="P90">Бобр</text:p>
          </table:table-cell>
          <table:table-cell table:style-name="Таблица24.A2" office:value-type="string">
            <text:p text:style-name="P91">Численность</text:p>
          </table:table-cell>
          <table:table-cell table:style-name="Таблица24.A2" office:value-type="string">
            <text:p text:style-name="P92">124</text:p>
          </table:table-cell>
          <table:table-cell table:style-name="Таблица24.A2" office:value-type="string">
            <text:p text:style-name="P93">124</text:p>
          </table:table-cell>
          <table:table-cell table:style-name="Таблица24.A2" office:value-type="string">
            <text:p text:style-name="P94">128</text:p>
          </table:table-cell>
          <table:table-cell table:style-name="Таблица24.F2" office:value-type="string">
            <text:p text:style-name="P90">292</text:p>
          </table:table-cell>
        </table:table-row>
        <table:table-row>
          <table:covered-table-cell table:style-name="Таблица24.A2"/>
          <table:table-cell table:style-name="Таблица24.A2" office:value-type="string">
            <text:p text:style-name="P91">П/1 км</text:p>
          </table:table-cell>
          <table:table-cell table:style-name="Таблица24.A2" office:value-type="string">
            <text:p text:style-name="P92">0,3</text:p>
          </table:table-cell>
          <table:table-cell table:style-name="Таблица24.A2" office:value-type="string">
            <text:p text:style-name="P93">0,3</text:p>
          </table:table-cell>
          <table:table-cell table:style-name="Таблица24.A2" office:value-type="string">
            <text:p text:style-name="P94">0,3</text:p>
          </table:table-cell>
          <table:table-cell table:style-name="Таблица24.F2" office:value-type="string">
            <text:p text:style-name="P90">0,7</text:p>
          </table:table-cell>
        </table:table-row>
        <table:table-row>
          <table:table-cell table:style-name="Таблица24.F2" table:number-columns-spanned="6" office:value-type="string">
            <text:p text:style-name="P95">Учёт численности наблюдаемых видов птиц.</text:p>
          </table:table-cell>
          <table:covered-table-cell/>
          <table:covered-table-cell/>
          <table:covered-table-cell/>
          <table:covered-table-cell/>
          <table:covered-table-cell/>
        </table:table-row>
        <table:table-row>
          <table:table-cell table:style-name="Таблица24.A2" office:value-type="string">
            <text:p text:style-name="P85">ВИД/ГОД</text:p>
          </table:table-cell>
          <table:table-cell table:style-name="Таблица24.A2" office:value-type="string">
            <text:p text:style-name="P86"/>
          </table:table-cell>
          <table:table-cell table:style-name="Таблица24.A2" office:value-type="string">
            <text:p text:style-name="P85">2022г.</text:p>
          </table:table-cell>
          <table:table-cell table:style-name="Таблица24.A2" office:value-type="string">
            <text:p text:style-name="P85">2023г.</text:p>
          </table:table-cell>
          <table:table-cell table:style-name="Таблица24.A2" office:value-type="string">
            <text:p text:style-name="P85">2024г.</text:p>
          </table:table-cell>
          <table:table-cell table:style-name="Таблица24.F2" office:value-type="string">
            <text:p text:style-name="P85">2025г.</text:p>
          </table:table-cell>
        </table:table-row>
        <table:table-row>
          <table:table-cell table:style-name="Таблица24.A2" table:number-rows-spanned="2" office:value-type="string">
            <text:p text:style-name="P96">Рябчик</text:p>
          </table:table-cell>
          <table:table-cell table:style-name="Таблица24.A2" office:value-type="string">
            <text:p text:style-name="P97">численность </text:p>
          </table:table-cell>
          <table:table-cell table:style-name="Таблица24.A2" office:value-type="string">
            <text:p text:style-name="P98">83</text:p>
          </table:table-cell>
          <table:table-cell table:style-name="Таблица24.A2" office:value-type="string">
            <text:p text:style-name="P99">233</text:p>
          </table:table-cell>
          <table:table-cell table:style-name="Таблица24.A2" office:value-type="string">
            <text:p text:style-name="P100">904</text:p>
          </table:table-cell>
          <table:table-cell table:style-name="Таблица24.F2" office:value-type="string">
            <text:p text:style-name="P101">1589</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02">1,3</text:p>
          </table:table-cell>
          <table:table-cell table:style-name="Таблица24.A2" office:value-type="string">
            <text:p text:style-name="P102">3,65</text:p>
          </table:table-cell>
          <table:table-cell table:style-name="Таблица24.A2" office:value-type="string">
            <text:p text:style-name="P102">14,15</text:p>
          </table:table-cell>
          <table:table-cell table:style-name="Таблица24.F2" office:value-type="string">
            <text:p text:style-name="P102">24,87</text:p>
          </table:table-cell>
        </table:table-row>
        <table:table-row>
          <table:table-cell table:style-name="Таблица24.A2" table:number-rows-spanned="2" office:value-type="string">
            <text:p text:style-name="P103">Тетерев обыкновенный</text:p>
          </table:table-cell>
          <table:table-cell table:style-name="Таблица24.A2" office:value-type="string">
            <text:p text:style-name="P97">численность </text:p>
          </table:table-cell>
          <table:table-cell table:style-name="Таблица24.A2" office:value-type="string">
            <text:p text:style-name="P104">-</text:p>
          </table:table-cell>
          <table:table-cell table:style-name="Таблица24.A2" office:value-type="string">
            <text:p text:style-name="P104">-</text:p>
          </table:table-cell>
          <table:table-cell table:style-name="Таблица24.A2" office:value-type="string">
            <text:p text:style-name="P105">55</text:p>
          </table:table-cell>
          <table:table-cell table:style-name="Таблица24.F2" office:value-type="string">
            <text:p text:style-name="P101">-</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04">-</text:p>
          </table:table-cell>
          <table:table-cell table:style-name="Таблица24.A2" office:value-type="string">
            <text:p text:style-name="P104">-</text:p>
          </table:table-cell>
          <table:table-cell table:style-name="Таблица24.A2" office:value-type="string">
            <text:p text:style-name="P102">0,86</text:p>
          </table:table-cell>
          <table:table-cell table:style-name="Таблица24.F2" office:value-type="string">
            <text:p text:style-name="P101">-</text:p>
          </table:table-cell>
        </table:table-row>
        <table:table-row>
          <table:table-cell table:style-name="Таблица24.A2" table:number-rows-spanned="2" office:value-type="string">
            <text:p text:style-name="P101">Горлица обыкновенная</text:p>
          </table:table-cell>
          <table:table-cell table:style-name="Таблица24.A2" office:value-type="string">
            <text:p text:style-name="P97">численность </text:p>
          </table:table-cell>
          <table:table-cell table:style-name="Таблица24.A2" office:value-type="string">
            <text:p text:style-name="P104">-</text:p>
          </table:table-cell>
          <table:table-cell table:style-name="Таблица24.A2" office:value-type="string">
            <text:p text:style-name="P99">204</text:p>
          </table:table-cell>
          <table:table-cell table:style-name="Таблица24.A2" office:value-type="string">
            <text:p text:style-name="P105">150</text:p>
          </table:table-cell>
          <table:table-cell table:style-name="Таблица24.F2" office:value-type="string">
            <text:p text:style-name="P101">245</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04">-</text:p>
          </table:table-cell>
          <table:table-cell table:style-name="Таблица24.A2" office:value-type="string">
            <text:p text:style-name="P102">3,19</text:p>
          </table:table-cell>
          <table:table-cell table:style-name="Таблица24.A2" office:value-type="string">
            <text:p text:style-name="P102">2,35</text:p>
          </table:table-cell>
          <table:table-cell table:style-name="Таблица24.F2" office:value-type="string">
            <text:p text:style-name="P102">3,83</text:p>
          </table:table-cell>
        </table:table-row>
        <table:table-row>
          <table:table-cell table:style-name="Таблица24.A2" table:number-rows-spanned="2" office:value-type="string">
            <text:p text:style-name="P103">Перепел обыкновенный</text:p>
          </table:table-cell>
          <table:table-cell table:style-name="Таблица24.A2" office:value-type="string">
            <text:p text:style-name="P97">численность </text:p>
          </table:table-cell>
          <table:table-cell table:style-name="Таблица24.A2" office:value-type="string">
            <text:p text:style-name="P104">-</text:p>
          </table:table-cell>
          <table:table-cell table:style-name="Таблица24.A2" office:value-type="string">
            <text:p text:style-name="P99">22</text:p>
          </table:table-cell>
          <table:table-cell table:style-name="Таблица24.A2" office:value-type="string">
            <text:p text:style-name="P105">11</text:p>
          </table:table-cell>
          <table:table-cell table:style-name="Таблица24.F2" office:value-type="string">
            <text:p text:style-name="P106">-</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04">-</text:p>
          </table:table-cell>
          <table:table-cell table:style-name="Таблица24.A2" office:value-type="string">
            <text:p text:style-name="P102">0,34</text:p>
          </table:table-cell>
          <table:table-cell table:style-name="Таблица24.A2" office:value-type="string">
            <text:p text:style-name="P102">0,17</text:p>
          </table:table-cell>
          <table:table-cell table:style-name="Таблица24.F2" office:value-type="string">
            <text:p text:style-name="P106">-</text:p>
          </table:table-cell>
        </table:table-row>
        <table:table-row>
          <table:table-cell table:style-name="Таблица24.A2" table:number-rows-spanned="2" office:value-type="string">
            <text:p text:style-name="P96">Бекас обыкновенный</text:p>
          </table:table-cell>
          <table:table-cell table:style-name="Таблица24.A2" office:value-type="string">
            <text:p text:style-name="P97">численность </text:p>
          </table:table-cell>
          <table:table-cell table:style-name="Таблица24.A2" office:value-type="string">
            <text:p text:style-name="P104">-</text:p>
          </table:table-cell>
          <table:table-cell table:style-name="Таблица24.A2" office:value-type="string">
            <text:p text:style-name="P99">31</text:p>
          </table:table-cell>
          <table:table-cell table:style-name="Таблица24.A2" office:value-type="string">
            <text:p text:style-name="P105">23</text:p>
          </table:table-cell>
          <table:table-cell table:style-name="Таблица24.F2" office:value-type="string">
            <text:p text:style-name="P101">43</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04">-</text:p>
          </table:table-cell>
          <table:table-cell table:style-name="Таблица24.A2" office:value-type="string">
            <text:p text:style-name="P102">0,49</text:p>
          </table:table-cell>
          <table:table-cell table:style-name="Таблица24.A2" office:value-type="string">
            <text:p text:style-name="P102">0,36</text:p>
          </table:table-cell>
          <table:table-cell table:style-name="Таблица24.F2" office:value-type="string">
            <text:p text:style-name="P102">0,67</text:p>
          </table:table-cell>
        </table:table-row>
        <table:table-row>
          <table:table-cell table:style-name="Таблица24.A2" table:number-rows-spanned="2" office:value-type="string">
            <text:p text:style-name="P101">Веретенник большой</text:p>
          </table:table-cell>
          <table:table-cell table:style-name="Таблица24.A2" office:value-type="string">
            <text:p text:style-name="P97">численность </text:p>
          </table:table-cell>
          <table:table-cell table:style-name="Таблица24.A2" office:value-type="string">
            <text:p text:style-name="P104">-</text:p>
          </table:table-cell>
          <table:table-cell table:style-name="Таблица24.A2" office:value-type="string">
            <text:p text:style-name="P99">11</text:p>
          </table:table-cell>
          <table:table-cell table:style-name="Таблица24.A2" office:value-type="string">
            <text:p text:style-name="P105">9</text:p>
          </table:table-cell>
          <table:table-cell table:style-name="Таблица24.F2" office:value-type="string">
            <text:p text:style-name="P101">10</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04">-</text:p>
          </table:table-cell>
          <table:table-cell table:style-name="Таблица24.A2" office:value-type="string">
            <text:p text:style-name="P107">0,17</text:p>
          </table:table-cell>
          <table:table-cell table:style-name="Таблица24.A2" office:value-type="string">
            <text:p text:style-name="P107">0,14</text:p>
          </table:table-cell>
          <table:table-cell table:style-name="Таблица24.F2" office:value-type="string">
            <text:p text:style-name="P107">0,16</text:p>
          </table:table-cell>
        </table:table-row>
        <table:table-row>
          <table:table-cell table:style-name="Таблица24.A2" table:number-rows-spanned="2" office:value-type="string">
            <text:p text:style-name="P101">Веретенник малый</text:p>
          </table:table-cell>
          <table:table-cell table:style-name="Таблица24.A2" office:value-type="string">
            <text:p text:style-name="P97">численность </text:p>
          </table:table-cell>
          <table:table-cell table:style-name="Таблица24.A2" office:value-type="string">
            <text:p text:style-name="P104">-</text:p>
          </table:table-cell>
          <table:table-cell table:style-name="Таблица24.A2" office:value-type="string">
            <text:p text:style-name="P99">14</text:p>
          </table:table-cell>
          <table:table-cell table:style-name="Таблица24.A2" office:value-type="string">
            <text:p text:style-name="P105">7</text:p>
          </table:table-cell>
          <table:table-cell table:style-name="Таблица24.F2" office:value-type="string">
            <text:p text:style-name="P101">8</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04">-</text:p>
          </table:table-cell>
          <table:table-cell table:style-name="Таблица24.A2" office:value-type="string">
            <text:p text:style-name="P107">0,22</text:p>
          </table:table-cell>
          <table:table-cell table:style-name="Таблица24.A2" office:value-type="string">
            <text:p text:style-name="P107">0,11</text:p>
          </table:table-cell>
          <table:table-cell table:style-name="Таблица24.F2" office:value-type="string">
            <text:p text:style-name="P107">0,13</text:p>
          </table:table-cell>
        </table:table-row>
        <table:table-row>
          <table:table-cell table:style-name="Таблица24.A2" table:number-rows-spanned="2" office:value-type="string">
            <text:p text:style-name="P108">Дупель обыкновенный</text:p>
          </table:table-cell>
          <table:table-cell table:style-name="Таблица24.A2" office:value-type="string">
            <text:p text:style-name="P97">численность </text:p>
          </table:table-cell>
          <table:table-cell table:style-name="Таблица24.A2" office:value-type="string">
            <text:p text:style-name="P104">-</text:p>
          </table:table-cell>
          <table:table-cell table:style-name="Таблица24.A2" office:value-type="string">
            <text:p text:style-name="P99">42</text:p>
          </table:table-cell>
          <table:table-cell table:style-name="Таблица24.A2" office:value-type="string">
            <text:p text:style-name="P105">13</text:p>
          </table:table-cell>
          <table:table-cell table:style-name="Таблица24.F2" office:value-type="string">
            <text:p text:style-name="P109">13</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04"/>
          </table:table-cell>
          <table:table-cell table:style-name="Таблица24.A2" office:value-type="string">
            <text:p text:style-name="P107">0,66</text:p>
          </table:table-cell>
          <table:table-cell table:style-name="Таблица24.A2" office:value-type="string">
            <text:p text:style-name="P107">0,2</text:p>
          </table:table-cell>
          <table:table-cell table:style-name="Таблица24.F2" office:value-type="string">
            <text:p text:style-name="P107">0,2</text:p>
          </table:table-cell>
        </table:table-row>
        <table:table-row>
          <table:table-cell table:style-name="Таблица24.A2" table:number-rows-spanned="2" office:value-type="string">
            <text:p text:style-name="P110">Чибис</text:p>
          </table:table-cell>
          <table:table-cell table:style-name="Таблица24.A2" office:value-type="string">
            <text:p text:style-name="P97">численность </text:p>
          </table:table-cell>
          <table:table-cell table:style-name="Таблица24.A2" office:value-type="string">
            <text:p text:style-name="P104">-</text:p>
          </table:table-cell>
          <table:table-cell table:style-name="Таблица24.A2" office:value-type="string">
            <text:p text:style-name="P99">36</text:p>
          </table:table-cell>
          <table:table-cell table:style-name="Таблица24.A2" office:value-type="string">
            <text:p text:style-name="P104">-</text:p>
          </table:table-cell>
          <table:table-cell table:style-name="Таблица24.F2" office:value-type="string">
            <text:p text:style-name="P106">-</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04">-</text:p>
          </table:table-cell>
          <table:table-cell table:style-name="Таблица24.A2" office:value-type="string">
            <text:p text:style-name="P107">0,56</text:p>
          </table:table-cell>
          <table:table-cell table:style-name="Таблица24.A2" office:value-type="string">
            <text:p text:style-name="P104">-</text:p>
          </table:table-cell>
          <table:table-cell table:style-name="Таблица24.F2" office:value-type="string">
            <text:p text:style-name="P106">-</text:p>
          </table:table-cell>
        </table:table-row>
        <table:table-row>
          <table:table-cell table:style-name="Таблица24.A2" table:number-rows-spanned="2" office:value-type="string">
            <text:p text:style-name="P108">Коростель</text:p>
          </table:table-cell>
          <table:table-cell table:style-name="Таблица24.A2" office:value-type="string">
            <text:p text:style-name="P97">численность </text:p>
          </table:table-cell>
          <table:table-cell table:style-name="Таблица24.A2" office:value-type="string">
            <text:p text:style-name="P104">-</text:p>
          </table:table-cell>
          <table:table-cell table:style-name="Таблица24.A2" office:value-type="string">
            <text:p text:style-name="P99">184</text:p>
          </table:table-cell>
          <table:table-cell table:style-name="Таблица24.A2" office:value-type="string">
            <text:p text:style-name="P105">87</text:p>
          </table:table-cell>
          <table:table-cell table:style-name="Таблица24.F2" office:value-type="string">
            <text:p text:style-name="P109">34</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04">-</text:p>
          </table:table-cell>
          <table:table-cell table:style-name="Таблица24.A2" office:value-type="string">
            <text:p text:style-name="P107">2,88</text:p>
          </table:table-cell>
          <table:table-cell table:style-name="Таблица24.A2" office:value-type="string">
            <text:p text:style-name="P111">1,36</text:p>
          </table:table-cell>
          <table:table-cell table:style-name="Таблица24.F2" office:value-type="string">
            <text:p text:style-name="P111">0,53</text:p>
          </table:table-cell>
        </table:table-row>
        <table:table-row>
          <table:table-cell table:style-name="Таблица24.A2" table:number-rows-spanned="2" office:value-type="string">
            <text:p text:style-name="P112">Кряква</text:p>
          </table:table-cell>
          <table:table-cell table:style-name="Таблица24.A2" office:value-type="string">
            <text:p text:style-name="P97">численность </text:p>
          </table:table-cell>
          <table:table-cell table:style-name="Таблица24.A2" office:value-type="string">
            <text:p text:style-name="P113">-</text:p>
          </table:table-cell>
          <table:table-cell table:style-name="Таблица24.A2" office:value-type="string">
            <text:p text:style-name="P99">52</text:p>
          </table:table-cell>
          <table:table-cell table:style-name="Таблица24.A2" office:value-type="string">
            <text:p text:style-name="P105">34</text:p>
          </table:table-cell>
          <table:table-cell table:style-name="Таблица24.F2" office:value-type="string">
            <text:p text:style-name="P114">43</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13">-</text:p>
          </table:table-cell>
          <table:table-cell table:style-name="Таблица24.A2" office:value-type="string">
            <text:p text:style-name="P111">0,81</text:p>
          </table:table-cell>
          <table:table-cell table:style-name="Таблица24.A2" office:value-type="string">
            <text:p text:style-name="P111">0,53</text:p>
          </table:table-cell>
          <table:table-cell table:style-name="Таблица24.F2" office:value-type="string">
            <text:p text:style-name="P115">0,67</text:p>
          </table:table-cell>
        </table:table-row>
        <table:table-row>
          <table:table-cell table:style-name="Таблица24.A2" table:number-rows-spanned="2" office:value-type="string">
            <text:p text:style-name="P112">Чурок-свистунок</text:p>
          </table:table-cell>
          <table:table-cell table:style-name="Таблица24.A2" office:value-type="string">
            <text:p text:style-name="P97">численность </text:p>
          </table:table-cell>
          <table:table-cell table:style-name="Таблица24.A2" office:value-type="string">
            <text:p text:style-name="P113">-</text:p>
          </table:table-cell>
          <table:table-cell table:style-name="Таблица24.A2" office:value-type="string">
            <text:p text:style-name="P99">41</text:p>
          </table:table-cell>
          <table:table-cell table:style-name="Таблица24.A2" office:value-type="string">
            <text:p text:style-name="P105">55</text:p>
          </table:table-cell>
          <table:table-cell table:style-name="Таблица24.F2" office:value-type="string">
            <text:p text:style-name="P114">47</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11">-</text:p>
          </table:table-cell>
          <table:table-cell table:style-name="Таблица24.A2" office:value-type="string">
            <text:p text:style-name="P111">0,64</text:p>
          </table:table-cell>
          <table:table-cell table:style-name="Таблица24.A2" office:value-type="string">
            <text:p text:style-name="P111">0,86</text:p>
          </table:table-cell>
          <table:table-cell table:style-name="Таблица24.F2" office:value-type="string">
            <text:p text:style-name="P115">0,74</text:p>
          </table:table-cell>
        </table:table-row>
        <table:table-row>
          <table:table-cell table:style-name="Таблица24.A2" table:number-rows-spanned="2" office:value-type="string">
            <text:p text:style-name="P116">Чурок-трескунок</text:p>
          </table:table-cell>
          <table:table-cell table:style-name="Таблица24.A2" office:value-type="string">
            <text:p text:style-name="P97">численность </text:p>
          </table:table-cell>
          <table:table-cell table:style-name="Таблица24.A2" office:value-type="string">
            <text:p text:style-name="P113">-</text:p>
          </table:table-cell>
          <table:table-cell table:style-name="Таблица24.A2" office:value-type="string">
            <text:p text:style-name="P99">26</text:p>
          </table:table-cell>
          <table:table-cell table:style-name="Таблица24.A2" office:value-type="string">
            <text:p text:style-name="P105">32</text:p>
          </table:table-cell>
          <table:table-cell table:style-name="Таблица24.F2" office:value-type="string">
            <text:p text:style-name="P114">29</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13">-</text:p>
          </table:table-cell>
          <table:table-cell table:style-name="Таблица24.A2" office:value-type="string">
            <text:p text:style-name="P111">0,41</text:p>
          </table:table-cell>
          <table:table-cell table:style-name="Таблица24.A2" office:value-type="string">
            <text:p text:style-name="P111">0,5</text:p>
          </table:table-cell>
          <table:table-cell table:style-name="Таблица24.F2" office:value-type="string">
            <text:p text:style-name="P115">0,45</text:p>
          </table:table-cell>
        </table:table-row>
        <table:table-row>
          <table:table-cell table:style-name="Таблица24.A2" table:number-rows-spanned="2" office:value-type="string">
            <text:p text:style-name="P117">Крохали (в том числе луток)</text:p>
          </table:table-cell>
          <table:table-cell table:style-name="Таблица24.A2" office:value-type="string">
            <text:p text:style-name="P97">численность </text:p>
          </table:table-cell>
          <table:table-cell table:style-name="Таблица24.A2" office:value-type="string">
            <text:p text:style-name="P113">-</text:p>
          </table:table-cell>
          <table:table-cell table:style-name="Таблица24.A2" office:value-type="string">
            <text:p text:style-name="P99">48</text:p>
          </table:table-cell>
          <table:table-cell table:style-name="Таблица24.A2" office:value-type="string">
            <text:p text:style-name="P105">48</text:p>
          </table:table-cell>
          <table:table-cell table:style-name="Таблица24.F2" office:value-type="string">
            <text:p text:style-name="P114">36</text:p>
          </table:table-cell>
        </table:table-row>
        <table:table-row>
          <table:covered-table-cell table:style-name="Таблица24.A2"/>
          <table:table-cell table:style-name="Таблица24.A2" office:value-type="string">
            <text:p text:style-name="P97">П/<text:span text:style-name="T28">1</text:span><text:span text:style-name="T29">000</text:span><text:span text:style-name="T28"> га</text:span></text:p>
          </table:table-cell>
          <table:table-cell table:style-name="Таблица24.A2" office:value-type="string">
            <text:p text:style-name="P113">-</text:p>
          </table:table-cell>
          <table:table-cell table:style-name="Таблица24.A2" office:value-type="string">
            <text:p text:style-name="P111">0,75</text:p>
          </table:table-cell>
          <table:table-cell table:style-name="Таблица24.A2" office:value-type="string">
            <text:p text:style-name="P111">0,75</text:p>
          </table:table-cell>
          <table:table-cell table:style-name="Таблица24.F2" office:value-type="string">
            <text:p text:style-name="P115">0,56</text:p>
          </table:table-cell>
        </table:table-row>
      </table:table>
      <text:p text:style-name="P118"/>
      <table:table table:name="Таблица12" table:style-name="Таблица12">
        <table:table-column table:style-name="Таблица12.A"/>
        <table:table-column table:style-name="Таблица12.B"/>
        <table:table-column table:style-name="Таблица12.C"/>
        <table:table-row table:style-name="Таблица12.1">
          <table:table-cell table:style-name="Таблица12.A1" office:value-type="string">
            <text:p text:style-name="P119">и</text:p>
          </table:table-cell>
          <table:table-cell table:style-name="Таблица12.A1" office:value-type="string">
            <text:p text:style-name="P120">Редкие и находящиеся под угрозой исчезновения объекты животного и растительного мира</text:p>
          </table:table-cell>
          <table:table-cell table:style-name="Таблица12.A1" office:value-type="string">
            <text:p text:style-name="P121"><text:span text:style-name="T30">Список видов </text:span><text:span text:style-name="T31">растений, </text:span><text:span text:style-name="T30">занесенных в Красную Книгу Кузбасса (2021)</text:span></text:p>
            <text:list text:style-name="L1">
              <text:list-item>
                <text:p text:style-name="P122">Венерин башмачок капельный (башмачок капельный) — <text:span text:style-name="T32">Cypripedium guttatum</text:span> Sw. <text:span text:style-name="T33">( </text:span><text:span text:style-name="T34">LC-</text:span><text:span text:style-name="T33">Least Concern).</text:span></text:p>
              </text:list-item>
              <text:list-item>
                <text:p text:style-name="P123">Кандык сибирский — <text:span text:style-name="T32">Erythronium sibiricum </text:span>(Fisch. Et C.A. Mey.) Kryl.</text:p>
              </text:list-item>
              <text:list-item>
                <text:p text:style-name="P124">Кубышка малая — <text:span text:style-name="T32">Nuphar pumila</text:span> (Timm) DC. <text:span text:style-name="T33">( </text:span><text:span text:style-name="T34">LC-</text:span><text:span text:style-name="T33">Least Concern).</text:span></text:p>
              </text:list-item>
              <text:list-item>
                <text:p text:style-name="P125">Тайник яйцевидный — <text:span text:style-name="T32">Listera ovata </text:span>(L.) R. Br. </text:p>
              </text:list-item>
              <text:list-item>
                <text:p text:style-name="P126">Многоядерник Брауна — <text:span text:style-name="T32">Polystichum braunii </text:span>(Spenn.) Fee.<text:span text:style-name="T35"> </text:span></text:p>
              </text:list-item>
              <text:list-item>
                <text:p text:style-name="P127">Касатик приземистый —<text:span text:style-name="T32"> Iris humilis </text:span>Georgi. </text:p>
                <text:p text:style-name="P128">Грибы</text:p>
              </text:list-item>
              <text:list-item>
                <text:p text:style-name="P129">Веселка обыкновенная — <text:span text:style-name="T32">Phallus impudicus</text:span> L. </text:p>
              </text:list-item>
              <text:list-item>
                <text:p text:style-name="P129">Мутинус Равенеля — <text:span text:style-name="T32">Mutinus ravenelii</text:span> (Berk. Et M.A. Curtis) <text:soft-page-break/>E. Fisch.</text:p>
              </text:list-item>
              <text:list-item>
                <text:p text:style-name="P129">Рамария краснеющая — <text:span text:style-name="T32">Ramaria rubella</text:span> (Peck) Corner.</text:p>
              </text:list-item>
              <text:list-item>
                <text:p text:style-name="P129">Рогатик усеченный — <text:span text:style-name="T32">Clavariadelphus trunkatus</text:span> (Quel.) Donk.</text:p>
              </text:list-item>
            </text:list>
            <text:p text:style-name="P130"/>
            <text:p text:style-name="P131"><text:span text:style-name="T30">Список видов </text:span><text:span text:style-name="T36">животный</text:span><text:span text:style-name="T31">, </text:span><text:span text:style-name="T30">занесенных в Красную Книгу Кузбасса (2021)</text:span></text:p>
            <text:list text:style-name="L2">
              <text:list-item>
                <text:p text:style-name="P132">Орденская лента краснобрюхая — <text:span text:style-name="T32">Catocala pacta</text:span> Linnaeus, 1758</text:p>
              </text:list-item>
              <text:list-item>
                <text:p text:style-name="P132">Орденская лента неверная — <text:span text:style-name="T32">Catocala adultera </text:span><text:span text:style-name="T37">Menetries, </text:span>1856</text:p>
              </text:list-item>
              <text:list-item>
                <text:p text:style-name="P132">Червонец пятнистый, или червонец пламенный — <text:span text:style-name="T32">Lycaena phlaeas</text:span> Linnaeus, 1761</text:p>
              </text:list-item>
              <text:list-item>
                <text:p text:style-name="P132">Шмель необыкновенный — <text:span text:style-name="T32">Bombus confusus </text:span>Schenck, 1859</text:p>
              </text:list-item>
              <text:list-item>
                <text:p text:style-name="P133"><text:span text:style-name="T38">Шмель Семенова — </text:span><text:span text:style-name="T39">Bombus semenoviellus</text:span><text:span text:style-name="T38"> Skorikov, 1910</text:span></text:p>
              </text:list-item>
              <text:list-item>
                <text:p text:style-name="P133"><text:span text:style-name="T38">Шмель спорадикус — </text:span><text:span text:style-name="T39">Bombus sporadicus</text:span><text:span text:style-name="T38"> Nylander, 1848</text:span></text:p>
              </text:list-item>
              <text:list-item>
                <text:p text:style-name="P134"><text:span text:style-name="T40">Аист черный —</text:span><text:span text:style-name="T41"> </text:span><text:a xlink:type="simple" xlink:href="https://green.tsu.ru/redbook/?p=332" office:target-frame-name="_blank" xlink:show="new" text:style-name="Internet_20_link" text:visited-style-name="Visited_20_Internet_20_Link"><text:span text:style-name="T42">Ciconia nigra</text:span><text:span text:style-name="T43"> Linnaeus, 1758</text:span></text:a><text:span text:style-name="T43"> </text:span><text:span text:style-name="T44">( </text:span><text:span text:style-name="T45">LC-</text:span><text:span text:style-name="T44">Least Concern).</text:span></text:p>
              </text:list-item>
              <text:list-item>
                <text:p text:style-name="P134"><text:span text:style-name="T40">Сапсан - </text:span><text:a xlink:type="simple" xlink:href="https://green.tsu.ru/redbook/?p=373" office:target-frame-name="_blank" xlink:show="new" text:style-name="Internet_20_link" text:visited-style-name="Visited_20_Internet_20_Link"><text:span text:style-name="T42">Falco peregrinus</text:span><text:span text:style-name="T43"> Tunstall, 1771</text:span></text:a><text:span text:style-name="T43"> </text:span><text:span text:style-name="T44">( </text:span><text:span text:style-name="T45">LC-</text:span><text:span text:style-name="T44">Least Concern).</text:span></text:p>
              </text:list-item>
              <text:list-item>
                <text:p text:style-name="P135">Сорокопут серый — <text:span text:style-name="T32">Lanius excubitor</text:span> Linnaeus, 1758 <text:span text:style-name="T46">( </text:span><text:span text:style-name="T47">LC-</text:span><text:span text:style-name="T46">Least Concern).</text:span></text:p>
              </text:list-item>
              <text:list-item>
                <text:p text:style-name="P136"><text:span text:style-name="T48">Сова полярная, белая - </text:span><text:span text:style-name="T49">Bubo scandiacus</text:span><text:span text:style-name="T48"> (Linnaeu</text:span>s, 1758) <text:span text:style-name="T33">(VU — Vulnerable).</text:span></text:p>
              </text:list-item>
              <text:list-item>
                <text:p text:style-name="P137">Филин — <text:span text:style-name="T32">Bubo Bubo </text:span>Linnaeus, 1758 <text:span text:style-name="T33">( </text:span><text:span text:style-name="T34">LC-</text:span><text:span text:style-name="T33">Least Concern).</text:span></text:p>
              </text:list-item>
              <text:list-item>
                <text:p text:style-name="P138"><text:span text:style-name="T50">Белая куропатка — </text:span><text:span text:style-name="T32">Lagopus lagopus</text:span> Linnaeus, 1758<text:span text:style-name="T51"> </text:span><text:span text:style-name="T52">( </text:span><text:span text:style-name="T53">LC-</text:span><text:span text:style-name="T52">Least Concern).</text:span></text:p>
              </text:list-item>
              <text:list-item>
                <text:p text:style-name="P139"><text:span text:style-name="T54">Осоед обыкновенный, европейский - </text:span><text:span text:style-name="T32">Pernis apivorus</text:span> Linnaeus, 1758 <text:span text:style-name="T55">( </text:span><text:span text:style-name="T56">LC-</text:span><text:span text:style-name="T55">Least Concern).</text:span></text:p>
              </text:list-item>
              <text:list-item>
                <text:p text:style-name="P140">Чибис - <text:span text:style-name="T32">Vanellus vanellus </text:span>(Linnaeus, 1758)</text:p>
              </text:list-item>
              <text:list-item>
                <text:p text:style-name="P137">Вечерница рыжая — Nyctalus noctula Schreber, 1774 <text:s/><text:span text:style-name="T33">( </text:span><text:span text:style-name="T34">LC-</text:span><text:span text:style-name="T33">Least Concern).</text:span></text:p>
              </text:list-item>
              <text:list-item>
                <text:p text:style-name="P136">Кожанок северный - <text:span text:style-name="T32">Eptesicus nilssoni </text:span>(Keyserling &amp; Blasius, 1839) <text:span text:style-name="T38"><text:s/></text:span><text:span text:style-name="T33">( </text:span><text:span text:style-name="T34">LC-</text:span><text:span text:style-name="T33">Least Concern).</text:span></text:p>
              </text:list-item>
              <text:list-item>
                <text:p text:style-name="P141"><text:span text:style-name="T57">Кожан двухцветный - </text:span><text:span text:style-name="T58">Vespertilio murinus</text:span><text:span text:style-name="T57"> Linnaeus, 1758 </text:span><text:span text:style-name="T38"><text:s/></text:span><text:span text:style-name="T33">( </text:span><text:span text:style-name="T34">LC-</text:span><text:span text:style-name="T33">Least Concern).</text:span></text:p>
              </text:list-item>
              <text:list-item>
                <text:p text:style-name="P137">Ночница прудовая — Myotis Dasycneme Kuhl,1817 <text:span text:style-name="T33">(NT — Near Threatened)</text:span></text:p>
              </text:list-item>
              <text:list-item>
                <text:p text:style-name="P142"><text:span text:style-name="T57">Выдра - <text:s/></text:span><text:span text:style-name="T58">Lutra lutra</text:span><text:span text:style-name="T57"> (Linnaeus, 1758) </text:span><text:span text:style-name="T33">(NT — Near Threatened)</text:span></text:p>
              </text:list-item>
            </text:list>
          </table:table-cell>
        </table:table-row>
      </table:table>
      <table:table table:name="Таблица14" table:style-name="Таблица14">
        <table:table-column table:style-name="Таблица14.A"/>
        <table:table-column table:style-name="Таблица14.B"/>
        <table:table-column table:style-name="Таблица14.C"/>
        <table:table-row table:style-name="Таблица14.1">
          <table:table-cell table:style-name="Таблица14.A1" office:value-type="string">
            <text:p text:style-name="P143">к</text:p>
          </table:table-cell>
          <table:table-cell table:style-name="Таблица14.A1" office:value-type="string">
            <text:p text:style-name="P144">Суммарные сведения о биологическом разнообразии</text:p>
          </table:table-cell>
          <table:table-cell table:style-name="Таблица14.A1" office:value-type="string">
            <text:p text:style-name="P145"><text:span text:style-name="T59">На территории заказника в настоящее время произрастает </text:span><text:span text:style-name="T60">276</text:span><text:span text:style-name="T59"> вида </text:span><text:span text:style-name="T60">сосудистых растений</text:span><text:span text:style-name="T59">. </text:span><text:span text:style-name="T61">В ходе полевых исследовании выявлены </text:span><text:span text:style-name="T62">10 видов занесенных в Красную книгу Кемеровской области — </text:span><text:span text:style-name="T63">Кузбасса (2021)</text:span><text:span text:style-name="T62">. </text:span><text:span text:style-name="T64">В Красный список МСОП включены </text:span><text:span text:style-name="T62">2 </text:span><text:span text:style-name="T64">вида. По уточненным данным <text:s/>в заказнике обитает </text:span><text:span text:style-name="T63">694</text:span><text:span text:style-name="T64"> видов животных: </text:span><text:span text:style-name="T63">469</text:span><text:span text:style-name="T64"> вид</text:span><text:span text:style-name="T63">ов</text:span><text:span text:style-name="T64"> беспозвоночных; </text:span><text:span text:style-name="T63">225</text:span><text:span text:style-name="T64"> вида позвоночных, из которых </text:span><text:span text:style-name="T63">18</text:span><text:span text:style-name="T64"> видов рыб, </text:span><text:span text:style-name="T63">2</text:span><text:span text:style-name="T64"> вида амфибий, </text:span><text:span text:style-name="T63">4</text:span><text:span text:style-name="T64"> вида рептилий 1</text:span><text:span text:style-name="T63">50</text:span><text:span text:style-name="T64"> видов птиц, </text:span><text:span text:style-name="T63">51</text:span><text:span text:style-name="T64"> видов млекопитающих. Из них в Красную книгу Кузбасса (2021) включены </text:span><text:span text:style-name="T63">19</text:span><text:span text:style-name="T64"> вид</text:span><text:span text:style-name="T63">ов</text:span><text:span text:style-name="T64">, из них: </text:span><text:span text:style-name="T63">6</text:span><text:span text:style-name="T64"> вид</text:span><text:span text:style-name="T63">ов беспозвоночных</text:span><text:span text:style-name="T64">, </text:span><text:span text:style-name="T63">8</text:span><text:span text:style-name="T64"> вид</text:span><text:span text:style-name="T63">ов</text:span><text:span text:style-name="T64"> </text:span><text:span text:style-name="T63">птиц</text:span><text:span text:style-name="T64">, </text:span><text:span text:style-name="T65">4</text:span><text:span text:style-name="T64"> вида летучих мышей, 1 вид из отряда хищники. В красный список МСОП включены 1</text:span><text:span text:style-name="T65">2</text:span><text:span text:style-name="T64"> видов.</text:span></text:p>
          </table:table-cell>
        </table:table-row>
      </table:table>
      <table:table table:name="Таблица13" table:style-name="Таблица13">
        <table:table-column table:style-name="Таблица13.A"/>
        <table:table-column table:style-name="Таблица13.B"/>
        <table:table-column table:style-name="Таблица13.C"/>
        <table:table-row table:style-name="Таблица13.1">
          <table:table-cell table:style-name="Таблица13.A1" office:value-type="string">
            <text:p text:style-name="P146">л</text:p>
          </table:table-cell>
          <table:table-cell table:style-name="Таблица13.A1" office:value-type="string">
            <text:p text:style-name="P147">Основные экосистемы ООПТ</text:p>
          </table:table-cell>
          <table:table-cell table:style-name="Таблица13.A1" office:value-type="string">
            <text:p text:style-name="P148">Информация отсутствует.</text:p>
          </table:table-cell>
        </table:table-row>
        <table:table-row table:style-name="Таблица13.1">
          <table:table-cell table:style-name="Таблица13.A1" office:value-type="string">
            <text:p text:style-name="P146">м</text:p>
          </table:table-cell>
          <table:table-cell table:style-name="Таблица13.A1" office:value-type="string">
            <text:p text:style-name="P147">Особо ценные <text:soft-page-break/>для региона и ООПТ природные объекты</text:p>
          </table:table-cell>
          <table:table-cell table:style-name="Таблица13.A1" office:value-type="string">
            <text:p text:style-name="P149">Пихтово-осиновые черневые леса</text:p>
          </table:table-cell>
        </table:table-row>
        <table:table-row table:style-name="Таблица13.1">
          <table:table-cell table:style-name="Таблица13.A1" office:value-type="string">
            <text:p text:style-name="P146">н</text:p>
          </table:table-cell>
          <table:table-cell table:style-name="Таблица13.A1" office:value-type="string">
            <text:p text:style-name="P147">Лечебные и рекреационные ресурсы</text:p>
          </table:table-cell>
          <table:table-cell table:style-name="Таблица13.A1" office:value-type="string">
            <text:p text:style-name="P148">Информация отсутствует.</text:p>
          </table:table-cell>
        </table:table-row>
        <table:table-row table:style-name="Таблица13.1">
          <table:table-cell table:style-name="Таблица13.A1" office:value-type="string">
            <text:p text:style-name="P146">о</text:p>
          </table:table-cell>
          <table:table-cell table:style-name="Таблица13.A1" office:value-type="string">
            <text:p text:style-name="P147">Историко-культурные объекты на территории ООПТ</text:p>
          </table:table-cell>
          <table:table-cell table:style-name="Таблица13.A1" office:value-type="string">
            <text:p text:style-name="P150">Отсутствуют</text:p>
          </table:table-cell>
        </table:table-row>
      </table:table>
      <table:table table:name="Таблица15" table:style-name="Таблица15">
        <table:table-column table:style-name="Таблица15.A"/>
        <table:table-column table:style-name="Таблица15.B"/>
        <table:table-column table:style-name="Таблица15.C"/>
        <table:table-row table:style-name="Таблица15.1">
          <table:table-cell table:style-name="Таблица15.A1" office:value-type="string">
            <text:p text:style-name="P151">п</text:p>
          </table:table-cell>
          <table:table-cell table:style-name="Таблица15.A1" office:value-type="string">
            <text:p text:style-name="P152">Оценка современного состояния и вклада ООПТ в поддержание экологического баланса окружающих территорий</text:p>
          </table:table-cell>
          <table:table-cell table:style-name="Таблица15.A1" office:value-type="string">
            <text:p text:style-name="P153"><text:span text:style-name="T66">Располагаясь практически в центре ареала черневых лесов </text:span>России, вся территория заказника «Барзасский» занята пихтово-осиновой тайгой – уникальной таежной формацией, наиболее типично представленной именно на территории Кемеровской области, и в частности в «Барзасском» заказнике. В состав этих сообществ входит уникальная группа третичных неморальных реликтов. Следовательно, есть необходимость сохранения территории, где максимально представлены пихтово-осиновые черневые леса.</text:p>
          </table:table-cell>
        </table:table-row>
      </table:table>
      <table:table table:name="Таблица20" table:style-name="Таблица20">
        <table:table-column table:style-name="Таблица20.A"/>
        <table:table-column table:style-name="Таблица20.B"/>
        <table:table-row>
          <table:table-cell table:style-name="Таблица20.A1" office:value-type="string">
            <text:p text:style-name="P154">21</text:p>
          </table:table-cell>
          <table:table-cell table:style-name="Таблица20.A1" office:value-type="string">
            <text:p text:style-name="P155"><text:span text:style-name="T67">Э</text:span><text:span text:style-name="T68">кспликация земель ООПТ</text:span></text:p>
          </table:table-cell>
        </table:table-row>
        <table:table-row table:style-name="Таблица20.2">
          <table:table-cell table:style-name="Таблица20.A1" office:value-type="string">
            <text:p text:style-name="P156"/>
          </table:table-cell>
          <table:table-cell table:style-name="Таблица20.A1" office:value-type="string">
            <text:p text:style-name="P157">Информация отсутствует. </text:p>
          </table:table-cell>
        </table:table-row>
      </table:table>
      <table:table table:name="Таблица21" table:style-name="Таблица21">
        <table:table-column table:style-name="Таблица21.A"/>
        <table:table-column table:style-name="Таблица21.B"/>
        <table:table-column table:style-name="Таблица21.C"/>
        <table:table-column table:style-name="Таблица21.D"/>
        <table:table-column table:style-name="Таблица21.E"/>
        <table:table-column table:style-name="Таблица21.F"/>
        <table:table-row>
          <table:table-cell table:style-name="Таблица21.A1" table:number-columns-spanned="2" office:value-type="string">
            <text:p text:style-name="P158">22</text:p>
          </table:table-cell>
          <table:covered-table-cell/>
          <table:table-cell table:style-name="Таблица21.C1" table:number-columns-spanned="4" office:value-type="string">
            <text:p text:style-name="P159"><text:span text:style-name="T69">Н</text:span>егативное воздействие на ООПТ (факторы и угрозы)</text:p>
          </table:table-cell>
          <table:covered-table-cell/>
          <table:covered-table-cell/>
          <table:covered-table-cell/>
        </table:table-row>
        <table:table-row>
          <table:table-cell table:style-name="Таблица21.A2" table:number-rows-spanned="3" office:value-type="string">
            <text:p text:style-name="P160"/>
          </table:table-cell>
          <table:table-cell table:style-name="Таблица21.A2" table:number-columns-spanned="2" office:value-type="string">
            <text:p text:style-name="P161">Фактор негативного воздействия</text:p>
          </table:table-cell>
          <table:covered-table-cell/>
          <table:table-cell table:style-name="Таблица21.A2" office:value-type="string">
            <text:p text:style-name="P161">Объект воздействия</text:p>
          </table:table-cell>
          <table:table-cell table:style-name="Таблица21.A2" office:value-type="string">
            <text:p text:style-name="P161">В чем проявляется воздействие</text:p>
          </table:table-cell>
          <table:table-cell table:style-name="Таблица21.F2" office:value-type="string">
            <text:p text:style-name="P161">Значимость (сила) воздействия</text:p>
          </table:table-cell>
        </table:table-row>
        <table:table-row>
          <table:covered-table-cell table:style-name="Таблица21.A2"/>
          <table:table-cell table:style-name="Таблица21.A2" table:number-columns-spanned="2" office:value-type="string">
            <text:p text:style-name="P162">Браконьерская охота</text:p>
          </table:table-cell>
          <table:covered-table-cell/>
          <table:table-cell table:style-name="Таблица21.A2" office:value-type="string">
            <text:p text:style-name="P162">Охотничьи виды животных</text:p>
          </table:table-cell>
          <table:table-cell table:style-name="Таблица21.A2" office:value-type="string">
            <text:p text:style-name="P162">Прямое уничтожение</text:p>
          </table:table-cell>
          <table:table-cell table:style-name="Таблица21.F2" office:value-type="string">
            <text:p text:style-name="P161">умеренная</text:p>
          </table:table-cell>
        </table:table-row>
        <table:table-row>
          <table:covered-table-cell table:style-name="Таблица21.A2"/>
          <table:table-cell table:style-name="Таблица21.A2" table:number-columns-spanned="2" office:value-type="string">
            <text:p text:style-name="P162">Нерациональные рубки леса</text:p>
          </table:table-cell>
          <table:covered-table-cell/>
          <table:table-cell table:style-name="Таблица21.A2" office:value-type="string">
            <text:p text:style-name="P162">Лесной фонд</text:p>
          </table:table-cell>
          <table:table-cell table:style-name="Таблица21.A2" office:value-type="string">
            <text:p text:style-name="P162">Прямое уничтожение</text:p>
          </table:table-cell>
          <table:table-cell table:style-name="Таблица21.F2" office:value-type="string">
            <text:p text:style-name="P161">умеренная</text:p>
          </table:table-cell>
        </table:table-row>
        <table:table-row table:style-name="Таблица21.5">
          <table:table-cell table:style-name="Таблица21.A2" office:value-type="string">
            <text:p text:style-name="P160"/>
          </table:table-cell>
          <table:table-cell table:style-name="Таблица21.A2" table:number-columns-spanned="2" office:value-type="string">
            <text:p text:style-name="P162">Нерациональные рубки леса</text:p>
          </table:table-cell>
          <table:covered-table-cell/>
          <table:table-cell table:style-name="Таблица21.A2" office:value-type="string">
            <text:p text:style-name="P162">Объекты животного</text:p>
            <text:p text:style-name="P162">мира</text:p>
          </table:table-cell>
          <table:table-cell table:style-name="Таблица21.A2" office:value-type="string">
            <text:p text:style-name="P162">Уничтожение среды обитания</text:p>
          </table:table-cell>
          <table:table-cell table:style-name="Таблица21.F2" office:value-type="string">
            <text:p text:style-name="P161">умеренная</text:p>
          </table:table-cell>
        </table:table-row>
      </table:table>
      <table:table table:name="Таблица22" table:style-name="Таблица22">
        <table:table-column table:style-name="Таблица22.A"/>
        <table:table-column table:style-name="Таблица22.B"/>
        <table:table-column table:style-name="Таблица22.C"/>
        <table:table-row table:style-name="Таблица22.1">
          <table:table-cell table:style-name="Таблица22.A1" office:value-type="string">
            <text:p text:style-name="P163">23</text:p>
          </table:table-cell>
          <table:table-cell table:style-name="Таблица22.A1" table:number-columns-spanned="2" office:value-type="string">
            <text:p text:style-name="P164">Юридические лица, ответственные за обеспечение охраны и функционирование ООПТ</text:p>
          </table:table-cell>
          <table:covered-table-cell/>
        </table:table-row>
        <table:table-row table:style-name="Таблица22.1">
          <table:table-cell table:style-name="Таблица22.A1" office:value-type="string">
            <text:p text:style-name="P165"/>
          </table:table-cell>
          <table:table-cell table:style-name="Таблица22.A1" office:value-type="string">
            <text:p text:style-name="P166">Название организации, созданной для управления ООПТ или на которую возложено обязательство по охране</text:p>
          </table:table-cell>
          <table:table-cell table:style-name="Таблица22.A1" office:value-type="string">
            <text:p text:style-name="P167"/>
            <text:p text:style-name="P168"/>
            <text:p text:style-name="P169">Министерство лесного комплекса и охотничьего хозяйства Кузбасса</text:p>
            <text:p text:style-name="P166"/>
          </table:table-cell>
        </table:table-row>
        <table:table-row table:style-name="Таблица22.1">
          <table:table-cell table:style-name="Таблица22.A1" office:value-type="string">
            <text:p text:style-name="P165"/>
          </table:table-cell>
          <table:table-cell table:style-name="Таблица22.A1" office:value-type="string">
            <text:p text:style-name="P168">Юридический адрес</text:p>
          </table:table-cell>
          <table:table-cell table:style-name="Таблица22.A1" office:value-type="string">
            <text:p text:style-name="P170">г. Кемерово, Мирная, 5</text:p>
          </table:table-cell>
        </table:table-row>
        <table:table-row table:style-name="Таблица22.1">
          <table:table-cell table:style-name="Таблица22.A1" office:value-type="string">
            <text:p text:style-name="P165"/>
          </table:table-cell>
          <table:table-cell table:style-name="Таблица22.A1" office:value-type="string">
            <text:p text:style-name="P168">Почтовый адрес</text:p>
          </table:table-cell>
          <table:table-cell table:style-name="Таблица22.A1" office:value-type="string">
            <text:p text:style-name="P171">650036, Кемерово, ул. Мирная, 5</text:p>
          </table:table-cell>
        </table:table-row>
        <table:table-row table:style-name="Таблица22.1">
          <table:table-cell table:style-name="Таблица22.A1" office:value-type="string">
            <text:p text:style-name="P165"/>
          </table:table-cell>
          <table:table-cell table:style-name="Таблица22.A1" office:value-type="string">
            <text:p text:style-name="P168">телефон</text:p>
          </table:table-cell>
          <table:table-cell table:style-name="Таблица22.A1" office:value-type="string">
            <text:p text:style-name="P170">8(384-2) 34-04-64</text:p>
          </table:table-cell>
        </table:table-row>
        <text:soft-page-break/>
        <table:table-row table:style-name="Таблица22.1">
          <table:table-cell table:style-name="Таблица22.A1" office:value-type="string">
            <text:p text:style-name="P165"/>
          </table:table-cell>
          <table:table-cell table:style-name="Таблица22.A1" office:value-type="string">
            <text:p text:style-name="P172"><text:span text:style-name="T70">e</text:span><text:span text:style-name="T2">-</text:span><text:span text:style-name="T70">mail</text:span></text:p>
          </table:table-cell>
          <table:table-cell table:style-name="Таблица22.A1" office:value-type="string">
            <text:p text:style-name="P173"><text:a xlink:type="simple" xlink:href="mailto:dlk@kemles.ru" text:style-name="Internet_20_link" text:visited-style-name="Visited_20_Internet_20_Link"><text:span text:style-name="Internet_20_link"><text:span text:style-name="T71">dlk@kemles.ako.ru</text:span></text:span></text:a></text:p>
          </table:table-cell>
        </table:table-row>
        <table:table-row table:style-name="Таблица22.1">
          <table:table-cell table:style-name="Таблица22.A1" office:value-type="string">
            <text:p text:style-name="P165"/>
          </table:table-cell>
          <table:table-cell table:style-name="Таблица22.A1" office:value-type="string">
            <text:p text:style-name="P168">Адрес сайта в сети интернет</text:p>
          </table:table-cell>
          <table:table-cell table:style-name="Таблица22.A1" office:value-type="string">
            <text:p text:style-name="P174">https://kemles.ru/</text:p>
          </table:table-cell>
        </table:table-row>
        <table:table-row table:style-name="Таблица22.1">
          <table:table-cell table:style-name="Таблица22.A1" office:value-type="string">
            <text:p text:style-name="P165"/>
          </table:table-cell>
          <table:table-cell table:style-name="Таблица22.A1" office:value-type="string">
            <text:p text:style-name="P168">Дата государственной регистрации юридического лица и регистрационный номер</text:p>
          </table:table-cell>
          <table:table-cell table:style-name="Таблица22.A1" office:value-type="string">
            <text:p text:style-name="P167"/>
            <text:p text:style-name="P172"><text:span text:style-name="T2">Зарегистрирован в Едином государственном реестре юридических лиц, государственный регистрационный номер </text:span><text:s/><text:span text:style-name="T2">1114205044711 <text:s/>от </text:span><text:s/><text:span text:style-name="T2">27.12.2011</text:span></text:p>
          </table:table-cell>
        </table:table-row>
        <table:table-row table:style-name="Таблица22.1">
          <table:table-cell table:style-name="Таблица22.A1" office:value-type="string">
            <text:p text:style-name="P165"/>
          </table:table-cell>
          <table:table-cell table:style-name="Таблица22.A1" office:value-type="string">
            <text:p text:style-name="P168">ФИО руководителя организации</text:p>
          </table:table-cell>
          <table:table-cell table:style-name="Таблица22.A1" office:value-type="string">
            <text:p text:style-name="P175">Бойко Евгений Васильевич</text:p>
            <text:p text:style-name="P176"/>
          </table:table-cell>
        </table:table-row>
        <table:table-row table:style-name="Таблица22.1">
          <table:table-cell table:style-name="Таблица22.A1" office:value-type="string">
            <text:p text:style-name="P165"/>
          </table:table-cell>
          <table:table-cell table:style-name="Таблица22.A1" office:value-type="string">
            <text:p text:style-name="P168">Служебный телефон</text:p>
          </table:table-cell>
          <table:table-cell table:style-name="Таблица22.A1" office:value-type="string">
            <text:p text:style-name="P173"><text:a xlink:type="simple" xlink:href="tel:+73842312137" text:style-name="Internet_20_link" text:visited-style-name="Visited_20_Internet_20_Link"><text:span text:style-name="Internet_20_link"><text:span text:style-name="T72">+7 (3842) 31-21-37</text:span></text:span></text:a></text:p>
          </table:table-cell>
        </table:table-row>
        <table:table-row table:style-name="Таблица22.1">
          <table:table-cell table:style-name="Таблица22.A1" office:value-type="string">
            <text:p text:style-name="P165"/>
          </table:table-cell>
          <table:table-cell table:style-name="Таблица22.A1" office:value-type="string">
            <text:p text:style-name="P177"><text:span text:style-name="T2">Начальник отдела </text:span><text:s/><text:span text:style-name="T2">сохранения биоразнообразия, мониторинга и экопросвещения</text:span></text:p>
          </table:table-cell>
          <table:table-cell table:style-name="Таблица22.A1" office:value-type="string">
            <text:p text:style-name="P168">Данилова Ольга Олеговна</text:p>
            <text:p text:style-name="P168"/>
          </table:table-cell>
        </table:table-row>
        <table:table-row table:style-name="Таблица22.1">
          <table:table-cell table:style-name="Таблица22.A1" office:value-type="string">
            <text:p text:style-name="P165"/>
          </table:table-cell>
          <table:table-cell table:style-name="Таблица22.A1" office:value-type="string">
            <text:p text:style-name="P168">Служебный телефон</text:p>
          </table:table-cell>
          <table:table-cell table:style-name="Таблица22.A1" office:value-type="string">
            <text:p text:style-name="P178">7(3842) 55-86-87</text:p>
          </table:table-cell>
        </table:table-row>
      </table:table>
      <table:table table:name="Таблица16" table:style-name="Таблица16">
        <table:table-column table:style-name="Таблица16.A"/>
        <table:table-column table:style-name="Таблица16.B"/>
        <table:table-row table:style-name="Таблица16.1">
          <table:table-cell table:style-name="Таблица16.A1" office:value-type="string">
            <text:p text:style-name="P179">24</text:p>
          </table:table-cell>
          <table:table-cell table:style-name="Таблица16.A1" office:value-type="string">
            <text:p text:style-name="P180"><text:span text:style-name="T73">С</text:span>ведения об иных лицах, на которых возложены обязательства по охране ООПТ</text:p>
          </table:table-cell>
        </table:table-row>
        <table:table-row table:style-name="Таблица16.1">
          <table:table-cell table:style-name="Таблица16.A1" office:value-type="string">
            <text:p text:style-name="P181"/>
          </table:table-cell>
          <table:table-cell table:style-name="Таблица16.A1" office:value-type="string">
            <text:p text:style-name="P182">-</text:p>
          </table:table-cell>
        </table:table-row>
        <table:table-row table:style-name="Таблица16.1">
          <table:table-cell table:style-name="Таблица16.A1" office:value-type="string">
            <text:p text:style-name="P183">25</text:p>
          </table:table-cell>
          <table:table-cell table:style-name="Таблица16.A1" office:value-type="string">
            <text:p text:style-name="P180"><text:span text:style-name="T74">О</text:span>бщий режим охраны и использования ООПТ</text:p>
          </table:table-cell>
        </table:table-row>
        <table:table-row table:style-name="Таблица16.1">
          <table:table-cell table:style-name="Таблица16.A1" office:value-type="string">
            <text:p text:style-name="P181"/>
          </table:table-cell>
          <table:table-cell table:style-name="Таблица16.A1" office:value-type="string">
            <text:p text:style-name="P184">Режим охраны заказника утвержден Постановление<text:span text:style-name="T75">м</text:span> Коллегии Администрации Кемеровской области от 14.10.2009 № 412 "О государственных природных заказниках Кемеровской области — Кузбасса"</text:p>
            <text:p text:style-name="P184">3.1. На всей территории заказника запрещается любая деятельность, если она противоречит целям создания заказника или причиняет вред природным комплексам и компонентам, в том числе:</text:p>
            <text:p text:style-name="P184">3.1.1. Охота на все виды объектов животного мира и иные виды пользования животным миром, за исключением охоты в целях осуществления научно-исследовательской деятельности, образовательной деятельности и охоты в целях регулирования численности охотничьих ресурсов.</text:p>
            <text:p text:style-name="P184">3.1.2. Передвижение самоходной гусеничной техники (за исключением передвижения на самоходной гусеничной технике работников организаций, индивидуальных предпринимателей и граждан при осуществлении ими сельскохозяйственного производства, строительства, реконструкции, эксплуатации объектов строительства и осуществления деятельности по рубке древесины), а также вездеходов на шинах низкого давления, снегоходов, квадроциклов (за исключением передвижения на вездеходах с шинами низкого давления, снегоходах, квадроциклах по дорогам общего пользования, на организованной в установленном порядке дорожно-тропиночной сети, учебно-туристических и снегоходных трассах и использования их работниками организаций и индивидуальными предпринимателями при осуществлении строительства, реконструкции, эксплуатации объектов строительства, оказания услуг гражданам и другим лицам, а также должностными лицами Департамента по охране объектов животного мира Кузбасса (далее - Департамент), Департамента лесного комплекса Кузбасса, полиции и других уполномоченных органов, аварийно-спасательных формирований при исполнении ими своих полномочий).</text:p>
            <text:p text:style-name="P185"><text:span text:style-name="T76">3.1.3. Сплошные рубки лесных насаждений, все виды рубок участков лесов в радиусе 300 м вокруг глухариных токов и все виды рубок по заготовке древесины, за </text:span><text:soft-page-break/><text:span text:style-name="T76">исключением случаев, предусмотренных </text:span><text:a xlink:type="simple" xlink:href="https://internet.garant.ru/#/document/7513076/entry/66" text:style-name="Internet_20_link" text:visited-style-name="Visited_20_Internet_20_Link"><text:span text:style-name="T77">пунктом 3.4</text:span></text:a><text:span text:style-name="T76"> настоящего Положения.</text:span></text:p>
            <text:p text:style-name="P184">3.1.4. Геологическое изучение недр, разведка и добыча полезных ископаемых.</text:p>
            <text:p text:style-name="P184">3.1.5. Проведение взрывных работ.</text:p>
            <text:p text:style-name="P184">3.1.6. Сплав леса.</text:p>
            <text:p text:style-name="P184">3.1.7. Разрушение нор диких животных и гнезд птиц.</text:p>
            <text:p text:style-name="P184">3.1.8. Пускание палов, выжигание растительности, за исключением контролируемых отжигов, проводимых в рамках проведения противопожарных мероприятий.</text:p>
            <text:p text:style-name="P184">3.1.9. Нахождение на территории заказника людей с оружием (за исключением должностных лиц Департамента, Департамента лесного комплекса Кузбасса, полиции и других уполномоченных органов при исполнении своих полномочий).</text:p>
            <text:p text:style-name="P184">3.1.10. Нахождение на территории заказника людей с собакой (за исключением собак, используемых при организации мероприятий по охране природных комплексов и объектов, а также при проведении оперативно-розыскных и аварийно-спасательных мероприятий).</text:p>
            <text:p text:style-name="P184">3.1.11. Хранение ядохимикатов, химических реагентов и других опасных для объектов животного мира и среды их обитания материалов, сырья и отходов производства (кроме мест, специально оборудованных для хранения опасных веществ), засорение территории бытовыми отходами.</text:p>
            <text:p text:style-name="P184">3.1.12. Применение ядохимикатов, химических реагентов и других опасных для объектов животного мира и среды их обитания материалов, за исключением случаев, когда применение ядохимикатов, химических реагентов и других действий направлено на ликвидацию стихийных бедствий, влекущих за собой непоправимые последствия для объектов животного мира или среды их обитания, борьбу с опасными вредителями леса и уход за лесными культурами.</text:p>
            <text:p text:style-name="P184">3.1.13. Предоставление на территории заказника земельных участков для ведения садоводства и огородничества, строительства гаражей для собственных нужд или индивидуального жилищного строительства;</text:p>
            <text:p text:style-name="P185"><text:span text:style-name="T76">строительство автомобильных дорог, трубопроводов, линий электропередачи и других коммуникаций в границах заказника в случаях, установленных законодательством (в случае зонирования заказника - в границах его функциональных зон, режим которых, установленный в соответствии законодательством, запрещает размещение соответствующих объектов), а также строительство, реконструкция и эксплуатация промышленных, хозяйственных, жилых объектов и некапитальных строений, сооружений, не связанных с разрешенной на территории заказника деятельностью, за исключением случаев, предусмотренных </text:span><text:a xlink:type="simple" xlink:href="https://internet.garant.ru/#/document/7513076/entry/66" text:style-name="Internet_20_link" text:visited-style-name="Visited_20_Internet_20_Link"><text:span text:style-name="T77">пунктом 3.4</text:span></text:a><text:span text:style-name="T76"> настоящего Положения.</text:span></text:p>
            <text:p text:style-name="P184">3.1.14. Уничтожение или порча установленных предупредительных или информационных знаков (панно, аншлагов).</text:p>
            <text:p text:style-name="P184">3.1.15. Выкашивание травы в мае, июне, а также выкашивание травы вкруговую (по периферии к центру) во избежание гибели молодняка птиц и мелких животных.</text:p>
            <text:p text:style-name="P186">3.2. Проведение выборочных рубок лесных насаждений, расположенных на территории заказников, в лесохозяйственных целях должно обеспечивать сохранность целевого назначения лесов и выполняемых ими функций.</text:p>
            <text:p text:style-name="P186"><text:bookmark text:name="p_32487"/>3.3. На территории заказника хозяйственная и иная деятельность осуществляется с соблюдением действующего законодательства,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 а также при эксплуатации зданий, транспортных магистралей, трубопроводов, линий связи и электропередачи.</text:p>
            <text:p text:style-name="P187">3.4. На территории заказника в установленном порядке разрешается:</text:p>
            <text:p text:style-name="P187">3.4.1. Реконструкция и эксплуатация существующих объектов строительства, автомобильных дорог, трубопроводов, линий электропередачи и других коммуникаций по согласованию с департаментом.</text:p>
            <text:p text:style-name="P187"><text:soft-page-break/>3.4.2. Реконструкция и эксплуатация существующих объектов строительства, а также строительство и размещение новых зданий, сооружений и некапитальных строений, сооружений, связанных с созданием лесной инфраструктуры и с выполнением задач, возложенных на заказник.</text:p>
            <text:p text:style-name="P187">3.4.3. Строительство, реконструкция и эксплуатация зданий, сооружений и некапитальных строений, сооружений в границах территории населенного пункта.</text:p>
            <text:p text:style-name="P187">3.4.4. Проведение научно-исследовательских и производственных работ, использование природных ресурсов в научно-исследовательских целях, не разрушающих окружающую среду и не истощающих биологические ресурсы, в соответствии с научным обоснованием и соблюдением действующего законодательства с уведомлением Департамента до начала их проведения.</text:p>
            <text:p text:style-name="P187">3.4.5. Проведение санитарно-оздоровительных мероприятий, в том числе рубок погибших и поврежденных лесных насаждений, выборочных рубок, проводимых в целях ухода за лесными насаждениями, с уведомлением департамента до начала их проведения.</text:p>
            <text:p text:style-name="P187">3.4.6. Выборочные рубки лесных насаждений, на которые право их использования возникло на основании договора аренды лесных участков до дня вступления в силу настоящего постановления, на срок до момента окончания действия договора.</text:p>
            <text:p text:style-name="P187">3.4.7. Оказание платных услуг в соответствии с действующим законодательством по согласованию с Департаментом.</text:p>
            <text:p text:style-name="P188"><text:span text:style-name="T76">3.5. Ведение лесного хозяйства (охрана, защита и воспроизводство лесов) на территории заказника осуществляется в соответствии с лесохозяйственными регламентами и в соответствии с установленным </text:span><text:span text:style-name="Emphasis"><text:span text:style-name="T78">режимом</text:span></text:span><text:span text:style-name="T76"> </text:span><text:span text:style-name="Emphasis"><text:span text:style-name="T78">охраны</text:span></text:span><text:span text:style-name="T76"> заказников.</text:span></text:p>
            <text:p text:style-name="P187">3.6. Любительское рыболовство, проход маломерных судов по акватории на территории заказника осуществляются в соответствии с действующим законодательством.</text:p>
            <text:p text:style-name="P187">3.7. Проведение научно-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text:p>
            <text:p text:style-name="P188"><text:span text:style-name="T76">3.8. Рекреационная и иная не запрещенная деятельность на территории заказника должна осуществляться с соблюдением </text:span><text:a xlink:type="simple" xlink:href="https://internet.garant.ru/#/document/12154455/entry/1000" text:style-name="Internet_20_link" text:visited-style-name="Visited_20_Internet_20_Link"><text:span text:style-name="T77">Правил</text:span></text:a><text:span text:style-name="T76"> пожарной безопасности в лесах, </text:span><text:a xlink:type="simple" xlink:href="https://internet.garant.ru/#/document/71685642/entry/1000" text:style-name="Internet_20_link" text:visited-style-name="Visited_20_Internet_20_Link"><text:span text:style-name="T77">Правил</text:span></text:a><text:span text:style-name="T76"> санитарной безопасности в лесах, </text:span><text:a xlink:type="simple" xlink:href="https://internet.garant.ru/#/document/71540192/entry/1000" text:style-name="Internet_20_link" text:visited-style-name="Visited_20_Internet_20_Link"><text:span text:style-name="T77">Правил</text:span></text:a><text:span text:style-name="T76"> лесовосстановления, </text:span><text:a xlink:type="simple" xlink:href="https://internet.garant.ru/#/document/71843498/entry/1000" text:style-name="Internet_20_link" text:visited-style-name="Visited_20_Internet_20_Link"><text:span text:style-name="T77">Правил</text:span></text:a><text:span text:style-name="T76"> ухода за лесами и других правил (порядков и нормативов), предусмотренных действующим законодательством.</text:span></text:p>
            <text:p text:style-name="P188"><text:span text:style-name="T76">3.9. Установленный </text:span><text:span text:style-name="Emphasis"><text:span text:style-name="T78">режим</text:span></text:span><text:span text:style-name="T76"> особой </text:span><text:span text:style-name="Emphasis"><text:span text:style-name="T78">охраны</text:span></text:span><text:span text:style-name="T76"> заказника обязаны соблюдать все без исключения физические и юридические лица (водопользователи, пользователи, владельцы и собственники земельных участков (акваторий, участков лесного фонда), расположенных в границах заказника) и нести за его нарушение административную, уголовную или иную установленную законодательством Российской Федерации ответственность.</text:span></text:p>
            <text:p text:style-name="P188"><text:span text:style-name="T76">3.10. В целях создания инфраструктуры для развития экологического туризма, иной деятельности, не противоречащей </text:span><text:span text:style-name="Emphasis"><text:span text:style-name="T78">режиму</text:span></text:span><text:span text:style-name="T76"> особой </text:span><text:span text:style-name="Emphasis"><text:span text:style-name="T78">охраны</text:span></text:span><text:span text:style-name="T76">, на территории заказника допускается:</text:span></text:p>
            <text:p text:style-name="P187">3.10.1. В летний период - осуществление благоустройства, в том числе размещение дорожно-тропиночной сети, учебно-туристической трассы; проведение мероприятий, имеющих культурное, эстетическое, рекреационное, оздоровительное значение.</text:p>
            <text:p text:style-name="P187">3.10.2. В зимний период - организация снегоходной трассы, т.е. специально подготовленной полосы снега различной протяженности и сложности с плотным снежным покрытием, свободной от препятствий и обозначенной специальными знаками сезонного назначения.</text:p>
            <text:p text:style-name="P188"><text:span text:style-name="T76">3.11. Деятельность в соответствии с </text:span><text:a xlink:type="simple" xlink:href="https://internet.garant.ru/#/document/7513076/entry/1000000005" text:style-name="Internet_20_link" text:visited-style-name="Visited_20_Internet_20_Link"><text:span text:style-name="T77">пунктом 3.10</text:span></text:a><text:span text:style-name="T76"> настоящего Положения осуществляется учреждением или организациями, индивидуальными предпринимателями по согласованию с Департаментом.</text:span></text:p>
            <text:p text:style-name="P189"><text:span text:style-name="T76">3.12. Запреты, установленные </text:span><text:a xlink:type="simple" xlink:href="https://internet.garant.ru/#/document/7513076/entry/63" text:style-name="Internet_20_link" text:visited-style-name="Visited_20_Internet_20_Link"><text:span text:style-name="T77">пунктом 3.1</text:span></text:a><text:span text:style-name="T76"> настоящего Положения, не действуют в </text:span><text:soft-page-break/><text:span text:style-name="T76">границах территории населенного пункта, за исключением случаев, предусмотренных </text:span><text:a xlink:type="simple" xlink:href="https://internet.garant.ru/#/document/7513076/entry/59" text:style-name="Internet_20_link" text:visited-style-name="Visited_20_Internet_20_Link"><text:span text:style-name="T77">подпунктами 3.1.11 - 3.1.13</text:span></text:a><text:span text:style-name="T76"> настоящего Положения.</text:span></text:p>
            <text:p text:style-name="P190"><text:bookmark text:name="p_32216"/>3.13. Проектная документация объектов, строительство, реконструкция которых на территории заказника допускаются настоящим Положением, подлежит государственной экологической экспертизе в соответствии с действующим законодательством.</text:p>
            <text:p text:style-name="P190">Государственная экспертиза и иная экспертиза любой документации также проводится в случае, если ее проведение предусмотрено действующим законодательством.</text:p>
          </table:table-cell>
        </table:table-row>
      </table:table>
      <table:table table:name="Таблица17" table:style-name="Таблица17">
        <table:table-column table:style-name="Таблица17.A"/>
        <table:table-column table:style-name="Таблица17.B"/>
        <table:table-row table:style-name="Таблица17.1">
          <table:table-cell table:style-name="Таблица17.A1" office:value-type="string">
            <text:p text:style-name="P191">26</text:p>
          </table:table-cell>
          <table:table-cell table:style-name="Таблица17.A1" office:value-type="string">
            <text:p text:style-name="P192"><text:span text:style-name="T74">З</text:span>онирование территории ООПТ</text:p>
          </table:table-cell>
        </table:table-row>
        <table:table-row table:style-name="Таблица17.1">
          <table:table-cell table:style-name="Таблица17.A1" office:value-type="string">
            <text:p text:style-name="P193"/>
          </table:table-cell>
          <table:table-cell table:style-name="Таблица17.A1" office:value-type="string">
            <text:p text:style-name="P194"><text:span text:style-name="T79">О</text:span>тсутствует.</text:p>
          </table:table-cell>
        </table:table-row>
        <table:table-row table:style-name="Таблица17.1">
          <table:table-cell table:style-name="Таблица17.A1" office:value-type="string">
            <text:p text:style-name="P195">27</text:p>
          </table:table-cell>
          <table:table-cell table:style-name="Таблица17.A1" office:value-type="string">
            <text:p text:style-name="P196"><text:span text:style-name="T74">Р</text:span>ежим охранной зоны ООПТ</text:p>
          </table:table-cell>
        </table:table-row>
        <table:table-row table:style-name="Таблица17.1">
          <table:table-cell table:style-name="Таблица17.A1" office:value-type="string">
            <text:p text:style-name="P193"/>
          </table:table-cell>
          <table:table-cell table:style-name="Таблица17.A1" office:value-type="string">
            <text:p text:style-name="P194"><text:span text:style-name="T79">О</text:span>тсутствует.</text:p>
          </table:table-cell>
        </table:table-row>
      </table:table>
      <table:table table:name="Таблица18" table:style-name="Таблица18">
        <table:table-column table:style-name="Таблица18.A"/>
        <table:table-column table:style-name="Таблица18.B"/>
        <table:table-row table:style-name="Таблица18.1">
          <table:table-cell table:style-name="Таблица18.A1" office:value-type="string">
            <text:p text:style-name="P197">28</text:p>
          </table:table-cell>
          <table:table-cell table:style-name="Таблица18.A1" office:value-type="string">
            <text:p text:style-name="P198"><text:span text:style-name="T74">С</text:span>обственники, землепользователи, землевладельцы, арендаторы земельных участков, находящихся в границах ООПТ</text:p>
          </table:table-cell>
        </table:table-row>
        <table:table-row table:style-name="Таблица18.1">
          <table:table-cell table:style-name="Таблица18.A1" office:value-type="string">
            <text:p text:style-name="P199"/>
          </table:table-cell>
          <table:table-cell table:style-name="Таблица18.A1" office:value-type="string">
            <text:p text:style-name="P200">Информация отсутствует.</text:p>
          </table:table-cell>
        </table:table-row>
        <table:table-row table:style-name="Таблица18.1">
          <table:table-cell table:style-name="Таблица18.A1" office:value-type="string">
            <text:p text:style-name="P197">29</text:p>
          </table:table-cell>
          <table:table-cell table:style-name="Таблица18.A1" office:value-type="string">
            <text:p text:style-name="P198"><text:span text:style-name="T74">П</text:span>росветительские и рекреационные объекты на ООПТ</text:p>
          </table:table-cell>
        </table:table-row>
        <table:table-row table:style-name="Таблица18.1">
          <table:table-cell table:style-name="Таблица18.A1" office:value-type="string">
            <text:p text:style-name="P197"/>
          </table:table-cell>
          <table:table-cell table:style-name="Таблица18.A1" office:value-type="string">
            <text:p text:style-name="P200">Информация отсутствует.</text:p>
          </table:table-cell>
        </table:table-row>
        <table:table-row table:style-name="Таблица18.1">
          <table:table-cell table:style-name="Таблица18.A1" table:number-columns-spanned="2" office:value-type="string">
            <text:p text:style-name="P201">Морозова Снежана Евгеньевна, старший инспектор отдела особо охраняемых природных территорий Министерства лесного комплекса и охотничьего хозяйства Кемеровской области — Кузбасса, <text:a xlink:type="simple" xlink:href="mailto:morozova@kemles.ako.ru" text:style-name="Internet_20_link" text:visited-style-name="Visited_20_Internet_20_Link">morozova@kemles.ako.ru</text:a> </text:p>
            <text:p text:style-name="P201">Дата составления: 15.06.2026.</text:p>
          </table:table-cell>
          <table:covered-table-cell/>
        </table:table-row>
      </table:table>
      <text:p text:style-name="P202"/>
      <text:p text:style-name="P203">Приложение 1</text:p>
      <text:list text:style-name="L3">
        <text:list-header>
          <text:p text:style-name="P204">Флора высших сосудистых растений ГПЗ «<text:span text:style-name="T80">Барзасский</text:span>»</text:p>
          <text:p text:style-name="P205"/>
          <text:p text:style-name="P205">Сем. Equisetaceae – Хвощевые</text:p>
        </text:list-header>
        <text:list-item>
          <text:p text:style-name="P206">Equisetum arvense L. – Хвощ полевой</text:p>
        </text:list-item>
        <text:list-item>
          <text:p text:style-name="P207"><text:span text:style-name="T2">Е</text:span><text:span text:style-name="T70">. fluviatile L. – </text:span><text:span text:style-name="T2">Х</text:span><text:span text:style-name="T70">. </text:span><text:span text:style-name="T2">речной</text:span><text:span text:style-name="T70">.</text:span></text:p>
        </text:list-item>
        <text:list-item>
          <text:p text:style-name="P208">Е. hyemale L. – Х. зимующий</text:p>
        </text:list-item>
        <text:list-item>
          <text:p text:style-name="P208">Е. palustre L. – Х. Болотный</text:p>
        </text:list-item>
        <text:list-item>
          <text:p text:style-name="P208">Е. pratense Ehrh. – Х. луговой</text:p>
        </text:list-item>
        <text:list-item>
          <text:p text:style-name="P208">Е. sylvaticum L. – Х. лесной</text:p>
          <text:p text:style-name="P205">Сем. Hypolepidaceae – Подчешуйниковые</text:p>
        </text:list-item>
        <text:list-item>
          <text:p text:style-name="P208">Pteridium aquilinum (L.) Kuhn. - Орляк обыкновенный</text:p>
          <text:p text:style-name="P209"><text:span text:style-name="T2">Сем</text:span><text:span text:style-name="T70">. Thelypteridaceae – </text:span><text:span text:style-name="T2">Телиптерисовые</text:span></text:p>
        </text:list-item>
        <text:list-item>
          <text:p text:style-name="P210"><text:span text:style-name="T70">Phegopteris connectilis (Michx.) </text:span><text:span text:style-name="T2">Watt – Фегоптерис связывающий</text:span></text:p>
          <text:p text:style-name="P205">Сем. Athyriaceae – Кочедыжниковые</text:p>
        </text:list-item>
        <text:list-item>
          <text:p text:style-name="P208">Athyrium distentifolium Tausch ех Opiz – Кочедыжник расставленнолистный</text:p>
        </text:list-item>
        <text:list-item>
          <text:p text:style-name="P208">А. filix-femina (L.) Roth – К. женский</text:p>
        </text:list-item>
        <text:list-item>
          <text:p text:style-name="P208">Gymnocarpium dryopteris (L.) Newm. – Голокучник обыкновенный</text:p>
          <text:p text:style-name="P205">Сем. Aspidiaceae – Щитовниковые</text:p>
        </text:list-item>
        <text:list-item>
          <text:p text:style-name="P210"><text:span text:style-name="T70">Dryopteris carthusiana (Vill.) H. P. Fuchs – </text:span><text:span text:style-name="T2">Щитовник</text:span><text:span text:style-name="T70"> </text:span><text:span text:style-name="T2">шартрский</text:span></text:p>
        </text:list-item>
        <text:list-item>
          <text:p text:style-name="P210"><text:span text:style-name="T70">D. expansa (S. Presl) Fraser-Jenkins et Jermy - </text:span><text:span text:style-name="T2">Щитовник</text:span><text:span text:style-name="T70"> </text:span><text:span text:style-name="T2">распростертый</text:span></text:p>
        </text:list-item>
        <text:list-item>
          <text:p text:style-name="P208">D. filix-mas (L.) Schott – Щитовник мужской </text:p>
        </text:list-item>
        <text:list-item>
          <text:p text:style-name="P208">Polystichum braunii (Spenn.) Fee – Многорядник Брауна</text:p>
          <text:p text:style-name="P205">Сем. Оnосlеасеае – Оноклеевые</text:p>
        </text:list-item>
        <text:list-item>
          <text:p text:style-name="P208">Matteuccia struthiopteris (L.) Tod. – Страусник обыкновенный, черная сарана</text:p>
          <text:p text:style-name="P205">Сем. Рinасеае – Сосновые</text:p>
        </text:list-item>
        <text:list-item>
          <text:p text:style-name="P208">Abies sibirica Ledeb. – Пихта сибирская</text:p>
        </text:list-item>
        <text:list-item>
          <text:p text:style-name="P208">Picea obovata Ledeb. – Ель сибирская </text:p>
        </text:list-item>
        <text:list-item>
          <text:p text:style-name="P208">Pinus sibirica Du Tour – Сосна сибирская, кедр сибирский</text:p>
          <text:p text:style-name="P205">Сем. Typhaceae – Рогозовые</text:p>
        </text:list-item>
        <text:list-item>
          <text:p text:style-name="P208">Typha latifolia L. – Рогоз широколистный</text:p>
          <text:p text:style-name="P205">Сем. Sparganiaceae – Ежеголовниковые</text:p>
        </text:list-item>
        <text:list-item>
          <text:p text:style-name="P208">Sparganium angustifolium Michx. – Ежеголовник узколистный</text:p>
        </text:list-item>
        <text:list-item>
          <text:p text:style-name="P208">S. emersum Rehm. – Е. всплывший</text:p>
        </text:list-item>
        <text:list-item>
          <text:p text:style-name="P208">S. glomeratum Laest. ех Beurl. – Е. скученный </text:p>
        </text:list-item>
        <text:list-item>
          <text:p text:style-name="P208">S. gramineum Georgi – Е. злаковидный</text:p>
          <text:p text:style-name="P205">Сем. Potamogetonaceae – Рдестовые</text:p>
        </text:list-item>
        <text:list-item>
          <text:p text:style-name="P208">Potamogeton berchtoldii Fieb. – Рдест Берхтольда </text:p>
        </text:list-item>
        <text:list-item>
          <text:p text:style-name="P208">Р. natans L. – Рдест плавающий </text:p>
          <text:p text:style-name="P205">Сем. Alismataceae – Частуховые</text:p>
        </text:list-item>
        <text:list-item>
          <text:p text:style-name="P208">Alisma plantago-aquatica L. – Частуха подорожниковая</text:p>
          <text:p text:style-name="P205">Сем. Роасеае – Мятликовые</text:p>
        </text:list-item>
        <text:list-item>
          <text:p text:style-name="P208">Brachypodium pinnatum (L.) Beauv. – Коротконожка перистая</text:p>
        </text:list-item>
        <text:list-item>
          <text:p text:style-name="P208">В. sylvaticum (Hudson) Beauv. – Коротконожка лесная</text:p>
        </text:list-item>
        <text:list-item>
          <text:p text:style-name="P208">Elymus caninus (L.) L. – Пырейник собачий</text:p>
        </text:list-item>
        <text:list-item>
          <text:p text:style-name="P208">Elytrigia repens (L.) – Пырей ползучий</text:p>
        </text:list-item>
        <text:list-item>
          <text:p text:style-name="P210"><text:span text:style-name="T70">Bromopsis inermis (Leysser) Holub – </text:span><text:span text:style-name="T2">Кострец</text:span><text:span text:style-name="T70"> </text:span><text:span text:style-name="T2">безостый</text:span></text:p>
        </text:list-item>
        <text:list-item>
          <text:p text:style-name="P208">Milium effusum L. – Бор развесистый</text:p>
        </text:list-item>
        <text:list-item>
          <text:p text:style-name="P208">Calamagrostis obtusata Trin. – Вейник притупленный</text:p>
        </text:list-item>
        <text:list-item>
          <text:p text:style-name="P208">С. phragmitoides Hartman – В. тростниковидный.</text:p>
        </text:list-item>
        <text:list-item>
          <text:p text:style-name="P210"><text:span text:style-name="T2">С</text:span><text:span text:style-name="T70">. purpurea (Trin.) Trin. – </text:span><text:span text:style-name="T2">В</text:span><text:span text:style-name="T70">. </text:span><text:span text:style-name="T2">пурпурный</text:span><text:span text:style-name="T70">.</text:span></text:p>
        </text:list-item>
        <text:list-item>
          <text:p text:style-name="P208">Agrostis stolonifera L. – Полевица побегообразуюшая.</text:p>
        </text:list-item>
        <text:list-item>
          <text:p text:style-name="P210"><text:soft-page-break/><text:span text:style-name="T2">А</text:span><text:span text:style-name="T70">. tenuis Sibth. – </text:span><text:span text:style-name="T2">П</text:span><text:span text:style-name="T70">. </text:span><text:span text:style-name="T2">тонкая</text:span><text:span text:style-name="T70">.</text:span></text:p>
        </text:list-item>
        <text:list-item>
          <text:p text:style-name="P208">Phalaroides arundinacea (L.) Rausch. – Двукисточник тростниковый.</text:p>
        </text:list-item>
        <text:list-item>
          <text:p text:style-name="P208">Phleum <text:s/>pratense L. – Тимофеевка луговая.</text:p>
        </text:list-item>
        <text:list-item>
          <text:p text:style-name="P208">Alopecurus aequalis Sobol. – Лисохвост равный.</text:p>
        </text:list-item>
        <text:list-item>
          <text:p text:style-name="P210"><text:span text:style-name="T2">А</text:span><text:span text:style-name="T70">. pratensis L. – </text:span><text:span text:style-name="T2">Л</text:span><text:span text:style-name="T70">. </text:span><text:span text:style-name="T2">луговой</text:span><text:span text:style-name="T70">.</text:span></text:p>
        </text:list-item>
        <text:list-item>
          <text:p text:style-name="P208">Festuca altissima All. – Овсяница высочайшая.</text:p>
        </text:list-item>
        <text:list-item>
          <text:p text:style-name="P210"><text:span text:style-name="T70">F. gigantea (L.) Villar – </text:span><text:span text:style-name="T2">О</text:span><text:span text:style-name="T70">. </text:span><text:span text:style-name="T2">гигантская</text:span><text:span text:style-name="T70">.</text:span></text:p>
        </text:list-item>
        <text:list-item>
          <text:p text:style-name="P210"><text:span text:style-name="T70">F. pratensis Huds. – </text:span><text:span text:style-name="T2">О</text:span><text:span text:style-name="T70">. </text:span><text:span text:style-name="T2">луговая</text:span><text:span text:style-name="T70">.</text:span></text:p>
        </text:list-item>
        <text:list-item>
          <text:p text:style-name="P208">Рoa pratensis L.– Мятлик луговой.</text:p>
        </text:list-item>
        <text:list-item>
          <text:p text:style-name="P208">Р. sibirica Roshev. – М. сибирский.</text:p>
        </text:list-item>
        <text:list-item>
          <text:p text:style-name="P210"><text:span text:style-name="T2">Р</text:span><text:span text:style-name="T70">. supina Schrader – </text:span><text:span text:style-name="T2">М</text:span><text:span text:style-name="T70">. </text:span><text:span text:style-name="T2">приземистый</text:span><text:span text:style-name="T70">.</text:span></text:p>
        </text:list-item>
        <text:list-item>
          <text:p text:style-name="P210"><text:span text:style-name="T2">Р</text:span><text:span text:style-name="T70">. nemoralis L. – </text:span><text:span text:style-name="T2">М</text:span><text:span text:style-name="T70">. </text:span><text:span text:style-name="T2">лесной</text:span><text:span text:style-name="T70">.</text:span></text:p>
        </text:list-item>
        <text:list-item>
          <text:p text:style-name="P208">Р. palustris L. – М. болотный.</text:p>
        </text:list-item>
        <text:list-item>
          <text:p text:style-name="P210"><text:span text:style-name="T70">Dactylis glomerata L. – </text:span><text:span text:style-name="T2">Ежа</text:span><text:span text:style-name="T70"> </text:span><text:span text:style-name="T2">сборная</text:span><text:span text:style-name="T70">.</text:span></text:p>
        </text:list-item>
        <text:list-item>
          <text:p text:style-name="P208">Melica nutans L. – Перловник поникающий.</text:p>
        </text:list-item>
        <text:list-item>
          <text:p text:style-name="P210"><text:span text:style-name="T70">Phragmites australis (Gav.) Trin. </text:span><text:span text:style-name="T2">ех</text:span><text:span text:style-name="T70"> Steudel. – </text:span><text:span text:style-name="T2">Тростник</text:span><text:span text:style-name="T70"> </text:span><text:span text:style-name="T2">южный</text:span><text:span text:style-name="T70">.</text:span></text:p>
        </text:list-item>
        <text:list-item>
          <text:p text:style-name="P208">Setaria viridis (L.) Beauv. – Щетинник зеленый.</text:p>
          <text:p text:style-name="P205">Сем. Cyperaceae – Осоковые</text:p>
        </text:list-item>
        <text:list-item>
          <text:p text:style-name="P208">Scirpus <text:s/>sylvaticus L. – К. лесной.</text:p>
        </text:list-item>
        <text:list-item>
          <text:p text:style-name="P208">Eleocharis mamillata Lindb. <text:s/>– Болотница сосочковая. </text:p>
        </text:list-item>
        <text:list-item>
          <text:p text:style-name="P210"><text:span text:style-name="T2">Е. palustris (L.) </text:span><text:span text:style-name="T70">Roemer et Schultes – </text:span><text:span text:style-name="T2">Б</text:span><text:span text:style-name="T70">. </text:span><text:span text:style-name="T2">болотная</text:span><text:span text:style-name="T70">.</text:span></text:p>
        </text:list-item>
        <text:list-item>
          <text:p text:style-name="P208">Сarex <text:s/>cespitosa L. – Осока деронистая.</text:p>
        </text:list-item>
        <text:list-item>
          <text:p text:style-name="P208">С. muricata L. – О. колючковатая.</text:p>
        </text:list-item>
        <text:list-item>
          <text:p text:style-name="P208">С. rhynchophysa С.А. Meyer – О. вздутоносая.</text:p>
        </text:list-item>
        <text:list-item>
          <text:p text:style-name="P208">С. rostrata – О. кругловатая.</text:p>
        </text:list-item>
        <text:list-item>
          <text:p text:style-name="P210"><text:span text:style-name="T2">С</text:span><text:span text:style-name="T70">. vesicaria L. – </text:span><text:span text:style-name="T2">О</text:span><text:span text:style-name="T70">. </text:span><text:span text:style-name="T2">пузырчатая</text:span><text:span text:style-name="T70">.</text:span></text:p>
        </text:list-item>
        <text:list-item>
          <text:p text:style-name="P210"><text:span text:style-name="T2">С</text:span><text:span text:style-name="T70">. atherodes Sprengel – </text:span><text:span text:style-name="T2">О</text:span><text:span text:style-name="T70">. </text:span><text:span text:style-name="T2">остистая</text:span><text:span text:style-name="T70">.</text:span></text:p>
        </text:list-item>
        <text:list-item>
          <text:p text:style-name="P208">С. macroura Meinsh. – О. большехвостая.</text:p>
        </text:list-item>
        <text:list-item>
          <text:p text:style-name="P208">С. pseudocyperus L. – О. ложносытевая.</text:p>
        </text:list-item>
        <text:list-item>
          <text:p text:style-name="P208">С. acuta L. – О. острая.</text:p>
        </text:list-item>
        <text:list-item>
          <text:p text:style-name="P208">С. aquati1is Wahlenb. – О. водяная.</text:p>
          <text:p text:style-name="P205">Сем. Juncaceaе – Ситниковые</text:p>
        </text:list-item>
        <text:list-item>
          <text:p text:style-name="P208">Juncus <text:s/>compressus Jacq. – Ситник сплюснутый.</text:p>
          <text:p text:style-name="P205">Сем. Liliaceae – Лилейные</text:p>
        </text:list-item>
        <text:list-item>
          <text:p text:style-name="P208">Gagea granulosa Turcz. – Гусинолук зернистый.</text:p>
        </text:list-item>
        <text:list-item>
          <text:p text:style-name="P208">Allium microdictyon Prokh. - <text:s/>Лук черемша.</text:p>
        </text:list-item>
        <text:list-item>
          <text:p text:style-name="P208">Lilium pilosiusculum (Freyn) Miscz. – Лилия саранка.</text:p>
        </text:list-item>
        <text:list-item>
          <text:p text:style-name="P208">Erythronium sibiricum (Fischer et Меуеr) Krylov – Кандык сибирский.</text:p>
        </text:list-item>
        <text:list-item>
          <text:p text:style-name="P208">Маianthemum bifolium (L.) F. W. Schmidt – Майник двулистный.</text:p>
        </text:list-item>
        <text:list-item>
          <text:p text:style-name="P208">Paris quadrifolia L. – Вороний глаз четырехлистный.</text:p>
          <text:p text:style-name="P209"><text:span text:style-name="T2">Сем</text:span><text:span text:style-name="T70">. Orchidaceae – </text:span><text:span text:style-name="T2">Орхидные</text:span></text:p>
        </text:list-item>
        <text:list-item>
          <text:p text:style-name="P210"><text:span text:style-name="T70">Platanthera bifolia (L.) </text:span><text:span text:style-name="T2">Rich. - Любка двулистная. </text:span></text:p>
        </text:list-item>
        <text:list-item>
          <text:p text:style-name="P208">Cypripedium guttatum Sw. <text:s/>- Башмачок капельный.</text:p>
        </text:list-item>
        <text:list-item>
          <text:p text:style-name="P210"><text:span text:style-name="T70">Dactylorhiza cruenta (O. F.Muell.) </text:span><text:span text:style-name="T2">Soo <text:s/>- Пальцекорник кровавый.</text:span></text:p>
        </text:list-item>
        <text:list-item>
          <text:p text:style-name="P208">Dactylorhiza incarnata (L.) Soo - Пальцекорник мясокрасный.</text:p>
          <text:p text:style-name="P205">Сем. Nymphaeaceae – Нимфейные</text:p>
        </text:list-item>
        <text:list-item>
          <text:p text:style-name="P208">Nuphar pumila (Timm) DC - <text:s/>Кубышка малая.</text:p>
          <text:p text:style-name="P205">Сем. Salicaceae – Ивовые</text:p>
        </text:list-item>
        <text:list-item>
          <text:p text:style-name="P208">Populus <text:s/>tremula L. – Осина, тополь дрожащий.</text:p>
        </text:list-item>
        <text:list-item>
          <text:p text:style-name="P208">Salix alba L. – Ива белая.</text:p>
        </text:list-item>
        <text:list-item>
          <text:p text:style-name="P208">S. сарrеа L. – И. козья.</text:p>
        </text:list-item>
        <text:list-item>
          <text:p text:style-name="P208">S. viminalis L. – И. прутовидная.</text:p>
        </text:list-item>
        <text:list-item>
          <text:p text:style-name="P208"><text:soft-page-break/>S. rorida Laksch. – И. росистая.</text:p>
          <text:p text:style-name="P205">Сем. Betulaceae – Березовые</text:p>
        </text:list-item>
        <text:list-item>
          <text:p text:style-name="P208">Betula alba L. – Береза белая.</text:p>
        </text:list-item>
        <text:list-item>
          <text:p text:style-name="P208">В. pendula Roth – Б. повислая.</text:p>
          <text:p text:style-name="P205">Сем. Cannabaceae – Коноплевые</text:p>
        </text:list-item>
        <text:list-item>
          <text:p text:style-name="P208">Humulus lupulus L. – Хмель обыкновенный</text:p>
          <text:p text:style-name="P205">Сем. Urticaceae – Крапивные</text:p>
        </text:list-item>
        <text:list-item>
          <text:p text:style-name="P208">Urtica dioica L. – Крапива двудомная.</text:p>
          <text:p text:style-name="P211">Сем. Polygonaceae – Гречишные</text:p>
        </text:list-item>
        <text:list-item>
          <text:p text:style-name="P208">Rumex acetosella L. – Щавель воробьинный, щавелек.</text:p>
        </text:list-item>
        <text:list-item>
          <text:p text:style-name="P210"><text:span text:style-name="T70">Persicaria amphibia (L.) S. F. Gray - </text:span><text:span text:style-name="T2">Горец</text:span><text:span text:style-name="T70"> </text:span><text:span text:style-name="T2">земноводный</text:span><text:span text:style-name="T70">.</text:span></text:p>
        </text:list-item>
        <text:list-item>
          <text:p text:style-name="P208">Polygonum aviculare L. – Спорыш птичий.</text:p>
          <text:p text:style-name="P205">Сем. Chenopodiaceae – Маревые</text:p>
        </text:list-item>
        <text:list-item>
          <text:p text:style-name="P210"><text:span text:style-name="T70">Chenopodium album L. – </text:span><text:span text:style-name="T2">Марь</text:span><text:span text:style-name="T70"> </text:span><text:span text:style-name="T2">белая</text:span><text:span text:style-name="T70">.</text:span></text:p>
          <text:p text:style-name="P209"><text:span text:style-name="T2">Сем</text:span><text:span text:style-name="T70">. Caryophyllaceae – </text:span><text:span text:style-name="T2">Гвоздичные</text:span></text:p>
        </text:list-item>
        <text:list-item>
          <text:p text:style-name="P210"><text:span text:style-name="T70">Stellaria bungeana Fenzl s. str. – </text:span><text:span text:style-name="T2">Звездчатка</text:span><text:span text:style-name="T70"> </text:span><text:span text:style-name="T2">Бунге</text:span><text:span text:style-name="T70">.</text:span></text:p>
        </text:list-item>
        <text:list-item>
          <text:p text:style-name="P208">S. graminea L. – З. злаковая.</text:p>
        </text:list-item>
        <text:list-item>
          <text:p text:style-name="P210"><text:span text:style-name="T70">S. media (L.) Villars – </text:span><text:span text:style-name="T2">З</text:span><text:span text:style-name="T70">. </text:span><text:span text:style-name="T2">средняя</text:span><text:span text:style-name="T70">, </text:span><text:span text:style-name="T2">мокрец</text:span><text:span text:style-name="T70">.</text:span></text:p>
        </text:list-item>
        <text:list-item>
          <text:p text:style-name="P210"><text:span text:style-name="T70">S. palustris Retz – </text:span><text:span text:style-name="T2">З</text:span><text:span text:style-name="T70">. </text:span><text:span text:style-name="T2">болотная</text:span><text:span text:style-name="T70">.</text:span></text:p>
        </text:list-item>
        <text:list-item>
          <text:p text:style-name="P210"><text:span text:style-name="T70">Melandrium album (Miller) Garcke – </text:span><text:span text:style-name="T2">Дрема</text:span><text:span text:style-name="T70"> </text:span><text:span text:style-name="T2">беловатая</text:span><text:span text:style-name="T70">.</text:span></text:p>
          <text:p text:style-name="P205">Сем. Раеоniасеае – Пионовые</text:p>
        </text:list-item>
        <text:list-item>
          <text:p text:style-name="P208">Paeonia anomala L. – Пион марьин корень.</text:p>
          <text:p text:style-name="P205">Сем. Ranunculaceae – Лютиковые</text:p>
        </text:list-item>
        <text:list-item>
          <text:p text:style-name="P208">Caltha paluslris L. – Калужница болотная.</text:p>
        </text:list-item>
        <text:list-item>
          <text:p text:style-name="P210"><text:span text:style-name="T70">Trollius asiaticus L. – </text:span><text:span text:style-name="T2">Жарок</text:span><text:span text:style-name="T70"> </text:span><text:span text:style-name="T2">азиатский</text:span><text:span text:style-name="T70">.</text:span></text:p>
        </text:list-item>
        <text:list-item>
          <text:p text:style-name="P208">Actaea erythrocarpa Fischer – Воронец красноплодный.</text:p>
        </text:list-item>
        <text:list-item>
          <text:p text:style-name="P208">Delphinium elatum L. – Шпорник высокий.</text:p>
        </text:list-item>
        <text:list-item>
          <text:p text:style-name="P210"><text:span text:style-name="T70">Aconitum <text:s/>septentrionale Koelle – </text:span><text:span text:style-name="T2">Борец</text:span><text:span text:style-name="T70"> </text:span><text:span text:style-name="T2">северный</text:span><text:span text:style-name="T70">.</text:span></text:p>
        </text:list-item>
        <text:list-item>
          <text:p text:style-name="P210"><text:span text:style-name="T2">А</text:span><text:span text:style-name="T70">. volubile Pallas </text:span><text:span text:style-name="T2">ех</text:span><text:span text:style-name="T70"> Koelle – </text:span><text:span text:style-name="T2">Б</text:span><text:span text:style-name="T70">. </text:span><text:span text:style-name="T2">вьющийся</text:span><text:span text:style-name="T70">.</text:span></text:p>
        </text:list-item>
        <text:list-item>
          <text:p text:style-name="P208">Anemonoides altaica (С.А. Меуеr) Holub - Анемоноидес алтайский.</text:p>
        </text:list-item>
        <text:list-item>
          <text:p text:style-name="P210"><text:span text:style-name="T2">А</text:span><text:span text:style-name="T70">. caerulea (D</text:span><text:span text:style-name="T2">С</text:span><text:span text:style-name="T70">.) Holub – </text:span><text:span text:style-name="T2">А</text:span><text:span text:style-name="T70">. </text:span><text:span text:style-name="T2">голубой</text:span><text:span text:style-name="T70">.</text:span></text:p>
        </text:list-item>
        <text:list-item>
          <text:p text:style-name="P208">Ranunculus acris L. – Лютик едкий.</text:p>
        </text:list-item>
        <text:list-item>
          <text:p text:style-name="P208">R. repens L. – Л. ползучий.</text:p>
        </text:list-item>
        <text:list-item>
          <text:p text:style-name="P208">Thalictrum minus L. – Василистник малый.</text:p>
          <text:p text:style-name="P205">Сем. Papaveraceaе – Маковые</text:p>
        </text:list-item>
        <text:list-item>
          <text:p text:style-name="P208">Chelidonium majus L. – Чистотел большой.</text:p>
          <text:p text:style-name="P205">Сем. Fumariaceae – Дымянковые</text:p>
        </text:list-item>
        <text:list-item>
          <text:p text:style-name="P208">Corydalis bracteata (Stephan) Pers. – Хохлатка <text:s/>прицветниковая</text:p>
          <text:p text:style-name="P205">Сем. Brassicaceae – Капустовые</text:p>
        </text:list-item>
        <text:list-item>
          <text:p text:style-name="P208">Erysimum cheiranthoides L. – Желтушник лакфиолевидный.</text:p>
        </text:list-item>
        <text:list-item>
          <text:p text:style-name="P208">Barbarea arcuata (Opiz ех. J. et С. Presl) Reichenb. – Сурепка дуговидная.</text:p>
        </text:list-item>
        <text:list-item>
          <text:p text:style-name="P208">В. stricta Andrz. – С. Сжатая.</text:p>
        </text:list-item>
        <text:list-item>
          <text:p text:style-name="P210"><text:span text:style-name="T70">Rorippa palustris (L.) Besser – </text:span><text:span text:style-name="T2">Жерушник</text:span><text:span text:style-name="T70"> </text:span><text:span text:style-name="T2">болотный</text:span><text:span text:style-name="T70">.</text:span></text:p>
        </text:list-item>
        <text:list-item>
          <text:p text:style-name="P208">Cardamine <text:s/>macrophylla Willd. – Сердечник крупнолистный.</text:p>
        </text:list-item>
        <text:list-item>
          <text:p text:style-name="P208">С. pratensis L. – С. луговой</text:p>
        </text:list-item>
        <text:list-item>
          <text:p text:style-name="P210"><text:span text:style-name="T70">Arabis pendula L. – </text:span><text:span text:style-name="T2">Резуха</text:span><text:span text:style-name="T70"> </text:span><text:span text:style-name="T2">повислая</text:span><text:span text:style-name="T70">.</text:span></text:p>
        </text:list-item>
        <text:list-item>
          <text:p text:style-name="P210"><text:span text:style-name="T2">А</text:span><text:span text:style-name="T70">. sagittata (Bertol.) DC. – </text:span><text:span text:style-name="T2">Р</text:span><text:span text:style-name="T70">. </text:span><text:span text:style-name="T2">стреловидная</text:span><text:span text:style-name="T70">.</text:span></text:p>
        </text:list-item>
        <text:list-item>
          <text:p text:style-name="P208">Bunias orientalis L. – Свербига восточная.</text:p>
        </text:list-item>
        <text:list-item>
          <text:p text:style-name="P208">Sisymbrium loeselii L. – Гулявник Лезеля.</text:p>
        </text:list-item>
        <text:list-item>
          <text:p text:style-name="P208">Lepidium ruderale L. – Клоповник мусорный. </text:p>
        </text:list-item>
        <text:list-item>
          <text:p text:style-name="P208">Thlaspi arvense L. – Ярутка полевая.</text:p>
        </text:list-item>
        <text:list-item>
          <text:p text:style-name="P208">Hesperis sibirica L. – Вечерница сибирская.</text:p>
        </text:list-item>
        <text:list-item>
          <text:p text:style-name="P210"><text:soft-page-break/><text:span text:style-name="T70">Berteroa incana (L.) DC. – </text:span><text:span text:style-name="T2">Икотник</text:span><text:span text:style-name="T70"> </text:span><text:span text:style-name="T2">седой</text:span><text:span text:style-name="T70">.</text:span></text:p>
        </text:list-item>
        <text:list-item>
          <text:p text:style-name="P208">Brassica campestris L. – Капуста полевая.</text:p>
        </text:list-item>
        <text:list-item>
          <text:p text:style-name="P208">В. juncea (L) Czern. – К. ситниковая, сарепская горчица. </text:p>
        </text:list-item>
        <text:list-item>
          <text:p text:style-name="P208">Sinapis arvensis L. – Горчица полевая.</text:p>
        </text:list-item>
        <text:list-item>
          <text:p text:style-name="P208">Capsella bursa-pastoris (L.) Medikus – Пастушья сумка обыкновенная.</text:p>
          <text:p text:style-name="P205">Сем. Grossulariaceae – Крыжовниковые</text:p>
        </text:list-item>
        <text:list-item>
          <text:p text:style-name="P208">Ribes atropurpureum С.А. Meyer – Смородина темно-пурпуровая.</text:p>
        </text:list-item>
        <text:list-item>
          <text:p text:style-name="P208">R. nigrum L. – С. черная.</text:p>
          <text:p text:style-name="P205">Сем. Rosасеае – Розоцветные </text:p>
        </text:list-item>
        <text:list-item>
          <text:p text:style-name="P208">Spiraea chamaedryfolia L. – Таволга дубровколистная.</text:p>
        </text:list-item>
        <text:list-item>
          <text:p text:style-name="P210"><text:span text:style-name="T70">S. media Franz Schmidt – </text:span><text:span text:style-name="T2">Т</text:span><text:span text:style-name="T70">. </text:span><text:span text:style-name="T2">средняя</text:span><text:span text:style-name="T70">.</text:span></text:p>
        </text:list-item>
        <text:list-item>
          <text:p text:style-name="P208">Sorbus sibirica Hedl. – Рябина сибирская.</text:p>
        </text:list-item>
        <text:list-item>
          <text:p text:style-name="P208">Rubus <text:s/>idaeus L. – Малина обыкновенная.</text:p>
        </text:list-item>
        <text:list-item>
          <text:p text:style-name="P208">R. saxatilis L. – Костяника.</text:p>
        </text:list-item>
        <text:list-item>
          <text:p text:style-name="P208">Fragaria vesca L. – Земляника лесная.</text:p>
        </text:list-item>
        <text:list-item>
          <text:p text:style-name="P208">F. viridis Duch. – Клубника.</text:p>
        </text:list-item>
        <text:list-item>
          <text:p text:style-name="P208">Potentilla multifida L. – Лапчатка многонадрезанная.</text:p>
        </text:list-item>
        <text:list-item>
          <text:p text:style-name="P210"><text:span text:style-name="T2">Р</text:span><text:span text:style-name="T70">. anserina L. – </text:span><text:span text:style-name="T2">Л</text:span><text:span text:style-name="T70">. </text:span><text:span text:style-name="T2">гусиная</text:span><text:span text:style-name="T70">.</text:span></text:p>
        </text:list-item>
        <text:list-item>
          <text:p text:style-name="P208">Geum aleppicum Jacq. - <text:s/>Гравилат алеппский.</text:p>
        </text:list-item>
        <text:list-item>
          <text:p text:style-name="P210"><text:span text:style-name="T70">G. rivale L. - </text:span><text:span text:style-name="T2">Г</text:span><text:span text:style-name="T70">. </text:span><text:span text:style-name="T2">речной</text:span><text:span text:style-name="T70">.</text:span></text:p>
        </text:list-item>
        <text:list-item>
          <text:p text:style-name="P208">Filipendula ulmaria (L.) Maxim. – Лабазник вязолистный. </text:p>
        </text:list-item>
        <text:list-item>
          <text:p text:style-name="P208">Agrimonia pilosa Ledeb. – Репейничек волосистый.</text:p>
        </text:list-item>
        <text:list-item>
          <text:p text:style-name="P208">Sanguisorba <text:s/>officinalis L. – Кровохлебка лекарственная</text:p>
        </text:list-item>
        <text:list-item>
          <text:p text:style-name="P210"><text:span text:style-name="T70">Rosa acicularis Lindley – </text:span><text:span text:style-name="T2">Шиповник</text:span><text:span text:style-name="T70"> </text:span><text:span text:style-name="T2">иглистый</text:span><text:span text:style-name="T70">.</text:span></text:p>
        </text:list-item>
        <text:list-item>
          <text:p text:style-name="P208">R. majalis Herrm. – Ш. майский.</text:p>
        </text:list-item>
        <text:list-item>
          <text:p text:style-name="P208">Padus avium Miller – Черемуха обыкновенная.</text:p>
          <text:p text:style-name="P205">Сем. Fabaceae – Бобовые</text:p>
        </text:list-item>
        <text:list-item>
          <text:p text:style-name="P208">Caragana arborescens Lam. – Карагана древовидная.</text:p>
        </text:list-item>
        <text:list-item>
          <text:p text:style-name="P208">Vicia crасса L. – Вика мышиная.</text:p>
        </text:list-item>
        <text:list-item>
          <text:p text:style-name="P208">V. lilacina Ledeb. – В. лиловая.</text:p>
        </text:list-item>
        <text:list-item>
          <text:p text:style-name="P208">V. megalotropis Ledeb. – В. крупнолодочковая.</text:p>
        </text:list-item>
        <text:list-item>
          <text:p text:style-name="P208">V. sepium L. – В. заборная.</text:p>
        </text:list-item>
        <text:list-item>
          <text:p text:style-name="P208">V. sylvatica L. – В. лесная.</text:p>
        </text:list-item>
        <text:list-item>
          <text:p text:style-name="P208">V. unijuga А. Br. - В. однопарная.</text:p>
        </text:list-item>
        <text:list-item>
          <text:p text:style-name="P208">Lathyrus gmelinii Fritsch – Чина Гмелина. </text:p>
        </text:list-item>
        <text:list-item>
          <text:p text:style-name="P208">L. pratensis L. – Ч. луговая</text:p>
        </text:list-item>
        <text:list-item>
          <text:p text:style-name="P210"><text:span text:style-name="T70">Melilotus officinalis (L.) Pallas – </text:span><text:span text:style-name="T2">Донник</text:span><text:span text:style-name="T70"> </text:span><text:span text:style-name="T2">лекарственный</text:span><text:span text:style-name="T70">.</text:span></text:p>
        </text:list-item>
        <text:list-item>
          <text:p text:style-name="P208">Melilotoides platycarpos (L.) Sojak – Мелилотоидес плоскоплодный.</text:p>
        </text:list-item>
        <text:list-item>
          <text:p text:style-name="P208">Medicago lupulina L. – Люцерна хмелевидная.</text:p>
        </text:list-item>
        <text:list-item>
          <text:p text:style-name="P210"><text:span text:style-name="T70">Medicago falcata L. – </text:span><text:span text:style-name="T2">Люцерна</text:span><text:span text:style-name="T70"> </text:span><text:span text:style-name="T2">серповидная</text:span><text:span text:style-name="T70">.</text:span></text:p>
        </text:list-item>
        <text:list-item>
          <text:p text:style-name="P208">Trifolium hybridum L. – Клевер гибридный</text:p>
        </text:list-item>
        <text:list-item>
          <text:p text:style-name="P208">Т. repens L. – К. ползучий.</text:p>
        </text:list-item>
        <text:list-item>
          <text:p text:style-name="P210"><text:span text:style-name="T70">T. pratense L. – </text:span><text:span text:style-name="T2">К</text:span><text:span text:style-name="T70">. </text:span><text:span text:style-name="T2">полевой</text:span><text:span text:style-name="T70">.</text:span></text:p>
          <text:p text:style-name="P205">Сем. Geraniaceae – Гераниевые</text:p>
        </text:list-item>
        <text:list-item>
          <text:p text:style-name="P208">Geranium albiflorum Ledeb. – Герань белоцветковая.</text:p>
        </text:list-item>
        <text:list-item>
          <text:p text:style-name="P210"><text:span text:style-name="T70">G. bifolium Patrin – </text:span><text:span text:style-name="T2">Г</text:span><text:span text:style-name="T70">. </text:span><text:span text:style-name="T2">двулистная</text:span><text:span text:style-name="T70">.</text:span></text:p>
        </text:list-item>
        <text:list-item>
          <text:p text:style-name="P210"><text:span text:style-name="T70">G. pratense L. – </text:span><text:span text:style-name="T2">Г</text:span><text:span text:style-name="T70">. </text:span><text:span text:style-name="T2">луговая</text:span><text:span text:style-name="T70">.</text:span></text:p>
        </text:list-item>
        <text:list-item>
          <text:p text:style-name="P208">G. sibiricum L. – Г. сибирская.</text:p>
        </text:list-item>
        <text:list-item>
          <text:p text:style-name="P210"><text:span text:style-name="T70">G. sylvaticum L. – </text:span><text:span text:style-name="T2">Г</text:span><text:span text:style-name="T70">. </text:span><text:span text:style-name="T2">лесная</text:span><text:span text:style-name="T70">.</text:span></text:p>
        </text:list-item>
        <text:list-item>
          <text:p text:style-name="P208">Erodium cicutarium (L.) L'Her. – Журавельник цикутовый.</text:p>
          <text:p text:style-name="P211">Сем. Oxalidaceae – Кисличные</text:p>
        </text:list-item>
        <text:list-item>
          <text:p text:style-name="P208">Oxalis acetosella L. – Кислица обыкновенная.</text:p>
          <text:p text:style-name="P205"><text:soft-page-break/>Сем. Euphorbiaceae – Молочайные</text:p>
        </text:list-item>
        <text:list-item>
          <text:p text:style-name="P208">Euphorbia <text:s/>lutescens С.А. Meyer – М. желтеющий.</text:p>
          <text:p text:style-name="P205">Сем. Balsaminiaceae – Бальзаминовые</text:p>
        </text:list-item>
        <text:list-item>
          <text:p text:style-name="P208">Impatiens noli-tangere L. – Недотрога обыкновенная.</text:p>
          <text:p text:style-name="P205">Сем. Rhamnaceae – Крушиновые</text:p>
        </text:list-item>
        <text:list-item>
          <text:p text:style-name="P208">Frangula alnus Miller – Крушина ольховая.</text:p>
          <text:p text:style-name="P205">Сем. Hypericaceae – Зверобойные</text:p>
        </text:list-item>
        <text:list-item>
          <text:p text:style-name="P208">Hypericum <text:s/>hirsutum L. – Зверобой пушистый.</text:p>
          <text:p text:style-name="P205">Сем. Violaceae – Фиалковые</text:p>
        </text:list-item>
        <text:list-item>
          <text:p text:style-name="P208">Viola <text:s/>uniflora L. – Фиалка одноцветковая. </text:p>
        </text:list-item>
        <text:list-item>
          <text:p text:style-name="P208">Viola biflora L.- Фиалка двуцветковая.</text:p>
          <text:p text:style-name="P205">Сем. Thymelaeaceae – Волчниковые</text:p>
        </text:list-item>
        <text:list-item>
          <text:p text:style-name="P208">Daphne mezereum L. – Волчник обыкновенный.</text:p>
          <text:p text:style-name="P205">Сем. Onagraceae – Кипрейные</text:p>
        </text:list-item>
        <text:list-item>
          <text:p text:style-name="P208">Epilobium <text:s/>palustre L. - <text:s/>Кипрей болотный.</text:p>
        </text:list-item>
        <text:list-item>
          <text:p text:style-name="P210"><text:span text:style-name="T70">Chamerion angustifolium (L.) Holub – </text:span><text:span text:style-name="T2">Иван</text:span><text:span text:style-name="T70">-</text:span><text:span text:style-name="T2">чай</text:span><text:span text:style-name="T70"> </text:span><text:span text:style-name="T2">узколистный</text:span><text:span text:style-name="T70">.</text:span></text:p>
        </text:list-item>
        <text:list-item>
          <text:p text:style-name="P208">Circaea alpina L. – Цирцея альпийская.</text:p>
          <text:p text:style-name="P205">Сем. Apiaceae – Сельдерейные</text:p>
        </text:list-item>
        <text:list-item>
          <text:p text:style-name="P208">Pleurospermum uralense Hoffm. – Реброплодник уральский. <text:s/></text:p>
        </text:list-item>
        <text:list-item>
          <text:p text:style-name="P210"><text:span text:style-name="T70">Anthriscus sylvestris (L.) Hoffm. – </text:span><text:span text:style-name="T2">Купырь</text:span><text:span text:style-name="T70"> </text:span><text:span text:style-name="T2">лесной</text:span><text:span text:style-name="T70">.</text:span></text:p>
        </text:list-item>
        <text:list-item>
          <text:p text:style-name="P210"><text:span text:style-name="T70">Bupleurum longifolium L. subsp. aureum (Fischer ex Hoffm.) </text:span><text:span text:style-name="T2">Soo – Володушка зoлoтистая.</text:span></text:p>
        </text:list-item>
        <text:list-item>
          <text:p text:style-name="P208">Aegopodium <text:s/>podagraria L. – Сныть обыкновенная.</text:p>
        </text:list-item>
        <text:list-item>
          <text:p text:style-name="P210"><text:span text:style-name="T70">Angelica <text:s/>sylvestris L. – </text:span><text:span text:style-name="T2">Дудник</text:span><text:span text:style-name="T70"> </text:span><text:span text:style-name="T2">лесной</text:span><text:span text:style-name="T70">.</text:span></text:p>
        </text:list-item>
        <text:list-item>
          <text:p text:style-name="P208">Heracleum dissectum Ledeb. – Борщевик рассеченный.</text:p>
          <text:p text:style-name="P205">Сем. Primulaceae – Примуловые</text:p>
        </text:list-item>
        <text:list-item>
          <text:p text:style-name="P208">Androsace filiformis Retz. – Проломник нитевидный.</text:p>
        </text:list-item>
        <text:list-item>
          <text:p text:style-name="P208">Lysimachia vulgaris L. – Вербейник обыкновенный. </text:p>
        </text:list-item>
        <text:list-item>
          <text:p text:style-name="P208">Primula pallasii Lehm. – Первоцвет Палласа.</text:p>
        </text:list-item>
        <text:list-item>
          <text:p text:style-name="P208">Trientalis europaea L. – Седмичник европейский.</text:p>
          <text:p text:style-name="P205">Сем. Convolvulaceae – Вьюнковые</text:p>
        </text:list-item>
        <text:list-item>
          <text:p text:style-name="P210"><text:span text:style-name="T70">Convolvulus arvensis L. – </text:span><text:span text:style-name="T2">Вьюнок</text:span><text:span text:style-name="T70"> </text:span><text:span text:style-name="T2">полевой</text:span><text:span text:style-name="T70">.</text:span></text:p>
        </text:list-item>
        <text:list-item>
          <text:p text:style-name="P208">Calystegia sepium (L.) R. Br. – Повой заборный.</text:p>
          <text:p text:style-name="P205">Сем. Polemoniaceae – Синюховые</text:p>
        </text:list-item>
        <text:list-item>
          <text:p text:style-name="P208">Polemonium caeruleum L. – Синюха голубая.</text:p>
          <text:p text:style-name="P205">Сем. Boraginaceae – Бурачниковые</text:p>
        </text:list-item>
        <text:list-item>
          <text:p text:style-name="P208">Pulmonaria mollis Wulfen ех Hornem. – Медуница мягенькая.</text:p>
        </text:list-item>
        <text:list-item>
          <text:p text:style-name="P208">Myosotis caespitosa К. F. Schultz – Незабудка дернистая. </text:p>
        </text:list-item>
        <text:list-item>
          <text:p text:style-name="P208">М. krylovii Serg. – Н. Крылова.</text:p>
          <text:p text:style-name="P205">Сем. Lamiaceae – Яснотковые</text:p>
        </text:list-item>
        <text:list-item>
          <text:p text:style-name="P208">G1echoma hederacea L. – Будра плющевидная.</text:p>
        </text:list-item>
        <text:list-item>
          <text:p text:style-name="P208">Prunella vulgaris L. – Черноголовка обыкновенная.</text:p>
        </text:list-item>
        <text:list-item>
          <text:p text:style-name="P208">Galeopsis bifida Boenn. – Пикульник двунадрезанный, жабрей.</text:p>
        </text:list-item>
        <text:list-item>
          <text:p text:style-name="P208">G. ladanum L. – П. ладанниковый.</text:p>
        </text:list-item>
        <text:list-item>
          <text:p text:style-name="P208">Lamium album L. – Яснотка белая.</text:p>
        </text:list-item>
        <text:list-item>
          <text:p text:style-name="P208">Stachys palustris L. – Чистец болотный.</text:p>
        </text:list-item>
        <text:list-item>
          <text:p text:style-name="P210"><text:span text:style-name="T70">S. sylvatica L. – </text:span><text:span text:style-name="T2">Ч</text:span><text:span text:style-name="T70">. </text:span><text:span text:style-name="T2">лесной</text:span><text:span text:style-name="T70">.</text:span></text:p>
          <text:p text:style-name="P205">Сем. Scrophulariaceae – Норичниковые</text:p>
        </text:list-item>
        <text:list-item>
          <text:p text:style-name="P208">Veronica longifolia L. – Вероника длиннолистная.</text:p>
        </text:list-item>
        <text:list-item>
          <text:p text:style-name="P208">V. beccabunga L. – В. поточная.</text:p>
        </text:list-item>
        <text:list-item>
          <text:p text:style-name="P208">V. chamaedrys L. – В. дубравная </text:p>
        </text:list-item>
        <text:list-item>
          <text:p text:style-name="P208">V. serpyllifolia L. – В. тимьянолистная.</text:p>
        </text:list-item>
        <text:list-item>
          <text:p text:style-name="P208"><text:soft-page-break/>Euphrasia hirtella Jordan ех Reuter – Очанка волосистенькая.</text:p>
        </text:list-item>
        <text:list-item>
          <text:p text:style-name="P208">Е. krylovii Serg. – О. Крылова.</text:p>
        </text:list-item>
        <text:list-item>
          <text:p text:style-name="P208">Е. pectinata Теn. – О. гребенчатая.</text:p>
        </text:list-item>
        <text:list-item>
          <text:p text:style-name="P210"><text:span text:style-name="T2">Е</text:span><text:span text:style-name="T70">. stricta D. Wolff </text:span><text:span text:style-name="T2">ех</text:span><text:span text:style-name="T70"> J.F. Lehm. – </text:span><text:span text:style-name="T2">О</text:span><text:span text:style-name="T70">. </text:span><text:span text:style-name="T2">прямая</text:span><text:span text:style-name="T70">.</text:span></text:p>
        </text:list-item>
        <text:list-item>
          <text:p text:style-name="P210"><text:span text:style-name="T70">Rhinanthus vernalis (N. Zinger) Schischkin et Serg. - <text:s/></text:span><text:span text:style-name="T2">Погремок</text:span><text:span text:style-name="T70"> </text:span><text:span text:style-name="T2">весенний</text:span><text:span text:style-name="T70">. </text:span></text:p>
        </text:list-item>
        <text:list-item>
          <text:p text:style-name="P210"><text:span text:style-name="T70">Pedicularis <text:s/>incarnata L. – </text:span><text:span text:style-name="T2">Мытник</text:span><text:span text:style-name="T70"> </text:span><text:span text:style-name="T2">мясокрасный</text:span><text:span text:style-name="T70">.</text:span></text:p>
          <text:p text:style-name="P205">Сем. Plantaginaceae – Подорожниковые</text:p>
        </text:list-item>
        <text:list-item>
          <text:p text:style-name="P208">Plantago <text:s/>media L. – Подорожник средний.</text:p>
          <text:p text:style-name="P205">Сем. Rubiaceae – Мареновые</text:p>
        </text:list-item>
        <text:list-item>
          <text:p text:style-name="P208">Galium boreale L. – Подмаренник северный.</text:p>
        </text:list-item>
        <text:list-item>
          <text:p text:style-name="P210"><text:span text:style-name="T70">G. odoratum (L.) Scop. – </text:span><text:span text:style-name="T2">П</text:span><text:span text:style-name="T70">. </text:span><text:span text:style-name="T2">душистый</text:span><text:span text:style-name="T70">.</text:span></text:p>
        </text:list-item>
        <text:list-item>
          <text:p text:style-name="P208">G. palustre L. – П. болотный.</text:p>
        </text:list-item>
        <text:list-item>
          <text:p text:style-name="P210"><text:span text:style-name="T70">G. uliginosum L. – </text:span><text:span text:style-name="T2">П</text:span><text:span text:style-name="T70">. </text:span><text:span text:style-name="T2">топяной</text:span><text:span text:style-name="T70">.</text:span></text:p>
        </text:list-item>
        <text:list-item>
          <text:p text:style-name="P208">G. verum L. – П. настоящий.</text:p>
          <text:p text:style-name="P205">Сем. Caprifoliaceae – Жимолостные</text:p>
        </text:list-item>
        <text:list-item>
          <text:p text:style-name="P208">Sambucus sibirica Nakai – Бузина сибирская.</text:p>
        </text:list-item>
        <text:list-item>
          <text:p text:style-name="P208">Viburnum opulus L. – Калина обыкновенная.</text:p>
        </text:list-item>
        <text:list-item>
          <text:p text:style-name="P208">Linnaea borealis L. – Линнея северная.</text:p>
        </text:list-item>
        <text:list-item>
          <text:p text:style-name="P210"><text:span text:style-name="T70">Lonicera <text:s/>xylosteum L. – </text:span><text:span text:style-name="T2">Ж</text:span><text:span text:style-name="T70">. </text:span><text:span text:style-name="T2">обыкновенная</text:span><text:span text:style-name="T70">.</text:span></text:p>
          <text:p text:style-name="P205">Сем. Adoxaceae – Адоксовые</text:p>
        </text:list-item>
        <text:list-item>
          <text:p text:style-name="P208">Adoxa moschatellina L. – Адокса мускусная.</text:p>
          <text:p text:style-name="P205">Сем. Campanulaceae – Колокольчиковые</text:p>
        </text:list-item>
        <text:list-item>
          <text:p text:style-name="P208">Campanula <text:s/>trachelium L. – Колокольчик крапиволистный.</text:p>
        </text:list-item>
        <text:list-item>
          <text:p text:style-name="P208">Adenophora <text:s/>lilifolia (L.) А. DC. – Бубенчик лилиелистный.</text:p>
          <text:p text:style-name="P205">Сем. Asteraceae – Сложноцветные</text:p>
        </text:list-item>
        <text:list-item>
          <text:p text:style-name="P208">Solidago virgaurea L. – Золотарник обыкновенный.</text:p>
        </text:list-item>
        <text:list-item>
          <text:p text:style-name="P208">Е. elongatus Ledeb. – Мелколепестник удлиненный.</text:p>
        </text:list-item>
        <text:list-item>
          <text:p text:style-name="P208">Gnaphalium <text:s/>sylvaticum L. – Сушеница лесная.</text:p>
        </text:list-item>
        <text:list-item>
          <text:p text:style-name="P208">Bidens tripartita L. – Череда трехраздельная.</text:p>
        </text:list-item>
        <text:list-item>
          <text:p text:style-name="P208">Achillea <text:s/>millefolium L. – Тысячелистник обыкновенный.</text:p>
        </text:list-item>
        <text:list-item>
          <text:p text:style-name="P208">Ptarmica impatiens (L.) DC. – Чихотник недотрога.</text:p>
        </text:list-item>
        <text:list-item>
          <text:p text:style-name="P208">Leucanthemum vulgare Lam. – Нивяник обыкновенный.</text:p>
        </text:list-item>
        <text:list-item>
          <text:p text:style-name="P210"><text:span text:style-name="T70">Matricaria perforata Merat – </text:span><text:span text:style-name="T2">Ромашка</text:span><text:span text:style-name="T70"> </text:span><text:span text:style-name="T2">непахучая</text:span><text:span text:style-name="T70">.</text:span></text:p>
        </text:list-item>
        <text:list-item>
          <text:p text:style-name="P208">Chamomilla recutita (L.) Rauschert – Хамомилла ободранная. </text:p>
        </text:list-item>
        <text:list-item>
          <text:p text:style-name="P210"><text:span text:style-name="T70">Ch. suaveolens (Pursh) Rydb. – </text:span><text:span text:style-name="T2">Х</text:span><text:span text:style-name="T70">. </text:span><text:span text:style-name="T2">пахучая</text:span><text:span text:style-name="T70">.</text:span></text:p>
        </text:list-item>
        <text:list-item>
          <text:p text:style-name="P208">Artemisia vulgaris L. – Полынь обыкновенная, чернобыльник.</text:p>
        </text:list-item>
        <text:list-item>
          <text:p text:style-name="P210"><text:span text:style-name="T2">А</text:span><text:span text:style-name="T70">. sieversiana Willd. – </text:span><text:span text:style-name="T2">П</text:span><text:span text:style-name="T70">. </text:span><text:span text:style-name="T2">Сиверса</text:span><text:span text:style-name="T70">.</text:span></text:p>
        </text:list-item>
        <text:list-item>
          <text:p text:style-name="P208">Tussilago farfara L. – Мать-и-мачеха обыкновенная.</text:p>
        </text:list-item>
        <text:list-item>
          <text:p text:style-name="P210"><text:span text:style-name="T70">Petasites radiatus (J. F. Gmel.) </text:span><text:span text:style-name="T2">Toman – Белокопытник гладкий.</text:span></text:p>
        </text:list-item>
        <text:list-item>
          <text:p text:style-name="P208">Cacalia hastata L. – Недоспелка копьевидная.</text:p>
        </text:list-item>
        <text:list-item>
          <text:p text:style-name="P208">Senecio fluviatilis Wallr. – Крестовник речной.</text:p>
        </text:list-item>
        <text:list-item>
          <text:p text:style-name="P210"><text:span text:style-name="T70">S. nemorensis L. – </text:span><text:span text:style-name="T2">К</text:span><text:span text:style-name="T70">. </text:span><text:span text:style-name="T2">дубравный</text:span><text:span text:style-name="T70">.</text:span></text:p>
        </text:list-item>
        <text:list-item>
          <text:p text:style-name="P208">Arctium leiospermum Juz. et С. Serg. – Лопух гладкосемянный.</text:p>
        </text:list-item>
        <text:list-item>
          <text:p text:style-name="P208">А. tomentosum Mill. – Л. войлочный, паутинистый.</text:p>
        </text:list-item>
        <text:list-item>
          <text:p text:style-name="P208">Cichorium intybus L. – Цикорий обыкновенный.</text:p>
        </text:list-item>
        <text:list-item>
          <text:p text:style-name="P208">Lactuca tatarica L. – Латук татарский.</text:p>
        </text:list-item>
        <text:list-item>
          <text:p text:style-name="P208">Saussurea <text:s/>latifolia Ledeb. – Горькуша широколистная.</text:p>
        </text:list-item>
        <text:list-item>
          <text:p text:style-name="P208">Carduus crispus L. – Чертополох курчавый.</text:p>
        </text:list-item>
        <text:list-item>
          <text:p text:style-name="P208">Cirsium vulgare (Savi) Теn. – Б. обыкновенный, ланцетолистный.</text:p>
        </text:list-item>
        <text:list-item>
          <text:p text:style-name="P208">C. helenioides var. altaica Lomonosova: – Б. девясиловидный.</text:p>
        </text:list-item>
        <text:list-item>
          <text:p text:style-name="P210"><text:span text:style-name="T2">С</text:span><text:span text:style-name="T70">. serratuloides (L.)Hill – </text:span><text:span text:style-name="T2">Б</text:span><text:span text:style-name="T70">. </text:span><text:span text:style-name="T2">серпуховидный</text:span><text:span text:style-name="T70">.</text:span></text:p>
        </text:list-item>
        <text:list-item>
          <text:p text:style-name="P208">С. setosum (Willd.¬) Bieb. – Б. щетинистый, осот розовый. </text:p>
        </text:list-item>
        <text:list-item>
          <text:p text:style-name="P208"><text:soft-page-break/>Serratula coronata L. – Серпуха венценосная, обыкновенная</text:p>
        </text:list-item>
        <text:list-item>
          <text:p text:style-name="P208">Leontodon autumnalis L. – Кульбаба осенняя.</text:p>
        </text:list-item>
        <text:list-item>
          <text:p text:style-name="P210"><text:span text:style-name="T70">Sonchus arvensis L. – </text:span><text:span text:style-name="T2">Осот</text:span><text:span text:style-name="T70"> </text:span><text:span text:style-name="T2">полевой</text:span><text:span text:style-name="T70">.</text:span></text:p>
        </text:list-item>
        <text:list-item>
          <text:p text:style-name="P208">Taraxacum officinale Wigg. – Одуванчик лекарственный.</text:p>
        </text:list-item>
        <text:list-item>
          <text:p text:style-name="P208">Crepis <text:s/>lyrata (L.) Froel. – Скерда лировидная.</text:p>
        </text:list-item>
        <text:list-item>
          <text:p text:style-name="P208">С. sibirica L. – С. сибирская.</text:p>
        </text:list-item>
        <text:list-item>
          <text:p text:style-name="P208">Hieracium <text:s/>umbellatum L. – Ястребинка зонтичная.</text:p>
        </text:list-item>
      </text:list>
      <text:p text:style-name="P212">Мохоо<text:span text:style-name="T81">бразные</text:span></text:p>
      <text:p text:style-name="P213"><text:span text:style-name="T2">Семейство </text:span><text:span text:style-name="T70">Tetraphidaceae</text:span></text:p>
      <text:p text:style-name="P214">Tetraphis pellucida Hedw. </text:p>
      <text:p text:style-name="P213"><text:span text:style-name="T2">Семейство</text:span><text:span text:style-name="T70"> Polytrichaceae</text:span></text:p>
      <text:p text:style-name="P214">Atrichum flavisetum Mitt. </text:p>
      <text:p text:style-name="P213"><text:span text:style-name="T2">Семейство</text:span><text:span text:style-name="T70"> Fissidentaceae</text:span></text:p>
      <text:p text:style-name="P214">Fissidens bryoides Hedw. </text:p>
      <text:p text:style-name="P215">Fissidens exilis Hedw. </text:p>
      <text:p text:style-name="P215">Fissidens taxifolius Hedw.</text:p>
      <text:p text:style-name="P216">Семейство Pottiaceae</text:p>
      <text:p text:style-name="P215">Pottia truncata (Hedw.) Fuernr. </text:p>
      <text:p text:style-name="P213"><text:span text:style-name="T2">Семейство</text:span><text:span text:style-name="T70"> Bryaceae</text:span></text:p>
      <text:p text:style-name="P214">Bryum argenteum Hedw. </text:p>
      <text:p text:style-name="P215">Pohlia nutans (Hedw.) Lindb. </text:p>
      <text:p text:style-name="P215">Rhodobryum roseum (Hedw.) Limpr. </text:p>
      <text:p text:style-name="P213"><text:span text:style-name="T2">Семейство</text:span><text:span text:style-name="T70"> Mniaceae</text:span></text:p>
      <text:p text:style-name="P214">Plagiomnium confertidens (Lindb. et Arn.) Kindb. </text:p>
      <text:p text:style-name="P214">Plagiomnium cuspidatum (Hedw.) T. Kop. </text:p>
      <text:p text:style-name="P214">Plagiomnium medium (B. S. G.) T. Kop. </text:p>
      <text:p text:style-name="P214">Rhizomnium pseudopunctatum (Bruch et Schimp) T. Kop. </text:p>
      <text:p text:style-name="P213"><text:span text:style-name="T2">Семейство</text:span><text:span text:style-name="T70"> Orthotrichaceae</text:span></text:p>
      <text:p text:style-name="P214">Orthotrichum obtusifolium Brid. </text:p>
      <text:p text:style-name="P215">Orthotrichum speciosum Nees. </text:p>
      <text:p text:style-name="P213"><text:span text:style-name="T2">Семейство</text:span><text:span text:style-name="T70"> Leskeaceae</text:span></text:p>
      <text:p text:style-name="P217"><text:span text:style-name="T70">Leskeella nervosa (Brid.) </text:span><text:span text:style-name="T2">Loeske </text:span></text:p>
      <text:p text:style-name="P216">Семейство Amblystegiaceae</text:p>
      <text:p text:style-name="P217"><text:span text:style-name="T70">Amblystegium serpens var. juratzkanum (Shimp.) </text:span><text:span text:style-name="T2">Rau et Herv. </text:span></text:p>
      <text:p text:style-name="P215">Sanionia uncinata (Hedw.) Loeske </text:p>
      <text:p text:style-name="P215">Campylium elodes (Lindb.) Kindb. </text:p>
      <text:p text:style-name="P216">Семейство Brachytheciaceae</text:p>
      <text:p text:style-name="P215">Brachythecium velutinum (Hedw.) B.S.G. </text:p>
      <text:p text:style-name="P214">Brachythecium salebrosum (Web et Mohr.) B.S.G. </text:p>
      <text:p text:style-name="P214">Brachythecium reflexum (Starke) B.S.G. </text:p>
      <text:p text:style-name="P215">Cirriphyllum piliferum (Hedw.) Grout. </text:p>
      <text:p text:style-name="P213"><text:span text:style-name="T2">Семейство</text:span><text:span text:style-name="T70"> Plagiotheciaceae</text:span></text:p>
      <text:p text:style-name="P214">Plagiothecium denticulatum (Hedw.) B.S.G. </text:p>
      <text:p text:style-name="P213"><text:span text:style-name="T2">Семейство</text:span><text:span text:style-name="T70"> Hypnaceae</text:span></text:p>
      <text:p text:style-name="P217"><text:span text:style-name="T70">Callicladium haldanianum (Grev.) </text:span><text:span text:style-name="T2">Crum. </text:span></text:p>
      <text:p text:style-name="P215">Pylaisia polyantha (Hedw.) Grout. </text:p>
      <text:p text:style-name="P214">Platygyrium repens (Brid.) B.S.G. </text:p>
      <text:p text:style-name="P216">Семейство Hylocomiaceae</text:p>
      <text:p text:style-name="P215">Hylocomium splendens (Hedw.) B.S.G.</text:p>
      <text:p text:style-name="P215"/>
      <text:p text:style-name="P215"/>
      <text:p text:style-name="P218">Приложение <text:span text:style-name="T82">2</text:span></text:p>
      <text:p text:style-name="P219"><text:s/></text:p>
      <text:p text:style-name="P220">СПИСОК ВИДОВ ПОЗВОНОЧНЫХ <text:s text:c="2"/>ЖИВОТНЫХ, ОБИТАЮЩИХ НА ТЕРРИТОРИИ <text:s text:c="2"/>ЗАКАЗНИКА <text:s/>«Барзасский»</text:p>
      <text:p text:style-name="P221">РЫБЫ</text:p>
      <text:list text:style-name="L4">
        <text:list-header>
          <text:p text:style-name="P222">СЕМЕЙСТВО КАРПОВЫЕ – CYPRINIDAE</text:p>
        </text:list-header>
        <text:list-item>
          <text:p text:style-name="P223">Карась обыкновенный — Carassius carassius (Linnaeus, 1758)</text:p>
        </text:list-item>
        <text:list-item>
          <text:p text:style-name="P224"><text:span text:style-name="T2">Серебряный</text:span><text:span text:style-name="T70"> </text:span><text:span text:style-name="T2">карась</text:span><text:span text:style-name="T70"> — Carassius auratus (Linnaeus, 1758)</text:span></text:p>
        </text:list-item>
        <text:list-item>
          <text:p text:style-name="P224"><text:span text:style-name="T2">Сибирский</text:span><text:span text:style-name="T70"> </text:span><text:span text:style-name="T2">пескарь</text:span><text:span text:style-name="T70"> — Gobio cynocephalus Dybowski, 1869</text:span></text:p>
        </text:list-item>
        <text:list-item>
          <text:p text:style-name="P224"><text:span text:style-name="T2">Верховка</text:span><text:span text:style-name="T70"> — Leucaspius delineatus (Heckel, 1843)</text:span></text:p>
        </text:list-item>
        <text:list-item>
          <text:p text:style-name="P224"><text:span text:style-name="T2">Язь</text:span><text:span text:style-name="T70"> — Leuciscus idus (Linnaeus, 1758)</text:span></text:p>
        </text:list-item>
        <text:list-item>
          <text:p text:style-name="P224"><text:span text:style-name="T2">Елец</text:span><text:span text:style-name="T70"> — L. leuciscus (Linnaeus, 1758)</text:span></text:p>
        </text:list-item>
        <text:list-item>
          <text:p text:style-name="P224"><text:span text:style-name="T2">Обыкновенный</text:span><text:span text:style-name="T70"> </text:span><text:span text:style-name="T2">гольян</text:span><text:span text:style-name="T70"> — Phoxinus phoxinus (Linnaeus, 1758)</text:span></text:p>
        </text:list-item>
        <text:list-item>
          <text:p text:style-name="P224"><text:span text:style-name="T2">Плотва</text:span><text:span text:style-name="T70"> — Rutilus rutilus (Linnaeus, 1758)</text:span></text:p>
        </text:list-item>
        <text:list-item>
          <text:p text:style-name="P225">Верховка – Leucaspius delineates (Heckel, 1843)</text:p>
        </text:list-item>
        <text:list-item>
          <text:p text:style-name="P225">Уклейка – Alburnus alburnus (<text:span text:style-name="T83">Linnaeus, 1758)</text:span></text:p>
          <text:p text:style-name="P226"><text:span text:style-name="T2">СЕМЕЙСТВО</text:span><text:span text:style-name="T70"> </text:span><text:span text:style-name="T2">ЩИПОВКОВЫЕ</text:span><text:span text:style-name="T70"> – COBITIDAE</text:span></text:p>
        </text:list-item>
        <text:list-item>
          <text:p text:style-name="P224"><text:span text:style-name="T2">Сибирская</text:span><text:span text:style-name="T70"> </text:span><text:span text:style-name="T2">щиповка</text:span><text:span text:style-name="T70"> — Cobitis melanoleuca Linnaeus, 1758</text:span></text:p>
          <text:p text:style-name="P226"><text:span text:style-name="T2">СЕМЕЙСТВО</text:span><text:span text:style-name="T70"> </text:span><text:span text:style-name="T2">БАЛИТОРОВЫЕ</text:span><text:span text:style-name="T70"> – BALITORIDAE</text:span></text:p>
        </text:list-item>
        <text:list-item>
          <text:p text:style-name="P224"><text:span text:style-name="T2">Сибирский</text:span><text:span text:style-name="T70"> </text:span><text:span text:style-name="T2">голец</text:span><text:span text:style-name="T70">-</text:span><text:span text:style-name="T2">усач</text:span><text:span text:style-name="T70"> — Barbatula toni (Dybowski, 1869)</text:span></text:p>
          <text:p text:style-name="P226"><text:span text:style-name="T2">СЕМЕЙСТВО</text:span><text:span text:style-name="T70"> </text:span><text:span text:style-name="T2">ЩУКОВЫЕ</text:span><text:span text:style-name="T70"> – ESOCIDAE</text:span></text:p>
        </text:list-item>
        <text:list-item>
          <text:p text:style-name="P224"><text:span text:style-name="T2">Щука</text:span><text:span text:style-name="T70"> — Esox lucius Linnaeus, 1758</text:span></text:p>
          <text:p text:style-name="P226"><text:span text:style-name="T2">СЕМЕЙСТВО</text:span><text:span text:style-name="T70"> </text:span><text:span text:style-name="T2">ЛОСОСЕВЫЕ</text:span><text:span text:style-name="T70"> – SALMONIDAE</text:span></text:p>
        </text:list-item>
        <text:list-item>
          <text:p text:style-name="P224"><text:span text:style-name="T2">Сибирский</text:span><text:span text:style-name="T70"> </text:span><text:span text:style-name="T2">хариус</text:span><text:span text:style-name="T70"> — Thymallus arcticus (Pallas, 1776)</text:span></text:p>
        </text:list-item>
        <text:list-item>
          <text:p text:style-name="P225">Таймень – Hucho taimen (Pallas, 1773)</text:p>
          <text:p text:style-name="P227"><text:span text:style-name="T2">СЕМЕЙСТВО</text:span><text:span text:style-name="T70"> </text:span><text:span text:style-name="T2">НАЛИМОВЫЕ</text:span><text:span text:style-name="T70"> – LOTIDAE</text:span></text:p>
        </text:list-item>
        <text:list-item>
          <text:p text:style-name="P228"><text:span text:style-name="T2">Налим</text:span><text:span text:style-name="T70"> — Lota lota (Linnaeus, 1758)</text:span></text:p>
          <text:p text:style-name="P229">СЕМЕЙСТВО ГОЛОВЕШКОВЫЕ, ЭЛИОТРИСОВЫЕ – PERCCOTTUS</text:p>
        </text:list-item>
        <text:list-item>
          <text:p text:style-name="P230">Ротан-головешка – Perccottus glenii Dybowski, 1877</text:p>
          <text:p text:style-name="P227"><text:span text:style-name="T2">СЕМЕЙСТВО</text:span><text:span text:style-name="T70"> </text:span><text:span text:style-name="T2">ОКУНЕВЫЕ</text:span><text:span text:style-name="T70"> – PERCIDAE</text:span></text:p>
        </text:list-item>
        <text:list-item>
          <text:p text:style-name="P228"><text:span text:style-name="T2">Обыкновенный</text:span><text:span text:style-name="T70"> </text:span><text:span text:style-name="T2">ерш</text:span><text:span text:style-name="T70"> — Gymnocephalus cernuus (Linnaeus, 1758)</text:span></text:p>
        </text:list-item>
        <text:list-item>
          <text:p text:style-name="P228"><text:span text:style-name="T2">Обыкновенный</text:span><text:span text:style-name="T70"> </text:span><text:span text:style-name="T2">окунь</text:span><text:span text:style-name="T70"> —Perca fluviatilis Linnaeus, 1758</text:span></text:p>
          <text:p text:style-name="P231">ЗЕМНОВОДНЫЕ — <text:span text:style-name="T84">AMPHIBIA</text:span></text:p>
          <text:p text:style-name="P227"><text:span text:style-name="T2">СЕМЕЙСТВО</text:span><text:span text:style-name="T70"> </text:span><text:span text:style-name="T2">ЖАБОВЫЕ</text:span><text:span text:style-name="T70"> – BUFONIDAE</text:span></text:p>
        </text:list-item>
        <text:list-item>
          <text:p text:style-name="P228"><text:span text:style-name="T2">Обыкновенная</text:span><text:span text:style-name="T70"> </text:span><text:span text:style-name="T2">жаба</text:span><text:span text:style-name="T70"> — Bufo bufo (Linnaeus, 1758)</text:span></text:p>
          <text:p text:style-name="P227"><text:span text:style-name="T2">СЕМЕЙСТВО</text:span><text:span text:style-name="T70"> </text:span><text:span text:style-name="T2">ЛЯГУШКОВЫЕ</text:span><text:span text:style-name="T70"> – RANIDAE</text:span></text:p>
        </text:list-item>
        <text:list-item>
          <text:p text:style-name="P228"><text:span text:style-name="T2">Остромордая</text:span><text:span text:style-name="T70"> </text:span><text:span text:style-name="T2">лягушка</text:span><text:span text:style-name="T70"> — Rana arvalis Nilsson, 1842</text:span></text:p>
          <text:p text:style-name="P231">ПРЕСМЫКАЮЩИЕСЯ — <text:span text:style-name="T84">REPTILIA</text:span></text:p>
          <text:p text:style-name="P227"><text:span text:style-name="T2">СЕМЕЙСТВО</text:span><text:span text:style-name="T70"> </text:span><text:span text:style-name="T2">ЯЩЕРИЦЕВЫЕ</text:span><text:span text:style-name="T70"> – LACERTIDAE</text:span></text:p>
        </text:list-item>
        <text:list-item>
          <text:p text:style-name="P228"><text:span text:style-name="T2">Прыткая</text:span><text:span text:style-name="T70"> </text:span><text:span text:style-name="T2">ящерица</text:span><text:span text:style-name="T70"> — Lacerta agilis Linnaeus, 1758</text:span></text:p>
        </text:list-item>
        <text:list-item>
          <text:p text:style-name="P228"><text:span text:style-name="T2">Живородящая</text:span><text:span text:style-name="T70"> </text:span><text:span text:style-name="T2">ящерица</text:span><text:span text:style-name="T70"> — L. vivipara Vonjacquin, 1787</text:span></text:p>
          <text:p text:style-name="P227"><text:span text:style-name="T2">СЕМЕЙСТВО</text:span><text:span text:style-name="T70"> </text:span><text:span text:style-name="T2">УЖОВЫЕ</text:span><text:span text:style-name="T70"> – COLUBRIDAE</text:span></text:p>
        </text:list-item>
        <text:list-item>
          <text:p text:style-name="P228"><text:span text:style-name="T2">Обыкновенный</text:span><text:span text:style-name="T70"> </text:span><text:span text:style-name="T2">уж</text:span><text:span text:style-name="T70"> — Natrix natrix Linnaeus, 1758</text:span></text:p>
          <text:p text:style-name="P227"><text:span text:style-name="T2">СЕМЕЙСТВО</text:span><text:span text:style-name="T70"> </text:span><text:span text:style-name="T2">ГАДЮКОВЫЕ</text:span><text:span text:style-name="T70"> – VIPERIDAE</text:span></text:p>
        </text:list-item>
        <text:list-item>
          <text:p text:style-name="P228"><text:span text:style-name="T2">Обыкновенная</text:span><text:span text:style-name="T70"> </text:span><text:span text:style-name="T2">гадюка</text:span><text:span text:style-name="T70"> — Vipera berus Linnaeus, 1758</text:span></text:p>
          <text:p text:style-name="P231">ПТИЦЫ - <text:span text:style-name="T84">AVES</text:span></text:p>
          <text:p text:style-name="P227"><text:span text:style-name="T2">СЕМЕЙСТВО</text:span><text:span text:style-name="T70"> </text:span><text:span text:style-name="T2">ЦАПЛЕВЫЕ</text:span><text:span text:style-name="T70"> – ARDEIDAE</text:span></text:p>
        </text:list-item>
        <text:list-item>
          <text:p text:style-name="P228"><text:span text:style-name="T2">Серая</text:span><text:span text:style-name="T70"> </text:span><text:span text:style-name="T2">цапля</text:span><text:span text:style-name="T70"> — Ardea cinerea Linnaeus, 1758</text:span></text:p>
        </text:list-item>
        <text:list-item>
          <text:p text:style-name="P228"><text:span text:style-name="T2">Большая</text:span><text:span text:style-name="T70"> </text:span><text:span text:style-name="T2">выпь</text:span><text:span text:style-name="T70"> — Botaurus stellaris (Linnaeus, 1758)</text:span></text:p>
          <text:p text:style-name="P227"><text:span text:style-name="T2">СЕМЕЙСТВО</text:span><text:span text:style-name="T70"> </text:span><text:span text:style-name="T2">АИСТОВЫЕ</text:span><text:span text:style-name="T70"> – CICONIIDAE</text:span></text:p>
        </text:list-item>
        <text:list-item>
          <text:p text:style-name="P228"><text:span text:style-name="T2">Черный</text:span><text:span text:style-name="T70"> </text:span><text:span text:style-name="T2">аист</text:span><text:span text:style-name="T70"> — Ciconia nigra (Linnaeus, 1758)</text:span></text:p>
          <text:p text:style-name="P227"><text:span text:style-name="T2">СЕМЕЙСТВО</text:span><text:span text:style-name="T70"> </text:span><text:span text:style-name="T2">УТИНЫЕ</text:span><text:span text:style-name="T70"> – ANATIDAE</text:span></text:p>
        </text:list-item>
        <text:list-item>
          <text:p text:style-name="P228"><text:soft-page-break/><text:span text:style-name="T2">Шилохвость</text:span><text:span text:style-name="T70"> — Anas acuta Linnaeus, 1758</text:span></text:p>
        </text:list-item>
        <text:list-item>
          <text:p text:style-name="P228"><text:span text:style-name="T2">Широконоска</text:span><text:span text:style-name="T70"> — A. clypeata Linnaeus, 1758</text:span></text:p>
        </text:list-item>
        <text:list-item>
          <text:p text:style-name="P228"><text:span text:style-name="T2">Чирок</text:span><text:span text:style-name="T70">-</text:span><text:span text:style-name="T2">свистунок</text:span><text:span text:style-name="T70"> — A. crecca Linnaeus, 1758</text:span></text:p>
        </text:list-item>
        <text:list-item>
          <text:p text:style-name="P228"><text:span text:style-name="T2">Свиязь</text:span><text:span text:style-name="T70"> — A. penelope Linnaeus, 1758</text:span></text:p>
        </text:list-item>
        <text:list-item>
          <text:p text:style-name="P228"><text:span text:style-name="T2">Кряква</text:span><text:span text:style-name="T70"> — A. platyrhynchos Linnaeus, 1758</text:span></text:p>
        </text:list-item>
        <text:list-item>
          <text:p text:style-name="P228">Чирок-трескунок — A. querquedula Linnaeus, 1758</text:p>
        </text:list-item>
        <text:list-item>
          <text:p text:style-name="P228"><text:span text:style-name="T2">Серая</text:span><text:span text:style-name="T70"> </text:span><text:span text:style-name="T2">утка</text:span><text:span text:style-name="T70"> — A. strepera Linnaeus, 1758</text:span></text:p>
        </text:list-item>
        <text:list-item>
          <text:p text:style-name="P230">Хохлатая чернеть – Aythya Fuligula Linnaeus, 1758</text:p>
        </text:list-item>
        <text:list-item>
          <text:p text:style-name="P230">Красноголовый нырок – Aythya <text:span text:style-name="T85">ferina</text:span> Linnaeus, 1758</text:p>
        </text:list-item>
        <text:list-item>
          <text:p text:style-name="P228"><text:span text:style-name="T2">Гоголь</text:span><text:span text:style-name="T70"> — Bucephala clangula (Linnaeus, 1758)</text:span></text:p>
        </text:list-item>
        <text:list-item>
          <text:p text:style-name="P228"><text:span text:style-name="T2">Большой</text:span><text:span text:style-name="T70"> </text:span><text:span text:style-name="T2">крохаль</text:span><text:span text:style-name="T70"> — Mergus merganser Linnaeus, 1758</text:span></text:p>
          <text:p text:style-name="P227"><text:span text:style-name="T2">СЕМЕЙСТВО</text:span><text:span text:style-name="T70"> </text:span><text:span text:style-name="T2">ЯСТРЕБИНЫЕ</text:span><text:span text:style-name="T70"> – ACCIPITRIDAE</text:span></text:p>
        </text:list-item>
        <text:list-item>
          <text:p text:style-name="P228"><text:span text:style-name="T2">Тетеревятник</text:span><text:span text:style-name="T70"> — Accipiter gentilis (Linnaeus, 1758)</text:span></text:p>
        </text:list-item>
        <text:list-item>
          <text:p text:style-name="P228"><text:span text:style-name="T2">Перепелятник</text:span><text:span text:style-name="T70"> — A. nisus (Linnaeus, 1758)</text:span></text:p>
        </text:list-item>
        <text:list-item>
          <text:p text:style-name="P228"><text:span text:style-name="T2">Канюк</text:span><text:span text:style-name="T70"> — Buteo buteo (Linnaeus, 1758)</text:span></text:p>
        </text:list-item>
        <text:list-item>
          <text:p text:style-name="P228"><text:span text:style-name="T2">Зимняк</text:span><text:span text:style-name="T70"> — B. lagopus (Pontoppidan, 1763)</text:span></text:p>
        </text:list-item>
        <text:list-item>
          <text:p text:style-name="P228"><text:span text:style-name="T86">Луговой</text:span><text:span text:style-name="T70"> </text:span><text:span text:style-name="T2">лунь</text:span><text:span text:style-name="T70"> — Circus </text:span><text:span text:style-name="T86">pygargus</text:span><text:span text:style-name="T70"> (Linnaeus, 1758)</text:span></text:p>
        </text:list-item>
        <text:list-item>
          <text:p text:style-name="P228"><text:span text:style-name="T2">Полевой</text:span><text:span text:style-name="T70"> </text:span><text:span text:style-name="T2">лунь</text:span><text:span text:style-name="T70"> — C. cyaneus (Linnaeus, 1766)</text:span></text:p>
        </text:list-item>
        <text:list-item>
          <text:p text:style-name="P228"><text:span text:style-name="T2">Черный</text:span><text:span text:style-name="T70"> </text:span><text:span text:style-name="T2">коршун</text:span><text:span text:style-name="T70"> — Milvus migrans (Boddaert, 1783)</text:span></text:p>
        </text:list-item>
        <text:list-item>
          <text:p text:style-name="P232">Осоед обыкновенный – Pernis apivorus Linnaeus, 1758</text:p>
          <text:p text:style-name="P227"><text:span text:style-name="T2">СЕМЕЙСТВО</text:span><text:span text:style-name="T70"> </text:span><text:span text:style-name="T2">СОКОЛИНЫЕ</text:span><text:span text:style-name="T70"> – FALCONIDAE</text:span></text:p>
        </text:list-item>
        <text:list-item>
          <text:p text:style-name="P228"><text:span text:style-name="T86">Сапсан</text:span><text:span text:style-name="T70"> —Falco </text:span><text:span text:style-name="T86">Peregrinus Gmelin,1788</text:span></text:p>
        </text:list-item>
        <text:list-item>
          <text:p text:style-name="P228"><text:span text:style-name="T2">Чеглок</text:span><text:span text:style-name="T70"> — F. subbuteo Linnaeus, 1758</text:span></text:p>
        </text:list-item>
        <text:list-item>
          <text:p text:style-name="P232">Пустельга – F. tinnunculus Linnaeus, 1758</text:p>
          <text:p text:style-name="P227"><text:span text:style-name="T2">СЕМЕЙСТВО</text:span><text:span text:style-name="T70"> </text:span><text:span text:style-name="T2">ТЕТЕРЕВИНЫЕ</text:span><text:span text:style-name="T70"> – TETRAONIDAE</text:span></text:p>
        </text:list-item>
        <text:list-item>
          <text:p text:style-name="P228"><text:span text:style-name="T2">Рябчик</text:span><text:span text:style-name="T70"> — Bonasa bonasia (Linnaeus, 1758)</text:span></text:p>
        </text:list-item>
        <text:list-item>
          <text:p text:style-name="P228"><text:span text:style-name="T2">Белая</text:span><text:span text:style-name="T70"> </text:span><text:span text:style-name="T2">куропатка</text:span><text:span text:style-name="T70"> — Lagopus lagopus (Linnaeus, 1758)</text:span></text:p>
        </text:list-item>
        <text:list-item>
          <text:p text:style-name="P232">Серая куропатка – Perdix <text:s/>Perdix Linnaeus, 1758</text:p>
        </text:list-item>
        <text:list-item>
          <text:p text:style-name="P228"><text:span text:style-name="T2">Тетерев</text:span><text:span text:style-name="T70"> — Tetrao tetrix Linnaeus, 1758</text:span></text:p>
        </text:list-item>
        <text:list-item>
          <text:p text:style-name="P228"><text:span text:style-name="T2">Глу</text:span><text:span text:style-name="T70">x</text:span><text:span text:style-name="T2">арь</text:span><text:span text:style-name="T70"> — T. urogallus Linnaeus, 1758</text:span></text:p>
          <text:p text:style-name="P227"><text:span text:style-name="T2">СЕМЕЙСТВО</text:span><text:span text:style-name="T70"> </text:span><text:span text:style-name="T2">ФАЗАНОВЫЕ</text:span><text:span text:style-name="T70"> – PHASIANIDAE</text:span></text:p>
        </text:list-item>
        <text:list-item>
          <text:p text:style-name="P228"><text:span text:style-name="T2">Перепел</text:span><text:span text:style-name="T70"> — Coturnix coturnix (Linnaeus, 1758)</text:span></text:p>
          <text:p text:style-name="P227"><text:span text:style-name="T2">СЕМЕЙСТВО</text:span><text:span text:style-name="T70"> </text:span><text:span text:style-name="T2">ПАСТУШКОВЫЕ</text:span><text:span text:style-name="T70"> – RALLIDAE</text:span></text:p>
        </text:list-item>
        <text:list-item>
          <text:p text:style-name="P228"><text:span text:style-name="T2">Коростель</text:span><text:span text:style-name="T70"> — Crex crex (Linnaeus, 1758)</text:span></text:p>
          <text:p text:style-name="P227"><text:span text:style-name="T2">СЕМЕЙСТВО</text:span><text:span text:style-name="T70"> </text:span><text:span text:style-name="T2">РЖАНКОВЫЕ</text:span><text:span text:style-name="T70"> – CHARADRIIDAE</text:span></text:p>
        </text:list-item>
        <text:list-item>
          <text:p text:style-name="P228"><text:span text:style-name="T2">Малый</text:span><text:span text:style-name="T70"> </text:span><text:span text:style-name="T2">зуек</text:span><text:span text:style-name="T70"> — Charadrius dubius Scopoli, 1786</text:span></text:p>
        </text:list-item>
        <text:list-item>
          <text:p text:style-name="P228"><text:span text:style-name="T2">Чибис</text:span><text:span text:style-name="T70"> — Vanellus vanellus (Linnaeus, 1758)</text:span></text:p>
          <text:p text:style-name="P227"><text:span text:style-name="T2">СЕМЕЙСТВО</text:span><text:span text:style-name="T70"> </text:span><text:span text:style-name="T2">БЕКАСОВЫЕ</text:span><text:span text:style-name="T70"> – SCOLOPACIDAE</text:span></text:p>
        </text:list-item>
        <text:list-item>
          <text:p text:style-name="P228"><text:span text:style-name="T2">Перевозчик</text:span><text:span text:style-name="T70"> — Actitis hypoleucos (Linnaeus, 1758)</text:span></text:p>
        </text:list-item>
        <text:list-item>
          <text:p text:style-name="P228"><text:span text:style-name="T2">Бекас</text:span><text:span text:style-name="T70"> — Gallinago gallinago (Linnaeus, 1758)</text:span></text:p>
        </text:list-item>
        <text:list-item>
          <text:p text:style-name="P232">Дупель – G. media (Latham, 1787)</text:p>
        </text:list-item>
        <text:list-item>
          <text:p text:style-name="P228"><text:span text:style-name="T2">Лесной</text:span><text:span text:style-name="T70"> </text:span><text:span text:style-name="T2">дупель</text:span><text:span text:style-name="T70"> — G. megala Swinhoe, 1861</text:span></text:p>
        </text:list-item>
        <text:list-item>
          <text:p text:style-name="P228"><text:span text:style-name="T2">Вальдшнеп</text:span><text:span text:style-name="T70"> — Scolopax rusticola Linnaeus, 1758</text:span></text:p>
        </text:list-item>
        <text:list-item>
          <text:p text:style-name="P228"><text:span text:style-name="T2">Фифи</text:span><text:span text:style-name="T70"> — Tringa glareola Linnaeus, 1758</text:span></text:p>
        </text:list-item>
        <text:list-item>
          <text:p text:style-name="P228"><text:span text:style-name="T2">Большой</text:span><text:span text:style-name="T70"> </text:span><text:span text:style-name="T2">улит</text:span><text:span text:style-name="T70"> — T. nebularia (Gunnerus, 1767)</text:span></text:p>
        </text:list-item>
        <text:list-item>
          <text:p text:style-name="P228"><text:span text:style-name="T2">Черныш</text:span><text:span text:style-name="T70"> — T. ochropus Linnaeus, 1758</text:span></text:p>
          <text:p text:style-name="P227"><text:span text:style-name="T2">СЕМЕЙСТВО</text:span><text:span text:style-name="T70"> </text:span><text:span text:style-name="T2">ЧАЙКОВЫЕ</text:span><text:span text:style-name="T70"> – LARIDAE</text:span></text:p>
        </text:list-item>
        <text:list-item>
          <text:p text:style-name="P228"><text:span text:style-name="T2">Сизая</text:span><text:span text:style-name="T70"> </text:span><text:span text:style-name="T2">чайка</text:span><text:span text:style-name="T70"> — Larus canus Linnaeus, 1758</text:span></text:p>
        </text:list-item>
        <text:list-item>
          <text:p text:style-name="P233">Озерная чайка – L. ridibundus Linnaeus, 1766</text:p>
        </text:list-item>
        <text:list-item>
          <text:p text:style-name="P233">Чайка хохотунья или южная серебристая чайка – Larus argentatus Pontoppidan,1763</text:p>
          <text:p text:style-name="P227"><text:span text:style-name="T2">СЕМЕЙСТВО</text:span><text:span text:style-name="T70"> </text:span><text:span text:style-name="T2">КРАЧКОВЫЕ</text:span><text:span text:style-name="T70"> – STERNIDAE</text:span></text:p>
        </text:list-item>
        <text:list-item>
          <text:p text:style-name="P228"><text:span text:style-name="T2">Речная</text:span><text:span text:style-name="T70"> </text:span><text:span text:style-name="T2">крачка</text:span><text:span text:style-name="T70"> — Sterna hirundo Linnaeus, 1758</text:span></text:p>
          <text:p text:style-name="P227"><text:soft-page-break/><text:span text:style-name="T2">СЕМЕЙСТВО</text:span><text:span text:style-name="T70"> </text:span><text:span text:style-name="T2">ГОЛУБИНЫЕ</text:span><text:span text:style-name="T70"> – COLUMBIDAE</text:span></text:p>
        </text:list-item>
        <text:list-item>
          <text:p text:style-name="P228"><text:span text:style-name="T2">Клинтух</text:span><text:span text:style-name="T70"> — Columba oenas Linnaeus, 1758</text:span></text:p>
        </text:list-item>
        <text:list-item>
          <text:p text:style-name="P228"><text:span text:style-name="T2">Большая</text:span><text:span text:style-name="T70"> </text:span><text:span text:style-name="T2">горлица</text:span><text:span text:style-name="T70"> — Streptopelia orientalis (Latham, 1790)</text:span></text:p>
          <text:p text:style-name="P227"><text:span text:style-name="T2">СЕМЕЙСТВО</text:span><text:span text:style-name="T70"> </text:span><text:span text:style-name="T2">КУКУШКОВЫЕ</text:span><text:span text:style-name="T70"> – CUCULIDAE</text:span></text:p>
        </text:list-item>
        <text:list-item>
          <text:p text:style-name="P228"><text:span text:style-name="T2">Обыкновенная</text:span><text:span text:style-name="T70"> </text:span><text:span text:style-name="T2">кукушка</text:span><text:span text:style-name="T70"> — Cuculus canorus Linnaeus, 1758</text:span></text:p>
        </text:list-item>
        <text:list-item>
          <text:p text:style-name="P228"><text:span text:style-name="T2">Глухая</text:span><text:span text:style-name="T70"> </text:span><text:span text:style-name="T2">кукушка</text:span><text:span text:style-name="T70"> — C. horsfieldi Moore, 1858</text:span></text:p>
          <text:p text:style-name="P227"><text:span text:style-name="T2">СЕМЕЙСТВО</text:span><text:span text:style-name="T70"> </text:span><text:span text:style-name="T2">СОВИНЫЕ</text:span><text:span text:style-name="T70"> – STRIGIDAE</text:span></text:p>
        </text:list-item>
        <text:list-item>
          <text:p text:style-name="P228"><text:span text:style-name="T2">Мохноногий</text:span><text:span text:style-name="T70"> </text:span><text:span text:style-name="T2">сыч</text:span><text:span text:style-name="T70"> — Aegolius funereus (Linnaeus, 1758)</text:span></text:p>
        </text:list-item>
        <text:list-item>
          <text:p text:style-name="P228"><text:span text:style-name="T2">Болотная</text:span><text:span text:style-name="T70"> </text:span><text:span text:style-name="T2">сова</text:span><text:span text:style-name="T70"> — Asio flammeus (Pontoppidan, 1763)</text:span></text:p>
        </text:list-item>
        <text:list-item>
          <text:p text:style-name="P228"><text:span text:style-name="T2">Ушастая</text:span><text:span text:style-name="T70"> </text:span><text:span text:style-name="T2">сова</text:span><text:span text:style-name="T70"> — A. otus (Linnaeus, 1758)</text:span></text:p>
        </text:list-item>
        <text:list-item>
          <text:p text:style-name="P228"><text:span text:style-name="T2">Филин</text:span><text:span text:style-name="T70"> — Bubo bubo (Linnaeus, 1758)</text:span></text:p>
        </text:list-item>
        <text:list-item>
          <text:p text:style-name="P228"><text:span text:style-name="T2">Белая</text:span><text:span text:style-name="T70"> </text:span><text:span text:style-name="T2">сова</text:span><text:span text:style-name="T70"> — B. scandiacus (Linnaeus, 1758)</text:span></text:p>
        </text:list-item>
        <text:list-item>
          <text:p text:style-name="P228"><text:span text:style-name="T2">Бородатая</text:span><text:span text:style-name="T70"> </text:span><text:span text:style-name="T2">неясыть</text:span><text:span text:style-name="T70"> — Strix nebulosa Forster, 1772</text:span></text:p>
        </text:list-item>
        <text:list-item>
          <text:p text:style-name="P228"><text:span text:style-name="T2">Длиннохвостая</text:span><text:span text:style-name="T70"> </text:span><text:span text:style-name="T2">неясыть</text:span><text:span text:style-name="T70"> — S. uralensis Pallas, 1771</text:span></text:p>
        </text:list-item>
        <text:list-item>
          <text:p text:style-name="P228"><text:span text:style-name="T2">Ястребиная</text:span><text:span text:style-name="T70"> </text:span><text:span text:style-name="T2">сова</text:span><text:span text:style-name="T70"> — Surnia ulula (Linnaeus, 1758)</text:span></text:p>
          <text:p text:style-name="P227"><text:span text:style-name="T2">СЕМЕЙСТВО</text:span><text:span text:style-name="T70"> </text:span><text:span text:style-name="T2">ЗИМОРОДКОВЫЕ</text:span><text:span text:style-name="T70"> – ALCEDINIDAE</text:span></text:p>
        </text:list-item>
        <text:list-item>
          <text:p text:style-name="P228"><text:span text:style-name="T2">Зимородок</text:span><text:span text:style-name="T70"> — Alcedo atthis Linnaeus, 1758</text:span></text:p>
          <text:p text:style-name="P227"><text:span text:style-name="T2">СЕМЕЙСТВО</text:span><text:span text:style-name="T70"> </text:span><text:span text:style-name="T2">ДЯТЛОВЫЕ</text:span><text:span text:style-name="T70"> – PICIDAE</text:span></text:p>
        </text:list-item>
        <text:list-item>
          <text:p text:style-name="P228"><text:span text:style-name="T2">Белоспинный</text:span><text:span text:style-name="T70"> </text:span><text:span text:style-name="T2">дятел</text:span><text:span text:style-name="T70"> — Dendrocopos leucotos (Bechstein, 1802)</text:span></text:p>
        </text:list-item>
        <text:list-item>
          <text:p text:style-name="P228"><text:span text:style-name="T2">Пестрый</text:span><text:span text:style-name="T70"> </text:span><text:span text:style-name="T2">дятел</text:span><text:span text:style-name="T70"> — D. major (Linnaeus, 1758)</text:span></text:p>
        </text:list-item>
        <text:list-item>
          <text:p text:style-name="P228"><text:span text:style-name="T2">Малый</text:span><text:span text:style-name="T70"> </text:span><text:span text:style-name="T2">дятел</text:span><text:span text:style-name="T70"> — D. minor (Linnaeus, 1758)</text:span></text:p>
        </text:list-item>
        <text:list-item>
          <text:p text:style-name="P228"><text:span text:style-name="T2">Желна</text:span><text:span text:style-name="T70">, </text:span><text:span text:style-name="T2">или</text:span><text:span text:style-name="T70"> </text:span><text:span text:style-name="T2">черный</text:span><text:span text:style-name="T70"> </text:span><text:span text:style-name="T2">дятел</text:span><text:span text:style-name="T70"> — Dryocopus martius (Linnaeus, 1758)</text:span></text:p>
        </text:list-item>
        <text:list-item>
          <text:p text:style-name="P228"><text:span text:style-name="T2">Вертишейка</text:span><text:span text:style-name="T70"> — Jynx torquilla Linnaeus, 1758</text:span></text:p>
        </text:list-item>
        <text:list-item>
          <text:p text:style-name="P228"><text:span text:style-name="T2">Трехпалый</text:span><text:span text:style-name="T70"> </text:span><text:span text:style-name="T2">дятел</text:span><text:span text:style-name="T70"> — Picoides tridactylus (Linnaeus, 1758)</text:span></text:p>
          <text:p text:style-name="P234">СЕМЕЙСТВО ЛАСТОЧКОВЫЕ – HIRUNDINIDAE </text:p>
        </text:list-item>
        <text:list-item>
          <text:p text:style-name="P233">Ласточка деревенская – Hirundo rustica Linnaeus, 1758</text:p>
        </text:list-item>
        <text:list-item>
          <text:p text:style-name="P233">Бледная ласточка – Riparia diluta (Sharpe Wyatt, 1893)</text:p>
          <text:p text:style-name="P227"><text:span text:style-name="T2">СЕМЕЙСТВО</text:span><text:span text:style-name="T70"> </text:span><text:span text:style-name="T2">ТРЯСОГУЗКОВЫЕ</text:span><text:span text:style-name="T70"> – MOTACILLIDAE</text:span></text:p>
        </text:list-item>
        <text:list-item>
          <text:p text:style-name="P228"><text:span text:style-name="T87">Зеленый</text:span><text:span text:style-name="T70"> </text:span><text:span text:style-name="T2">конек</text:span><text:span text:style-name="T70"> — Anthus hodgsoni (Richmond, 1907)</text:span></text:p>
        </text:list-item>
        <text:list-item>
          <text:p text:style-name="P228"><text:span text:style-name="T2">Лесной</text:span><text:span text:style-name="T70"> </text:span><text:span text:style-name="T2">конек</text:span><text:span text:style-name="T70"> — A. trivialis (Linnaeus, 1758)</text:span></text:p>
        </text:list-item>
        <text:list-item>
          <text:p text:style-name="P228"><text:span text:style-name="T2">Белая</text:span><text:span text:style-name="T70"> </text:span><text:span text:style-name="T2">трясогузка</text:span><text:span text:style-name="T70"> — Motacilla alba Linnaeus, 1758</text:span></text:p>
        </text:list-item>
        <text:list-item>
          <text:p text:style-name="P233">Горная трясогузка – M. cinerea Tunstall, 1771</text:p>
        </text:list-item>
        <text:list-item>
          <text:p text:style-name="P228"><text:span text:style-name="T2">Желтоголовая</text:span><text:span text:style-name="T70"> </text:span><text:span text:style-name="T2">трясогузка</text:span><text:span text:style-name="T70"> — M. citreola Pallas, 1776</text:span></text:p>
        </text:list-item>
        <text:list-item>
          <text:p text:style-name="P228"><text:span text:style-name="T2">Желтая</text:span><text:span text:style-name="T70"> </text:span><text:span text:style-name="T2">трясогузка</text:span><text:span text:style-name="T70"> — M. flava Linnaeus, 1758</text:span></text:p>
        </text:list-item>
        <text:list-item>
          <text:p text:style-name="P235">Маскированная трясогузка – M. Personat Gould, 1861</text:p>
          <text:p text:style-name="P231">СЕМЕЙСТВО КОРОЛЬКОВЫЕ – REGULIDAE</text:p>
        </text:list-item>
        <text:list-item>
          <text:p text:style-name="P236">Желтоголовый королек — Regulus regulus (Linnaeus, 1758)</text:p>
          <text:p text:style-name="P237">СЕМЕЙСТВО СВИРИСТЕЛЕВЫЕ – BOMBYCILLIDAE</text:p>
        </text:list-item>
        <text:list-item>
          <text:p text:style-name="P236">Свиристель — Bombycilla garrulus (Linnaeus, 1758)</text:p>
          <text:p text:style-name="P238">СЕМЕЙСТВО ОЛЯПКОВЫЕ — CINLIDAE</text:p>
        </text:list-item>
        <text:list-item>
          <text:p text:style-name="P239">Оляпка — Cinclus <text:s/>cinclus (Linnaeus, 1758)</text:p>
          <text:p text:style-name="P237">СЕМЕЙСТВО ДРОЗДОВЫЕ – TURDIDAE</text:p>
        </text:list-item>
        <text:list-item>
          <text:p text:style-name="P236">Чернозобый дрозд — Turdus atrogularis Jarocki, 1819</text:p>
        </text:list-item>
        <text:list-item>
          <text:p text:style-name="P236">Белобровик — T. iliacus Linnaeus, 1766</text:p>
        </text:list-item>
        <text:list-item>
          <text:p text:style-name="P236">Певчий дрозд — T. philomelos Brehm, 1831</text:p>
        </text:list-item>
        <text:list-item>
          <text:p text:style-name="P236">Рябинник — T. pilaris Linnaeus, 1758</text:p>
          <text:p text:style-name="P237">СЕМЕЙСТВО СЛАВКОВЫЕ – SYLVIIDAE</text:p>
        </text:list-item>
        <text:list-item>
          <text:p text:style-name="P236">Толстоклювая камышовка — Acrocephalus aedon (Pallas, 1776)</text:p>
        </text:list-item>
        <text:list-item>
          <text:p text:style-name="P236">Садовая камышовка — A. dumetorum Blyth, 1849</text:p>
        </text:list-item>
        <text:list-item>
          <text:p text:style-name="P236">Северная бормотушка — Hippolais caligata (Lichtenstein, 1823)</text:p>
        </text:list-item>
        <text:list-item>
          <text:p text:style-name="P236">Зеленая пересмешка — H. icterina (Vieillot, 1817)</text:p>
        </text:list-item>
        <text:list-item>
          <text:p text:style-name="P240"><text:span text:style-name="T2">Певчий</text:span><text:span text:style-name="T70"> </text:span><text:span text:style-name="T2">сверчок</text:span><text:span text:style-name="T70"> — Locustella certhiola (Pallas, 1811)</text:span></text:p>
        </text:list-item>
        <text:list-item>
          <text:p text:style-name="P240"><text:soft-page-break/><text:span text:style-name="T2">Таежный</text:span><text:span text:style-name="T70"> </text:span><text:span text:style-name="T2">сверчок</text:span><text:span text:style-name="T70"> — L. fasciolata (Gray, 1861)</text:span></text:p>
        </text:list-item>
        <text:list-item>
          <text:p text:style-name="P240"><text:span text:style-name="T2">Пятнистый</text:span><text:span text:style-name="T70"> </text:span><text:span text:style-name="T2">сверчок</text:span><text:span text:style-name="T70"> — L. lanceolata (Temminck, 1840)</text:span></text:p>
        </text:list-item>
        <text:list-item>
          <text:p text:style-name="P240"><text:span text:style-name="T2">Пеночка</text:span><text:span text:style-name="T70">-</text:span><text:span text:style-name="T2">таловка</text:span><text:span text:style-name="T70"> — Phylloscopus borealis (Blasius, 1858)</text:span></text:p>
        </text:list-item>
        <text:list-item>
          <text:p text:style-name="P240"><text:span text:style-name="T2">Пеночка</text:span><text:span text:style-name="T70">-</text:span><text:span text:style-name="T2">теньковка</text:span><text:span text:style-name="T70"> — P. collybita (Vieillot, 1817)</text:span></text:p>
        </text:list-item>
        <text:list-item>
          <text:p text:style-name="P240"><text:span text:style-name="T2">Бурая</text:span><text:span text:style-name="T70"> </text:span><text:span text:style-name="T2">пеночка</text:span><text:span text:style-name="T70"> — P. fuscatus (Blyth, 1842)</text:span></text:p>
        </text:list-item>
        <text:list-item>
          <text:p text:style-name="P240"><text:span text:style-name="T2">Толстоклювая</text:span><text:span text:style-name="T70"> </text:span><text:span text:style-name="T2">пеночка</text:span><text:span text:style-name="T70"> — P. schwarzi (Radde, 1863)</text:span></text:p>
        </text:list-item>
        <text:list-item>
          <text:p text:style-name="P240"><text:span text:style-name="T2">Зеленая</text:span><text:span text:style-name="T70"> </text:span><text:span text:style-name="T2">пеночка</text:span><text:span text:style-name="T70"> — P. trochiloides (Sundevall, 1837)</text:span></text:p>
        </text:list-item>
        <text:list-item>
          <text:p text:style-name="P240"><text:span text:style-name="T2">Пеночка</text:span><text:span text:style-name="T70">—</text:span><text:span text:style-name="T2">весничка</text:span><text:span text:style-name="T70"> — P. trochilus (Linnaeus, 1758)</text:span></text:p>
        </text:list-item>
        <text:list-item>
          <text:p text:style-name="P240"><text:span text:style-name="T2">Садовая</text:span><text:span text:style-name="T70"> </text:span><text:span text:style-name="T2">славка</text:span><text:span text:style-name="T70"> — Sylvia borin (Boddaert, 1783)</text:span></text:p>
        </text:list-item>
        <text:list-item>
          <text:p text:style-name="P240"><text:span text:style-name="T2">Серая</text:span><text:span text:style-name="T70"> </text:span><text:span text:style-name="T2">славка</text:span><text:span text:style-name="T70"> — S. communis Latham, 1787</text:span></text:p>
        </text:list-item>
        <text:list-item>
          <text:p text:style-name="P236">Славка-завирушка — S. curruca (Linnaeus, 1758)<text:span text:style-name="T88">\</text:span></text:p>
          <text:p text:style-name="P237">СЕМЕЙСТВО МУХОЛОВКОВЫЕ – MUSCICAPIDAE</text:p>
        </text:list-item>
        <text:list-item>
          <text:p text:style-name="P236">Зарянка — Erithacus rubecula (Linnaeus, 1758)</text:p>
        </text:list-item>
        <text:list-item>
          <text:p text:style-name="P236">Мухоловка-пеструшка — Ficedula hypoleuca (Pallas, 1764)</text:p>
        </text:list-item>
        <text:list-item>
          <text:p text:style-name="P241">Мухоловка -мугимаки — F. Mugimaki (Temminck, 1836)</text:p>
        </text:list-item>
        <text:list-item>
          <text:p text:style-name="P236">Малая мухоловка — F. parva (Bechstein, 1792)</text:p>
        </text:list-item>
        <text:list-item>
          <text:p text:style-name="P240"><text:span text:style-name="T2">Соловей</text:span><text:span text:style-name="T70">-</text:span><text:span text:style-name="T2">красношейка</text:span><text:span text:style-name="T70"> — Luscinia calliope (Pallas, 1776)</text:span></text:p>
        </text:list-item>
        <text:list-item>
          <text:p text:style-name="P240"><text:span text:style-name="T2">Синий</text:span><text:span text:style-name="T70"> </text:span><text:span text:style-name="T2">соловей</text:span><text:span text:style-name="T70"> — L. cyane (Pallas, 1776)</text:span></text:p>
        </text:list-item>
        <text:list-item>
          <text:p text:style-name="P240"><text:span text:style-name="T2">Обыкновенный</text:span><text:span text:style-name="T70"> </text:span><text:span text:style-name="T2">соловей</text:span><text:span text:style-name="T70"> — L. luscinia (Linnaeus, 1758)</text:span></text:p>
        </text:list-item>
        <text:list-item>
          <text:p text:style-name="P240"><text:span text:style-name="T2">Соловей</text:span><text:span text:style-name="T70">-</text:span><text:span text:style-name="T2">свистун</text:span><text:span text:style-name="T70"> — L. sibilans (Swinhoe, 1863)</text:span></text:p>
        </text:list-item>
        <text:list-item>
          <text:p text:style-name="P240"><text:span text:style-name="T2">Варакушка</text:span><text:span text:style-name="T70"> — L. svecica (Linnaeus, 1758)</text:span></text:p>
        </text:list-item>
        <text:list-item>
          <text:p text:style-name="P240"><text:span text:style-name="T2">Серая</text:span><text:span text:style-name="T70"> </text:span><text:span text:style-name="T2">мухоловка</text:span><text:span text:style-name="T70"> — Muscicapa striata (Pallas, 1764)</text:span></text:p>
        </text:list-item>
        <text:list-item>
          <text:p text:style-name="P240"><text:span text:style-name="T89">Г</text:span><text:span text:style-name="T2">орихвостка-</text:span><text:span text:style-name="T89">лысушка</text:span><text:span text:style-name="T70"> — Phoenicurus phoenicurus (Linnaeus, 1758)</text:span></text:p>
        </text:list-item>
        <text:list-item>
          <text:p text:style-name="P236">Черноголовый чекан — Saxicola maura Pallas, 1773</text:p>
          <text:p text:style-name="P237">СЕМЕЙСТВО ДЛИННОХВОСТЫЕ СИНИЦЫ – AEGITHALIDAE</text:p>
        </text:list-item>
        <text:list-item>
          <text:p text:style-name="P236">Длиннохвостая синица —Aegithalos caudatus (Linnaeus, 1758)</text:p>
          <text:p text:style-name="P237">СЕМЕЙСТВО СИНИЦЕВЫЕ – PARIDAE</text:p>
        </text:list-item>
        <text:list-item>
          <text:p text:style-name="P236">Большая синица — Parus major Linnaeus, 1758</text:p>
        </text:list-item>
        <text:list-item>
          <text:p text:style-name="P236">Московка — Periparus ater (Linnaeus, 1758)</text:p>
        </text:list-item>
        <text:list-item>
          <text:p text:style-name="P240"><text:span text:style-name="T90">Пухляк</text:span><text:span text:style-name="T91"> — Poecile montana (Conradvon,Baldenstein, 1827)</text:span></text:p>
          <text:p text:style-name="P242"><text:span text:style-name="T2">СЕМЕЙСТВО</text:span><text:span text:style-name="T70"> </text:span><text:span text:style-name="T2">ПОПОЛЗНЕВЫЕ</text:span><text:span text:style-name="T70"> – SITTIDAE</text:span></text:p>
        </text:list-item>
        <text:list-item>
          <text:p text:style-name="P236">Обыкновенный поползень — Sitta europaea Linnaeus, 1758</text:p>
          <text:p text:style-name="P242"><text:span text:style-name="T2">СЕМЕЙСТВО</text:span><text:span text:style-name="T70"> </text:span><text:span text:style-name="T2">ПИЩУХОВЫЕ</text:span><text:span text:style-name="T70"> – CERTHIIDAE</text:span></text:p>
        </text:list-item>
        <text:list-item>
          <text:p text:style-name="P240">Обыкновенная<text:span text:style-name="T91"> </text:span>пищуха<text:span text:style-name="T91"> — Certhia familiaris Linnaeus, 1758</text:span></text:p>
          <text:p text:style-name="P242"><text:span text:style-name="T2">СЕМЕЙСТВО</text:span><text:span text:style-name="T70"> </text:span><text:span text:style-name="T2">ИВОЛГОВЫЕ</text:span><text:span text:style-name="T70"> – ORIOLIDAE</text:span></text:p>
        </text:list-item>
        <text:list-item>
          <text:p text:style-name="P240"><text:span text:style-name="T2">Обыкновенная</text:span><text:span text:style-name="T70"> </text:span><text:span text:style-name="T2">иволга</text:span><text:span text:style-name="T70"> — Oriolus oriolus (Linnaeus, 1758)</text:span></text:p>
          <text:p text:style-name="P242"><text:span text:style-name="T2">СЕМЕЙСТВО</text:span><text:span text:style-name="T70"> </text:span><text:span text:style-name="T2">СОРОКОПУТОВЫЕ</text:span><text:span text:style-name="T70"> – LANIIDAE</text:span></text:p>
        </text:list-item>
        <text:list-item>
          <text:p text:style-name="P240"><text:span text:style-name="T92">Европейский</text:span><text:span text:style-name="T70"> </text:span><text:span text:style-name="T2">жулан</text:span><text:span text:style-name="T70"> — Lanius collurio Linnaeus, 1758</text:span></text:p>
        </text:list-item>
        <text:list-item>
          <text:p text:style-name="P240"><text:span text:style-name="T2">Сибирский</text:span><text:span text:style-name="T70"> </text:span><text:span text:style-name="T2">жулан</text:span><text:span text:style-name="T70"> — L. cristatus Linnaeus, 1758</text:span></text:p>
        </text:list-item>
        <text:list-item>
          <text:p text:style-name="P236">Большой сорокопут — L. excubitor Linnaeus, 1758</text:p>
          <text:p text:style-name="P237">СЕМЕЙСТВО ВОРОНОВЫЕ – CORVIDAE</text:p>
        </text:list-item>
        <text:list-item>
          <text:p text:style-name="P236">Ворон — Corvus corax Linnaeus, 1758</text:p>
        </text:list-item>
        <text:list-item>
          <text:p text:style-name="P236">Серая ворона — C. cornix Linnaeus, 1758</text:p>
        </text:list-item>
        <text:list-item>
          <text:p text:style-name="P236">Черная ворона — C. corone Linnaeus, 1758</text:p>
        </text:list-item>
        <text:list-item>
          <text:p text:style-name="P240"><text:span text:style-name="T2">Галка</text:span><text:span text:style-name="T70"> — C. monedula Linnaeus, 1758</text:span></text:p>
        </text:list-item>
        <text:list-item>
          <text:p text:style-name="P240"><text:span text:style-name="T2">Сойка</text:span><text:span text:style-name="T70"> — Garrulus glandarius (Linnaeus, 1758)</text:span></text:p>
        </text:list-item>
        <text:list-item>
          <text:p text:style-name="P240"><text:span text:style-name="T2">Кедровка</text:span><text:span text:style-name="T70"> — Nucifraga caryocatactes (Linnaeus, 1758)</text:span></text:p>
        </text:list-item>
        <text:list-item>
          <text:p text:style-name="P240"><text:span text:style-name="T2">Кукша</text:span><text:span text:style-name="T70"> — Perisoreus infaustus (Linnaeus, 1758)</text:span></text:p>
        </text:list-item>
        <text:list-item>
          <text:p text:style-name="P240"><text:span text:style-name="T2">Сорока</text:span><text:span text:style-name="T70"> — Pica pica (Linnaeus, 1758)</text:span></text:p>
          <text:p text:style-name="P242"><text:span text:style-name="T2">СЕМЕЙСТВО</text:span><text:span text:style-name="T70"> </text:span><text:span text:style-name="T2">СКВОРЦОВЫЕ</text:span><text:span text:style-name="T70"> – STURNIDAE</text:span></text:p>
        </text:list-item>
        <text:list-item>
          <text:p text:style-name="P240"><text:span text:style-name="T2">Обыкновенный</text:span><text:span text:style-name="T70"> </text:span><text:span text:style-name="T2">скворец</text:span><text:span text:style-name="T70"> — Sturnus vulgaris Linnaeus, 1758</text:span></text:p>
          <text:p text:style-name="P242"><text:span text:style-name="T2">СЕМЕЙСТВО</text:span><text:span text:style-name="T70"> </text:span><text:span text:style-name="T2">ВОРОБЬИНЫЕ</text:span><text:span text:style-name="T70"> – PASSERIDAE</text:span></text:p>
        </text:list-item>
        <text:list-item>
          <text:p text:style-name="P243"><text:soft-page-break/>Домовой воробей — Passer domesticus (<text:span text:style-name="T91">Linnaeus, 1758)</text:span></text:p>
        </text:list-item>
        <text:list-item>
          <text:p text:style-name="P240"><text:span text:style-name="T2">Полевой</text:span><text:span text:style-name="T70"> </text:span><text:span text:style-name="T2">воробей</text:span><text:span text:style-name="T70"> — Passer montanus (Linnaeus, 1758)</text:span></text:p>
          <text:p text:style-name="P242"><text:span text:style-name="T2">СЕМЕЙСТВО</text:span><text:span text:style-name="T70"> </text:span><text:span text:style-name="T2">ВЬЮРКОВЫЕ</text:span><text:span text:style-name="T70"> – FRINGILLIDAE</text:span></text:p>
        </text:list-item>
        <text:list-item>
          <text:p text:style-name="P240"><text:span text:style-name="T2">Коноплянка</text:span><text:span text:style-name="T70"> — Carduelis cannabina (Linnaeus, 1758)</text:span></text:p>
        </text:list-item>
        <text:list-item>
          <text:p text:style-name="P240"><text:span text:style-name="T2">Щегол</text:span><text:span text:style-name="T70"> — C. carduelis (Linnaeus, 1758)</text:span></text:p>
        </text:list-item>
        <text:list-item>
          <text:p text:style-name="P240"><text:span text:style-name="T93">З</text:span><text:span text:style-name="T2">еленушка</text:span><text:span text:style-name="T70"> — C. chloris (Linnaeus, 1758)</text:span></text:p>
        </text:list-item>
        <text:list-item>
          <text:p text:style-name="P236"><text:span text:style-name="T94">Ч</text:span>ечетка — C. flammea (Linnaeus, 1758)</text:p>
        </text:list-item>
        <text:list-item>
          <text:p text:style-name="P236">Тундряная чечетка — C. hornemanni (Holboll, 1843)</text:p>
        </text:list-item>
        <text:list-item>
          <text:p text:style-name="P236">Чиж — C. spinus (Linnaeus, 1758)</text:p>
        </text:list-item>
        <text:list-item>
          <text:p text:style-name="P236"><text:span text:style-name="T94">Ч</text:span>ечевица — Carpodacus erythrinus (Pallas, 1770)</text:p>
        </text:list-item>
        <text:list-item>
          <text:p text:style-name="P240"><text:span text:style-name="T93">Д</text:span><text:span text:style-name="T2">убонос</text:span><text:span text:style-name="T70"> — Coccothraustes coccothraustes (Linnaeus, 1758)</text:span></text:p>
        </text:list-item>
        <text:list-item>
          <text:p text:style-name="P240"><text:span text:style-name="T2">Зяблик</text:span><text:span text:style-name="T70"> — Fringilla coelebs Linnaeus, 1758</text:span></text:p>
        </text:list-item>
        <text:list-item>
          <text:p text:style-name="P240">Юрок<text:span text:style-name="T91"> — F. montifringilla Linnaeus, 1758</text:span></text:p>
        </text:list-item>
        <text:list-item>
          <text:p text:style-name="P240"><text:span text:style-name="T93">К</text:span><text:span text:style-name="T2">лест-</text:span><text:span text:style-name="T93">еловик</text:span><text:span text:style-name="T70"> — Loxia curvirostra Linnaeus, 1758</text:span></text:p>
        </text:list-item>
        <text:list-item>
          <text:p text:style-name="P240"><text:span text:style-name="T2">Белокрылый</text:span><text:span text:style-name="T70"> </text:span><text:span text:style-name="T2">клест</text:span><text:span text:style-name="T70"> — L. leucoptera Gmelin, 1789</text:span></text:p>
        </text:list-item>
        <text:list-item>
          <text:p text:style-name="P240"><text:span text:style-name="T2">Щур</text:span><text:span text:style-name="T70"> — Pinicola enucleator (Linnaeus, 1758)</text:span></text:p>
        </text:list-item>
        <text:list-item>
          <text:p text:style-name="P240"><text:span text:style-name="T2">Серый</text:span><text:span text:style-name="T70"> </text:span><text:span text:style-name="T2">снегирь</text:span><text:span text:style-name="T70"> — Pyrrhula cineracea Cabanis, 1872</text:span></text:p>
        </text:list-item>
        <text:list-item>
          <text:p text:style-name="P240"><text:span text:style-name="T2">Обыкновенный</text:span><text:span text:style-name="T70"> </text:span><text:span text:style-name="T2">снегирь</text:span><text:span text:style-name="T70"> — P. pyrrhula (Linnaeus, 1758)</text:span></text:p>
        </text:list-item>
        <text:list-item>
          <text:p text:style-name="P240"><text:span text:style-name="T95">Урагус</text:span><text:span text:style-name="T70"> — Uragus sibiricus (Pallas, 1773)</text:span></text:p>
          <text:p text:style-name="P242"><text:span text:style-name="T2">СЕМЕЙСТВО</text:span><text:span text:style-name="T70"> </text:span><text:span text:style-name="T2">ОВСЯНКОВЫЕ</text:span><text:span text:style-name="T70"> – EMBERIZIDAE</text:span></text:p>
        </text:list-item>
        <text:list-item>
          <text:p text:style-name="P240"><text:span text:style-name="T2">Лапландский</text:span><text:span text:style-name="T70"> </text:span><text:span text:style-name="T2">подорожник</text:span><text:span text:style-name="T70"> — Calcarius lapponicus Linnaeus, 1758</text:span></text:p>
        </text:list-item>
        <text:list-item>
          <text:p text:style-name="P240"><text:span text:style-name="T2">Дубровник</text:span><text:span text:style-name="T70"> — Emberiza aureola Pallas, 1773</text:span></text:p>
        </text:list-item>
        <text:list-item>
          <text:p text:style-name="P240"><text:span text:style-name="T2">Обыкновенная</text:span><text:span text:style-name="T70"> </text:span><text:span text:style-name="T2">овсянка</text:span><text:span text:style-name="T70"> — E. citrinella Linnaeus, 1758</text:span></text:p>
        </text:list-item>
        <text:list-item>
          <text:p text:style-name="P240"><text:span text:style-name="T2">Белошапочная</text:span><text:span text:style-name="T70"> </text:span><text:span text:style-name="T2">овсянка</text:span><text:span text:style-name="T70"> — E. leucocephalos Gmelin, 1771</text:span></text:p>
        </text:list-item>
        <text:list-item>
          <text:p text:style-name="P240"><text:span text:style-name="T2">Овсянка</text:span><text:span text:style-name="T70">-</text:span><text:span text:style-name="T2">ремез</text:span><text:span text:style-name="T70"> — E. rustica Pallas, 1776</text:span></text:p>
        </text:list-item>
        <text:list-item>
          <text:p text:style-name="P240"><text:span text:style-name="T2">Седоголовая</text:span><text:span text:style-name="T70"> </text:span><text:span text:style-name="T2">овсянка</text:span><text:span text:style-name="T70"> — E. spodocephala Pallas, 1776</text:span></text:p>
        </text:list-item>
        <text:list-item>
          <text:p text:style-name="P240"><text:span text:style-name="T2">Пуночка</text:span><text:span text:style-name="T70"> — Plectrophenax nivalis (Linnaeus, 1758)</text:span></text:p>
          <text:p text:style-name="P237">МЛЕКОПИТАЮЩИЕ — <text:span text:style-name="T94">MAMMALIA</text:span></text:p>
          <text:p text:style-name="P242"><text:span text:style-name="T2">СЕМЕЙСТВО</text:span><text:span text:style-name="T70"> </text:span><text:span text:style-name="T2">ЗЕМЛЕРОЙКОВЫЕ</text:span><text:span text:style-name="T70"> – SORICIDAE</text:span></text:p>
        </text:list-item>
        <text:list-item>
          <text:p text:style-name="P240"><text:span text:style-name="T2">Сибирская</text:span><text:span text:style-name="T70"> </text:span><text:span text:style-name="T2">белозубка</text:span><text:span text:style-name="T70"> — Crocidura sibirica Dukelsky, 1930</text:span></text:p>
        </text:list-item>
        <text:list-item>
          <text:p text:style-name="P240"><text:span text:style-name="T2">Обыкновенная</text:span><text:span text:style-name="T70"> </text:span><text:span text:style-name="T2">кутора</text:span><text:span text:style-name="T70"> — Neomys fodiens (Pennant, 1771)</text:span></text:p>
        </text:list-item>
        <text:list-item>
          <text:p text:style-name="P240"><text:span text:style-name="T2">Обыкновенная</text:span><text:span text:style-name="T70"> </text:span><text:span text:style-name="T2">бурозубка</text:span><text:span text:style-name="T70"> — Sorex araneus Linnaeus, 1758</text:span></text:p>
        </text:list-item>
        <text:list-item>
          <text:p text:style-name="P240"><text:span text:style-name="T2">Средняя</text:span><text:span text:style-name="T70"> </text:span><text:span text:style-name="T2">бурозубка</text:span><text:span text:style-name="T70"> — S. caecutiens Laxmann, 1788</text:span></text:p>
        </text:list-item>
        <text:list-item>
          <text:p text:style-name="P240"><text:span text:style-name="T2">Равнозубая</text:span><text:span text:style-name="T70"> </text:span><text:span text:style-name="T2">бурозубка</text:span><text:span text:style-name="T70"> — S. isodon Turov, 1924</text:span></text:p>
        </text:list-item>
        <text:list-item>
          <text:p text:style-name="P240"><text:span text:style-name="T2">Малая</text:span><text:span text:style-name="T70"> </text:span><text:span text:style-name="T2">бурозубка</text:span><text:span text:style-name="T70"> — S. minutus Linnaeus, 1766</text:span></text:p>
        </text:list-item>
        <text:list-item>
          <text:p text:style-name="P240"><text:span text:style-name="T2">Плоскочерепная</text:span><text:span text:style-name="T70"> </text:span><text:span text:style-name="T2">бурозубка</text:span><text:span text:style-name="T70"> — S. roboratus Hollister, 1913</text:span></text:p>
        </text:list-item>
        <text:list-item>
          <text:p text:style-name="P240"><text:span text:style-name="T2">Тундряная</text:span><text:span text:style-name="T70"> </text:span><text:span text:style-name="T2">бурозубка</text:span><text:span text:style-name="T70"> — S. tundrensis Merriam, 1900</text:span></text:p>
          <text:p text:style-name="P237">СЕМЕЙСТВО КРОТОВЫЕ – TALPIDAE</text:p>
        </text:list-item>
        <text:list-item>
          <text:p text:style-name="P236">Сибирский крот — Talpa altaica Nikolsky, 1883</text:p>
          <text:p text:style-name="P237">СЕМЕЙСТВО ЗАЙЦЕВЫЕ – LEPORIDAE</text:p>
        </text:list-item>
        <text:list-item>
          <text:p text:style-name="P240"><text:span text:style-name="T2">Заяц</text:span><text:span text:style-name="T70">—</text:span><text:span text:style-name="T2">беляк</text:span><text:span text:style-name="T70"> — L. timidus Linneaus, 1758</text:span></text:p>
          <text:p text:style-name="P242"><text:span text:style-name="T2">СЕМЕЙСТВО</text:span><text:span text:style-name="T70"> </text:span><text:span text:style-name="T2">БЕЛИЧЬИ</text:span><text:span text:style-name="T70"> – SCIURIDAE</text:span></text:p>
        </text:list-item>
        <text:list-item>
          <text:p text:style-name="P240"><text:span text:style-name="T2">Летяга</text:span><text:span text:style-name="T70"> — Pteromys volans (Linnaeus, 1758)</text:span></text:p>
        </text:list-item>
        <text:list-item>
          <text:p text:style-name="P240"><text:span text:style-name="T2">Обыкновенная</text:span><text:span text:style-name="T70"> </text:span><text:span text:style-name="T2">белка</text:span><text:span text:style-name="T70"> — Sciurus vulgaris Linnaeus, 1758</text:span></text:p>
        </text:list-item>
        <text:list-item>
          <text:p text:style-name="P240"><text:span text:style-name="T2">Азиатский</text:span><text:span text:style-name="T70"> </text:span><text:span text:style-name="T2">бурундук</text:span><text:span text:style-name="T70"> — Tamias sibiricus (Laxmann, 1769)</text:span></text:p>
          <text:p text:style-name="P242"><text:span text:style-name="T2">СЕМЕЙСТВО</text:span><text:span text:style-name="T70"> </text:span><text:span text:style-name="T2">БОБРОВЫЕ</text:span><text:span text:style-name="T70"> – CASTORIDAE</text:span></text:p>
        </text:list-item>
        <text:list-item>
          <text:p text:style-name="P240"><text:span text:style-name="T2">Обыкновенный</text:span><text:span text:style-name="T70"> </text:span><text:span text:style-name="T2">бобр</text:span><text:span text:style-name="T70"> — Castor fiber Linnaeus, 1758</text:span></text:p>
          <text:p text:style-name="P242"><text:span text:style-name="T2">СЕМЕЙСТВО</text:span><text:span text:style-name="T70"> </text:span><text:span text:style-name="T2">МЫШОВКОВЫЕ</text:span><text:span text:style-name="T70"> – SMINTHIDAE</text:span></text:p>
        </text:list-item>
        <text:list-item>
          <text:p text:style-name="P236">Лесная мышовка — Sicista betulina (Pallas, 1779)</text:p>
          <text:p text:style-name="P242"><text:span text:style-name="T2">СЕМЕЙСТВО</text:span><text:span text:style-name="T70"> </text:span><text:span text:style-name="T2">ХОМЯКОВЫЕ</text:span><text:span text:style-name="T70"> – CRICETIDAE</text:span></text:p>
        </text:list-item>
        <text:list-item>
          <text:p text:style-name="P240"><text:span text:style-name="T2">Водяная</text:span><text:span text:style-name="T70"> </text:span><text:span text:style-name="T2">полевка</text:span><text:span text:style-name="T70"> — Arvicola terrestris (Linnaeus, 1758)</text:span></text:p>
        </text:list-item>
        <text:list-item>
          <text:p text:style-name="P240"><text:span text:style-name="T2">Обыкновенный</text:span><text:span text:style-name="T70"> </text:span><text:span text:style-name="T2">хомяк</text:span><text:span text:style-name="T70"> — Cricetus cricetus (Linnaeus, 1758)</text:span></text:p>
        </text:list-item>
        <text:list-item>
          <text:p text:style-name="P240"><text:soft-page-break/><text:span text:style-name="T2">Пашенная</text:span><text:span text:style-name="T70"> </text:span><text:span text:style-name="T2">полевка</text:span><text:span text:style-name="T70"> — Microtus agrestis (Linnaeus, 1761)</text:span></text:p>
        </text:list-item>
        <text:list-item>
          <text:p text:style-name="P236">Обыкновенная полевка — M. arvalis (Pallas, 1811)</text:p>
        </text:list-item>
        <text:list-item>
          <text:p text:style-name="P236">Узкочерепная полевка — M. gregalis (Pallas, 1779)</text:p>
        </text:list-item>
        <text:list-item>
          <text:p text:style-name="P236">Полевка-экономка — M. oeconomus (Pallas, 1776)</text:p>
        </text:list-item>
        <text:list-item>
          <text:p text:style-name="P240"><text:span text:style-name="T2">Рыжая</text:span><text:span text:style-name="T70"> </text:span><text:span text:style-name="T2">полевка</text:span><text:span text:style-name="T70"> — Myodes glareolus (Schreber, 1780)</text:span></text:p>
        </text:list-item>
        <text:list-item>
          <text:p text:style-name="P236">Красно-серая полевка — M. rufocanus (Sundevall, 1846)</text:p>
        </text:list-item>
        <text:list-item>
          <text:p text:style-name="P236">Красная полевка — M. rutilus (Pallas, 1779)</text:p>
        </text:list-item>
        <text:list-item>
          <text:p text:style-name="P236">Ондатра — Ondatra zibethicus (Linnaeus, 1766)</text:p>
          <text:p text:style-name="P237">СЕМЕЙСТВО МЫШИНЫЕ – MURIDAE</text:p>
        </text:list-item>
        <text:list-item>
          <text:p text:style-name="P240"><text:span text:style-name="T2">Полевая мышь — </text:span><text:span text:style-name="T70">Apodemus</text:span><text:span text:style-name="T2"> </text:span><text:span text:style-name="T70">agrarius</text:span><text:span text:style-name="T2"> (</text:span><text:span text:style-name="T70">Pallas</text:span><text:span text:style-name="T2">, 1771)</text:span></text:p>
        </text:list-item>
        <text:list-item>
          <text:p text:style-name="P236">Восточно-азиатская мышь — A. peninsulae (Thomas, 1907)</text:p>
        </text:list-item>
        <text:list-item>
          <text:p text:style-name="P240"><text:span text:style-name="T2">Мышь</text:span><text:span text:style-name="T70">-</text:span><text:span text:style-name="T2">малютка</text:span><text:span text:style-name="T70"> — Micromys minutus (Pallas, 1771)</text:span></text:p>
        </text:list-item>
        <text:list-item>
          <text:p text:style-name="P240"><text:span text:style-name="T2">Домовая</text:span><text:span text:style-name="T70"> </text:span><text:span text:style-name="T2">мышь</text:span><text:span text:style-name="T70"> — Mus musculus Linnaeus, 1758</text:span></text:p>
        </text:list-item>
        <text:list-item>
          <text:p text:style-name="P240"><text:span text:style-name="T2">Серая</text:span><text:span text:style-name="T70"> </text:span><text:span text:style-name="T2">крыса</text:span><text:span text:style-name="T70"> — Rattus norvegicus (Berkenhout, 1769)</text:span></text:p>
          <text:p text:style-name="P242"><text:span text:style-name="T2">СЕМЕЙСТВО</text:span><text:span text:style-name="T70"> </text:span><text:span text:style-name="T2">КОЖАНОВЫЕ</text:span><text:span text:style-name="T70"> – VESPERTILIONIDAE</text:span></text:p>
        </text:list-item>
        <text:list-item>
          <text:p text:style-name="P244">Кожанок Северный — Eptesicus nilssoni (Keyserling, Blasius, 1839)</text:p>
        </text:list-item>
        <text:list-item>
          <text:p text:style-name="P240"><text:span text:style-name="T2">Ночница</text:span><text:span text:style-name="T70"> </text:span><text:span text:style-name="T2">Брандта</text:span><text:span text:style-name="T70"> — Myotis brandti (Eversmann, 1845)</text:span></text:p>
        </text:list-item>
        <text:list-item>
          <text:p text:style-name="P236">Водяная ночница — M. daubentoni (Kuhl, 1817)</text:p>
        </text:list-item>
        <text:list-item>
          <text:p text:style-name="P244">Ночница прудовая — M. Dasycneme (Kuhl, 1817)</text:p>
        </text:list-item>
        <text:list-item>
          <text:p text:style-name="P240"><text:span text:style-name="T2">Бурый</text:span><text:span text:style-name="T70"> </text:span><text:span text:style-name="T2">ушан</text:span><text:span text:style-name="T70"> — Plecotus auritus (Linnaeus, 1758)</text:span></text:p>
        </text:list-item>
        <text:list-item>
          <text:p text:style-name="P240"><text:span text:style-name="T2">Двуцветный</text:span><text:span text:style-name="T70"> </text:span><text:span text:style-name="T2">кожанок</text:span><text:span text:style-name="T70"> — Vespertilio murinus Linnaeus, 1758</text:span></text:p>
        </text:list-item>
        <text:list-item>
          <text:p text:style-name="P245">Вчерница рыжая – Nyctalus noctula (Schreber, 1774)</text:p>
          <text:p text:style-name="P242"><text:span text:style-name="T2">СЕМЕЙСТВО</text:span><text:span text:style-name="T70"> </text:span><text:span text:style-name="T2">ПСОВЫЕ</text:span><text:span text:style-name="T70"> – CANIDAE</text:span></text:p>
        </text:list-item>
        <text:list-item>
          <text:p text:style-name="P240"><text:span text:style-name="T2">Обыкновенная</text:span><text:span text:style-name="T70"> </text:span><text:span text:style-name="T2">лисица</text:span><text:span text:style-name="T70"> — Vulpes vulpes (Linnaeus, 1758)</text:span></text:p>
          <text:p text:style-name="P242"><text:span text:style-name="T2">СЕМЕЙСТВО</text:span><text:span text:style-name="T70"> </text:span><text:span text:style-name="T2">КУНЬИ</text:span><text:span text:style-name="T70"> – MUSTELIDAE</text:span></text:p>
        </text:list-item>
        <text:list-item>
          <text:p text:style-name="P240"><text:span text:style-name="T2">Росомаха</text:span><text:span text:style-name="T70"> — Gulo gulo (Linnaeus, 1758)</text:span></text:p>
        </text:list-item>
        <text:list-item>
          <text:p text:style-name="P240">Речная выдра — Lutra lutra (Linnaeus, 1758)</text:p>
        </text:list-item>
        <text:list-item>
          <text:p text:style-name="P240"><text:span text:style-name="T2">Соболь</text:span><text:span text:style-name="T70"> — Martes zibellina (Linnaeus, 1758)</text:span></text:p>
        </text:list-item>
        <text:list-item>
          <text:p text:style-name="P240"><text:span text:style-name="T2">Барсук</text:span><text:span text:style-name="T70"> </text:span><text:span text:style-name="T2">восточный</text:span><text:span text:style-name="T70"> — Meles leucurus Hodgsson, 1847</text:span></text:p>
        </text:list-item>
        <text:list-item>
          <text:p text:style-name="P240"><text:span text:style-name="T2">Горностай</text:span><text:span text:style-name="T70"> — Mustela erminea Linnaeus, 1758</text:span></text:p>
        </text:list-item>
        <text:list-item>
          <text:p text:style-name="P240"><text:span text:style-name="T2">Ласка</text:span><text:span text:style-name="T70"> — M. nivalis Linnaeus, 1766</text:span></text:p>
        </text:list-item>
        <text:list-item>
          <text:p text:style-name="P240"><text:span text:style-name="T2">Колонок</text:span><text:span text:style-name="T70"> — M. sibirica Pallas, 1773</text:span></text:p>
        </text:list-item>
        <text:list-item>
          <text:p text:style-name="P240"><text:span text:style-name="T2">Американская</text:span><text:span text:style-name="T70"> </text:span><text:span text:style-name="T2">норка</text:span><text:span text:style-name="T70"> — Neovison vison (Schreber, 1777)</text:span></text:p>
          <text:p text:style-name="P242"><text:span text:style-name="T2">СЕМЕЙСТВО</text:span><text:span text:style-name="T70"> </text:span><text:span text:style-name="T2">МЕДВЕЖЬИ</text:span><text:span text:style-name="T70"> – URSIDAE</text:span></text:p>
        </text:list-item>
        <text:list-item>
          <text:p text:style-name="P240"><text:span text:style-name="T2">Бурый</text:span><text:span text:style-name="T70"> </text:span><text:span text:style-name="T2">медведь</text:span><text:span text:style-name="T70"> — Ursus arctos Linnaeus, 1758</text:span></text:p>
          <text:p text:style-name="P242"><text:span text:style-name="T2">СЕМЕЙСТВО</text:span><text:span text:style-name="T70"> </text:span><text:span text:style-name="T2">КОШАЧЬИ</text:span><text:span text:style-name="T70"> – FELIDAE</text:span></text:p>
        </text:list-item>
        <text:list-item>
          <text:p text:style-name="P240"><text:span text:style-name="T2">Обыкновенная</text:span><text:span text:style-name="T70"> </text:span><text:span text:style-name="T2">рысь</text:span><text:span text:style-name="T70"> — Lynx lynx (Linnaeus, 1758)</text:span></text:p>
          <text:p text:style-name="P242"><text:span text:style-name="T2">СЕМЕЙСТВО</text:span><text:span text:style-name="T70"> </text:span><text:span text:style-name="T2">ОЛЕНЬИ</text:span><text:span text:style-name="T70"> – CERVIDAE</text:span></text:p>
        </text:list-item>
        <text:list-item>
          <text:p text:style-name="P240"><text:span text:style-name="T2">Лось</text:span><text:span text:style-name="T70"> — Alces alces (Linnaeus, 1758) </text:span></text:p>
        </text:list-item>
        <text:list-item>
          <text:p text:style-name="P236">Сибирская косуля — Capreolus pygargus (Pallas, 1771)</text:p>
        </text:list-item>
      </text:list>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00%" fo:text-align="center" style:justify-single-word="false" style:page-number="auto"/>
      <style:text-properties style:font-name="PT Astra Serif" fo:font-family="'PT Astra Serif'" style:font-style-name="Обычный" style:font-family-generic="roman" style:font-pitch="variable" fo:font-size="14pt" style:font-size-asian="10.5pt"/>
    </style:style>
    <style:style style:name="Heading" style:family="paragraph" style:parent-style-name="Standard" style:next-style-name="First_20_line_20_indent" style:class="chapter" style:master-page-name="">
      <style:paragraph-properties fo:margin-top="0cm" fo:margin-bottom="0cm" style:contextual-spacing="false" fo:text-align="center" style:justify-single-word="false" style:page-number="auto" fo:keep-with-next="auto"/>
      <style:text-properties fo:font-weight="bold" style:font-size-asian="10.5pt"/>
    </style:style>
    <style:style style:name="Text_20_body" style:display-name="Text body" style:family="paragraph" style:parent-style-name="Standard" style:class="text" style:master-page-name="">
      <style:paragraph-properties fo:text-align="justify" style:justify-single-word="false" style:page-number="auto"/>
    </style:style>
    <style:style style:name="List" style:family="paragraph" loext:hidden="true" style:hidden="true" style:parent-style-name="Text_20_body" style:class="list" style:master-page-name="">
      <style:paragraph-properties style:page-number="auto"/>
      <style:text-properties style:font-size-asian="10.5pt" style:font-name-complex="Lohit Devanagari" style:font-family-complex="'Lohit Devanagari'" style:font-family-generic-complex="system" style:font-pitch-complex="variable"/>
    </style:style>
    <style:style style:name="Caption" style:family="paragraph" style:parent-style-name="Standard" style:class="extra" style:master-page-name="">
      <style:paragraph-properties fo:margin-top="0cm" fo:margin-bottom="0cm" style:contextual-spacing="false" style:page-number="auto" text:number-lines="true" text:line-number="0"/>
      <style:text-properties fo:font-size="14pt" fo:font-style="normal" style:font-size-asian="10.5pt" style:font-style-asian="normal" style:font-name-complex="Lohit Devanagari" style:font-family-complex="'Lohit Devanagari'" style:font-family-generic-complex="system" style:font-pitch-complex="variable" style:font-size-complex="12pt" style:font-style-complex="normal"/>
    </style:style>
    <style:style style:name="Index" style:family="paragraph" style:parent-style-name="Standard" style:class="index" style:master-page-name="">
      <style:paragraph-properties fo:text-align="start" style:justify-single-word="false" style:page-number="auto" text:number-lines="true" text:line-number="0"/>
      <style:text-properties style:font-size-asian="10.5pt" style:font-name-complex="Lohit Devanagari" style:font-family-complex="'Lohit Devanagari'" style:font-family-generic-complex="system" style:font-pitch-complex="variable"/>
    </style:style>
    <style:style style:name="Quotations" style:family="paragraph" loext:hidden="true" style:hidden="true" style:parent-style-name="Standard" style:class="html" style:master-page-name="">
      <style:paragraph-properties fo:margin-left="0cm" fo:margin-right="0cm" fo:margin-top="0cm" fo:margin-bottom="0cm" style:contextual-spacing="false" fo:text-indent="0cm" style:auto-text-indent="false" style:page-number="auto"/>
    </style:style>
    <style:style style:name="Title" style:family="paragraph" style:parent-style-name="Standard" style:next-style-name="First_20_line_20_indent" style:class="chapter" style:master-page-name="">
      <style:paragraph-properties fo:margin-top="0cm" fo:margin-bottom="0.3cm" style:contextual-spacing="false" style:page-number="auto"/>
      <style:text-properties fo:font-weight="bold" style:font-size-asian="10.5pt"/>
    </style:style>
    <style:style style:name="Subtitle" style:family="paragraph" style:parent-style-name="Standard" style:next-style-name="First_20_line_20_indent" style:class="chapter" style:master-page-name="">
      <style:paragraph-properties fo:margin-left="1.251cm" fo:margin-right="0cm" fo:margin-top="0cm" fo:margin-bottom="0cm" style:contextual-spacing="false" fo:text-align="justify" style:justify-single-word="false" fo:text-indent="0cm" style:auto-text-indent="false" style:page-number="auto"/>
      <style:text-properties fo:font-weight="bold" style:font-size-asian="10.5pt"/>
    </style:style>
    <style:style style:name="Heading_20_1" style:display-name="Heading 1" style:family="paragraph" style:parent-style-name="Heading" style:next-style-name="First_20_line_20_indent" style:default-outline-level="1" style:list-style-name="" style:class="chapter" style:master-page-name="">
      <style:paragraph-properties fo:margin-top="0cm" fo:margin-bottom="0cm" style:contextual-spacing="false" style:page-number="auto"/>
    </style:style>
    <style:style style:name="Heading_20_2" style:display-name="Heading 2" style:family="paragraph" loext:hidden="true" style:hidden="true" style:parent-style-name="Heading" style:next-style-name="Text_20_body" style:default-outline-level="2" style:list-style-name="" style:class="chapter" style:master-page-name="">
      <style:paragraph-properties fo:margin-top="0cm" fo:margin-bottom="0cm" style:contextual-spacing="false" style:page-number="auto"/>
      <style:text-properties style:font-size-asian="10.5pt"/>
    </style:style>
    <style:style style:name="Heading_20_3" style:display-name="Heading 3" style:family="paragraph" loext:hidden="true" style:hidden="true" style:parent-style-name="Heading" style:next-style-name="Text_20_body" style:default-outline-level="3" style:list-style-name="" style:class="chapter" style:master-page-name="">
      <style:paragraph-properties fo:margin-top="0cm" fo:margin-bottom="0cm" style:contextual-spacing="false" style:page-number="auto"/>
      <style:text-properties style:font-size-asian="10.5pt"/>
    </style:style>
    <style:style style:name="Heading_20_4" style:display-name="Heading 4"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5" style:display-name="Heading 5"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6" style:display-name="Heading 6" style:family="paragraph" loext:hidden="true" style:hidden="true" style:parent-style-name="Heading" style:next-style-name="Text_20_body" style:default-outline-level="" style:list-style-name="" style:class="chapter" style:master-page-name="">
      <style:paragraph-properties style:page-number="auto"/>
      <style:text-properties style:font-size-asian="10.5pt"/>
    </style:style>
    <style:style style:name="Heading_20_7" style:display-name="Heading 7"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First_20_line_20_indent" style:display-name="First line indent" style:family="paragraph" style:parent-style-name="Standard" style:class="text" style:master-page-name="">
      <style:paragraph-properties fo:margin-left="0cm" fo:margin-right="0cm" fo:text-align="justify" style:justify-single-word="false" fo:text-indent="1.251cm" style:auto-text-indent="false" style:page-number="auto"/>
      <style:text-properties style:font-size-asian="10.5pt"/>
    </style:style>
    <style:style style:name="Hanging_20_indent" style:display-name="Hanging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Text_20_body_20_indent" style:display-name="Text body indent" style:family="paragraph" loext:hidden="true" style:hidden="true" style:parent-style-name="Text_20_body" style:class="text" style:master-page-name="">
      <style:paragraph-properties fo:margin-left="0cm" fo:margin-right="0cm" fo:text-indent="0cm" style:auto-text-indent="false" style:page-number="auto"/>
    </style:style>
    <style:style style:name="Salutation" style:family="paragraph" loext:hidden="true" style:hidden="true" style:parent-style-name="Standard" style:class="text" style:master-page-name="">
      <style:paragraph-properties style:page-number="auto" text:number-lines="true" text:line-number="0"/>
    </style:style>
    <style:style style:name="Signature" style:family="paragraph" style:parent-style-name="Standard" style:class="text" style:master-page-name="">
      <style:paragraph-properties fo:margin-left="0cm" fo:margin-right="0cm" fo:text-align="start" style:justify-single-word="false" fo:text-indent="0cm" style:auto-text-indent="false" style:page-number="auto" text:number-lines="true" text:line-number="0">
        <style:tab-stops>
          <style:tab-stop style:position="56cm" style:type="right"/>
        </style:tab-stops>
      </style:paragraph-properties>
    </style:style>
    <style:style style:name="List_20_Indent" style:display-name="List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Marginalia" style:family="paragraph" loext:hidden="true" style:hidden="true" style:parent-style-name="Text_20_body" style:class="text" style:master-page-name="">
      <style:paragraph-properties fo:margin-left="0cm" fo:margin-right="0cm" fo:text-indent="0cm" style:auto-text-indent="false" style:page-number="auto"/>
    </style:style>
    <style:style style:name="Heading_20_8" style:display-name="Heading 8"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9" style:display-name="Heading 9"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10" style:display-name="Heading 10"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Numbering_20_1_20_Start" style:display-name="Numbering 1 Start"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 style:display-name="Numbering 1" style:family="paragraph" loext:hidden="true" style:hidden="true" style:parent-style-name="List" style:list-style-name="Numbering_20_123" style:class="list" style:master-page-name="">
      <style:paragraph-properties fo:margin-top="0cm" fo:margin-bottom="0cm" style:contextual-spacing="false" style:page-number="auto"/>
    </style:style>
    <style:style style:name="Numbering_20_1_20_End" style:display-name="Numbering 1 End"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_20_Cont." style:display-name="Numbering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Start" style:display-name="Numbering 2 Start"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 style:display-name="Numbering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End" style:display-name="Numbering 2 End"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_20_Cont." style:display-name="Numbering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Start" style:display-name="Numbering 3 Start"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 style:display-name="Numbering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End" style:display-name="Numbering 3 End"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_20_Cont." style:display-name="Numbering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Start" style:display-name="Numbering 4 Start"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 style:display-name="Numbering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End" style:display-name="Numbering 4 End"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_20_Cont." style:display-name="Numbering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Start" style:display-name="Numbering 5 Start"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 style:display-name="Numbering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End" style:display-name="Numbering 5 End"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_20_Cont." style:display-name="Numbering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1_20_Start" style:display-name="List 1 Start"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 style:display-name="List 1" style:family="paragraph" loext:hidden="true" style:hidden="true" style:parent-style-name="List" style:list-style-name="List_20_1" style:class="list" style:master-page-name="">
      <style:paragraph-properties fo:margin-top="0cm" fo:margin-bottom="0cm" style:contextual-spacing="false" style:page-number="auto"/>
    </style:style>
    <style:style style:name="List_20_1_20_End" style:display-name="List 1 End"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_20_Cont." style:display-name="List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Start" style:display-name="List 2 Start"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 style:display-name="List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End" style:display-name="List 2 End"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_20_Cont." style:display-name="List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Start" style:display-name="List 3 Start"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 style:display-name="List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End" style:display-name="List 3 End"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_20_Cont." style:display-name="List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Start" style:display-name="List 4 Start"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 style:display-name="List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End" style:display-name="List 4 End"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_20_Cont." style:display-name="List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Start" style:display-name="List 5 Start"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 style:display-name="List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End" style:display-name="List 5 End"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_20_Cont." style:display-name="List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Index_20_Heading" style:display-name="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Index_20_1" style:display-name="Index 1" style:family="paragraph" loext:hidden="true" style:hidden="true" style:parent-style-name="Index" style:class="index" style:master-page-name="">
      <style:paragraph-properties fo:margin-left="0cm" fo:margin-right="0cm" fo:text-indent="0cm" style:auto-text-indent="false" style:page-number="auto"/>
    </style:style>
    <style:style style:name="Index_20_2" style:display-name="Index 2" style:family="paragraph" loext:hidden="true" style:hidden="true" style:parent-style-name="Index" style:class="index" style:master-page-name="">
      <style:paragraph-properties fo:margin-left="0cm" fo:margin-right="0cm" fo:text-indent="0cm" style:auto-text-indent="false" style:page-number="auto"/>
    </style:style>
    <style:style style:name="Index_20_3" style:display-name="Index 3" style:family="paragraph" loext:hidden="true" style:hidden="true" style:parent-style-name="Index" style:class="index" style:master-page-name="">
      <style:paragraph-properties fo:margin-left="0cm" fo:margin-right="0cm" fo:text-indent="0cm" style:auto-text-indent="false" style:page-number="auto"/>
    </style:style>
    <style:style style:name="Index_20_Separator" style:display-name="Index Separator" style:family="paragraph" loext:hidden="true" style:hidden="true" style:parent-style-name="Index" style:class="index" style:master-page-name="">
      <style:paragraph-properties fo:margin-left="0cm" fo:margin-right="0cm" fo:text-indent="0cm" style:auto-text-indent="false" style:page-number="auto"/>
    </style:style>
    <style:style style:name="Contents_20_Heading" style:display-name="Contents Heading" style:family="paragraph" style:parent-style-name="Heading" style:next-style-name="Contents_20_1" style:class="index" style:master-page-name="">
      <style:paragraph-properties fo:margin-left="0cm" fo:margin-right="0cm" fo:text-indent="0cm" style:auto-text-indent="false" style:page-number="auto" text:number-lines="true" text:line-number="0"/>
      <style:text-properties style:font-size-asian="10.5pt"/>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Contents_20_3" style:display-name="Contents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Contents_20_4" style:display-name="Contents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Contents_20_5" style:display-name="Contents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User_20_Index_20_Heading" style:display-name="User Index Heading" style:family="paragraph" style:parent-style-name="Heading" style:class="index" style:master-page-name="">
      <style:paragraph-properties style:page-number="auto" text:number-lines="true" text:line-number="0"/>
      <style:text-properties style:font-size-asian="10.5pt"/>
    </style:style>
    <style:style style:name="User_20_Index_20_1" style:display-name="User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User_20_Index_20_4" style:display-name="User Index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User_20_Index_20_5" style:display-name="User Index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Contents_20_6" style:display-name="Contents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Contents_20_7" style:display-name="Contents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Contents_20_8" style:display-name="Contents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Contents_20_9" style:display-name="Contents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Contents_20_10" style:display-name="Contents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Illustration_20_Index_20_1" style:display-name="Illustration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Object_20_index_20_heading" style:display-name="Object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Object_20_index_20_1" style:display-name="Object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Table_20_index_20_heading" style:display-name="Table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Table_20_index_20_1" style:display-name="Table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Bibliography_20_Heading" style:display-name="Bibliography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Bibliography_20_1" style:display-name="Bibliography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6" style:display-name="User Index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User_20_Index_20_7" style:display-name="User Index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User_20_Index_20_8" style:display-name="User Index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User_20_Index_20_9" style:display-name="User Index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User_20_Index_20_10" style:display-name="User Index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Header_20_left" style:display-name="Header left" style:family="paragraph" loext:hidden="true" style:hidden="true"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style>
    <style:style style:name="Footer_20_left" style:display-name="Footer left" style:family="paragraph"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Footer_20_right" style:display-name="Foot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master-page-name="">
      <style:paragraph-properties style:page-number="auto" text:number-lines="true" text:line-number="0"/>
    </style:style>
    <style:style style:name="Table_20_Heading" style:display-name="Table Heading" style:family="paragraph" style:parent-style-name="Table_20_Contents" style:class="extra" style:master-page-name="">
      <style:paragraph-properties fo:text-align="center" style:justify-single-word="false" style:page-number="auto" text:number-lines="true" text:line-number="0"/>
      <style:text-properties fo:font-weight="bold" style:font-size-asian="10.5pt"/>
    </style:style>
    <style:style style:name="Illustration" style:family="paragraph" style:parent-style-name="Caption" style:class="extra" style:master-page-name="">
      <style:paragraph-properties style:page-number="auto"/>
    </style:style>
    <style:style style:name="Table" style:family="paragraph" style:parent-style-name="Caption" style:class="extra" style:master-page-name="">
      <style:paragraph-properties style:page-number="auto"/>
    </style:style>
    <style:style style:name="Text" style:family="paragraph" style:parent-style-name="Caption" style:class="extra" style:master-page-name="">
      <style:paragraph-properties style:page-number="auto"/>
    </style:style>
    <style:style style:name="Frame_20_contents" style:display-name="Frame contents" style:family="paragraph" loext:hidden="true" style:hidden="true" style:parent-style-name="Standard" style:class="extra" style:master-page-name="">
      <style:paragraph-properties style:page-number="auto"/>
    </style:style>
    <style:style style:name="Footnote" style:family="paragraph" style:parent-style-name="Standard" style:class="extra" style:master-page-name="">
      <style:paragraph-properties fo:margin-left="0cm" fo:margin-right="0cm" fo:text-align="start" style:justify-single-word="false" fo:text-indent="0cm" style:auto-text-indent="false" style:page-number="auto" text:number-lines="true" text:line-number="0"/>
      <style:text-properties fo:font-size="14pt" style:font-size-asian="10.5pt" style:font-size-complex="12pt"/>
    </style:style>
    <style:style style:name="Addressee" style:family="paragraph" style:parent-style-name="Standard" style:class="extra" style:master-page-name="">
      <style:paragraph-properties fo:margin-top="0cm" fo:margin-bottom="0cm" style:contextual-spacing="false" style:page-number="auto" text:number-lines="true" text:line-number="0"/>
    </style:style>
    <style:style style:name="Sender" style:family="paragraph" style:parent-style-name="Standard" style:class="extra" style:master-page-name="">
      <style:paragraph-properties fo:margin-top="0cm" fo:margin-bottom="0cm" style:contextual-spacing="false" style:page-number="auto" text:number-lines="true" text:line-number="0"/>
    </style:style>
    <style:style style:name="Endnote" style:family="paragraph" loext:hidden="true" style:hidden="true" style:parent-style-name="Standard" style:class="extra" style:master-page-name="">
      <style:paragraph-properties fo:margin-left="0cm" fo:margin-right="0cm" fo:text-indent="0cm" style:auto-text-indent="false" style:page-number="auto" text:number-lines="true" text:line-number="0"/>
      <style:text-properties fo:font-size="14pt" style:font-size-asian="10.5pt" style:font-size-complex="12pt"/>
    </style:style>
    <style:style style:name="Drawing" style:family="paragraph" style:parent-style-name="Caption" style:class="extra" style:master-page-name="">
      <style:paragraph-properties style:page-number="auto"/>
    </style:style>
    <style:style style:name="Preformatted_20_Text" style:display-name="Preformatted Text" style:family="paragraph" style:parent-style-name="Standard" style:class="html" style:master-page-name="">
      <style:paragraph-properties fo:margin-top="0cm" fo:margin-bottom="0cm" style:contextual-spacing="false" style:page-number="auto"/>
      <style:text-properties style:font-name="PT Astra Serif" fo:font-family="'PT Astra Serif'" style:font-style-name="Обычный" style:font-family-generic="roman" style:font-pitch="variable" fo:font-size="14pt" style:font-name-asian="Source Han Sans CN Regular" style:font-family-asian="'Source Han Sans CN Regular'" style:font-family-generic-asian="system" style:font-pitch-asian="variable" style:font-size-asian="10.5pt" style:font-name-complex="Lohit Devanagari" style:font-family-complex="'Lohit Devanagari'" style:font-family-generic-complex="system" style:font-pitch-complex="variable" style:font-size-complex="12pt"/>
    </style:style>
    <style:style style:name="Horizontal_20_Line" style:display-name="Horizontal Line" style:family="paragraph" style:parent-style-name="Standard" style:next-style-name="Text_20_body" style:class="html" style:master-page-name="">
      <style:paragraph-properties fo:margin-top="0cm" fo:margin-bottom="0cm" style:contextual-spacing="false" style:page-number="auto" fo:padding="0cm" fo:border-left="none" fo:border-right="none" fo:border-top="none" fo:border-bottom="0.99pt solid #000000" style:shadow="none" text:number-lines="true" text:line-number="0" style:join-border="true"/>
      <style:text-properties fo:font-size="2pt" style:font-size-asian="10.5pt" style:font-size-complex="12pt"/>
    </style:style>
    <style:style style:name="List_20_Contents" style:display-name="List Contents" style:family="paragraph" loext:hidden="true" style:hidden="true" style:parent-style-name="Standard" style:class="html" style:master-page-name="">
      <style:paragraph-properties fo:margin-left="0cm" fo:margin-right="0cm" fo:text-indent="0cm" style:auto-text-indent="false" style:page-number="auto"/>
    </style:style>
    <style:style style:name="List_20_Heading" style:display-name="List Heading" style:family="paragraph" style:parent-style-name="Standard" style:next-style-name="List_20_Contents" style:class="html" style:master-page-name="">
      <style:paragraph-properties fo:margin-left="0cm" fo:margin-right="0cm" fo:text-indent="0cm" style:auto-text-indent="false" style:page-number="auto"/>
      <style:text-properties style:font-size-asian="10.5pt"/>
    </style:style>
    <style:style style:name="Гриф_5f_Экземпляр" style:display-name="Гриф_Экземпляр" style:family="paragraph" style:parent-style-name="Standard">
      <style:paragraph-properties fo:margin-left="0cm" fo:margin-right="0cm" fo:text-indent="0cm" style:auto-text-indent="false"/>
      <style:text-properties fo:font-size="12pt" style:font-size-asian="10.5pt"/>
    </style:style>
    <style:style style:name="Исполнитель_20_документа" style:display-name="Исполнитель документа" style:family="paragraph" style:parent-style-name="Standard">
      <style:paragraph-properties fo:text-align="start" style:justify-single-word="false"/>
      <style:text-properties fo:font-size="12pt" style:font-size-asian="10.5pt"/>
    </style:style>
    <style:style style:name="Figure_20_Index_20_Heading" style:display-name="Figure Index Heading" style:family="paragraph" style:parent-style-name="Heading" style:class="index">
      <style:paragraph-properties fo:margin-left="0cm" fo:margin-right="0cm" fo:text-align="center" style:justify-single-word="false" fo:text-indent="0cm" style:auto-text-indent="false" text:number-lines="false" text:line-number="0"/>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text-indent="0cm" style:auto-text-indent="false"/>
      <style:text-properties fo:font-size="8pt" fo:language="none" fo:country="none" style:font-size-asian="8pt" style:font-size-complex="8pt"/>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Page_20_Number" style:display-name="Page Number" style:family="text"/>
    <style:style style:name="Caption_20_characters" style:display-name="Caption characters" style:family="text"/>
    <style:style style:name="Drop_20_Caps" style:display-name="Drop Cap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Placeholder" style:family="text">
      <style:text-properties fo:font-variant="small-caps" fo:color="#008080" loext:opacity="10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Example"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User_20_Entry" style:display-name="User Entry"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Исполнитель_20_документа" style:display-name="Исполнитель документа" style:family="graphic" style:auto-update="true">
      <style:graphic-properties fo:min-width="4.001cm" fo:min-height="0.499cm" svg:x="0cm" svg:y="0cm" style:wrap="none" style:vertical-pos="bottom" style:vertical-rel="page" style:horizontal-pos="left" style:horizontal-rel="page-content" fo:background-color="transparent" draw:fill="none" draw:fill-color="#729fcf" fo:padding-left="0cm" fo:padding-right="0cm" fo:padding-top="0cm" fo:padding-bottom="1cm" fo:border="none" style:shadow="none" draw:shadow-opacity="100%" draw:textarea-vertical-align="bottom">
        <style:columns fo:column-count="1" fo:column-gap="0cm"/>
      </style:graphic-properties>
    </style:style>
    <style:style style:name="Watermark" style:family="graphic" loext:hidden="true" style:hidden="true">
      <style:graphic-properties text:anchor-type="page" svg:x="0cm" svg:y="0cm" style:run-through="background" style:wrap="run-through" style:number-wrapped-paragraphs="no-limit" style:vertical-pos="middle" style:vertical-rel="page" style:horizontal-pos="center" style:horizontal-rel="paragraph" fo:background-color="transparent" draw:fill="none" draw:fill-color="#729fcf"/>
    </style:style>
    <style:style style:name="OLE" style:family="graphic" loext:hidden="true" style:hidden="true">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draw:fill-color="#729fcf"/>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text:anchor-type="as-char" svg:y="0cm" fo:margin-left="0.201cm" fo:margin-right="0.201cm"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1"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1"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1"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1"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1"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1"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1"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1" text:display-levels="10">
        <style:list-level-properties text:list-level-position-and-space-mode="label-alignment">
          <style:list-level-label-alignment text:label-followed-by="space" fo:text-indent="1.251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а, б, .., аа, а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а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а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а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а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а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а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а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а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аб, ... (ru)" text:display-levels="10">
        <style:list-level-properties text:list-level-position-and-space-mode="label-alignment">
          <style:list-level-label-alignment text:label-followed-by="space" fo:text-indent="1.251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2.101cm" fo:text-indent="-0.307cm" fo:margin-left="2.101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03cm" fo:text-indent="-1cm" fo:margin-left="2.03cm"/>
        </style:list-level-properties>
      </text:list-level-style-number>
      <text:list-level-style-number text:level="3" text:style-name="Numbering_20_Symbols" loext:num-list-format="%3%)" style:num-suffix=")" style:num-format="a" text:start-value="3">
        <style:list-level-properties text:list-level-position-and-space-mode="label-alignment" fo:text-align="end">
          <style:list-level-label-alignment text:label-followed-by="listtab" text:list-tab-stop-position="2.731cm" fo:text-indent="-0.7cm" fo:margin-left="2.731cm"/>
        </style:list-level-properties>
      </text:list-level-style-number>
      <text:list-level-style-bullet text:level="4" text:style-name="Numbering_20_Symbols" loext:num-list-format="%4%" text:bullet-char="•">
        <style:list-level-properties text:list-level-position-and-space-mode="label-alignment" fo:text-align="end">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fo:text-align="end">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fo:text-align="end">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fo:text-align="end">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fo:text-align="end">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fo:text-align="end">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fo:text-align="end">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2" text:style-name="Bullet_20_Symbols" loext:num-list-format="%2%"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3" text:style-name="Bullet_20_Symbols" loext:num-list-format="%3%"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4" text:style-name="Bullet_20_Symbols" loext:num-list-format="%4%"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5" text:style-name="Bullet_20_Symbols" loext:num-list-format="%5%"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6" text:style-name="Bullet_20_Symbols" loext:num-list-format="%6%"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7" text:style-name="Bullet_20_Symbols" loext:num-list-format="%7%"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8" text:style-name="Bullet_20_Symbols" loext:num-list-format="%8%"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9" text:style-name="Bullet_20_Symbols" loext:num-list-format="%9%"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10" text:style-name="Bullet_20_Symbols" loext:num-list-format="%10%"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style>
    <text:list-style style:name="List_20_2" style:display-name="List 2"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Нумерованный_20_1_29_" style:display-name="Нумерованный 1)">
      <text:list-level-style-number text:level="1"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space" fo:text-indent="1.2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space" fo:text-inden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space" fo:text-indent="2.5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space" fo:text-indent="3.17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space" fo:text-indent="3.8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space" fo:text-indent="4.44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space" fo:text-indent="5.0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space" fo:text-indent="5.71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space" fo:text-indent="6.35cm"/>
        </style:list-level-properties>
      </text:list-level-style-number>
    </text:list-style>
    <text:list-style style:name="Нумерованный_20_а_29_" style:display-name="Нумерованный а)">
      <text:list-level-style-number text:level="1" text:style-name="Numbering_20_Symbols" loext:num-list-format="%1%)" style:num-suffix=")" style:num-format="а, б, .., аа, б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б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б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б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б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б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б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б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б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бб, ... (ru)" text:display-levels="10">
        <style:list-level-properties text:list-level-position-and-space-mode="label-alignment">
          <style:list-level-label-alignment text:label-followed-by="space" fo:text-indent="1.251cm"/>
        </style:list-level-properties>
      </text:list-level-style-number>
    </text:list-style>
    <text:list-style style:name="Нумерованный_20_для_20_таблиц" style:display-name="Нумерованный для таблиц">
      <text:list-level-style-number text:level="1" loext:num-list-format="%1%" style:num-format="1">
        <style:list-level-properties text:list-level-position-and-space-mode="label-alignment" fo:text-align="center">
          <style:list-level-label-alignment text:label-followed-by="nothing"/>
        </style:list-level-properties>
      </text:list-level-style-number>
      <text:list-level-style-number text:level="2" loext:num-list-format="%2%" style:num-format="1">
        <style:list-level-properties text:list-level-position-and-space-mode="label-alignment" fo:text-align="center">
          <style:list-level-label-alignment text:label-followed-by="nothing"/>
        </style:list-level-properties>
      </text:list-level-style-number>
      <text:list-level-style-number text:level="3" loext:num-list-format="%3%" style:num-format="1">
        <style:list-level-properties text:list-level-position-and-space-mode="label-alignment" fo:text-align="center">
          <style:list-level-label-alignment text:label-followed-by="nothing"/>
        </style:list-level-properties>
      </text:list-level-style-number>
      <text:list-level-style-number text:level="4" loext:num-list-format="%4%" style:num-format="1">
        <style:list-level-properties text:list-level-position-and-space-mode="label-alignment" fo:text-align="center">
          <style:list-level-label-alignment text:label-followed-by="nothing"/>
        </style:list-level-properties>
      </text:list-level-style-number>
      <text:list-level-style-number text:level="5" loext:num-list-format="%5%" style:num-format="1">
        <style:list-level-properties text:list-level-position-and-space-mode="label-alignment" fo:text-align="center">
          <style:list-level-label-alignment text:label-followed-by="nothing"/>
        </style:list-level-properties>
      </text:list-level-style-number>
      <text:list-level-style-number text:level="6" loext:num-list-format="%6%" style:num-format="1">
        <style:list-level-properties text:list-level-position-and-space-mode="label-alignment" fo:text-align="center">
          <style:list-level-label-alignment text:label-followed-by="nothing"/>
        </style:list-level-properties>
      </text:list-level-style-number>
      <text:list-level-style-number text:level="7" loext:num-list-format="%7%" style:num-format="1">
        <style:list-level-properties text:list-level-position-and-space-mode="label-alignment" fo:text-align="center">
          <style:list-level-label-alignment text:label-followed-by="nothing"/>
        </style:list-level-properties>
      </text:list-level-style-number>
      <text:list-level-style-number text:level="8" loext:num-list-format="%8%" style:num-format="1">
        <style:list-level-properties text:list-level-position-and-space-mode="label-alignment" fo:text-align="center">
          <style:list-level-label-alignment text:label-followed-by="nothing"/>
        </style:list-level-properties>
      </text:list-level-style-number>
      <text:list-level-style-number text:level="9" loext:num-list-format="%9%" style:num-format="1">
        <style:list-level-properties text:list-level-position-and-space-mode="label-alignment" fo:text-align="center">
          <style:list-level-label-alignment text:label-followed-by="nothing"/>
        </style:list-level-properties>
      </text:list-level-style-number>
      <text:list-level-style-number text:level="10" loext:num-list-format="%10%" style:num-format="1">
        <style:list-level-properties text:list-level-position-and-space-mode="label-alignment" fo:text-align="center">
          <style:list-level-label-alignment text:label-followed-by="nothing"/>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Таблица2" style:family="table">
      <style:table-properties table:align="margins"/>
    </style:style>
    <style:style style:name="Таблица2.A" style:family="table-column">
      <style:table-column-properties style:rel-column-width="41773*"/>
    </style:style>
    <style:style style:name="Таблица2.B" style:family="table-column">
      <style:table-column-properties style:rel-column-width="23762*"/>
    </style:style>
    <style:style style:name="MP1" style:family="paragraph" style:parent-style-name="Header_20_right">
      <style:text-properties style:text-rotation-angle="270" style:text-rotation-scale="line-height"/>
    </style:style>
    <style:style style:name="MP2" style:family="paragraph" style:parent-style-name="Footer_20_left" style:master-page-name="Обратная_20_сторона">
      <style:paragraph-properties style:page-number="auto"/>
    </style:style>
    <style:style style:name="MP3" style:family="paragraph" style:parent-style-name="Footer_20_left">
      <style:text-properties officeooo:rsid="005ffed0" officeooo:paragraph-rsid="005ffed0"/>
    </style:style>
    <style:style style:name="MP4" style:family="paragraph" style:parent-style-name="Гриф_5f_Экземпляр">
      <style:text-properties officeooo:paragraph-rsid="007cf328"/>
    </style:style>
    <style:style style:name="MP5" style:family="paragraph" style:parent-style-name="Гриф_5f_Экземпляр">
      <style:text-properties officeooo:rsid="005d3465" officeooo:paragraph-rsid="007cf328"/>
    </style:style>
    <style:style style:name="MP6" style:family="paragraph" style:parent-style-name="Standard">
      <style:text-properties fo:font-size="2pt" officeooo:paragraph-rsid="007cf328" style:font-size-asian="1.75pt" style:font-size-complex="2pt"/>
    </style:style>
    <style:style style:name="MT1" style:family="text">
      <style:text-properties officeooo:rsid="005ffed0"/>
    </style:style>
    <style:style style:name="M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style:page-layout style:name="Mpm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1cm" fo:margin-left="0cm" fo:margin-right="0cm" fo:margin-bottom="0.101cm" fo:background-color="transparent" style:dynamic-spacing="false" draw:fill="none" draw:fill-color="#729fcf"/>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1.499cm" fo:margin-left="0cm" fo:margin-right="0cm" fo:margin-top="0.499cm" fo:background-color="transparent" style:dynamic-spacing="false" draw:fill="none" draw:fill-color="#729fcf"/>
      </style:footer-style>
    </style:page-layout>
    <style:page-layout style:name="Mpm5" style:page-usage="left">
      <style:page-layout-properties fo:page-width="21.001cm" fo:page-height="29.7cm" style:num-format="1" style:print-orientation="portrait" fo:margin-top="1cm" fo:margin-bottom="1cm" fo:margin-left="1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6" style:page-usage="right">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9">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0">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page-number text:select-page="current">20</text:page-number></text:p>
      </style:header>
      <style:footer>
        <text:p text:style-name="Footer"/>
      </style:footer>
    </style:master-page>
    <style:master-page style:name="First_20_Page" style:display-name="First Page" style:page-layout-name="Mpm2" draw:style-name="Mdp1" style:next-style-name="Standard"/>
    <style:master-page style:name="Landscape" style:page-layout-name="Mpm3" draw:style-name="Mdp1">
      <style:header>
        <text:p text:style-name="Header"><draw:frame draw:style-name="Mfr1" draw:name="Номер страницы справа" text:anchor-type="paragraph" svg:x="28cm" svg:width="0.7cm" svg:height="1.499cm" draw:z-index="0"><draw:text-box><text:p text:style-name="MP1"><text:page-number text:select-page="current">0</text:page-number></text:p></draw:text-box></draw:frame></text:p>
      </style:header>
    </style:master-page>
    <style:master-page style:name="Обратная_20_сторона" style:display-name="Обратная сторона" style:page-layout-name="Mpm4" draw:style-name="Mdp1" style:next-style-name="First_20_Page">
      <style:header>
        <text:p text:style-name="Header"/>
      </style:header>
      <style:footer>
        <text:p text:style-name="MP2">Отп. в 3-х экз.</text:p>
        <text:p text:style-name="Footer_20_left">1 экз. в дело</text:p>
        <text:p text:style-name="Footer_20_left">2 и 3 в адрес</text:p>
        <text:p text:style-name="Footer_20_left">исп. И.О. Фамилия</text:p>
        <text:p text:style-name="Footer_20_left">тел. <text:span text:style-name="MT1">123-45-67</text:span></text:p>
        <text:p text:style-name="MP3">01.01.2019</text:p>
      </style:footer>
    </style:master-page>
    <style:master-page style:name="Left_20_Page" loext:hidden="true" style:hidden="true" style:display-name="Left Page" style:page-layout-name="Mpm5" draw:style-name="Mdp1" style:next-style-name="Right_20_Page">
      <style:header>
        <text:p text:style-name="Header"><text:page-number text:select-page="current">0</text:page-number></text:p>
      </style:header>
      <style:footer>
        <text:p text:style-name="Footer"/>
      </style:footer>
    </style:master-page>
    <style:master-page style:name="Right_20_Page" loext:hidden="true" style:hidden="true" style:display-name="Right Page" style:page-layout-name="Mpm6" draw:style-name="Mdp1" style:next-style-name="Left_20_Page">
      <style:header>
        <text:p text:style-name="Header"><text:page-number text:select-page="current">0</text:page-number></text:p>
      </style:header>
      <style:footer>
        <text:p text:style-name="Footer"/>
      </style:footer>
    </style:master-page>
    <style:master-page style:name="Envelope" loext:hidden="true" style:hidden="true" style:page-layout-name="Mpm7" draw:style-name="Mdp1">
      <style:header>
        <text:p text:style-name="Header"/>
      </style:header>
    </style:master-page>
    <style:master-page style:name="Index" loext:hidden="true" style:hidden="true" style:page-layout-name="Mpm8" draw:style-name="Mdp1">
      <style:header>
        <text:p text:style-name="Header"/>
      </style:header>
    </style:master-page>
    <style:master-page style:name="HTML" loext:hidden="true" style:hidden="true" style:page-layout-name="Mpm9" draw:style-name="Mdp1">
      <style:header>
        <text:p text:style-name="Header"/>
      </style:header>
    </style:master-page>
    <style:master-page style:name="Footnote" loext:hidden="true" style:hidden="true" style:page-layout-name="Mpm10" draw:style-name="Mdp1">
      <style:header>
        <text:p text:style-name="Header"/>
      </style:header>
    </style:master-page>
    <style:master-page style:name="Endnote" loext:hidden="true" style:hidden="true" style:page-layout-name="Mpm10" draw:style-name="Mdp1">
      <style:header>
        <text:p text:style-name="Header"/>
      </style:header>
    </style:master-page>
    <style:master-page style:name="Первая_20_страница_20_с_20_колонтитулами" style:display-name="Первая страница с колонтитулами" style:page-layout-name="Mpm11" draw:style-name="Mdp1" style:next-style-name="Standard">
      <style:header>
        <table:table table:name="Таблица2" table:style-name="Таблица2">
          <table:table-column table:style-name="Таблица2.A"/>
          <table:table-column table:style-name="Таблица2.B"/>
          <table:table-row>
            <table:table-cell office:value-type="string">
              <text:p text:style-name="MP4"/>
            </table:table-cell>
            <table:table-cell office:value-type="string">
              <text:p text:style-name="MP5"/>
            </table:table-cell>
          </table:table-row>
        </table:table>
        <text:p text:style-name="MP6"/>
      </style:header>
      <style:footer>
        <text:p text:style-name="Исполнитель_20_документа"/>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4-01T11:46:00.976592672</meta:creation-date>
    <dc:title>Default</dc:title>
    <meta:editing-cycles>23</meta:editing-cycles>
    <meta:editing-duration>PT12H47M58S</meta:editing-duration>
    <meta:generator>LibreOffice/25.2.6.2$Linux_X86_64 LibreOffice_project/520$Build-2</meta:generator>
    <dc:date>2026-05-28T14:13:44.750732239</dc:date>
    <meta:document-statistic meta:table-count="24" meta:image-count="0" meta:object-count="0" meta:page-count="25" meta:paragraph-count="1293" meta:word-count="7251" meta:character-count="55446" meta:non-whitespace-character-count="49237"/>
  </office:meta>
</office:document-meta>
</file>