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family-generic="swiss"/>
    <style:font-face style:name="Liberation Mono2" svg:font-family="'Liberation Mono'" style:font-family-generic="system" style:font-pitch="variable"/>
    <style:font-face style:name="Liberation Mono3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8cm" table:align="margins" style:writing-mode="lr-tb"/>
    </style:style>
    <style:style style:name="Таблица1.A" style:family="table-column">
      <style:table-column-properties style:column-width="1.192cm" style:rel-column-width="4339*"/>
    </style:style>
    <style:style style:name="Таблица1.B" style:family="table-column">
      <style:table-column-properties style:column-width="4.872cm" style:rel-column-width="17739*"/>
    </style:style>
    <style:style style:name="Таблица1.C" style:family="table-column">
      <style:table-column-properties style:column-width="11.936cm" style:rel-column-width="43457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3" style:family="table">
      <style:table-properties style:width="17.992cm" table:align="left" table:display="true"/>
    </style:style>
    <style:style style:name="Таблица3.A" style:family="table-column">
      <style:table-column-properties style:column-width="0.933cm"/>
    </style:style>
    <style:style style:name="Таблица3.B" style:family="table-column">
      <style:table-column-properties style:column-width="3.598cm"/>
    </style:style>
    <style:style style:name="Таблица3.C" style:family="table-column">
      <style:table-column-properties style:column-width="4.073cm"/>
    </style:style>
    <style:style style:name="Таблица3.D" style:family="table-column">
      <style:table-column-properties style:column-width="2.249cm"/>
    </style:style>
    <style:style style:name="Таблица3.E" style:family="table-column">
      <style:table-column-properties style:column-width="7.138cm"/>
    </style:style>
    <style:style style:name="Таблица3.1" style:family="table-row">
      <style:table-row-properties style:min-row-height="0.635cm" style:use-optimal-row-height="true"/>
    </style:style>
    <style:style style:name="Таблица3.A1" style:family="table-cell">
      <style:table-cell-properties xmlns:co="http://ncloudtech.com" style:vertical-align="middle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A2" style:family="table-cell">
      <style:table-cell-properties xmlns:co="http://ncloudtech.com" style:vertical-align="top" fo:padding-left="0.191cm" fo:padding-right="0.191cm" fo:padding-top="0cm" fo:padding-bottom="0cm" fo:border="0.75pt solid #000000" fo:wrap-option="wrap" co:border-horizontal="0.5pt solid #000000" co:border-vertical="0.5pt solid #000000"/>
    </style:style>
    <style:style style:name="Таблица3.B2" style:family="table-cell">
      <style:table-cell-properties xmlns:co="http://ncloudtech.com" style:vertical-align="top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C2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3.4" style:family="table-row">
      <style:table-row-properties style:min-row-height="2.237cm" style:use-optimal-row-height="true"/>
    </style:style>
    <style:style style:name="Таблица4" style:family="table">
      <style:table-properties style:width="17.992cm" table:align="left" table:display="true"/>
    </style:style>
    <style:style style:name="Таблица4.A" style:family="table-column">
      <style:table-column-properties style:column-width="0.933cm"/>
    </style:style>
    <style:style style:name="Таблица4.B" style:family="table-column">
      <style:table-column-properties style:column-width="3.565cm"/>
    </style:style>
    <style:style style:name="Таблица4.C" style:family="table-column">
      <style:table-column-properties style:column-width="13.494cm"/>
    </style:style>
    <style:style style:name="Таблица4.1" style:family="table-row">
      <style:table-row-properties style:min-row-height="1.773cm" style:use-optimal-row-height="true"/>
    </style:style>
    <style:style style:name="Таблица4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4.2" style:family="table-row">
      <style:table-row-properties style:min-row-height="1.505cm" style:use-optimal-row-height="true"/>
    </style:style>
    <style:style style:name="Таблица5" style:family="table">
      <style:table-properties style:width="17.992cm" table:align="left" table:display="true"/>
    </style:style>
    <style:style style:name="Таблица5.A" style:family="table-column">
      <style:table-column-properties style:column-width="0.933cm"/>
    </style:style>
    <style:style style:name="Таблица5.B" style:family="table-column">
      <style:table-column-properties style:column-width="3.565cm"/>
    </style:style>
    <style:style style:name="Таблица5.C" style:family="table-column">
      <style:table-column-properties style:column-width="13.494cm"/>
    </style:style>
    <style:style style:name="Таблица5.1" style:family="table-row">
      <style:table-row-properties style:min-row-height="0.635cm" style:use-optimal-row-height="true"/>
    </style:style>
    <style:style style:name="Таблица5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" style:family="table">
      <style:table-properties style:width="17.992cm" table:align="left" table:display="true"/>
    </style:style>
    <style:style style:name="Таблица6.A" style:family="table-column">
      <style:table-column-properties style:column-width="0.933cm"/>
    </style:style>
    <style:style style:name="Таблица6.B" style:family="table-column">
      <style:table-column-properties style:column-width="3.598cm"/>
    </style:style>
    <style:style style:name="Таблица6.C" style:family="table-column">
      <style:table-column-properties style:column-width="13.46cm"/>
    </style:style>
    <style:style style:name="Таблица6.1" style:family="table-row">
      <style:table-row-properties style:min-row-height="0.635cm" style:use-optimal-row-height="true"/>
    </style:style>
    <style:style style:name="Таблица6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.4" style:family="table-row">
      <style:table-row-properties style:min-row-height="0.986cm" style:use-optimal-row-height="true"/>
    </style:style>
    <style:style style:name="Таблица6.8" style:family="table-row">
      <style:table-row-properties style:min-row-height="6.897cm" style:use-optimal-row-height="true"/>
    </style:style>
    <style:style style:name="Таблица7" style:family="table">
      <style:table-properties style:width="17.992cm" table:align="left" style:writing-mode="lr-tb"/>
    </style:style>
    <style:style style:name="Таблица7.A" style:family="table-column">
      <style:table-column-properties style:column-width="0.905cm"/>
    </style:style>
    <style:style style:name="Таблица7.B" style:family="table-column">
      <style:table-column-properties style:column-width="3.593cm"/>
    </style:style>
    <style:style style:name="Таблица7.C" style:family="table-column">
      <style:table-column-properties style:column-width="13.494cm"/>
    </style:style>
    <style:style style:name="Таблица7.1" style:family="table-row">
      <style:table-row-properties style:min-row-height="3.096cm" fo:keep-together="auto"/>
    </style:style>
    <style:style style:name="Таблица7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8" style:family="table">
      <style:table-properties style:width="17.882cm" table:align="left" style:writing-mode="lr-tb"/>
    </style:style>
    <style:style style:name="Таблица8.A" style:family="table-column">
      <style:table-column-properties style:column-width="0.953cm"/>
    </style:style>
    <style:style style:name="Таблица8.B" style:family="table-column">
      <style:table-column-properties style:column-width="3.545cm"/>
    </style:style>
    <style:style style:name="Таблица8.C" style:family="table-column">
      <style:table-column-properties style:column-width="13.384cm"/>
    </style:style>
    <style:style style:name="Таблица8.1" style:family="table-row">
      <style:table-row-properties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" style:family="table">
      <style:table-properties style:width="17.872cm" fo:margin-left="-0.002cm" table:align="left" style:writing-mode="lr-tb"/>
    </style:style>
    <style:style style:name="Таблица9.A" style:family="table-column">
      <style:table-column-properties style:column-width="0.97cm"/>
    </style:style>
    <style:style style:name="Таблица9.B" style:family="table-column">
      <style:table-column-properties style:column-width="3.528cm"/>
    </style:style>
    <style:style style:name="Таблица9.C" style:family="table-column">
      <style:table-column-properties style:column-width="13.374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.2" style:family="table-row">
      <style:table-row-properties style:min-row-height="2.988cm" fo:keep-together="auto"/>
    </style:style>
    <style:style style:name="Таблица13" style:family="table">
      <style:table-properties style:width="17.886cm" fo:margin-left="0.014cm" table:align="left" table:display="true"/>
    </style:style>
    <style:style style:name="Таблица13.A" style:family="table-column">
      <style:table-column-properties style:column-width="2.792cm"/>
    </style:style>
    <style:style style:name="Таблица13.B" style:family="table-column">
      <style:table-column-properties style:column-width="3.337cm"/>
    </style:style>
    <style:style style:name="Таблица13.C" style:family="table-column">
      <style:table-column-properties style:column-width="1.861cm"/>
    </style:style>
    <style:style style:name="Таблица13.D" style:family="table-column">
      <style:table-column-properties style:column-width="2.117cm"/>
    </style:style>
    <style:style style:name="Таблица13.E" style:family="table-column">
      <style:table-column-properties style:column-width="1.984cm"/>
    </style:style>
    <style:style style:name="Таблица13.F" style:family="table-column">
      <style:table-column-properties style:column-width="2.896cm"/>
    </style:style>
    <style:style style:name="Таблица13.G" style:family="table-column">
      <style:table-column-properties style:column-width="2.898cm"/>
    </style:style>
    <style:style style:name="Таблица13.1" style:family="table-row">
      <style:table-row-properties style:min-row-height="0.353cm" style:use-optimal-row-height="true"/>
    </style:style>
    <style:style style:name="Таблица13.A1" style:family="table-cell">
      <style:table-cell-properties xmlns:co="http://ncloudtech.com" style:vertical-align="top" fo:padding-left="0.191cm" fo:padding-right="0.191cm" fo:padding-top="0cm" fo:padding-bottom="0cm" fo:border="0.5pt solid #000000" fo:wrap-option="wrap" co:border-horizontal="0.5pt solid #000000" co:border-vertical="0.5pt solid #000000"/>
    </style:style>
    <style:style style:name="Таблица13.A2" style:family="table-cell">
      <style:table-cell-properties xmlns:co="http://ncloudtech.com" style:vertical-align="top" fo:padding-left="0.191cm" fo:padding-right="0.191cm" fo:padding-top="0cm" fo:padding-bottom="0cm" fo:border-left="0.5pt solid #000000" fo:border-right="0.5pt solid #000000" fo:border-top="none" fo:border-bottom="0.5pt solid #000000" fo:wrap-option="wrap" co:border-horizontal="0.5pt solid #000000" co:border-vertical="0.5pt solid #000000"/>
    </style:style>
    <style:style style:name="Таблица13.F2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none" fo:border-bottom="0.5pt solid #000000" fo:wrap-option="wrap" co:border-horizontal="0.5pt solid #000000" co:border-vertical="0.5pt solid #000000"/>
    </style:style>
    <style:style style:name="Таблица13.3" style:family="table-row">
      <style:table-row-properties style:min-row-height="0.51cm" style:use-optimal-row-height="true"/>
    </style:style>
    <style:style style:name="Таблица13.4" style:family="table-row">
      <style:table-row-properties style:min-row-height="0.635cm" style:use-optimal-row-height="true"/>
    </style:style>
    <style:style style:name="Таблица13.F4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0.5pt solid #000000" fo:border-bottom="0.5pt solid #000000" fo:wrap-option="wrap" co:border-horizontal="0.5pt solid #000000" co:border-vertical="0.5pt solid #000000"/>
    </style:style>
    <style:style style:name="Таблица14" style:family="table">
      <style:table-properties style:width="17.912cm" table:align="left"/>
    </style:style>
    <style:style style:name="Таблица14.A" style:family="table-column">
      <style:table-column-properties style:column-width="2.845cm"/>
    </style:style>
    <style:style style:name="Таблица14.B" style:family="table-column">
      <style:table-column-properties style:column-width="3.307cm"/>
    </style:style>
    <style:style style:name="Таблица14.C" style:family="table-column">
      <style:table-column-properties style:column-width="2.847cm"/>
    </style:style>
    <style:style style:name="Таблица14.D" style:family="table-column">
      <style:table-column-properties style:column-width="3cm"/>
    </style:style>
    <style:style style:name="Таблица14.F" style:family="table-column">
      <style:table-column-properties style:column-width="2.912cm"/>
    </style:style>
    <style:style style:name="Таблица14.1" style:family="table-row">
      <style:table-row-properties style:min-row-height="0.441cm"/>
    </style:style>
    <style:style style:name="Таблица14.A1" style:family="table-cell">
      <style:table-cell-properties fo:padding="0.049cm" fo:border="0.05pt solid #000000" style:writing-mode="page"/>
    </style:style>
    <style:style style:name="Таблица14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4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4.A3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8" style:family="table">
      <style:table-properties style:width="18cm" table:align="margins"/>
    </style:style>
    <style:style style:name="Таблица18.A" style:family="table-column">
      <style:table-column-properties style:column-width="3cm" style:rel-column-width="10922*"/>
    </style:style>
    <style:style style:name="Таблица18.F" style:family="table-column">
      <style:table-column-properties style:column-width="3cm" style:rel-column-width="10925*"/>
    </style:style>
    <style:style style:name="Таблица18.A1" style:family="table-cell">
      <style:table-cell-properties fo:padding="0cm" fo:border="0.05pt solid #000000" style:writing-mode="page"/>
    </style:style>
    <style:style style:name="Таблица18.A2" style:family="table-cell">
      <style:table-cell-properties fo:padding="0cm" fo:border-left="0.05pt solid #000000" fo:border-right="none" fo:border-top="none" fo:border-bottom="0.05pt solid #000000" style:writing-mode="page"/>
    </style:style>
    <style:style style:name="Таблица18.F2" style:family="table-cell">
      <style:table-cell-properties fo:padding="0cm" fo:border-left="0.05pt solid #000000" fo:border-right="0.05pt solid #000000" fo:border-top="none" fo:border-bottom="0.05pt solid #000000" style:writing-mode="page"/>
    </style:style>
    <style:style style:name="Таблица18.A11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8.F11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0" style:family="table">
      <style:table-properties style:width="17.872cm" fo:margin-left="-0.002cm" table:align="left" style:writing-mode="lr-tb"/>
    </style:style>
    <style:style style:name="Таблица10.A" style:family="table-column">
      <style:table-column-properties style:column-width="0.97cm"/>
    </style:style>
    <style:style style:name="Таблица10.B" style:family="table-column">
      <style:table-column-properties style:column-width="4.263cm"/>
    </style:style>
    <style:style style:name="Таблица10.C" style:family="table-column">
      <style:table-column-properties style:column-width="12.638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1" style:family="table">
      <style:table-properties style:width="17.872cm" fo:margin-left="-0.002cm" table:align="left" style:writing-mode="lr-tb"/>
    </style:style>
    <style:style style:name="Таблица11.A" style:family="table-column">
      <style:table-column-properties style:column-width="0.97cm"/>
    </style:style>
    <style:style style:name="Таблица11.B" style:family="table-column">
      <style:table-column-properties style:column-width="16.902cm"/>
    </style:style>
    <style:style style:name="Таблица11.1" style:family="table-row">
      <style:table-row-properties style:min-row-height="0.753cm" fo:keep-together="auto"/>
    </style:style>
    <style:style style:name="Таблица11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5" style:family="table">
      <style:table-properties style:width="17.838cm" table:align="left"/>
    </style:style>
    <style:style style:name="Таблица15.A" style:family="table-column">
      <style:table-column-properties style:column-width="1.66cm"/>
    </style:style>
    <style:style style:name="Таблица15.B" style:family="table-column">
      <style:table-column-properties style:column-width="10.391cm"/>
    </style:style>
    <style:style style:name="Таблица15.C" style:family="table-column">
      <style:table-column-properties style:column-width="5.787cm"/>
    </style:style>
    <style:style style:name="Таблица15.1" style:family="table-row">
      <style:table-row-properties style:min-row-height="0.938cm"/>
    </style:style>
    <style:style style:name="Таблица15.A1" style:family="table-cell">
      <style:table-cell-properties style:vertical-align="middle" fo:padding="0.049cm" fo:border="0.05pt solid #000000"/>
    </style:style>
    <style:style style:name="Таблица15.2" style:family="table-row">
      <style:table-row-properties style:min-row-height="2.422cm"/>
    </style:style>
    <style:style style:name="Таблица15.3" style:family="table-row">
      <style:table-row-properties style:min-row-height="1.245cm"/>
    </style:style>
    <style:style style:name="Таблица15.A3" style:family="table-cell">
      <style:table-cell-properties style:vertical-align="middle" fo:padding="0.049cm" fo:border-left="0.05pt solid #000000" fo:border-right="0.05pt solid #000000" fo:border-top="none" fo:border-bottom="0.05pt solid #000000"/>
    </style:style>
    <style:style style:name="Таблица16" style:family="table">
      <style:table-properties style:width="17.872cm" fo:margin-left="-0.002cm" table:align="left" style:writing-mode="lr-tb"/>
    </style:style>
    <style:style style:name="Таблица16.A" style:family="table-column">
      <style:table-column-properties style:column-width="0.97cm"/>
    </style:style>
    <style:style style:name="Таблица16.B" style:family="table-column">
      <style:table-column-properties style:column-width="16.902cm"/>
    </style:style>
    <style:style style:name="Таблица16.1" style:family="table-row">
      <style:table-row-properties fo:keep-together="auto"/>
    </style:style>
    <style:style style:name="Таблица16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7" style:family="table">
      <style:table-properties style:width="17.847cm" table:align="left"/>
    </style:style>
    <style:style style:name="Таблица17.A" style:family="table-column">
      <style:table-column-properties style:column-width="4.514cm"/>
    </style:style>
    <style:style style:name="Таблица17.B" style:family="table-column">
      <style:table-column-properties style:column-width="4.491cm"/>
    </style:style>
    <style:style style:name="Таблица17.C" style:family="table-column">
      <style:table-column-properties style:column-width="4.493cm"/>
    </style:style>
    <style:style style:name="Таблица17.D" style:family="table-column">
      <style:table-column-properties style:column-width="4.35cm"/>
    </style:style>
    <style:style style:name="Таблица17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7.D1" style:family="table-cell">
      <style:table-cell-properties fo:padding="0.049cm" fo:border="0.05pt solid #000000" style:writing-mode="page"/>
    </style:style>
    <style:style style:name="Таблица17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7.D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2" style:family="table">
      <style:table-properties style:width="18cm" style:rel-width="100%" table:align="left" style:writing-mode="lr-tb"/>
    </style:style>
    <style:style style:name="Таблица12.A" style:family="table-column">
      <style:table-column-properties style:column-width="0.894cm" style:rel-column-width="507*"/>
    </style:style>
    <style:style style:name="Таблица12.B" style:family="table-column">
      <style:table-column-properties style:column-width="4.343cm" style:rel-column-width="2462*"/>
    </style:style>
    <style:style style:name="Таблица12.C" style:family="table-column">
      <style:table-column-properties style:column-width="12.764cm" style:rel-column-width="7236*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1" fo:font-size="12pt" fo:font-weight="bold" officeooo:paragraph-rsid="0083d180" style:font-size-asian="12pt" style:font-weight-asian="bold" style:font-name-complex="Times New Roman1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style:font-name="Times New Roman1" fo:font-size="12pt" fo:font-weight="bold" officeooo:paragraph-rsid="0083d180" style:font-size-asian="12pt" style:font-weight-asian="bold" style:font-name-complex="Times New Roman1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fo:font-weight="bold" officeooo:paragraph-rsid="0083d180" style:font-size-asian="12pt" style:font-weight-asian="bold" style:font-name-complex="Times New Roman1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3d180" style:font-size-asian="12pt" style:font-name-complex="Times New Roman1" style:font-size-complex="12pt"/>
    </style:style>
    <style:style style:name="P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4f6ae" style:font-size-asian="12pt" style:font-name-complex="Times New Roman1" style:font-size-complex="12pt"/>
    </style:style>
    <style:style style:name="P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3d180" style:font-size-asian="12pt" style:font-name-complex="Times New Roman1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3d180" style:font-size-asian="12pt" style:font-name-complex="Times New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3d180" fo:background-color="#ffffff" style:font-size-asian="12pt" style:font-name-complex="Times New Roman1" style:font-size-complex="12pt"/>
    </style:style>
    <style:style style:name="P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3d180" fo:background-color="#ffffff" style:font-size-asian="12pt" style:font-name-complex="Times New Roman1" style:font-size-complex="12pt"/>
    </style:style>
    <style:style style:name="P10" style:family="paragraph" style:parent-style-name="Standard">
      <style:paragraph-properties fo:margin-top="0.106cm" fo:margin-bottom="0.106cm" style:contextual-spacing="false" fo:line-height="100%"/>
      <style:text-properties style:font-name="Times New Roman1" fo:font-size="12pt" fo:font-weight="bold" officeooo:paragraph-rsid="0083d180" style:font-size-asian="12pt" style:font-weight-asian="bold" style:font-name-complex="Times New Roman1" style:font-size-complex="12pt"/>
    </style:style>
    <style:style style:name="P11" style:family="paragraph" style:parent-style-name="Standard">
      <style:paragraph-properties fo:line-height="100%" fo:text-align="center" style:justify-single-word="false" fo:orphans="2" fo:widows="2"/>
      <style:text-properties fo:color="#000000" loext:opacity="100%" style:font-name="Times New Roman1" fo:font-size="12pt" officeooo:paragraph-rsid="0085f124" style:font-size-asian="12pt" style:font-size-complex="12pt"/>
    </style:style>
    <style:style style:name="P12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color="#000000" loext:opacity="100%" style:font-name="Times New Roman1" fo:font-size="12pt" officeooo:paragraph-rsid="0085f124" style:font-size-asian="12pt" style:font-size-complex="12pt"/>
    </style:style>
    <style:style style:name="P13" style:family="paragraph" style:parent-style-name="Standard">
      <style:text-properties fo:color="#000000" loext:opacity="100%" style:font-name="Times New Roman1" fo:font-size="12pt" officeooo:paragraph-rsid="0085f124" style:font-size-asian="12pt" style:font-size-complex="12pt"/>
    </style:style>
    <style:style style:name="P14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85f124" style:font-size-asian="12pt" style:font-size-complex="12pt"/>
    </style:style>
    <style:style style:name="P15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color="#000000" loext:opacity="100%" style:font-name="Times New Roman1" fo:font-size="12pt" officeooo:rsid="0085f124" officeooo:paragraph-rsid="0085f124" style:font-size-asian="12pt" style:font-size-complex="12pt"/>
    </style:style>
    <style:style style:name="P16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rsid="0085f124" officeooo:paragraph-rsid="0085f124" style:font-size-asian="12pt" style:font-size-complex="12pt"/>
    </style:style>
    <style:style style:name="P17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rsid="0085f124" officeooo:paragraph-rsid="0085f124" style:font-size-asian="12pt" style:font-size-complex="12pt"/>
    </style:style>
    <style:style style:name="P18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officeooo:paragraph-rsid="00878a8f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fo:font-weight="bold" officeooo:paragraph-rsid="00878a8f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left="0cm" fo:margin-right="0cm" fo:margin-top="0.474cm" fo:margin-bottom="0cm" style:contextual-spacing="false" fo:text-align="center" style:justify-single-word="false" fo:orphans="2" fo:widows="2" fo:text-indent="0cm" style:auto-text-indent="false"/>
      <style:text-properties fo:color="#000000" loext:opacity="100%" style:font-name="Times New Roman1" fo:font-size="12pt" fo:font-weight="normal" officeooo:paragraph-rsid="00878a8f" fo:background-color="transparent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paragraph-rsid="00878a8f" style:font-size-asian="12pt" style:font-size-complex="12pt"/>
    </style:style>
    <style:style style:name="P22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officeooo:paragraph-rsid="00878a8f" fo:background-color="transparent" style:font-size-asian="12pt" style:font-weight-asian="bold" style:font-size-complex="12pt" style:font-weight-complex="bold"/>
    </style:style>
    <style:style style:name="P23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paragraph-rsid="00878a8f" fo:background-color="transparent" style:font-size-asian="12pt" style:font-size-complex="12pt"/>
    </style:style>
    <style:style style:name="P24" style:family="paragraph" style:parent-style-name="Text_20_body">
      <style:paragraph-properties fo:line-height="100%" fo:text-align="start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8a8f" fo:background-color="transparent" style:font-size-asian="12pt" style:font-size-complex="12pt"/>
    </style:style>
    <style:style style:name="P25" style:family="paragraph" style:parent-style-name="Standard">
      <style:paragraph-properties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rsid="00878a8f" officeooo:paragraph-rsid="00878a8f" fo:background-color="transparent" style:font-size-asian="12pt" style:font-size-complex="12pt"/>
    </style:style>
    <style:style style:name="P26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fo:font-weight="bold" officeooo:paragraph-rsid="00878a8f" fo:background-color="transparent" style:font-size-asian="12pt" style:font-weight-asian="bold" style:font-size-complex="12pt" style:font-weight-complex="bold"/>
    </style:style>
    <style:style style:name="P27" style:family="paragraph" style:parent-style-name="Standard">
      <style:paragraph-properties fo:text-align="center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rsid="008891ad" officeooo:paragraph-rsid="00878a8f" fo:background-color="transparent" style:font-size-asian="12pt" style:font-size-complex="12pt"/>
    </style:style>
    <style:style style:name="P28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officeooo:paragraph-rsid="00878a8f" fo:background-color="transparent" style:font-size-asian="12pt" style:font-size-complex="12pt"/>
    </style:style>
    <style:style style:name="P29" style:family="paragraph" style:parent-style-name="Standard">
      <style:paragraph-properties fo:margin-top="0.106cm" fo:margin-bottom="0.106cm" style:contextual-spacing="false" fo:text-align="start" style:justify-single-word="false" fo:orphans="2" fo:widows="2"/>
      <style:text-properties fo:color="#000000" loext:opacity="100%" style:font-name="Times New Roman1" fo:font-size="12pt" officeooo:paragraph-rsid="00878a8f" fo:background-color="transparent" style:font-size-asian="12pt" style:font-size-complex="12pt"/>
    </style:style>
    <style:style style:name="P30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rsid="008891ad" officeooo:paragraph-rsid="00878a8f" fo:background-color="transparent" style:font-size-asian="12pt" style:font-size-complex="12pt"/>
    </style:style>
    <style:style style:name="P3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78a8f" fo:background-color="transparent" style:font-size-asian="12pt" style:font-size-complex="12pt"/>
    </style:style>
    <style:style style:name="P3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8a8f" fo:background-color="transparent" style:font-size-asian="12pt" style:font-name-complex="Times New Roman1" style:font-size-complex="12pt"/>
    </style:style>
    <style:style style:name="P33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8a8f" fo:background-color="transparent" style:font-size-asian="12pt" style:font-name-complex="Times New Roman1" style:font-size-complex="12pt"/>
    </style:style>
    <style:style style:name="P3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style:font-size-asian="12pt" style:font-name-complex="Times New Roman1" style:font-size-complex="12pt"/>
    </style:style>
    <style:style style:name="P3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78a8f" fo:background-color="transparent" style:font-size-asian="12pt" style:font-weight-asian="bold" style:font-name-complex="Times New Roman1" style:font-size-complex="12pt"/>
    </style:style>
    <style:style style:name="P36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1" fo:font-size="12pt" fo:font-weight="bold" officeooo:paragraph-rsid="00878a8f" fo:background-color="transparent" style:font-size-asian="12pt" style:font-weight-asian="bold" style:font-name-complex="Times New Roman1" style:font-size-complex="12pt"/>
    </style:style>
    <style:style style:name="P3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8a8f" fo:background-color="transparent" style:font-size-asian="12pt" style:font-name-complex="Times New Roman1" style:font-size-complex="12pt"/>
    </style:style>
    <style:style style:name="P38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9c418" fo:background-color="transparent" style:font-size-asian="12pt" style:font-weight-asian="bold" style:font-name-complex="Times New Roman1" style:font-size-complex="12pt"/>
    </style:style>
    <style:style style:name="P3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9c418" fo:background-color="transparent" style:font-size-asian="12pt" style:font-weight-asian="bold" style:font-name-complex="Times New Roman1" style:font-size-complex="12pt"/>
    </style:style>
    <style:style style:name="P4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paragraph-rsid="0089c418" fo:background-color="transparent" style:font-size-asian="12pt" style:font-name-complex="Times New Roman1" style:font-size-complex="12pt"/>
    </style:style>
    <style:style style:name="P4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9c418" fo:background-color="transparent" style:font-size-asian="12pt" style:font-name-complex="Times New Roman1" style:font-size-complex="12pt"/>
    </style:style>
    <style:style style:name="P4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9c418" fo:background-color="transparent" style:font-size-asian="12pt" style:font-name-complex="Times New Roman1" style:font-size-complex="12pt"/>
    </style:style>
    <style:style style:name="P43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a12cd" fo:background-color="transparent"/>
    </style:style>
    <style:style style:name="P44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/>
    </style:style>
    <style:style style:name="P45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style:text-underline-style="none" officeooo:paragraph-rsid="0089c418" fo:background-color="transparent" style:font-size-asian="12pt" style:font-name-complex="Times New Roman1" style:font-size-complex="12pt"/>
    </style:style>
    <style:style style:name="P4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89c418" fo:background-color="transparent" style:font-size-asian="12pt" style:font-name-complex="Times New Roman1" style:font-size-complex="12pt"/>
    </style:style>
    <style:style style:name="P47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style:font-size-asian="12pt" style:font-size-complex="12pt"/>
    </style:style>
    <style:style style:name="P4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8b600f" officeooo:paragraph-rsid="008b600f" fo:background-color="transparent" style:font-size-asian="12pt" style:font-name-complex="Times New Roman1" style:font-size-complex="12pt"/>
    </style:style>
    <style:style style:name="P49" style:family="paragraph" style:parent-style-name="Text_20_body_20_indent">
      <style:paragraph-properties fo:margin-left="0cm" fo:margin-right="0.249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fo:color="#000000" loext:opacity="100%" style:font-name="Times New Roman1" fo:font-size="12pt" fo:letter-spacing="normal" fo:font-style="normal" fo:font-weight="normal" officeooo:paragraph-rsid="008d1e03" fo:background-color="transparent" style:font-size-asian="12pt" style:font-size-complex="12pt"/>
    </style:style>
    <style:style style:name="P50" style:family="paragraph" style:parent-style-name="Text_20_body_20_indent">
      <style:paragraph-properties fo:margin-left="0cm" fo:margin-right="0.249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fo:color="#000000" loext:opacity="100%" style:font-name="Times New Roman1" fo:font-size="12pt" fo:letter-spacing="normal" fo:font-style="normal" fo:font-weight="normal" officeooo:rsid="008d1e03" officeooo:paragraph-rsid="008d1e03" fo:background-color="transparent" style:font-size-asian="12pt" style:font-size-complex="12pt"/>
    </style:style>
    <style:style style:name="P51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89c418" fo:background-color="transparent" style:font-size-asian="12pt" style:font-name-complex="Times New Roman1" style:font-size-complex="12pt"/>
    </style:style>
    <style:style style:name="P52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8ee8e9" officeooo:paragraph-rsid="008ee8e9" fo:background-color="transparent" style:font-size-asian="12pt" style:font-name-complex="Times New Roman1" style:font-size-complex="12pt"/>
    </style:style>
    <style:style style:name="P53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8f25b2" officeooo:paragraph-rsid="008f25b2" fo:background-color="transparent" style:font-size-asian="12pt" style:font-name-complex="Times New Roman1" style:font-size-complex="12pt"/>
    </style:style>
    <style:style style:name="P54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8f25b2" officeooo:paragraph-rsid="0090f9c1" fo:background-color="transparent" style:font-size-asian="12pt" style:font-name-complex="Times New Roman1" style:font-size-complex="12pt"/>
    </style:style>
    <style:style style:name="P55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93eb0c" officeooo:paragraph-rsid="0093eb0c" fo:background-color="transparent" style:font-size-asian="12pt" style:font-name-complex="Times New Roman1" style:font-size-complex="12pt"/>
    </style:style>
    <style:style style:name="P56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95e5ac" officeooo:paragraph-rsid="0095e5ac" fo:background-color="transparent" style:font-size-asian="12pt" style:font-name-complex="Times New Roman1" style:font-size-complex="12pt"/>
    </style:style>
    <style:style style:name="P57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1" fo:font-size="12pt" officeooo:paragraph-rsid="0095e5ac" fo:background-color="transparent" style:font-size-asian="12pt" style:font-size-complex="12pt"/>
    </style:style>
    <style:style style:name="P58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paragraph-rsid="0089c418" fo:background-color="transparent" style:font-size-asian="12pt" style:font-name-complex="Times New Roman1" style:font-size-complex="12pt"/>
    </style:style>
    <style:style style:name="P5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89c418" fo:background-color="transparent" style:font-size-asian="12pt" style:font-name-complex="Times New Roman1" style:font-size-complex="12pt"/>
    </style:style>
    <style:style style:name="P60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8fbe5" officeooo:paragraph-rsid="009aaa74" fo:background-color="transparent" style:font-size-asian="12pt" style:font-name-complex="Times New Roman1" style:font-size-complex="12pt"/>
    </style:style>
    <style:style style:name="P61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7a35f" fo:background-color="transparent" style:font-size-asian="12pt" style:font-size-complex="12pt"/>
    </style:style>
    <style:style style:name="P62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7a35f" fo:background-color="transparent"/>
    </style:style>
    <style:style style:name="P63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Times New Roman1" fo:font-size="12pt" officeooo:paragraph-rsid="0097a35f" fo:background-color="transparent"/>
    </style:style>
    <style:style style:name="P64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rsid="0084ab74" officeooo:paragraph-rsid="0089c418" style:font-size-asian="12pt" style:font-name-complex="Times New Roman1" style:font-size-complex="12pt"/>
    </style:style>
    <style:style style:name="P6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rsid="0084ab74" officeooo:paragraph-rsid="0089c418" style:font-size-asian="12pt" style:font-name-complex="Times New Roman1" style:font-size-complex="12pt"/>
    </style:style>
    <style:style style:name="P66" style:family="paragraph" style:parent-style-name="Text_20_body">
      <style:paragraph-properties fo:margin-top="0cm" fo:margin-bottom="0cm" style:contextual-spacing="false" fo:line-height="100%"/>
      <style:text-properties fo:color="#000000" loext:opacity="100%" style:font-name="Times New Roman1" fo:font-size="12pt" officeooo:paragraph-rsid="009aaa74" fo:background-color="#ffffff" style:font-size-asian="12pt" style:font-name-complex="Times New Roman1" style:font-size-complex="12pt"/>
    </style:style>
    <style:style style:name="P67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aaa74" fo:background-color="#ffffff" style:font-size-asian="12pt" style:font-name-complex="Times New Roman2" style:font-size-complex="12pt"/>
    </style:style>
    <style:style style:name="P68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fo:font-weight="bold" officeooo:paragraph-rsid="00bc5a51" fo:background-color="#ffffff" style:font-size-asian="12pt" style:font-weight-asian="bold" style:font-size-complex="12pt" style:font-weight-complex="bold"/>
    </style:style>
    <style:style style:name="P69" style:family="paragraph" style:parent-style-name="Standard">
      <style:text-properties fo:color="#000000" loext:opacity="100%" style:font-name="Times New Roman1" fo:font-size="12pt" officeooo:paragraph-rsid="00bc5a51" fo:background-color="#ffffff" style:font-size-asian="12pt" style:font-size-complex="12pt"/>
    </style:style>
    <style:style style:name="P70" style:family="paragraph" style:parent-style-name="Standard">
      <style:text-properties fo:color="#000000" loext:opacity="100%" style:font-name="Times New Roman1" fo:font-size="12pt" officeooo:rsid="00bde69a" officeooo:paragraph-rsid="00bde69a" fo:background-color="#ffffff" style:font-size-asian="12pt" style:font-size-complex="12pt"/>
    </style:style>
    <style:style style:name="P71" style:family="paragraph" style:parent-style-name="Standard">
      <style:text-properties fo:color="#000000" loext:opacity="100%" style:font-name="Times New Roman1" fo:font-size="12pt" officeooo:rsid="0084796a" officeooo:paragraph-rsid="00bc5a51" fo:background-color="#ffffff" style:font-size-asian="12pt" style:font-size-complex="12pt"/>
    </style:style>
    <style:style style:name="P72" style:family="paragraph" style:parent-style-name="Standard">
      <style:text-properties fo:color="#000000" loext:opacity="100%" style:font-name="Times New Roman1" fo:font-size="12pt" officeooo:rsid="00855a91" officeooo:paragraph-rsid="00bc5a51" fo:background-color="#ffffff" style:font-size-asian="12pt" style:font-size-complex="12pt"/>
    </style:style>
    <style:style style:name="P73" style:family="paragraph" style:parent-style-name="Standard">
      <style:text-properties fo:color="#000000" loext:opacity="100%" style:font-name="Times New Roman1" fo:font-size="12pt" officeooo:rsid="0086019f" officeooo:paragraph-rsid="00bc5a51" fo:background-color="#ffffff" style:font-size-asian="12pt" style:font-size-complex="12pt"/>
    </style:style>
    <style:style style:name="P74" style:family="paragraph" style:parent-style-name="Standard">
      <style:text-properties fo:color="#000000" loext:opacity="100%" style:font-name="Times New Roman1" fo:font-size="12pt" officeooo:rsid="009b2745" officeooo:paragraph-rsid="009b2745" fo:background-color="#ffffff" style:font-size-asian="12pt" style:font-size-complex="12pt"/>
    </style:style>
    <style:style style:name="P75" style:family="paragraph" style:parent-style-name="Standard">
      <style:text-properties fo:color="#000000" loext:opacity="100%" style:font-name="Times New Roman1" fo:font-size="12pt" officeooo:rsid="0086a4b8" officeooo:paragraph-rsid="00bc5a51" style:font-size-asian="12pt" style:font-size-complex="12pt"/>
    </style:style>
    <style:style style:name="P76" style:family="paragraph" style:parent-style-name="Standard">
      <style:text-properties fo:color="#000000" loext:opacity="100%" style:font-name="Times New Roman1" fo:font-size="12pt" officeooo:rsid="0098a40f" officeooo:paragraph-rsid="0098a40f" fo:background-color="#ffffff" style:font-size-asian="12pt" style:font-size-complex="12pt"/>
    </style:style>
    <style:style style:name="P77" style:family="paragraph" style:parent-style-name="Standard">
      <style:text-properties fo:color="#000000" loext:opacity="100%" style:font-name="Times New Roman1" fo:font-size="12pt" officeooo:rsid="009a0515" officeooo:paragraph-rsid="009a0515" fo:background-color="#ffffff" style:font-size-asian="12pt" style:font-size-complex="12pt"/>
    </style:style>
    <style:style style:name="P78" style:family="paragraph" style:parent-style-name="Standard">
      <style:text-properties fo:color="#000000" loext:opacity="100%" style:font-name="Times New Roman1" fo:font-size="12pt" officeooo:rsid="009cb597" officeooo:paragraph-rsid="009cb597" fo:background-color="#ffffff" style:font-size-asian="12pt" style:font-size-complex="12pt"/>
    </style:style>
    <style:style style:name="P79" style:family="paragraph" style:parent-style-name="Standard">
      <style:text-properties fo:color="#000000" loext:opacity="100%" style:font-name="Times New Roman1" fo:font-size="12pt" fo:font-weight="bold" officeooo:rsid="008763cd" officeooo:paragraph-rsid="00be4ed7" fo:background-color="transparent" style:font-size-asian="12pt" style:font-weight-asian="bold" style:font-size-complex="12pt" style:font-weight-complex="bold"/>
    </style:style>
    <style:style style:name="P80" style:family="paragraph" style:parent-style-name="Standard">
      <style:text-properties fo:color="#000000" loext:opacity="100%" style:font-name="Times New Roman1" fo:font-size="12pt" officeooo:paragraph-rsid="00be4ed7" fo:background-color="transparent" style:font-size-asian="12pt" style:font-size-complex="12pt"/>
    </style:style>
    <style:style style:name="P81" style:family="paragraph" style:parent-style-name="Table_20_Contents">
      <style:text-properties fo:color="#000000" loext:opacity="100%" style:font-name="Times New Roman1" fo:font-size="12pt" officeooo:paragraph-rsid="00be4ed7" fo:background-color="transparent" style:font-size-asian="12pt" style:font-size-complex="12pt"/>
    </style:style>
    <style:style style:name="P82" style:family="paragraph" style:parent-style-name="Table_20_Contents">
      <style:text-properties fo:color="#000000" loext:opacity="100%" style:font-name="Times New Roman1" fo:font-size="12pt" officeooo:rsid="008851b1" officeooo:paragraph-rsid="008a2694" fo:background-color="#ffffff" style:font-size-asian="12pt" style:font-size-complex="12pt"/>
    </style:style>
    <style:style style:name="P83" style:family="paragraph" style:parent-style-name="Table_20_Contents">
      <style:text-properties fo:color="#000000" loext:opacity="100%" style:font-name="Times New Roman1" fo:font-size="12pt" officeooo:rsid="0082d911" officeooo:paragraph-rsid="008a2694" fo:background-color="#ffffff" style:font-size-asian="12pt" style:font-size-complex="12pt"/>
    </style:style>
    <style:style style:name="P84" style:family="paragraph" style:parent-style-name="Table_20_Contents">
      <style:text-properties fo:color="#000000" loext:opacity="100%" style:font-name="Times New Roman1" fo:font-size="12pt" officeooo:rsid="008a2694" officeooo:paragraph-rsid="008a2694" fo:background-color="#ffffff" style:font-size-asian="12pt" style:font-size-complex="12pt"/>
    </style:style>
    <style:style style:name="P85" style:family="paragraph" style:parent-style-name="Table_20_Contents">
      <style:text-properties fo:color="#000000" loext:opacity="100%" style:font-name="Times New Roman1" fo:font-size="12pt" officeooo:rsid="008c0562" officeooo:paragraph-rsid="008c0562" fo:background-color="#ffffff" style:font-size-asian="12pt" style:font-size-complex="12pt"/>
    </style:style>
    <style:style style:name="P86" style:family="paragraph" style:parent-style-name="Table_20_Contents">
      <style:text-properties fo:color="#000000" loext:opacity="100%" style:font-name="Times New Roman1" fo:font-size="12pt" officeooo:rsid="0082d911" officeooo:paragraph-rsid="0083c958" fo:background-color="#ffffff" style:font-size-asian="12pt" style:font-size-complex="12pt"/>
    </style:style>
    <style:style style:name="P87" style:family="paragraph" style:parent-style-name="Table_20_Contents">
      <style:text-properties fo:color="#000000" loext:opacity="100%" style:font-name="Times New Roman1" fo:font-size="12pt" officeooo:rsid="0090b953" officeooo:paragraph-rsid="0090b953" fo:background-color="#ffffff" style:font-size-asian="12pt" style:font-size-complex="12pt"/>
    </style:style>
    <style:style style:name="P88" style:family="paragraph" style:parent-style-name="Table_20_Contents">
      <style:text-properties fo:color="#000000" loext:opacity="100%" style:font-name="Times New Roman1" fo:font-size="12pt" officeooo:rsid="008f7ab2" officeooo:paragraph-rsid="008f7ab2" fo:background-color="#ffffff" style:font-size-asian="12pt" style:font-size-complex="12pt"/>
    </style:style>
    <style:style style:name="P89" style:family="paragraph" style:parent-style-name="Table_20_Contents">
      <style:text-properties fo:color="#000000" loext:opacity="100%" style:font-name="Times New Roman1" fo:font-size="12pt" officeooo:rsid="008eb4dd" officeooo:paragraph-rsid="008eb4dd" fo:background-color="#ffffff" style:font-size-asian="12pt" style:font-size-complex="12pt"/>
    </style:style>
    <style:style style:name="P90" style:family="paragraph" style:parent-style-name="Standard">
      <style:paragraph-properties fo:margin-top="0cm" fo:margin-bottom="0cm" style:contextual-spacing="false"/>
      <style:text-properties fo:color="#000000" loext:opacity="100%" style:font-name="Times New Roman1" fo:font-size="12pt" fo:font-weight="bold" officeooo:rsid="00960468" officeooo:paragraph-rsid="00b9ca3f" style:font-size-asian="12pt" style:font-weight-asian="bold" style:font-size-complex="12pt" style:font-weight-complex="bold"/>
    </style:style>
    <style:style style:name="P91" style:family="paragraph" style:parent-style-name="Table_20_Contents">
      <style:text-properties fo:color="#000000" loext:opacity="100%" style:font-name="Times New Roman1" fo:font-size="12pt" officeooo:paragraph-rsid="00be4ed7" style:font-size-asian="12pt" style:font-size-complex="12pt"/>
    </style:style>
    <style:style style:name="P92" style:family="paragraph" style:parent-style-name="Table_20_Contents">
      <style:text-properties fo:color="#000000" loext:opacity="100%" style:font-name="Times New Roman1" fo:font-size="12pt" officeooo:rsid="0083eb47" officeooo:paragraph-rsid="00be4ed7" style:font-size-asian="12pt" style:font-size-complex="12pt"/>
    </style:style>
    <style:style style:name="P93" style:family="paragraph" style:parent-style-name="Table_20_Contents">
      <style:text-properties fo:color="#000000" loext:opacity="100%" style:font-name="Times New Roman1" fo:font-size="12pt" officeooo:rsid="0089c2a6" officeooo:paragraph-rsid="00be4ed7" style:font-size-asian="12pt" style:font-size-complex="12pt"/>
    </style:style>
    <style:style style:name="P94" style:family="paragraph" style:parent-style-name="Table_20_Contents">
      <style:text-properties fo:color="#000000" loext:opacity="100%" style:font-name="Times New Roman1" fo:font-size="12pt" officeooo:rsid="0083eb47" officeooo:paragraph-rsid="008e8a74" style:font-size-asian="12pt" style:font-size-complex="12pt"/>
    </style:style>
    <style:style style:name="P95" style:family="paragraph" style:parent-style-name="Table_20_Contents">
      <style:text-properties fo:color="#000000" loext:opacity="100%" style:font-name="Times New Roman1" fo:font-size="12pt" officeooo:rsid="008d58de" officeooo:paragraph-rsid="00be4ed7" style:font-size-asian="12pt" style:font-size-complex="12pt"/>
    </style:style>
    <style:style style:name="P96" style:family="paragraph" style:parent-style-name="Table_20_Contents">
      <style:text-properties fo:color="#000000" loext:opacity="100%" style:font-name="Times New Roman1" fo:font-size="12pt" officeooo:rsid="00895d93" officeooo:paragraph-rsid="00be4ed7" style:font-size-asian="12pt" style:font-size-complex="12pt"/>
    </style:style>
    <style:style style:name="P97" style:family="paragraph" style:parent-style-name="Table_20_Contents">
      <style:text-properties fo:color="#000000" loext:opacity="100%" style:font-name="Times New Roman1" fo:font-size="12pt" officeooo:rsid="00a70a9e" officeooo:paragraph-rsid="00be4ed7" style:font-size-asian="12pt" style:font-size-complex="12pt"/>
    </style:style>
    <style:style style:name="P98" style:family="paragraph" style:parent-style-name="Table_20_Contents">
      <style:text-properties fo:color="#000000" loext:opacity="100%" style:font-name="Times New Roman1" fo:font-size="12pt" officeooo:rsid="00be4ed7" officeooo:paragraph-rsid="00be4ed7" style:font-size-asian="12pt" style:font-size-complex="12pt"/>
    </style:style>
    <style:style style:name="P99" style:family="paragraph" style:parent-style-name="Table_20_Contents">
      <style:text-properties fo:color="#000000" loext:opacity="100%" style:font-name="Times New Roman1" fo:font-size="12pt" officeooo:rsid="008ddf74" officeooo:paragraph-rsid="00be4ed7" style:font-size-asian="12pt" style:font-size-complex="12pt"/>
    </style:style>
    <style:style style:name="P100" style:family="paragraph" style:parent-style-name="Standard">
      <style:text-properties fo:color="#000000" loext:opacity="100%" style:font-name="Times New Roman1" fo:font-size="12pt" officeooo:rsid="00a70a9e" officeooo:paragraph-rsid="00be4ed7" style:font-size-asian="12pt" style:font-size-complex="12pt"/>
    </style:style>
    <style:style style:name="P101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be4ed7" style:font-size-asian="12pt" style:font-weight-asian="bold" style:font-name-complex="Times New Roman1" style:font-size-complex="12pt"/>
    </style:style>
    <style:style style:name="P10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rsid="0084ab74" officeooo:paragraph-rsid="009cfb8c" style:font-size-asian="12pt" style:font-name-complex="Times New Roman1" style:font-size-complex="12pt"/>
    </style:style>
    <style:style style:name="P10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rsid="0084ab74" officeooo:paragraph-rsid="009cfb8c" style:font-size-asian="12pt" style:font-name-complex="Times New Roman1" style:font-size-complex="12pt"/>
    </style:style>
    <style:style style:name="P104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2ad39" officeooo:paragraph-rsid="00a2ad39" fo:background-color="transparent" style:font-size-asian="12pt" style:font-name-complex="Times New Roman1" style:font-size-complex="12pt"/>
    </style:style>
    <style:style style:name="P105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eb64e" officeooo:paragraph-rsid="00a4c0e5" fo:background-color="transparent" style:font-size-asian="12pt" style:font-name-complex="Times New Roman1" style:font-size-complex="12pt"/>
    </style:style>
    <style:style style:name="P106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a4c0e5" fo:background-color="transparent" style:font-size-asian="12pt" style:font-size-complex="12pt"/>
    </style:style>
    <style:style style:name="P107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color="#000000" loext:opacity="100%" style:font-name="Times New Roman1" officeooo:paragraph-rsid="00a4c0e5" fo:background-color="transparent"/>
    </style:style>
    <style:style style:name="P108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eb64e" officeooo:paragraph-rsid="00a4c0e5" fo:background-color="transparent" style:font-size-asian="12pt" style:font-size-complex="12pt"/>
    </style:style>
    <style:style style:name="P109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f0b59" officeooo:paragraph-rsid="00a4c0e5" fo:background-color="transparent" style:font-size-asian="12pt" style:font-size-complex="12pt"/>
    </style:style>
    <style:style style:name="P110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a4c0e5" fo:background-color="transparent" style:font-size-asian="12pt" style:font-name-complex="Times New Roman1" style:font-size-complex="12pt"/>
    </style:style>
    <style:style style:name="P111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2ad39" officeooo:paragraph-rsid="00a4c0e5" fo:background-color="transparent" style:font-size-asian="12pt" style:font-name-complex="Times New Roman1" style:font-size-complex="12pt"/>
    </style:style>
    <style:style style:name="P112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2ad39" officeooo:paragraph-rsid="00acfe2c" fo:background-color="transparent" style:font-size-asian="12pt" style:font-name-complex="Times New Roman1" style:font-size-complex="12pt"/>
    </style:style>
    <style:style style:name="P113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7d753" officeooo:paragraph-rsid="00acfe2c" fo:background-color="transparent" style:font-size-asian="12pt" style:font-name-complex="Times New Roman1" style:font-size-complex="12pt"/>
    </style:style>
    <style:style style:name="P114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84ac6" officeooo:paragraph-rsid="00acfe2c" fo:background-color="transparent" style:font-size-asian="12pt" style:font-name-complex="Times New Roman1" style:font-size-complex="12pt"/>
    </style:style>
    <style:style style:name="P115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98878" officeooo:paragraph-rsid="00acfe2c" fo:background-color="transparent" style:font-size-asian="12pt" style:font-name-complex="Times New Roman1" style:font-size-complex="12pt"/>
    </style:style>
    <style:style style:name="P116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ac540" officeooo:paragraph-rsid="00acfe2c" fo:background-color="transparent" style:font-size-asian="12pt" style:font-name-complex="Times New Roman1" style:font-size-complex="12pt"/>
    </style:style>
    <style:style style:name="P117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b1f8f" officeooo:paragraph-rsid="00acfe2c" fo:background-color="transparent" style:font-size-asian="12pt" style:font-name-complex="Times New Roman1" style:font-size-complex="12pt"/>
    </style:style>
    <style:style style:name="P118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acfe2c" fo:background-color="transparent" style:font-size-asian="12pt" style:font-name-complex="Times New Roman1" style:font-size-complex="12pt"/>
    </style:style>
    <style:style style:name="P119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af4a63" fo:background-color="transparent" style:font-size-asian="12pt" style:font-size-complex="12pt"/>
    </style:style>
    <style:style style:name="P120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b04cca" officeooo:paragraph-rsid="00b04cca" fo:background-color="transparent" style:font-size-asian="12pt" style:font-name-complex="Times New Roman1" style:font-size-complex="12pt"/>
    </style:style>
    <style:style style:name="P121" style:family="paragraph" style:parent-style-name="Основной_20_текст_20_с_20_отступом_20_3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b472ad" officeooo:paragraph-rsid="00b472ad" fo:background-color="transparent" style:font-size-asian="12pt" style:font-name-complex="Times New Roman1" style:font-size-complex="12pt"/>
    </style:style>
    <style:style style:name="P12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rsid="0084ab74" officeooo:paragraph-rsid="009cfb8c" style:font-size-asian="12pt" style:font-name-complex="Times New Roman1" style:font-size-complex="12pt"/>
    </style:style>
    <style:style style:name="P12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4ab74" officeooo:paragraph-rsid="009cfb8c" style:font-size-asian="12pt" style:font-name-complex="Times New Roman1" style:font-size-complex="12pt"/>
    </style:style>
    <style:style style:name="P124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cfb8c" fo:background-color="transparent" style:font-size-asian="12pt" style:font-size-complex="12pt"/>
    </style:style>
    <style:style style:name="P125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586a1" officeooo:paragraph-rsid="00b5edfa" fo:background-color="transparent" style:font-size-asian="12pt" style:font-weight-asian="bold" style:font-name-complex="Times New Roman1" style:font-size-complex="12pt" style:font-weight-complex="bold"/>
    </style:style>
    <style:style style:name="P126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paragraph-rsid="00b5edfa" fo:background-color="transparent" style:font-size-asian="12pt" style:font-size-complex="12pt"/>
    </style:style>
    <style:style style:name="P127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style:font-name="Times New Roman1" fo:font-size="12pt" fo:font-weight="bold" officeooo:paragraph-rsid="00b5edfa" style:font-size-asian="12pt" style:font-weight-asian="bold" style:font-name-complex="Times New Roman1"/>
    </style:style>
    <style:style style:name="P128" style:family="paragraph" style:parent-style-name="Table_20_Contents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fo:color="#000000" loext:opacity="100%" style:font-name="Times New Roman1" fo:font-size="12pt" fo:font-weight="bold" officeooo:paragraph-rsid="00b5edfa" style:font-size-asian="12pt" style:font-weight-asian="bold" style:font-name-complex="Times New Roman1"/>
    </style:style>
    <style:style style:name="P129" style:family="paragraph" style:parent-style-name="Table_20_Contents">
      <style:paragraph-properties fo:margin-left="0cm" fo:margin-right="0cm" fo:margin-top="0.106cm" fo:margin-bottom="0.106cm" style:contextual-spacing="false" fo:text-align="center" style:justify-single-word="false" fo:text-indent="0cm" style:auto-text-indent="false"/>
      <style:text-properties fo:color="#000000" loext:opacity="100%" style:font-name="Times New Roman1" fo:font-size="12pt" fo:font-weight="bold" officeooo:paragraph-rsid="00b5edfa" style:font-size-asian="12pt" style:font-weight-asian="bold" style:font-name-complex="Times New Roman1"/>
    </style:style>
    <style:style style:name="P130" style:family="paragraph" style:parent-style-name="Table_20_Contents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1" fo:font-size="12pt" fo:font-weight="bold" officeooo:paragraph-rsid="00b5edfa" style:font-size-asian="12pt" style:font-weight-asian="bold" style:font-name-complex="Times New Roman1"/>
    </style:style>
    <style:style style:name="P131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style:font-name="Times New Roman1" fo:font-size="12pt" fo:font-weight="bold" officeooo:rsid="00b5edfa" officeooo:paragraph-rsid="00b5edfa" style:font-size-asian="12pt" style:font-weight-asian="bold" style:font-name-complex="Times New Roman1"/>
    </style:style>
    <style:style style:name="P132" style:family="paragraph" style:parent-style-name="Table_20_Contents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1" fo:font-size="12pt" fo:font-weight="bold" officeooo:rsid="00b5edfa" officeooo:paragraph-rsid="00b5edfa" style:font-size-asian="12pt" style:font-weight-asian="bold" style:font-name-complex="Times New Roman1"/>
    </style:style>
    <style:style style:name="P133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fo:color="#000000" loext:opacity="100%" style:font-name="Times New Roman1" fo:font-size="12pt" fo:font-weight="bold" officeooo:rsid="00b6934e" officeooo:paragraph-rsid="00b6934e" style:font-size-asian="12pt" style:font-weight-asian="bold" style:font-name-complex="Times New Roman1"/>
    </style:style>
    <style:style style:name="P134" style:family="paragraph" style:parent-style-name="Table_20_Contents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1" fo:font-size="12pt" fo:font-weight="bold" officeooo:rsid="00b6934e" officeooo:paragraph-rsid="00b6934e" style:font-size-asian="12pt" style:font-weight-asian="bold" style:font-name-complex="Times New Roman1"/>
    </style:style>
    <style:style style:name="P13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rsid="0084ab74" officeooo:paragraph-rsid="00b5edfa" fo:background-color="transparent" style:font-size-asian="12pt" style:font-weight-asian="bold" style:font-name-complex="Times New Roman1" style:font-size-complex="12pt" style:font-weight-complex="bold"/>
    </style:style>
    <style:style style:name="P136" style:family="paragraph" style:parent-style-name="Table_20_Contents">
      <style:text-properties fo:color="#000000" loext:opacity="100%" style:font-name="Times New Roman" fo:font-size="12pt" fo:letter-spacing="normal" fo:font-style="normal" fo:font-weight="normal" officeooo:paragraph-rsid="00b5edfa" style:font-style-asian="normal" style:font-name-complex="Times New Roman1" style:font-size-complex="12pt" style:font-style-complex="normal"/>
    </style:style>
    <style:style style:name="P137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paragraph-rsid="00b5edfa" style:font-style-asian="normal" style:font-name-complex="Times New Roman1" style:font-size-complex="12pt" style:font-style-complex="normal"/>
    </style:style>
    <style:style style:name="P138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b6934e" officeooo:paragraph-rsid="00b6934e" style:font-style-asian="normal" style:font-name-complex="Times New Roman1" style:font-size-complex="12pt" style:font-style-complex="normal"/>
    </style:style>
    <style:style style:name="P139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b5edfa" style:font-size-asian="12pt" style:font-weight-asian="bold" style:font-name-complex="Times New Roman1" style:font-size-complex="12pt"/>
    </style:style>
    <style:style style:name="P14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b5edfa" style:font-size-asian="12pt" style:font-weight-asian="bold" style:font-name-complex="Times New Roman1" style:font-size-complex="12pt"/>
    </style:style>
    <style:style style:name="P14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style:text-underline-style="none" fo:font-weight="bold" officeooo:paragraph-rsid="00b5edfa" style:font-size-asian="12pt" style:font-weight-asian="bold" style:font-name-complex="Times New Roman1" style:font-size-complex="12pt"/>
    </style:style>
    <style:style style:name="P142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b5edfa" style:font-size-asian="12pt" style:font-name-complex="Times New Roman1" style:font-size-complex="12pt"/>
    </style:style>
    <style:style style:name="P143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b5edfa" fo:background-color="#ffffff" style:font-size-asian="12pt" style:font-name-complex="Times New Roman1" style:font-size-complex="12pt"/>
    </style:style>
    <style:style style:name="P14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5edfa" fo:background-color="#ffffff" style:font-size-asian="12pt" style:font-name-complex="Times New Roman1" style:font-size-complex="12pt"/>
    </style:style>
    <style:style style:name="P145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b5edfa" fo:background-color="#ffffff" style:font-size-asian="12pt" style:font-name-complex="Times New Roman1" style:font-size-complex="12pt"/>
    </style:style>
    <style:style style:name="P146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b5edfa" fo:background-color="#ffffff" style:font-size-asian="12pt" style:font-name-complex="Times New Roman1" style:font-size-complex="12pt"/>
    </style:style>
    <style:style style:name="P14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5edfa" style:font-size-asian="12pt" style:font-name-complex="Times New Roman1" style:font-size-complex="12pt"/>
    </style:style>
    <style:style style:name="P148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5edfa" fo:background-color="#ffffff" style:font-size-asian="12pt" style:font-name-complex="Times New Roman1" style:font-size-complex="12pt"/>
    </style:style>
    <style:style style:name="P149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b5edfa" fo:background-color="#ffffff" style:font-size-asian="12pt" style:font-name-complex="Times New Roman1" style:font-size-complex="12pt"/>
    </style:style>
    <style:style style:name="P15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5edfa" style:font-size-asian="12pt" style:font-size-complex="12pt"/>
    </style:style>
    <style:style style:name="P151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b5edfa"/>
    </style:style>
    <style:style style:name="P152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language="en" fo:country="US" style:text-underline-style="none" officeooo:paragraph-rsid="00b5edfa" fo:background-color="#ffffff" style:font-size-asian="12pt" style:font-name-complex="Times New Roman1" style:font-size-complex="12pt"/>
    </style:style>
    <style:style style:name="P15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5edfa" fo:background-color="#ffffff" style:font-size-asian="12pt" style:font-size-complex="12pt"/>
    </style:style>
    <style:style style:name="P154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5edfa" fo:background-color="#ffffff" style:font-size-asian="12pt" style:font-name-complex="Times New Roman1" style:font-size-complex="12pt"/>
    </style:style>
    <style:style style:name="P15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b5edfa" fo:background-color="#ffffff" style:font-size-asian="12pt" style:font-name-complex="Times New Roman1" style:font-size-complex="12pt"/>
    </style:style>
    <style:style style:name="P156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1" fo:font-size="12pt" style:text-underline-style="none" officeooo:paragraph-rsid="00b5edfa" style:font-size-asian="12pt" style:font-size-complex="12pt"/>
    </style:style>
    <style:style style:name="P15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b5edfa" fo:background-color="transparent" style:font-size-asian="12pt" style:font-weight-asian="bold" style:font-name-complex="Times New Roman1" style:font-size-complex="12pt" style:font-weight-complex="bold"/>
    </style:style>
    <style:style style:name="P15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b5edfa" fo:background-color="transparent" style:font-size-asian="12pt" style:font-weight-asian="bold" style:font-name-complex="Times New Roman1" style:font-size-complex="12pt" style:font-weight-complex="bold"/>
    </style:style>
    <style:style style:name="P15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b5edfa" fo:background-color="transparent" style:font-size-asian="12pt" style:font-weight-asian="bold" style:font-name-complex="Times New Roman1" style:font-size-complex="12pt"/>
    </style:style>
    <style:style style:name="P16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ade803" officeooo:paragraph-rsid="00b6934e" fo:background-color="transparent" style:font-size-asian="12pt" style:font-name-complex="Times New Roman1" style:font-size-complex="12pt"/>
    </style:style>
    <style:style style:name="P16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b5edfa" fo:background-color="transparent" style:font-size-asian="12pt" style:font-weight-asian="bold" style:font-name-complex="Times New Roman1" style:font-size-complex="12pt"/>
    </style:style>
    <style:style style:name="P16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b7978" fo:background-color="transparent" style:font-size-asian="12pt" style:font-name-complex="Times New Roman1" style:font-size-complex="12pt"/>
    </style:style>
    <style:style style:name="P16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bb7978" fo:background-color="transparent" style:font-size-asian="12pt" style:font-name-complex="Times New Roman1" style:font-size-complex="12pt"/>
    </style:style>
    <style:style style:name="P164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b7978" fo:background-color="transparent" style:font-size-asian="12pt" style:font-name-complex="Times New Roman1" style:font-size-complex="12pt"/>
    </style:style>
    <style:style style:name="P165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bb7978" fo:background-color="transparent" style:font-size-asian="12pt" style:font-name-complex="Times New Roman1" style:font-size-complex="12pt"/>
    </style:style>
    <style:style style:name="P166" style:family="paragraph" style:parent-style-name="Text_20_body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name-complex="Times New Roman1" style:font-size-complex="12pt"/>
    </style:style>
    <style:style style:name="P16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b5edfa" fo:background-color="transparent" style:font-size-asian="12pt" style:font-weight-asian="bold" style:font-name-complex="Times New Roman1" style:font-size-complex="12pt"/>
    </style:style>
    <style:style style:name="P16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5edfa" fo:background-color="transparent" style:font-size-asian="12pt" style:font-name-complex="Times New Roman1" style:font-size-complex="12pt"/>
    </style:style>
    <style:style style:name="P16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b6934e" officeooo:paragraph-rsid="00b6934e" fo:background-color="transparent" style:font-size-asian="12pt" style:font-name-complex="Times New Roman1" style:font-size-complex="12pt"/>
    </style:style>
    <style:style style:name="P17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b6934e" officeooo:paragraph-rsid="00b80268" fo:background-color="transparent" style:font-size-asian="12pt" style:font-name-complex="Times New Roman1" style:font-size-complex="12pt"/>
    </style:style>
    <style:style style:name="P171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b10604" officeooo:paragraph-rsid="00b80268" fo:background-color="transparent" style:font-size-asian="12pt" style:font-weight-asian="bold" style:font-name-complex="Times New Roman1" style:font-size-complex="12pt"/>
    </style:style>
    <style:style style:name="P172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b5edfa" style:font-size-asian="12pt" style:font-weight-asian="bold" style:font-name-complex="Times New Roman1" style:font-size-complex="12pt"/>
    </style:style>
    <style:style style:name="P173" style:family="paragraph" style:parent-style-name="Standard">
      <style:paragraph-properties fo:line-height="100%" fo:text-align="end" style:justify-single-word="false" fo:break-before="page"/>
      <style:text-properties fo:color="#000000" loext:opacity="100%" style:font-name="Times New Roman1" fo:font-size="12pt" fo:font-weight="normal" officeooo:rsid="00c1c369" officeooo:paragraph-rsid="00c1c369" style:font-size-asian="12pt" style:font-weight-asian="normal" style:font-name-complex="Times New Roman1" style:font-size-complex="12pt" style:font-weight-complex="normal"/>
    </style:style>
    <style:style style:name="P174" style:family="paragraph" style:parent-style-name="Текст_20_в_20_заданном_20_формате">
      <style:paragraph-properties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rsid="009830c4" officeooo:paragraph-rsid="00c1c369" fo:background-color="#ffffff" style:font-size-asian="12pt" style:font-style-asian="normal" style:font-weight-asian="bold" style:font-size-complex="12pt"/>
    </style:style>
    <style:style style:name="P175" style:family="paragraph" style:parent-style-name="Standard">
      <style:paragraph-properties fo:line-height="100%" fo:text-align="start" style:justify-single-word="false" fo:text-indent="1.251cm" style:auto-text-indent="false"/>
      <style:text-properties fo:color="#000000" loext:opacity="100%" style:font-name="Times New Roman1" fo:font-size="12pt" officeooo:rsid="00c1c369" officeooo:paragraph-rsid="00c1c369" style:font-size-asian="12pt" style:font-size-complex="12pt"/>
    </style:style>
    <style:style style:name="P176" style:family="paragraph" style:parent-style-name="First_20_line_20_indent">
      <style:text-properties fo:color="#000000" loext:opacity="100%" style:font-name="Times New Roman1" fo:font-size="12pt" officeooo:rsid="0084c23d" officeooo:paragraph-rsid="00c1c369" style:font-size-asian="12pt" style:font-size-complex="12pt"/>
    </style:style>
    <style:style style:name="P177" style:family="paragraph" style:parent-style-name="First_20_line_20_indent">
      <style:text-properties fo:color="#000000" loext:opacity="100%" style:font-name="Times New Roman1" fo:font-size="12pt" officeooo:rsid="0086bafa" officeooo:paragraph-rsid="00c1c369" style:font-size-asian="12pt" style:font-size-complex="12pt"/>
    </style:style>
    <style:style style:name="P178" style:family="paragraph" style:parent-style-name="First_20_line_20_indent">
      <style:text-properties fo:color="#000000" loext:opacity="100%" style:font-name="Times New Roman1" fo:font-size="12pt" officeooo:rsid="0086d8bc" officeooo:paragraph-rsid="00c1c369" style:font-size-asian="12pt" style:font-size-complex="12pt"/>
    </style:style>
    <style:style style:name="P179" style:family="paragraph" style:parent-style-name="First_20_line_20_indent">
      <style:text-properties fo:color="#000000" loext:opacity="100%" style:font-name="Times New Roman1" fo:font-size="12pt" officeooo:rsid="00872820" officeooo:paragraph-rsid="00c1c369" style:font-size-asian="12pt" style:font-size-complex="12pt"/>
    </style:style>
    <style:style style:name="P180" style:family="paragraph" style:parent-style-name="First_20_line_20_indent">
      <style:text-properties fo:color="#000000" loext:opacity="100%" style:font-name="Times New Roman1" fo:font-size="12pt" officeooo:rsid="0087327e" officeooo:paragraph-rsid="00c1c369" style:font-size-asian="12pt" style:font-size-complex="12pt"/>
    </style:style>
    <style:style style:name="P181" style:family="paragraph" style:parent-style-name="First_20_line_20_indent">
      <style:text-properties fo:color="#000000" loext:opacity="100%" style:font-name="Times New Roman1" fo:font-size="12pt" officeooo:rsid="0087347b" officeooo:paragraph-rsid="00c1c369" style:font-size-asian="12pt" style:font-size-complex="12pt"/>
    </style:style>
    <style:style style:name="P182" style:family="paragraph" style:parent-style-name="First_20_line_20_indent">
      <style:text-properties fo:color="#000000" loext:opacity="100%" style:font-name="Times New Roman1" fo:font-size="12pt" officeooo:rsid="008847f2" officeooo:paragraph-rsid="00c1c369" style:font-size-asian="12pt" style:font-size-complex="12pt"/>
    </style:style>
    <style:style style:name="P183" style:family="paragraph" style:parent-style-name="First_20_line_20_indent">
      <style:text-properties fo:color="#000000" loext:opacity="100%" style:font-name="Times New Roman1" fo:font-size="12pt" officeooo:rsid="00885cae" officeooo:paragraph-rsid="00c1c369" style:font-size-asian="12pt" style:font-size-complex="12pt"/>
    </style:style>
    <style:style style:name="P184" style:family="paragraph" style:parent-style-name="First_20_line_20_indent">
      <style:text-properties fo:color="#000000" loext:opacity="100%" style:font-name="Times New Roman1" fo:font-size="12pt" officeooo:rsid="00887d90" officeooo:paragraph-rsid="00c1c369" style:font-size-asian="12pt" style:font-size-complex="12pt"/>
    </style:style>
    <style:style style:name="P185" style:family="paragraph" style:parent-style-name="First_20_line_20_indent">
      <style:text-properties fo:color="#000000" loext:opacity="100%" style:font-name="Times New Roman1" fo:font-size="12pt" officeooo:rsid="008963de" officeooo:paragraph-rsid="00c1c369" style:font-size-asian="12pt" style:font-size-complex="12pt"/>
    </style:style>
    <style:style style:name="P186" style:family="paragraph" style:parent-style-name="First_20_line_20_indent">
      <style:text-properties fo:color="#000000" loext:opacity="100%" style:font-name="Times New Roman1" fo:font-size="12pt" officeooo:rsid="008b2011" officeooo:paragraph-rsid="00c1c369" style:font-size-asian="12pt" style:font-size-complex="12pt"/>
    </style:style>
    <style:style style:name="P187" style:family="paragraph" style:parent-style-name="First_20_line_20_indent">
      <style:text-properties fo:color="#000000" loext:opacity="100%" style:font-name="Times New Roman1" fo:font-size="12pt" officeooo:rsid="008b5a90" officeooo:paragraph-rsid="00c1c369" style:font-size-asian="12pt" style:font-size-complex="12pt"/>
    </style:style>
    <style:style style:name="P188" style:family="paragraph" style:parent-style-name="First_20_line_20_indent">
      <style:text-properties fo:color="#000000" loext:opacity="100%" style:font-name="Times New Roman1" fo:font-size="12pt" officeooo:rsid="008bd1b2" officeooo:paragraph-rsid="00c1c369" style:font-size-asian="12pt" style:font-size-complex="12pt"/>
    </style:style>
    <style:style style:name="P189" style:family="paragraph" style:parent-style-name="First_20_line_20_indent">
      <style:text-properties fo:color="#000000" loext:opacity="100%" style:font-name="Times New Roman1" fo:font-size="12pt" officeooo:rsid="008dc3c4" officeooo:paragraph-rsid="00c1c369" style:font-size-asian="12pt" style:font-size-complex="12pt"/>
    </style:style>
    <style:style style:name="P190" style:family="paragraph" style:parent-style-name="First_20_line_20_indent">
      <style:text-properties fo:color="#000000" loext:opacity="100%" style:font-name="Times New Roman1" fo:font-size="12pt" officeooo:rsid="008fba42" officeooo:paragraph-rsid="00c1c369" style:font-size-asian="12pt" style:font-size-complex="12pt"/>
    </style:style>
    <style:style style:name="P191" style:family="paragraph" style:parent-style-name="First_20_line_20_indent">
      <style:text-properties fo:color="#000000" loext:opacity="100%" style:font-name="Times New Roman1" fo:font-size="12pt" officeooo:rsid="008fe6c6" officeooo:paragraph-rsid="00c1c369" style:font-size-asian="12pt" style:font-size-complex="12pt"/>
    </style:style>
    <style:style style:name="P192" style:family="paragraph" style:parent-style-name="First_20_line_20_indent">
      <style:text-properties fo:color="#000000" loext:opacity="100%" style:font-name="Times New Roman1" fo:font-size="12pt" officeooo:rsid="0092bf7e" officeooo:paragraph-rsid="00c1c369" style:font-size-asian="12pt" style:font-size-complex="12pt"/>
    </style:style>
    <style:style style:name="P193" style:family="paragraph" style:parent-style-name="First_20_line_20_indent">
      <style:text-properties fo:color="#000000" loext:opacity="100%" style:font-name="Times New Roman1" fo:font-size="12pt" officeooo:rsid="00937f62" officeooo:paragraph-rsid="00c1c369" style:font-size-asian="12pt" style:font-size-complex="12pt"/>
    </style:style>
    <style:style style:name="P194" style:family="paragraph" style:parent-style-name="First_20_line_20_indent">
      <style:text-properties fo:color="#000000" loext:opacity="100%" style:font-name="Times New Roman1" fo:font-size="12pt" officeooo:rsid="0094a793" officeooo:paragraph-rsid="00c1c369" style:font-size-asian="12pt" style:font-size-complex="12pt"/>
    </style:style>
    <style:style style:name="P195" style:family="paragraph" style:parent-style-name="First_20_line_20_indent">
      <style:text-properties fo:color="#000000" loext:opacity="100%" style:font-name="Times New Roman1" fo:font-size="12pt" officeooo:rsid="0094f4a5" officeooo:paragraph-rsid="00c1c369" style:font-size-asian="12pt" style:font-size-complex="12pt"/>
    </style:style>
    <style:style style:name="P196" style:family="paragraph" style:parent-style-name="First_20_line_20_indent">
      <style:text-properties fo:color="#000000" loext:opacity="100%" style:font-name="Times New Roman1" fo:font-size="12pt" officeooo:rsid="00975d5f" officeooo:paragraph-rsid="00c1c369" style:font-size-asian="12pt" style:font-size-complex="12pt"/>
    </style:style>
    <style:style style:name="P197" style:family="paragraph" style:parent-style-name="First_20_line_20_indent">
      <style:text-properties fo:color="#000000" loext:opacity="100%" style:font-name="Times New Roman1" fo:font-size="12pt" officeooo:rsid="00952318" officeooo:paragraph-rsid="00c1c369" style:font-size-asian="12pt" style:font-size-complex="12pt"/>
    </style:style>
    <style:style style:name="P198" style:family="paragraph" style:parent-style-name="First_20_line_20_indent">
      <style:text-properties fo:color="#000000" loext:opacity="100%" style:font-name="Times New Roman1" fo:font-size="12pt" officeooo:rsid="0098e4f6" officeooo:paragraph-rsid="00c1c369" style:font-size-asian="12pt" style:font-size-complex="12pt"/>
    </style:style>
    <style:style style:name="P199" style:family="paragraph" style:parent-style-name="First_20_line_20_indent">
      <style:text-properties fo:color="#000000" loext:opacity="100%" style:font-name="Times New Roman1" fo:font-size="12pt" officeooo:rsid="009aded1" officeooo:paragraph-rsid="00c1c369" style:font-size-asian="12pt" style:font-size-complex="12pt"/>
    </style:style>
    <style:style style:name="P200" style:family="paragraph" style:parent-style-name="First_20_line_20_indent">
      <style:text-properties fo:color="#000000" loext:opacity="100%" style:font-name="Times New Roman1" fo:font-size="12pt" officeooo:rsid="009dfd70" officeooo:paragraph-rsid="00c1c369" style:font-size-asian="12pt" style:font-size-complex="12pt"/>
    </style:style>
    <style:style style:name="P201" style:family="paragraph" style:parent-style-name="First_20_line_20_indent">
      <style:text-properties fo:color="#000000" loext:opacity="100%" style:font-name="Times New Roman1" fo:font-size="12pt" officeooo:rsid="009f9854" officeooo:paragraph-rsid="00c1c369" style:font-size-asian="12pt" style:font-size-complex="12pt"/>
    </style:style>
    <style:style style:name="P202" style:family="paragraph" style:parent-style-name="First_20_line_20_indent">
      <style:text-properties fo:color="#000000" loext:opacity="100%" style:font-name="Times New Roman1" fo:font-size="12pt" officeooo:rsid="009f9da0" officeooo:paragraph-rsid="00c1c369" style:font-size-asian="12pt" style:font-size-complex="12pt"/>
    </style:style>
    <style:style style:name="P203" style:family="paragraph" style:parent-style-name="First_20_line_20_indent">
      <style:text-properties fo:color="#000000" loext:opacity="100%" style:font-name="Times New Roman1" fo:font-size="12pt" officeooo:rsid="00a01b61" officeooo:paragraph-rsid="00c1c369" style:font-size-asian="12pt" style:font-size-complex="12pt"/>
    </style:style>
    <style:style style:name="P204" style:family="paragraph" style:parent-style-name="First_20_line_20_indent">
      <style:text-properties fo:color="#000000" loext:opacity="100%" style:font-name="Times New Roman1" fo:font-size="12pt" officeooo:rsid="00a0d294" officeooo:paragraph-rsid="00c1c369" style:font-size-asian="12pt" style:font-size-complex="12pt"/>
    </style:style>
    <style:style style:name="P205" style:family="paragraph" style:parent-style-name="First_20_line_20_indent">
      <style:text-properties fo:color="#000000" loext:opacity="100%" style:font-name="Times New Roman1" fo:font-size="12pt" officeooo:rsid="00a10f12" officeooo:paragraph-rsid="00c1c369" style:font-size-asian="12pt" style:font-size-complex="12pt"/>
    </style:style>
    <style:style style:name="P206" style:family="paragraph" style:parent-style-name="First_20_line_20_indent">
      <style:text-properties fo:color="#000000" loext:opacity="100%" style:font-name="Times New Roman1" fo:font-size="12pt" officeooo:rsid="00a30be4" officeooo:paragraph-rsid="00c1c369" style:font-size-asian="12pt" style:font-size-complex="12pt"/>
    </style:style>
    <style:style style:name="P207" style:family="paragraph" style:parent-style-name="First_20_line_20_indent">
      <style:text-properties fo:color="#000000" loext:opacity="100%" style:font-name="Times New Roman1" fo:font-size="12pt" officeooo:rsid="00a493e6" officeooo:paragraph-rsid="00c1c369" style:font-size-asian="12pt" style:font-size-complex="12pt"/>
    </style:style>
    <style:style style:name="P208" style:family="paragraph" style:parent-style-name="First_20_line_20_indent">
      <style:text-properties fo:color="#000000" loext:opacity="100%" style:font-name="Times New Roman1" fo:font-size="12pt" officeooo:rsid="00a652f8" officeooo:paragraph-rsid="00c1c369" style:font-size-asian="12pt" style:font-size-complex="12pt"/>
    </style:style>
    <style:style style:name="P209" style:family="paragraph" style:parent-style-name="First_20_line_20_indent">
      <style:text-properties fo:color="#000000" loext:opacity="100%" style:font-name="Times New Roman1" fo:font-size="12pt" officeooo:rsid="00a818c8" officeooo:paragraph-rsid="00c1c369" style:font-size-asian="12pt" style:font-size-complex="12pt"/>
    </style:style>
    <style:style style:name="P210" style:family="paragraph" style:parent-style-name="First_20_line_20_indent">
      <style:text-properties fo:color="#000000" loext:opacity="100%" style:font-name="Times New Roman1" fo:font-size="12pt" officeooo:rsid="00a9d2e7" officeooo:paragraph-rsid="00c1c369" style:font-size-asian="12pt" style:font-size-complex="12pt"/>
    </style:style>
    <style:style style:name="P211" style:family="paragraph" style:parent-style-name="First_20_line_20_indent">
      <style:text-properties fo:color="#000000" loext:opacity="100%" style:font-name="Times New Roman1" fo:font-size="12pt" officeooo:rsid="00ab6423" officeooo:paragraph-rsid="00c1c369" style:font-size-asian="12pt" style:font-size-complex="12pt"/>
    </style:style>
    <style:style style:name="P212" style:family="paragraph" style:parent-style-name="First_20_line_20_indent">
      <style:text-properties fo:color="#000000" loext:opacity="100%" style:font-name="Times New Roman1" fo:font-size="12pt" officeooo:rsid="00ac4ba5" officeooo:paragraph-rsid="00c1c369" style:font-size-asian="12pt" style:font-size-complex="12pt"/>
    </style:style>
    <style:style style:name="P213" style:family="paragraph" style:parent-style-name="First_20_line_20_indent">
      <style:text-properties fo:color="#000000" loext:opacity="100%" style:font-name="Times New Roman1" fo:font-size="12pt" officeooo:rsid="00ad3fcd" officeooo:paragraph-rsid="00c1c369" style:font-size-asian="12pt" style:font-size-complex="12pt"/>
    </style:style>
    <style:style style:name="P214" style:family="paragraph" style:parent-style-name="First_20_line_20_indent">
      <style:text-properties fo:color="#000000" loext:opacity="100%" style:font-name="Times New Roman1" fo:font-size="12pt" officeooo:rsid="00af1fec" officeooo:paragraph-rsid="00c1c369" style:font-size-asian="12pt" style:font-size-complex="12pt"/>
    </style:style>
    <style:style style:name="P215" style:family="paragraph" style:parent-style-name="First_20_line_20_indent">
      <style:text-properties fo:color="#000000" loext:opacity="100%" style:font-name="Times New Roman1" fo:font-size="12pt" officeooo:rsid="00af492d" officeooo:paragraph-rsid="00c1c369" style:font-size-asian="12pt" style:font-size-complex="12pt"/>
    </style:style>
    <style:style style:name="P216" style:family="paragraph" style:parent-style-name="First_20_line_20_indent">
      <style:text-properties fo:color="#000000" loext:opacity="100%" style:font-name="Times New Roman1" fo:font-size="12pt" officeooo:rsid="00b3c547" officeooo:paragraph-rsid="00c1c369" style:font-size-asian="12pt" style:font-size-complex="12pt"/>
    </style:style>
    <style:style style:name="P217" style:family="paragraph" style:parent-style-name="First_20_line_20_indent">
      <style:text-properties fo:color="#000000" loext:opacity="100%" style:font-name="Times New Roman1" fo:font-size="12pt" officeooo:rsid="00b51675" officeooo:paragraph-rsid="00c1c369" style:font-size-asian="12pt" style:font-size-complex="12pt"/>
    </style:style>
    <style:style style:name="P218" style:family="paragraph" style:parent-style-name="First_20_line_20_indent">
      <style:text-properties fo:color="#000000" loext:opacity="100%" style:font-name="Times New Roman1" fo:font-size="12pt" officeooo:rsid="00b6a632" officeooo:paragraph-rsid="00c1c369" style:font-size-asian="12pt" style:font-size-complex="12pt"/>
    </style:style>
    <style:style style:name="P219" style:family="paragraph" style:parent-style-name="First_20_line_20_indent">
      <style:text-properties fo:color="#000000" loext:opacity="100%" style:font-name="Times New Roman1" fo:font-size="12pt" officeooo:rsid="00b7bd3e" officeooo:paragraph-rsid="00c1c369" style:font-size-asian="12pt" style:font-size-complex="12pt"/>
    </style:style>
    <style:style style:name="P220" style:family="paragraph" style:parent-style-name="First_20_line_20_indent">
      <style:text-properties fo:color="#000000" loext:opacity="100%" style:font-name="Times New Roman1" fo:font-size="12pt" officeooo:rsid="00b92da4" officeooo:paragraph-rsid="00c1c369" style:font-size-asian="12pt" style:font-size-complex="12pt"/>
    </style:style>
    <style:style style:name="P221" style:family="paragraph" style:parent-style-name="First_20_line_20_indent">
      <style:text-properties fo:color="#000000" loext:opacity="100%" style:font-name="Times New Roman1" fo:font-size="12pt" officeooo:rsid="00b9e1a1" officeooo:paragraph-rsid="00c1c369" style:font-size-asian="12pt" style:font-size-complex="12pt"/>
    </style:style>
    <style:style style:name="P222" style:family="paragraph" style:parent-style-name="First_20_line_20_indent">
      <style:text-properties fo:color="#000000" loext:opacity="100%" style:font-name="Times New Roman1" fo:font-size="12pt" officeooo:rsid="00bb9e10" officeooo:paragraph-rsid="00c1c369" style:font-size-asian="12pt" style:font-size-complex="12pt"/>
    </style:style>
    <style:style style:name="P223" style:family="paragraph" style:parent-style-name="First_20_line_20_indent">
      <style:text-properties fo:color="#000000" loext:opacity="100%" style:font-name="Times New Roman1" fo:font-size="12pt" officeooo:rsid="00bcdf0c" officeooo:paragraph-rsid="00c1c369" style:font-size-asian="12pt" style:font-size-complex="12pt"/>
    </style:style>
    <style:style style:name="P224" style:family="paragraph" style:parent-style-name="First_20_line_20_indent">
      <style:text-properties fo:color="#000000" loext:opacity="100%" style:font-name="Times New Roman1" fo:font-size="12pt" officeooo:rsid="00bebe8b" officeooo:paragraph-rsid="00c1c369" style:font-size-asian="12pt" style:font-size-complex="12pt"/>
    </style:style>
    <style:style style:name="P225" style:family="paragraph" style:parent-style-name="First_20_line_20_indent">
      <style:text-properties fo:color="#000000" loext:opacity="100%" style:font-name="Times New Roman1" fo:font-size="12pt" officeooo:rsid="00bf5eb9" officeooo:paragraph-rsid="00c1c369" style:font-size-asian="12pt" style:font-size-complex="12pt"/>
    </style:style>
    <style:style style:name="P226" style:family="paragraph" style:parent-style-name="First_20_line_20_indent">
      <style:text-properties fo:color="#000000" loext:opacity="100%" style:font-name="Times New Roman1" fo:font-size="12pt" officeooo:rsid="00c058fe" officeooo:paragraph-rsid="00c1c369" style:font-size-asian="12pt" style:font-size-complex="12pt"/>
    </style:style>
    <style:style style:name="P227" style:family="paragraph" style:parent-style-name="First_20_line_20_indent">
      <style:text-properties fo:color="#000000" loext:opacity="100%" style:font-name="Times New Roman1" fo:font-size="12pt" officeooo:rsid="00c0eda8" officeooo:paragraph-rsid="00c1c369" style:font-size-asian="12pt" style:font-size-complex="12pt"/>
    </style:style>
    <style:style style:name="P228" style:family="paragraph" style:parent-style-name="Текст_20_в_20_заданном_20_формате">
      <style:paragraph-properties fo:margin-left="0cm" fo:margin-right="0cm" fo:margin-top="0cm" fo:margin-bottom="0cm" style:contextual-spacing="false" fo:line-height="100%" fo:text-align="end" style:justify-single-word="false" fo:orphans="2" fo:widows="2" fo:text-indent="0cm" style:auto-text-indent="false" fo:break-before="page"/>
      <style:text-properties fo:font-variant="normal" fo:text-transform="none" fo:color="#000000" loext:opacity="100%" style:font-name="Times New Roman1" fo:font-size="12pt" fo:letter-spacing="normal" fo:font-style="normal" fo:font-weight="normal" officeooo:rsid="009830c4" officeooo:paragraph-rsid="00c24e66" fo:background-color="#ffffff" style:font-size-asian="12pt" style:font-style-asian="normal" style:font-weight-asian="normal" style:font-size-complex="12pt"/>
    </style:style>
    <style:style style:name="P229" style:family="paragraph" style:parent-style-name="Текст_20_в_20_заданном_20_формате">
      <style:paragraph-properties fo:margin-left="0cm" fo:margin-right="0cm" fo:margin-top="0cm" fo:margin-bottom="0cm" style:contextual-spacing="false" fo:line-height="100%" fo:text-align="end" style:justify-single-word="false" fo:orphans="2" fo:widows="2" fo:text-indent="0cm" style:auto-text-indent="false"/>
      <style:text-properties fo:color="#000000" loext:opacity="100%" style:font-name="Times New Roman1" fo:font-size="12pt" officeooo:paragraph-rsid="00c24e66" style:font-size-asian="12pt" style:font-size-complex="12pt"/>
    </style:style>
    <style:style style:name="P230" style:family="paragraph" style:parent-style-name="Standard">
      <style:paragraph-properties fo:line-height="100%"/>
      <style:text-properties fo:color="#000000" loext:opacity="100%" style:font-name="Times New Roman1" fo:font-size="12pt" style:font-size-asian="12pt" style:font-size-complex="12pt"/>
    </style:style>
    <style:style style:name="P231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style:font-size-asian="12pt" style:font-size-complex="12pt"/>
    </style:style>
    <style:style style:name="P232" style:family="paragraph" style:parent-style-name="Standard">
      <style:paragraph-properties fo:line-height="100%" fo:text-align="start" style:justify-single-word="false"/>
      <style:text-properties fo:color="#000000" loext:opacity="100%" style:font-name="Times New Roman1" fo:font-size="12pt" style:font-size-asian="12pt" style:font-size-complex="12pt"/>
    </style:style>
    <style:style style:name="P233" style:family="paragraph" style:parent-style-name="Standard">
      <style:paragraph-properties fo:line-height="100%" fo:text-align="start" style:justify-single-word="false"/>
      <style:text-properties fo:color="#000000" loext:opacity="100%" style:font-name="Times New Roman1" fo:font-size="12pt" officeooo:paragraph-rsid="00c3e00e" style:font-size-asian="12pt" style:font-size-complex="12pt"/>
    </style:style>
    <style:style style:name="P234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officeooo:paragraph-rsid="00c3e00e" style:font-size-asian="12pt" style:font-size-complex="12pt"/>
    </style:style>
    <style:style style:name="P235" style:family="paragraph" style:parent-style-name="Standard">
      <style:paragraph-properties fo:line-height="100%" fo:text-align="start" style:justify-single-word="false"/>
      <style:text-properties fo:color="#000000" loext:opacity="100%" style:font-name="Times New Roman1" fo:font-size="12pt" officeooo:paragraph-rsid="00c4cd05" style:font-size-asian="12pt" style:font-size-complex="12pt"/>
    </style:style>
    <style:style style:name="P236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officeooo:paragraph-rsid="00c4cd05" style:font-size-asian="12pt" style:font-size-complex="12pt"/>
    </style:style>
    <style:style style:name="P237" style:family="paragraph" style:parent-style-name="Standard">
      <style:paragraph-properties fo:line-height="100%" fo:text-align="start" style:justify-single-word="false"/>
      <style:text-properties fo:color="#000000" loext:opacity="100%" style:font-name="Times New Roman1" fo:font-size="12pt" officeooo:paragraph-rsid="00c643f4" style:font-size-asian="12pt" style:font-size-complex="12pt"/>
    </style:style>
    <style:style style:name="P238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officeooo:paragraph-rsid="00c643f4" style:font-size-asian="12pt" style:font-size-complex="12pt"/>
    </style:style>
    <style:style style:name="P239" style:family="paragraph" style:parent-style-name="Standard">
      <style:paragraph-properties fo:line-height="100%" fo:text-align="start" style:justify-single-word="false"/>
      <style:text-properties fo:color="#000000" loext:opacity="100%" style:font-name="Times New Roman1" fo:font-size="12pt" officeooo:paragraph-rsid="00c725a1" style:font-size-asian="12pt" style:font-size-complex="12pt"/>
    </style:style>
    <style:style style:name="P240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officeooo:paragraph-rsid="00c725a1" style:font-size-asian="12pt" style:font-size-complex="12pt"/>
    </style:style>
    <style:style style:name="P241" style:family="paragraph" style:parent-style-name="Standard">
      <style:paragraph-properties fo:line-height="100%" fo:text-align="start" style:justify-single-word="false"/>
      <style:text-properties fo:color="#000000" loext:opacity="100%" style:font-name="Times New Roman1" fo:font-size="12pt" officeooo:paragraph-rsid="00c80651" style:font-size-asian="12pt" style:font-size-complex="12pt"/>
    </style:style>
    <style:style style:name="P242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officeooo:paragraph-rsid="00c80651" style:font-size-asian="12pt" style:font-size-complex="12pt"/>
    </style:style>
    <style:style style:name="P243" style:family="paragraph" style:parent-style-name="Standard">
      <style:paragraph-properties fo:line-height="100%" fo:text-align="start" style:justify-single-word="false"/>
      <style:text-properties fo:color="#000000" loext:opacity="100%" style:font-name="Times New Roman1" fo:font-size="12pt" fo:language="en" fo:country="US" officeooo:paragraph-rsid="00c80651" style:font-size-asian="12pt" style:font-size-complex="12pt"/>
    </style:style>
    <style:style style:name="P244" style:family="paragraph" style:parent-style-name="Standard">
      <style:paragraph-properties fo:line-height="100%" fo:text-align="start" style:justify-single-word="false"/>
      <style:text-properties fo:color="#000000" loext:opacity="100%" style:font-name="Times New Roman1" fo:font-size="12pt" officeooo:paragraph-rsid="00c83413" style:font-size-asian="12pt" style:font-size-complex="12pt"/>
    </style:style>
    <style:style style:name="P245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officeooo:paragraph-rsid="00c83413" style:font-size-asian="12pt" style:font-size-complex="12pt"/>
    </style:style>
    <style:style style:name="P246" style:family="paragraph" style:parent-style-name="Абзац_20_списка">
      <style:paragraph-properties fo:margin-left="0cm" fo:margin-top="0.004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4.616cm"/>
          <style:tab-stop style:position="4.618cm"/>
        </style:tab-stops>
      </style:paragraph-properties>
      <style:text-properties fo:color="#000000" loext:opacity="100%" style:font-name="Times New Roman1" fo:font-size="12pt" officeooo:paragraph-rsid="00c3e00e" style:font-size-asian="12pt" style:font-size-complex="12pt"/>
    </style:style>
    <style:style style:name="P247" style:family="paragraph" style:parent-style-name="Абзац_20_списка">
      <style:paragraph-properties fo:margin-left="0cm" fo:margin-top="0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4.616cm"/>
          <style:tab-stop style:position="4.618cm"/>
        </style:tab-stops>
      </style:paragraph-properties>
      <style:text-properties fo:color="#000000" loext:opacity="100%" style:font-name="Times New Roman1" fo:font-size="12pt" officeooo:paragraph-rsid="00c3e00e" style:font-size-asian="12pt" style:font-size-complex="12pt"/>
    </style:style>
    <style:style style:name="P248" style:family="paragraph" style:parent-style-name="Text_20_body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3e00e" style:font-size-asian="12pt" style:font-size-complex="12pt"/>
    </style:style>
    <style:style style:name="P249" style:family="paragraph" style:parent-style-name="Heading_20_1_20__28_user_29_">
      <style:paragraph-properties fo:margin-left="0cm" fo:margin-right="1.609cm" fo:margin-top="0cm" fo:margin-bottom="0cm" style:contextual-spacing="false" fo:line-height="150%" fo:text-align="center" style:justify-single-word="false" fo:text-indent="0cm" style:auto-text-indent="false"/>
      <style:text-properties officeooo:paragraph-rsid="00c99bdf"/>
    </style:style>
    <style:style style:name="P250" style:family="paragraph" style:parent-style-name="Heading_20_1_20__28_user_29_">
      <style:paragraph-properties fo:margin-left="0cm" fo:margin-right="1.609cm" fo:margin-top="0cm" fo:margin-bottom="0cm" style:contextual-spacing="false" fo:line-height="100%" fo:text-align="center" style:justify-single-word="false" fo:text-indent="0cm" style:auto-text-indent="false"/>
      <style:text-properties officeooo:paragraph-rsid="00c99bdf"/>
    </style:style>
    <style:style style:name="P251" style:family="paragraph" style:parent-style-name="Heading_20_1_20__28_user_29_">
      <style:paragraph-properties fo:margin-left="0cm" fo:margin-right="1.609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fo:font-weight="normal" officeooo:paragraph-rsid="00c99bdf" style:font-size-asian="12pt" style:font-weight-asian="normal" style:font-size-complex="12pt" style:font-weight-complex="normal"/>
    </style:style>
    <style:style style:name="P252" style:family="paragraph" style:parent-style-name="Text_20_body">
      <style:paragraph-properties fo:margin-left="0cm" fo:margin-right="1.614cm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53" style:family="paragraph" style:parent-style-name="Text_20_body">
      <style:paragraph-properties fo:margin-left="0cm" fo:margin-right="1.616cm" fo:margin-top="0.101cm" fo:margin-bottom="0.101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54" style:family="paragraph" style:parent-style-name="Text_20_body">
      <style:paragraph-properties fo:margin-left="0cm" fo:margin-right="1.616cm" fo:margin-top="0.101cm" fo:margin-bottom="0.101cm" style:contextual-spacing="false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55" style:family="paragraph" style:parent-style-name="Text_20_body">
      <style:paragraph-properties fo:margin-top="0.201cm" fo:margin-bottom="0.201cm" style:contextual-spacing="false" fo:line-height="100%" fo:text-align="start" style:justify-single-word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56" style:family="paragraph" style:parent-style-name="Text_20_body">
      <style:paragraph-properties fo:margin-top="0.201cm" fo:margin-bottom="0.201cm" style:contextual-spacing="false" fo:line-height="100%" fo:text-align="center" style:justify-single-word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57" style:family="paragraph" style:parent-style-name="Абзац_20_списка" style:list-style-name="WW8Num32">
      <style:paragraph-properties fo:margin-left="0cm" fo:margin-right="0cm" fo:margin-top="0.288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58" style:family="paragraph" style:parent-style-name="Абзац_20_списка" style:list-style-name="WW8Num32">
      <style:paragraph-properties fo:margin-left="0cm" fo:margin-right="0cm" fo:margin-top="0.282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59" style:family="paragraph" style:parent-style-name="Абзац_20_списка" style:list-style-name="WW8Num32">
      <style:paragraph-properties fo:margin-left="0cm" fo:margin-right="0cm" fo:margin-top="0.284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60" style:family="paragraph" style:parent-style-name="Text_20_body">
      <style:paragraph-properties fo:margin-left="0cm" fo:margin-right="0cm" fo:margin-top="0.282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61" style:family="paragraph" style:parent-style-name="Абзац_20_списка" style:list-style-name="WW8Num32">
      <style:paragraph-properties fo:margin-left="0cm" fo:margin-right="4.741cm" fo:margin-top="0.183cm" fo:margin-bottom="0.101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62" style:family="paragraph" style:parent-style-name="Абзац_20_списка" style:list-style-name="WW8Num32">
      <style:paragraph-properties fo:margin-left="0cm" fo:margin-right="4.741cm" fo:margin-top="0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63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64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65" style:family="paragraph" style:parent-style-name="Standard">
      <style:paragraph-properties fo:margin-left="0cm" fo:margin-right="2.247cm" fo:margin-top="0.282cm" fo:margin-bottom="0cm" style:contextual-spacing="false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66" style:family="paragraph" style:parent-style-name="Standard" style:master-page-name="">
      <loext:graphic-properties draw:fill="none"/>
      <style:paragraph-properties fo:margin-left="0cm" fo:margin-right="0.499cm" fo:margin-top="0.282cm" fo:margin-bottom="0cm" style:contextual-spacing="false" fo:line-height="100%" fo:text-align="start" style:justify-single-word="false" fo:text-indent="0cm" style:auto-text-indent="false" style:page-number="auto" fo:background-color="transparent"/>
      <style:text-properties fo:color="#000000" loext:opacity="100%" style:font-name="Times New Roman1" fo:font-size="12pt" officeooo:paragraph-rsid="00c99bdf" style:font-size-asian="12pt" style:font-size-complex="12pt"/>
    </style:style>
    <style:style style:name="P267" style:family="paragraph" style:parent-style-name="Абзац_20_списка" style:list-style-name="WW8Num5">
      <style:paragraph-properties fo:margin-left="0cm" fo:margin-right="0cm" fo:margin-top="0.282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68" style:family="paragraph" style:parent-style-name="Абзац_20_списка" style:list-style-name="WW8Num5">
      <style:paragraph-properties fo:margin-left="0cm" fo:margin-right="2.3cm" fo:margin-top="0.118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69" style:family="paragraph" style:parent-style-name="Абзац_20_списка" style:list-style-name="WW8Num5" style:master-page-name="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style:page-number="auto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70" style:family="paragraph" style:parent-style-name="Standard">
      <style:paragraph-properties fo:margin-left="0cm" fo:margin-right="4.41cm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71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9d921" style:font-size-asian="12pt" style:font-size-complex="12pt"/>
    </style:style>
    <style:style style:name="P272" style:family="paragraph" style:parent-style-name="Text_20_body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9d921" style:font-size-asian="12pt" style:font-size-complex="12pt"/>
    </style:style>
    <style:style style:name="P273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9d921" style:font-size-asian="12pt" style:font-size-complex="12pt"/>
    </style:style>
    <style:style style:name="P274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bc433" style:font-size-asian="12pt" style:font-size-complex="12pt"/>
    </style:style>
    <style:style style:name="P275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bc433" style:font-size-asian="12pt" style:font-size-complex="12pt"/>
    </style:style>
    <style:style style:name="P276" style:family="paragraph" style:parent-style-name="Text_20_body">
      <style:paragraph-properties fo:margin-left="0cm" fo:margin-right="0cm" fo:margin-top="0.118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bc433" style:font-size-asian="12pt" style:font-size-complex="12pt"/>
    </style:style>
    <style:style style:name="P277" style:family="paragraph" style:parent-style-name="Text_20_body">
      <style:paragraph-properties fo:margin-left="0cm" fo:margin-right="0cm" fo:margin-top="0.118cm" fo:margin-bottom="0cm" style:contextual-spacing="false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bc433" style:font-size-asian="12pt" style:font-size-complex="12pt"/>
    </style:style>
    <style:style style:name="P278" style:family="paragraph" style:parent-style-name="Text_20_body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bc433" style:font-size-asian="12pt" style:font-size-complex="12pt"/>
    </style:style>
    <style:style style:name="P279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bc433" style:font-size-asian="12pt" style:font-size-complex="12pt"/>
    </style:style>
    <style:style style:name="P280" style:family="paragraph" style:parent-style-name="Standard">
      <style:paragraph-properties fo:margin-left="0cm" fo:margin-right="0cm" fo:margin-top="0.284cm" fo:margin-bottom="0cm" style:contextual-spacing="false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81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c3346" style:font-size-asian="12pt" style:font-size-complex="12pt"/>
    </style:style>
    <style:style style:name="P282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c3346" style:font-size-asian="12pt" style:font-size-complex="12pt"/>
    </style:style>
    <style:style style:name="P283" style:family="paragraph" style:parent-style-name="Text_20_body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84" style:family="paragraph" style:parent-style-name="Абзац_20_списка" style:list-style-name="WW8Num26">
      <style:paragraph-properties fo:margin-left="0cm" fo:margin-right="0cm" fo:margin-top="0.275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85" style:family="paragraph" style:parent-style-name="Абзац_20_списка" style:list-style-name="WW8Num26">
      <style:paragraph-properties fo:margin-left="0cm" fo:margin-right="0cm" fo:margin-top="0.002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86" style:family="paragraph" style:parent-style-name="Абзац_20_списка" style:list-style-name="WW8Num40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87" style:family="paragraph" style:parent-style-name="Абзац_20_списка" style:list-style-name="WW8Num40">
      <style:paragraph-properties fo:margin-left="0cm" fo:margin-right="0cm" fo:margin-top="0.288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c3346" style:font-size-asian="12pt" style:font-size-complex="12pt"/>
    </style:style>
    <style:style style:name="P288" style:family="paragraph" style:parent-style-name="Абзац_20_списка" style:list-style-name="WW8Num40">
      <style:paragraph-properties fo:margin-left="0cm" fo:margin-right="0cm" fo:margin-top="0.282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89" style:family="paragraph" style:parent-style-name="Абзац_20_списка" style:list-style-name="WW8Num40">
      <style:paragraph-properties fo:margin-left="0cm" fo:margin-right="0cm" fo:margin-top="0.002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90" style:family="paragraph" style:parent-style-name="Text_20_body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c3346" style:font-size-asian="12pt" style:font-size-complex="12pt"/>
    </style:style>
    <style:style style:name="P291" style:family="paragraph" style:parent-style-name="Абзац_20_списка" style:list-style-name="WW8Num40">
      <style:paragraph-properties fo:margin-left="0cm" fo:margin-right="0cm" fo:margin-top="0.288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92" style:family="paragraph" style:parent-style-name="Абзац_20_списка" style:list-style-name="WW8Num40">
      <style:paragraph-properties fo:margin-left="0cm" fo:margin-right="0cm" fo:margin-top="0.288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officeooo:paragraph-rsid="00cc3346"/>
    </style:style>
    <style:style style:name="P293" style:family="paragraph" style:parent-style-name="Text_20_body">
      <style:paragraph-properties fo:margin-left="0cm" fo:margin-right="0cm" fo:margin-top="0.118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c3346" style:font-size-asian="12pt" style:font-size-complex="12pt"/>
    </style:style>
    <style:style style:name="P294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officeooo:paragraph-rsid="00cc3346"/>
    </style:style>
    <style:style style:name="P295" style:family="paragraph" style:parent-style-name="Абзац_20_списка" style:list-style-name="WW8Num34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96" style:family="paragraph" style:parent-style-name="Абзац_20_списка" style:list-style-name="WW8Num34">
      <style:paragraph-properties fo:margin-left="0cm" fo:margin-right="0cm" fo:margin-top="0.265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97" style:family="paragraph" style:parent-style-name="Абзац_20_списка" style:list-style-name="WW8Num34">
      <style:paragraph-properties fo:margin-left="0cm" fo:margin-right="0cm" fo:margin-top="0.002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298" style:family="paragraph" style:parent-style-name="Text_20_body">
      <style:paragraph-properties fo:margin-left="0cm" fo:margin-right="0cm" fo:margin-top="0.004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299" style:family="paragraph" style:parent-style-name="Абзац_20_списка" style:list-style-name="WW8Num34">
      <style:paragraph-properties fo:margin-left="0cm" fo:margin-right="0cm" fo:margin-top="0.282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00" style:family="paragraph" style:parent-style-name="Text_20_body">
      <style:paragraph-properties fo:margin-left="0cm" fo:margin-right="0cm" fo:margin-top="0.284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301" style:family="paragraph" style:parent-style-name="Абзац_20_списка" style:list-style-name="WW8Num34">
      <style:paragraph-properties fo:margin-left="0cm" fo:margin-right="0cm" fo:margin-top="0.118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02" style:family="paragraph" style:parent-style-name="Абзац_20_списка" style:list-style-name="WW8Num34">
      <style:paragraph-properties fo:margin-left="0cm" fo:margin-right="0cm" fo:margin-top="0.004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c3346" style:font-size-asian="12pt" style:font-size-complex="12pt"/>
    </style:style>
    <style:style style:name="P303" style:family="paragraph" style:parent-style-name="Абзац_20_списка" style:list-style-name="WW8Num34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c3346" style:font-size-asian="12pt" style:font-size-complex="12pt"/>
    </style:style>
    <style:style style:name="P304" style:family="paragraph" style:parent-style-name="Text_20_body">
      <style:paragraph-properties fo:margin-left="0cm" fo:margin-right="0cm" fo:margin-top="0.284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c3346" style:font-size-asian="12pt" style:font-size-complex="12pt"/>
    </style:style>
    <style:style style:name="P305" style:family="paragraph" style:parent-style-name="Text_20_body">
      <style:paragraph-properties fo:margin-left="0cm" fo:margin-right="0cm" fo:margin-top="0.284cm" fo:margin-bottom="0cm" style:contextual-spacing="false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c3346" style:font-size-asian="12pt" style:font-size-complex="12pt"/>
    </style:style>
    <style:style style:name="P306" style:family="paragraph" style:parent-style-name="Абзац_20_списка" style:list-style-name="WW8Num24">
      <style:paragraph-properties fo:margin-left="0cm" fo:margin-right="0cm" fo:margin-top="0.118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07" style:family="paragraph" style:parent-style-name="Абзац_20_списка" style:list-style-name="WW8Num24">
      <style:paragraph-properties fo:margin-left="0cm" fo:margin-right="0cm" fo:margin-top="0.002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08" style:family="paragraph" style:parent-style-name="Абзац_20_списка" style:list-style-name="WW8Num24">
      <style:paragraph-properties fo:margin-left="0cm" fo:margin-right="0cm" fo:margin-top="0.284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09" style:family="paragraph" style:parent-style-name="Абзац_20_списка" style:list-style-name="WW8Num24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10" style:family="paragraph" style:parent-style-name="Абзац_20_списка" style:list-style-name="WW8Num24">
      <style:paragraph-properties fo:margin-left="0cm" fo:margin-right="0cm" fo:margin-top="0.004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11" style:family="paragraph" style:parent-style-name="Text_20_body">
      <style:paragraph-properties fo:margin-left="0cm" fo:margin-right="0cm" fo:margin-top="0.284cm" fo:margin-bottom="0cm" style:contextual-spacing="false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d64b2" style:font-size-asian="12pt" style:font-size-complex="12pt"/>
    </style:style>
    <style:style style:name="P312" style:family="paragraph" style:parent-style-name="Абзац_20_списка" style:list-style-name="WW8Num39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13" style:family="paragraph" style:parent-style-name="Абзац_20_списка" style:list-style-name="WW8Num39">
      <style:paragraph-properties fo:margin-left="0cm" fo:margin-right="0cm" fo:margin-top="0.004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14" style:family="paragraph" style:parent-style-name="Text_20_body">
      <style:paragraph-properties fo:margin-left="0cm" fo:margin-right="0cm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d64b2" style:font-size-asian="12pt" style:font-size-complex="12pt"/>
    </style:style>
    <style:style style:name="P315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color="#000000" loext:opacity="100%" style:font-name="Times New Roman1" fo:font-size="12pt" officeooo:paragraph-rsid="00cd64b2" style:font-size-asian="12pt" style:font-size-complex="12pt"/>
    </style:style>
    <style:style style:name="P316" style:family="paragraph" style:parent-style-name="Абзац_20_списка" style:list-style-name="WW8Num13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17" style:family="paragraph" style:parent-style-name="Абзац_20_списка" style:list-style-name="WW8Num13">
      <style:paragraph-properties fo:margin-left="0cm" fo:margin-right="0cm" fo:margin-top="0.282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18" style:family="paragraph" style:parent-style-name="Абзац_20_списка" style:list-style-name="WW8Num13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256cm"/>
        </style:tab-stops>
      </style:paragraph-properties>
      <style:text-properties fo:color="#000000" loext:opacity="100%" style:font-name="Times New Roman1" fo:font-size="12pt" officeooo:paragraph-rsid="00cd64b2" style:font-size-asian="12pt" style:font-size-complex="12pt"/>
    </style:style>
    <style:style style:name="P319" style:family="paragraph" style:parent-style-name="Абзац_20_списка" style:list-style-name="WW8Num13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872cm"/>
          <style:tab-stop style:position="3.874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20" style:family="paragraph" style:parent-style-name="Абзац_20_списка" style:list-style-name="WW8Num13">
      <style:paragraph-properties fo:margin-left="0cm" fo:margin-right="0cm" fo:margin-top="0.284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623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21" style:family="paragraph" style:parent-style-name="Абзац_20_списка" style:list-style-name="WW8Num13">
      <style:paragraph-properties fo:margin-left="0cm" fo:margin-right="0cm" fo:margin-top="0.002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623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22" style:family="paragraph" style:parent-style-name="Абзац_20_списка" style:list-style-name="WW8Num13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623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23" style:family="paragraph" style:parent-style-name="Text_20_body">
      <style:paragraph-properties fo:margin-left="0cm" fo:margin-right="0cm" fo:margin-top="0.002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officeooo:paragraph-rsid="00c99bdf" style:font-size-asian="12pt" style:font-size-complex="12pt"/>
    </style:style>
    <style:style style:name="P324" style:family="paragraph" style:parent-style-name="Абзац_20_списка" style:list-style-name="WW8Num13">
      <style:paragraph-properties fo:margin-left="0cm" fo:margin-right="0cm" fo:margin-top="0.118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623cm"/>
        </style:tab-stops>
      </style:paragraph-properties>
      <style:text-properties fo:color="#000000" loext:opacity="100%" style:font-name="Times New Roman1" fo:font-size="12pt" officeooo:paragraph-rsid="00c99bdf" style:font-size-asian="12pt" style:font-size-complex="12pt"/>
    </style:style>
    <style:style style:name="P325" style:family="paragraph" style:parent-style-name="Абзац_20_списка" style:list-style-name="WW8Num13">
      <style:paragraph-properties fo:margin-left="0cm" fo:margin-right="0cm" fo:margin-top="0.002cm" fo:margin-bottom="0cm" style:contextual-spacing="false" fo:line-height="100%" fo:text-align="start" style:justify-single-word="false" fo:orphans="0" fo:widows="0" fo:text-indent="0cm" style:auto-text-indent="false" style:text-autospace="none">
        <style:tab-stops>
          <style:tab-stop style:position="3.623cm"/>
        </style:tab-stops>
      </style:paragraph-properties>
      <style:text-properties fo:color="#000000" loext:opacity="100%" style:font-name="Times New Roman1" fo:font-size="12pt" officeooo:paragraph-rsid="00cd64b2" style:font-size-asian="12pt" style:font-size-complex="12pt"/>
    </style:style>
    <style:style style:name="P326" style:family="paragraph" style:parent-style-name="Абзац_20_списка" style:list-style-name="WW8Num13">
      <style:paragraph-properties fo:margin-left="0cm" fo:margin-right="0cm" fo:margin-top="0.002cm" fo:margin-bottom="0cm" style:contextual-spacing="false" fo:line-height="100%" fo:text-align="center" style:justify-single-word="false" fo:orphans="0" fo:widows="0" fo:text-indent="0cm" style:auto-text-indent="false" style:text-autospace="none">
        <style:tab-stops>
          <style:tab-stop style:position="3.623cm"/>
        </style:tab-stops>
      </style:paragraph-properties>
      <style:text-properties fo:color="#000000" loext:opacity="100%" style:font-name="Times New Roman1" fo:font-size="12pt" officeooo:paragraph-rsid="00cd64b2" style:font-size-asian="12pt" style:font-size-complex="12pt"/>
    </style:style>
    <style:style style:name="P327" style:family="paragraph" style:parent-style-name="Header_20_right">
      <style:text-properties style:text-rotation-angle="270" style:text-rotation-scale="line-height"/>
    </style:style>
    <style:style style:name="T1" style:family="text">
      <style:text-properties officeooo:rsid="00cd64b2"/>
    </style:style>
    <style:style style:name="T2" style:family="text">
      <style:text-properties officeooo:rsid="0085f124"/>
    </style:style>
    <style:style style:name="T3" style:family="text">
      <style:text-properties officeooo:rsid="00845279"/>
    </style:style>
    <style:style style:name="T4" style:family="text">
      <style:text-properties officeooo:rsid="00878a8f"/>
    </style:style>
    <style:style style:name="T5" style:family="text">
      <style:text-properties style:font-name-complex="Times New Roman1"/>
    </style:style>
    <style:style style:name="T6" style:family="text">
      <style:text-properties style:language-asian="ru" style:country-asian="RU" style:font-name-complex="Times New Roman1"/>
    </style:style>
    <style:style style:name="T7" style:family="text">
      <style:text-properties style:font-weight-complex="bold"/>
    </style:style>
    <style:style style:name="T8" style:family="text">
      <style:text-properties officeooo:rsid="008b0c9a"/>
    </style:style>
    <style:style style:name="T9" style:family="text">
      <style:text-properties officeooo:rsid="009f4ad6"/>
    </style:style>
    <style:style style:name="T10" style:family="text">
      <style:text-properties officeooo:rsid="009ea36c"/>
    </style:style>
    <style:style style:name="T11" style:family="text">
      <style:text-properties fo:language="ru" fo:country="RU" officeooo:rsid="0089c418" style:font-size-asian="12pt" style:language-asian="ru" style:country-asian="RU" style:font-size-complex="12pt"/>
    </style:style>
    <style:style style:name="T12" style:family="text">
      <style:text-properties fo:language="ru" fo:country="RU" officeooo:rsid="009cfb8c" style:font-size-asian="12pt" style:language-asian="ru" style:country-asian="RU" style:font-size-complex="12pt"/>
    </style:style>
    <style:style style:name="T13" style:family="text">
      <style:text-properties fo:language="ru" fo:country="RU" officeooo:rsid="008a12cd" style:font-size-asian="12pt" style:language-asian="ru" style:country-asian="RU" style:font-size-complex="12pt"/>
    </style:style>
    <style:style style:name="T14" style:family="text">
      <style:text-properties style:font-size-asian="12pt" style:font-size-complex="12pt"/>
    </style:style>
    <style:style style:name="T15" style:family="text">
      <style:text-properties officeooo:rsid="008a12cd" style:font-size-asian="12pt" style:font-size-complex="12pt"/>
    </style:style>
    <style:style style:name="T16" style:family="text">
      <style:text-properties officeooo:rsid="008b035c" style:font-size-asian="12pt" style:font-size-complex="12pt"/>
    </style:style>
    <style:style style:name="T17" style:family="text">
      <style:text-properties fo:language="ru" fo:country="RU" style:text-underline-style="none" officeooo:rsid="008d1e03" style:language-asian="ru" style:country-asian="RU"/>
    </style:style>
    <style:style style:name="T18" style:family="text">
      <style:text-properties officeooo:rsid="008d1e03"/>
    </style:style>
    <style:style style:name="T19" style:family="text">
      <style:text-properties officeooo:rsid="0090f9c1"/>
    </style:style>
    <style:style style:name="T20" style:family="text">
      <style:text-properties officeooo:rsid="0093eb0c"/>
    </style:style>
    <style:style style:name="T21" style:family="text">
      <style:text-properties officeooo:rsid="00d467a6"/>
    </style:style>
    <style:style style:name="T22" style:family="text">
      <style:text-properties officeooo:rsid="009a9a50"/>
    </style:style>
    <style:style style:name="T23" style:family="text">
      <style:text-properties officeooo:rsid="009ef439"/>
    </style:style>
    <style:style style:name="T24" style:family="text">
      <style:text-properties officeooo:rsid="009ae26b"/>
    </style:style>
    <style:style style:name="T25" style:family="text">
      <style:text-properties officeooo:rsid="009aaa74"/>
    </style:style>
    <style:style style:name="T26" style:family="text">
      <style:text-properties fo:language="ru" fo:country="RU" style:font-name-complex="Times New Roman1"/>
    </style:style>
    <style:style style:name="T27" style:family="text">
      <style:text-properties style:font-weight-asian="normal" style:font-weight-complex="normal"/>
    </style:style>
    <style:style style:name="T28" style:family="text">
      <style:text-properties officeooo:rsid="0097a35f"/>
    </style:style>
    <style:style style:name="T29" style:family="text">
      <style:text-properties fo:font-weight="bold" style:font-size-asian="12pt" style:font-weight-asian="bold" style:font-size-complex="12pt" style:font-weight-complex="bold"/>
    </style:style>
    <style:style style:name="T30" style:family="text">
      <style:text-properties officeooo:rsid="0097b387" style:font-size-asian="12pt" style:font-size-complex="12pt"/>
    </style:style>
    <style:style style:name="T31" style:family="text">
      <style:text-properties fo:font-variant="normal" fo:text-transform="none" fo:color="#000000" loext:opacity="100%" fo:letter-spacing="normal" fo:font-style="normal" fo:font-weight="bold" style:font-size-asian="12pt" style:font-weight-asian="bold" style:font-size-complex="12pt" style:font-weight-complex="bold"/>
    </style:style>
    <style:style style:name="T32" style:family="text">
      <style:text-properties fo:font-variant="normal" fo:text-transform="none" fo:color="#000000" loext:opacity="100%" fo:letter-spacing="normal" fo:font-style="normal" fo:font-weight="normal" style:font-size-asian="12pt" style:font-size-complex="12pt"/>
    </style:style>
    <style:style style:name="T33" style:family="text">
      <style:text-properties officeooo:rsid="0084796a"/>
    </style:style>
    <style:style style:name="T34" style:family="text">
      <style:text-properties officeooo:rsid="008a2694"/>
    </style:style>
    <style:style style:name="T35" style:family="text">
      <style:text-properties officeooo:rsid="0094f20b"/>
    </style:style>
    <style:style style:name="T36" style:family="text">
      <style:text-properties officeooo:rsid="00958f47"/>
    </style:style>
    <style:style style:name="T37" style:family="text">
      <style:text-properties fo:font-variant="normal" fo:text-transform="none" fo:font-size="12pt" fo:letter-spacing="normal" fo:font-style="normal" fo:font-weight="normal" style:font-size-asian="12pt" style:font-size-complex="12pt"/>
    </style:style>
    <style:style style:name="T38" style:family="text">
      <style:text-properties fo:font-variant="normal" fo:text-transform="none" fo:font-size="12pt" fo:letter-spacing="normal" fo:font-style="normal" fo:font-weight="normal" officeooo:rsid="00a2ad39" style:font-size-asian="12pt" style:font-size-complex="12pt"/>
    </style:style>
    <style:style style:name="T39" style:family="text">
      <style:text-properties fo:font-variant="normal" fo:text-transform="none" fo:font-size="12pt" fo:letter-spacing="normal" fo:font-style="normal" fo:font-weight="normal" officeooo:rsid="00a4c0e5" style:font-size-asian="12pt" style:font-size-complex="12pt"/>
    </style:style>
    <style:style style:name="T40" style:family="text">
      <style:text-properties officeooo:rsid="009eb64e"/>
    </style:style>
    <style:style style:name="T41" style:family="text">
      <style:text-properties officeooo:rsid="00a2ad39"/>
    </style:style>
    <style:style style:name="T42" style:family="text">
      <style:text-properties officeooo:rsid="00b31b2e"/>
    </style:style>
    <style:style style:name="T43" style:family="text">
      <style:text-properties officeooo:rsid="00a84ac6"/>
    </style:style>
    <style:style style:name="T44" style:family="text">
      <style:text-properties officeooo:rsid="00a7d753"/>
    </style:style>
    <style:style style:name="T45" style:family="text">
      <style:text-properties officeooo:rsid="00a98878"/>
    </style:style>
    <style:style style:name="T46" style:family="text">
      <style:text-properties officeooo:rsid="00ab1f8f"/>
    </style:style>
    <style:style style:name="T47" style:family="text">
      <style:text-properties officeooo:rsid="00a328c6"/>
    </style:style>
    <style:style style:name="T48" style:family="text">
      <style:text-properties officeooo:rsid="00afefbc"/>
    </style:style>
    <style:style style:name="T49" style:family="text">
      <style:text-properties officeooo:rsid="00acf940"/>
    </style:style>
    <style:style style:name="T50" style:family="text">
      <style:text-properties officeooo:rsid="0099b4d7"/>
    </style:style>
    <style:style style:name="T51" style:family="text">
      <style:text-properties officeooo:rsid="00a56677"/>
    </style:style>
    <style:style style:name="T52" style:family="text">
      <style:text-properties officeooo:rsid="00b23f62"/>
    </style:style>
    <style:style style:name="T53" style:family="text">
      <style:text-properties fo:font-weight="bold" officeooo:rsid="008586a1" style:font-weight-asian="bold" style:font-weight-complex="bold"/>
    </style:style>
    <style:style style:name="T54" style:family="text">
      <style:text-properties fo:font-style="normal" fo:font-weight="bold" style:font-weight-asian="bold" style:font-weight-complex="bold"/>
    </style:style>
    <style:style style:name="T55" style:family="text">
      <style:text-properties officeooo:rsid="00b5edfa"/>
    </style:style>
    <style:style style:name="T56" style:family="text">
      <style:text-properties officeooo:rsid="00b6934e"/>
    </style:style>
    <style:style style:name="T57" style:family="text">
      <style:text-properties officeooo:rsid="008586a1"/>
    </style:style>
    <style:style style:name="T58" style:family="text">
      <style:text-properties fo:language="en" fo:country="US" style:font-name-complex="Times New Roman1"/>
    </style:style>
    <style:style style:name="T59" style:family="text">
      <style:text-properties fo:color="#000000" loext:opacity="100%" style:font-name="Times New Roman1" fo:font-size="12pt" fo:language="en" fo:country="US" style:text-underline-style="none" fo:background-color="#ffffff" loext:char-shading-value="0" style:font-size-asian="12pt" style:font-name-complex="Times New Roman1" style:font-size-complex="12pt"/>
    </style:style>
    <style:style style:name="T60" style:family="text">
      <style:text-properties fo:color="#000000" loext:opacity="100%" style:font-name="Times New Roman1" fo:font-size="12pt" style:text-underline-style="none" fo:background-color="#ffffff" loext:char-shading-value="0" style:font-size-asian="12pt" style:font-name-complex="Times New Roman1" style:font-size-complex="12pt"/>
    </style:style>
    <style:style style:name="T61" style:family="text">
      <style:text-properties officeooo:rsid="0086f152"/>
    </style:style>
    <style:style style:name="T62" style:family="text">
      <style:text-properties officeooo:rsid="0087d76b"/>
    </style:style>
    <style:style style:name="T63" style:family="text">
      <style:text-properties officeooo:rsid="00a5d6d2"/>
    </style:style>
    <style:style style:name="T64" style:family="text">
      <style:text-properties fo:color="#000000" loext:opacity="100%" style:font-name="Times New Roman1" fo:font-size="12pt"/>
    </style:style>
    <style:style style:name="T65" style:family="text">
      <style:text-properties fo:color="#000000" loext:opacity="100%" style:text-line-through-style="none" style:text-line-through-type="none" style:font-name="Times New Roman1" fo:font-size="12pt" style:text-underline-style="none" style:text-blinking="false"/>
    </style:style>
    <style:style style:name="T66" style:family="text">
      <style:text-properties fo:color="#000000" loext:opacity="100%" style:font-name="Times New Roman1" fo:font-size="12pt" officeooo:rsid="00bb7978"/>
    </style:style>
    <style:style style:name="T67" style:family="text">
      <style:text-properties fo:color="#000000" loext:opacity="100%" style:font-name="Times New Roman1" fo:font-size="12pt" fo:font-style="normal" fo:background-color="#ffffff" loext:char-shading-value="0"/>
    </style:style>
    <style:style style:name="T68" style:family="text">
      <style:text-properties fo:color="#000000" loext:opacity="100%" style:text-line-through-style="none" style:text-line-through-type="none" style:font-name="Times New Roman1" fo:font-size="12pt" style:text-underline-style="solid" style:text-underline-width="auto" style:text-underline-color="font-color" style:text-blinking="false"/>
    </style:style>
    <style:style style:name="T69" style:family="text">
      <style:text-properties officeooo:rsid="00c1c369"/>
    </style:style>
    <style:style style:name="T70" style:family="text">
      <style:text-properties officeooo:rsid="00c24e66"/>
    </style:style>
    <style:style style:name="T71" style:family="text">
      <style:text-properties officeooo:rsid="0084c23d"/>
    </style:style>
    <style:style style:name="T72" style:family="text">
      <style:text-properties fo:font-style="italic" officeooo:rsid="0084c23d" style:font-style-asian="italic" style:font-style-complex="italic"/>
    </style:style>
    <style:style style:name="T73" style:family="text">
      <style:text-properties fo:font-style="italic" style:font-style-asian="italic" style:font-style-complex="italic"/>
    </style:style>
    <style:style style:name="T74" style:family="text">
      <style:text-properties officeooo:rsid="0086bafa"/>
    </style:style>
    <style:style style:name="T75" style:family="text">
      <style:text-properties fo:font-style="italic" officeooo:rsid="0086d8bc" style:font-style-asian="italic" style:font-style-complex="italic"/>
    </style:style>
    <style:style style:name="T76" style:family="text">
      <style:text-properties officeooo:rsid="0086d8bc"/>
    </style:style>
    <style:style style:name="T77" style:family="text">
      <style:text-properties officeooo:rsid="0087347b"/>
    </style:style>
    <style:style style:name="T78" style:family="text">
      <style:text-properties fo:font-style="italic" officeooo:rsid="008847f2" style:font-style-asian="italic" style:font-style-complex="italic"/>
    </style:style>
    <style:style style:name="T79" style:family="text">
      <style:text-properties officeooo:rsid="008847f2"/>
    </style:style>
    <style:style style:name="T80" style:family="text">
      <style:text-properties fo:font-style="italic" officeooo:rsid="00885cae" style:font-style-asian="italic" style:font-style-complex="italic"/>
    </style:style>
    <style:style style:name="T81" style:family="text">
      <style:text-properties officeooo:rsid="00885cae"/>
    </style:style>
    <style:style style:name="T82" style:family="text">
      <style:text-properties fo:font-style="italic" officeooo:rsid="00887d90" style:font-style-asian="italic" style:font-style-complex="italic"/>
    </style:style>
    <style:style style:name="T83" style:family="text">
      <style:text-properties officeooo:rsid="00887d90"/>
    </style:style>
    <style:style style:name="T84" style:family="text">
      <style:text-properties fo:font-style="italic" officeooo:rsid="008963de" style:font-style-asian="italic" style:font-style-complex="italic"/>
    </style:style>
    <style:style style:name="T85" style:family="text">
      <style:text-properties officeooo:rsid="008963de"/>
    </style:style>
    <style:style style:name="T86" style:family="text">
      <style:text-properties fo:font-style="italic" officeooo:rsid="008b2011" style:font-style-asian="italic" style:font-style-complex="italic"/>
    </style:style>
    <style:style style:name="T87" style:family="text">
      <style:text-properties officeooo:rsid="008b2011"/>
    </style:style>
    <style:style style:name="T88" style:family="text">
      <style:text-properties fo:font-style="italic" officeooo:rsid="008bd1b2" style:font-style-asian="italic" style:font-style-complex="italic"/>
    </style:style>
    <style:style style:name="T89" style:family="text">
      <style:text-properties officeooo:rsid="008bd1b2"/>
    </style:style>
    <style:style style:name="T90" style:family="text">
      <style:text-properties officeooo:rsid="008dc3c4"/>
    </style:style>
    <style:style style:name="T91" style:family="text">
      <style:text-properties fo:font-style="italic" officeooo:rsid="008fba42" style:font-style-asian="italic" style:font-style-complex="italic"/>
    </style:style>
    <style:style style:name="T92" style:family="text">
      <style:text-properties officeooo:rsid="008fba42"/>
    </style:style>
    <style:style style:name="T93" style:family="text">
      <style:text-properties fo:font-style="italic" officeooo:rsid="008fe6c6" style:font-style-asian="italic" style:font-style-complex="italic"/>
    </style:style>
    <style:style style:name="T94" style:family="text">
      <style:text-properties officeooo:rsid="008fe6c6"/>
    </style:style>
    <style:style style:name="T95" style:family="text">
      <style:text-properties fo:font-style="italic" officeooo:rsid="00900e51" style:font-style-asian="italic" style:font-style-complex="italic"/>
    </style:style>
    <style:style style:name="T96" style:family="text">
      <style:text-properties officeooo:rsid="00900e51"/>
    </style:style>
    <style:style style:name="T97" style:family="text">
      <style:text-properties fo:font-style="italic" officeooo:rsid="00901373" style:font-style-asian="italic" style:font-style-complex="italic"/>
    </style:style>
    <style:style style:name="T98" style:family="text">
      <style:text-properties officeooo:rsid="00901373"/>
    </style:style>
    <style:style style:name="T99" style:family="text">
      <style:text-properties fo:font-style="italic" officeooo:rsid="0090d536" style:font-style-asian="italic" style:font-style-complex="italic"/>
    </style:style>
    <style:style style:name="T100" style:family="text">
      <style:text-properties officeooo:rsid="0090d536"/>
    </style:style>
    <style:style style:name="T101" style:family="text">
      <style:text-properties fo:font-style="italic" officeooo:rsid="0092bf7e" style:font-style-asian="italic" style:font-style-complex="italic"/>
    </style:style>
    <style:style style:name="T102" style:family="text">
      <style:text-properties officeooo:rsid="0092bf7e"/>
    </style:style>
    <style:style style:name="T103" style:family="text">
      <style:text-properties fo:font-style="italic" officeooo:rsid="00937f62" style:font-style-asian="italic" style:font-style-complex="italic"/>
    </style:style>
    <style:style style:name="T104" style:family="text">
      <style:text-properties officeooo:rsid="00937f62"/>
    </style:style>
    <style:style style:name="T105" style:family="text">
      <style:text-properties fo:font-style="italic" officeooo:rsid="0094a793" style:font-style-asian="italic" style:font-style-complex="italic"/>
    </style:style>
    <style:style style:name="T106" style:family="text">
      <style:text-properties officeooo:rsid="0094a793"/>
    </style:style>
    <style:style style:name="T107" style:family="text">
      <style:text-properties fo:font-style="italic" officeooo:rsid="0094f4a5" style:font-style-asian="italic" style:font-style-complex="italic"/>
    </style:style>
    <style:style style:name="T108" style:family="text">
      <style:text-properties officeooo:rsid="0094f4a5"/>
    </style:style>
    <style:style style:name="T109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10" style:family="text">
      <style:text-properties fo:font-style="italic" officeooo:rsid="00952318" style:font-style-asian="italic" style:font-style-complex="italic"/>
    </style:style>
    <style:style style:name="T111" style:family="text">
      <style:text-properties officeooo:rsid="00952318"/>
    </style:style>
    <style:style style:name="T112" style:family="text">
      <style:text-properties officeooo:rsid="00975d5f"/>
    </style:style>
    <style:style style:name="T113" style:family="text">
      <style:text-properties fo:font-style="italic" officeooo:rsid="00975d5f" style:font-style-asian="italic" style:font-style-complex="italic"/>
    </style:style>
    <style:style style:name="T114" style:family="text">
      <style:text-properties fo:font-style="italic" style:text-underline-style="none" style:font-style-asian="italic" style:font-style-complex="italic"/>
    </style:style>
    <style:style style:name="T115" style:family="text">
      <style:text-properties fo:font-style="italic" officeooo:rsid="0098e4f6" style:font-style-asian="italic" style:font-style-complex="italic"/>
    </style:style>
    <style:style style:name="T116" style:family="text">
      <style:text-properties officeooo:rsid="0098e4f6"/>
    </style:style>
    <style:style style:name="T117" style:family="text">
      <style:text-properties fo:font-style="italic" officeooo:rsid="009c3cc7" style:font-style-asian="italic" style:font-style-complex="italic"/>
    </style:style>
    <style:style style:name="T118" style:family="text">
      <style:text-properties officeooo:rsid="009c3cc7"/>
    </style:style>
    <style:style style:name="T119" style:family="text">
      <style:text-properties fo:font-style="italic" officeooo:rsid="009dfd70" style:font-style-asian="italic" style:font-style-complex="italic"/>
    </style:style>
    <style:style style:name="T120" style:family="text">
      <style:text-properties officeooo:rsid="009dfd70"/>
    </style:style>
    <style:style style:name="T121" style:family="text">
      <style:text-properties fo:font-style="italic" officeooo:rsid="009f9da0" style:font-style-asian="italic" style:font-style-complex="italic"/>
    </style:style>
    <style:style style:name="T122" style:family="text">
      <style:text-properties officeooo:rsid="009f9da0"/>
    </style:style>
    <style:style style:name="T123" style:family="text">
      <style:text-properties fo:font-style="italic" officeooo:rsid="00a01b61" style:font-style-asian="italic" style:font-style-complex="italic"/>
    </style:style>
    <style:style style:name="T124" style:family="text">
      <style:text-properties officeooo:rsid="00a01b61"/>
    </style:style>
    <style:style style:name="T125" style:family="text">
      <style:text-properties officeooo:rsid="00a0d294"/>
    </style:style>
    <style:style style:name="T126" style:family="text">
      <style:text-properties fo:font-style="italic" officeooo:rsid="00a0d294" style:font-style-asian="italic" style:font-style-complex="italic"/>
    </style:style>
    <style:style style:name="T127" style:family="text">
      <style:text-properties fo:font-style="italic" officeooo:rsid="00a10f12" style:font-style-asian="italic" style:font-style-complex="italic"/>
    </style:style>
    <style:style style:name="T128" style:family="text">
      <style:text-properties officeooo:rsid="00a10f12"/>
    </style:style>
    <style:style style:name="T129" style:family="text">
      <style:text-properties fo:font-style="italic" officeooo:rsid="00a30be4" style:font-style-asian="italic" style:font-style-complex="italic"/>
    </style:style>
    <style:style style:name="T130" style:family="text">
      <style:text-properties officeooo:rsid="00a30be4"/>
    </style:style>
    <style:style style:name="T131" style:family="text">
      <style:text-properties fo:font-style="italic" officeooo:rsid="00a652f8" style:font-style-asian="italic" style:font-style-complex="italic"/>
    </style:style>
    <style:style style:name="T132" style:family="text">
      <style:text-properties officeooo:rsid="00a652f8"/>
    </style:style>
    <style:style style:name="T133" style:family="text">
      <style:text-properties fo:font-style="italic" officeooo:rsid="00a9d2e7" style:font-style-asian="italic" style:font-style-complex="italic"/>
    </style:style>
    <style:style style:name="T134" style:family="text">
      <style:text-properties officeooo:rsid="00a9d2e7"/>
    </style:style>
    <style:style style:name="T135" style:family="text">
      <style:text-properties fo:font-style="italic" officeooo:rsid="00ab6423" style:font-style-asian="italic" style:font-style-complex="italic"/>
    </style:style>
    <style:style style:name="T136" style:family="text">
      <style:text-properties officeooo:rsid="00ab6423"/>
    </style:style>
    <style:style style:name="T137" style:family="text">
      <style:text-properties fo:font-style="italic" officeooo:rsid="00ac4ba5" style:font-style-asian="italic" style:font-style-complex="italic"/>
    </style:style>
    <style:style style:name="T138" style:family="text">
      <style:text-properties officeooo:rsid="00ac4ba5"/>
    </style:style>
    <style:style style:name="T139" style:family="text">
      <style:text-properties fo:font-style="italic" officeooo:rsid="00af492d" style:font-style-asian="italic" style:font-style-complex="italic"/>
    </style:style>
    <style:style style:name="T140" style:family="text">
      <style:text-properties officeooo:rsid="00af492d"/>
    </style:style>
    <style:style style:name="T141" style:family="text">
      <style:text-properties officeooo:rsid="00b28dae"/>
    </style:style>
    <style:style style:name="T142" style:family="text">
      <style:text-properties fo:font-style="italic" officeooo:rsid="00b3c547" style:font-style-asian="italic" style:font-style-complex="italic"/>
    </style:style>
    <style:style style:name="T143" style:family="text">
      <style:text-properties officeooo:rsid="00b3c547"/>
    </style:style>
    <style:style style:name="T144" style:family="text">
      <style:text-properties fo:font-style="italic" officeooo:rsid="00b7bd3e" style:font-style-asian="italic" style:font-style-complex="italic"/>
    </style:style>
    <style:style style:name="T145" style:family="text">
      <style:text-properties officeooo:rsid="00b7bd3e"/>
    </style:style>
    <style:style style:name="T146" style:family="text">
      <style:text-properties fo:font-style="italic" officeooo:rsid="00b92da4" style:font-style-asian="italic" style:font-style-complex="italic"/>
    </style:style>
    <style:style style:name="T147" style:family="text">
      <style:text-properties officeooo:rsid="00b92da4"/>
    </style:style>
    <style:style style:name="T148" style:family="text">
      <style:text-properties fo:font-style="italic" officeooo:rsid="00b9e1a1" style:font-style-asian="italic" style:font-style-complex="italic"/>
    </style:style>
    <style:style style:name="T149" style:family="text">
      <style:text-properties officeooo:rsid="00b9e1a1"/>
    </style:style>
    <style:style style:name="T150" style:family="text">
      <style:text-properties fo:font-style="italic" officeooo:rsid="00ba0c36" style:font-style-asian="italic" style:font-style-complex="italic"/>
    </style:style>
    <style:style style:name="T151" style:family="text">
      <style:text-properties fo:font-style="italic" officeooo:rsid="00bb9e10" style:font-style-asian="italic" style:font-style-complex="italic"/>
    </style:style>
    <style:style style:name="T152" style:family="text">
      <style:text-properties officeooo:rsid="00bb9e10"/>
    </style:style>
    <style:style style:name="T153" style:family="text">
      <style:text-properties fo:font-style="italic" officeooo:rsid="00bebe8b" style:font-style-asian="italic" style:font-style-complex="italic"/>
    </style:style>
    <style:style style:name="T154" style:family="text">
      <style:text-properties officeooo:rsid="00bebe8b"/>
    </style:style>
    <style:style style:name="T155" style:family="text">
      <style:text-properties officeooo:rsid="00bf5eb9"/>
    </style:style>
    <style:style style:name="T156" style:family="text">
      <style:text-properties fo:font-style="italic" officeooo:rsid="00c058fe" style:font-style-asian="italic" style:font-style-complex="italic"/>
    </style:style>
    <style:style style:name="T157" style:family="text">
      <style:text-properties officeooo:rsid="00c058fe"/>
    </style:style>
    <style:style style:name="T158" style:family="text">
      <style:text-properties fo:font-style="italic" officeooo:rsid="00c0eda8" style:font-style-asian="italic" style:font-style-complex="italic"/>
    </style:style>
    <style:style style:name="T159" style:family="text">
      <style:text-properties officeooo:rsid="00c0eda8"/>
    </style:style>
    <style:style style:name="T160" style:family="text">
      <style:text-properties fo:language="en" fo:country="US"/>
    </style:style>
    <style:style style:name="T161" style:family="text">
      <style:text-properties officeooo:rsid="00c3e00e"/>
    </style:style>
    <style:style style:name="T162" style:family="text">
      <style:text-properties officeooo:rsid="00c643f4"/>
    </style:style>
    <style:style style:name="T163" style:family="text">
      <style:text-properties fo:language="en" fo:country="US" officeooo:rsid="00c80651"/>
    </style:style>
    <style:style style:name="T164" style:family="text">
      <style:text-properties fo:letter-spacing="0.109cm"/>
    </style:style>
    <style:style style:name="T165" style:family="text">
      <style:text-properties fo:font-style="italic" style:font-style-asian="italic"/>
    </style:style>
    <style:style style:name="T166" style:family="text">
      <style:text-properties fo:letter-spacing="-0.004cm" fo:font-style="italic" style:font-style-asian="italic"/>
    </style:style>
    <style:style style:name="T167" style:family="text">
      <style:text-properties fo:letter-spacing="-0.002cm" fo:font-style="italic" style:font-style-asian="italic"/>
    </style:style>
    <style:style style:name="T168" style:family="text">
      <style:text-properties fo:letter-spacing="-0.009cm"/>
    </style:style>
    <style:style style:name="T169" style:family="text">
      <style:text-properties fo:font-size="14pt" style:font-size-asian="14pt"/>
    </style:style>
    <style:style style:name="T170" style:family="text">
      <style:text-properties fo:letter-spacing="-0.007cm"/>
    </style:style>
    <style:style style:name="T171" style:family="text">
      <style:text-properties fo:letter-spacing="-0.005cm"/>
    </style:style>
    <style:style style:name="T172" style:family="text">
      <style:text-properties fo:letter-spacing="-0.011cm" fo:font-style="italic" style:font-style-asian="italic"/>
    </style:style>
    <style:style style:name="T173" style:family="text">
      <style:text-properties fo:letter-spacing="0.113cm"/>
    </style:style>
    <style:style style:name="T174" style:family="text">
      <style:text-properties fo:letter-spacing="0.111cm"/>
    </style:style>
    <style:style style:name="T175" style:family="text">
      <style:text-properties fo:letter-spacing="-0.012cm"/>
    </style:style>
    <style:style style:name="T176" style:family="text">
      <style:text-properties fo:font-size="14pt" fo:language="en" fo:country="US" style:font-size-asian="14pt"/>
    </style:style>
    <style:style style:name="T177" style:family="text">
      <style:text-properties fo:letter-spacing="-0.004cm" fo:language="en" fo:country="US"/>
    </style:style>
    <style:style style:name="T178" style:family="text">
      <style:text-properties fo:letter-spacing="-0.007cm" fo:language="en" fo:country="US"/>
    </style:style>
    <style:style style:name="T179" style:family="text">
      <style:text-properties fo:letter-spacing="-0.005cm" fo:language="en" fo:country="US"/>
    </style:style>
    <style:style style:name="T180" style:family="text">
      <style:text-properties fo:language="en" fo:country="US" fo:font-style="italic" style:font-style-asian="italic"/>
    </style:style>
    <style:style style:name="T181" style:family="text">
      <style:text-properties fo:letter-spacing="-0.002cm" fo:language="en" fo:country="US" fo:font-style="italic" style:font-style-asian="italic"/>
    </style:style>
    <style:style style:name="T182" style:family="text">
      <style:text-properties fo:letter-spacing="-0.004cm" fo:language="en" fo:country="US" fo:font-style="italic" style:font-style-asian="italic"/>
    </style:style>
    <style:style style:name="T183" style:family="text">
      <style:text-properties fo:letter-spacing="-0.004cm"/>
    </style:style>
    <style:style style:name="T184" style:family="text">
      <style:text-properties fo:letter-spacing="-0.002cm"/>
    </style:style>
    <style:style style:name="T185" style:family="text">
      <style:text-properties fo:letter-spacing="-0.007cm" fo:font-style="italic" style:font-style-asian="italic"/>
    </style:style>
    <style:style style:name="T186" style:family="text">
      <style:text-properties fo:letter-spacing="0.118cm"/>
    </style:style>
    <style:style style:name="T187" style:family="text">
      <style:text-properties fo:letter-spacing="-0.005cm" fo:font-style="italic" style:font-style-asian="italic"/>
    </style:style>
    <style:style style:name="T188" style:family="text">
      <style:text-properties fo:letter-spacing="-0.011cm"/>
    </style:style>
    <style:style style:name="T189" style:family="text">
      <style:text-properties fo:letter-spacing="-0.118cm"/>
    </style:style>
    <style:style style:name="T190" style:family="text">
      <style:text-properties fo:letter-spacing="0.002cm"/>
    </style:style>
    <style:style style:name="T191" style:family="text">
      <style:text-properties fo:letter-spacing="-0.009cm" fo:font-style="italic" style:font-style-asian="italic"/>
    </style:style>
    <style:style style:name="T192" style:family="text">
      <style:text-properties fo:letter-spacing="0.115cm"/>
    </style:style>
    <style:style style:name="T193" style:family="text">
      <style:text-properties officeooo:rsid="00c99bdf"/>
    </style:style>
    <style:style style:name="T194" style:family="text">
      <style:text-properties fo:font-size="14pt" fo:language="en" fo:country="US" fo:font-style="italic" style:font-size-asian="14pt" style:font-style-asian="italic"/>
    </style:style>
    <style:style style:name="T195" style:family="text">
      <style:text-properties fo:letter-spacing="-0.011cm" fo:language="en" fo:country="US"/>
    </style:style>
    <style:style style:name="T196" style:family="text">
      <style:text-properties fo:letter-spacing="-0.009cm" fo:language="en" fo:country="US" fo:font-style="italic" style:font-style-asian="italic"/>
    </style:style>
    <style:style style:name="T197" style:family="text">
      <style:text-properties fo:letter-spacing="-0.011cm" fo:language="en" fo:country="US" fo:font-style="italic" style:font-style-asian="italic"/>
    </style:style>
    <style:style style:name="T198" style:family="text">
      <style:text-properties fo:letter-spacing="0.116cm"/>
    </style:style>
    <style:style style:name="T199" style:family="text">
      <style:text-properties fo:letter-spacing="0.122cm"/>
    </style:style>
    <style:style style:name="T200" style:family="text">
      <style:text-properties fo:letter-spacing="0.132cm"/>
    </style:style>
    <style:style style:name="T201" style:family="text">
      <style:text-properties fo:letter-spacing="0.016cm" fo:font-style="italic" style:font-style-asian="italic"/>
    </style:style>
    <style:style style:name="T202" style:family="text">
      <style:text-properties fo:letter-spacing="0.132cm" fo:font-style="italic" style:font-style-asian="italic"/>
    </style:style>
    <style:style style:name="T203" style:family="text">
      <style:text-properties fo:letter-spacing="-0.014cm"/>
    </style:style>
    <style:style style:name="T204" style:family="text">
      <style:text-properties fo:letter-spacing="0.002cm" fo:font-style="italic" style:font-style-asian="italic"/>
    </style:style>
    <style:style style:name="T205" style:family="text">
      <style:text-properties fo:letter-spacing="0.004cm" fo:font-style="italic" style:font-style-asian="italic"/>
    </style:style>
    <style:style style:name="T206" style:family="text">
      <style:text-properties fo:letter-spacing="0.12cm"/>
    </style:style>
    <style:style style:name="T207" style:family="text">
      <style:text-properties fo:letter-spacing="0.005cm" fo:font-style="italic" style:font-style-asian="italic"/>
    </style:style>
    <style:style style:name="T208" style:family="text">
      <style:text-properties fo:letter-spacing="0.007cm"/>
    </style:style>
    <style:style style:name="T209" style:family="text">
      <style:text-properties fo:letter-spacing="0.004cm"/>
    </style:style>
    <style:style style:name="T210" style:family="text">
      <style:text-properties fo:color="#000000" loext:opacity="100%" style:font-name="Times New Roman1" fo:font-size="12pt" fo:font-style="italic" style:font-size-asian="12pt" style:font-style-asian="italic" style:font-size-complex="12pt"/>
    </style:style>
    <style:style style:name="T211" style:family="text">
      <style:text-properties fo:color="#000000" loext:opacity="100%" style:font-name="Times New Roman1" fo:font-size="12pt" fo:language="en" fo:country="US" fo:font-style="normal" style:text-underline-style="none" fo:font-weight="normal" fo:background-color="#f8f8f9" loext:char-shading-value="0" style:font-size-asian="12pt" style:font-style-asian="normal" style:font-weight-asian="normal" style:font-size-complex="12pt" style:font-style-complex="normal" style:font-weight-complex="normal"/>
    </style:style>
    <style:style style:name="T212" style:family="text">
      <style:text-properties fo:color="#000000" loext:opacity="100%" style:font-name="Times New Roman1" fo:font-size="12pt" style:text-underline-style="none" fo:background-color="#f8f8f9" loext:char-shading-value="0" style:font-size-asian="12pt" style:font-size-complex="12pt"/>
    </style:style>
    <style:style style:name="T213" style:family="text">
      <style:text-properties fo:color="#000000" loext:opacity="100%" style:font-name="Times New Roman1" fo:font-size="12pt" fo:background-color="#f8f8f9" loext:char-shading-value="0" style:font-size-asian="12pt" style:font-size-complex="12pt"/>
    </style:style>
    <style:style style:name="T214" style:family="text">
      <style:text-properties fo:color="#000000" loext:opacity="100%" style:font-name="Times New Roman1" fo:font-size="12pt" style:font-size-asian="12pt" style:font-size-complex="12pt"/>
    </style:style>
    <style:style style:name="T215" style:family="text">
      <style:text-properties fo:color="#000000" loext:opacity="100%" style:font-name="Times New Roman1" fo:font-size="12pt" fo:font-style="normal" officeooo:rsid="00cc3346" style:font-size-asian="12pt" style:font-style-asian="normal" style:font-size-complex="12pt" style:font-style-complex="normal"/>
    </style:style>
    <style:style style:name="T216" style:family="text">
      <style:text-properties fo:color="#000000" loext:opacity="100%" style:font-name="Times New Roman1" fo:font-size="12pt" fo:font-style="normal" style:font-size-asian="12pt" style:font-style-asian="normal" style:font-size-complex="12pt" style:font-style-complex="normal"/>
    </style:style>
    <style:style style:name="T217" style:family="text">
      <style:text-properties fo:color="#000000" loext:opacity="100%" style:font-name="Times New Roman1" fo:font-size="12pt" fo:letter-spacing="0.002cm" style:font-size-asian="12pt" style:font-size-complex="12pt"/>
    </style:style>
    <style:style style:name="T218" style:family="text">
      <style:text-properties fo:color="#000000" loext:opacity="100%" style:font-name="Times New Roman1" fo:font-size="12pt" fo:letter-spacing="0.005cm" fo:font-style="italic" style:font-size-asian="12pt" style:font-style-asian="italic" style:font-size-complex="12pt"/>
    </style:style>
    <style:style style:name="T219" style:family="text">
      <style:text-properties fo:color="#000000" loext:opacity="100%" style:font-name="Times New Roman1" fo:font-size="12pt" fo:letter-spacing="-0.004cm" style:font-size-asian="12pt" style:font-size-complex="12pt"/>
    </style:style>
    <style:style style:name="T220" style:family="text">
      <style:text-properties fo:color="#000000" loext:opacity="100%" style:font-name="Times New Roman1" fo:font-size="12pt" fo:letter-spacing="-0.002cm" style:font-size-asian="12pt" style:font-size-complex="12pt"/>
    </style:style>
    <style:style style:name="T221" style:family="text">
      <style:text-properties fo:color="#000000" loext:opacity="100%" style:font-name="Times New Roman1" fo:font-size="12pt" fo:font-style="italic" style:text-underline-style="none" fo:font-weight="normal" style:font-size-asian="12pt" style:font-style-asian="italic" style:font-weight-asian="normal" style:font-size-complex="12pt" style:font-weight-complex="normal"/>
    </style:style>
    <style:style style:name="T222" style:family="text">
      <style:text-properties fo:color="#000000" loext:opacity="100%" style:font-name="Times New Roman1" fo:font-size="12pt" style:text-underline-style="none" fo:font-weight="normal" style:font-size-asian="12pt" style:font-weight-asian="normal" style:font-size-complex="12pt" style:font-weight-complex="normal"/>
    </style:style>
    <style:style style:name="T223" style:family="text">
      <style:text-properties fo:color="#000000" loext:opacity="100%" style:font-name="Times New Roman1" fo:font-size="12pt" style:text-underline-style="none" fo:font-weight="normal" officeooo:rsid="00cc3346" style:font-size-asian="12pt" style:font-weight-asian="normal" style:font-size-complex="12pt" style:font-weight-complex="normal"/>
    </style:style>
    <style:style style:name="T224" style:family="text">
      <style:text-properties fo:color="#000000" loext:opacity="100%" style:font-name="Times New Roman1" fo:font-size="12pt" fo:letter-spacing="-0.011cm" fo:font-style="italic" style:text-underline-style="none" fo:font-weight="normal" style:font-size-asian="12pt" style:font-style-asian="italic" style:font-weight-asian="normal" style:font-size-complex="12pt" style:font-weight-complex="normal"/>
    </style:style>
    <style:style style:name="T225" style:family="text">
      <style:text-properties fo:color="#000000" loext:opacity="100%" style:font-name="Times New Roman1" fo:font-size="12pt" fo:letter-spacing="-0.009cm" style:text-underline-style="none" fo:font-weight="normal" style:font-size-asian="12pt" style:font-weight-asian="normal" style:font-size-complex="12pt" style:font-weight-complex="normal"/>
    </style:style>
    <style:style style:name="T226" style:family="text">
      <style:text-properties fo:color="#000000" loext:opacity="100%" style:font-name="Times New Roman1" fo:font-size="12pt" fo:letter-spacing="-0.004cm" style:text-underline-style="none" fo:font-weight="normal" style:font-size-asian="12pt" style:font-weight-asian="normal" style:font-size-complex="12pt" style:font-weight-complex="normal"/>
    </style:style>
    <style:style style:name="T227" style:family="text">
      <style:text-properties fo:color="#000000" loext:opacity="100%" style:font-name="Times New Roman1" fo:font-size="12pt" fo:letter-spacing="-0.005cm" style:text-underline-style="none" fo:font-weight="normal" style:font-size-asian="12pt" style:font-weight-asian="normal" style:font-size-complex="12pt" style:font-weight-complex="normal"/>
    </style:style>
    <style:style style:name="T228" style:family="text">
      <style:text-properties fo:color="#000000" loext:opacity="100%" style:font-name="Times New Roman1" fo:font-size="12pt" fo:letter-spacing="0.002cm" style:text-underline-style="none" fo:font-weight="normal" style:font-size-asian="12pt" style:font-weight-asian="normal" style:font-size-complex="12pt" style:font-weight-complex="normal"/>
    </style:style>
    <style:style style:name="T229" style:family="text">
      <style:text-properties fo:letter-spacing="-0.012cm" fo:language="en" fo:country="US" fo:font-style="italic" style:font-style-asian="italic"/>
    </style:style>
    <style:style style:name="T230" style:family="text">
      <style:text-properties fo:letter-spacing="-0.009cm" fo:language="en" fo:country="US"/>
    </style:style>
    <style:style style:name="T231" style:family="text">
      <style:text-properties fo:letter-spacing="-0.005cm" fo:language="en" fo:country="US" fo:font-style="italic" style:font-style-asian="italic"/>
    </style:style>
    <style:style style:name="T232" style:family="text">
      <style:text-properties fo:letter-spacing="0.005cm" fo:language="en" fo:country="US" fo:font-style="italic" style:font-style-asian="italic"/>
    </style:style>
    <style:style style:name="T233" style:family="text">
      <style:text-properties fo:letter-spacing="-0.002cm" fo:language="en" fo:country="US"/>
    </style:style>
    <style:style style:name="T234" style:family="text">
      <style:text-properties fo:letter-spacing="0.002cm" fo:language="en" fo:country="US"/>
    </style:style>
    <style:style style:name="T235" style:family="text">
      <style:text-properties fo:language="ru" fo:country="RU"/>
    </style:style>
    <style:style style:name="T236" style:family="text">
      <style:text-properties fo:letter-spacing="-0.007cm" fo:language="en" fo:country="US" fo:font-style="italic" style:font-style-asian="italic"/>
    </style:style>
    <style:style style:name="T237" style:family="text">
      <style:text-properties fo:letter-spacing="-0.118cm" fo:language="en" fo:country="US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Государственный природный заказник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5">Горскинский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4">00<text:span text:style-name="T1">9</text:span></text:p>
            <text:p text:style-name="P6"/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4">комплексный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7">09.12.1985 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8">Заказник организован с целью сохранения биологического разнообразия Кемеровской области - Кузбасса, в том числе с целью охраны и воспроизводства объектов животного мира, отнесенных к объектам охоты, охраны мест их обитания, сохранения и восстановления численности редких и исчезающих видов животного и растительного мира.</text:p>
            <text:p text:style-name="P9">На заказник возложены задачи поддержания целостности устоявшихся экосистем, охраны типичных ландшафтов, сохранения, воспроизводства и восстановления запасов всех обитающих на его территории объектов животного мира.</text:p>
          </table:table-cell>
        </table:table-row>
        <table:table-row table:style-name="Таблица1.1">
          <table:table-cell table:style-name="Таблица1.A1" office:value-type="string">
            <text:p text:style-name="P2">9</text:p>
          </table:table-cell>
          <table:table-cell table:style-name="Таблица1.A1" table:number-columns-spanned="2" office:value-type="string">
            <text:p text:style-name="P10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1">№ п/п</text:p>
          </table:table-cell>
          <table:table-cell table:style-name="Таблица3.A1" office:value-type="string">
            <text:p text:style-name="P12">Категория правового акта</text:p>
          </table:table-cell>
          <table:table-cell table:style-name="Таблица3.A1" office:value-type="string">
            <text:p text:style-name="P12">Номер и дата</text:p>
          </table:table-cell>
          <table:table-cell table:style-name="Таблица3.A1" office:value-type="string">
            <text:p text:style-name="P12">Площадь, га</text:p>
          </table:table-cell>
          <table:table-cell table:style-name="Таблица3.A1" office:value-type="string">
            <text:p text:style-name="P12">Краткое содержание документа</text:p>
          </table:table-cell>
        </table:table-row>
        <table:table-row table:style-name="Таблица3.1">
          <table:table-cell table:style-name="Таблица3.A2" office:value-type="string">
            <text:p text:style-name="P13">1</text:p>
          </table:table-cell>
          <table:table-cell table:style-name="Таблица3.B2" office:value-type="string">
            <text:p text:style-name="P14">Решение исполкома Кемеровского областного Совета депутатов </text:p>
          </table:table-cell>
          <table:table-cell table:style-name="Таблица3.C2" office:value-type="string">
            <text:p text:style-name="P14"><text:span text:style-name="T2">0</text:span><text:span text:style-name="T3">9</text:span>.<text:span text:style-name="T2">12</text:span>.19<text:span text:style-name="T2">85</text:span> г. № <text:span text:style-name="T2">505</text:span></text:p>
          </table:table-cell>
          <table:table-cell table:style-name="Таблица3.C2" office:value-type="string">
            <text:p text:style-name="P15">10500</text:p>
          </table:table-cell>
          <table:table-cell table:style-name="Таблица3.C2" office:value-type="string">
            <text:p text:style-name="P14"><text:span text:style-name="T2">Об организации </text:span>государственны<text:span text:style-name="T2">х</text:span> охотнич<text:span text:style-name="T2">ьих</text:span> заказник<text:span text:style-name="T2">ов областного значения</text:span></text:p>
          </table:table-cell>
        </table:table-row>
        <table:table-row table:style-name="Таблица3.1">
          <table:table-cell table:style-name="Таблица3.A2" office:value-type="string">
            <text:p text:style-name="P13">2</text:p>
          </table:table-cell>
          <table:table-cell table:style-name="Таблица3.B2" office:value-type="string">
            <text:p text:style-name="P14">Распоряжение <text:span text:style-name="T2">а</text:span>дминистрации Кемеровской области </text:p>
          </table:table-cell>
          <table:table-cell table:style-name="Таблица3.C2" office:value-type="string">
            <text:p text:style-name="P14"><text:s/>20.04.2000 № 380-р</text:p>
          </table:table-cell>
          <table:table-cell table:style-name="Таблица3.C2" office:value-type="string">
            <text:p text:style-name="P15">12980,3</text:p>
          </table:table-cell>
          <table:table-cell table:style-name="Таблица3.C2" office:value-type="string">
            <text:p text:style-name="P16">Утверждено Положение о заказнике, с продлением срока действия заказника</text:p>
          </table:table-cell>
        </table:table-row>
        <table:table-row table:style-name="Таблица3.4">
          <table:table-cell table:style-name="Таблица3.A2" office:value-type="string">
            <text:p text:style-name="P13">3</text:p>
          </table:table-cell>
          <table:table-cell table:style-name="Таблица3.B2" office:value-type="string">
            <text:p text:style-name="P14">Постановление Коллегии Администрации Кемеровской области </text:p>
          </table:table-cell>
          <table:table-cell table:style-name="Таблица3.C2" office:value-type="string">
            <text:p text:style-name="P14">14.10.2009 № 412</text:p>
          </table:table-cell>
          <table:table-cell table:style-name="Таблица3.C2" office:value-type="string">
            <text:p text:style-name="P17">12,08 тыс</text:p>
          </table:table-cell>
          <table:table-cell table:style-name="Таблица3.C2" office:value-type="string">
            <text:p text:style-name="P16">Утверждено Положение о заказнике, с продлением срока действия заказника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8">10</text:p>
          </table:table-cell>
          <table:table-cell table:style-name="Таблица4.A1" office:value-type="string">
            <text:p text:style-name="P19">Ведомственная подчиненность</text:p>
          </table:table-cell>
          <table:table-cell table:style-name="Таблица4.A1" office:value-type="string">
            <text:p text:style-name="P20">Министерство лесного комплекса и охотничьего хозяйства Кузбасса</text:p>
          </table:table-cell>
        </table:table-row>
        <table:table-row table:style-name="Таблица4.2">
          <table:table-cell table:style-name="Таблица4.A1" office:value-type="string">
            <text:p text:style-name="P18">11</text:p>
          </table:table-cell>
          <table:table-cell table:style-name="Таблица4.A1" office:value-type="string">
            <text:p text:style-name="P19">Международный статус</text:p>
          </table:table-cell>
          <table:table-cell table:style-name="Таблица4.A1" office:value-type="string">
            <text:p text:style-name="P21">Отсутствуе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18">12</text:p>
          </table:table-cell>
          <table:table-cell table:style-name="Таблица5.A1" office:value-type="string">
            <text:p text:style-name="P19">Категория ООПТ согласно <text:soft-page-break/>классификации МСОП</text:p>
          </table:table-cell>
          <table:table-cell table:style-name="Таблица5.A1" office:value-type="string">
            <text:p text:style-name="P21">IV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22">13</text:p>
          </table:table-cell>
          <table:table-cell table:style-name="Таблица6.A1" office:value-type="string">
            <text:p text:style-name="P22">Число кластеров</text:p>
          </table:table-cell>
          <table:table-cell table:style-name="Таблица6.A1" office:value-type="string">
            <text:p text:style-name="P23">1</text:p>
          </table:table-cell>
        </table:table-row>
        <table:table-row table:style-name="Таблица6.1">
          <table:table-cell table:style-name="Таблица6.A1" office:value-type="string">
            <text:p text:style-name="P22">14</text:p>
          </table:table-cell>
          <table:table-cell table:style-name="Таблица6.A1" office:value-type="string">
            <text:p text:style-name="P22">Месторасположение</text:p>
          </table:table-cell>
          <table:table-cell table:style-name="Таблица6.A1" office:value-type="string">
            <text:p text:style-name="P24"><text:bookmark text:name="p_470348"/>Кемеровская область - Кузбасс, Гурьевский муниципальный округ, в 20 км на северо-запад<text:bookmark text:name="p_470349"/> от г. Гурьевска</text:p>
          </table:table-cell>
        </table:table-row>
        <table:table-row table:style-name="Таблица6.1">
          <table:table-cell table:style-name="Таблица6.A1" office:value-type="string">
            <text:p text:style-name="P22">15</text:p>
          </table:table-cell>
          <table:table-cell table:style-name="Таблица6.A1" office:value-type="string">
            <text:p text:style-name="P22">Географическое положение</text:p>
          </table:table-cell>
          <table:table-cell table:style-name="Таблица6.A1" office:value-type="string">
            <text:p text:style-name="P25">В физико-географическом отношении ландшафтные комплексы заказника входят в состав Кузнецко-Салаирской провинции Алтае-Саянской горной области. Вся территория заказника располагается в предгориях Салаирского кряжа и имеет холмистый рельеф. </text:p>
          </table:table-cell>
        </table:table-row>
        <table:table-row table:style-name="Таблица6.4">
          <table:table-cell table:style-name="Таблица6.A1" office:value-type="string">
            <text:p text:style-name="P22">16</text:p>
          </table:table-cell>
          <table:table-cell table:style-name="Таблица6.A1" office:value-type="string">
            <text:p text:style-name="P26">Общая площадь ООПТ</text:p>
            <text:p text:style-name="P22"/>
          </table:table-cell>
          <table:table-cell table:style-name="Таблица6.A1" office:value-type="string">
            <text:p text:style-name="P27">12089130<text:span text:style-name="T4">0</text:span>±481000 кв. м</text:p>
          </table:table-cell>
        </table:table-row>
        <table:table-row table:style-name="Таблица6.1">
          <table:table-cell table:style-name="Таблица6.A1" office:value-type="string">
            <text:p text:style-name="P22">а</text:p>
          </table:table-cell>
          <table:table-cell table:style-name="Таблица6.A1" office:value-type="string">
            <text:p text:style-name="P28">в том числе морской акватории</text:p>
          </table:table-cell>
          <table:table-cell table:style-name="Таблица6.A1" office:value-type="string">
            <text:p text:style-name="P23">-</text:p>
          </table:table-cell>
        </table:table-row>
        <table:table-row table:style-name="Таблица6.1">
          <table:table-cell table:style-name="Таблица6.A1" office:value-type="string">
            <text:p text:style-name="P22">б</text:p>
          </table:table-cell>
          <table:table-cell table:style-name="Таблица6.A1" office:value-type="string">
            <text:p text:style-name="P29">в том числе без изъятия</text:p>
          </table:table-cell>
          <table:table-cell table:style-name="Таблица6.A1" office:value-type="string">
            <text:p text:style-name="P27">120891300±481000 кв. м</text:p>
          </table:table-cell>
        </table:table-row>
        <table:table-row table:style-name="Таблица6.1">
          <table:table-cell table:style-name="Таблица6.A1" office:value-type="string">
            <text:p text:style-name="P22">17</text:p>
          </table:table-cell>
          <table:table-cell table:style-name="Таблица6.A1" office:value-type="string">
            <text:p text:style-name="P26">Площадь охранной зоны</text:p>
          </table:table-cell>
          <table:table-cell table:style-name="Таблица6.A1" office:value-type="string">
            <text:p text:style-name="P30">0</text:p>
          </table:table-cell>
        </table:table-row>
        <table:table-row table:style-name="Таблица6.8">
          <table:table-cell table:style-name="Таблица6.A1" office:value-type="string">
            <text:p text:style-name="P22">18</text:p>
          </table:table-cell>
          <table:table-cell table:style-name="Таблица6.A1" office:value-type="string">
            <text:p text:style-name="P22">Границы ООПТ</text:p>
          </table:table-cell>
          <table:table-cell table:style-name="Таблица6.A1" office:value-type="string">
            <text:p text:style-name="P31"><text:span text:style-name="T5">Границы утверждены </text:span><text:span text:style-name="T6">Постановлением Коллегии Администрации Кемеровской области от 14.10.2009 № 412</text:span><text:span text:style-name="T5"> «О государственных природных заказниках Кемеровской области», в следующих границах:</text:span></text:p>
            <text:p text:style-name="P32"><text:bookmark text:name="p_629"/>северо-восточная - от села Горскино по дороге через село Новопестерево до 25-го км дороги Гурьевск - Барит;</text:p>
            <text:p text:style-name="P33"><text:bookmark text:name="p_630"/>южная - от 25-го км дороги Гурьевск - Барит на юго-запад по проселочной дороге до границы 38-го лесного квартала, далее на северо-запад по проселочной дороге по южным границам лесных 34-го, 33-го, 32-го кварталов и далее на запад по проселочной дороге до села Кочкуровка;</text:p>
            <text:p text:style-name="P33"><text:bookmark text:name="p_631"/>юго-западная - от села Кочкуровка на юго-запад по проселочной дороге до села Урское;</text:p>
            <text:p text:style-name="P34"><text:bookmark text:name="p_632"/>северо-западная - от села Урское на северо-запад по проселочной дороге до села Горскино.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35">19</text:p>
          </table:table-cell>
          <table:table-cell table:style-name="Таблица7.A1" office:value-type="string">
            <text:p text:style-name="P36"><text:span text:style-name="T7">Наличие в границах ООПТ иных особо охраняемых природных территори</text:span>й</text:p>
          </table:table-cell>
          <table:table-cell table:style-name="Таблица7.A1" office:value-type="string">
            <text:p text:style-name="P37"><text:span text:style-name="T8">О</text:span>тсутствуют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38">20</text:p>
          </table:table-cell>
          <table:table-cell table:style-name="Таблица8.A1" table:number-columns-spanned="2" office:value-type="string">
            <text:p text:style-name="P39">Природные особенности ООПТ</text:p>
          </table:table-cell>
          <table:covered-table-cell/>
        </table:table-row>
        <table:table-row table:style-name="Таблица8.1">
          <table:table-cell table:style-name="Таблица8.A1" office:value-type="string">
            <text:p text:style-name="P40">а</text:p>
          </table:table-cell>
          <table:table-cell table:style-name="Таблица8.A1" office:value-type="string">
            <text:p text:style-name="P41">Нарушенность территории</text:p>
          </table:table-cell>
          <table:table-cell table:style-name="Таблица8.A1" office:value-type="string">
            <text:p text:style-name="P42"><text:span text:style-name="T9">Ст</text:span><text:span text:style-name="T10">епень нарушенности территории умеренная. </text:span></text:p>
          </table:table-cell>
        </table:table-row>
        <table:table-row table:style-name="Таблица8.1">
          <table:table-cell table:style-name="Таблица8.A1" office:value-type="string">
            <text:p text:style-name="P40">б</text:p>
          </table:table-cell>
          <table:table-cell table:style-name="Таблица8.A1" office:value-type="string">
            <text:p text:style-name="P41">Рельеф</text:p>
          </table:table-cell>
          <table:table-cell table:style-name="Таблица8.A1" office:value-type="string">
            <text:p text:style-name="P43"><text:span text:style-name="T11">Рельеф заказника представляет собой типичный пе</text:span><text:span text:style-name="T12">р</text:span><text:span text:style-name="T11">епле</text:span><text:span text:style-name="T12">тен</text:span><text:span text:style-name="T11"> с равнинными чертами. </text:span><text:span text:style-name="T13">Общий уклон </text:span><text:span text:style-name="T14">территории в северо-восточном направлении. На северо-востоке заказника, наиболее возвышенном, склон обрывается в сторону Кузнецкой котловины крутым уступом — Тырганом, высотой 100-150 м. Абсолютные высоты, как правило, не </text:span><text:soft-page-break/><text:span text:style-name="T14">превышают 360 м над уровнем моря, а относительные изменяются от 10 до 30 м. Самая высокая точка 357 м находится в центральной части заказника. Особенностью рельефа является интенсивное расчленение его густой и сложной сетью логов и речек на отдельные участки неправильной формы. Местность северо-восточной части заказника представляет собой систему увалов, разделенных долинами и логами. Водораздельные участки имеют седлообразные понижения, возникающие в </text:span><text:span text:style-name="T15">результате смыкания вершин логов противоположных склонов.</text:span></text:p>
          </table:table-cell>
        </table:table-row>
        <table:table-row table:style-name="Таблица8.1">
          <table:table-cell table:style-name="Таблица8.A1" office:value-type="string">
            <text:p text:style-name="P40">в</text:p>
          </table:table-cell>
          <table:table-cell table:style-name="Таблица8.A1" office:value-type="string">
            <text:p text:style-name="P41">Климат</text:p>
          </table:table-cell>
          <table:table-cell table:style-name="Таблица8.A1" office:value-type="string">
            <text:p text:style-name="P44"><text:span text:style-name="T14">Климат заказника умеренно прохладный, недостаточно увлажненный. Средняя годовая температура 0,3°С. Зима умеренно суровая. Средние температуры самого холодного месяца (января) -18,2°С (метеостанция г. Гурьевск). Средняя из максимальных температур в январе -13,1°С, из минимальных -23,7°С. Лето теплое, влажное. Средняя температура июля 18,5°С, средняя из максимальных температур составляет 24,8°С, а средняя из минимальных 11,7°С. Продолжительность безморозного периода 110-120 дней. Заморозки заканчиваются в третьей декаде мая и начинаются во второй декаде сентября. Период активной вегетации (с температурой более 10°) составляет 115-120 дней. Сумма температур за этот период составляет 1800° и более. Годовая сумма осадков составляет 440 мм, большая часть которых выпадает в теплое время года – 334 мм, меньшая в холодное – 106 мм. Наиболее увлажненными </text:span><text:span text:style-name="T16">месяцами являются июнь (55мм), август (57 мм) и июль (72мм), наименее увлажненный февраль (13 мм).</text:span></text:p>
          </table:table-cell>
        </table:table-row>
        <table:table-row table:style-name="Таблица8.1">
          <table:table-cell table:style-name="Таблица8.A1" office:value-type="string">
            <text:p text:style-name="P45">г</text:p>
          </table:table-cell>
          <table:table-cell table:style-name="Таблица8.A1" office:value-type="string">
            <text:p text:style-name="P46">Почвенный покров</text:p>
          </table:table-cell>
          <table:table-cell table:style-name="Таблица8.A1" office:value-type="string">
            <text:p text:style-name="P47">Основной фон почвенного покрова «Горскинского» заказника составляют черноземы обыкновенные, выщелоченные и оподзоленные, темно-серые и серые лесные, местами лугово- солонцеватые и лугово-солончаковатые почвы. На более крутых восточных склонах с ландшафтами вторичных лесов встречаются, а иногда полностью замещают дерново-псевдоподзолистые и дерново-подзолистые хрящеватые и каменистые почвы с укороченным профилем. Днища межгорных пространств обычно</text:p>
            <text:p text:style-name="P48">представлены слоистыми луговыми почвами на пролювиально-аллювиальных отложениях. </text:p>
          </table:table-cell>
        </table:table-row>
        <table:table-row table:style-name="Таблица8.1">
          <table:table-cell table:style-name="Таблица8.A1" office:value-type="string">
            <text:p text:style-name="P45">д</text:p>
          </table:table-cell>
          <table:table-cell table:style-name="Таблица8.A1" office:value-type="string">
            <text:p text:style-name="P46">Гидрологическая сеть</text:p>
          </table:table-cell>
          <table:table-cell table:style-name="Таблица8.A1" office:value-type="string">
            <text:p text:style-name="P49"><text:span text:style-name="T17">Дренируется системой речек бассейна р. Иня, ее крупным левым притоком р. Ур. Длина реки Ур 102 километра, общая площадь водосбора 1360 </text:span>км². <text:span text:style-name="T18">Река Ур практически разделяет заказник на две части, принимая на территории заказника ряд мелких и крупных притоков. Ведущие из которых: река Бирюля длиной 35 км правый приток р. Ур; река Хомутина длина 21 км; река Подкопенная, левый приток р. Ур длиной 22 км; река Савиха — 13 км.</text:span></text:p>
            <text:p text:style-name="P50">Болота чаще приурочены к верховьям рек и к пойме р. Ур. Крупных озер нет, но северо-востоке вдоль границы заказника находится пруд у пос. Горскино и на юго-востоке у пос. Печеркино.</text:p>
          </table:table-cell>
        </table:table-row>
        <table:table-row table:style-name="Таблица8.1">
          <table:table-cell table:style-name="Таблица8.A1" office:value-type="string">
            <text:p text:style-name="P45">е</text:p>
          </table:table-cell>
          <table:table-cell table:style-name="Таблица8.A1" office:value-type="string">
            <text:p text:style-name="P51">Флора и растительность</text:p>
          </table:table-cell>
          <table:table-cell table:style-name="Таблица8.A1" office:value-type="string">
            <text:p text:style-name="P52">Леса</text:p>
            <text:p text:style-name="P52">Березово-сосновый лес. Первый ярус составляет сосна, береза, осина. Подлесок сформирован караганой древовидной и таволгой средней, таволгой трехлопастной, малиной, смородиной темнопурпурной. Надпочвенный покров образуют сныть обыкновенная, коротконожка перистая, костяника, медуница мягкая, вейник притупленный, володушка золотистая, чина весенняя, папоротник орляк и тд. </text:p>
            <text:p text:style-name="P52">Осиново-березовый/березово-осиновый лес. Первый ярус составляет <text:soft-page-break/>осина, сосна, береза. Подлесок сформирован черемухой. Надпочвенный покров образуют сныть обыкновенная, коротконожка перистая, аконит северный, боряк щетинистый, крапива двудомная.</text:p>
            <text:p text:style-name="P53">Луга </text:p>
            <text:p text:style-name="P53">Залежный луг, с самосевов сосны и березы. Доминантами являются костер безостый, тысячелистник обыкновенный, боряк щетинистый, ежа сборная. </text:p>
            <text:p text:style-name="P53">Антропогенно измененный луг. Доминантами выступают пырей ползучий, костер безостый, ежа сборная, тимофеевка луговая.</text:p>
            <text:p text:style-name="P53">Лапчатково-злаковый луг . Доминантами выступают лапчатка гусиная, лапчатка двувильчатая, лапчатка седоватая, костер безостый.\</text:p>
            <text:p text:style-name="P53">Степный участки. </text:p>
            <text:p text:style-name="P54">Степи на изучаемой территории являются экстразональным типом растительности. Цепочки небольших изолированных островков, вкрапленных в лесостепное зональное окружение. Их образ<text:span text:style-name="T19">ование связано с выходом на поверхность карбонатных структур, что определяет их мозаичность.</text:span></text:p>
            <text:p text:style-name="P54"><text:span text:style-name="T19">Карбонатные выходы. Единичные сосны и заросли кустарников: сосна обыкновенная и кизильник черноплодный. Надпочвенный покров образуют лапчатка бесстебельная, володушка многостебельная, ковыль перистый, ковы</text:span><text:span text:style-name="T20">ль</text:span><text:span text:style-name="T19"> волосатик, полынь замещающая.</text:span> </text:p>
            <text:p text:style-name="P55">Водная и прибрежно-водная растительность.</text:p>
            <text:p text:style-name="P55">Озеро, зарошее по берегам ивовыми зарослями. Доминантами являются ряска маленькая, ряска трисулька, ежеголовник всплывающий.</text:p>
            <text:p text:style-name="P55">Береговая часть озеро, занятая зарослями ивы. Кустарниковые заросли состоят из ивы пепельный, ивы росистой, ивы корзиночной. Надпочвенный покров образует камыш, мята полевая, сусак зонтичный, канареечник.</text:p>
            <text:p text:style-name="P55">Растительность нарушенных территорий.</text:p>
            <text:p text:style-name="P56">Зарастающий карьер. 3-5-летние насаждения сосны и березы. Доминантами выступают сорные и полусорные виды: прострел многонадрезаный, клевер гибридный, пупавка красильная, василек шероховатый, земляника лесная.</text:p>
            <text:p text:style-name="P57"><text:span text:style-name="T21">С</text:span>писок<text:span text:style-name="T21"> </text:span><text:span text:style-name="T22">флоры</text:span> представлен в приложении 1.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58">ж</text:p>
          </table:table-cell>
          <table:table-cell table:style-name="Таблица9.A1" office:value-type="string">
            <text:p text:style-name="P59">Лесной фонд</text:p>
          </table:table-cell>
          <table:table-cell table:style-name="Таблица9.A1" office:value-type="string">
            <text:p text:style-name="P60"><text:span text:style-name="T23">Т</text:span>ерритория заказника входит в соста<text:span text:style-name="T24">в</text:span> <text:span text:style-name="T25">Гурьевского </text:span><text:span text:style-name="T24">лесничества Кемеровской области — Кузбасса.</text:span></text:p>
            <text:p text:style-name="P61"><text:span text:style-name="T26">Среди сообществ лесной растительности максимальные </text:span>площади занимают <text:span text:style-name="T27">мелколиственные леса</text:span>. Среди лесных сообществ данной группы наибольшие площади на территории «Горскинского» заказника занимают насаждения из березы повислой (Betula pendula) и, в меньшей степени, из березы белой (Betula alba), осины (Populus tremula). В зоне «колочной лесостепи» они небольшими массивами распространены по неглубоким западинам и выступают главным компонентом так называемых «колковых лесов».</text:p>
            <text:p text:style-name="P61">Наиболее ксероморфный тип березовых <text:span text:style-name="T28">лесов </text:span>характеризуется среднесомкнутым (0,4-0,6) монодоминантным древесным ярусом. Береза в данных условиях представлена преимущественно возрастной группой 60-90, иногда 130-150 лет, имеет раскидистую крону высотой до 22 м и диаметром ствола до 50 см. В то же время древесный ярус практически повсеместно в разной степени несет следы антропогенного воздействия – выпаса и выборочных рубок.</text:p>
            <text:p text:style-name="P61"><text:soft-page-break/>Более мезофильные варианты с преобладанием березы повислой образуют сообщества с сомкнутостью древесного яруса 0,5-0,6 и высотой 17-20 м.</text:p>
            <text:p text:style-name="P61">Смешанные березово-осиновые и осиновые леса характерны для влажных и избыточно влажных местообитаний с богатыми почвами.</text:p>
            <text:p text:style-name="P62"><text:span text:style-name="T29">Темнохвойные леса</text:span><text:span text:style-name="T14">. Пихтово-осиновые и пихтово осиново-березовые леса занимают небольшую площадь на территории заказника. Для этих сообществ характерно преобладание в древостое пихты (Abies sibirica) и осины. Древесный ярус разновозрастный, сомкнутостью 0,5-0,9. Ярус формируют разновозрастные пихты, осины и </text:span><text:span text:style-name="T30">б</text:span><text:span text:style-name="T14">ерезы. </text:span></text:p>
            <text:p text:style-name="P61">Современное распределение лесных сообществ в заказнике преимущественно контролируется рельефом местности. Леса занимают неглубокие западины на плоских водоразделах, а также склоны и днища крупных разветвленных балочных систем. На территории заказника пихта сибирская (Abies sibirica), также часто образует второй ярус древостоя сомкнутостью до 0,5-0,6 в сосново-березовых лесах. Практически постоянная примесь пихты наблюдается и в долинных заболоченных еловых лесах. Ель сибирская (Picea obovata) образует небольшие высокосомкнутые массивы заболоченных лесов по долинам малых рек. Здесь деревья ели достигают максимальных размеров до 30-32м высотой и до 60-80 см в диаметре. Сосна обыкновенная (Pinus sylvestris) спорадически встречается практически по всей территории заказника. Сосна нередко доминирует в древесном ярусе переходных болот.</text:p>
            <text:p text:style-name="P63"><text:span text:style-name="T31">Сосново-разнотравные леса </text:span><text:span text:style-name="T32">широко распространены в северо-восточной части заказника. Древостой высокорослый, сомкнутый, двухъярусный. Основу второго яруса образует пихта 12-18 м высотой и сомкнутостью до 0,5. Первый ярус сомкнутостью 0,6-0,7 и высотой 24-28 м образован сосной с единичной, но постоянной примесью березы. Древостой разновозрастный, часто несет следы выборочных рубок и низовых пожаров. При гибели верхнего яруса в результате рубки или пожара сменяется вторичными березовыми лесами. Возобновление и подрост сосны и березы присутствуют постоянно, но в небольшом количестве.</text:span></text:p>
          </table:table-cell>
        </table:table-row>
        <table:table-row table:style-name="Таблица9.2">
          <table:table-cell table:style-name="Таблица9.A1" office:value-type="string">
            <text:p text:style-name="P64">з</text:p>
          </table:table-cell>
          <table:table-cell table:style-name="Таблица9.A1" office:value-type="string">
            <text:p text:style-name="P65">Животный мир </text:p>
          </table:table-cell>
          <table:table-cell table:style-name="Таблица9.A1" office:value-type="string">
            <text:p text:style-name="P66">Сведения по большинству охотничьих зверей и боровой дичи получают по результатам проведения зимних маршрутных учётов (ЗМУ), проводимых в конце зимы. При этом в ЗМУ не попадают зимоспящие виды, такие как медведь, барсук, сурок, а так же бобр и ондастра. Для их учёта используются, другие методики.</text:p>
            <text:p text:style-name="P67">Список выявленных видов фауны представлен в приложение 2. </text:p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column table:style-name="Таблица13.D"/>
        <table:table-column table:style-name="Таблица13.E"/>
        <table:table-column table:style-name="Таблица13.F"/>
        <table:table-column table:style-name="Таблица13.G"/>
        <table:table-row table:style-name="Таблица13.1">
          <table:table-cell table:style-name="Таблица13.A1" table:number-columns-spanned="7" office:value-type="string">
            <text:p text:style-name="P68">Учёт промысловой фауны Млекопитающих по данным ЗМУ. <text:span text:style-name="T33">(Горскинский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1">
          <table:table-cell table:style-name="Таблица13.A2" office:value-type="string">
            <text:p text:style-name="P69">ВИД/ГОД</text:p>
          </table:table-cell>
          <table:table-cell table:style-name="Таблица13.A2" office:value-type="string">
            <text:p text:style-name="P69"/>
          </table:table-cell>
          <table:table-cell table:style-name="Таблица13.A2" office:value-type="string">
            <text:p text:style-name="P69">2022г.</text:p>
          </table:table-cell>
          <table:table-cell table:style-name="Таблица13.A2" office:value-type="string">
            <text:p text:style-name="P69">2023г.</text:p>
          </table:table-cell>
          <table:table-cell table:style-name="Таблица13.A2" office:value-type="string">
            <text:p text:style-name="P69">2024г.</text:p>
          </table:table-cell>
          <table:table-cell table:style-name="Таблица13.F2" office:value-type="string">
            <text:p text:style-name="P69">2025г.</text:p>
          </table:table-cell>
          <table:table-cell table:style-name="Таблица13.A2" office:value-type="string">
            <text:p text:style-name="P70">2026г.</text:p>
          </table:table-cell>
        </table:table-row>
        <table:table-row table:style-name="Таблица13.3">
          <table:table-cell table:style-name="Таблица13.A2" table:number-rows-spanned="2" office:value-type="string">
            <text:p text:style-name="P69">Заяц-беляк</text:p>
          </table:table-cell>
          <table:table-cell table:style-name="Таблица13.A2" office:value-type="string">
            <text:p text:style-name="P69">численность</text:p>
          </table:table-cell>
          <table:table-cell table:style-name="Таблица13.A2" office:value-type="string">
            <text:p text:style-name="P71">4</text:p>
          </table:table-cell>
          <table:table-cell table:style-name="Таблица13.A2" office:value-type="string">
            <text:p text:style-name="P72">11</text:p>
          </table:table-cell>
          <table:table-cell table:style-name="Таблица13.A2" office:value-type="string">
            <text:p text:style-name="P73">12</text:p>
          </table:table-cell>
          <table:table-cell table:style-name="Таблица13.F2" office:value-type="string">
            <text:p text:style-name="P73">25</text:p>
          </table:table-cell>
          <table:table-cell table:style-name="Таблица13.A2" office:value-type="string">
            <text:p text:style-name="P74">19</text:p>
          </table:table-cell>
        </table:table-row>
        <table:table-row table:style-name="Таблица13.4">
          <table:covered-table-cell table:style-name="Таблица13.A2"/>
          <table:table-cell table:style-name="Таблица13.A1" office:value-type="string">
            <text:p text:style-name="P69">П/1000Га</text:p>
          </table:table-cell>
          <table:table-cell table:style-name="Таблица13.A1" office:value-type="string">
            <text:p text:style-name="P72">0,33</text:p>
          </table:table-cell>
          <table:table-cell table:style-name="Таблица13.A1" office:value-type="string">
            <text:p text:style-name="P72">1,25</text:p>
          </table:table-cell>
          <table:table-cell table:style-name="Таблица13.A1" office:value-type="string">
            <text:p text:style-name="P73">0,97</text:p>
          </table:table-cell>
          <table:table-cell table:style-name="Таблица13.F4" office:value-type="string">
            <text:p text:style-name="P73">2,09</text:p>
          </table:table-cell>
          <table:table-cell table:style-name="Таблица13.A1" office:value-type="string">
            <text:p text:style-name="P74">1,54</text:p>
          </table:table-cell>
        </table:table-row>
        <table:table-row table:style-name="Таблица13.4">
          <table:table-cell table:style-name="Таблица13.A2" table:number-rows-spanned="2" office:value-type="string">
            <text:p text:style-name="P75">Косуля</text:p>
          </table:table-cell>
          <table:table-cell table:style-name="Таблица13.A2" office:value-type="string">
            <text:p text:style-name="P69">численность</text:p>
          </table:table-cell>
          <table:table-cell table:style-name="Таблица13.A2" office:value-type="string">
            <text:p text:style-name="P72">18</text:p>
          </table:table-cell>
          <table:table-cell table:style-name="Таблица13.A2" office:value-type="string">
            <text:p text:style-name="P72">29</text:p>
          </table:table-cell>
          <table:table-cell table:style-name="Таблица13.A2" office:value-type="string">
            <text:p text:style-name="P73">63</text:p>
          </table:table-cell>
          <table:table-cell table:style-name="Таблица13.F2" office:value-type="string">
            <text:p text:style-name="P73">71</text:p>
          </table:table-cell>
          <table:table-cell table:style-name="Таблица13.A2" office:value-type="string">
            <text:p text:style-name="P76">74</text:p>
          </table:table-cell>
        </table:table-row>
        <table:table-row table:style-name="Таблица13.4">
          <table:covered-table-cell table:style-name="Таблица13.A2"/>
          <table:table-cell table:style-name="Таблица13.A2" office:value-type="string">
            <text:p text:style-name="P69">П/1000Га</text:p>
          </table:table-cell>
          <table:table-cell table:style-name="Таблица13.A2" office:value-type="string">
            <text:p text:style-name="P72">1,5</text:p>
          </table:table-cell>
          <table:table-cell table:style-name="Таблица13.A2" office:value-type="string">
            <text:p text:style-name="P72">3,3</text:p>
          </table:table-cell>
          <table:table-cell table:style-name="Таблица13.A2" office:value-type="string">
            <text:p text:style-name="P73">5,13</text:p>
          </table:table-cell>
          <table:table-cell table:style-name="Таблица13.F2" office:value-type="string">
            <text:p text:style-name="P73">5,84</text:p>
          </table:table-cell>
          <table:table-cell table:style-name="Таблица13.A2" office:value-type="string">
            <text:p text:style-name="P76">6,1</text:p>
          </table:table-cell>
        </table:table-row>
        <table:table-row table:style-name="Таблица13.4">
          <table:table-cell table:style-name="Таблица13.A1" table:number-rows-spanned="2" office:value-type="string">
            <text:p text:style-name="P69">Лисица</text:p>
          </table:table-cell>
          <table:table-cell table:style-name="Таблица13.A1" office:value-type="string">
            <text:p text:style-name="P69">численность</text:p>
          </table:table-cell>
          <table:table-cell table:style-name="Таблица13.A1" office:value-type="string">
            <text:p text:style-name="P72">1</text:p>
          </table:table-cell>
          <table:table-cell table:style-name="Таблица13.A1" office:value-type="string">
            <text:p text:style-name="P72">1</text:p>
          </table:table-cell>
          <table:table-cell table:style-name="Таблица13.A1" office:value-type="string">
            <text:p text:style-name="P73">1</text:p>
          </table:table-cell>
          <table:table-cell table:style-name="Таблица13.F4" office:value-type="string">
            <text:p text:style-name="P73">2</text:p>
          </table:table-cell>
          <table:table-cell table:style-name="Таблица13.A1" office:value-type="string">
            <text:p text:style-name="P77">2</text:p>
          </table:table-cell>
        </table:table-row>
        <table:table-row table:style-name="Таблица13.4">
          <table:covered-table-cell table:style-name="Таблица13.A1"/>
          <table:table-cell table:style-name="Таблица13.A1" office:value-type="string">
            <text:p text:style-name="P69">П/1000Га</text:p>
          </table:table-cell>
          <table:table-cell table:style-name="Таблица13.A1" office:value-type="string">
            <text:p text:style-name="P72">0,08</text:p>
          </table:table-cell>
          <table:table-cell table:style-name="Таблица13.A1" office:value-type="string">
            <text:p text:style-name="P72">0,11</text:p>
          </table:table-cell>
          <table:table-cell table:style-name="Таблица13.A1" office:value-type="string">
            <text:p text:style-name="P73">0,1</text:p>
          </table:table-cell>
          <table:table-cell table:style-name="Таблица13.F4" office:value-type="string">
            <text:p text:style-name="P73">0,13</text:p>
          </table:table-cell>
          <table:table-cell table:style-name="Таблица13.A1" office:value-type="string">
            <text:p text:style-name="P77">0,13</text:p>
          </table:table-cell>
        </table:table-row>
        <table:table-row table:style-name="Таблица13.4">
          <table:table-cell table:style-name="Таблица13.A1" table:number-rows-spanned="2" office:value-type="string">
            <text:p text:style-name="P69">Лось</text:p>
          </table:table-cell>
          <table:table-cell table:style-name="Таблица13.A1" office:value-type="string">
            <text:p text:style-name="P69">численность</text:p>
          </table:table-cell>
          <table:table-cell table:style-name="Таблица13.A1" office:value-type="string">
            <text:p text:style-name="P72">0</text:p>
          </table:table-cell>
          <table:table-cell table:style-name="Таблица13.A1" office:value-type="string">
            <text:p text:style-name="P72">1</text:p>
          </table:table-cell>
          <table:table-cell table:style-name="Таблица13.A1" office:value-type="string">
            <text:p text:style-name="P73">6</text:p>
          </table:table-cell>
          <table:table-cell table:style-name="Таблица13.F4" office:value-type="string">
            <text:p text:style-name="P73">5</text:p>
          </table:table-cell>
          <table:table-cell table:style-name="Таблица13.A1" office:value-type="string">
            <text:p text:style-name="P78">7</text:p>
          </table:table-cell>
        </table:table-row>
        <table:table-row table:style-name="Таблица13.4">
          <table:covered-table-cell table:style-name="Таблица13.A1"/>
          <table:table-cell table:style-name="Таблица13.A1" office:value-type="string">
            <text:p text:style-name="P69">П/1000Га</text:p>
          </table:table-cell>
          <table:table-cell table:style-name="Таблица13.A1" office:value-type="string">
            <text:p text:style-name="P72">0</text:p>
          </table:table-cell>
          <table:table-cell table:style-name="Таблица13.A1" office:value-type="string">
            <text:p text:style-name="P72">0,11</text:p>
          </table:table-cell>
          <table:table-cell table:style-name="Таблица13.A1" office:value-type="string">
            <text:p text:style-name="P73">0,47</text:p>
          </table:table-cell>
          <table:table-cell table:style-name="Таблица13.F4" office:value-type="string">
            <text:p text:style-name="P73">0,39</text:p>
          </table:table-cell>
          <table:table-cell table:style-name="Таблица13.A1" office:value-type="string">
            <text:p text:style-name="P78">0,55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column table:style-name="Таблица14.D" table:number-columns-repeated="2"/>
        <table:table-column table:style-name="Таблица14.F"/>
        <text:soft-page-break/>
        <table:table-row table:style-name="Таблица14.1">
          <table:table-cell table:style-name="Таблица14.A1" table:number-columns-spanned="6" office:value-type="string">
            <text:p text:style-name="P79">Учёт численности наблюдаемых видов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Таблица14.A2" office:value-type="string">
            <text:p text:style-name="P80">ВИД/ГОД</text:p>
          </table:table-cell>
          <table:table-cell table:style-name="Таблица14.A2" office:value-type="string">
            <text:p text:style-name="P81"/>
          </table:table-cell>
          <table:table-cell table:style-name="Таблица14.A2" office:value-type="string">
            <text:p text:style-name="P80">2022г.</text:p>
          </table:table-cell>
          <table:table-cell table:style-name="Таблица14.A2" office:value-type="string">
            <text:p text:style-name="P80">2023г.</text:p>
          </table:table-cell>
          <table:table-cell table:style-name="Таблица14.A2" office:value-type="string">
            <text:p text:style-name="P80">2024г.</text:p>
          </table:table-cell>
          <table:table-cell table:style-name="Таблица14.F2" office:value-type="string">
            <text:p text:style-name="P80">2025г.</text:p>
          </table:table-cell>
        </table:table-row>
        <table:table-row>
          <table:table-cell table:style-name="Таблица14.A3" table:number-rows-spanned="2" office:value-type="string">
            <text:p text:style-name="P82">Сурок</text:p>
          </table:table-cell>
          <table:table-cell table:style-name="Таблица14.A3" office:value-type="string">
            <text:p text:style-name="P83">Численность</text:p>
          </table:table-cell>
          <table:table-cell table:style-name="Таблица14.A3" office:value-type="string">
            <text:p text:style-name="P82">-</text:p>
          </table:table-cell>
          <table:table-cell table:style-name="Таблица14.A3" office:value-type="string">
            <text:p text:style-name="P82">-</text:p>
          </table:table-cell>
          <table:table-cell table:style-name="Таблица14.A3" office:value-type="string">
            <text:p text:style-name="P84">26</text:p>
          </table:table-cell>
          <table:table-cell table:style-name="Таблица14.A1" office:value-type="string">
            <text:p text:style-name="P84">34</text:p>
          </table:table-cell>
        </table:table-row>
        <table:table-row>
          <table:covered-table-cell table:style-name="Таблица14.A3"/>
          <table:table-cell table:style-name="Таблица14.A2" office:value-type="string">
            <text:p text:style-name="P83">П/1 <text:span text:style-name="T34">га</text:span></text:p>
          </table:table-cell>
          <table:table-cell table:style-name="Таблица14.A2" office:value-type="string">
            <text:p text:style-name="P82">-</text:p>
          </table:table-cell>
          <table:table-cell table:style-name="Таблица14.A2" office:value-type="string">
            <text:p text:style-name="P82">-</text:p>
          </table:table-cell>
          <table:table-cell table:style-name="Таблица14.A2" office:value-type="string">
            <text:p text:style-name="P84">1,3</text:p>
          </table:table-cell>
          <table:table-cell table:style-name="Таблица14.F2" office:value-type="string">
            <text:p text:style-name="P84">1,7</text:p>
          </table:table-cell>
        </table:table-row>
        <table:table-row>
          <table:table-cell table:style-name="Таблица14.A2" table:number-rows-spanned="2" office:value-type="string">
            <text:p text:style-name="P83">Норка</text:p>
          </table:table-cell>
          <table:table-cell table:style-name="Таблица14.A2" office:value-type="string">
            <text:p text:style-name="P83">Численность</text:p>
          </table:table-cell>
          <table:table-cell table:style-name="Таблица14.A2" office:value-type="string">
            <text:p text:style-name="P84">12</text:p>
          </table:table-cell>
          <table:table-cell table:style-name="Таблица14.A2" office:value-type="string">
            <text:p text:style-name="P84">12</text:p>
          </table:table-cell>
          <table:table-cell table:style-name="Таблица14.A2" office:value-type="string">
            <text:p text:style-name="P84">10</text:p>
          </table:table-cell>
          <table:table-cell table:style-name="Таблица14.F2" office:value-type="string">
            <text:p text:style-name="P84">-</text:p>
          </table:table-cell>
        </table:table-row>
        <table:table-row>
          <table:covered-table-cell table:style-name="Таблица14.A2"/>
          <table:table-cell table:style-name="Таблица14.A2" office:value-type="string">
            <text:p text:style-name="P83">П/10 км</text:p>
          </table:table-cell>
          <table:table-cell table:style-name="Таблица14.A2" office:value-type="string">
            <text:p text:style-name="P84">9,23</text:p>
          </table:table-cell>
          <table:table-cell table:style-name="Таблица14.A2" office:value-type="string">
            <text:p text:style-name="P84">9,23</text:p>
          </table:table-cell>
          <table:table-cell table:style-name="Таблица14.A2" office:value-type="string">
            <text:p text:style-name="P84">7,69</text:p>
          </table:table-cell>
          <table:table-cell table:style-name="Таблица14.F2" office:value-type="string">
            <text:p text:style-name="P84">-</text:p>
          </table:table-cell>
        </table:table-row>
        <table:table-row>
          <table:table-cell table:style-name="Таблица14.A2" table:number-rows-spanned="2" office:value-type="string">
            <text:p text:style-name="P84">Выдра</text:p>
          </table:table-cell>
          <table:table-cell table:style-name="Таблица14.A2" office:value-type="string">
            <text:p text:style-name="P83">Численность</text:p>
          </table:table-cell>
          <table:table-cell table:style-name="Таблица14.A2" office:value-type="string">
            <text:p text:style-name="P84">2</text:p>
          </table:table-cell>
          <table:table-cell table:style-name="Таблица14.A2" office:value-type="string">
            <text:p text:style-name="P84">2</text:p>
          </table:table-cell>
          <table:table-cell table:style-name="Таблица14.A2" office:value-type="string">
            <text:p text:style-name="P84">1</text:p>
          </table:table-cell>
          <table:table-cell table:style-name="Таблица14.F2" office:value-type="string">
            <text:p text:style-name="P84">14</text:p>
          </table:table-cell>
        </table:table-row>
        <table:table-row>
          <table:covered-table-cell table:style-name="Таблица14.A2"/>
          <table:table-cell table:style-name="Таблица14.A2" office:value-type="string">
            <text:p text:style-name="P83">П/10 км</text:p>
          </table:table-cell>
          <table:table-cell table:style-name="Таблица14.A2" office:value-type="string">
            <text:p text:style-name="P84">1,54</text:p>
          </table:table-cell>
          <table:table-cell table:style-name="Таблица14.A2" office:value-type="string">
            <text:p text:style-name="P84">1,54</text:p>
          </table:table-cell>
          <table:table-cell table:style-name="Таблица14.A2" office:value-type="string">
            <text:p text:style-name="P84">0,77</text:p>
          </table:table-cell>
          <table:table-cell table:style-name="Таблица14.F2" office:value-type="string">
            <text:p text:style-name="P84">10,77</text:p>
          </table:table-cell>
        </table:table-row>
        <table:table-row>
          <table:table-cell table:style-name="Таблица14.A1" table:number-rows-spanned="2" office:value-type="string">
            <text:p text:style-name="P82">Ондатра</text:p>
          </table:table-cell>
          <table:table-cell table:style-name="Таблица14.A2" office:value-type="string">
            <text:p text:style-name="P83">Численность</text:p>
          </table:table-cell>
          <table:table-cell table:style-name="Таблица14.A2" office:value-type="string">
            <text:p text:style-name="P84">-</text:p>
          </table:table-cell>
          <table:table-cell table:style-name="Таблица14.A2" office:value-type="string">
            <text:p text:style-name="P84">-</text:p>
          </table:table-cell>
          <table:table-cell table:style-name="Таблица14.A2" office:value-type="string">
            <text:p text:style-name="P84">88</text:p>
          </table:table-cell>
          <table:table-cell table:style-name="Таблица14.F2" office:value-type="string">
            <text:p text:style-name="P84">45</text:p>
          </table:table-cell>
        </table:table-row>
        <table:table-row>
          <table:covered-table-cell table:style-name="Таблица14.A1"/>
          <table:table-cell table:style-name="Таблица14.A2" office:value-type="string">
            <text:p text:style-name="P83">П/10 км</text:p>
          </table:table-cell>
          <table:table-cell table:style-name="Таблица14.A2" office:value-type="string">
            <text:p text:style-name="P84">-</text:p>
          </table:table-cell>
          <table:table-cell table:style-name="Таблица14.A2" office:value-type="string">
            <text:p text:style-name="P84">-</text:p>
          </table:table-cell>
          <table:table-cell table:style-name="Таблица14.A2" office:value-type="string">
            <text:p text:style-name="P84">67,6</text:p>
          </table:table-cell>
          <table:table-cell table:style-name="Таблица14.F2" office:value-type="string">
            <text:p text:style-name="P84">34,6</text:p>
          </table:table-cell>
        </table:table-row>
        <table:table-row>
          <table:table-cell table:style-name="Таблица14.F2" table:number-rows-spanned="2" office:value-type="string">
            <text:p text:style-name="P83">Барсук</text:p>
          </table:table-cell>
          <table:table-cell table:style-name="Таблица14.A2" office:value-type="string">
            <text:p text:style-name="P83">Численность</text:p>
          </table:table-cell>
          <table:table-cell table:style-name="Таблица14.A2" office:value-type="string">
            <text:p text:style-name="P84">24</text:p>
          </table:table-cell>
          <table:table-cell table:style-name="Таблица14.A2" office:value-type="string">
            <text:p text:style-name="P84">-</text:p>
          </table:table-cell>
          <table:table-cell table:style-name="Таблица14.A2" office:value-type="string">
            <text:p text:style-name="P84">15</text:p>
          </table:table-cell>
          <table:table-cell table:style-name="Таблица14.F2" office:value-type="string">
            <text:p text:style-name="P84">18</text:p>
          </table:table-cell>
        </table:table-row>
        <table:table-row>
          <table:covered-table-cell table:style-name="Таблица14.F2"/>
          <table:table-cell table:style-name="Таблица14.A2" office:value-type="string">
            <text:p text:style-name="P83">П/1000 га</text:p>
          </table:table-cell>
          <table:table-cell table:style-name="Таблица14.A2" office:value-type="string">
            <text:p text:style-name="P84">1,78</text:p>
          </table:table-cell>
          <table:table-cell table:style-name="Таблица14.A2" office:value-type="string">
            <text:p text:style-name="P84">-</text:p>
          </table:table-cell>
          <table:table-cell table:style-name="Таблица14.A2" office:value-type="string">
            <text:p text:style-name="P84">1,11</text:p>
          </table:table-cell>
          <table:table-cell table:style-name="Таблица14.F2" office:value-type="string">
            <text:p text:style-name="P84">1,33</text:p>
          </table:table-cell>
        </table:table-row>
        <table:table-row>
          <table:table-cell table:style-name="Таблица14.F2" table:number-rows-spanned="2" office:value-type="string">
            <text:p text:style-name="P85">Бобр</text:p>
          </table:table-cell>
          <table:table-cell table:style-name="Таблица14.A2" office:value-type="string">
            <text:p text:style-name="P86">Численность</text:p>
          </table:table-cell>
          <table:table-cell table:style-name="Таблица14.A2" office:value-type="string">
            <text:p text:style-name="P87">36</text:p>
          </table:table-cell>
          <table:table-cell table:style-name="Таблица14.A2" office:value-type="string">
            <text:p text:style-name="P88">27</text:p>
          </table:table-cell>
          <table:table-cell table:style-name="Таблица14.A2" office:value-type="string">
            <text:p text:style-name="P89">32</text:p>
          </table:table-cell>
          <table:table-cell table:style-name="Таблица14.F2" office:value-type="string">
            <text:p text:style-name="P85">36</text:p>
          </table:table-cell>
        </table:table-row>
        <table:table-row>
          <table:covered-table-cell table:style-name="Таблица14.F2"/>
          <table:table-cell table:style-name="Таблица14.A2" office:value-type="string">
            <text:p text:style-name="P86">П/1 км</text:p>
          </table:table-cell>
          <table:table-cell table:style-name="Таблица14.A2" office:value-type="string">
            <text:p text:style-name="P87">1,57</text:p>
          </table:table-cell>
          <table:table-cell table:style-name="Таблица14.A2" office:value-type="string">
            <text:p text:style-name="P88">1,17</text:p>
          </table:table-cell>
          <table:table-cell table:style-name="Таблица14.A2" office:value-type="string">
            <text:p text:style-name="P89">1,39</text:p>
          </table:table-cell>
          <table:table-cell table:style-name="Таблица14.F2" office:value-type="string">
            <text:p text:style-name="P85">1,57</text:p>
          </table:table-cell>
        </table:table-row>
      </table:table>
      <table:table table:name="Таблица18" table:style-name="Таблица18">
        <table:table-column table:style-name="Таблица18.A" table:number-columns-repeated="5"/>
        <table:table-column table:style-name="Таблица18.F"/>
        <table:table-row>
          <table:table-cell table:style-name="Таблица18.A1" table:number-columns-spanned="6" office:value-type="string">
            <text:p text:style-name="P90">Учёт численности наблюдаемых видов птиц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Таблица18.A2" office:value-type="string">
            <text:p text:style-name="P91"/>
          </table:table-cell>
          <table:table-cell table:style-name="Таблица18.A2" office:value-type="string">
            <text:p text:style-name="P91"/>
          </table:table-cell>
          <table:table-cell table:style-name="Таблица18.A2" office:value-type="string">
            <text:p text:style-name="P92">2022г.</text:p>
          </table:table-cell>
          <table:table-cell table:style-name="Таблица18.A2" office:value-type="string">
            <text:p text:style-name="P92">2023г.</text:p>
          </table:table-cell>
          <table:table-cell table:style-name="Таблица18.A2" office:value-type="string">
            <text:p text:style-name="P92">2024г.</text:p>
          </table:table-cell>
          <table:table-cell table:style-name="Таблица18.F2" office:value-type="string">
            <text:p text:style-name="P92">2025г.</text:p>
          </table:table-cell>
        </table:table-row>
        <table:table-row>
          <table:table-cell table:style-name="Таблица18.A2" table:number-rows-spanned="2" office:value-type="string">
            <text:p text:style-name="P93">Вальдшнеп</text:p>
          </table:table-cell>
          <table:table-cell table:style-name="Таблица18.A2" office:value-type="string">
            <text:p text:style-name="P94">численность 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F2" office:value-type="string">
            <text:p text:style-name="P95">0</text:p>
          </table:table-cell>
        </table:table-row>
        <table:table-row>
          <table:covered-table-cell table:style-name="Таблица18.A2"/>
          <table:table-cell table:style-name="Таблица18.A2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F2" office:value-type="string">
            <text:p text:style-name="P96">-</text:p>
          </table:table-cell>
        </table:table-row>
        <table:table-row>
          <table:table-cell table:style-name="Таблица18.A2" table:number-rows-spanned="2" office:value-type="string">
            <text:p text:style-name="P95">Глухарь обыкновенный</text:p>
          </table:table-cell>
          <table:table-cell table:style-name="Таблица18.A2" office:value-type="string">
            <text:p text:style-name="P94">численность 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A2" office:value-type="string">
            <text:p text:style-name="P97">11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F2" office:value-type="string">
            <text:p text:style-name="P95">20</text:p>
          </table:table-cell>
        </table:table-row>
        <table:table-row>
          <table:covered-table-cell table:style-name="Таблица18.A2"/>
          <table:table-cell table:style-name="Таблица18.A2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A2" office:value-type="string">
            <text:p text:style-name="P98">0,91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F2" office:value-type="string">
            <text:p text:style-name="P98">1,66</text:p>
          </table:table-cell>
        </table:table-row>
        <table:table-row>
          <table:table-cell table:style-name="Таблица18.A2" table:number-rows-spanned="2" office:value-type="string">
            <text:p text:style-name="P95">Куропатка серая</text:p>
          </table:table-cell>
          <table:table-cell table:style-name="Таблица18.A2" office:value-type="string">
            <text:p text:style-name="P94">численность 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A2" office:value-type="string">
            <text:p text:style-name="P97">44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F2" office:value-type="string">
            <text:p text:style-name="P95">56</text:p>
          </table:table-cell>
        </table:table-row>
        <table:table-row>
          <table:covered-table-cell table:style-name="Таблица18.A2"/>
          <table:table-cell table:style-name="Таблица18.A2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A2" office:value-type="string">
            <text:p text:style-name="P98">3,64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F2" office:value-type="string">
            <text:p text:style-name="P98">4,64</text:p>
          </table:table-cell>
        </table:table-row>
        <table:table-row>
          <table:table-cell table:style-name="Таблица18.A2" table:number-rows-spanned="2" office:value-type="string">
            <text:p text:style-name="P95">Рябчик</text:p>
          </table:table-cell>
          <table:table-cell table:style-name="Таблица18.A2" office:value-type="string">
            <text:p text:style-name="P94">численность 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A2" office:value-type="string">
            <text:p text:style-name="P97">22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F2" office:value-type="string">
            <text:p text:style-name="P95">24</text:p>
          </table:table-cell>
        </table:table-row>
        <table:table-row>
          <table:covered-table-cell table:style-name="Таблица18.A2"/>
          <table:table-cell table:style-name="Таблица18.A2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A2" office:value-type="string">
            <text:p text:style-name="P98">1,82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F2" office:value-type="string">
            <text:p text:style-name="P98">1,98</text:p>
          </table:table-cell>
        </table:table-row>
        <table:table-row>
          <table:table-cell table:style-name="Таблица18.A11" table:number-rows-spanned="2" office:value-type="string">
            <text:p text:style-name="P95">Тетерев обыкновенный</text:p>
          </table:table-cell>
          <table:table-cell table:style-name="Таблица18.A11" office:value-type="string">
            <text:p text:style-name="P94">численность 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7">40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5">35</text:p>
          </table:table-cell>
        </table:table-row>
        <table:table-row>
          <table:covered-table-cell table:style-name="Таблица18.A11"/>
          <table:table-cell table:style-name="Таблица18.A11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8">3,31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8">2,9</text:p>
          </table:table-cell>
        </table:table-row>
        <table:table-row>
          <table:table-cell table:style-name="Таблица18.A11" table:number-rows-spanned="2" office:value-type="string">
            <text:p text:style-name="P95">Горлица обыкновенная</text:p>
          </table:table-cell>
          <table:table-cell table:style-name="Таблица18.A11" office:value-type="string">
            <text:p text:style-name="P94">численность 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7">50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5">49</text:p>
          </table:table-cell>
        </table:table-row>
        <table:table-row>
          <table:covered-table-cell table:style-name="Таблица18.A11"/>
          <table:table-cell table:style-name="Таблица18.A11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8">4,14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8">4,06</text:p>
          </table:table-cell>
        </table:table-row>
        <table:table-row>
          <table:table-cell table:style-name="Таблица18.A11" table:number-rows-spanned="2" office:value-type="string">
            <text:p text:style-name="P95">Перепел обыкновенный</text:p>
          </table:table-cell>
          <table:table-cell table:style-name="Таблица18.A11" office:value-type="string">
            <text:p text:style-name="P94">численность 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7">66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5">84</text:p>
          </table:table-cell>
        </table:table-row>
        <table:table-row>
          <table:covered-table-cell table:style-name="Таблица18.A11"/>
          <table:table-cell table:style-name="Таблица18.A11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8">5,46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8">6,95</text:p>
          </table:table-cell>
        </table:table-row>
        <table:table-row>
          <table:table-cell table:style-name="Таблица18.A11" table:number-rows-spanned="2" office:value-type="string">
            <text:p text:style-name="P95">Чибис</text:p>
          </table:table-cell>
          <table:table-cell table:style-name="Таблица18.A11" office:value-type="string">
            <text:p text:style-name="P94">численность 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7">20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5">28</text:p>
          </table:table-cell>
        </table:table-row>
        <table:table-row>
          <table:covered-table-cell table:style-name="Таблица18.A11"/>
          <table:table-cell table:style-name="Таблица18.A11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8">1,66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8">2,31</text:p>
          </table:table-cell>
        </table:table-row>
        <table:table-row>
          <table:table-cell table:style-name="Таблица18.A11" table:number-rows-spanned="2" office:value-type="string">
            <text:p text:style-name="P99">Кряква</text:p>
          </table:table-cell>
          <table:table-cell table:style-name="Таблица18.A11" office:value-type="string">
            <text:p text:style-name="P94">численность 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7">21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9">24</text:p>
          </table:table-cell>
        </table:table-row>
        <table:table-row>
          <table:covered-table-cell table:style-name="Таблица18.A11"/>
          <table:table-cell table:style-name="Таблица18.A11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8">1,73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8">1,99</text:p>
          </table:table-cell>
        </table:table-row>
        <table:table-row>
          <table:table-cell table:style-name="Таблица18.A11" table:number-rows-spanned="2" office:value-type="string">
            <text:p text:style-name="P99">Чирок-свистунок</text:p>
          </table:table-cell>
          <table:table-cell table:style-name="Таблица18.A11" office:value-type="string">
            <text:p text:style-name="P94">численность 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7">24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9">20</text:p>
          </table:table-cell>
        </table:table-row>
        <table:table-row>
          <table:covered-table-cell table:style-name="Таблица18.A11"/>
          <table:table-cell table:style-name="Таблица18.A11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8">1,99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8">1,66</text:p>
          </table:table-cell>
        </table:table-row>
        <table:table-row>
          <table:table-cell table:style-name="Таблица18.A11" table:number-rows-spanned="2" office:value-type="string">
            <text:p text:style-name="P99">Серая утка</text:p>
          </table:table-cell>
          <table:table-cell table:style-name="Таблица18.A11" office:value-type="string">
            <text:p text:style-name="P94">численность 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7">21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9">18</text:p>
          </table:table-cell>
        </table:table-row>
        <table:table-row>
          <table:covered-table-cell table:style-name="Таблица18.A11"/>
          <table:table-cell table:style-name="Таблица18.A11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8">1,74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8">1,49</text:p>
          </table:table-cell>
        </table:table-row>
        <table:table-row>
          <table:table-cell table:style-name="Таблица18.A11" table:number-rows-spanned="2" office:value-type="string">
            <text:p text:style-name="P100">Огарь</text:p>
          </table:table-cell>
          <table:table-cell table:style-name="Таблица18.A11" office:value-type="string">
            <text:p text:style-name="P94">численность 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7">18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6">-</text:p>
          </table:table-cell>
        </table:table-row>
        <table:table-row>
          <table:covered-table-cell table:style-name="Таблица18.A11"/>
          <table:table-cell table:style-name="Таблица18.A11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8">1,49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6">-</text:p>
          </table:table-cell>
        </table:table-row>
        <table:table-row>
          <table:table-cell table:style-name="Таблица18.A11" table:number-rows-spanned="2" office:value-type="string">
            <text:p text:style-name="P99">Широконоска</text:p>
          </table:table-cell>
          <table:table-cell table:style-name="Таблица18.A11" office:value-type="string">
            <text:p text:style-name="P94">численность 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9">7</text:p>
          </table:table-cell>
        </table:table-row>
        <table:table-row>
          <table:covered-table-cell table:style-name="Таблица18.A11"/>
          <table:table-cell table:style-name="Таблица18.A11" office:value-type="string">
            <text:p text:style-name="P94">П/<text:span text:style-name="T35">1</text:span><text:span text:style-name="T36">000</text:span><text:span text:style-name="T35"> га</text:span>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A11" office:value-type="string">
            <text:p text:style-name="P91">-</text:p>
          </table:table-cell>
          <table:table-cell table:style-name="Таблица18.F11" office:value-type="string">
            <text:p text:style-name="P98">0,58</text:p>
          </table:table-cell>
        </table:table-row>
      </table:table>
      <text:p text:style-name="P101"/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102">и</text:p>
          </table:table-cell>
          <table:table-cell table:style-name="Таблица10.A1" office:value-type="string">
            <text:p text:style-name="P103">Редкие и находящиеся под <text:soft-page-break/>угрозой исчезновения объекты животного и растительного мира</text:p>
          </table:table-cell>
          <table:table-cell table:style-name="Таблица10.A1" office:value-type="string">
            <text:p text:style-name="P104">Виды растений, занесенных в Красную книгу Кузбасса:</text:p>
            <text:list text:style-name="L1">
              <text:list-item>
                <text:p text:style-name="P105">Лук Водопьянова — Allium vodopjanavae N.V.Friesen</text:p>
              </text:list-item>
              <text:list-item>
                <text:p text:style-name="P106">Башмачок капельный - Cypripedium guttatum Sw.</text:p>
              </text:list-item>
              <text:list-item>
                <text:p text:style-name="P107"><text:soft-page-break/><text:span text:style-name="T37">Башмачок крупноцветковый - C. macranthon Sw. </text:span><text:span text:style-name="T38">(вид занесен в </text:span><text:span text:style-name="T39">4.</text:span><text:span text:style-name="T38">Красную книгу РФ)</text:span></text:p>
              </text:list-item>
              <text:list-item>
                <text:p text:style-name="P108">Дремлик болотный — Epipactris (L.) Crantz</text:p>
              </text:list-item>
              <text:list-item>
                <text:p text:style-name="P106"><text:span text:style-name="T40">Кандык сибирский - Erythronium sibiricum (Fisch. Et </text:span>C.A.Mey.) Kryl.</text:p>
              </text:list-item>
              <text:list-item>
                <text:p text:style-name="P108">Кокушник длиннорогий — Gymnadenia conopsea (L.) R.Br.&amp; W.T.Aiton </text:p>
              </text:list-item>
              <text:list-item>
                <text:p text:style-name="P108">Качим Патрэна — Gypsophila patrinii Ser.</text:p>
              </text:list-item>
              <text:list-item>
                <text:p text:style-name="P109">Копеечник серебристый — Hedysarum argenteum L.</text:p>
              </text:list-item>
              <text:list-item>
                <text:p text:style-name="P109">Касатик приземистый — Iris humilis Georgi</text:p>
              </text:list-item>
              <text:list-item>
                <text:p text:style-name="P109">Терескен обыкновенный — Krascheninnikovia ceratoides</text:p>
              </text:list-item>
              <text:list-item>
                <text:p text:style-name="P110">Тайник яйцевидный - Listera ovata (L.) R. Br.</text:p>
              </text:list-item>
              <text:list-item>
                <text:p text:style-name="P110">Гнездовка настоящая - Neottia nidusavis ( L.) Rich.</text:p>
              </text:list-item>
              <text:list-item>
                <text:p text:style-name="P106"><text:span text:style-name="T26">Гнездоцветка клобучковая - Neottianthe cucullata (L.) </text:span>Schlecht. <text:s/><text:span text:style-name="T41">(вид занесен в Красную книгу РФ)</text:span></text:p>
              </text:list-item>
              <text:list-item>
                <text:p text:style-name="P110">Флокс сибирский - Phlox sibirica L.</text:p>
              </text:list-item>
              <text:list-item>
                <text:p text:style-name="P110">Грушанка желтоцветковая - Pyrola chlorantha Sw.</text:p>
              </text:list-item>
              <text:list-item>
                <text:p text:style-name="P111">Ковыль перистый — Stipa pennata L. </text:p>
              </text:list-item>
              <text:list-item>
                <text:p text:style-name="P111">Viola dissecta Ledeb.</text:p>
              </text:list-item>
            </text:list>
            <text:p text:style-name="P112"/>
            <text:p text:style-name="P112">Виды <text:span text:style-name="T42">животных</text:span>, занесенных в Красную книгу Кузбасса:</text:p>
            <text:list text:style-name="L2">
              <text:list-item>
                <text:p text:style-name="P113">Аполлон обыкновенный — Parnassius appollo (Linnaeus, 1758)</text:p>
              </text:list-item>
              <text:list-item>
                <text:p text:style-name="P113">Аполлон номион — Parnassius nomion Fischer von Waldheim, 1823</text:p>
              </text:list-item>
              <text:list-item>
                <text:p text:style-name="P113"><text:span text:style-name="T43">Лебедь-кликун — Cygnus cygnus (</text:span>Linnaeus, 1758)</text:p>
              </text:list-item>
              <text:list-item>
                <text:p text:style-name="P114">Красная утка, или огарь — Tadorna ferruginea (Pallas, 1764)</text:p>
              </text:list-item>
              <text:list-item>
                <text:p text:style-name="P114">Пеганка — Tadorna tadorna (<text:span text:style-name="T44">Linnaeus, 1758)</text:span></text:p>
              </text:list-item>
              <text:list-item>
                <text:p text:style-name="P114">Подорлик большой — Aquila clanga Pallas, 1811</text:p>
              </text:list-item>
              <text:list-item>
                <text:p text:style-name="P114">Орел-могильник — Aquila heliaca Savigny, 1809</text:p>
              </text:list-item>
              <text:list-item>
                <text:p text:style-name="P114">Дербник — Falco columbarius Linnaeus, 1758</text:p>
              </text:list-item>
              <text:list-item>
                <text:p text:style-name="P114">Сапсан — Falco peregrinus Gmelin, 1788</text:p>
              </text:list-item>
              <text:list-item>
                <text:p text:style-name="P114"><text:span text:style-name="T45">Журавль серый — Grus grus </text:span><text:span text:style-name="T44">(Linnaeus, 1758)</text:span></text:p>
              </text:list-item>
              <text:list-item>
                <text:p text:style-name="P114"><text:span text:style-name="T45">Чибис — Vanellus vanellus </text:span>(<text:span text:style-name="T44">Linnaeus, 1758)</text:span></text:p>
              </text:list-item>
              <text:list-item>
                <text:p text:style-name="P114"><text:span text:style-name="T45">Сова белая или полярная — Nyctea scandiaca </text:span>(<text:span text:style-name="T44">Linnaeus, 1758)</text:span></text:p>
              </text:list-item>
              <text:list-item>
                <text:p text:style-name="P115">Суслик краснощекий — Spermophilus erythrogenys Brandt, 1841</text:p>
              </text:list-item>
              <text:list-item>
                <text:p text:style-name="P115">Ночница Иконникова — Myotis ikonnikovi Ognev, 1912</text:p>
              </text:list-item>
              <text:list-item>
                <text:p text:style-name="P116">Кожанок северный — Eptesicus nilssoni Keyserling et Blasius, 1839</text:p>
              </text:list-item>
              <text:list-item>
                <text:p text:style-name="P116">Кожан двуцветный — V<text:span text:style-name="T46">espertilio murinus </text:span><text:span text:style-name="T43"><text:s/>Linnaeus, 1758</text:span></text:p>
              </text:list-item>
              <text:list-item>
                <text:p text:style-name="P117">Трубконос сибирский — Murina helgendorfi (Peters, 1880)</text:p>
              </text:list-item>
              <text:list-item>
                <text:p text:style-name="P118"><text:span text:style-name="T46">Выдра — lutra lutra </text:span><text:span text:style-name="T43">Linnaeus, 1758</text:span></text:p>
              </text:list-item>
            </text:list>
          </table:table-cell>
        </table:table-row>
        <table:table-row table:style-name="Таблица10.1">
          <table:table-cell table:style-name="Таблица10.A1" office:value-type="string">
            <text:p text:style-name="P102">к</text:p>
          </table:table-cell>
          <table:table-cell table:style-name="Таблица10.A1" office:value-type="string">
            <text:p text:style-name="P103">Суммарные сведения о биологическом разнообразии</text:p>
          </table:table-cell>
          <table:table-cell table:style-name="Таблица10.A1" office:value-type="string">
            <text:p text:style-name="P119">По уточненным данным в заказнике обитает <text:span text:style-name="T47">1</text:span><text:span text:style-name="T48">92</text:span> вид<text:span text:style-name="T48">f</text:span> <text:span text:style-name="T47">позвоночных</text:span> животных, из них 1<text:span text:style-name="T48">1</text:span> видов рыб, <text:span text:style-name="T48">2</text:span> вида амфибий, 3 вида рептилий, 1<text:span text:style-name="T48">29</text:span> видов птиц и 4<text:span text:style-name="T48">7</text:span> видов млекопитающих. <text:span text:style-name="T49">В Красной книге Кемеровской области — Кузбасса </text:span><text:span text:style-name="T48">18</text:span><text:span text:style-name="T49"> вид</text:span><text:span text:style-name="T50">ов.</text:span><text:span text:style-name="T49"> </text:span>На территории заказника зарегистрированы охраняемые виды, занесенные в Красную книгу Кемеровской области — <text:span text:style-name="T47">Кузбасса</text:span>: <text:span text:style-name="T48">2</text:span> ви<text:span text:style-name="T48">да беспозвоночных</text:span>, <text:span text:style-name="T48">10</text:span> вид<text:span text:style-name="T48">ов</text:span> птиц и <text:span text:style-name="T48">6</text:span> вида млекопитающих. <text:span text:style-name="T47">В Красную книгу Российской Федерации включен 1 вид птиц и 2 </text:span><text:soft-page-break/><text:span text:style-name="T47">вида млекопитающих. </text:span></text:p>
            <text:p text:style-name="P119"><text:span text:style-name="T51">Ф</text:span>лора заказника включает <text:span text:style-name="T48">612</text:span> видов. <text:s/><text:span text:style-name="T49">В Красн</text:span><text:span text:style-name="T51">ую</text:span><text:span text:style-name="T49"> книг</text:span><text:span text:style-name="T51">у</text:span><text:span text:style-name="T49"> Кемеровской области — Кузбасса </text:span><text:span text:style-name="T51">включено </text:span><text:span text:style-name="T48">17</text:span><text:span text:style-name="T49"> вид</text:span><text:span text:style-name="T50">ов.</text:span></text:p>
          </table:table-cell>
        </table:table-row>
        <table:table-row table:style-name="Таблица10.1">
          <table:table-cell table:style-name="Таблица10.A1" office:value-type="string">
            <text:p text:style-name="P102">л</text:p>
          </table:table-cell>
          <table:table-cell table:style-name="Таблица10.A1" office:value-type="string">
            <text:p text:style-name="P103">Основные экосистемы ООПТ</text:p>
          </table:table-cell>
          <table:table-cell table:style-name="Таблица10.A1" office:value-type="string">
            <text:p text:style-name="P120">Лесные, луговые, водно-болотные, степные экосистемы.</text:p>
          </table:table-cell>
        </table:table-row>
        <table:table-row table:style-name="Таблица10.1">
          <table:table-cell table:style-name="Таблица10.A1" office:value-type="string">
            <text:p text:style-name="P102">м</text:p>
          </table:table-cell>
          <table:table-cell table:style-name="Таблица10.A1" office:value-type="string">
            <text:p text:style-name="P103">Особо ценные для региона и ООПТ природные объекты</text:p>
          </table:table-cell>
          <table:table-cell table:style-name="Таблица10.A1" office:value-type="string">
            <text:p text:style-name="P121">Информация отсутствует.</text:p>
          </table:table-cell>
        </table:table-row>
        <table:table-row table:style-name="Таблица10.1">
          <table:table-cell table:style-name="Таблица10.A1" office:value-type="string">
            <text:p text:style-name="P102">н</text:p>
          </table:table-cell>
          <table:table-cell table:style-name="Таблица10.A1" office:value-type="string">
            <text:p text:style-name="P103">Лечебные и рекреационные ресурсы</text:p>
          </table:table-cell>
          <table:table-cell table:style-name="Таблица10.A1" office:value-type="string">
            <text:p text:style-name="P121">Информация отсутствует.</text:p>
          </table:table-cell>
        </table:table-row>
        <table:table-row table:style-name="Таблица10.1">
          <table:table-cell table:style-name="Таблица10.A1" office:value-type="string">
            <text:p text:style-name="P102">о</text:p>
          </table:table-cell>
          <table:table-cell table:style-name="Таблица10.A1" office:value-type="string">
            <text:p text:style-name="P103">Историко-культурные объекты на территории ООПТ</text:p>
          </table:table-cell>
          <table:table-cell table:style-name="Таблица10.A1" office:value-type="string">
            <text:p text:style-name="P121">Информация отсутствует.</text:p>
          </table:table-cell>
        </table:table-row>
        <table:table-row table:style-name="Таблица10.1">
          <table:table-cell table:style-name="Таблица10.A1" office:value-type="string">
            <text:p text:style-name="P122">п</text:p>
          </table:table-cell>
          <table:table-cell table:style-name="Таблица10.A1" office:value-type="string">
            <text:p text:style-name="P123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10.A1" office:value-type="string">
            <text:p text:style-name="P124"><text:span text:style-name="T26">В условиях высокой антропогенной нагрузки и </text:span>сельскохозяйственной освоенности окружающих ландшафтов государственный природный заказник имеет важное значение для сохранения биологического разнообразия на западе Кемеровской области — <text:span text:style-name="T52">Кузбасса</text:span>. Заказник оказывает благоприятное воздействие на компоненты окружающей среды Кемеровской области — <text:span text:style-name="T52">Кузбасса</text:span> и обеспечивает сохранение целостности природного комплекса, устойчивое воспроизводство и восстановление растительного и животного мира.</text:p>
          </table:table-cell>
        </table:table-row>
      </table:table>
      <table:table table:name="Таблица11" table:style-name="Таблица11">
        <table:table-column table:style-name="Таблица11.A"/>
        <table:table-column table:style-name="Таблица11.B"/>
        <table:table-row table:style-name="Таблица11.1">
          <table:table-cell table:style-name="Таблица11.A1" office:value-type="string">
            <text:p text:style-name="P125">21</text:p>
          </table:table-cell>
          <table:table-cell table:style-name="Таблица11.A1" office:value-type="string">
            <text:p text:style-name="P126"><text:span text:style-name="T53">Э</text:span><text:span text:style-name="T54">кспликация земель ООПТ</text:span>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column table:style-name="Таблица15.C"/>
        <table:table-row table:style-name="Таблица15.1">
          <table:table-cell table:style-name="Таблица15.A1" office:value-type="string">
            <text:p text:style-name="P127">№ п/п</text:p>
          </table:table-cell>
          <table:table-cell table:style-name="Таблица15.A1" office:value-type="string">
            <text:p text:style-name="P128">Вид угодий</text:p>
          </table:table-cell>
          <table:table-cell table:style-name="Таблица15.A1" office:value-type="string">
            <text:p text:style-name="P129">Площадь, га</text:p>
          </table:table-cell>
        </table:table-row>
        <table:table-row table:style-name="Таблица15.2">
          <table:table-cell table:style-name="Таблица15.A1" office:value-type="string">
            <text:p text:style-name="P127">1.</text:p>
          </table:table-cell>
          <table:table-cell table:style-name="Таблица15.A1" office:value-type="string">
            <text:p text:style-name="P127">Сельхозугодья, всего в том числе:</text:p>
            <text:p text:style-name="P130">- <text:span text:style-name="T55">пашня </text:span></text:p>
            <text:p text:style-name="P130">- <text:span text:style-name="T55">сенокос</text:span></text:p>
            <text:p text:style-name="P130">- пастбище</text:p>
          </table:table-cell>
          <table:table-cell table:style-name="Таблица15.A1" office:value-type="string">
            <text:p text:style-name="P131">4022,6</text:p>
            <text:p text:style-name="P131">1843,8</text:p>
            <text:p text:style-name="P131">311</text:p>
            <text:p text:style-name="P131">1867,8</text:p>
          </table:table-cell>
        </table:table-row>
        <table:table-row table:style-name="Таблица15.3">
          <table:table-cell table:style-name="Таблица15.A3" office:value-type="string">
            <text:p text:style-name="P131">2.</text:p>
          </table:table-cell>
          <table:table-cell table:style-name="Таблица15.A3" office:value-type="string">
            <text:p text:style-name="P131">Земли населенных пунктов</text:p>
          </table:table-cell>
          <table:table-cell table:style-name="Таблица15.A3" office:value-type="string">
            <text:p text:style-name="P131">422</text:p>
          </table:table-cell>
        </table:table-row>
        <table:table-row>
          <table:table-cell table:style-name="Таблица15.A1" office:value-type="string">
            <text:p text:style-name="P127"><text:span text:style-name="T55">3</text:span>.</text:p>
          </table:table-cell>
          <table:table-cell table:style-name="Таблица15.A1" office:value-type="string">
            <text:p text:style-name="P130">Покрытые лесом</text:p>
          </table:table-cell>
          <table:table-cell table:style-name="Таблица15.A1" office:value-type="string">
            <text:p text:style-name="P132">4921,9</text:p>
          </table:table-cell>
        </table:table-row>
        <table:table-row>
          <table:table-cell table:style-name="Таблица15.A1" office:value-type="string">
            <text:p text:style-name="P131">4.</text:p>
          </table:table-cell>
          <table:table-cell table:style-name="Таблица15.A1" office:value-type="string">
            <text:p text:style-name="P132">Покрытые древесно-кустарниковой растительностью</text:p>
          </table:table-cell>
          <table:table-cell table:style-name="Таблица15.A1" office:value-type="string">
            <text:p text:style-name="P132">3081,1</text:p>
          </table:table-cell>
        </table:table-row>
        <table:table-row>
          <table:table-cell table:style-name="Таблица15.A1" office:value-type="string">
            <text:p text:style-name="P131">5.</text:p>
          </table:table-cell>
          <table:table-cell table:style-name="Таблица15.A1" office:value-type="string">
            <text:p text:style-name="P132">Болото</text:p>
          </table:table-cell>
          <table:table-cell table:style-name="Таблица15.A1" office:value-type="string">
            <text:p text:style-name="P132">206,2</text:p>
          </table:table-cell>
        </table:table-row>
        <table:table-row>
          <table:table-cell table:style-name="Таблица15.A1" office:value-type="string">
            <text:p text:style-name="P133">6.</text:p>
          </table:table-cell>
          <table:table-cell table:style-name="Таблица15.A1" office:value-type="string">
            <text:p text:style-name="P134">Под водой</text:p>
          </table:table-cell>
          <table:table-cell table:style-name="Таблица15.A1" office:value-type="string">
            <text:p text:style-name="P134">57,5</text:p>
          </table:table-cell>
        </table:table-row>
        <table:table-row>
          <table:table-cell table:style-name="Таблица15.A3" office:value-type="string">
            <text:p text:style-name="P133">7.</text:p>
          </table:table-cell>
          <table:table-cell table:style-name="Таблица15.A3" office:value-type="string">
            <text:p text:style-name="P134">Дороги</text:p>
          </table:table-cell>
          <table:table-cell table:style-name="Таблица15.A3" office:value-type="string">
            <text:p text:style-name="P134">103,2</text:p>
          </table:table-cell>
        </table:table-row>
        <table:table-row>
          <table:table-cell table:style-name="Таблица15.A3" office:value-type="string">
            <text:p text:style-name="P133">8.</text:p>
          </table:table-cell>
          <table:table-cell table:style-name="Таблица15.A3" office:value-type="string">
            <text:p text:style-name="P134">Нарушенные земли</text:p>
          </table:table-cell>
          <table:table-cell table:style-name="Таблица15.A3" office:value-type="string">
            <text:p text:style-name="P134">82,4</text:p>
          </table:table-cell>
        </table:table-row>
        <table:table-row>
          <table:table-cell table:style-name="Таблица15.A3" office:value-type="string">
            <text:p text:style-name="P133">9.</text:p>
          </table:table-cell>
          <table:table-cell table:style-name="Таблица15.A3" office:value-type="string">
            <text:p text:style-name="P134">Прочие</text:p>
          </table:table-cell>
          <table:table-cell table:style-name="Таблица15.A3" office:value-type="string">
            <text:p text:style-name="P134">83,4</text:p>
          </table:table-cell>
        </table:table-row>
        <table:table-row>
          <table:table-cell table:style-name="Таблица15.A3" office:value-type="string">
            <text:p text:style-name="P131">6.</text:p>
          </table:table-cell>
          <table:table-cell table:style-name="Таблица15.A3" office:value-type="string">
            <text:p text:style-name="P130">Прочие земли (скалы)</text:p>
          </table:table-cell>
          <table:table-cell table:style-name="Таблица15.A3" office:value-type="string">
            <text:p text:style-name="P134">83,4</text:p>
          </table:table-cell>
        </table:table-row>
        <table:table-row>
          <table:table-cell table:style-name="Таблица15.A1" table:number-columns-spanned="3" office:value-type="string">
            <text:p text:style-name="P130">Итого по заказнику: <text:span text:style-name="T56">12980,3</text:span></text:p>
          </table:table-cell>
          <table:covered-table-cell/>
          <table:covered-table-cell/>
        </table:table-row>
      </table:table>
      <table:table table:name="Таблица16" table:style-name="Таблица16">
        <table:table-column table:style-name="Таблица16.A"/>
        <table:table-column table:style-name="Таблица16.B"/>
        <text:soft-page-break/>
        <table:table-row table:style-name="Таблица16.1">
          <table:table-cell table:style-name="Таблица16.A1" office:value-type="string">
            <text:p text:style-name="P125">22</text:p>
          </table:table-cell>
          <table:table-cell table:style-name="Таблица16.A1" office:value-type="string">
            <text:p text:style-name="P135"><text:span text:style-name="T57">Н</text:span>егативное воздействие на ООПТ (факторы и угрозы)</text:p>
          </table:table-cell>
        </table:table-row>
      </table:table>
      <table:table table:name="Таблица17" table:style-name="Таблица17">
        <table:table-column table:style-name="Таблица17.A"/>
        <table:table-column table:style-name="Таблица17.B"/>
        <table:table-column table:style-name="Таблица17.C"/>
        <table:table-column table:style-name="Таблица17.D"/>
        <table:table-row>
          <table:table-cell table:style-name="Таблица17.A1" office:value-type="string">
            <text:p text:style-name="P136">Фактор негативного воздействия</text:p>
          </table:table-cell>
          <table:table-cell table:style-name="Таблица17.A1" office:value-type="string">
            <text:p text:style-name="P136">Объект воздействия</text:p>
          </table:table-cell>
          <table:table-cell table:style-name="Таблица17.A1" office:value-type="string">
            <text:p text:style-name="P136">В чем проявляется воздействие</text:p>
          </table:table-cell>
          <table:table-cell table:style-name="Таблица17.D1" office:value-type="string">
            <text:p text:style-name="P136">Значимость (сила) воздействия</text:p>
          </table:table-cell>
        </table:table-row>
        <table:table-row>
          <table:table-cell table:style-name="Таблица17.A2" office:value-type="string">
            <text:p text:style-name="P137">Браконьерская охота</text:p>
          </table:table-cell>
          <table:table-cell table:style-name="Таблица17.A2" office:value-type="string">
            <text:p text:style-name="P137">Охотничьи виды животных</text:p>
          </table:table-cell>
          <table:table-cell table:style-name="Таблица17.A2" office:value-type="string">
            <text:p text:style-name="P137">Прямое уничтожение</text:p>
          </table:table-cell>
          <table:table-cell table:style-name="Таблица17.D2" office:value-type="string">
            <text:p text:style-name="P137">Умеренная</text:p>
          </table:table-cell>
        </table:table-row>
        <table:table-row>
          <table:table-cell table:style-name="Таблица17.A2" office:value-type="string">
            <text:p text:style-name="P137">Нерациональные рубки леса</text:p>
          </table:table-cell>
          <table:table-cell table:style-name="Таблица17.A2" office:value-type="string">
            <text:p text:style-name="P137">Лесной фонд</text:p>
          </table:table-cell>
          <table:table-cell table:style-name="Таблица17.A2" office:value-type="string">
            <text:p text:style-name="P137">Прямое уничтожение</text:p>
          </table:table-cell>
          <table:table-cell table:style-name="Таблица17.D2" office:value-type="string">
            <text:p text:style-name="P137">Умеренная</text:p>
          </table:table-cell>
        </table:table-row>
        <table:table-row>
          <table:table-cell table:style-name="Таблица17.A2" office:value-type="string">
            <text:p text:style-name="P137">Нерациональные рубки леса</text:p>
          </table:table-cell>
          <table:table-cell table:style-name="Таблица17.A2" office:value-type="string">
            <text:p text:style-name="P137">Объекты животного мира</text:p>
          </table:table-cell>
          <table:table-cell table:style-name="Таблица17.A2" office:value-type="string">
            <text:p text:style-name="P138">Уничтожение среды обитания</text:p>
          </table:table-cell>
          <table:table-cell table:style-name="Таблица17.D2" office:value-type="string">
            <text:p text:style-name="P137">Умеренная</text:p>
          </table:table-cell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row table:style-name="Таблица12.1">
          <table:table-cell table:style-name="Таблица12.A1" office:value-type="string">
            <text:p text:style-name="P139">23</text:p>
          </table:table-cell>
          <table:table-cell table:style-name="Таблица12.A1" table:number-columns-spanned="2" office:value-type="string">
            <text:p text:style-name="P140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41"/>
          </table:table-cell>
          <table:table-cell table:style-name="Таблица12.A1" office:value-type="string">
            <text:p text:style-name="P142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2.A1" office:value-type="string">
            <text:p text:style-name="P143"/>
            <text:p text:style-name="P144"/>
            <text:p text:style-name="P145">Министерство лесного комплекса и охотничьего хозяйства Кузбасса</text:p>
            <text:p text:style-name="P146"/>
          </table:table-cell>
        </table:table-row>
        <table:table-row table:style-name="Таблица12.1">
          <table:table-cell table:style-name="Таблица12.A1" office:value-type="string">
            <text:p text:style-name="P141"/>
          </table:table-cell>
          <table:table-cell table:style-name="Таблица12.A1" office:value-type="string">
            <text:p text:style-name="P147">Юридический адрес</text:p>
          </table:table-cell>
          <table:table-cell table:style-name="Таблица12.A1" office:value-type="string">
            <text:p text:style-name="P148">г. Кемерово, Мирная, 5</text:p>
          </table:table-cell>
        </table:table-row>
        <table:table-row table:style-name="Таблица12.1">
          <table:table-cell table:style-name="Таблица12.A1" office:value-type="string">
            <text:p text:style-name="P141"/>
          </table:table-cell>
          <table:table-cell table:style-name="Таблица12.A1" office:value-type="string">
            <text:p text:style-name="P147">Почтовый адрес</text:p>
          </table:table-cell>
          <table:table-cell table:style-name="Таблица12.A1" office:value-type="string">
            <text:p text:style-name="P149">650036, Кемерово, ул. Мирная, 5</text:p>
          </table:table-cell>
        </table:table-row>
        <table:table-row table:style-name="Таблица12.1">
          <table:table-cell table:style-name="Таблица12.A1" office:value-type="string">
            <text:p text:style-name="P141"/>
          </table:table-cell>
          <table:table-cell table:style-name="Таблица12.A1" office:value-type="string">
            <text:p text:style-name="P147">телефон</text:p>
          </table:table-cell>
          <table:table-cell table:style-name="Таблица12.A1" office:value-type="string">
            <text:p text:style-name="P148">8(384-2) 34-04-64</text:p>
          </table:table-cell>
        </table:table-row>
        <table:table-row table:style-name="Таблица12.1">
          <table:table-cell table:style-name="Таблица12.A1" office:value-type="string">
            <text:p text:style-name="P141"/>
          </table:table-cell>
          <table:table-cell table:style-name="Таблица12.A1" office:value-type="string">
            <text:p text:style-name="P150"><text:span text:style-name="T58">e</text:span><text:span text:style-name="T5">-</text:span><text:span text:style-name="T58">mail</text:span></text:p>
          </table:table-cell>
          <table:table-cell table:style-name="Таблица12.A1" office:value-type="string">
            <text:p text:style-name="P151"><text:a xlink:type="simple" xlink:href="mailto:dlk@kemles.ru" text:style-name="Internet_20_link" text:visited-style-name="Visited_20_Internet_20_Link"><text:span text:style-name="Internet_20_link"><text:span text:style-name="T59">dlk@kemles.ako.ru</text:span></text:span></text:a></text:p>
          </table:table-cell>
        </table:table-row>
        <table:table-row table:style-name="Таблица12.1">
          <table:table-cell table:style-name="Таблица12.A1" office:value-type="string">
            <text:p text:style-name="P141"/>
          </table:table-cell>
          <table:table-cell table:style-name="Таблица12.A1" office:value-type="string">
            <text:p text:style-name="P147">Адрес сайта в сети интернет</text:p>
          </table:table-cell>
          <table:table-cell table:style-name="Таблица12.A1" office:value-type="string">
            <text:p text:style-name="P152">https://kemles.ru/</text:p>
          </table:table-cell>
        </table:table-row>
        <table:table-row table:style-name="Таблица12.1">
          <table:table-cell table:style-name="Таблица12.A1" office:value-type="string">
            <text:p text:style-name="P141"/>
          </table:table-cell>
          <table:table-cell table:style-name="Таблица12.A1" office:value-type="string">
            <text:p text:style-name="P147">Дата государственной регистрации юридического лица и регистрационный номер</text:p>
          </table:table-cell>
          <table:table-cell table:style-name="Таблица12.A1" office:value-type="string">
            <text:p text:style-name="P143"/>
            <text:p text:style-name="P153"><text:span text:style-name="T5">Зарегистрирован в Едином государственном реестре юридических лиц, государственный регистрационный номер </text:span><text:s/><text:span text:style-name="T5">1114205044711 <text:s/>от </text:span><text:s/><text:span text:style-name="T5">27.12.2011</text:span></text:p>
          </table:table-cell>
        </table:table-row>
        <table:table-row table:style-name="Таблица12.1">
          <table:table-cell table:style-name="Таблица12.A1" office:value-type="string">
            <text:p text:style-name="P141"/>
          </table:table-cell>
          <table:table-cell table:style-name="Таблица12.A1" office:value-type="string">
            <text:p text:style-name="P147">ФИО руководителя организации</text:p>
          </table:table-cell>
          <table:table-cell table:style-name="Таблица12.A1" office:value-type="string">
            <text:p text:style-name="P154">Бойко Евгений Васильевич</text:p>
            <text:p text:style-name="P155"/>
          </table:table-cell>
        </table:table-row>
        <table:table-row table:style-name="Таблица12.1">
          <table:table-cell table:style-name="Таблица12.A1" office:value-type="string">
            <text:p text:style-name="P141"/>
          </table:table-cell>
          <table:table-cell table:style-name="Таблица12.A1" office:value-type="string">
            <text:p text:style-name="P147">Служебный телефон</text:p>
          </table:table-cell>
          <table:table-cell table:style-name="Таблица12.A1" office:value-type="string">
            <text:p text:style-name="P151"><text:a xlink:type="simple" xlink:href="tel:+73842312137" text:style-name="Internet_20_link" text:visited-style-name="Visited_20_Internet_20_Link"><text:span text:style-name="Internet_20_link"><text:span text:style-name="T60">+7 (3842) 31-21-37</text:span></text:span></text:a></text:p>
          </table:table-cell>
        </table:table-row>
        <table:table-row table:style-name="Таблица12.1">
          <table:table-cell table:style-name="Таблица12.A1" office:value-type="string">
            <text:p text:style-name="P141"/>
          </table:table-cell>
          <table:table-cell table:style-name="Таблица12.A1" office:value-type="string">
            <text:p text:style-name="P156"><text:span text:style-name="T5">Начальник отдела </text:span><text:s/><text:span text:style-name="T5">сохранения биоразнообразия, мониторинга и экопросвещения</text:span></text:p>
          </table:table-cell>
          <table:table-cell table:style-name="Таблица12.A1" office:value-type="string">
            <text:p text:style-name="P144">Данилова Ольга Олеговна</text:p>
            <text:p text:style-name="P144"/>
          </table:table-cell>
        </table:table-row>
        <table:table-row table:style-name="Таблица12.1">
          <table:table-cell table:style-name="Таблица12.A1" office:value-type="string">
            <text:p text:style-name="P141"/>
          </table:table-cell>
          <table:table-cell table:style-name="Таблица12.A1" office:value-type="string">
            <text:p text:style-name="P147">Служебный телефон</text:p>
          </table:table-cell>
          <table:table-cell table:style-name="Таблица12.A1" office:value-type="string">
            <text:p text:style-name="P148">7(3842) 55-86-87</text:p>
          </table:table-cell>
        </table:table-row>
        <table:table-row table:style-name="Таблица12.1">
          <table:table-cell table:style-name="Таблица12.A1" office:value-type="string">
            <text:p text:style-name="P157">24</text:p>
          </table:table-cell>
          <table:table-cell table:style-name="Таблица12.A1" table:number-columns-spanned="2" office:value-type="string">
            <text:p text:style-name="P158"><text:span text:style-name="T61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59"/>
          </table:table-cell>
          <table:table-cell table:style-name="Таблица12.A1" table:number-columns-spanned="2" office:value-type="string">
            <text:p text:style-name="P160">Отсутствуют.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61">25</text:p>
          </table:table-cell>
          <table:table-cell table:style-name="Таблица12.A1" table:number-columns-spanned="2" office:value-type="string">
            <text:p text:style-name="P158"><text:span text:style-name="T62">О</text:span>бщий режим охраны и использования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59"/>
          </table:table-cell>
          <table:table-cell table:style-name="Таблица12.A1" table:number-columns-spanned="2" office:value-type="string">
            <text:p text:style-name="P162">Режим охраны заказника утвержден Постановление<text:span text:style-name="T63">м</text:span> Коллегии Администрации Кемеровской области от 14.10.2009 № 412 "О государственных природных заказниках <text:soft-page-break/>Кемеровской области — Кузбасса"</text:p>
            <text:p text:style-name="P162">3.1. На всей территории заказника запрещается любая деятельность, если она противоречит целям создания заказника или причиняет вред природным комплексам и компонентам, в том числе:</text:p>
            <text:p text:style-name="P162">3.1.1. Охота на все виды объектов животного мира и иные виды пользования животным миром, за исключением охоты в целях осуществления научно-исследовательской деятельности, образовательной деятельности и охоты в целях регулирования численности охотничьих ресурсов.</text:p>
            <text:p text:style-name="P162">3.1.2. Передвижение самоходной гусеничной техники (за исключением передвижения на самоходной гусеничной технике работников организаций, индивидуальных предпринимателей и граждан при осуществлении ими сельскохозяйственного производства, строительства, реконструкции, эксплуатации объектов строительства и осуществления деятельности по рубке древесины), а также вездеходов на шинах низкого давления, снегоходов, квадроциклов (за исключением передвижения на вездеходах с шинами низкого давления, снегоходах, квадроциклах по дорогам общего пользования, на организованной в установленном порядке дорожно-тропиночной сети, учебно-туристических и снегоходных трассах и использования их работниками организаций и индивидуальными предпринимателями при осуществлении строительства, реконструкции, эксплуатации объектов строительства, оказания услуг гражданам и другим лицам, а также должностными лицами Департамента по охране объектов животного мира Кузбасса (далее - Департамент), Департамента лесного комплекса Кузбасса, полиции и других уполномоченных органов, аварийно-спасательных формирований при исполнении ими своих полномочий).</text:p>
            <text:p text:style-name="P163"><text:span text:style-name="T64">3.1.3. Сплошные рубки лесных насаждений, все виды рубок участков лесов в радиусе 300 м вокруг глухариных токов и все виды рубок по заготовке древесины, за исключением случаев, предусмотренных </text:span><text:a xlink:type="simple" xlink:href="https://internet.garant.ru/#/document/7513076/entry/193" text:style-name="Internet_20_link" text:visited-style-name="Visited_20_Internet_20_Link"><text:span text:style-name="T65">пунктом 3.4</text:span></text:a><text:span text:style-name="T64"> настоящего Положения.</text:span></text:p>
            <text:p text:style-name="P162">3.1.4. Геологическое изучение недр, разведка и добыча полезных ископаемых.</text:p>
            <text:p text:style-name="P162">3.1.5. Проведение взрывных работ.</text:p>
            <text:p text:style-name="P162">3.1.6. Сплав леса.</text:p>
            <text:p text:style-name="P162">3.1.7. Разрушение нор диких животных и гнезд птиц.</text:p>
            <text:p text:style-name="P162">3.1.8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62">3.1.9. Нахождение на территории заказника людей с оружием (за исключением должностных лиц Департамента, Департамента лесного комплекса Кузбасса, полиции и других уполномоченных органов при исполнении своих полномочий).</text:p>
            <text:p text:style-name="P162">3.1.10. Нахождение на территории заказника людей с собакой (за исключением собак, используемых при организации мероприятий по охране природных комплексов и объектов, а также при проведении оперативно-розыскных и аварийно-спасательных мероприятий).</text:p>
            <text:p text:style-name="P162">3.1.11. Хранение ядохимикатов, химических реагентов и других опасных для объектов животного мира и среды их обитания материалов, сырья и отходов производства (кроме мест, специально оборудованных для хранения опасных веществ), засорение территории бытовыми отходами.</text:p>
            <text:p text:style-name="P162">3.1.12. Применение ядохимикатов, химических реагентов и других опасных для объектов животного мира и среды их обитания материалов, за исключением случаев, когда применение ядохимикатов, химических реагентов и других действий направлено на ликвидацию стихийных бедствий, влекущих за собой непоправимые последствия для объектов животного мира или среды их обитания, борьбу с опасными вредителями леса и уход за лесными культурами.</text:p>
            <text:p text:style-name="P162">3.1.13. Предоставление на территории заказника земельных участков для ведения садоводства и огородничества, строительства гаражей для собственных нужд или индивидуального жилищного строительства;</text:p>
            <text:p text:style-name="P163"><text:span text:style-name="T66">с</text:span><text:span text:style-name="T64">троительство автомобильных дорог, трубопроводов, линий электропередачи и других коммуникаций в границах заказника в случаях, установленных законодательством (в случае </text:span><text:soft-page-break/><text:span text:style-name="T64">зонирования заказника - в границах его функциональных зон, режим которых, установленный в соответствии законодательством, запрещает размещение соответствующих объектов), а также строительство, реконструкция и эксплуатация промышленных, хозяйственных, жилых объектов и некапитальных строений, сооружений, не связанных с разрешенной на территории заказника деятельностью, за исключением случаев, предусмотренных </text:span><text:a xlink:type="simple" xlink:href="https://internet.garant.ru/#/document/7513076/entry/193" text:style-name="Internet_20_link" text:visited-style-name="Visited_20_Internet_20_Link"><text:span text:style-name="T65">пунктом 3.4</text:span></text:a><text:span text:style-name="T64"> настоящего Положения.</text:span></text:p>
            <text:p text:style-name="P162">3.1.14. Уничтожение или порча установленных предупредительных или информационных знаков (панно, аншлагов).</text:p>
            <text:p text:style-name="P162">3.1.15. Выкашивание травы в мае, июне, а также выкашивание травы вкруговую (по периферии к центру) во избежание гибели молодняка птиц и мелких животных.</text:p>
            <text:p text:style-name="P162">3.2. Проведение выборочных рубок лесных насаждений, расположенных на территории заказников, в лесохозяйственных целях должно обеспечивать сохранность целевого назначения лесов и выполняемых ими функций.</text:p>
            <text:p text:style-name="P162">3.3. На территории заказника хозяйственная и иная деятельность осуществляется с соблюдением действующего законодательства,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, а также при эксплуатации зданий, транспортных магистралей, трубопроводов, линий связи и электропередачи.</text:p>
            <text:p text:style-name="P162">3.4. На территории заказника в установленном порядке разрешается:</text:p>
            <text:p text:style-name="P162">3.4.1. Реконструкция и эксплуатация существующих объектов строительства, автомобильных дорог, трубопроводов, линий электропередачи и других коммуникаций по согласованию с департаментом.</text:p>
            <text:p text:style-name="P164"><text:bookmark text:name="p_32198"/>3.4.2. Реконструкция и эксплуатация существующих объектов строительства, а также строительство и размещение новых зданий, сооружений и некапитальных строений, сооружений, связанных с созданием лесной инфраструктуры и с выполнением задач, возложенных на заказник.</text:p>
            <text:p text:style-name="P164">3.4.3. Строительство, реконструкция и эксплуатация зданий, сооружений и некапитальных строений, сооружений в границах территории населенного пункта.</text:p>
            <text:p text:style-name="P164">3.4.4. Проведение научно-исследовательских и производственных работ, использование природных ресурсов в научно-исследовательских целях, не разрушающих окружающую среду и не истощающих биологические ресурсы, в соответствии с научным обоснованием и соблюдением действующего законодательства с уведомлением Департамента до начала их проведения.</text:p>
            <text:p text:style-name="P164">3.4.5. Проведение санитарно-оздоровительных мероприятий, в том числе рубок погибших и поврежденных лесных насаждений, выборочных рубок, проводимых в целях ухода за лесными насаждениями, с уведомлением департамента до начала их проведения.</text:p>
            <text:p text:style-name="P164"><text:bookmark text:name="p_32398"/>3.4.6. Выборочные рубки лесных насаждений, на которые право их использования возникло на основании договора аренды лесных участков до дня вступления в силу настоящего постановления, на срок до момента окончания действия договора.</text:p>
            <text:p text:style-name="P164">3.4.7. Оказание платных услуг в соответствии с действующим законодательством по согласованию с учреждением.</text:p>
            <text:p text:style-name="P165"><text:span text:style-name="T64">3.5. Ведение лесного хозяйства (охрана, защита и воспроизводство лесов) на территории заказника осуществляется в соответствии с лесохозяйственными регламентами и в соответствии с установленным </text:span><text:span text:style-name="Emphasis"><text:span text:style-name="T67">режимом</text:span></text:span><text:span text:style-name="T64"> </text:span><text:span text:style-name="Emphasis"><text:span text:style-name="T67">охраны</text:span></text:span><text:span text:style-name="T64"> заказников.</text:span></text:p>
            <text:p text:style-name="P164">3.6. Любительское рыболовство, проход маломерных судов по акватории на территории заказника осуществляются в соответствии с действующим законодательством.</text:p>
            <text:p text:style-name="P164">3.7. Проведение научно-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.</text:p>
            <text:p text:style-name="P165"><text:span text:style-name="T64">3.8. Рекреационная и иная не запрещенная деятельность на территории заказника должна осуществляться с соблюдением </text:span><text:a xlink:type="simple" xlink:href="https://internet.garant.ru/#/document/12154455/entry/1000" text:style-name="Internet_20_link" text:visited-style-name="Visited_20_Internet_20_Link"><text:span text:style-name="T65">Правил</text:span></text:a><text:span text:style-name="T64"> пожарной безопасности в лесах, </text:span><text:a xlink:type="simple" xlink:href="https://internet.garant.ru/#/document/71685642/entry/1000" text:style-name="Internet_20_link" text:visited-style-name="Visited_20_Internet_20_Link"><text:span text:style-name="T68">Правил</text:span></text:a><text:span text:style-name="T65"> </text:span><text:soft-page-break/><text:span text:style-name="T64">санитарной безопасности в лесах, </text:span><text:a xlink:type="simple" xlink:href="https://internet.garant.ru/#/document/71540192/entry/1000" text:style-name="Internet_20_link" text:visited-style-name="Visited_20_Internet_20_Link"><text:span text:style-name="T65">Правил</text:span></text:a><text:span text:style-name="T64"> <text:line-break/>лесовосстановления, </text:span><text:a xlink:type="simple" xlink:href="https://internet.garant.ru/#/document/71843498/entry/1000" text:style-name="Internet_20_link" text:visited-style-name="Visited_20_Internet_20_Link"><text:span text:style-name="T65">Правил</text:span></text:a><text:span text:style-name="T64"> ухода за лесами и других правил (порядков и нормативов), предусмотренных действующим законодательством.</text:span></text:p>
            <text:p text:style-name="P165"><text:span text:style-name="T64">3.9. Установленный </text:span><text:span text:style-name="Emphasis"><text:span text:style-name="T67">режим</text:span></text:span><text:span text:style-name="T64"> особой </text:span><text:span text:style-name="Emphasis"><text:span text:style-name="T67">охраны</text:span></text:span><text:span text:style-name="T64"> заказника обязаны соблюдать все без исключения физические и юридические лица (водопользователи, пользователи, владельцы и собственники земельных участков (акваторий, участков лесного фонда), расположенных в границах заказника) и нести за его нарушение административную, уголовную или иную установленную законодательством Российской Федерации ответственность.</text:span></text:p>
            <text:p text:style-name="P165"><text:span text:style-name="T64">3.10. В целях создания инфраструктуры для развития экологического туризма, иной деятельности, не противоречащей </text:span><text:span text:style-name="Emphasis"><text:span text:style-name="T67">режиму</text:span></text:span><text:span text:style-name="T64"> особой </text:span><text:span text:style-name="Emphasis"><text:span text:style-name="T67">охраны</text:span></text:span><text:span text:style-name="T64">, на территории заказника допускается:</text:span></text:p>
            <text:p text:style-name="P164">3.10.1. В летний период - осуществление благоустройства, в том числе размещение дорожно-тропиночной сети, учебно-туристической трассы; проведение мероприятий, имеющих культурное, эстетическое, рекреационное, оздоровительное значение.</text:p>
            <text:p text:style-name="P164">3.10.2. В зимний период - организация снегоходной трассы, т.е. специально подготовленной полосы снега различной протяженности и сложности с плотным снежным покрытием, свободной от препятствий и обозначенной специальными знаками сезонного назначения.</text:p>
            <text:p text:style-name="P165"><text:span text:style-name="T64">3.11. Деятельность в соответствии с </text:span><text:a xlink:type="simple" xlink:href="https://internet.garant.ru/#/document/7513076/entry/1000000017" text:style-name="Internet_20_link" text:visited-style-name="Visited_20_Internet_20_Link"><text:span text:style-name="T65">пунктом 3.10</text:span></text:a><text:span text:style-name="T64"> настоящего Положения осуществляется учреждением или организациями, индивидуальными предпринимателями по согласованию с Департаментом.</text:span></text:p>
            <text:p text:style-name="P165"><text:span text:style-name="T64">3.12. Запреты, установленные </text:span><text:a xlink:type="simple" xlink:href="https://internet.garant.ru/#/document/7513076/entry/190" text:style-name="Internet_20_link" text:visited-style-name="Visited_20_Internet_20_Link"><text:span text:style-name="T65">пунктом 3.1</text:span></text:a><text:span text:style-name="T64"> настоящего Положения, не действуют в границах территории населенного пункта, за исключением случаев, предусмотренных </text:span><text:a xlink:type="simple" xlink:href="https://internet.garant.ru/#/document/7513076/entry/186" text:style-name="Internet_20_link" text:visited-style-name="Visited_20_Internet_20_Link"><text:span text:style-name="T65">подпунктами 3.1.11 - 3.1.13</text:span></text:a><text:span text:style-name="T64"> настоящего Положения.</text:span></text:p>
            <text:p text:style-name="P164"><text:bookmark text:name="p_32559"/>3.13. Проектная документация объектов, строительство, реконструкция которых на территории заказника допускаются настоящим Положением, подлежит государственной экологической экспертизе в соответствии с действующим законодательством.</text:p>
            <text:p text:style-name="P166">Государственная экспертиза и иная экспертиза любой документации также проводится в случае, если ее проведение предусмотрено действующим законодательством.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67">26</text:p>
          </table:table-cell>
          <table:table-cell table:style-name="Таблица12.A1" table:number-columns-spanned="2" office:value-type="string">
            <text:p text:style-name="P158"><text:span text:style-name="T62">З</text:span>онирование территории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59"/>
          </table:table-cell>
          <table:table-cell table:style-name="Таблица12.A1" table:number-columns-spanned="2" office:value-type="string">
            <text:p text:style-name="P168"><text:s/><text:span text:style-name="T56">Отсутствует.</text:span>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67">27</text:p>
          </table:table-cell>
          <table:table-cell table:style-name="Таблица12.A1" table:number-columns-spanned="2" office:value-type="string">
            <text:p text:style-name="P158"><text:span text:style-name="T62">Р</text:span>ежим охранной зоны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59"/>
          </table:table-cell>
          <table:table-cell table:style-name="Таблица12.A1" table:number-columns-spanned="2" office:value-type="string">
            <text:p text:style-name="P168"><text:span text:style-name="T56">О</text:span>тсутствует.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67">28</text:p>
          </table:table-cell>
          <table:table-cell table:style-name="Таблица12.A1" table:number-columns-spanned="2" office:value-type="string">
            <text:p text:style-name="P158"><text:span text:style-name="T62">С</text:span>обственники, землепользователи, землевладельцы, арендаторы земельных участков, находящихся в границах ООПТ.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59"/>
          </table:table-cell>
          <table:table-cell table:style-name="Таблица12.A1" table:number-columns-spanned="2" office:value-type="string">
            <text:p text:style-name="P169">Информация отсутствует.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67">29</text:p>
          </table:table-cell>
          <table:table-cell table:style-name="Таблица12.A1" table:number-columns-spanned="2" office:value-type="string">
            <text:p text:style-name="P158"><text:span text:style-name="T62">П</text:span>росветительские и рекреационные объекты на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70"/>
          </table:table-cell>
          <table:table-cell table:style-name="Таблица12.A1" table:number-columns-spanned="2" office:value-type="string">
            <text:p text:style-name="P170">Информация отсутствует.</text:p>
          </table:table-cell>
          <table:covered-table-cell/>
        </table:table-row>
        <table:table-row table:style-name="Таблица12.1">
          <table:table-cell table:style-name="Таблица12.A1" table:number-columns-spanned="3" office:value-type="string">
            <text:p text:style-name="P171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71">Дата составления: 15.06.2026.</text:p>
          </table:table-cell>
          <table:covered-table-cell/>
          <table:covered-table-cell/>
        </table:table-row>
      </table:table>
      <text:p text:style-name="P172"/>
      <text:p text:style-name="P173">Приложение 1</text:p>
      <text:p text:style-name="P174">Список видов флоры ГПЗ «<text:span text:style-name="T69">Горс</text:span><text:span text:style-name="T70">к</text:span><text:span text:style-name="T69">инский</text:span>»</text:p>
      <text:p text:style-name="P175"><text:span text:style-name="T71">1. </text:span><text:span text:style-name="T72">Abies sibirica</text:span><text:span text:style-name="T71"> Ledeb.</text:span></text:p>
      <text:p text:style-name="P176">2. <text:span text:style-name="T73">Acetosa thyrsiflora</text:span> (Fingerh.) A. Love</text:p>
      <text:p text:style-name="P176">3. <text:span text:style-name="T73">Acetosella vulgaris</text:span> (Koch) Fourr.</text:p>
      <text:p text:style-name="P176">4. <text:span text:style-name="T73">Achillea asiatica</text:span> Serg.</text:p>
      <text:p text:style-name="P176">5. <text:span text:style-name="T73">Achillea millefolium</text:span> L. </text:p>
      <text:p text:style-name="P176">6. <text:span text:style-name="T73">Aconitum anthoroideum</text:span> DC.</text:p>
      <text:p text:style-name="P176">7. <text:span text:style-name="T73">Aconitum barbatum</text:span> Pers.</text:p>
      <text:p text:style-name="P176">8. <text:span text:style-name="T73">Aconitum septentrionale</text:span> Koelle</text:p>
      <text:p text:style-name="P176">9. <text:span text:style-name="T73">Aconitum volubile</text:span> Pall. ex Koelle</text:p>
      <text:p text:style-name="P176">10. <text:span text:style-name="T73">Aconogonon alpinum</text:span> (All.) Schur</text:p>
      <text:p text:style-name="P176">11. <text:span text:style-name="T73">Acorus calamus</text:span> L.</text:p>
      <text:p text:style-name="P176">12. <text:span text:style-name="T74">Actaea erythrocarpa Fisch.</text:span></text:p>
      <text:p text:style-name="P177">13.<text:span text:style-name="T73"> Adenophora liliifolia</text:span> (L.) A.DC.</text:p>
      <text:p text:style-name="P177">14. <text:span text:style-name="T73">Adonis apennina</text:span> L.</text:p>
      <text:p text:style-name="P177">15. <text:span text:style-name="T73">Adonis vernalis</text:span> L. </text:p>
      <text:p text:style-name="P177">16. <text:span text:style-name="T73">Adoxa moschatellina</text:span> L.</text:p>
      <text:p text:style-name="P177">17. <text:span text:style-name="T73">Aegopodium podagraria</text:span> L. </text:p>
      <text:p text:style-name="P177">18. <text:span text:style-name="T73">Agrimonia pilosa</text:span> Ledeb. </text:p>
      <text:p text:style-name="P177">19. <text:span text:style-name="T73">Agrostis clavata</text:span> Trin.</text:p>
      <text:p text:style-name="P177">20. <text:span text:style-name="T73">Agrostis gigantea</text:span> Roth</text:p>
      <text:p text:style-name="P177">21. <text:span text:style-name="T73">Agrostis stolonifera</text:span> L.</text:p>
      <text:p text:style-name="P177">22. <text:span text:style-name="T73">Agrostis tenuis</text:span> Sibth.</text:p>
      <text:p text:style-name="P177">23. <text:span text:style-name="T73">Alc</text:span><text:span text:style-name="T75">hemilla vulgaris</text:span><text:span text:style-name="T76"> L. s.l.</text:span></text:p>
      <text:p text:style-name="P178">24. <text:span text:style-name="T73">Alisma plantago-aquatica</text:span> L.</text:p>
      <text:p text:style-name="P179">25. <text:span text:style-name="T73">Allium nutans</text:span> L.</text:p>
      <text:p text:style-name="P179">26. <text:span text:style-name="T73">Allium obliquum</text:span> L.</text:p>
      <text:p text:style-name="P180">27. <text:span text:style-name="T77">Allium rubens Schrad. Ex Willd.</text:span></text:p>
      <text:p text:style-name="P181">28. <text:s/>Allium schoenoprasum L.</text:p>
      <text:p text:style-name="P181">29. Allium strictum Schad. </text:p>
      <text:p text:style-name="P181">30. Allium vodopjanovae N. V. Friesen </text:p>
      <text:p text:style-name="P181">31. <text:span text:style-name="T73">Alopecurus aequalis</text:span> Sobol. </text:p>
      <text:p text:style-name="P181">32. <text:span text:style-name="T73">Alopecurus pratensis</text:span> L. </text:p>
      <text:p text:style-name="P181">33. <text:span text:style-name="T73"><text:s/></text:span><text:span text:style-name="T78">Alyssum lenense</text:span><text:span text:style-name="T79"> Adams</text:span></text:p>
      <text:p text:style-name="P182">34.<text:span text:style-name="T73"> Alyssum obovatum</text:span> (C.A. Mey.) Turcz.</text:p>
      <text:p text:style-name="P182">35. <text:span text:style-name="T73">Amaranthus retroflexus</text:span> L. </text:p>
      <text:p text:style-name="P182">36. <text:span text:style-name="T73">Amoria <text:s/>hybrida</text:span> (L.) C.Presl</text:p>
      <text:p text:style-name="P182">37. <text:span text:style-name="T73">Amoria repens</text:span> (L.) C.Presl</text:p>
      <text:p text:style-name="P182">38. <text:span text:style-name="T73">Androsace filiformis</text:span> Retz.</text:p>
      <text:p text:style-name="P182">39. <text:span text:style-name="T73">Androsace lactiflora</text:span> Fischer ex Duby</text:p>
      <text:p text:style-name="P182">40. <text:span text:style-name="T73">Androsace maxima</text:span> L.</text:p>
      <text:p text:style-name="P182">41.<text:span text:style-name="T73"> Androsace septentrionalis </text:span>L.</text:p>
      <text:p text:style-name="P182">42. <text:span text:style-name="T73">Anemone sylvestri</text:span>s L.</text:p>
      <text:p text:style-name="P182">43. <text:span text:style-name="T73">Anemonoides altaica</text:span> (C. A. Mey) Holub</text:p>
      <text:p text:style-name="P182">44. <text:span text:style-name="T73">A</text:span><text:span text:style-name="T80">nemonoides caerulea</text:span><text:span text:style-name="T81"> (DC.) Holub</text:span></text:p>
      <text:p text:style-name="P183">45. <text:span text:style-name="T73">Angelica decurrens</text:span> (Ledeb.) B. Fedtsch.</text:p>
      <text:p text:style-name="P183">46. <text:span text:style-name="T73">Angelica sylvestris</text:span> L.</text:p>
      <text:p text:style-name="P183">47. <text:span text:style-name="T73">Antennaria dioica</text:span> (L.) Gaertn.</text:p>
      <text:p text:style-name="P183">48. <text:span text:style-name="T73">Anthemis tinctoria</text:span> L.</text:p>
      <text:p text:style-name="P183">49. <text:span text:style-name="T82">Anthriscus sylvestris</text:span><text:span text:style-name="T83"> (L.) Hoffm.</text:span></text:p>
      <text:p text:style-name="P184">50. <text:span text:style-name="T73">Arabis borealis</text:span> Andrz.</text:p>
      <text:p text:style-name="P184"><text:soft-page-break/>51. <text:span text:style-name="T73">Arabis pendula</text:span> L.</text:p>
      <text:p text:style-name="P184">52. <text:span text:style-name="T73">Arctium tomentosum</text:span> Mill.</text:p>
      <text:p text:style-name="P184">53. <text:span text:style-name="T73">Amoracia ru</text:span><text:span text:style-name="T84">sticana</text:span><text:span text:style-name="T85"> P.G. Gaertn., B.Mey. &amp; Scherb. </text:span></text:p>
      <text:p text:style-name="P185">54. <text:span text:style-name="T73">Artemisia commutata</text:span> Besser. </text:p>
      <text:p text:style-name="P185">55. <text:span text:style-name="T73">Artemisia dracunculus</text:span> L. </text:p>
      <text:p text:style-name="P185">56. <text:span text:style-name="T73">Artemisia glauca</text:span> Pall. ex Willd. </text:p>
      <text:p text:style-name="P185">57. <text:span text:style-name="T73">Artimisia gmelinii </text:span>Weber</text:p>
      <text:p text:style-name="P185">58. <text:span text:style-name="T86">Artemisia laciniata</text:span><text:span text:style-name="T87"> Willd.</text:span></text:p>
      <text:p text:style-name="P186">59. <text:span text:style-name="T73">Artemisia latifolia</text:span> Ledeb.</text:p>
      <text:p text:style-name="P186">60. <text:span text:style-name="T73">Artemisia macrantha</text:span> Ledeb.</text:p>
      <text:p text:style-name="P187">61. <text:span text:style-name="T73">Artemisia sericea</text:span> Weber ex Stechm.</text:p>
      <text:p text:style-name="P187">62. <text:span text:style-name="T73">Artemisia sieversiana</text:span> Willd.</text:p>
      <text:p text:style-name="P187">63. <text:span text:style-name="T73">Artimisia vulgaris</text:span> L.</text:p>
      <text:p text:style-name="P187">64. <text:span text:style-name="T73">Asparagus oficinalis</text:span> L. </text:p>
      <text:p text:style-name="P187">65. <text:span text:style-name="T73">Aster alpinu</text:span>s L.</text:p>
      <text:p text:style-name="P187">66. <text:span text:style-name="T73">Astragalus danicus</text:span> Retz. </text:p>
      <text:p text:style-name="P187">67. <text:span text:style-name="T73">Astragalus testiculatus</text:span> Pall. </text:p>
      <text:p text:style-name="P187">68. <text:span text:style-name="T73">Athyrium filix-femina</text:span> (L.) Roth</text:p>
      <text:p text:style-name="P187">69. <text:span text:style-name="T73">Atriplex patula</text:span> L.</text:p>
      <text:p text:style-name="P187">70. <text:span text:style-name="T73">Atriplex sagittata</text:span> Borkh.</text:p>
      <text:p text:style-name="P187">71. <text:span text:style-name="T88">Avena fatua</text:span><text:span text:style-name="T89"> L.</text:span></text:p>
      <text:p text:style-name="P188">72. <text:span text:style-name="T73">Avenula pubescens</text:span> (Huds.) Dumort. </text:p>
      <text:p text:style-name="P188">73. <text:span text:style-name="T73">Avenula schelliana</text:span> (Hack.) W. Sauer et Chmel.</text:p>
      <text:p text:style-name="P188">74. <text:span text:style-name="T73">Axyris amaranthoides</text:span> L.</text:p>
      <text:p text:style-name="P188">75. <text:span text:style-name="T73">Barbarea arcuat</text:span>a (Opiz ex J. Et C. Presl) Reichenb.</text:p>
      <text:p text:style-name="P188">76. <text:span text:style-name="T73">Barbarea stricta</text:span> Andrz.</text:p>
      <text:p text:style-name="P188">77. <text:span text:style-name="T73">Beckmannia syzigachne</text:span> (Steund.<text:span text:style-name="T90">) Fernald</text:span></text:p>
      <text:p text:style-name="P189">78. <text:span text:style-name="T73">Berteroa incana</text:span> (L.) DC.</text:p>
      <text:p text:style-name="P189">79. <text:span text:style-name="T73">Betula pendula</text:span> Roth</text:p>
      <text:p text:style-name="P189">80. <text:span text:style-name="T73">Betula pubescens</text:span> Ehrh.</text:p>
      <text:p text:style-name="P189">81. <text:span text:style-name="T73">Bidens cernua</text:span> L. </text:p>
      <text:p text:style-name="P189">82. <text:span text:style-name="T91">Bidens tripartita</text:span><text:span text:style-name="T92"> L.</text:span></text:p>
      <text:p text:style-name="P190">83. <text:span text:style-name="T73">Bistorta officinalis</text:span> Delabre</text:p>
      <text:p text:style-name="P190">84. <text:span text:style-name="T73">Bolboschoenus vartitimus</text:span> (L.) Palla </text:p>
      <text:p text:style-name="P190">85. <text:span text:style-name="T73">Brachypodium pinnatum</text:span> (L.) Beauv.</text:p>
      <text:p text:style-name="P190">86. <text:span text:style-name="T73">Brassia campestris</text:span> L.</text:p>
      <text:p text:style-name="P190">87. <text:span text:style-name="T73">Bromopsis inermis </text:span>(Leyss.) Holub</text:p>
      <text:p text:style-name="P190">88. <text:span text:style-name="T93">Bromopsis sibirica </text:span><text:span text:style-name="T94">(Drob.) Peschkova</text:span></text:p>
      <text:p text:style-name="P191">89. <text:span text:style-name="T73">Buglossoides arvensis</text:span> (L.) I.M.Johnst.</text:p>
      <text:p text:style-name="P191">90. <text:span text:style-name="T73">Bunias orientalis</text:span> L.</text:p>
      <text:p text:style-name="P191">91. <text:span text:style-name="T73">Bupleurum longifolium</text:span> L. subsp. Aureum (Fisch. ex Hoffm.) Soo</text:p>
      <text:p text:style-name="P191">92. <text:span text:style-name="T95">Bupleurum multinerve</text:span><text:span text:style-name="T96"> DC.</text:span></text:p>
      <text:p text:style-name="P191"><text:span text:style-name="T96">93. </text:span><text:span text:style-name="T95">Butomus umbellatu</text:span><text:span text:style-name="T96">s L.</text:span></text:p>
      <text:p text:style-name="P191"><text:span text:style-name="T96">94. </text:span><text:span text:style-name="T95">Calamagrostis arundinacea </text:span><text:span text:style-name="T96">(L.) Roth</text:span></text:p>
      <text:p text:style-name="P191"><text:span text:style-name="T96">95. </text:span><text:span text:style-name="T97">Calamagrostis epigeios</text:span><text:span text:style-name="T98"> (L.) Roth</text:span></text:p>
      <text:p text:style-name="P191"><text:span text:style-name="T98">96. </text:span><text:span text:style-name="T97">Calamagrostis purpurea</text:span><text:span text:style-name="T98"> (Trin.) Trin.</text:span></text:p>
      <text:p text:style-name="P191"><text:span text:style-name="T98">97. </text:span><text:span text:style-name="T99">Calla palustri</text:span><text:span text:style-name="T100">s L.</text:span></text:p>
      <text:p text:style-name="P191"><text:span text:style-name="T100">98. </text:span><text:span text:style-name="T99">Callitriche palustris</text:span><text:span text:style-name="T100"> L.</text:span></text:p>
      <text:p text:style-name="P191"><text:span text:style-name="T100">99. </text:span><text:span text:style-name="T99">Caltha palustris</text:span><text:span text:style-name="T100"> L.</text:span></text:p>
      <text:p text:style-name="P191"><text:span text:style-name="T100">100. </text:span><text:span text:style-name="T99">Calystegia sepium</text:span><text:span text:style-name="T100"> (L.) R. Br.</text:span></text:p>
      <text:p text:style-name="P191"><text:span text:style-name="T100">101. </text:span><text:span text:style-name="T99">Camelina microcarpa</text:span><text:span text:style-name="T100"> Andrz.</text:span></text:p>
      <text:p text:style-name="P191"><text:span text:style-name="T100">102. </text:span><text:span text:style-name="T101">Campanula altaica</text:span><text:span text:style-name="T102"> Ledeb.</text:span></text:p>
      <text:p text:style-name="P191"><text:soft-page-break/><text:span text:style-name="T102">103. </text:span><text:span text:style-name="T101">Campanula cervicaria</text:span><text:span text:style-name="T102"> L.</text:span></text:p>
      <text:p text:style-name="P191"><text:span text:style-name="T102">104. </text:span><text:span text:style-name="T101">Campanula glomerata</text:span><text:span text:style-name="T102"> L.</text:span></text:p>
      <text:p text:style-name="P191"><text:span text:style-name="T102">105. </text:span><text:span text:style-name="T73">Campanula </text:span><text:span text:style-name="T101">rotundifolia</text:span><text:span text:style-name="T102"> L.</text:span></text:p>
      <text:p text:style-name="P192">106. <text:span text:style-name="T73">Campanula sibirica</text:span> L.</text:p>
      <text:p text:style-name="P192">107. <text:span text:style-name="T103">Cannabis sativa</text:span><text:span text:style-name="T104"> L.</text:span></text:p>
      <text:p text:style-name="P193">108. <text:span text:style-name="T73">Capsella bursa-pastoris</text:span> (L.) Medikus</text:p>
      <text:p text:style-name="P193">109. <text:span text:style-name="T73">Caragana arborescens </text:span>Lam.</text:p>
      <text:p text:style-name="P193">110. <text:span text:style-name="T73">Caragana frutex</text:span> (L.) K.Koch</text:p>
      <text:p text:style-name="P193">111. <text:span text:style-name="T73">Cardamine impatiens </text:span>L.</text:p>
      <text:p text:style-name="P193">112. <text:span text:style-name="T73">Cardamine macrophylla</text:span> Willd.</text:p>
      <text:p text:style-name="P193">113. <text:span text:style-name="T73">Carduus crispus</text:span> L.</text:p>
      <text:p text:style-name="P193">114. <text:s/><text:span text:style-name="T73">Carduus nutans</text:span> L.</text:p>
      <text:p text:style-name="P193">115. <text:span text:style-name="T73">Carex acuta</text:span> L.</text:p>
      <text:p text:style-name="P193">116. <text:span text:style-name="T73">Carex appropinquata</text:span> Schumach.</text:p>
      <text:p text:style-name="P193">117. <text:span text:style-name="T73">Carex arnellii</text:span> H. Christ</text:p>
      <text:p text:style-name="P193">118. <text:span text:style-name="T73">Carex atherodes </text:span>Spreng.</text:p>
      <text:p text:style-name="P193">119. <text:span text:style-name="T73">Carex capillaris</text:span> L.</text:p>
      <text:p text:style-name="P193">120.<text:span text:style-name="T73"> Carex cespi</text:span><text:span text:style-name="T105">tosa</text:span><text:span text:style-name="T106"> L.</text:span></text:p>
      <text:p text:style-name="P194">121. <text:span text:style-name="T73">Carex duriuscula</text:span> C.A.Mey.</text:p>
      <text:p text:style-name="P194">122. <text:span text:style-name="T73">Carex </text:span><text:span text:style-name="T107">elongata</text:span><text:span text:style-name="T108"> L.</text:span></text:p>
      <text:p text:style-name="P195">123. <text:span text:style-name="T73">Carex leporina</text:span> L.</text:p>
      <text:p text:style-name="P195">124. <text:span text:style-name="T73">Carex macroura</text:span> Meinsh.</text:p>
      <text:p text:style-name="P195">125. <text:span text:style-name="T109">Carex pallescens</text:span> L.</text:p>
      <text:p text:style-name="P195">126. <text:span text:style-name="T73">Carex pediformis</text:span> C.A.Mey.</text:p>
      <text:p text:style-name="P195">127. <text:span text:style-name="T73">Carex praecox</text:span> Schreb.</text:p>
      <text:p text:style-name="P195">128. <text:span text:style-name="T73">Carex pseudocyperus</text:span> L.</text:p>
      <text:p text:style-name="P195">129. <text:span text:style-name="T73">Carex </text:span><text:span text:style-name="T110">rhynchophysa</text:span><text:span text:style-name="T111"> C.A.Mey.</text:span></text:p>
      <text:p text:style-name="P196">130. <text:span text:style-name="T73">Carex riparia</text:span> Curtis</text:p>
      <text:p text:style-name="P197">13<text:span text:style-name="T112">1</text:span>. <text:span text:style-name="T73">Carex </text:span><text:span text:style-name="T113">rostrata</text:span><text:span text:style-name="T112"> Stokes</text:span></text:p>
      <text:p text:style-name="P196">132. <text:span text:style-name="T73">Carex supina</text:span> Willd. Ex Wahlenb.</text:p>
      <text:p text:style-name="P196">133. <text:span text:style-name="T73">Carex vesicaria</text:span> L.</text:p>
      <text:p text:style-name="P196">134. <text:span text:style-name="T73">Carex vulpina</text:span> L.</text:p>
      <text:p text:style-name="P196">135. <text:span text:style-name="T73">Carum carvi</text:span> L.</text:p>
      <text:p text:style-name="P196">136. <text:span text:style-name="T73">Cenolophium denudatum</text:span> (Hornem.) Tutin</text:p>
      <text:p text:style-name="P196">137. <text:span text:style-name="T73">Centaurea cyanus</text:span> L.</text:p>
      <text:p text:style-name="P196">138. <text:span text:style-name="T73">Centaurea scabiosa</text:span> L.</text:p>
      <text:p text:style-name="P196">139. <text:span text:style-name="T73">Cerastium arvense</text:span> L.</text:p>
      <text:p text:style-name="P196">140. <text:span text:style-name="T73">Cerastium davuricum</text:span> Fisch. ex Spreng.</text:p>
      <text:p text:style-name="P196">141. <text:span text:style-name="T73">Cerastium holosteoides</text:span> Fr.</text:p>
      <text:p text:style-name="P196">142. <text:span text:style-name="T73">Cerastium pauciflorum</text:span> Steven ex Ser.</text:p>
      <text:p text:style-name="P196">143. <text:span text:style-name="T73">Ceratophyllum demersum</text:span> L.</text:p>
      <text:p text:style-name="P196">144. <text:span text:style-name="T73">Chaerophyllum prescottii </text:span>DC.</text:p>
      <text:p text:style-name="P196">145. <text:span text:style-name="T73">Chamaenerion angustifolium</text:span> (L.) Scop.</text:p>
      <text:p text:style-name="P196">146. <text:span text:style-name="T73">Chelidonium majus</text:span> L.</text:p>
      <text:p text:style-name="P196">147. <text:span text:style-name="T73">Chenopodium album</text:span> L.</text:p>
      <text:p text:style-name="P196">148. <text:span text:style-name="T73">Chenopodium glaucum</text:span> L.</text:p>
      <text:p text:style-name="P196">149. <text:span text:style-name="T114">Chenopodium hybridum</text:span> L.</text:p>
      <text:p text:style-name="P196">150. <text:span text:style-name="T73">Chenopodium polyspermum</text:span> L.</text:p>
      <text:p text:style-name="P196">151. <text:span text:style-name="T115">Chenopodium suecicum</text:span><text:span text:style-name="T116"> Murr</text:span></text:p>
      <text:p text:style-name="P198">152. <text:span text:style-name="T73">Chenopodium urbicum</text:span> L.</text:p>
      <text:p text:style-name="P198">153. <text:span text:style-name="T73">Chimaphila umbellata</text:span> (L.) W.P. C. Barton</text:p>
      <text:p text:style-name="P198">154. <text:span text:style-name="T73">Chrysanthemum zawadskii</text:span> Herbich </text:p>
      <text:p text:style-name="P198"><text:soft-page-break/>155. <text:span text:style-name="T73">Cichorium intybus</text:span> L.</text:p>
      <text:p text:style-name="P198">156. <text:span text:style-name="T73">Cicuta virosa</text:span> L.</text:p>
      <text:p text:style-name="P198">157. <text:span text:style-name="T73">Cimicifuga foetida</text:span> L.</text:p>
      <text:p text:style-name="P198">158. <text:span text:style-name="T73">Cirsium heterophyllum</text:span> (L.) Hill</text:p>
      <text:p text:style-name="P198">159.<text:span text:style-name="T73"> Cirsium serratuloides</text:span> (L.) Hill</text:p>
      <text:p text:style-name="P198">160. <text:span text:style-name="T73">Cirsium setosum</text:span> (Willd.) Besser </text:p>
      <text:p text:style-name="P198">161. <text:span text:style-name="T73">Cirsium vulgare</text:span> (Savi) Ten.</text:p>
      <text:p text:style-name="P198">162. <text:span text:style-name="T73">Clausia aprica</text:span> (Stephan) Korn. — Trotzky </text:p>
      <text:p text:style-name="P198">163. <text:span text:style-name="T73">Coccyganthe flos-cuculi </text:span>(L.) Fourr.</text:p>
      <text:p text:style-name="P198">164. <text:span text:style-name="T73">Comarum palustre</text:span> L.</text:p>
      <text:p text:style-name="P199">165. <text:span text:style-name="T73">Conioselinum tataricum</text:span> Hoffm.</text:p>
      <text:p text:style-name="P199">166. <text:span text:style-name="T73">Conium maculatum</text:span> L.</text:p>
      <text:p text:style-name="P199">167. <text:span text:style-name="T73">Convolvulus arvensis</text:span> L.</text:p>
      <text:p text:style-name="P199">168. <text:span text:style-name="T73">Conyza canadensis</text:span> (L.) Cronqist</text:p>
      <text:p text:style-name="P199">169. <text:span text:style-name="T73">Corydalis bracteata</text:span> (Steph.) Pers.</text:p>
      <text:p text:style-name="P199">170. <text:span text:style-name="T73">Cotoneaster melanocarpus</text:span> Fisch. Ex Blytt</text:p>
      <text:p text:style-name="P199">171. <text:span text:style-name="T117">Crataegus sanguinea</text:span><text:span text:style-name="T118"> Pall.</text:span></text:p>
      <text:p text:style-name="P199"><text:span text:style-name="T118">172. </text:span><text:span text:style-name="T117">Crepis lyrata</text:span><text:span text:style-name="T118"> (L.) Froel. </text:span></text:p>
      <text:p text:style-name="P199"><text:span text:style-name="T118">173. </text:span><text:span text:style-name="T117">Crepis praemorsa</text:span><text:span text:style-name="T118"> (L.) Tausch</text:span></text:p>
      <text:p text:style-name="P199"><text:span text:style-name="T118">174. </text:span><text:span text:style-name="T117">Crepis sibirica</text:span><text:span text:style-name="T118"> L.</text:span></text:p>
      <text:p text:style-name="P199"><text:span text:style-name="T118">175. </text:span><text:span text:style-name="T117">Crepis tectorum</text:span><text:span text:style-name="T118"> L.</text:span></text:p>
      <text:p text:style-name="P199"><text:span text:style-name="T118">176. </text:span><text:span text:style-name="T117">Cruciata krylovii</text:span><text:span text:style-name="T118"> Iljin</text:span></text:p>
      <text:p text:style-name="P199"><text:span text:style-name="T118">177. </text:span><text:span text:style-name="T117">Cuscuta europaea</text:span><text:span text:style-name="T118"> L.</text:span></text:p>
      <text:p text:style-name="P199"><text:span text:style-name="T118">178. </text:span><text:span text:style-name="T117">Cuscuta lupuliformis</text:span><text:span text:style-name="T118"> Krock.</text:span></text:p>
      <text:p text:style-name="P199"><text:span text:style-name="T118">179. </text:span><text:span text:style-name="T117">Cynoglossum officinale</text:span><text:span text:style-name="T118"> L.</text:span></text:p>
      <text:p text:style-name="P199"><text:span text:style-name="T118">180. </text:span><text:span text:style-name="T117">Cypripedium guttatum</text:span><text:span text:style-name="T118"> Sw.</text:span></text:p>
      <text:p text:style-name="P199"><text:span text:style-name="T118">181. </text:span><text:span text:style-name="T117">Gypsophila patrinii</text:span><text:span text:style-name="T118"> Ser</text:span></text:p>
      <text:p text:style-name="P199"><text:span text:style-name="T118">182. </text:span><text:span text:style-name="T117">Cypripedium macranthon</text:span><text:span text:style-name="T118"> Sw.</text:span></text:p>
      <text:p text:style-name="P199"><text:span text:style-name="T118">183. </text:span><text:span text:style-name="T117">Cystopteris fragilis</text:span><text:span text:style-name="T118"> (L.) Bernh.</text:span></text:p>
      <text:p text:style-name="P199"><text:span text:style-name="T118">184. </text:span><text:span text:style-name="T117">Dactylis glomerata</text:span><text:span text:style-name="T118"> L.</text:span></text:p>
      <text:p text:style-name="P199"><text:span text:style-name="T118">185. </text:span><text:span text:style-name="T117">Dactylorhiza incarnata</text:span><text:span text:style-name="T118"> (L.) Soa</text:span></text:p>
      <text:p text:style-name="P199"><text:span text:style-name="T118">186. </text:span><text:span text:style-name="T117">Dasystephana macrophylla</text:span><text:span text:style-name="T118"> (Pall.) Zuev</text:span></text:p>
      <text:p text:style-name="P199"><text:span text:style-name="T118">187. </text:span><text:span text:style-name="T73">Dasystephana </text:span><text:span text:style-name="T119">pneumonanthe</text:span><text:span text:style-name="T120"> (L.) Sojak</text:span></text:p>
      <text:p text:style-name="P200">188. <text:span text:style-name="T73">Delphinium elatum</text:span> L.</text:p>
      <text:p text:style-name="P200">189. <text:span text:style-name="T73">Delphinium retropilosum</text:span> (Huth) Sambuk</text:p>
      <text:p text:style-name="P200">190. <text:span text:style-name="T73">Deschampsia cespitosa</text:span> (L.) P.Beauv.</text:p>
      <text:p text:style-name="P200">191. <text:span text:style-name="T73">Descurainia sophia</text:span> (L.) Webb ex Prantl</text:p>
      <text:p text:style-name="P200">192. <text:span text:style-name="T73">Dianthus superbus</text:span> L.</text:p>
      <text:p text:style-name="P200">193. <text:span text:style-name="T73">Dianthus versicolor</text:span> Fisch. ex Link</text:p>
      <text:p text:style-name="P200">194. <text:span text:style-name="T73">Diplazium sibiricum</text:span> (Turcz. ex Kunze) Sa. Kurata</text:p>
      <text:p text:style-name="P200">195. <text:span text:style-name="T73">Draba nemorosa</text:span> L.</text:p>
      <text:p text:style-name="P200">196. <text:span text:style-name="T73">Draba sibirica</text:span> (Pall.) Thell.</text:p>
      <text:p text:style-name="P200">197. <text:span text:style-name="T73">Dracocephalum nutans</text:span> L.</text:p>
      <text:p text:style-name="P200">198. <text:span text:style-name="T73">Dracocephalum ruyschiana</text:span> L.</text:p>
      <text:p text:style-name="P200">199. <text:span text:style-name="T73">Dryoperis carthusiana</text:span> (Vill.) H.P.Fuchs</text:p>
      <text:p text:style-name="P200">200. <text:span text:style-name="T73">Dryopteris expansa</text:span> (C.Presl) Fraser-Jenk. &amp; Jermy</text:p>
      <text:p text:style-name="P200">201. <text:span text:style-name="T73">Dryopteris filix-mas</text:span> (L.) Schott</text:p>
      <text:p text:style-name="P200">202. <text:span text:style-name="T73">Echinochloa crusgalli</text:span> (L.) P.Beauv. </text:p>
      <text:p text:style-name="P200">203. <text:span text:style-name="T73">Echinocystis lobata</text:span> (Michx.) Torr. &amp; A.Gray</text:p>
      <text:p text:style-name="P200">204. <text:span text:style-name="T73">Echium vulgare</text:span> L.</text:p>
      <text:p text:style-name="P200">205. <text:span text:style-name="T73">Eleocharis acicularis</text:span> (L.) Roem. &amp; Schult.</text:p>
      <text:p text:style-name="P200">206. <text:span text:style-name="T73">Elejcharis palustris</text:span> (L.) Roem. &amp; Schult.</text:p>
      <text:p text:style-name="P200"><text:soft-page-break/>207. <text:span text:style-name="T73">Elisanthe noctiflora</text:span> (L.) Rupr.</text:p>
      <text:p text:style-name="P201">208. <text:span text:style-name="T121">Elisanthe viscosa</text:span><text:span text:style-name="T122"> (L.) Rupr.</text:span></text:p>
      <text:p text:style-name="P202">209. <text:span text:style-name="T73">Elsholtzia ciliata</text:span> (Thunb.) Hylander</text:p>
      <text:p text:style-name="P202">210. <text:span text:style-name="T73">Elymus caninus</text:span> (L.) L.</text:p>
      <text:p text:style-name="P202">211. <text:span text:style-name="T73">Elymus gmelinii</text:span> (Ledeb.) Tzvel.</text:p>
      <text:p text:style-name="P202">212. <text:span text:style-name="T73">Elymus mutabilis</text:span> (Drobow) Tzvel.</text:p>
      <text:p text:style-name="P202">213. <text:span text:style-name="T73">Elymus sibiricus</text:span> L.</text:p>
      <text:p text:style-name="P202">214. <text:span text:style-name="T73">Elytrigia lolioides</text:span> (Kar. &amp; Kir.) Nevski</text:p>
      <text:p text:style-name="P202">215. <text:span text:style-name="T73">Elytrigia repens</text:span> (L.) Nevski</text:p>
      <text:p text:style-name="P202">216. <text:span text:style-name="T73">Epilobium hirsutum</text:span> L.</text:p>
      <text:p text:style-name="P202">217. <text:span text:style-name="T73">Epilobium montanum</text:span> L.</text:p>
      <text:p text:style-name="P202">218. <text:span text:style-name="T73">Epilobium palustre</text:span> L.</text:p>
      <text:p text:style-name="P202">219. <text:span text:style-name="T123">Epilobium tetragonum</text:span><text:span text:style-name="T124"> L.</text:span></text:p>
      <text:p text:style-name="P203">220. <text:span text:style-name="T73">Epipactis palustris</text:span> (L.) Crantz</text:p>
      <text:p text:style-name="P203">221. <text:span text:style-name="T73">Equisetum arvense</text:span> L.</text:p>
      <text:p text:style-name="P203">222. <text:span text:style-name="T73">Equisetum fluviatile</text:span> L.</text:p>
      <text:p text:style-name="P203">223. <text:span text:style-name="T73">Equisetum hyemale</text:span> L.</text:p>
      <text:p text:style-name="P203">224. <text:span text:style-name="T73">Equisetum palustre</text:span> L.</text:p>
      <text:p text:style-name="P203">225. <text:span text:style-name="T73">Equisetum pratense</text:span> Ehrh.</text:p>
      <text:p text:style-name="P203">226. <text:span text:style-name="T73">Equisetum sylvaticum</text:span> L.</text:p>
      <text:p text:style-name="P203">227. <text:span text:style-name="T73">Erigeron acris</text:span> L.</text:p>
      <text:p text:style-name="P203">228. <text:span text:style-name="T73">Erodium cicutarium</text:span> (L.) L’Her.</text:p>
      <text:p text:style-name="P203">229. <text:span text:style-name="T73">Erysimum cheiranthoides</text:span> L.</text:p>
      <text:p text:style-name="P203">230. <text:span text:style-name="T73">Erysimum marschallianum</text:span> Andrz.</text:p>
      <text:p text:style-name="P203">231. <text:span text:style-name="T73">Erytronium sibiricum</text:span> (Fisch. &amp; C.A.Mey.) Krylov</text:p>
      <text:p text:style-name="P203">232. <text:span text:style-name="T73">Euphorbia esula</text:span> L.</text:p>
      <text:p text:style-name="P203">233. <text:span text:style-name="T73">Euphorbia lutescens</text:span> Ledeb.</text:p>
      <text:p text:style-name="P204">234. <text:span text:style-name="T73">Euphorbia virgata</text:span> Waldst. &amp; Kit.</text:p>
      <text:p text:style-name="P203">23<text:span text:style-name="T125">5</text:span>. <text:span text:style-name="T126">Euphrasia brevipila</text:span><text:span text:style-name="T125"> Burnat &amp; Gremli</text:span></text:p>
      <text:p text:style-name="P204">236. <text:span text:style-name="T73">Euphrasia pectinata</text:span> Ten.</text:p>
      <text:p text:style-name="P204">237. <text:span text:style-name="T73">Fagopyrum esculentum</text:span> Moench</text:p>
      <text:p text:style-name="P204">238. <text:span text:style-name="T73">Fagopyrum tataricum</text:span> (L.) Gaertn.</text:p>
      <text:p text:style-name="P204">239. <text:span text:style-name="T73">Fallopia convolvulus</text:span> (L.) A.Love</text:p>
      <text:p text:style-name="P204">240. <text:span text:style-name="T73">Festuca gigantea</text:span> (L.) Vill.</text:p>
      <text:p text:style-name="P204">241. <text:span text:style-name="T73">Festuca pratensis</text:span> Huds.</text:p>
      <text:p text:style-name="P204">242. <text:span text:style-name="T73">Festuca pseudovina</text:span> Hack. ex Wiesb.</text:p>
      <text:p text:style-name="P204">243. <text:span text:style-name="T73">Festuca rubra</text:span> L.</text:p>
      <text:p text:style-name="P204">244. <text:span text:style-name="T73">Filaginella pilulare</text:span> (Wahlenb.) Tzvel.</text:p>
      <text:p text:style-name="P204">245. <text:span text:style-name="T127">Filipendula stepposa</text:span><text:span text:style-name="T128"> Juz.</text:span></text:p>
      <text:p text:style-name="P205">246. <text:span text:style-name="T73">Filipendula ulmaria </text:span>(L.) Maxim.</text:p>
      <text:p text:style-name="P205">247. <text:span text:style-name="T73">Filipendula vulgaris</text:span> Moench</text:p>
      <text:p text:style-name="P205">248. <text:span text:style-name="T73">Fragaria vesca</text:span> L.</text:p>
      <text:p text:style-name="P205">249. <text:span text:style-name="T73">Fragaria viridis</text:span> (Duchesne) Weston </text:p>
      <text:p text:style-name="P205">250. <text:span text:style-name="T73">Frangula alnus </text:span>Mill.</text:p>
      <text:p text:style-name="P205">251. <text:span text:style-name="T129">Fumaria officinalis</text:span><text:span text:style-name="T130"> L.</text:span></text:p>
      <text:p text:style-name="P206">252. <text:span text:style-name="T73">Gagea granulosa</text:span> Turcz. </text:p>
      <text:p text:style-name="P206">253. <text:span text:style-name="T73">Galatella angustissima</text:span> (Tausch) Novopokr.</text:p>
      <text:p text:style-name="P206">254. <text:span text:style-name="T73">Galatella biflora</text:span> (L.) Nees</text:p>
      <text:p text:style-name="P206">255. <text:span text:style-name="T73">Galeopsis bifida</text:span> Boenn.</text:p>
      <text:p text:style-name="P206">256. <text:span text:style-name="T73">Galeopsis ladanum</text:span> L.</text:p>
      <text:p text:style-name="P206">257. <text:span text:style-name="T73">Galium boreale</text:span> L.</text:p>
      <text:p text:style-name="P206">258. <text:span text:style-name="T73">Galium mollugo</text:span> L.</text:p>
      <text:p text:style-name="P206"><text:soft-page-break/>259. <text:span text:style-name="T73">Galium palustre</text:span> L.</text:p>
      <text:p text:style-name="P206">260. <text:span text:style-name="T73">Galium uliginosum</text:span> L.</text:p>
      <text:p text:style-name="P206">261. <text:span text:style-name="T73">Galium vaillantii</text:span> DC. &amp; DC.</text:p>
      <text:p text:style-name="P206">262. <text:span text:style-name="T73">Galium verum</text:span> L.</text:p>
      <text:p text:style-name="P206">263. <text:span text:style-name="T73">Gentianella amarella</text:span> (L.) Boerner</text:p>
      <text:p text:style-name="P206">264. <text:span text:style-name="T109">Geranium asiatica</text:span> Serg.</text:p>
      <text:p text:style-name="P206">265. <text:span text:style-name="T73">Geranium pratense</text:span> L.</text:p>
      <text:p text:style-name="P206">266. <text:span text:style-name="T73">Geranium pseudosibiricum</text:span> J.Mayer</text:p>
      <text:p text:style-name="P206">267.<text:span text:style-name="T73"> Geranium sibiricum</text:span> L.</text:p>
      <text:p text:style-name="P206">268. <text:span text:style-name="T73">Geranium sylvaticum</text:span> L.</text:p>
      <text:p text:style-name="P206">269. <text:span text:style-name="T73">Geum aleppicum</text:span> Jacq.</text:p>
      <text:p text:style-name="P206">270. <text:span text:style-name="T73">Geum rivale</text:span> L.</text:p>
      <text:p text:style-name="P206">271. <text:span text:style-name="T73">Glechoma hederacea</text:span> L.</text:p>
      <text:p text:style-name="P206">272. <text:span text:style-name="T73">Glyceria triflora</text:span> (Korsh.) Kom.</text:p>
      <text:p text:style-name="P206">273. <text:span text:style-name="T73">Gymnadenia conopsea</text:span> (L.) R.Br. &amp; W.T.Aiton</text:p>
      <text:p text:style-name="P206">274. <text:span text:style-name="T73">Gymnocarpium dryopteris</text:span> (L.) Newman</text:p>
      <text:p text:style-name="P206">275. <text:span text:style-name="T73">Gypsophila altissima</text:span> L.</text:p>
      <text:p text:style-name="P206">276. <text:span text:style-name="T73">Hedysarum argenteum</text:span> L.</text:p>
      <text:p text:style-name="P206">277. <text:span text:style-name="T73">Hedysarum turczaninovii</text:span> Peschkova </text:p>
      <text:p text:style-name="P206">278. <text:span text:style-name="T73">Hedysarum gmelinii</text:span> Ledeb.</text:p>
      <text:p text:style-name="P206">279. <text:span text:style-name="T73">Helictotrichon desertorum</text:span> (Less.) Nevski</text:p>
      <text:p text:style-name="P206">280. <text:span text:style-name="T73">Hemerocallis minor</text:span> Mill.</text:p>
      <text:p text:style-name="P206">281. <text:span text:style-name="T73">Heracleum dissectum</text:span> Ledeb.</text:p>
      <text:p text:style-name="P206">282. <text:span text:style-name="T73">Hesperis sibirica</text:span> L.</text:p>
      <text:p text:style-name="P206">283. <text:span text:style-name="T73">Hieracium umbellatum</text:span> L.</text:p>
      <text:p text:style-name="P206">284. <text:span text:style-name="T73">Hieracium virosum</text:span> Pall.</text:p>
      <text:p text:style-name="P206">285. <text:span text:style-name="T73">Hierochloe odorata</text:span> (L.) P.Beauv.</text:p>
      <text:p text:style-name="P206">286. <text:span text:style-name="T73">Hippuris vulgaris</text:span> L.</text:p>
      <text:p text:style-name="P206">287. <text:span text:style-name="T73">Humulus lupulus</text:span> L.</text:p>
      <text:p text:style-name="P206">288. <text:span text:style-name="T73">Hydrilla verticillata</text:span> (L.f.) Royle</text:p>
      <text:p text:style-name="P206">289. <text:span text:style-name="T73">Hydrocharis morsus-ranae</text:span> L.</text:p>
      <text:p text:style-name="P206">290. <text:span text:style-name="T73">Hyoscyamus niger</text:span> L.</text:p>
      <text:p text:style-name="P206">291. <text:span text:style-name="T73">Hypericum hirsutum</text:span> L.</text:p>
      <text:p text:style-name="P206">292. <text:span text:style-name="T73">Hypercum perforatum</text:span> L.</text:p>
      <text:p text:style-name="P206">293. <text:span text:style-name="T73">Hypopitys monotropa</text:span> Crantz</text:p>
      <text:p text:style-name="P207">294. <text:span text:style-name="T73">Impatiens glandulifera</text:span> Royle</text:p>
      <text:p text:style-name="P207">295. <text:span text:style-name="T73">Impatiens noli-tangere</text:span> L.</text:p>
      <text:p text:style-name="P207">296. <text:span text:style-name="T73">Inula britannica</text:span> L.</text:p>
      <text:p text:style-name="P207">297. <text:span text:style-name="T131">Inula salicina</text:span><text:span text:style-name="T132"> L.</text:span></text:p>
      <text:p text:style-name="P208">298. <text:span text:style-name="T73">Iris humilis</text:span> Georgi </text:p>
      <text:p text:style-name="P208">299. <text:span text:style-name="T73">Iris ruthenica</text:span> Ker Gawl.</text:p>
      <text:p text:style-name="P208">300. <text:span text:style-name="T73">Jacobaea erucifolia</text:span> (L.) Gaertn., Mey. et Scherb.</text:p>
      <text:p text:style-name="P208">301. <text:span text:style-name="T73">Jacobaea nemorensis</text:span> (L.) E.Wiebe</text:p>
      <text:p text:style-name="P208">302. <text:span text:style-name="T73">Jacobaea sarracenica</text:span> (L.) Moench</text:p>
      <text:p text:style-name="P208">303. <text:span text:style-name="T73">Jacobaea vulgaris</text:span> Gaertn.</text:p>
      <text:p text:style-name="P208">304. <text:span text:style-name="T73">Juncus articulatus</text:span> L.</text:p>
      <text:p text:style-name="P208">305. <text:span text:style-name="T73">Juncus bufonius</text:span> L.</text:p>
      <text:p text:style-name="P208">306. <text:span text:style-name="T73">Juncus compressus</text:span> Jacq.</text:p>
      <text:p text:style-name="P208">307. <text:span text:style-name="T73">Juncus filiformis</text:span> L.</text:p>
      <text:p text:style-name="P208">308. <text:span text:style-name="T73">Kadenia dubia</text:span> (Schkuhr) Lavrova &amp; V.N.Tikhom.</text:p>
      <text:p text:style-name="P208">309. <text:span text:style-name="T73">Knautia arvensis</text:span> (L.) J.M.Coult.</text:p>
      <text:p text:style-name="P208">310. <text:span text:style-name="T73">Kochia scoparia</text:span> (L.) Schrad.</text:p>
      <text:p text:style-name="P208"><text:soft-page-break/>311. <text:span text:style-name="T73">Koeleria cristata</text:span> (L.) Pers. </text:p>
      <text:p text:style-name="P208">312. <text:span text:style-name="T73">Koeleria delavignei</text:span> Czern. ex Domin</text:p>
      <text:p text:style-name="P208">313. <text:span text:style-name="T73">Krascheninnikovia</text:span> <text:span text:style-name="T73">ceratoides</text:span> (L.) Gueldenst.</text:p>
      <text:p text:style-name="P208">314. <text:span text:style-name="T73">Lactuca serriola</text:span> L.</text:p>
      <text:p text:style-name="P208">315. <text:span text:style-name="T73">Lamium album</text:span> L.</text:p>
      <text:p text:style-name="P208">316. <text:span text:style-name="T73">Lappula squarrosa</text:span> (Retz.) Dumort.</text:p>
      <text:p text:style-name="P208">317. <text:span text:style-name="T73">Larix sibirica</text:span> Ledeb.</text:p>
      <text:p text:style-name="P208">318. <text:span text:style-name="T73">Lathyrus gmelinii</text:span> Fritsch</text:p>
      <text:p text:style-name="P208">319. <text:span text:style-name="T73">Lathyrus humilis</text:span> (Ser.) Spreng.</text:p>
      <text:p text:style-name="P208">320. <text:span text:style-name="T73">Lathyrus palustris</text:span> L.</text:p>
      <text:p text:style-name="P208">321. <text:span text:style-name="T73">Lathyrus pisiformis</text:span> L.</text:p>
      <text:p text:style-name="P208">322. <text:span text:style-name="T73">Lathyrus pratensis</text:span> L.</text:p>
      <text:p text:style-name="P208">323. <text:span text:style-name="T73">Lathyrus tuberosus</text:span> L.</text:p>
      <text:p text:style-name="P208">324. <text:span text:style-name="T73">Lathyrus vernus</text:span> (L.) Bernh.</text:p>
      <text:p text:style-name="P208">325. <text:span text:style-name="T73">Lemna minor</text:span> L.</text:p>
      <text:p text:style-name="P208">326. <text:span text:style-name="T73">Lemna trisulca</text:span> L.</text:p>
      <text:p text:style-name="P208">327. <text:span text:style-name="T73">Leontodon autumnalis</text:span> L.</text:p>
      <text:p text:style-name="P208">328. <text:span text:style-name="T73">Leonurus quinquelobatus</text:span> Gilib.</text:p>
      <text:p text:style-name="P208">329. <text:span text:style-name="T73">Leonurus tataricus</text:span> L.</text:p>
      <text:p text:style-name="P208">330. <text:span text:style-name="T73">Lepidium ruderale</text:span> L.</text:p>
      <text:p text:style-name="P208">331. <text:span text:style-name="T73">Lepidotheca suaveolens</text:span> (Pursh) Nutt.</text:p>
      <text:p text:style-name="P208">332. <text:span text:style-name="T73">Leucanthemum vulgare</text:span> Lam.</text:p>
      <text:p text:style-name="P208">333. <text:span text:style-name="T73">Ligularia glauca</text:span> (L.) O.Hoffm.</text:p>
      <text:p text:style-name="P208">334. <text:span text:style-name="T73">Lilium pilosiusculum </text:span>(Freyn) Miscz.</text:p>
      <text:p text:style-name="P208">335. <text:span text:style-name="T73">Limosella aquatica</text:span> L.</text:p>
      <text:p text:style-name="P208">336. <text:span text:style-name="T73">Linaria vulgaris </text:span>Mill.</text:p>
      <text:p text:style-name="P209">337. <text:span text:style-name="T133">Listera ovata</text:span><text:span text:style-name="T134"> (L.) R.Br.</text:span></text:p>
      <text:p text:style-name="P210">338. <text:span text:style-name="T73">Lithospermum </text:span><text:span text:style-name="T135">officinale</text:span><text:span text:style-name="T136"> L.</text:span></text:p>
      <text:p text:style-name="P211">339. <text:span text:style-name="T73">Lonicera tatarica</text:span> L.</text:p>
      <text:p text:style-name="P211">340. <text:span text:style-name="T73">Lonicera xylosteum</text:span> L.</text:p>
      <text:p text:style-name="P211">341. <text:span text:style-name="T73">Lupinaster pentaphyllus</text:span> Moench</text:p>
      <text:p text:style-name="P211">342. <text:span text:style-name="T73">Luzula pallidula</text:span> Kirschner</text:p>
      <text:p text:style-name="P211">343. <text:span text:style-name="T73">Luzula pilosa</text:span> (L.) Willd.</text:p>
      <text:p text:style-name="P211">344. <text:span text:style-name="T73">Lychnis chalcedonica</text:span> L.</text:p>
      <text:p text:style-name="P211">345. <text:span text:style-name="T73">Lychnis sibirica</text:span> L.</text:p>
      <text:p text:style-name="P211">346. <text:span text:style-name="T73">Lycopus europaeus</text:span> L.</text:p>
      <text:p text:style-name="P211">347. <text:span text:style-name="T73">Lysimachia vulgaris</text:span> L.</text:p>
      <text:p text:style-name="P211">348. <text:span text:style-name="T73">Maianthemum bifolium</text:span> (L.) F.W.Schmidt</text:p>
      <text:p text:style-name="P211">349. <text:span text:style-name="T73">Malva pusilla</text:span> Sm.</text:p>
      <text:p text:style-name="P211">350. <text:span text:style-name="T73">Matteuccia struthiopteris</text:span> (L.) Tod.</text:p>
      <text:p text:style-name="P211">351. <text:span text:style-name="T73">Medicago falcata</text:span> L.</text:p>
      <text:p text:style-name="P211">352. <text:span text:style-name="T73">Medicago lupulina</text:span> L.</text:p>
      <text:p text:style-name="P211">353. <text:span text:style-name="T73">Medicago sativa</text:span> L.</text:p>
      <text:p text:style-name="P211">354. <text:span text:style-name="T73">Melandrium album</text:span> (Mill.) Garcke</text:p>
      <text:p text:style-name="P211">355. <text:span text:style-name="T73">Melica altissima</text:span> L.</text:p>
      <text:p text:style-name="P211">356. <text:span text:style-name="T73">Melica nutans</text:span> L.</text:p>
      <text:p text:style-name="P211">357. <text:span text:style-name="T73">Melilotoides platycarpos</text:span> (L.) Sojak</text:p>
      <text:p text:style-name="P211">358. <text:span text:style-name="T73">Melilotus albus</text:span> Medikus</text:p>
      <text:p text:style-name="P211">359. <text:span text:style-name="T73">Mtlilotus officinalis</text:span> (L.) Pall.</text:p>
      <text:p text:style-name="P211">360. <text:span text:style-name="T137">Mentha arvensis</text:span><text:span text:style-name="T138"> L.</text:span></text:p>
      <text:p text:style-name="P212">361. <text:span text:style-name="T73">Menyanthes trifoliata</text:span> L.</text:p>
      <text:p text:style-name="P212">362. <text:span text:style-name="T73">Milium effusum</text:span> L.</text:p>
      <text:p text:style-name="P212"><text:soft-page-break/>363. <text:span text:style-name="T73">Moehringia lateriflora</text:span> (L.) Fenzl</text:p>
      <text:p text:style-name="P213">364. <text:span text:style-name="T73">Mulgedium sibiricum</text:span> (L.) Cass. ex Less.</text:p>
      <text:p text:style-name="P213">365. <text:span text:style-name="T73">Myosotis arvensis</text:span> (L.) Hill</text:p>
      <text:p text:style-name="P213">366. <text:span text:style-name="T73">Myosotis caespitosa</text:span> Schultz</text:p>
      <text:p text:style-name="P213">367. <text:span text:style-name="T73">Myosotis imitata </text:span>Serg.</text:p>
      <text:p text:style-name="P213">368. <text:span text:style-name="T73">Myosotis palustris</text:span> (L.) L.</text:p>
      <text:p text:style-name="P213">369. <text:span text:style-name="T73">Myriophyllum sibiricum</text:span> Kom.</text:p>
      <text:p text:style-name="P213">370. <text:span text:style-name="T73">Naumburgia thyrsiflora</text:span> (L.) Rchb.</text:p>
      <text:p text:style-name="P213">371. <text:span text:style-name="T73">Neottia nidus-avis</text:span> (L.) Rich.</text:p>
      <text:p text:style-name="P213">372. <text:span text:style-name="T73">Neottianthe cucullata</text:span> (L.) Schltr.</text:p>
      <text:p text:style-name="P213">373. <text:span text:style-name="T73">Neslia paniculata</text:span> (L.) Desv.</text:p>
      <text:p text:style-name="P213">374. <text:span text:style-name="T73">Nonea rossica </text:span>Steven</text:p>
      <text:p text:style-name="P213">375. <text:span text:style-name="T73">Nuphar lutea</text:span> (L.) Sm.</text:p>
      <text:p text:style-name="P213">376. <text:span text:style-name="T73">Oberna behen</text:span> (L.) Ikonn. </text:p>
      <text:p text:style-name="P213">377. <text:span text:style-name="T73">Odontites vulgaris</text:span> Moench</text:p>
      <text:p text:style-name="P213">378. <text:span text:style-name="T73">Omalotheca sylvatica </text:span>(L.) Sch. Bip. &amp; F.W.Schultz</text:p>
      <text:p text:style-name="P213">379. <text:span text:style-name="T73">Onobrychis arenaria</text:span> (Kit.) DC.</text:p>
      <text:p text:style-name="P214">380. <text:span text:style-name="T73">Onosma simplicissima</text:span> L.</text:p>
      <text:p text:style-name="P214">381. <text:span text:style-name="T73">Origanum vulgare</text:span> L.</text:p>
      <text:p text:style-name="P214">382. <text:span text:style-name="T73">Orobanche alsatica</text:span> Kirschl.</text:p>
      <text:p text:style-name="P214">383. <text:span text:style-name="T73">Orobanche coerulescens</text:span> Stephan</text:p>
      <text:p text:style-name="P214">384. <text:span text:style-name="T73">Orostachys spinosa</text:span> (L.) C.A.Mey.</text:p>
      <text:p text:style-name="P214">385. <text:span text:style-name="T73">Orthilia secunda</text:span> (L.) House</text:p>
      <text:p text:style-name="P214">386. <text:span text:style-name="T73">Ostericum tenuifolium</text:span> (Pall. ex Spreng.) Y.C.Chu</text:p>
      <text:p text:style-name="P214">387. <text:span text:style-name="T73">Otites jenissensis</text:span> Klok. </text:p>
      <text:p text:style-name="P214">388. <text:span text:style-name="T73">Oxalis acetosella</text:span> L.</text:p>
      <text:p text:style-name="P214">389. <text:span text:style-name="T73">Oxytropis campanulata</text:span> Vassilcz.</text:p>
      <text:p text:style-name="P214">390. <text:span text:style-name="T73">Oxytropis pilosa</text:span> (L.) DC.</text:p>
      <text:p text:style-name="P214">391. <text:span text:style-name="T73">Padus avium</text:span> Mill.</text:p>
      <text:p text:style-name="P214">392. <text:span text:style-name="T73">Paeonia anomala</text:span> L.</text:p>
      <text:p text:style-name="P214">393. <text:span text:style-name="T73">Panicum ruderale</text:span> (Kitag.) Chang</text:p>
      <text:p text:style-name="P214">394. <text:span text:style-name="T73">Parasenecio hastatus</text:span> (L.) H.Koyama</text:p>
      <text:p text:style-name="P214">395. <text:span text:style-name="T73">Paris quadrifolia</text:span> L.</text:p>
      <text:p text:style-name="P214">396. <text:span text:style-name="T73">Parnassia palustris</text:span> L.</text:p>
      <text:p text:style-name="P214">397. <text:span text:style-name="T73">Pastinaca sativa</text:span> L. subsp. Sylvestris (Mill.) Rouy et Camus</text:p>
      <text:p text:style-name="P214">398. <text:span text:style-name="T73">Pedicularis incarnata</text:span> L.</text:p>
      <text:p text:style-name="P214">399. <text:span text:style-name="T73">Pedicularis resupinata</text:span> L.</text:p>
      <text:p text:style-name="P214">400. <text:span text:style-name="T139">Pedicularis sibirica </text:span><text:span text:style-name="T140">Vved. </text:span></text:p>
      <text:p text:style-name="P215">401. <text:span text:style-name="T73">Persicaria amphibia</text:span> (L.) Gray</text:p>
      <text:p text:style-name="P215">402. <text:span text:style-name="T73">Persicaria hydropiper</text:span> (L.) Spach</text:p>
      <text:p text:style-name="P215">403. <text:span text:style-name="T73">Persicaria lapathifolia</text:span> (L.) Gray</text:p>
      <text:p text:style-name="P215">404. <text:span text:style-name="T73">Persicaria scabra </text:span>(Moench) Moldenke</text:p>
      <text:p text:style-name="P215">405. <text:span text:style-name="T73">Peucedanum morisonii</text:span> Besser ex Spreng.</text:p>
      <text:p text:style-name="P215">406. <text:span text:style-name="T73">Phalaroides arundinacea</text:span> (L.) Rauschert</text:p>
      <text:p text:style-name="P215">407. <text:span text:style-name="T73">Phegopteris connectilis</text:span> (Michx.) Watt</text:p>
      <text:p text:style-name="P215">408. <text:span text:style-name="T73">Phleum phleoides </text:span>(L.) H.Karst.</text:p>
      <text:p text:style-name="P215">409. <text:span text:style-name="T73">Phleum pratense</text:span> L.</text:p>
      <text:p text:style-name="P215">410. <text:span text:style-name="T73">Phlomoides tuberosa</text:span> (L.) Moench</text:p>
      <text:p text:style-name="P215">411. <text:span text:style-name="T73">Phlox sibirica</text:span> L.</text:p>
      <text:p text:style-name="P215">412. <text:span text:style-name="T73">Phragmites australis</text:span> (Cav.) Trin. ex Steud.</text:p>
      <text:p text:style-name="P215">413. <text:span text:style-name="T73">Picea obovata</text:span> Ledeb. </text:p>
      <text:p text:style-name="P215">414. <text:span text:style-name="T73">Picris davurica </text:span>Fisch.</text:p>
      <text:p text:style-name="P215"><text:soft-page-break/>415. <text:span text:style-name="T73">Pilosella echioides</text:span> (Lumn.) F.Schultz &amp; Sch.Bip.</text:p>
      <text:p text:style-name="P215">416. <text:span text:style-name="T73">Pilosella sabinopsis</text:span> (Ganesch. &amp; Zahn) Tupizina</text:p>
      <text:p text:style-name="P215">417. <text:span text:style-name="T73">Pimpinella saxifraga</text:span> L.</text:p>
      <text:p text:style-name="P215">418. <text:span text:style-name="T73">Pinus sibirica</text:span> Du Tour</text:p>
      <text:p text:style-name="P215">419. <text:span text:style-name="T73">Pinus sylvestris</text:span> L.</text:p>
      <text:p text:style-name="P215">420. <text:span text:style-name="T73">Plantago depressa</text:span> Schltdl.</text:p>
      <text:p text:style-name="P215">421. <text:span text:style-name="T73">Plantago major</text:span> L.</text:p>
      <text:p text:style-name="P208"><text:span text:style-name="T141">422. </text:span><text:span text:style-name="T142">Plantago media</text:span><text:span text:style-name="T143"> L.</text:span></text:p>
      <text:p text:style-name="P216">423. <text:span text:style-name="T73">Plantago urvillei</text:span> Opiz</text:p>
      <text:p text:style-name="P216">424. <text:span text:style-name="T73">Platanthera bifolia</text:span> (L.) Rich.</text:p>
      <text:p text:style-name="P216">425. <text:span text:style-name="T73">Pleurospermum uralense</text:span> Hoffm.</text:p>
      <text:p text:style-name="P216">426. <text:span text:style-name="T73">Poa angustifolia</text:span> L.</text:p>
      <text:p text:style-name="P216">427. <text:span text:style-name="T73">Poa krylovii</text:span> Reverd.</text:p>
      <text:p text:style-name="P216">428. <text:span text:style-name="T73">Poa nemoralis</text:span> L.</text:p>
      <text:p text:style-name="P216">429. <text:span text:style-name="T73">Poa palustris</text:span> L.</text:p>
      <text:p text:style-name="P216">430. <text:span text:style-name="T73">Poa pratensis</text:span> L.</text:p>
      <text:p text:style-name="P216">431. <text:span text:style-name="T73">Poa sibirica</text:span> Roshev.</text:p>
      <text:p text:style-name="P216">432. <text:span text:style-name="T114">Poa stepposa</text:span> (Kryl.) Roshev.</text:p>
      <text:p text:style-name="P216">433. <text:span text:style-name="T73">Poa supina</text:span> Schrad. </text:p>
      <text:p text:style-name="P216">434. <text:span text:style-name="T73">Poa trivialis</text:span> L.</text:p>
      <text:p text:style-name="P216">435. <text:span text:style-name="T73">Poa urssulensis</text:span> Trin.</text:p>
      <text:p text:style-name="P216">436. <text:span text:style-name="T73">Polemonium caeruleum</text:span> L.</text:p>
      <text:p text:style-name="P216">437. <text:span text:style-name="T73">Polygala comosa</text:span> Schkuhr</text:p>
      <text:p text:style-name="P216">438. <text:span text:style-name="T73">Polygala sibirica</text:span> L.</text:p>
      <text:p text:style-name="P216">439. <text:span text:style-name="T73">Polygonatum humile</text:span> Fisch. ex Maxim.</text:p>
      <text:p text:style-name="P216">440. <text:span text:style-name="T73">Polygonatum odaratum</text:span> (Mill.) Druce</text:p>
      <text:p text:style-name="P216">441. <text:span text:style-name="T73">Polygonum aviculare</text:span> L.</text:p>
      <text:p text:style-name="P216">442. <text:span text:style-name="T73">Populus nigra</text:span> L.</text:p>
      <text:p text:style-name="P216">443. <text:span text:style-name="T73">Populus tremula</text:span> L.</text:p>
      <text:p text:style-name="P216">444. <text:span text:style-name="T73">Potamogeton alpinus</text:span> Balb.</text:p>
      <text:p text:style-name="P216">445. <text:span text:style-name="T73">Potamogeton berchtoldii</text:span> Fieber &amp; Fieber</text:p>
      <text:p text:style-name="P216">446. <text:span text:style-name="T73">Potamogeton crispus</text:span> L.</text:p>
      <text:p text:style-name="P216">447. <text:span text:style-name="T73">Potamogeton filiformis</text:span> Pers.</text:p>
      <text:p text:style-name="P216">448. <text:span text:style-name="T73">Potamogeton lucens</text:span> L.</text:p>
      <text:p text:style-name="P216">449. <text:span text:style-name="T73">Potamogeton natans</text:span> L.</text:p>
      <text:p text:style-name="P216">450. <text:span text:style-name="T73">Potamogeton obtusifolius</text:span> Mert. &amp; W.D.J.Koch</text:p>
      <text:p text:style-name="P217">451. <text:span text:style-name="T73">Potamogeton pectinatus </text:span>L.</text:p>
      <text:p text:style-name="P217">452. <text:span text:style-name="T73">Potamogeton perfoliatus </text:span>L.</text:p>
      <text:p text:style-name="P217">453. <text:span text:style-name="T73">Potamogeton praelongus </text:span>Wulfen</text:p>
      <text:p text:style-name="P217">454. <text:span text:style-name="T73">Potamogeton pusillus</text:span> L.</text:p>
      <text:p text:style-name="P217">455. <text:span text:style-name="T73">Potentilla anserina</text:span> L.</text:p>
      <text:p text:style-name="P217">456. <text:span text:style-name="T73">Potentilla argentea</text:span> L.</text:p>
      <text:p text:style-name="P217">457. <text:span text:style-name="T73">Potentilla bifurca</text:span> L.</text:p>
      <text:p text:style-name="P217">458. <text:span text:style-name="T73">Potentilla canescens</text:span> Besser</text:p>
      <text:p text:style-name="P217">459. <text:span text:style-name="T73">Potentilla chrysantha </text:span>Trevir. </text:p>
      <text:p text:style-name="P217">460. <text:span text:style-name="T73">Potentilla fragarioides</text:span> L.</text:p>
      <text:p text:style-name="P217">461. <text:span text:style-name="T73">Potentilla longifolia</text:span> Willd. ex Schltdl.</text:p>
      <text:p text:style-name="P217">462. <text:span text:style-name="T73">Potentilla multifida</text:span> L.</text:p>
      <text:p text:style-name="P217">463. <text:span text:style-name="T73">Potentilla norvegica</text:span> L.</text:p>
      <text:p text:style-name="P217">464. <text:span text:style-name="T73">Potentilla pensylvanica</text:span> L.</text:p>
      <text:p text:style-name="P218">465. <text:span text:style-name="T73">Potentilla <text:s/></text:span><text:span text:style-name="T144">sericea</text:span><text:span text:style-name="T145"> L.</text:span></text:p>
      <text:p text:style-name="P219">466. <text:span text:style-name="T73">Potentilla supina</text:span> L.</text:p>
      <text:p text:style-name="P219"><text:soft-page-break/>467. <text:span text:style-name="T73">Potentilla tanacetifolia</text:span> Willd. ex Schltdl.</text:p>
      <text:p text:style-name="P219">468. <text:span text:style-name="T73">Primula cortusoides</text:span> L.</text:p>
      <text:p text:style-name="P219">469. <text:span text:style-name="T73">Primula macrocalyx</text:span> Bunge</text:p>
      <text:p text:style-name="P219">470. <text:span text:style-name="T73">Prunella vulgaris</text:span> L.</text:p>
      <text:p text:style-name="P219">471. <text:span text:style-name="T73">Ptarmica impatiens</text:span> (L.) DC.</text:p>
      <text:p text:style-name="P219">472. <text:span text:style-name="T73">Ptarmica salicifolia</text:span> (Besser) Serg.</text:p>
      <text:p text:style-name="P219">473. <text:span text:style-name="T73">Pteridium aquilinum</text:span> (L.) Kuhn</text:p>
      <text:p text:style-name="P219">474. <text:span text:style-name="T73">Puccinellia distans</text:span> (Jacq.) Parl.</text:p>
      <text:p text:style-name="P219">475. <text:span text:style-name="T73">Pulmonaria mollis</text:span> Wulfen ex Hornem.</text:p>
      <text:p text:style-name="P219">476. <text:span text:style-name="T73">Pulsatilla multifida</text:span> (G.Pritzel) Juz.</text:p>
      <text:p text:style-name="P219">477. <text:span text:style-name="T73">Pyrola chlorantha</text:span> Sw. </text:p>
      <text:p text:style-name="P219">478. <text:span text:style-name="T73">Pyrola media</text:span> Sw. </text:p>
      <text:p text:style-name="P219">479. Pyrola rotundifolia L.</text:p>
      <text:p text:style-name="P219">480. <text:span text:style-name="T73">Ranunculus acris</text:span> L.</text:p>
      <text:p text:style-name="P219">481. <text:span text:style-name="T73">Ranunculus monophy</text:span><text:span text:style-name="T146">llus</text:span><text:span text:style-name="T147"> Ovcz.</text:span></text:p>
      <text:p text:style-name="P220">482. <text:span text:style-name="T73">Ranunculus polyanthemos</text:span> L.</text:p>
      <text:p text:style-name="P220">483. <text:span text:style-name="T148">Ranunculus propinquus </text:span><text:span text:style-name="T149">C.A.Mey.</text:span></text:p>
      <text:p text:style-name="P221">484. <text:span text:style-name="T73">Ranunculus repens</text:span> L.</text:p>
      <text:p text:style-name="P221">485. <text:span text:style-name="T73">Ranunculus sceleratus</text:span> L.</text:p>
      <text:p text:style-name="P221">486. <text:span text:style-name="T73">Ranunculus trichoplyllus</text:span> Chaix</text:p>
      <text:p text:style-name="P221">487. <text:span text:style-name="T73">Raphanus raphanistrum</text:span> L.</text:p>
      <text:p text:style-name="P221">488. <text:span text:style-name="T73">Rhinanthus aestivalis</text:span> (N.W.Zinger) Schischk. &amp; Serg.</text:p>
      <text:p text:style-name="P221">489. <text:span text:style-name="T73">Ribes nigrum</text:span> L.</text:p>
      <text:p text:style-name="P221">490. <text:span text:style-name="T73">Ribes spicatum</text:span> <text:s/>E.Robson</text:p>
      <text:p text:style-name="P221">491. <text:span text:style-name="T73">Rorippa palustris</text:span> (L.) Besser</text:p>
      <text:p text:style-name="P221">492. <text:span text:style-name="T73">Rosa acicularis </text:span>Lindl.</text:p>
      <text:p text:style-name="P221">493. <text:span text:style-name="T73">Rosa majalis</text:span> Herrm.</text:p>
      <text:p text:style-name="P221">494. <text:span text:style-name="T73">Rubus idaeus</text:span> L.</text:p>
      <text:p text:style-name="P221">495. <text:span text:style-name="T73">Rubus saxatilis</text:span> L.</text:p>
      <text:p text:style-name="P221">496. <text:span text:style-name="T73">Rumex aquaticus</text:span> L.</text:p>
      <text:p text:style-name="P221">497. <text:span text:style-name="T73">Rumex maritimus</text:span> L.</text:p>
      <text:p text:style-name="P221">498. <text:span text:style-name="T73">Rumex pseudonatronatus</text:span> (Borbrs) Borbrs ex Murb.</text:p>
      <text:p text:style-name="P221">499. <text:span text:style-name="T73">Sagittaria natans</text:span> Pall.</text:p>
      <text:p text:style-name="P221">500. <text:span text:style-name="T73">Sagittaria sagittifolia</text:span> L.</text:p>
      <text:p text:style-name="P221">501. <text:span text:style-name="T73">Salix alba</text:span> L.</text:p>
      <text:p text:style-name="P221">502. <text:span text:style-name="T73">Salix bebbiana</text:span> Sarg.</text:p>
      <text:p text:style-name="P221">503. <text:span text:style-name="T73">Salix caprea</text:span> L.</text:p>
      <text:p text:style-name="P221">504. <text:span text:style-name="T73">Salix cinerea</text:span> L.</text:p>
      <text:p text:style-name="P221">505. <text:span text:style-name="T73">Salix dasyclados</text:span> Wimm.</text:p>
      <text:p text:style-name="P221">506. <text:span text:style-name="T73">Salix pentandra</text:span> L.</text:p>
      <text:p text:style-name="P221">507. <text:span text:style-name="T150">Salix </text:span><text:span text:style-name="T151">pyrolifolia</text:span><text:span text:style-name="T152"> Ledeb.</text:span></text:p>
      <text:p text:style-name="P222">508. <text:span text:style-name="T73">Salix triandra</text:span> L.</text:p>
      <text:p text:style-name="P222">509. <text:span text:style-name="T73">Salix viminalis</text:span> L.</text:p>
      <text:p text:style-name="P222">510. <text:span text:style-name="T73">Salsola collina</text:span> Pall.</text:p>
      <text:p text:style-name="P222">511. <text:span text:style-name="T73">Sambucus sibirica </text:span>Nakai </text:p>
      <text:p text:style-name="P222">512. <text:span text:style-name="T73">Sanguisorba officinalis</text:span> L. </text:p>
      <text:p text:style-name="P223">513. <text:span text:style-name="T73">Saussurea controversa</text:span> DC.</text:p>
      <text:p text:style-name="P223">514. <text:span text:style-name="T73">Scabiosa ochroleuca</text:span> L.</text:p>
      <text:p text:style-name="P223">515. <text:span text:style-name="T73">Scirpus lacustris</text:span> L.</text:p>
      <text:p text:style-name="P223">516. <text:span text:style-name="T73">Scirpus radicans</text:span> Schkuhr</text:p>
      <text:p text:style-name="P223">517. <text:span text:style-name="T73">Scirpus sylvaticus</text:span> L.</text:p>
      <text:p text:style-name="P223">518. <text:span text:style-name="T73">Scorzonera austriaca</text:span> Willd.</text:p>
      <text:p text:style-name="P223"><text:soft-page-break/>519. <text:span text:style-name="T73">Scorzonera radiata</text:span> Fisch. ex Ledeb.</text:p>
      <text:p text:style-name="P223">520. <text:span text:style-name="T73">Scrophularia nodosa</text:span> L.</text:p>
      <text:p text:style-name="P223">521. <text:span text:style-name="T73">Scutekkaria galericulata</text:span> L.</text:p>
      <text:p text:style-name="P223">522. <text:span text:style-name="T73">Sedum aizoon</text:span> L.</text:p>
      <text:p text:style-name="P223">523. <text:span text:style-name="T73">Sedum hybridum</text:span> L.</text:p>
      <text:p text:style-name="P223">524. <text:span text:style-name="T73">Sedum telephium</text:span> L.</text:p>
      <text:p text:style-name="P223">524. <text:span text:style-name="T153">Sedum telephium</text:span><text:span text:style-name="T154"> L.</text:span></text:p>
      <text:p text:style-name="P224">525. <text:span text:style-name="T73">Senecio vulgaris</text:span> L.</text:p>
      <text:p text:style-name="P224">526. <text:span text:style-name="T73">Serratula coronata</text:span> L.</text:p>
      <text:p text:style-name="P224">527. <text:span text:style-name="T73">Seseli ledebourii</text:span> G.Don</text:p>
      <text:p text:style-name="P224">528. <text:span text:style-name="T73">Seseli libanotis</text:span> (L.) W.D.J.Koch</text:p>
      <text:p text:style-name="P224">529. <text:span text:style-name="T73">Setaria pumila</text:span> (Poir.) Schult.</text:p>
      <text:p text:style-name="P224">530. <text:span text:style-name="T73">Setaria viridis</text:span> (L.) P.Beauv.</text:p>
      <text:p text:style-name="P224">531. <text:span text:style-name="T73">Silene multiflora</text:span> (Ehrh.) Pers.</text:p>
      <text:p text:style-name="P224">532. <text:span text:style-name="T73">Silene nutans</text:span> L.</text:p>
      <text:p text:style-name="P224">533. <text:span text:style-name="T73">Silene repens</text:span> Patrin</text:p>
      <text:p text:style-name="P224">534. <text:span text:style-name="T73">Sinapis arvensis</text:span> L.</text:p>
      <text:p text:style-name="P224">535. <text:span text:style-name="T73">Sisymbrium loeselii</text:span> L.</text:p>
      <text:p text:style-name="P224">536. <text:span text:style-name="T73">Solanum kitagawae</text:span> Schonb.-Tem.</text:p>
      <text:p text:style-name="P224">537. <text:span text:style-name="T73">Solanum nigrum</text:span> L.</text:p>
      <text:p text:style-name="P224">538. <text:span text:style-name="T73">Solidago virgaurea</text:span> L.</text:p>
      <text:p text:style-name="P224">539. <text:span text:style-name="T73">Sonchus arvensis</text:span> L.</text:p>
      <text:p text:style-name="P224">540. <text:span text:style-name="T73">Sonchus asper</text:span> <text:span text:style-name="T155">(L.) Hill</text:span></text:p>
      <text:p text:style-name="P225">541. <text:span text:style-name="T73">Sonchus oleraceus</text:span> L.</text:p>
      <text:p text:style-name="P225">542. <text:span text:style-name="T73">Sorbus sibirica</text:span> Hedl.</text:p>
      <text:p text:style-name="P225">543. <text:span text:style-name="T73">Sparganium emersun</text:span> Rehmann</text:p>
      <text:p text:style-name="P225">544. <text:span text:style-name="T73">Sparganium erectum</text:span> L.</text:p>
      <text:p text:style-name="P225">545. <text:span text:style-name="T73">Spiraea chamaedryfolia</text:span> L.</text:p>
      <text:p text:style-name="P225">546. <text:span text:style-name="T73">Spiraea hypericifolia</text:span> L.</text:p>
      <text:p text:style-name="P225">547. <text:span text:style-name="T73">Spiraea media</text:span> Schmidt </text:p>
      <text:p text:style-name="P225">548. <text:span text:style-name="T73">Spirodela polyrhiza</text:span> (L.) Schleid.</text:p>
      <text:p text:style-name="P225">549. <text:span text:style-name="T73">Stachys palustris</text:span> L.</text:p>
      <text:p text:style-name="P225">550. <text:span text:style-name="T73">Stellaria bungeana</text:span> Fenzl</text:p>
      <text:p text:style-name="P225">551. <text:span text:style-name="T73">Stellaria graminea</text:span> L.</text:p>
      <text:p text:style-name="P225">552. <text:span text:style-name="T73">Stellaria media</text:span> (L.) Vill.</text:p>
      <text:p text:style-name="P225">553. <text:span text:style-name="T73">Stellaria palustris</text:span> Retz.</text:p>
      <text:p text:style-name="P225">554. <text:span text:style-name="T73">Stipa capillata</text:span> L.</text:p>
      <text:p text:style-name="P225">555. <text:span text:style-name="T73">Stipa pennata</text:span> L.</text:p>
      <text:p text:style-name="P225">556. <text:span text:style-name="T73">Swida alba</text:span> (L.) Opiz</text:p>
      <text:p text:style-name="P225">557. <text:span text:style-name="T73">Tanacetum vulgare</text:span> L.</text:p>
      <text:p text:style-name="P225">558. <text:span text:style-name="T73">Taraxacum officinale</text:span> F.H.Wigg.</text:p>
      <text:p text:style-name="P225">559. <text:span text:style-name="T73">Teloxys aristata</text:span> (L.) Moq.</text:p>
      <text:p text:style-name="P225">560. <text:span text:style-name="T73">Tephroseris integrifolia</text:span> (L.) Holub</text:p>
      <text:p text:style-name="P225">561. <text:span text:style-name="T73">Tephroseris palustris</text:span> (L.) Rchb.</text:p>
      <text:p text:style-name="P225">562. <text:span text:style-name="T73">Thalictrum flavum</text:span> L.</text:p>
      <text:p text:style-name="P225">563. <text:span text:style-name="T73">Thalictrum foetidum</text:span> L.</text:p>
      <text:p text:style-name="P225">564. <text:span text:style-name="T73">Thalictrum minus </text:span>L.</text:p>
      <text:p text:style-name="P225">565. <text:span text:style-name="T73">Thalictrum simplex</text:span> L.</text:p>
      <text:p text:style-name="P225">566. <text:span text:style-name="T73">Thlaspi arvense</text:span> L.</text:p>
      <text:p text:style-name="P225">567. <text:span text:style-name="T73">Tragopogon orientalis</text:span> L.</text:p>
      <text:p text:style-name="P225">568. <text:span text:style-name="T73">Trifolium pratense</text:span> L.</text:p>
      <text:p text:style-name="P225">569. <text:span text:style-name="T73">Triglochin palustre</text:span> L.</text:p>
      <text:p text:style-name="P225"><text:soft-page-break/>570. <text:span text:style-name="T73">T</text:span><text:span text:style-name="T156">ripleurospermum inodorum </text:span><text:span text:style-name="T157">(L.) Sch.Bip.</text:span></text:p>
      <text:p text:style-name="P226">571. <text:span text:style-name="T73">Trisetum sibiricum</text:span> Rupr. </text:p>
      <text:p text:style-name="P226">572. <text:span text:style-name="T73">Trollius asiaticus</text:span> L.</text:p>
      <text:p text:style-name="P226">573. <text:span text:style-name="T73">Trommsdorffia maculata </text:span>(L.) Bernh.</text:p>
      <text:p text:style-name="P226">574. <text:span text:style-name="T73">Turritis glabra</text:span> L.</text:p>
      <text:p text:style-name="P226">575. <text:span text:style-name="T73">Tussilago farfara</text:span> L.</text:p>
      <text:p text:style-name="P226">576. <text:span text:style-name="T73">Typha latifolia</text:span> L.</text:p>
      <text:p text:style-name="P226">577. <text:span text:style-name="T73">Urtica cannabina</text:span> L.</text:p>
      <text:p text:style-name="P226">578. <text:span text:style-name="T73">Urtica dioica</text:span> L.</text:p>
      <text:p text:style-name="P226">579. <text:span text:style-name="T73">Urtica urens</text:span> L.</text:p>
      <text:p text:style-name="P226">580. <text:span text:style-name="T73">Utricularia vulgaris</text:span> L.</text:p>
      <text:p text:style-name="P226">581. <text:span text:style-name="T73">Vaccinium vitis-idaea</text:span> L.</text:p>
      <text:p text:style-name="P226">582.<text:span text:style-name="T73"> Valeriana rossica</text:span> P.A.Smirn.</text:p>
      <text:p text:style-name="P226">583. <text:span text:style-name="T73">Velarum officinale</text:span> (L.) Reichenb.</text:p>
      <text:p text:style-name="P226">584. <text:span text:style-name="T73">Veratrum lobelianum</text:span> Bernh.</text:p>
      <text:p text:style-name="P226">585. <text:span text:style-name="T73">Veratrum nigrum</text:span> L.</text:p>
      <text:p text:style-name="P226">586. <text:span text:style-name="T73">Verbascum thapsus</text:span> L.</text:p>
      <text:p text:style-name="P226">587. <text:span text:style-name="T73">Veronica anagallis-aquatica</text:span> L.</text:p>
      <text:p text:style-name="P226">588. <text:span text:style-name="T73">Veronica chamaedrys</text:span> L.</text:p>
      <text:p text:style-name="P226">589. <text:span text:style-name="T73">Veronica incana</text:span> L,</text:p>
      <text:p text:style-name="P226">590. <text:span text:style-name="T73">Veronica krylovii</text:span> Schischk.</text:p>
      <text:p text:style-name="P226">591. <text:span text:style-name="T73">Veronica longifolia</text:span> L.</text:p>
      <text:p text:style-name="P226">592. <text:span text:style-name="T73">Veronica serpyllifolia</text:span> L.</text:p>
      <text:p text:style-name="P226">593. <text:span text:style-name="T73">Veronica spicata</text:span> L.</text:p>
      <text:p text:style-name="P226">594. <text:span text:style-name="T73">Viburnum opulus</text:span> L.</text:p>
      <text:p text:style-name="P226">595. <text:span text:style-name="T73">Vicia </text:span><text:span text:style-name="T158">amoena</text:span><text:span text:style-name="T159"> Fisch.</text:span></text:p>
      <text:p text:style-name="P227">596. <text:span text:style-name="T73">Vicia angustifolia</text:span> Reichard</text:p>
      <text:p text:style-name="P227">597. <text:span text:style-name="T73">Vicia cracca</text:span> L.</text:p>
      <text:p text:style-name="P227">598. <text:span text:style-name="T73">Vicia hirsuta</text:span> (L.) Gray</text:p>
      <text:p text:style-name="P227">599.<text:span text:style-name="T73"> Vicia lilacina</text:span> Ledeb.</text:p>
      <text:p text:style-name="P227">600. <text:span text:style-name="T73">Vicia megalotropis</text:span> Ledeb.</text:p>
      <text:p text:style-name="P227">601. <text:span text:style-name="T73">Vicia nervata</text:span> Sipliv.</text:p>
      <text:p text:style-name="P227">602. <text:span text:style-name="T73">Vicia sepium</text:span> L.</text:p>
      <text:p text:style-name="P227">603. <text:span text:style-name="T114">Vicia sylvatica</text:span> L.</text:p>
      <text:p text:style-name="P227">604. <text:span text:style-name="T73">Vicia unijuga</text:span> A.Braun</text:p>
      <text:p text:style-name="P227">605. <text:span text:style-name="T114">Viola arvensis </text:span>Murray</text:p>
      <text:p text:style-name="P227">606. <text:span text:style-name="T73">Viola canina</text:span> L.</text:p>
      <text:p text:style-name="P227">607. <text:span text:style-name="T114">Viola dissecta</text:span> Ledeb.</text:p>
      <text:p text:style-name="P227">608. <text:span text:style-name="T73">Viola hirta</text:span> L.</text:p>
      <text:p text:style-name="P227">609. <text:span text:style-name="T73">Viola mirabilis</text:span> L.</text:p>
      <text:p text:style-name="P227">610. <text:span text:style-name="T73">Viola rupestris</text:span> F.W.Schmidt</text:p>
      <text:p text:style-name="P227">611. <text:span text:style-name="T73">Viola uniflora</text:span> L.</text:p>
      <text:p text:style-name="P227">612. <text:span text:style-name="T73">Youngia tenuifolia</text:span> (Willd.) Babc. &amp; Stebbins</text:p>
      <text:p text:style-name="P227"/>
      <text:p text:style-name="P228">Приложение 2</text:p>
      <text:p text:style-name="P229"/>
      <text:p text:style-name="P230">ИНВЕНТАРИЗАЦИОННЫЙ СПИСОК ПОЗВОНОЧНЫХ ЖИВОТНЫХ ЗАКАЗНИКА «ГОРСКИНСКИЙ»</text:p>
      <text:p text:style-name="P231">Тип Хордовые — Chordata </text:p>
      <text:p text:style-name="P231">Класс Лучеперые – Actinopterygii</text:p>
      <text:p text:style-name="P231">СЕМЕЙСТВО ХАРИУСОВЫЕ</text:p>
      <text:p text:style-name="P232">Хариус<text:span text:style-name="T160"> </text:span>сибирский<text:span text:style-name="T160"> Thymallus arcticus (Pallas 1776)</text:span></text:p>
      <text:p text:style-name="P231">СЕМЕЙСТВО ЩУКОВЫЕ – ESOCIDAE</text:p>
      <text:p text:style-name="P232">Щука – Esox lucius Linnaeus, 1758</text:p>
      <text:p text:style-name="P231">СЕМЕЙСТВО КАРПОВЫЕ – CYPRINIDAE</text:p>
      <text:p text:style-name="P232">Карась<text:span text:style-name="T160"> </text:span>серебряный<text:span text:style-name="T160"> – Carassius auratus (Linnaeus, 1758)</text:span></text:p>
      <text:p text:style-name="P232">Сазан<text:span text:style-name="T160">, </text:span>или<text:span text:style-name="T160"> </text:span>карп<text:span text:style-name="T160"> Cyprinus carpio Linnaeus, 1758</text:span></text:p>
      <text:p text:style-name="P232">Пескарь<text:span text:style-name="T160"> </text:span>сибирский<text:span text:style-name="T160"> Gobio cynocephalus Dybowski 1869</text:span></text:p>
      <text:p text:style-name="P232">Елец – Leuciscus leuciscus (Linnaeus, 1758)</text:p>
      <text:p text:style-name="P233">Плотва - Rutilus rutilus (Linnaeus, 1758)</text:p>
      <text:p text:style-name="P233">Гольян речной или обыкновенный – Phoxinus phoxinus (Linnaeus, 1758)</text:p>
      <text:p text:style-name="P234">СЕМЕЙСТВО БАЛИТОРОВЫЕ – BALITORIDAE</text:p>
      <text:p text:style-name="P232">Голец - усач сибирский – Barbatula toni (Dybowski, 1869)</text:p>
      <text:p text:style-name="P231">СЕМЕЙСТВО ОКУНЕВЫЕ – PERCIDAE</text:p>
      <text:p text:style-name="P232">Окунь – Perca fluviatilis Linnaeus, 1758 СЕМЕЙСТВО Налимовые — Lotidae</text:p>
      <text:p text:style-name="P232">Налим - Lota lota (Linnaeus, 1758)</text:p>
      <text:p text:style-name="P232"/>
      <text:p text:style-name="P231"><text:span text:style-name="T161">К</text:span>ЛАСС ЗЕМНОВОДНЫЕ – AMPHIBIA <text:line-break/>СЕМЕЙСТВО ЖАБЫ – BUFONIDAE</text:p>
      <text:p text:style-name="P232">Жаба обыкновенная – Bufo bufo (Linnaeus, 1758)</text:p>
      <text:p text:style-name="P231">СЕМЕЙСТВО НАСТОЯЩИЕ ЛЯГУШКИ – RANIDAE</text:p>
      <text:p text:style-name="P232">Лягушка остромордая – Rana arvalis Nilsson, 1842</text:p>
      <text:p text:style-name="P232"/>
      <text:p text:style-name="P231">КЛАСС ПРЕСМЫКАЮЩИЕСЯ <text:line-break/>СЕМЕЙСТВО НАСТОЯЩИЕ ЯЩЕРИЦЫ – LACERTIDAE</text:p>
      <text:p text:style-name="P232">Ящерица живородящая – Zootoca vivipara Vonjacquin, 1787</text:p>
      <text:p text:style-name="P232">Ящерица<text:span text:style-name="T160"> </text:span>прыткая<text:span text:style-name="T160"> - Lacerta agilis Linnaeus, 1758</text:span></text:p>
      <text:p text:style-name="P231">СЕМЕЙСТВО ГАДЮКОВЫЕ – VIPERIDAE</text:p>
      <text:p text:style-name="P232">Гадюка обыкновенная – Vipera berus Linnaeus, 1758</text:p>
      <text:p text:style-name="P232"/>
      <text:p text:style-name="P231">КЛАСС ПТИЦЫ – AVES <text:line-break/>СЕМЕЙСТВО ЦАПЛЕВЫЕ – ARDEIDAE</text:p>
      <text:p text:style-name="P232">Цапля<text:span text:style-name="T160"> </text:span>серая<text:span text:style-name="T160"> Ardea cinerea Linnaeus, 1758</text:span></text:p>
      <text:p text:style-name="P231">СЕМЕЙСТВО УТИНЫЕ – ANATIDAE</text:p>
      <text:p text:style-name="P233">Лебедь-кликун - Cygnus cygnus (Linnaeus, 1758) </text:p>
      <text:p text:style-name="P233">Красная утка, или огарь — Tadorna ferruginea (Pallas, 1764)</text:p>
      <text:p text:style-name="P233">Пеганка — Tadorna tadorna (Linnaeus, 1758)</text:p>
      <text:p text:style-name="P233">Кряква — Anas platyrhynchos Linnaeus, 1758</text:p>
      <text:p text:style-name="P233">Чирок-свистунок — Anas crecca Linnaeus, 1758 </text:p>
      <text:p text:style-name="P233">Чирок-трескунок — Anas querquedula Linnaeus, 1758</text:p>
      <text:p text:style-name="P233">Широконоска — Anas clypeata Linnaeus, 1758</text:p>
      <text:p text:style-name="P233">Свиязь — Anas penelope Linnaeus, 1758</text:p>
      <text:p text:style-name="P233">Нырок красноголовый — Aythya ferina (Linnaeus, 1758)</text:p>
      <text:p text:style-name="P233">Нырок красноносый — Netta rufina (Pallas, 1773) </text:p>
      <text:p text:style-name="P233">Чернеть хохлатая — Aythya fuligula (Linnaeus, 1758) </text:p>
      <text:p text:style-name="P233">Гоголь — Bucephala clangula (Linnaeus, 1758)</text:p>
      <text:p text:style-name="P231"><text:soft-page-break/>СЕМЕЙСТВО ЯСТРЕБИНЫЕ – ACCIPITRIDAE</text:p>
      <text:p text:style-name="P233">Коршун черный — Milvus migrans (Boddaert, 1783) </text:p>
      <text:p text:style-name="P233">Лунь полевой — Circus cyaneus (Linnaeus, 1766) </text:p>
      <text:p text:style-name="P233">Ястреб тетеревятник — Accipiter gentilis (Linnaeus, 1758) </text:p>
      <text:p text:style-name="P233">Ястреб перепелятник — Accipiter nisus (Linnaeus, 1758) </text:p>
      <text:p text:style-name="P233">Канюк зимняк — Buteo lagopus (Pontoppidan, 1763) </text:p>
      <text:p text:style-name="P233">Канюк обыкновенный — Buteo buteo (Linnaeus, 1758) </text:p>
      <text:p text:style-name="P233">Подорлик большой — Aquila clanga Pallas, 1811</text:p>
      <text:p text:style-name="P232">Орёл- могильник — Aquila heliaca Savigny,1809</text:p>
      <text:p text:style-name="P231">СЕМЕЙСТВО СОКОЛИНЫЕ – FALCONIDAE</text:p>
      <text:p text:style-name="P235">Пустельга обыкновенная — Falco tinnunculus Linnaeus, 1758 </text:p>
      <text:p text:style-name="P235">Дербник — Falco columbarius Linnaeus, 1758</text:p>
      <text:p text:style-name="P232">Сапсан — Falco peregrinus Gmelin, 1788</text:p>
      <text:p text:style-name="P231">СЕМЕЙСТВО ТЕТЕРЕВИНЫЕ – TETRAONIDAE</text:p>
      <text:p text:style-name="P235">Глуxарь — Tetrao urogallus Linnaeus, 1758</text:p>
      <text:p text:style-name="P235">Тетерев — Tetrao tetrix Linnaeus, 1758</text:p>
      <text:p text:style-name="P235">Рябчик — Bonasa bonasia (Linnaeus, 1758)</text:p>
      <text:p text:style-name="P231">СЕМЕЙСТВО ФАЗАНОВЫЕ – PHASIANIDAE</text:p>
      <text:p text:style-name="P235">Перепел — Coturnix coturnix (Linnaeus, 1758)</text:p>
      <text:p text:style-name="P235">Куропатка серая — Perdix perdix (Linnaeus, 1758)</text:p>
      <text:p text:style-name="P231">СЕМЕЙСТВО ЖУРАВЛИНЫЕ – GRUIDAE</text:p>
      <text:p text:style-name="P232">Журавль серый — Grus grus (Linnaeus, 1758)</text:p>
      <text:p text:style-name="P231">СЕМЕЙСТВО ПАСТУШКОВЫЕ – RALLIDAE</text:p>
      <text:p text:style-name="P232">Коростель — Crex crex (Linnaeus, 1758)</text:p>
      <text:p text:style-name="P231">СЕМЕЙСТВО РЖАНКОВЫЕ – CHARADRIIDAE</text:p>
      <text:p text:style-name="P232">Чибис — Vanellus vanellus (Linnaeus, 1758)</text:p>
      <text:p text:style-name="P231">СЕМЕЙСТВО БЕКАСОВЫЕ – SCOLOPACIDAE</text:p>
      <text:p text:style-name="P235">Вальдшнеп — <text:span text:style-name="T160">Scolopax rusticola Linnaeus, 1758</text:span></text:p>
      <text:p text:style-name="P235">Бекас<text:span text:style-name="T160"> – Gallinago gallinago (Linnaeus, 1758)</text:span></text:p>
      <text:p text:style-name="P235">Бекас<text:span text:style-name="T160"> </text:span>азиатский<text:span text:style-name="T160"> – Gallinago stenura (Bonaparte, 1831) </text:span></text:p>
      <text:p text:style-name="P235">Дупель<text:span text:style-name="T160"> – Gallinago media (Latham, 1787)</text:span></text:p>
      <text:p text:style-name="P235">Дупель<text:span text:style-name="T160"> </text:span>лесной — <text:span text:style-name="T160">Gallinago megala Swinhoe, 1861</text:span></text:p>
      <text:p text:style-name="P235">Перевозчик — <text:span text:style-name="T160">Actitis hypoleucos (Linnaeus, 1758) </text:span></text:p>
      <text:p text:style-name="P235">Черныш — <text:span text:style-name="T160">Tringa ochropus Linnaeus, 1758</text:span></text:p>
      <text:p text:style-name="P232"/>
      <text:p text:style-name="P231">СЕМЕЙТВО ЧАЙКОВЫЕ – LARIDAE</text:p>
      <text:p text:style-name="P235">Чайка<text:span text:style-name="T160"> </text:span>сизая<text:span text:style-name="T160"> – Larus canus Linnaeus, 1758 </text:span></text:p>
      <text:p text:style-name="P235">Чайка<text:span text:style-name="T160"> </text:span>озерная<text:span text:style-name="T160"> – Larus ridibundus Linnaeus, 1766</text:span></text:p>
      <text:p text:style-name="P236">СЕМЕЙСТВО ГОЛУБИНЫЕ – COLUMBIDAE</text:p>
      <text:p text:style-name="P235">Голубь<text:span text:style-name="T160"> </text:span>сизый<text:span text:style-name="T160"> – Columba livia Gmelin, 1789</text:span></text:p>
      <text:p text:style-name="P235">Клинтух<text:span text:style-name="T160"> – Columba oenas Linnaeus, 1758</text:span></text:p>
      <text:p text:style-name="P232">Горлица<text:span text:style-name="T160"> </text:span>большая<text:span text:style-name="T160"> – Streptopelia orientalis (Latham, 1790)</text:span></text:p>
      <text:p text:style-name="P231">СЕМЕЙСТВО КУКУШКОВЫЕ – CUCULIDAE</text:p>
      <text:p text:style-name="P232">Кукушка обыкновенная– Cuculus canorus Linnaeus, 1758</text:p>
      <text:p text:style-name="P236">СЕМЕЙСТВО СОВИНЫЕ – STRIGIDAE</text:p>
      <text:p text:style-name="P235">Сова белая или полярная Nyctea scandiaca (Linnaeus, 1758)</text:p>
      <text:p text:style-name="P235">Сова ушастая – Asio otus (Linnaeus, 1758)</text:p>
      <text:p text:style-name="P235">Сова болотная – Asio flammeus (Pontoppidan, 1763) </text:p>
      <text:p text:style-name="P235">Сыч мохноногий Aegolius funereus (Pontoppidan, 1763)</text:p>
      <text:p text:style-name="P235">Сова ястребиная Surnia ulula (Linnaeus, 1758)</text:p>
      <text:p text:style-name="P235">Неясыть длиннохвостая – Strix uralensis Pallas, 1771</text:p>
      <text:p text:style-name="P231">СЕМЕЙСТВО — КОЗОДОЕВЫЕ</text:p>
      <text:p text:style-name="P232"><text:soft-page-break/>Козодой обыкновенный или европейский — Caprimulgus europaeus Linnaeus, 1758</text:p>
      <text:p text:style-name="P231">СЕМЕЙСТВО ЗИМОРОДКОВЫЕ – ALCEDINIDAE</text:p>
      <text:p text:style-name="P232">Зимородок – Alcedo atthis Linnaeus, 1758</text:p>
      <text:p text:style-name="P231">СЕМЕЙСТВО ДЯТЛОВЫЕ – PICIDAE</text:p>
      <text:p text:style-name="P237">Вертишейка – Jynx torquilla Linnaeus, 1758</text:p>
      <text:p text:style-name="P237">Дятел седой – Picus canus Gmelin, 1788</text:p>
      <text:p text:style-name="P237">Дятел черный или желна — Dryocopus martius (Linnaeus, 1758)</text:p>
      <text:p text:style-name="P237">Дятел большой пестрый – Dendrocopos major (Linnaeus, 1758)</text:p>
      <text:p text:style-name="P237">Дятел белоспинный – Dendrocopos leucotos (Bechstein, 1802) </text:p>
      <text:p text:style-name="P237">Дятел малый пёстрый – Dendrocopos minor (Linnaeus, 1758)</text:p>
      <text:p text:style-name="P231">СЕМЕЙСТВО ЛАСТОЧКОВЫЕ – HIRUNDINIDAE</text:p>
      <text:p text:style-name="P237">Деревенская ласточка – Hirundo rustica Linnaeus, 1758 </text:p>
      <text:p text:style-name="P237">Береговушка обыкновенная – Riparia riparia (Linnaeus, 1758) </text:p>
      <text:p text:style-name="P237">Береговушка бледная – Riparia deluta (Sharpe, Wyatt, 1893)</text:p>
      <text:p text:style-name="P231">СЕМЕЙСТВО ЖАВОРОНКОВЫЕ – ALAUDIDAE</text:p>
      <text:p text:style-name="P237">Жаворонок полевой – Alauda arvensis Linnaeus, 1758 </text:p>
      <text:p text:style-name="P238"><text:span text:style-name="T162">СЕМЕЙСТВО </text:span>ТРЯСОГУЗКОВЫЕ – MOTACILLIDAE</text:p>
      <text:p text:style-name="P237">Конек лесной – Anthus trivialis (Linnaeus, 1758)</text:p>
      <text:p text:style-name="P237">Конёк степной - Anthus richardi Vieillot, 1818</text:p>
      <text:p text:style-name="P237">Конек полевой — <text:span text:style-name="T162">A</text:span>nthus campestris (Linnaeus, 1758)</text:p>
      <text:p text:style-name="P237">Конёк пятнистый или зеленый — Anthus hodgsoni Richmond, 1907</text:p>
      <text:p text:style-name="P237">Трясогузка белая – Motacilla alba Linnaeus, 1758</text:p>
      <text:p text:style-name="P237">Трясогузка желтая – Motacilla flava Linnaeus, 1758</text:p>
      <text:p text:style-name="P231">СЕМЕЙСТВО СВИРИСТЕЛЕВЫЕ — BOMBYCILLIDAE</text:p>
      <text:p text:style-name="P232">Свиристель Bombycilla garrulus (Linnaeus, 1758)</text:p>
      <text:p text:style-name="P232"/>
      <text:p text:style-name="P231">СЕМЕЙСТВО ИВОЛГОВЫЕ – ORIOLIDAE</text:p>
      <text:p text:style-name="P232">Иволга обыкновенная – Oriolus oriolus (Linnaeus, 1758)</text:p>
      <text:p text:style-name="P231">СЕМЕЙСТВО СКВОРЦОВЫЕ – STURNIDAE</text:p>
      <text:p text:style-name="P232">Скворец обыкновенный – Sturnus vulgaris Linnaeus, 1758</text:p>
      <text:p text:style-name="P231">СЕМЕЙСТВО ВРАНОВЫЕ – CORVIDAE</text:p>
      <text:p text:style-name="P237">Сорока – Pica pica (Linnaeus, 1758)</text:p>
      <text:p text:style-name="P237">Галка – Corvus monedula Linnaeus, 1758 </text:p>
      <text:p text:style-name="P237">Грач – Corvus frugilegus Linnaeus, 1758 </text:p>
      <text:p text:style-name="P237">Серая ворона – Corvus cornix Linnaeus, 1758 </text:p>
      <text:p text:style-name="P237">Ворон – Corvus corax Linnaeus, 1758</text:p>
      <text:p text:style-name="P231">СЕМЕЙСТВО СЛАВКОВЫЕ – SYLVIIDAE</text:p>
      <text:p text:style-name="P237">Сверчок таёжный - Locustella fasciolata (Gray, 1861) </text:p>
      <text:p text:style-name="P237">Сверчок певчий - Locustella certhiola (Pallas, 1811)</text:p>
      <text:p text:style-name="P237">Сверчок обыкновенный – Locustella naevia (Boddaert, 1783) </text:p>
      <text:p text:style-name="P237">Сверчок пятнистый – Locustella lanceolata (Temminck, 1840)</text:p>
      <text:p text:style-name="P239">Камышевка барсучок Acrocephalus schoenobaenus (Linnaeus, 1758</text:p>
      <text:p text:style-name="P239">Камышевка садовая – Acrocephalu dumetorum Blyth, 1849</text:p>
      <text:p text:style-name="P232">Камышевка толстоклювая Acrocephalus aedon (Pallas, 1776)</text:p>
      <text:p text:style-name="P232">Пересмешка<text:span text:style-name="T160"> </text:span>зеленая<text:span text:style-name="T160"> – Hippolais icterina (Vieillot, 1817)</text:span></text:p>
      <text:p text:style-name="P232">Бормотушка<text:span text:style-name="T160"> </text:span>северная<text:span text:style-name="T160"> – Hippolais caligata (Lichtenstein, 1823)</text:span></text:p>
      <text:p text:style-name="P232">Славка<text:span text:style-name="T160"> </text:span>садовая<text:span text:style-name="T160"> – Sylvia borin (Boddaert, 1783)</text:span></text:p>
      <text:p text:style-name="P232">Славка<text:span text:style-name="T160"> </text:span>серая<text:span text:style-name="T160"> – Sylvia communis Latham, 1787</text:span></text:p>
      <text:p text:style-name="P232">Славка<text:span text:style-name="T160">-</text:span>завирушка<text:span text:style-name="T160"> – Sylvia curruca (Linnaeus, 1758)</text:span></text:p>
      <text:p text:style-name="P232">Пеночка<text:span text:style-name="T160">-</text:span>теньковка<text:span text:style-name="T160"> – Phylloscopus collybita (Vieillot, 1817)</text:span></text:p>
      <text:p text:style-name="P232">Пеночка<text:span text:style-name="T160">-</text:span>весничка<text:span text:style-name="T160"> – Phylloscopus trochilus (Linnaeus, 1758)</text:span></text:p>
      <text:p text:style-name="P232">Пеночка<text:span text:style-name="T160"> </text:span>зеленая<text:span text:style-name="T160">– Phylloscopus trochiloides (Sundevall, 1837)</text:span></text:p>
      <text:p text:style-name="P232"><text:soft-page-break/>Пеночка<text:span text:style-name="T160"> </text:span>бурая<text:span text:style-name="T160"> – Phylloscopus fuscatus (Blyth, 1842)</text:span></text:p>
      <text:p text:style-name="P239">Пеночка<text:span text:style-name="T160"> </text:span>толстоклювая<text:span text:style-name="T160"> – Phylloscopus schwarzi (Radde, 1863) </text:span></text:p>
      <text:p text:style-name="P240">СЕМЕЙСТВО<text:span text:style-name="T160"> </text:span>МУХОЛОВКОВЫЕ<text:span text:style-name="T160"> – MUSCICAPIDAE</text:span></text:p>
      <text:p text:style-name="P232">Мухоловка<text:span text:style-name="T160">-</text:span>пеструшка<text:span text:style-name="T160"> – Ficedula hypoleuca (Pallas, 1764)</text:span></text:p>
      <text:p text:style-name="P239">Мухоловка<text:span text:style-name="T160"> </text:span>серая<text:span text:style-name="T160"> – Muscicapa striata (Pallas, 1764) </text:span></text:p>
      <text:p text:style-name="P240">СЕМЕЙСТВО<text:span text:style-name="T160"> </text:span>ДРОЗДОВЫЕ<text:span text:style-name="T160"> – TURDIDAE</text:span></text:p>
      <text:p text:style-name="P232">Чекан<text:span text:style-name="T160"> </text:span>луговой<text:span text:style-name="T160"> – Saxicola rubetra (Linnaeus, 1758)</text:span></text:p>
      <text:p text:style-name="P232">Чекан<text:span text:style-name="T160"> </text:span>черноголовый<text:span text:style-name="T160">– Saxicola maura Pallas, 1773</text:span></text:p>
      <text:p text:style-name="P232">Горихвостка<text:span text:style-name="T160"> </text:span>обыкновенная<text:span text:style-name="T160">, </text:span>или<text:span text:style-name="T160"> </text:span>садовая<text:span text:style-name="T160"> – Phoenicurus phoenicurus (Linaeus, 1758)</text:span></text:p>
      <text:p text:style-name="P232">Дрозд<text:span text:style-name="T160"> </text:span>рябинник<text:span text:style-name="T160"> – Turdus pilaris Linnaeus, 1758</text:span></text:p>
      <text:p text:style-name="P232">Дрозд<text:span text:style-name="T160"> </text:span>белобровик<text:span text:style-name="T160"> – Turdus iliacus Linnaeus, 1766</text:span></text:p>
      <text:p text:style-name="P232">Дрозд<text:span text:style-name="T160"> </text:span>певчий<text:span text:style-name="T160"> – Turdus philomelos Brehm, 1831</text:span></text:p>
      <text:p text:style-name="P232">Соловей<text:span text:style-name="T160"> </text:span>обыкновенный<text:span text:style-name="T160"> – Luscinia luscinia (Linnaeus, 1758)</text:span></text:p>
      <text:p text:style-name="P232">Соловей<text:span text:style-name="T160">-</text:span>красношейка<text:span text:style-name="T160"> – Luscinia calliope (Pallas, 1776)</text:span></text:p>
      <text:p text:style-name="P232">Варакушка – Luscinia svecica (Linnaeus, 1758)</text:p>
      <text:p text:style-name="P231">СЕМЕЙСТВО ДЛИННОХВОСТЫЕ СИНИЦЫ – AEGITHALIDAE</text:p>
      <text:p text:style-name="P241">Синица длиннохвостая – Aegithalos caudatus (Linnaeus, 1758)</text:p>
      <text:p text:style-name="P242">СЕМЕЙСТВО СИНИЦЕВЫЕ – PARIDAE</text:p>
      <text:p text:style-name="P232">Гаичка<text:span text:style-name="T160"> </text:span>буроголовая<text:span text:style-name="T160">– Poecile montana (Conrad von Baldenstein, 1827)</text:span></text:p>
      <text:p text:style-name="P232">Синица<text:span text:style-name="T160"> </text:span>московка<text:span text:style-name="T160"> – Periparus ater (Linnaeus, 1758)</text:span></text:p>
      <text:p text:style-name="P232">Синица большая – Parus major Linnaeus, 1758</text:p>
      <text:p text:style-name="P231">СЕМЕЙСТВО — ПОПОЛЗНЕВЫЕ</text:p>
      <text:p text:style-name="P241">Поползень обыкновенный Sitta europaea Linnaeus, 1758 </text:p>
      <text:p text:style-name="P242">СЕМЕЙСТВО ВОРОБЬИНЫЕ – PASSERIDAE</text:p>
      <text:p text:style-name="P232">Воробей<text:span text:style-name="T160"> </text:span>домовый<text:span text:style-name="T160"> Passer domesticus (Linnaeus, 1758)</text:span></text:p>
      <text:p text:style-name="P243">Воробей полевой – Passer montanus (Linnaeus, 1758) </text:p>
      <text:p text:style-name="P242"><text:span text:style-name="T160">СЕМЕЙСТВО ВЬЮРКОВЫЕ – </text:span>FRINGILLIDAE</text:p>
      <text:p text:style-name="P241">Зяблик – Fringilla coelebs Linnaeus, 1758</text:p>
      <text:p text:style-name="P241">Юрок – Fringilla montifringilla Linnaeus, 1758</text:p>
      <text:p text:style-name="P241">Чиж – Chloris spinus (Linnaeus, 1758)</text:p>
      <text:p text:style-name="P241">Щегол черноголовый – Carduelis carduelis (Linnaeus, 1758)</text:p>
      <text:p text:style-name="P241">Коноплянка – Carduelis cannabina (Linnaeus, 1758)</text:p>
      <text:p text:style-name="P241">Чечетка обыкновенная – Carduelis flammea (Linnaeus, 1758)</text:p>
      <text:p text:style-name="P241">Чечевица обыкновенная – Carpodacus erythrinus (Pallas, 1770)</text:p>
      <text:p text:style-name="P241">Клест-еловик, или обыкновенный Loxia curvirostra Linnaeus, 1758</text:p>
      <text:p text:style-name="P241">Снегирь обыкновенный– Pyrrhula pyrrhula (Linnaeus, 1758)</text:p>
      <text:p text:style-name="P241">Снегирь<text:span text:style-name="T160"> </text:span>серый<text:span text:style-name="T160"> Pyrrhula cineracea Cabanis, 1872</text:span></text:p>
      <text:p text:style-name="P241">Дубонос<text:span text:style-name="T160"> </text:span>обыкновенный<text:span text:style-name="T160"> – Coccothraustes coccothraustes (Linnaeus, </text:span><text:span text:style-name="T163">1758)</text:span></text:p>
      <text:p text:style-name="P242">СЕМЕЙСТВО ОВСЯНКОВЫЕ – EMBERIZIDAE</text:p>
      <text:p text:style-name="P241">Овсянка обыкновенная – Emberiza citrinella Linnaeus, 1758</text:p>
      <text:p text:style-name="P241">Овсянка белошапочная – Emberiza leucocephalos Gmelin, 1771</text:p>
      <text:p text:style-name="P241">Овсянка<text:span text:style-name="T160"> </text:span>садовая<text:span text:style-name="T160"> – Emberiza hortulana Linnaeus, 1758</text:span></text:p>
      <text:p text:style-name="P241">Овсянка седоголовая – Emberiza spodocephala Pallas, 1776</text:p>
      <text:p text:style-name="P241">Подорожник лапландский – Calcarius lapponicus Linnaeus, 1758</text:p>
      <text:p text:style-name="P241">Пуночка – Plectrophenax nivalis (Linnaeus, 1758)</text:p>
      <text:p text:style-name="P232"/>
      <text:p text:style-name="P242">КЛАСС МЛЕКОПИТАЮЩИЕ – MAMMALIA </text:p>
      <text:p text:style-name="P242">СЕМЕЙСТВО — КРОТОВЫЕ</text:p>
      <text:p text:style-name="P232">Крот алтайский или сибирский - Talpa altaica Nikolsky, 1883</text:p>
      <text:p text:style-name="P231">СЕМЕЙСТВО ЗЕМЛЕРОЙКОВЫЕ – SORICIDAE</text:p>
      <text:p text:style-name="P232">Кутора обыкновенная – Neomys fodiens (Pennant, 1771)</text:p>
      <text:p text:style-name="P232">Бурозубка обыкновенная – Sorex araneus Linnaeus, 1758</text:p>
      <text:p text:style-name="P232"><text:soft-page-break/>Бурозубка средняя – Sorex caecutiens Laxmann, 1788</text:p>
      <text:p text:style-name="P232">Бурозубка<text:span text:style-name="T160"> </text:span>плоскочерепная<text:span text:style-name="T160"> – Sorex roboratus Hollister, 1913</text:span></text:p>
      <text:p text:style-name="P232">Бурозубка<text:span text:style-name="T160"> </text:span>малая<text:span text:style-name="T160"> – Sorex minutus Linnaeus, 1766</text:span></text:p>
      <text:p text:style-name="P244">Бурозубка<text:span text:style-name="T160"> </text:span>тундряная<text:span text:style-name="T160"> – Sorex tundrensis Merriam, 1900</text:span></text:p>
      <text:p text:style-name="P245">СЕМЕЙСТВО ЗАЙЦЕВЫЕ – LEPORIDAE</text:p>
      <text:p text:style-name="P232">Заяц<text:span text:style-name="T160">-</text:span>беляк<text:span text:style-name="T160"> – Lepus timidus Linneaus, 1758</text:span></text:p>
      <text:p text:style-name="P231">СЕМЕЙСТВО БЕЛИЧЬИ – SCIURIDAE</text:p>
      <text:p text:style-name="P232">Белка обыкновенная – Sciurus vulgaris Linnaeus, 1758</text:p>
      <text:p text:style-name="P232">Бурундук азиатский – Tamias sibiricus (Laxmann, 1769)</text:p>
      <text:p text:style-name="P232">Суслик<text:span text:style-name="T160"> </text:span>краснощёкий<text:span text:style-name="T160"> - Spermophilus erythrogenys Brandt, 1841</text:span></text:p>
      <text:p text:style-name="P232">Сурок<text:span text:style-name="T160"> </text:span>лесостепной<text:span text:style-name="T160"> - Marmota baibacina Kastschenko, 1899</text:span></text:p>
      <text:p text:style-name="P231">СЕМЕЙСТВО БОБРОВЫЕ — CASTORIDAE</text:p>
      <text:p text:style-name="P244">Бобр речной, или обыкновенный – Castor fiber Linnaeus, 1758</text:p>
      <text:p text:style-name="P245">СЕМЕЙСТВО МЫШОВКОВЫЕ – SMINTHIDAE</text:p>
      <text:p text:style-name="P232">Мышовка<text:span text:style-name="T160"> </text:span>лесная<text:span text:style-name="T160"> – Sicista betulina (Pallas, 1779)</text:span></text:p>
      <text:p text:style-name="P231">СЕМЕЙСТВО ХОМЯКОВЫЕ – CRICETIDAE</text:p>
      <text:p text:style-name="P232">Хомяк обыкновенный – Cricetus cricetus (Linnaeus, 1758)</text:p>
      <text:p text:style-name="P232">Полевка<text:span text:style-name="T160"> </text:span>рыжая<text:span text:style-name="T160"> – Myodes glareolus (Schreber, 1780)</text:span></text:p>
      <text:p text:style-name="P232">Полевка<text:span text:style-name="T160"> </text:span>красно<text:span text:style-name="T160">-</text:span>серая<text:span text:style-name="T160"> Myodes rufocanus (Sundevall, 1846)</text:span></text:p>
      <text:p text:style-name="P232">Полевка<text:span text:style-name="T160"> </text:span>красная<text:span text:style-name="T160"> Myodes rutilus (Pallas, 1779)</text:span></text:p>
      <text:p text:style-name="P232">Полевка обыкновенная – Microtus arvalis (Pallas, 1811)</text:p>
      <text:p text:style-name="P232">Полевка<text:span text:style-name="T160"> </text:span>узкочерепная<text:span text:style-name="T160"> – Microtus gregalis (Pallas, 1779)</text:span></text:p>
      <text:p text:style-name="P232">Полевка<text:span text:style-name="T160">-</text:span>экономка<text:span text:style-name="T160"> – Microtus oeconomus (Pallas, 1776)</text:span></text:p>
      <text:p text:style-name="P232">Ондатра – Ondatra zibethicus (Linnaeus, 1766)</text:p>
      <text:p text:style-name="P232">Полевка водяная или водяная крыса – Arvicola terrestris (Linnaeus, 1758)</text:p>
      <text:p text:style-name="P231">СЕМЕЙСТВО МЫШИНЫЕ – MURIDAE</text:p>
      <text:p text:style-name="P232">Мышь<text:span text:style-name="T160"> </text:span>полевая<text:span text:style-name="T160"> – Apodemus agrarius (Pallas, 1771)</text:span></text:p>
      <text:p text:style-name="P232">Мышь<text:span text:style-name="T160"> </text:span>домовая<text:span text:style-name="T160"> – Mus musculus Linnaeus, 1758</text:span></text:p>
      <text:p text:style-name="P232">Мышь<text:span text:style-name="T160"> </text:span>восточно<text:span text:style-name="T160">-</text:span>азиатская<text:span text:style-name="T160"> – Apodemus peninsulae (Thomas, 1907)</text:span></text:p>
      <text:p text:style-name="P232">Мышь<text:span text:style-name="T160">-</text:span>малютка<text:span text:style-name="T160"> – Micromys minutus (Pallas, 1771)</text:span></text:p>
      <text:p text:style-name="P232">Крыса<text:span text:style-name="T160"> </text:span>серая<text:span text:style-name="T160"> – Rattus norvegicus (Berkenhout, 1769)</text:span></text:p>
      <text:p text:style-name="P231">СЕМЕЙСТВО КОЖАНОВЫЕ – VESPERTILIONIDAE</text:p>
      <text:p text:style-name="P232">Ночница Иконникова Myotis ikonnikovi Ognev, 1912*</text:p>
      <text:p text:style-name="P232">Ночница восточная – Myotis petax (Kuhl, 1817)</text:p>
      <text:p text:style-name="P232">Ночница сибирская – Myotis sibiricus Kastschenko, 1905</text:p>
      <text:p text:style-name="P232">Кожанок<text:span text:style-name="T160"> </text:span>северный<text:span text:style-name="T160"> Eptesicus nilssoni Keyserling et Blasius, 1839</text:span></text:p>
      <text:p text:style-name="P232">Кожан<text:span text:style-name="T160"> </text:span>двуцветный<text:span text:style-name="T160"> Vespertilio murinus Linnaeus, 1758</text:span></text:p>
      <text:p text:style-name="P232">Трубконос<text:span text:style-name="T160"> </text:span>сибирский<text:span text:style-name="T160"> Murina helgendorfi (Peters, 1880)*</text:span></text:p>
      <text:p text:style-name="P231">СЕМЕЙСТВО КОШАЧЬИ – FELIDAE</text:p>
      <text:p text:style-name="P232">Рысь – Lynx lynx (Linnaeus, 1758)</text:p>
      <text:p text:style-name="P231">СЕМЕЙСТВО ПСОВЫЕ – CANIDAE</text:p>
      <text:p text:style-name="P244">Лисица красная или быкновенная – Vulpes vulpes (Linnaeus, 1758) </text:p>
      <text:p text:style-name="P245">СЕМЕЙСТВО МЕДВЕЖЬИ – URSIDAE</text:p>
      <text:p text:style-name="P232">Медведь<text:span text:style-name="T160"> </text:span>бурый<text:span text:style-name="T160"> – Ursus arctos Linnaeus, 1758</text:span></text:p>
      <text:p text:style-name="P231">СЕМЕЙСТВО КУНЬИ – MUSTELIDAE</text:p>
      <text:p text:style-name="P232">Выдра<text:span text:style-name="T160"> </text:span>речная<text:span text:style-name="T160"> Lutra lutra (Linnaeus, 1758)</text:span></text:p>
      <text:p text:style-name="P244">Барсук<text:span text:style-name="T160"> </text:span>восточный<text:span text:style-name="T160"> – Meles leucurus Hodgsson, 1847</text:span></text:p>
      <text:p text:style-name="P244">Соболь<text:span text:style-name="T164"> </text:span><text:span text:style-name="T165">Martes</text:span><text:span text:style-name="T166"> </text:span><text:span text:style-name="T165">zibellina</text:span><text:span text:style-name="T167"> </text:span>(Linnaeus,<text:span text:style-name="T168"> </text:span>1758)</text:p>
      <text:p text:style-name="P246" loext:marker-style-name="T169">Ласка<text:span text:style-name="T170"> </text:span>–<text:span text:style-name="T171"> </text:span><text:span text:style-name="T165">Mustela</text:span><text:span text:style-name="T172"> </text:span><text:span text:style-name="T165">nivalis</text:span><text:span text:style-name="T167"> </text:span>Linnaeus,<text:span text:style-name="T170"> </text:span>1766</text:p>
      <text:p text:style-name="P247" loext:marker-style-name="T169">Горностай<text:span text:style-name="T173"> </text:span><text:span text:style-name="T165">Mustela</text:span><text:span text:style-name="T172"> </text:span><text:span text:style-name="T165">erminea</text:span><text:span text:style-name="T166"> </text:span>Linnaeus,<text:span text:style-name="T170"> </text:span>1758</text:p>
      <text:p text:style-name="P247" loext:marker-style-name="T169">Колонок<text:span text:style-name="T174"> </text:span><text:span text:style-name="T165">Mustela</text:span><text:span text:style-name="T166"> </text:span><text:span text:style-name="T165">sibirica</text:span><text:span text:style-name="T167"> </text:span>Pallas,<text:span text:style-name="T175"> </text:span>1773</text:p>
      <text:p text:style-name="P247" loext:marker-style-name="T176">Хорек<text:span text:style-name="T177"> </text:span><text:span text:style-name="T160">-</text:span><text:span text:style-name="T178"> </text:span>степной<text:span text:style-name="T178"> </text:span><text:span text:style-name="T160">–</text:span><text:span text:style-name="T179"> </text:span><text:span text:style-name="T180">Mustela</text:span><text:span text:style-name="T181"> </text:span><text:span text:style-name="T180">eversmannii</text:span><text:span text:style-name="T181"> </text:span><text:span text:style-name="T160">Lesson,</text:span><text:span text:style-name="T179"> </text:span><text:span text:style-name="T160">1827</text:span></text:p>
      <text:p text:style-name="P247" loext:marker-style-name="T176"><text:soft-page-break/>Норка<text:span text:style-name="T179"> </text:span>американская<text:span text:style-name="T178"> </text:span><text:span text:style-name="T160">–</text:span><text:span text:style-name="T179"> </text:span><text:span text:style-name="T180">Neovison</text:span><text:span text:style-name="T181"> </text:span><text:span text:style-name="T180">vison</text:span><text:span text:style-name="T182"> </text:span><text:span text:style-name="T160">(Schreber,</text:span><text:span text:style-name="T179"> </text:span><text:span text:style-name="T160">1777)</text:span></text:p>
      <text:p text:style-name="P248">СЕМЕЙСТВО<text:span text:style-name="T168"> </text:span>ОЛЕНЬИ<text:span text:style-name="T168"> </text:span>–<text:span text:style-name="T183"> </text:span>CERVIDAE</text:p>
      <text:p text:style-name="P246" loext:marker-style-name="T169">Лось<text:span text:style-name="T170"> </text:span>европейский<text:span text:style-name="T184"> </text:span>–<text:span text:style-name="T170"> </text:span><text:span text:style-name="T165">Alces</text:span><text:span text:style-name="T185"> </text:span><text:span text:style-name="T165">alces</text:span><text:span text:style-name="T167"> </text:span>(Linnaeus,<text:span text:style-name="T171"> </text:span>1758)</text:p>
      <text:p text:style-name="P247" loext:marker-style-name="T169">Косуля<text:span text:style-name="T186"> </text:span>сибирская<text:span text:style-name="T171"> </text:span>–<text:span text:style-name="T171"> </text:span><text:span text:style-name="T165">Capreolus</text:span><text:span text:style-name="T167"> </text:span><text:span text:style-name="T165">pygargus</text:span><text:span text:style-name="T187"> </text:span>(Pallas,<text:span text:style-name="T188"> </text:span>1771)</text:p>
      <text:h text:style-name="P249" text:outline-level="2"/>
      <text:h text:style-name="P250" text:outline-level="2">КОМПЛЕКС БЕСПОЗВОНОЧНЫХ <text:s/>ЖИВОТНЫХ НА УЧЕТНЫХ <text:span text:style-name="T189"><text:s/></text:span>ПЛОЩАДКАХ<text:span text:style-name="T171"> </text:span>ГПЗ «ГОРСКИНСКИЙ»</text:h>
      <text:h text:style-name="P251" text:outline-level="2">ТИП КОЛЬЧАТЫЕ ЧЕРВИ<text:span text:style-name="T190"> — </text:span>ANNELIDA<text:span text:style-name="T189"> </text:span></text:h>
      <text:h text:style-name="P251" text:outline-level="2">КЛАСС<text:span text:style-name="T183"> </text:span>ПОЯСКОВЫЕ<text:span text:style-name="T171"> — </text:span>CLITELLATA</text:h>
      <text:p text:style-name="P252">Отряд<text:span text:style-name="T188"> </text:span>Crassiclitellata<text:span text:style-name="T188"> </text:span>-<text:span text:style-name="T175"> </text:span>Толстопоясковые</text:p>
      <text:p text:style-name="P253">Семейство<text:span text:style-name="T170"> </text:span>Lumbricidae<text:span text:style-name="T170"> </text:span>–<text:span text:style-name="T171"> </text:span>Люмбрициды,<text:span text:style-name="T171"> </text:span>или<text:span text:style-name="T171"> </text:span>Настоящие<text:span text:style-name="T171"> </text:span>дождевые<text:span text:style-name="T183"> </text:span>черви</text:p>
      <text:p text:style-name="P254"><text:span text:style-name="T165">Eisenia</text:span><text:span text:style-name="T191"> </text:span><text:span text:style-name="T165">nordenskioldi</text:span><text:span text:style-name="T185"> </text:span>(Eisen,<text:span text:style-name="T168"> </text:span>1879)<text:span text:style-name="T170"> </text:span>-<text:span text:style-name="T168"> </text:span>Эйзения<text:span text:style-name="T170"> </text:span>Норденшельда</text:p>
      <text:p text:style-name="P255"><text:span text:style-name="T165">Octolasion</text:span><text:span text:style-name="T166"> </text:span><text:span text:style-name="T165">lacteum</text:span><text:span text:style-name="T185"> </text:span>(Örley,<text:span text:style-name="T171"> </text:span>1885)<text:span text:style-name="T192"> </text:span>-<text:span text:style-name="T171"> </text:span>Червь<text:span text:style-name="T188"> </text:span>белокончиковый</text:p>
      <text:p text:style-name="P256">Класс Insecta<text:span text:style-name="T190"> —</text:span> Насекомые</text:p>
      <text:p text:style-name="P256">Отряд<text:span text:style-name="T183"> </text:span>Odonata<text:span text:style-name="T186"> —</text:span><text:span text:style-name="T171"> </text:span>Стрекоз<text:span text:style-name="T193">ы</text:span></text:p>
      <text:p text:style-name="P256">Семейство<text:span text:style-name="T170"> </text:span>Aeschnidae<text:span text:style-name="T183"> </text:span>-<text:span text:style-name="T171"> </text:span>Коромысло</text:p>
      <text:list text:style-name="WW8Num32">
        <text:list-header>
          <text:p text:style-name="P257" loext:marker-style-name="T169"><text:span text:style-name="T165">Aeschna</text:span><text:span text:style-name="T187"> </text:span><text:span text:style-name="T165">grandis</text:span><text:span text:style-name="T166"> </text:span>Linnaeus,<text:span text:style-name="T175"> </text:span>1758<text:span text:style-name="T183"> </text:span>-<text:span text:style-name="T171"> </text:span>Коромысло<text:span text:style-name="T188"> </text:span>большое</text:p>
          <text:p text:style-name="P258" loext:marker-style-name="T169"><text:span text:style-name="T165">Aeschna</text:span><text:span text:style-name="T187"> </text:span><text:span text:style-name="T165">juncea</text:span><text:span text:style-name="T166"> </text:span><text:span text:style-name="T165">Linnaeus,</text:span><text:span text:style-name="T185"> </text:span><text:span text:style-name="T165">1758</text:span><text:span text:style-name="T187"> </text:span><text:span text:style-name="T165">-</text:span><text:span text:style-name="T185"> </text:span>Коромысло<text:span text:style-name="T171"> </text:span>камышовое</text:p>
          <text:p text:style-name="P259" loext:marker-style-name="T169"><text:span text:style-name="T165">Aeschna</text:span><text:span text:style-name="T185"> </text:span><text:span text:style-name="T165">affinis</text:span><text:span text:style-name="T187"> </text:span><text:span text:style-name="T165">Vanderlinden,</text:span><text:span text:style-name="T191"> </text:span><text:span text:style-name="T165">1825</text:span><text:span text:style-name="T187"> </text:span><text:span text:style-name="T165">-</text:span><text:span text:style-name="T185"> </text:span>Коромысло<text:span text:style-name="T170"> </text:span>зеленобокое</text:p>
        </text:list-header>
      </text:list>
      <text:p text:style-name="P260">Семейство<text:span text:style-name="T170"> </text:span>Corduliidae<text:span text:style-name="T183"> </text:span>-<text:span text:style-name="T192"> </text:span>Бабки</text:p>
      <text:list text:continue-numbering="true" text:style-name="WW8Num32">
        <text:list-header>
          <text:p text:style-name="P259" loext:marker-style-name="T169"><text:span text:style-name="T165">Cordulia</text:span><text:span text:style-name="T166"> </text:span><text:span text:style-name="T165">aenea</text:span><text:span text:style-name="T167"> </text:span>Linnaeus,<text:span text:style-name="T170"> </text:span>1758<text:span text:style-name="T183"> </text:span>-<text:span text:style-name="T170"> </text:span>Бабка<text:span text:style-name="T188"> </text:span>бронзовая</text:p>
          <text:p text:style-name="P257" loext:marker-style-name="T194"><text:span text:style-name="T160">3</text:span>еленотелка<text:span text:style-name="T195"> </text:span>металлическая<text:span text:style-name="T195"> </text:span><text:span text:style-name="T160">—</text:span><text:span text:style-name="T180">Somatochlora</text:span><text:span text:style-name="T196"> </text:span><text:span text:style-name="T180">metallica</text:span><text:span text:style-name="T196"> </text:span><text:span text:style-name="T180">Vanderlinden,</text:span><text:span text:style-name="T197"> </text:span><text:span text:style-name="T180">1825</text:span></text:p>
        </text:list-header>
      </text:list>
      <text:p text:style-name="P260">Семейство<text:span text:style-name="T183"> </text:span>Libellulidae<text:span text:style-name="T198"> </text:span>-<text:span text:style-name="T171"> </text:span>Стрекозы<text:span text:style-name="T184"> </text:span>настоящие</text:p>
      <text:list text:continue-numbering="true" text:style-name="WW8Num32">
        <text:list-header>
          <text:p text:style-name="P258" loext:marker-style-name="T169"><text:span text:style-name="T165">Libellula</text:span><text:span text:style-name="T185"> </text:span><text:span text:style-name="T165">quadrimaculata</text:span><text:span text:style-name="T167"> </text:span>Linnaeus,<text:span text:style-name="T188"> </text:span>1758<text:span text:style-name="T183"> </text:span>-<text:span text:style-name="T175"> </text:span>Стрекоза<text:span text:style-name="T188"> </text:span>четырехпятнистая</text:p>
          <text:p text:style-name="P261" loext:marker-style-name="T169"><text:span text:style-name="T165">Sympetrum flaveolum </text:span>(Linnaeus, 1758)<text:span text:style-name="T190"> </text:span>- Стрекоза желтая<text:span text:style-name="T189"> </text:span></text:p>
          <text:p text:style-name="P262" loext:marker-style-name="T169"><text:span text:style-name="T165">Sympetrum</text:span><text:span text:style-name="T191"> </text:span><text:span text:style-name="T165">danae</text:span><text:span text:style-name="T167"> </text:span>Sulzer,<text:span text:style-name="T184"> </text:span>1776<text:span text:style-name="T190"> </text:span>-<text:span text:style-name="T199"> </text:span>Стрекоза чёрная</text:p>
        </text:list-header>
      </text:list>
      <text:p text:style-name="P263"><text:span text:style-name="T165">Sympetrum</text:span><text:span text:style-name="T187"> </text:span><text:span text:style-name="T165">sanguineum</text:span><text:span text:style-name="T167"> </text:span>Muller,<text:span text:style-name="T183"> </text:span>1764<text:span text:style-name="T186"> </text:span>-<text:span text:style-name="T171"> </text:span>Стрекоза<text:span text:style-name="T184"> </text:span>кроваво-красная</text:p>
      <text:p text:style-name="P264">Семейство<text:span text:style-name="T200"> </text:span><text:span text:style-name="T165">Coenagrion</text:span><text:span text:style-name="T201"> </text:span><text:span text:style-name="T165">-</text:span><text:span text:style-name="T202"> </text:span>Стрелки<text:span text:style-name="T190"> </text:span></text:p>
      <text:p text:style-name="P265"><text:span text:style-name="T165">Coenagrion hastulatum </text:span>Charpentier, 1825 -<text:span text:style-name="T190"> </text:span>Стрелка копьеносная</text:p>
      <text:p text:style-name="P265"><text:span text:style-name="T165">Coenagrion pulchellum </text:span>Vanderlinden, 1825<text:span text:style-name="T190"> </text:span>- Стрелка изящная<text:span text:style-name="T190"> </text:span></text:p>
      <text:p text:style-name="P266"><text:span text:style-name="T165">Coenagrion</text:span><text:span text:style-name="T187"> </text:span><text:span text:style-name="T165">vernale</text:span><text:span text:style-name="T185"> </text:span>Hagen,<text:span text:style-name="T203"> </text:span>1839<text:span text:style-name="T171"> </text:span>(=<text:span text:style-name="T165">Coenagrion</text:span><text:span text:style-name="T166"> </text:span><text:span text:style-name="T165">lunulatum</text:span><text:span text:style-name="T185"> </text:span><text:span text:style-name="T165">Charpentier, </text:span><text:span text:style-name="T165">1835</text:span>)<text:span text:style-name="T171"> —</text:span><text:span text:style-name="T183"> </text:span>Стрелка<text:span text:style-name="T171"> </text:span>весенняя</text:p>
      <text:list text:style-name="WW8Num5">
        <text:list-header>
          <text:p text:style-name="P267" loext:marker-style-name="T169"><text:span text:style-name="T165">Erythromma</text:span><text:span text:style-name="T172"> </text:span><text:span text:style-name="T165">naias</text:span><text:span text:style-name="T187"> </text:span>Iiansemann,<text:span text:style-name="T168"> </text:span>1823Красноглазка-наяда</text:p>
          <text:p text:style-name="P268" loext:marker-style-name="T169"><text:span text:style-name="T165">Enallagma cyathigerum </text:span>Charpentier, 1840<text:span text:style-name="T190"> </text:span>- Синестрелка - (меняшка)<text:span text:style-name="T189"> </text:span>кубконосная</text:p>
          <text:p text:style-name="P269" loext:marker-style-name="T169">Семейство Lestidae Bianchi, 1905 — Лютки</text:p>
        </text:list-header>
      </text:list>
      <text:p text:style-name="P270">17.<text:span text:style-name="T165">Lestes</text:span><text:span text:style-name="T187"> </text:span><text:span text:style-name="T165">dryas</text:span><text:span text:style-name="T204"> </text:span><text:span text:style-name="T165">Kirby,</text:span><text:span text:style-name="T167"> </text:span><text:span text:style-name="T165">1890 <text:s/></text:span>-<text:span text:style-name="T184"> </text:span>Jiютка-дриада</text:p>
      <text:p text:style-name="P264">Отряд Orthoptera -Прямокрылые<text:span text:style-name="T190"> </text:span></text:p>
      <text:p text:style-name="P264">Семейство<text:span text:style-name="T171"> </text:span>Tettigoniidae<text:span text:style-name="T173">-</text:span>Кузнечиковые</text:p>
      <text:p text:style-name="P271"><text:span text:style-name="T165">Phaneroptera falcata </text:span>(Poda, 1761)<text:span text:style-name="T190"> </text:span>- Пластинокрыл обыкновенный<text:span text:style-name="T189"> </text:span></text:p>
      <text:p text:style-name="P271"><text:span text:style-name="T165">Poecilimon intermedius </text:span>(Fieb.,1853) - Пилохвост восточный<text:span text:style-name="T190"> </text:span></text:p>
      <text:p text:style-name="P271"><text:soft-page-break/><text:span text:style-name="T165">Tettigonia cantans</text:span><text:span text:style-name="T205"> </text:span>(Fuess.,<text:span text:style-name="T183"> </text:span>1775) - Кузнечик<text:span text:style-name="T184"> </text:span>певчий</text:p>
      <text:p text:style-name="P271"><text:span text:style-name="T165">Decticus verrucivorus </text:span>( L., 1758) - Кузнечик серый<text:span text:style-name="T190"> </text:span></text:p>
      <text:p text:style-name="P271"><text:span text:style-name="T165">Montana montana </text:span>(Koll., 1833) - Скачок степной<text:span text:style-name="T190"> </text:span></text:p>
      <text:p text:style-name="P271"><text:span text:style-name="T165">Bicolorana bicolor </text:span>(Phil., 1830) - Скачок двуцветный<text:span text:style-name="T189"> </text:span></text:p>
      <text:p text:style-name="P271"><text:span text:style-name="T165">Bicolorana</text:span><text:span text:style-name="T167"> </text:span><text:span text:style-name="T165">roeselii</text:span><text:span text:style-name="T205"> </text:span>(Hagen.,<text:span text:style-name="T188"> </text:span>1882) -<text:span text:style-name="T198"> </text:span>Скачок<text:span text:style-name="T184"> </text:span>зеленый</text:p>
      <text:p text:style-name="P272">Семейство Familia Tetrigidae<text:span text:style-name="T190"> </text:span>- Прыгунчиковые<text:span text:style-name="T189"> </text:span></text:p>
      <text:p text:style-name="P273"><text:span text:style-name="T165">Tetrix</text:span><text:span text:style-name="T185"> </text:span><text:span text:style-name="T165">subulata</text:span><text:span text:style-name="T205"> </text:span>(L.,<text:span text:style-name="T184"> </text:span>1761) -<text:span text:style-name="T199"> </text:span>Прыгунчик узкий</text:p>
      <text:p text:style-name="P274"><text:span text:style-name="T165">Tetrix tenuicornis </text:span>(Sahlb., 1891) - Прыгунчик<text:span text:style-name="T190"> </text:span>тонкоусый</text:p>
      <text:p text:style-name="P274"><text:span text:style-name="T165">Tetrix</text:span><text:span text:style-name="T185"> </text:span><text:span text:style-name="T165">bipunctata</text:span><text:span text:style-name="T205"> </text:span>(L.,<text:span text:style-name="T183"> </text:span>1758)<text:span text:style-name="T184"> </text:span>-<text:span text:style-name="T184"> </text:span>Прыгунчик<text:span text:style-name="T186"> </text:span>короткоусый</text:p>
      <text:p text:style-name="P275">Семейство Саранчовые – Acrididae</text:p>
      <text:p text:style-name="P274"><text:span text:style-name="T165">Chrysochraon dispar </text:span>(Germ., 1853) -<text:span text:style-name="T190"> </text:span>Зеленчук непарный</text:p>
      <text:p text:style-name="P274"><text:span text:style-name="T165">Euthystira brachyptera </text:span>(Ocsk., 1826) -<text:span text:style-name="T190"> </text:span>Зеленчук короткокрылый<text:span text:style-name="T189"> </text:span></text:p>
      <text:p text:style-name="P274"><text:span text:style-name="T165">Stenobothrus lineatus </text:span>(Panz., 1796) - Травянка<text:span text:style-name="T190"> </text:span>толстоголовая</text:p>
      <text:p text:style-name="P274"><text:span text:style-name="T165">Stenobothrus nigromaculatus </text:span>(H.-S., 1840) -<text:span text:style-name="T190"> </text:span>Травянка пятнистая<text:span text:style-name="T189"> </text:span></text:p>
      <text:p text:style-name="P274"><text:span text:style-name="T165">Gomphocerus rufus </text:span>(L., 1758) -<text:span text:style-name="T190"> </text:span>Копьеноска рыжая<text:span text:style-name="T190"> </text:span></text:p>
      <text:p text:style-name="P274"><text:span text:style-name="T165">Glyptobothrus biguttulus </text:span>(L., 1758) - Конек изменчивый<text:span text:style-name="T190"> </text:span></text:p>
      <text:p text:style-name="P274"><text:span text:style-name="T165">Сhorthippus apricarius</text:span><text:span text:style-name="T205"> </text:span>(L.,<text:span text:style-name="T184"> </text:span>1758)<text:span text:style-name="T184"> </text:span>-<text:span text:style-name="T206"> </text:span>Конек бурый</text:p>
      <text:p text:style-name="P274"><text:span text:style-name="T165">Chorthippus parallelus </text:span>(Zett., 1821)<text:span text:style-name="T190"> </text:span>- Конек короткокрылый</text:p>
      <text:p text:style-name="P274"><text:span text:style-name="T165">Chorthippus</text:span><text:span text:style-name="T207"> </text:span><text:span text:style-name="T165">dorsatus</text:span><text:span text:style-name="T205"> </text:span>(Zett.,<text:span text:style-name="T190"> </text:span>1821)<text:span text:style-name="T208"> </text:span>-<text:span text:style-name="T209"> </text:span>Конек луговой<text:span text:style-name="T190"> </text:span></text:p>
      <text:p text:style-name="P274"><text:span text:style-name="T165">Chorthippus albomarginatus </text:span>(DeG., 1773) - Кобылка белополосая<text:span text:style-name="T189"> </text:span></text:p>
      <text:p text:style-name="P274"><text:span text:style-name="T165">Stethophyma grossum </text:span>(L., 1758)<text:span text:style-name="T190"> </text:span>- Кобылка большая болотная<text:span text:style-name="T190"> </text:span></text:p>
      <text:p text:style-name="P274"><text:span text:style-name="T165">Celes skalozubovi</text:span><text:span text:style-name="T205"> </text:span>Adel.,<text:span text:style-name="T183"> </text:span>1906 -<text:span text:style-name="T206"> </text:span>Кобылка<text:span text:style-name="T171"> </text:span>Скалозубова</text:p>
      <text:p text:style-name="P276">Отряд<text:span text:style-name="T183"> </text:span>Trichoptera<text:span text:style-name="T170"> </text:span>―<text:span text:style-name="T171"> </text:span>Ручейники</text:p>
      <text:p text:style-name="P277"><text:span text:style-name="T165">Semblis</text:span><text:span text:style-name="T191"> </text:span><text:span text:style-name="T165">phalaenoides</text:span><text:span text:style-name="T187"> </text:span>(Linnaeus,<text:span text:style-name="T188"> </text:span>1758)<text:span text:style-name="T171"> </text:span>―<text:span text:style-name="T175"> </text:span>Ручейник<text:span text:style-name="T168"> </text:span>бабочковидный.</text:p>
      <text:p text:style-name="P278">Отряд Coleoptera ― Жесткокрылые<text:span text:style-name="T190"> </text:span></text:p>
      <text:p text:style-name="P278">Семейство<text:span text:style-name="T188"> </text:span>Carabidae<text:span text:style-name="T170"> </text:span>―<text:span text:style-name="T170"> </text:span>Жужелицы</text:p>
      <text:p text:style-name="P279"><text:span text:style-name="T180">Carabus regalis </text:span><text:span text:style-name="T160">Fischer von Waldheim, 1820 ― </text:span>Жужелица<text:span text:style-name="T160"> </text:span>королевская<text:span text:style-name="T160">.</text:span></text:p>
      <text:p text:style-name="P278">Семейство<text:span text:style-name="T183"> </text:span>Silphidae<text:span text:style-name="T170"> </text:span>―<text:span text:style-name="T171"> </text:span>Мертвоеды</text:p>
      <text:p text:style-name="P280"><text:span text:style-name="T165">Nicrophorus</text:span><text:span text:style-name="T187"> </text:span><text:span text:style-name="T165">investigator</text:span><text:span text:style-name="T166"> </text:span>Zetterstedt,<text:span text:style-name="T175"> </text:span>1824<text:span text:style-name="T168"> </text:span>―<text:span text:style-name="T170"> </text:span>Могильщик-исследователь.</text:p>
      <text:p text:style-name="P281">Семейство Geotrupidae ― Навозники-землерои</text:p>
      <text:p text:style-name="P282"><text:span text:style-name="T165">Anoplotrupes</text:span><text:span text:style-name="T185"> </text:span><text:span text:style-name="T165">stercorosus</text:span><text:span text:style-name="T204"> </text:span>(Hartmann<text:span text:style-name="T184"> </text:span>in<text:span text:style-name="T184"> </text:span>L.G.Scriba,<text:span text:style-name="T171"> </text:span>1791)<text:span text:style-name="T183"> </text:span>―<text:span text:style-name="T184"> </text:span>Навозник</text:p>
      <text:p text:style-name="P283">Семейство<text:span text:style-name="T170"> </text:span>Scarabaeidae<text:span text:style-name="T171"> </text:span>―<text:span text:style-name="T170"> </text:span>Пластинчатоусые</text:p>
      <text:list text:style-name="WW8Num26">
        <text:list-header>
          <text:p text:style-name="P284" loext:marker-style-name="T169"><text:span text:style-name="T165">Cetonia aurata </text:span>(Linnaeus, 1758) ― Золотистая бронзовка</text:p>
          <text:p text:style-name="P285" loext:marker-style-name="T169"><text:span text:style-name="T165">Protaetia metallica </text:span>(Herbst, 1782) ― Бронзовка металлическая.<text:span text:style-name="T190"> </text:span></text:p>
        </text:list-header>
      </text:list>
      <text:p text:style-name="P281">Семейство Coccinellidae ― Божьи коровки<text:span text:style-name="T189"> </text:span></text:p>
      <text:p text:style-name="P282"><text:span text:style-name="T165">Calvia</text:span><text:span text:style-name="T166"> </text:span><text:span text:style-name="T165">quatuordecimguttata</text:span><text:span text:style-name="T204"> </text:span>(Linnaeus,1758)<text:span text:style-name="T168"> </text:span>―<text:span text:style-name="T183"> </text:span>Коровка</text:p>
      <text:list text:style-name="WW8Num40">
        <text:list-header>
          <text:p text:style-name="P286" loext:marker-style-name="T169"><text:span text:style-name="T165">Coccinella</text:span><text:span text:style-name="T185"> </text:span><text:span text:style-name="T165">septempunctata</text:span><text:span text:style-name="T166"> </text:span>Linnaeus,<text:span text:style-name="T168"> </text:span>1758<text:span text:style-name="T170"> </text:span>―<text:span text:style-name="T168"> </text:span>Коровка<text:span text:style-name="T168"> </text:span>семиточечная</text:p>
          <text:p text:style-name="P287" loext:marker-style-name="T169"><text:span text:style-name="T165">Coccinella</text:span><text:span text:style-name="T185"> </text:span><text:span text:style-name="T165">quinquepunctata</text:span><text:span text:style-name="T167"> </text:span>Linnaeus,<text:span text:style-name="T203"> </text:span>1758<text:span text:style-name="T171"> </text:span>―<text:span text:style-name="T168"> </text:span>Коровка<text:span text:style-name="T170"> </text:span>пятиточечная</text:p>
          <text:p text:style-name="P287" loext:marker-style-name="T169"><text:span text:style-name="T165">Harmonia axyridis </text:span>(Pallas, 1773) ― Божья коровка-арлекин</text:p>
        </text:list-header>
      </text:list>
      <text:p text:style-name="P283">Семейство<text:span text:style-name="T184"> </text:span>Cerambycidae<text:span text:style-name="T184"> </text:span>―<text:span text:style-name="T183"> </text:span>Усачи</text:p>
      <text:list text:continue-numbering="true" text:style-name="WW8Num40">
        <text:list-header>
          <text:p text:style-name="P288" loext:marker-style-name="T169"><text:span text:style-name="T165">Monochamus urussovi </text:span>(Fischer von Waldheim, 1806) ― Чёрный пихтовый<text:span text:style-name="T189"> </text:span>усач</text:p>
          <text:p text:style-name="P289" loext:marker-style-name="T169"><text:span text:style-name="T165">Brachyta interrogationis </text:span>(Linnaeus, 1758) ― Усач цветочный, или<text:span text:style-name="T190"> </text:span>изменчивый усач</text:p>
          <text:p text:style-name="P289" loext:marker-style-name="T169"><text:span text:style-name="T180">Pseudovadonia livida </text:span><text:span text:style-name="T160">(Fabricius, 1776) ― </text:span>Жёлтая<text:span text:style-name="T160"> </text:span>лептура</text:p>
        </text:list-header>
      </text:list>
      <text:p text:style-name="P290">Отряд Hymenoptera<text:span text:style-name="T190"> </text:span>- Перепончатокрылые<text:span text:style-name="T189"> </text:span></text:p>
      <text:p text:style-name="P290">Семейство<text:span text:style-name="T184"> </text:span>Vespidae<text:span text:style-name="T170"> </text:span>-<text:span text:style-name="T183"> </text:span>Настоящие осы</text:p>
      <text:list text:continue-numbering="true" text:style-name="WW8Num40">
        <text:list-header>
          <text:p text:style-name="P286" loext:marker-style-name="T169"><text:span text:style-name="T165">Vespa crabro </text:span>Linnaeus, 1758 ― Шершень обыкновенный</text:p>
        </text:list-header>
      </text:list>
      <text:p text:style-name="P283">Семейство<text:span text:style-name="T184"> </text:span>Apidae<text:span text:style-name="T183"> </text:span>-<text:span text:style-name="T171"> </text:span>Пчёлы<text:span text:style-name="T184"> </text:span>настоящие</text:p>
      <text:list text:continue-numbering="true" text:style-name="WW8Num40">
        <text:list-header>
          <text:p text:style-name="P291" loext:marker-style-name="T169"><text:span text:style-name="T180">Bombus veteranus </text:span><text:span text:style-name="T160">(Fabricius, 1793) - </text:span>Шмель<text:span text:style-name="T160"> </text:span>конский</text:p>
        </text:list-header>
      </text:list>
      <text:p text:style-name="P283"><text:soft-page-break/>Семейство<text:span text:style-name="T183"> </text:span>Настоящие<text:span text:style-name="T183"> </text:span>осы<text:span text:style-name="T183"> </text:span>-<text:span text:style-name="T183"> </text:span>Vespidae</text:p>
      <text:list text:continue-numbering="true" text:style-name="WW8Num40">
        <text:list-header>
          <text:p text:style-name="P292" loext:marker-style-name="T169"><text:span text:style-name="T210">Vespula (Paravespula) germanica. </text:span><text:span text:style-name="T211">(Fabricius, 1793)</text:span><text:span text:style-name="T212"> </text:span><text:span text:style-name="T213">- </text:span><text:span text:style-name="T214">Оса германская</text:span></text:p>
          <text:p text:style-name="P292" loext:marker-style-name="T169"><text:span text:style-name="T210">Vespula vulgaris </text:span><text:span text:style-name="T215">(</text:span><text:span text:style-name="T216">Linnaeus, 1758</text:span><text:span text:style-name="T215">)</text:span><text:span text:style-name="T210"> </text:span><text:span text:style-name="T213"><text:s/>- </text:span><text:span text:style-name="T214">Оса обыкновенная</text:span><text:span text:style-name="T217"> </text:span></text:p>
          <text:p text:style-name="P292" loext:marker-style-name="T169"><text:span text:style-name="T210">Dolichovespula sylvestris </text:span><text:span text:style-name="T214">(Scopoli, 1763) - Оса </text:span><text:span text:style-name="T214">лесная</text:span></text:p>
          <text:p text:style-name="P292" loext:marker-style-name="T169"><text:span text:style-name="T210">Dolichovespula saxsonica</text:span><text:span text:style-name="T218"> </text:span><text:span text:style-name="T214">Fabricius,</text:span><text:span text:style-name="T219"> </text:span><text:span text:style-name="T214">1793</text:span><text:span text:style-name="T220"> </text:span><text:span text:style-name="T214">-</text:span><text:span text:style-name="T219"> </text:span><text:span text:style-name="T214">Оса</text:span><text:span text:style-name="T220"> </text:span><text:span text:style-name="T214">саксонская</text:span></text:p>
        </text:list-header>
      </text:list>
      <text:p text:style-name="P293">Отряд Lepidoptera - Чешуекрылые<text:span text:style-name="T190"> </text:span></text:p>
      <text:p text:style-name="P293">Семейства<text:span text:style-name="T168"> </text:span>Papilionidae<text:span text:style-name="T171"> </text:span>-<text:span text:style-name="T170"> </text:span>Парусники</text:p>
      <text:p text:style-name="P294"><text:a xlink:type="simple" xlink:href="https://ru.wikipedia.org/wiki/Parnassius_apollo" text:style-name="Internet_20_link" text:visited-style-name="Visited_20_Internet_20_Link"><text:span text:style-name="T221">Parnassius apollo </text:span></text:a><text:span text:style-name="T222">(Linnaeus, 1758) — </text:span><text:span text:style-name="T223">Аполлон обыкновенный</text:span></text:p>
      <text:p text:style-name="P294"><text:a xlink:type="simple" xlink:href="https://ru.wikipedia.org/wiki/Parnassius_nomion" text:style-name="Internet_20_link" text:visited-style-name="Visited_20_Internet_20_Link"><text:span text:style-name="T221">Parnassius</text:span><text:span text:style-name="T224"> </text:span><text:span text:style-name="T221">nomion </text:span></text:a><text:span text:style-name="T222">Fischer</text:span><text:span text:style-name="T225"> </text:span><text:span text:style-name="T222">von</text:span><text:span text:style-name="T226"> </text:span><text:span text:style-name="T222">Waldheim,</text:span><text:span text:style-name="T227"> </text:span><text:span text:style-name="T222">1823</text:span><text:span text:style-name="T228"> </text:span><text:span text:style-name="T222">-</text:span><text:span text:style-name="T227"> </text:span><text:a xlink:type="simple" xlink:href="https://ru.wikipedia.org/wiki/Аполлон_номион" text:style-name="Internet_20_link" text:visited-style-name="Visited_20_Internet_20_Link"><text:span text:style-name="T222">Аполлон</text:span><text:span text:style-name="T226"> </text:span><text:span text:style-name="T222">номион</text:span></text:a></text:p>
      <text:p text:style-name="P281">Семейство Hesperiidae ― Толстоголовки</text:p>
      <text:p text:style-name="P282"><text:span text:style-name="T165">Heteropterus</text:span><text:span text:style-name="T166"> </text:span><text:span text:style-name="T165">morpheus </text:span>(Pallas,<text:span text:style-name="T170"> </text:span>1771)<text:span text:style-name="T171"> </text:span>―<text:span text:style-name="T168"> </text:span>Толстоголовка<text:span text:style-name="T183"> </text:span>морфей</text:p>
      <text:list text:style-name="WW8Num34">
        <text:list-header>
          <text:p text:style-name="P295" loext:marker-style-name="T169"><text:span text:style-name="T165">Carterocephalus silvicola </text:span>(Meigen, 1829) ― Крепкоголовка лесная</text:p>
        </text:list-header>
      </text:list>
      <text:p text:style-name="P283">Семейство<text:span text:style-name="T184"> </text:span>Pieridae<text:span text:style-name="T170"> </text:span>―<text:span text:style-name="T184"> </text:span>Белянки</text:p>
      <text:list text:continue-numbering="true" text:style-name="WW8Num34">
        <text:list-header>
          <text:p text:style-name="P296" loext:marker-style-name="T169"><text:span text:style-name="T165">Antocharis</text:span><text:span text:style-name="T185"> </text:span><text:span text:style-name="T165">cardamines</text:span><text:span text:style-name="T167"> </text:span>(Linnaeus,<text:span text:style-name="T168"> </text:span>1758)<text:span text:style-name="T170"> </text:span>―<text:span text:style-name="T188"> </text:span>Зорька</text:p>
          <text:p text:style-name="P295" loext:marker-style-name="T169"><text:span text:style-name="T165">Aporia</text:span><text:span text:style-name="T187"> </text:span><text:span text:style-name="T165">crataegi</text:span><text:span text:style-name="T167"> </text:span>(Linnaeus,<text:span text:style-name="T175"> </text:span>1758)<text:span text:style-name="T171"> </text:span>―<text:span text:style-name="T170"> </text:span>Боярышница</text:p>
          <text:p text:style-name="P297" loext:marker-style-name="T169"><text:span text:style-name="T165">Gonepteryx</text:span><text:span text:style-name="T187"> </text:span><text:span text:style-name="T165">rhamni </text:span>(Linnaeus,<text:span text:style-name="T175"> </text:span>1758)<text:span text:style-name="T171"> </text:span>―<text:span text:style-name="T170"> </text:span>Крушинница,<text:span text:style-name="T175"> </text:span>или<text:span text:style-name="T171"> </text:span>лимонница.</text:p>
        </text:list-header>
      </text:list>
      <text:p text:style-name="P298">Семейство<text:span text:style-name="T183"> </text:span>Lycaenidae<text:span text:style-name="T184"> </text:span>―<text:span text:style-name="T183"> </text:span>Голубянки</text:p>
      <text:list text:continue-numbering="true" text:style-name="WW8Num34">
        <text:list-header>
          <text:p text:style-name="P299" loext:marker-style-name="T176"><text:span text:style-name="T180">Phengaris</text:span><text:span text:style-name="T229"> </text:span><text:span text:style-name="T180">teleius</text:span><text:span text:style-name="T182"> </text:span><text:span text:style-name="T180">obscurata </text:span><text:span text:style-name="T160">(Staudinger,</text:span><text:span text:style-name="T230"> </text:span><text:span text:style-name="T160">1892)</text:span><text:span text:style-name="T179"> </text:span><text:span text:style-name="T160">―</text:span><text:span text:style-name="T230"> </text:span>Голубянка<text:span text:style-name="T179"> </text:span>точечная<text:span text:style-name="T160">.</text:span></text:p>
          <text:p text:style-name="P297" loext:marker-style-name="T169"><text:span text:style-name="T181">Plebejus</text:span><text:span text:style-name="T231"> </text:span><text:span text:style-name="T181">argus</text:span><text:span text:style-name="T232"> </text:span><text:span text:style-name="T233">(Linnaeus,</text:span><text:span text:style-name="T160"> </text:span><text:span text:style-name="T233">1758)</text:span><text:span text:style-name="T160"> </text:span><text:span text:style-name="T233">—</text:span><text:span text:style-name="T177"> </text:span><text:span text:style-name="T184">Голубянка</text:span><text:span text:style-name="T234"> </text:span><text:span text:style-name="T184">аргус</text:span></text:p>
        </text:list-header>
      </text:list>
      <text:p text:style-name="P300">Семейс<text:span text:style-name="T235">т</text:span>во<text:span text:style-name="T170"> </text:span>Nymphalidae<text:span text:style-name="T184"> </text:span>―<text:span text:style-name="T183"> </text:span>Нимфалиды</text:p>
      <text:p text:style-name="P263"/>
      <text:list text:continue-numbering="true" text:style-name="WW8Num34">
        <text:list-header>
          <text:p text:style-name="P301" loext:marker-style-name="T169"><text:span text:style-name="T165">Apatura iris iris </text:span>(Linnaeus, 1758) ― Переливница ивовая</text:p>
          <text:p text:style-name="P297" loext:marker-style-name="T169"><text:span text:style-name="T165">Limenitis</text:span><text:span text:style-name="T187"> </text:span><text:span text:style-name="T165">populi</text:span><text:span text:style-name="T166"> </text:span>(Linnaeus,<text:span text:style-name="T175"> </text:span>1758)<text:span text:style-name="T170"> </text:span>―<text:span text:style-name="T170"> </text:span>Ленточник<text:span text:style-name="T170"> </text:span>тополёвый</text:p>
          <text:p text:style-name="P295" loext:marker-style-name="T176"><text:span text:style-name="T180">Neptis</text:span><text:span text:style-name="T182"> </text:span><text:span text:style-name="T180">rivularis </text:span><text:span text:style-name="T160">(Scopoli,</text:span><text:span text:style-name="T195"> </text:span><text:span text:style-name="T160">1763)</text:span><text:span text:style-name="T179"> </text:span><text:span text:style-name="T160">―</text:span><text:span text:style-name="T177"> </text:span>Пеструшка<text:span text:style-name="T177"> </text:span>таволговая</text:p>
          <text:p text:style-name="P302" loext:marker-style-name="T169"><text:span text:style-name="T165">Nymphalis xanthomelas </text:span>(Esper, 1781) ― Многоцветница чёрно-рыжая</text:p>
          <text:p text:style-name="P302" loext:marker-style-name="T169"><text:span text:style-name="T165">Aglais</text:span><text:span text:style-name="T187"> </text:span><text:span text:style-name="T165">urticae</text:span><text:span text:style-name="T187"> </text:span>(Linnaeus,<text:span text:style-name="T203"> </text:span>1758)<text:span text:style-name="T171"> </text:span>―<text:span text:style-name="T168"> </text:span>Крапивница</text:p>
          <text:p text:style-name="P295" loext:marker-style-name="T169"><text:span text:style-name="T165">Polygonia</text:span><text:span text:style-name="T166"> </text:span><text:span text:style-name="T165">c-album</text:span><text:span text:style-name="T185"> </text:span>(Linnaeus,<text:span text:style-name="T175"> </text:span>1758)<text:span text:style-name="T183"> </text:span>―<text:span text:style-name="T170"> </text:span>Углокрыльница<text:span text:style-name="T171"> </text:span>c-белое.</text:p>
          <text:p text:style-name="P303" loext:marker-style-name="T169"><text:span text:style-name="T165">Argynnis sagana relicta </text:span>Korschunov, 1984 ― Перламутровка непарная</text:p>
          <text:p text:style-name="P303" loext:marker-style-name="T169"><text:span text:style-name="T165">Argynnis adippe zarewna </text:span>(Fruhstorfer, 1912) ― Перламутровка адиппа</text:p>
        </text:list-header>
      </text:list>
      <text:p text:style-name="P304">Семейство Тонкопряды ― Hepialidae<text:span text:style-name="T190"> </text:span></text:p>
      <text:p text:style-name="P305"><text:span text:style-name="T165">Hepialus</text:span><text:span text:style-name="T167"> </text:span><text:span text:style-name="T165">humuli</text:span><text:span text:style-name="T204"> </text:span>(Linnaeus,<text:span text:style-name="T188"> </text:span>1758)<text:span text:style-name="T184"> </text:span>―<text:span text:style-name="T171"> </text:span>Тонкопряд хмелевой</text:p>
      <text:p text:style-name="P283">Семейство<text:span text:style-name="T235"> </text:span>ревоточцы<text:span text:style-name="T171"> </text:span>― Cossidae</text:p>
      <text:list text:style-name="WW8Num24">
        <text:list-header>
          <text:p text:style-name="P306" loext:marker-style-name="T169"><text:span text:style-name="T165">Cossus cossus </text:span>(Linnaeus, 1758) ― Древоточец пахучий</text:p>
          <text:p text:style-name="P307" loext:marker-style-name="T169"><text:span text:style-name="T180">Acossus terebra </text:span><text:span text:style-name="T160">([Denis &amp; Schiffermüller], 1775) ― </text:span>Древоточец<text:span text:style-name="T234"> </text:span>осиновый</text:p>
        </text:list-header>
      </text:list>
      <text:p text:style-name="P283">Семейство<text:span text:style-name="T170"> </text:span>Geometridae<text:span text:style-name="T184"> </text:span>―<text:span text:style-name="T183"> </text:span>Пяденицы</text:p>
      <text:list text:continue-numbering="true" text:style-name="WW8Num24">
        <text:list-header>
          <text:p text:style-name="P308" loext:marker-style-name="T169"><text:span text:style-name="T180">Biston betularia </text:span><text:span text:style-name="T160">(Linnaeus, 1758) ― </text:span>Берёзовая<text:span text:style-name="T160"> </text:span>пяденица</text:p>
          <text:p text:style-name="P307" loext:marker-style-name="T169"><text:span text:style-name="T165">Abraxas</text:span><text:span text:style-name="T172"> </text:span><text:span text:style-name="T165">grossulariata</text:span><text:span text:style-name="T166"> </text:span>(Linnaeus,<text:span text:style-name="T168"> </text:span>1758)<text:span text:style-name="T175"> </text:span>―<text:span text:style-name="T170"> </text:span>Пяденица<text:span text:style-name="T170"> </text:span>крыжовниковая.</text:p>
          <text:p text:style-name="P309" loext:marker-style-name="T176"><text:span text:style-name="T180">Lomaspilis</text:span><text:span text:style-name="T231"> </text:span><text:span text:style-name="T180">marginata</text:span><text:span text:style-name="T182"> </text:span><text:span text:style-name="T160">(Linnaeus,</text:span><text:span text:style-name="T178"> </text:span><text:span text:style-name="T160">1758)</text:span><text:span text:style-name="T195"> </text:span><text:span text:style-name="T160">―</text:span><text:span text:style-name="T179"> </text:span>Пяденица<text:span text:style-name="T179"> </text:span>каёмчатая<text:span text:style-name="T160">.</text:span></text:p>
          <text:p text:style-name="P309" loext:marker-style-name="T169"><text:span text:style-name="T165">Chiasmia clathrata </text:span>(Linnaeus, 1758) ― Пяденица клеверная</text:p>
          <text:p text:style-name="P310" loext:marker-style-name="T169"><text:span text:style-name="T180">Thetidia smaragdaria </text:span><text:span text:style-name="T160">(Fabricius, 1787) ― </text:span>Пяденица<text:span text:style-name="T160"> </text:span>изумрудная</text:p>
          <text:p text:style-name="P309" loext:marker-style-name="T169"><text:span text:style-name="T165">Scotopteryx chenopodiata </text:span>(Linnaeus, 1758) ― Пяденица контрастная</text:p>
          <text:p text:style-name="P309" loext:marker-style-name="T169"><text:span text:style-name="T180">Xanthorhoe</text:span><text:span text:style-name="T236"> </text:span><text:span text:style-name="T180">montanata</text:span><text:span text:style-name="T182"> </text:span><text:span text:style-name="T160">([Denis</text:span><text:span text:style-name="T179"> </text:span><text:span text:style-name="T160">&amp;</text:span><text:span text:style-name="T230"> </text:span><text:span text:style-name="T160">Schiffermüller],</text:span><text:span text:style-name="T230"> </text:span><text:span text:style-name="T160">1775)</text:span><text:span text:style-name="T179"> </text:span><text:span text:style-name="T160">―</text:span><text:span text:style-name="T179"> </text:span>Пяденица<text:span text:style-name="T160"> </text:span>горная</text:p>
          <text:p text:style-name="P309" loext:marker-style-name="T169"><text:span text:style-name="T165">Catarhoe</text:span><text:span text:style-name="T187"> </text:span><text:span text:style-name="T165">cuculata</text:span><text:span text:style-name="T166"> </text:span>(Hufnagel,<text:span text:style-name="T170"> </text:span>1767)<text:span text:style-name="T171"> </text:span>―<text:span text:style-name="T188"> </text:span>Пяденица<text:span text:style-name="T171"> </text:span>бело-бурая.</text:p>
        </text:list-header>
      </text:list>
      <text:p text:style-name="P311"><text:span text:style-name="T165">Venusia</text:span><text:span text:style-name="T185"> </text:span><text:span text:style-name="T165">blomeri</text:span><text:span text:style-name="T167"> </text:span>(Curtis,<text:span text:style-name="T171"> </text:span>1832)<text:span text:style-name="T183"> </text:span>―<text:span text:style-name="T171"> </text:span>Пяденица<text:span text:style-name="T183"> </text:span>вязовая</text:p>
      <text:p text:style-name="P311"><text:soft-page-break/><text:span text:style-name="T180">Gagitodes sagittata </text:span><text:span text:style-name="T160">(Fabricius, 1787) ― </text:span>Пяденица<text:span text:style-name="T160"> </text:span>стрельчатая</text:p>
      <text:list text:style-name="WW8Num39">
        <text:list-header>
          <text:p text:style-name="P312" loext:marker-style-name="T169"><text:span text:style-name="T165">Perizoma flavofasciata </text:span>(Thunberg, 1792)</text:p>
          <text:p text:style-name="P313" loext:marker-style-name="T169"><text:span text:style-name="T165">Timandra comae </text:span>Schmidt, 1931 ― Пяденица щавелевая</text:p>
        </text:list-header>
      </text:list>
      <text:p text:style-name="P314">Семейство Lasiocampidae ― Коконопряды<text:span text:style-name="T190"> </text:span></text:p>
      <text:p text:style-name="P315"><text:span text:style-name="T165">Euthrix</text:span><text:span text:style-name="T191"> </text:span><text:span text:style-name="T165">potatoria</text:span><text:span text:style-name="T167"> </text:span>(Linnaeus,<text:span text:style-name="T171"> </text:span>1758)<text:span text:style-name="T170"> </text:span>―<text:span text:style-name="T183"> </text:span>Коконопряд<text:span text:style-name="T183"> </text:span>травяной</text:p>
      <text:p text:style-name="P315"><text:span text:style-name="T165">Gastropacha quercifolia </text:span>(Linnaeus, 1758) ― Коконопряд дуболистный</text:p>
      <text:list text:style-name="WW8Num13">
        <text:list-header>
          <text:p text:style-name="P316" loext:marker-style-name="T169"><text:span text:style-name="T180">Dendrolimus superans sibiricus </text:span><text:span text:style-name="T160">Tschetverikv, 1908 ― </text:span>Сибирский<text:span text:style-name="T237"> </text:span>шелкопряд</text:p>
        </text:list-header>
      </text:list>
      <text:p text:style-name="P283">Семейство<text:span text:style-name="T170"> </text:span>Sphingidae<text:span text:style-name="T171"> </text:span>―<text:span text:style-name="T183"> </text:span>Бражники</text:p>
      <text:list text:continue-numbering="true" text:style-name="WW8Num13">
        <text:list-header>
          <text:p text:style-name="P317" loext:marker-style-name="T169"><text:span text:style-name="T180">Smerinthus</text:span><text:span text:style-name="T182"> </text:span><text:span text:style-name="T180">caecus </text:span><text:span text:style-name="T160">Menetries,</text:span><text:span text:style-name="T195"> </text:span><text:span text:style-name="T160">1857</text:span><text:span text:style-name="T177"> </text:span><text:span text:style-name="T160">―</text:span><text:span text:style-name="T179"> </text:span>Бражник<text:span text:style-name="T177"> </text:span>слепой</text:p>
          <text:p text:style-name="P318" loext:marker-style-name="T169"><text:span text:style-name="T165">Sphinx ligustri zolotuhini </text:span>Eitschberger &amp; Lukhtanov, 1996 ― Бражник<text:span text:style-name="T190"> </text:span>сиреневый</text:p>
          <text:p text:style-name="P318" loext:marker-style-name="T169"><text:span text:style-name="T165">Deilephila elpenor </text:span>(Linnaeus, 1758) ― Бражник средний винный</text:p>
          <text:p text:style-name="P319" loext:marker-style-name="T169"><text:span text:style-name="T165">Deilephila porcellus </text:span>(Linnaeus, 1758) ― Бражник малый винный</text:p>
        </text:list-header>
      </text:list>
      <text:p text:style-name="P283">Семейство<text:span text:style-name="T171"> </text:span>Notodontidae<text:span text:style-name="T171"> </text:span>―<text:span text:style-name="T170"> </text:span>Хохлатки</text:p>
      <text:list text:continue-numbering="true" text:style-name="WW8Num13">
        <text:list-header>
          <text:p text:style-name="P320" loext:marker-style-name="T169"><text:span text:style-name="T180">Furcula aeruginosa sibirica </text:span><text:span text:style-name="T160">(Daniel, 1965) ― </text:span>Гарпия<text:span text:style-name="T160"> </text:span>желтоватая</text:p>
          <text:p text:style-name="P321" loext:marker-style-name="T169"><text:span text:style-name="T165">Notodonta ziczac </text:span>(Linnaeus, 1758) ― Хохлатка-зигзаг</text:p>
          <text:p text:style-name="P322" loext:marker-style-name="T169"><text:span text:style-name="T180">Pheosia tremula </text:span><text:span text:style-name="T160">(Clerck, 1759) ― </text:span>Хохлатка<text:span text:style-name="T160"> </text:span>осиновая</text:p>
          <text:p text:style-name="P322" loext:marker-style-name="T169"><text:span text:style-name="T165">Pterostoma palpina </text:span>(Clerck, 1759) ― Хохлатка остроголовая</text:p>
          <text:p text:style-name="P322" loext:marker-style-name="T169"><text:span text:style-name="T165">Ptilodon capucina capucina </text:span>(Linnaeus, 1758) ― Хохлатка-верблюдка</text:p>
          <text:p text:style-name="P322" loext:marker-style-name="T169"><text:span text:style-name="T165">Gluphisia crenata </text:span>(Esper, 1785) ― Шелкопряд темно-серый волнистый</text:p>
          <text:p text:style-name="P322" loext:marker-style-name="T169"><text:span text:style-name="T165">Pygaera timon </text:span>(Hübner, 1803) ― Хохлатка Тимон</text:p>
        </text:list-header>
      </text:list>
      <text:p text:style-name="P323">Семейство<text:span text:style-name="T183"> </text:span>Erebidae<text:span text:style-name="T171"> </text:span>―<text:span text:style-name="T184"> </text:span>Эребиды</text:p>
      <text:list text:continue-numbering="true" text:style-name="WW8Num13">
        <text:list-header>
          <text:p text:style-name="P320" loext:marker-style-name="T169"><text:span text:style-name="T165">Arctia caja </text:span>(Linnaeus, 1758) ― Медведица-кайя</text:p>
          <text:p text:style-name="P324" loext:marker-style-name="T169"><text:span text:style-name="T180">Pericallia matronula </text:span><text:span text:style-name="T160">(Linnaeus, 1758) ― </text:span>Медведица<text:span text:style-name="T160">-</text:span>хозяйка</text:p>
          <text:p text:style-name="P321" loext:marker-style-name="T169"><text:span text:style-name="T165">Diacrisia sannio </text:span>(Linnaeus, 1758) ― Медведица луговая</text:p>
          <text:p text:style-name="P322" loext:marker-style-name="T169"><text:span text:style-name="T165">Phragmatobia fuliginosa </text:span>(Linnaeus, 1758) — Медведица подвижная</text:p>
        </text:list-header>
      </text:list>
      <text:p text:style-name="P298">Семейство<text:span text:style-name="T183"> </text:span>Noctuidae<text:span text:style-name="T183"> </text:span>―<text:span text:style-name="T183"> </text:span>Совки</text:p>
      <text:list text:continue-numbering="true" text:style-name="WW8Num13">
        <text:list-header>
          <text:p text:style-name="P320" loext:marker-style-name="T169"><text:span text:style-name="T165">Macdunnoughia confusa </text:span>(Stephens, 1850) ― Металловидка капля</text:p>
          <text:p text:style-name="P322" loext:marker-style-name="T169"><text:span text:style-name="T165">Polychrysia esmeralda </text:span>(Oberthur, 1880) ― Полихрисия Эсмеральда</text:p>
          <text:p text:style-name="P322" loext:marker-style-name="T169"><text:span text:style-name="T180">Autographa mandarina </text:span><text:span text:style-name="T160">(Freyer, 1845) ― </text:span>Аутографа<text:span text:style-name="T160">-</text:span>мандаринка</text:p>
          <text:p text:style-name="P322" loext:marker-style-name="T169"><text:span text:style-name="T165">Hydraecia micacea </text:span>(Esper, 1789) ― Совка картофельная</text:p>
          <text:p text:style-name="P325" loext:marker-style-name="T169"><text:span text:style-name="T165">Mythimna turca </text:span>(Linnaeus, 1761) ― Совка полосатая бахромчатая</text:p>
          <text:p text:style-name="P326" loext:marker-style-name="T169">Семейство<text:span text:style-name="T184"> </text:span>Pterophoridae ―<text:span text:style-name="T184"> </text:span>Пальцекрылки</text:p>
          <text:p text:style-name="P322" loext:marker-style-name="T169"><text:span text:style-name="T180">Pterophorus pentadactyla </text:span><text:span text:style-name="T160">(Linnaeus, 1758) ― </text:span>Белый<text:span text:style-name="T160"> </text:span>птерофор</text:p>
        </text:list-header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family-generic="swiss"/>
    <style:font-face style:name="Liberation Mono2" svg:font-family="'Liberation Mono'" style:font-family-generic="system" style:font-pitch="variable"/>
    <style:font-face style:name="Liberation Mono3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Текст_20_в_20_заданном_20_формате" style:display-name="Текст в заданном формате" style:family="paragraph" style:parent-style-name="Standard">
      <style:paragraph-properties fo:margin-top="0cm" fo:margin-bottom="0cm" style:contextual-spacing="false"/>
      <style:text-properties style:font-name="Liberation Mono1" fo:font-family="'Liberation Mono'" style:font-family-generic="swiss" fo:font-size="10pt" style:font-name-asian="Liberation Mono2" style:font-family-asian="'Liberation Mono'" style:font-family-generic-asian="system" style:font-pitch-asian="variable" style:font-size-asian="10pt" style:font-name-complex="Liberation Mono2" style:font-family-complex="'Liberation Mono'" style:font-family-generic-complex="system" style:font-pitch-complex="variable" style:font-size-complex="10pt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  <style:text-properties style:font-name-asian="Times New Roman1" style:font-family-asian="'Times New Roman'" style:font-family-generic-asian="roman" style:font-pitch-asian="variable"/>
    </style:style>
    <style:style style:name="Heading_20_1_20__28_user_29_" style:display-name="Heading 1 (user)" style:family="paragraph" style:parent-style-name="Standard" style:default-outline-level="2" style:list-style-name="">
      <style:paragraph-properties fo:margin-left="2.519cm" fo:margin-right="0cm" fo:margin-top="0.127cm" fo:margin-bottom="0cm" style:contextual-spacing="false" fo:line-height="100%" fo:orphans="0" fo:widows="0" fo:text-indent="0cm" style:auto-text-indent="false" style:text-autospace="none"/>
      <style:text-properties style:font-name="Times New Roman1" fo:font-family="'Times New Roman'" style:font-family-generic="roman" style:font-pitch="variable" fo:font-size="14pt" fo:font-weight="bold" style:font-name-asian="Times New Roman1" style:font-family-asian="'Times New Roman'" style:font-family-generic-asian="roman" style:font-pitch-asian="variable" style:font-size-asian="14pt" style:font-weight-asian="bold" style:font-name-complex="Times New Roman1" style:font-family-complex="'Times New Roman'" style:font-family-generic-complex="roman" style:font-pitch-complex="variable" style:font-size-complex="14pt" style:font-weight-complex="bold"/>
    </style:style>
    <style:style style:name="Table_20_Paragraph" style:display-name="Table Paragraph" style:family="paragraph" style:parent-style-name="Standard">
      <style:paragraph-properties fo:margin-left="0.191cm" fo:margin-right="0cm" fo:line-height="0.531cm" fo:orphans="0" fo:widows="0" fo:text-indent="0cm" style:auto-text-indent="false" style:text-autospace="none"/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Numbering_20_Symbols" style:display-name="Numbering Symbols" style:family="text">
      <style:text-properties style:font-name="Times New Roman1" fo:font-family="'Times New Roman'" style:font-family-generic="roman" style:font-pitch="variable" fo:font-size="12pt" style:font-size-asian="10.5pt" style:font-size-complex="12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3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3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3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WW8Num29z0" style:family="text">
      <style:text-properties fo:letter-spacing="-0.004cm" fo:language="ru" fo:country="RU" style:language-complex="ar" style:country-complex="SA" style:text-scale="100%"/>
    </style:style>
    <style:style style:name="WW8Num29z1" style:family="text">
      <style:text-properties style:font-name="Times New Roman1" fo:font-family="'Times New Roman'" style:font-family-generic="roman" style:font-pitch="variable" fo:font-size="14pt" fo:language="ru" fo:country="RU" style:font-name-asian="Times New Roman1" style:font-family-asian="'Times New Roman'" style:font-family-generic-asian="roman" style:font-pitch-asian="variable" style:font-size-asian="14pt" style:font-name-complex="Times New Roman1" style:font-family-complex="'Times New Roman'" style:font-family-generic-complex="roman" style:font-pitch-complex="variable" style:font-size-complex="14pt" style:language-complex="ar" style:country-complex="SA" style:text-scale="100%"/>
    </style:style>
    <style:style style:name="WW8Num29z2" style:family="text">
      <style:text-properties fo:language="ru" fo:country="RU" style:language-complex="ar" style:country-complex="SA"/>
    </style:style>
    <style:style style:name="WW8Num1z0" style:family="text">
      <style:text-properties fo:letter-spacing="normal" fo:language="ru" fo:country="RU" style:language-complex="ar" style:country-complex="SA" style:text-scale="100%"/>
    </style:style>
    <style:style style:name="WW8Num1z1" style:family="text">
      <style:text-properties fo:language="ru" fo:country="RU" style:language-complex="ar" style:country-complex="SA"/>
    </style:style>
    <style:style style:name="WW8Num8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8z1" style:family="text">
      <style:text-properties fo:language="ru" fo:country="RU" style:language-complex="ar" style:country-complex="SA"/>
    </style:style>
    <style:style style:name="WW8Num12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12z1" style:family="text">
      <style:text-properties fo:language="ru" fo:country="RU" style:language-complex="ar" style:country-complex="SA"/>
    </style:style>
    <style:style style:name="WW8Num4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4z1" style:family="text">
      <style:text-properties fo:language="ru" fo:country="RU" style:language-complex="ar" style:country-complex="SA"/>
    </style:style>
    <style:style style:name="WW8Num41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41z1" style:family="text">
      <style:text-properties fo:language="ru" fo:country="RU" style:language-complex="ar" style:country-complex="SA"/>
    </style:style>
    <style:style style:name="WW8Num22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22z1" style:family="text">
      <style:text-properties fo:language="ru" fo:country="RU" style:language-complex="ar" style:country-complex="SA"/>
    </style:style>
    <style:style style:name="WW8Num2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2z1" style:family="text">
      <style:text-properties fo:language="ru" fo:country="RU" style:language-complex="ar" style:country-complex="SA"/>
    </style:style>
    <style:style style:name="WW8Num27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27z1" style:family="text">
      <style:text-properties fo:language="ru" fo:country="RU" style:language-complex="ar" style:country-complex="SA"/>
    </style:style>
    <style:style style:name="WW8Num18z0" style:family="text">
      <style:text-properties style:font-name="Times New Roman1" fo:font-family="'Times New Roman'" style:font-family-generic="roman" style:font-pitch="variable" fo:font-size="14pt" fo:letter-spacing="-0.004cm" fo:language="ru" fo:country="RU" style:font-name-asian="Times New Roman1" style:font-family-asian="'Times New Roman'" style:font-family-generic-asian="roman" style:font-pitch-asian="variable" style:font-size-asian="14pt" style:font-name-complex="Times New Roman1" style:font-family-complex="'Times New Roman'" style:font-family-generic-complex="roman" style:font-pitch-complex="variable" style:font-size-complex="14pt" style:language-complex="ar" style:country-complex="SA" style:text-scale="100%"/>
    </style:style>
    <style:style style:name="WW8Num18z1" style:family="text">
      <style:text-properties fo:language="ru" fo:country="RU" style:language-complex="ar" style:country-complex="SA"/>
    </style:style>
    <style:style style:name="WW8Num13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13z1" style:family="text">
      <style:text-properties fo:language="ru" fo:country="RU" style:language-complex="ar" style:country-complex="SA"/>
    </style:style>
    <style:style style:name="WW8Num32z0" style:family="text">
      <style:text-properties style:font-name="Times New Roman1" fo:font-family="'Times New Roman'" style:font-family-generic="roman" style:font-pitch="variable" fo:font-size="14pt" fo:letter-spacing="normal" fo:language="ru" fo:country="RU" style:font-name-asian="Times New Roman1" style:font-family-asian="'Times New Roman'" style:font-family-generic-asian="roman" style:font-pitch-asian="variable" style:font-size-asian="14pt" style:font-name-complex="Times New Roman1" style:font-family-complex="'Times New Roman'" style:font-family-generic-complex="roman" style:font-pitch-complex="variable" style:font-size-complex="14pt" style:language-complex="ar" style:country-complex="SA" style:text-scale="100%"/>
    </style:style>
    <style:style style:name="WW8Num32z1" style:family="text">
      <style:text-properties fo:language="ru" fo:country="RU" style:language-complex="ar" style:country-complex="SA"/>
    </style:style>
    <style:style style:name="WW8Num5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5z1" style:family="text">
      <style:text-properties fo:language="ru" fo:country="RU" style:language-complex="ar" style:country-complex="SA"/>
    </style:style>
    <style:style style:name="WW8Num19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19z1" style:family="text">
      <style:text-properties fo:language="ru" fo:country="RU" style:language-complex="ar" style:country-complex="SA"/>
    </style:style>
    <style:style style:name="WW8Num26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26z1" style:family="text">
      <style:text-properties fo:language="ru" fo:country="RU" style:language-complex="ar" style:country-complex="SA"/>
    </style:style>
    <style:style style:name="WW8Num40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40z1" style:family="text">
      <style:text-properties fo:language="ru" fo:country="RU" style:language-complex="ar" style:country-complex="SA"/>
    </style:style>
    <style:style style:name="WW8Num34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34z1" style:family="text">
      <style:text-properties fo:language="ru" fo:country="RU" style:language-complex="ar" style:country-complex="SA"/>
    </style:style>
    <style:style style:name="WW8Num24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24z1" style:family="text">
      <style:text-properties fo:language="ru" fo:country="RU" style:language-complex="ar" style:country-complex="SA"/>
    </style:style>
    <style:style style:name="WW8Num39z0" style:family="text">
      <style:text-properties style:font-name="Times New Roman1" fo:font-family="'Times New Roman'" style:font-family-generic="roman" style:font-pitch="variable" fo:font-size="13pt" fo:letter-spacing="0.002cm" fo:language="ru" fo:country="RU" style:font-name-asian="Times New Roman1" style:font-family-asian="'Times New Roman'" style:font-family-generic-asian="roman" style:font-pitch-asian="variable" style:font-size-asian="13pt" style:font-name-complex="Times New Roman1" style:font-family-complex="'Times New Roman'" style:font-family-generic-complex="roman" style:font-pitch-complex="variable" style:font-size-complex="13pt" style:language-complex="ar" style:country-complex="SA" style:text-scale="100%"/>
    </style:style>
    <style:style style:name="WW8Num39z1" style:family="text">
      <style:text-properties fo:language="ru" fo:country="RU" style:language-complex="ar" style:country-complex="SA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list-style style:name="WW8Num29">
      <text:list-level-style-number text:level="1" text:style-name="Numbering_20_Symbols" loext:num-list-format="%1%." style:num-suffix="." style:num-format="1" text:start-value="146">
        <style:list-level-properties text:list-level-position-and-space-mode="label-alignment">
          <style:list-level-label-alignment text:label-followed-by="listtab" fo:text-indent="-1.863cm" fo:margin-left="4.618cm"/>
        </style:list-level-properties>
      </text:list-level-style-number>
      <text:list-level-style-number text:level="2" text:style-name="WW8Num29z1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7cm" fo:margin-left="6.311cm"/>
        </style:list-level-properties>
      </text:list-level-style-number>
      <text:list-level-style-bullet text:level="3" text:style-name="WW8Num29z2" loext:num-list-format="%3%." style:num-suffix="." text:bullet-char="•">
        <style:list-level-properties text:list-level-position-and-space-mode="label-alignment">
          <style:list-level-label-alignment text:label-followed-by="listtab" fo:text-indent="-0.637cm" fo:margin-left="6.315cm"/>
        </style:list-level-properties>
        <style:text-properties fo:font-family="'PT Astra Serif'" style:font-family-generic="roman"/>
      </text:list-level-style-bullet>
      <text:list-level-style-bullet text:level="4" text:style-name="WW8Num29z2" loext:num-list-format="%4%." style:num-suffix="." text:bullet-char="•">
        <style:list-level-properties text:list-level-position-and-space-mode="label-alignment">
          <style:list-level-label-alignment text:label-followed-by="listtab" fo:text-indent="-0.637cm" fo:margin-left="8.005cm"/>
        </style:list-level-properties>
        <style:text-properties fo:font-family="'PT Astra Serif'" style:font-family-generic="roman"/>
      </text:list-level-style-bullet>
      <text:list-level-style-bullet text:level="5" text:style-name="WW8Num29z2" loext:num-list-format="%5%." style:num-suffix="." text:bullet-char="•">
        <style:list-level-properties text:list-level-position-and-space-mode="label-alignment">
          <style:list-level-label-alignment text:label-followed-by="listtab" fo:text-indent="-0.637cm" fo:margin-left="9.694cm"/>
        </style:list-level-properties>
        <style:text-properties fo:font-family="'PT Astra Serif'" style:font-family-generic="roman"/>
      </text:list-level-style-bullet>
      <text:list-level-style-bullet text:level="6" text:style-name="WW8Num29z2" loext:num-list-format="%6%." style:num-suffix="." text:bullet-char="•">
        <style:list-level-properties text:list-level-position-and-space-mode="label-alignment">
          <style:list-level-label-alignment text:label-followed-by="listtab" fo:text-indent="-0.637cm" fo:margin-left="11.384cm"/>
        </style:list-level-properties>
        <style:text-properties fo:font-family="'PT Astra Serif'" style:font-family-generic="roman"/>
      </text:list-level-style-bullet>
      <text:list-level-style-bullet text:level="7" text:style-name="WW8Num29z2" loext:num-list-format="%7%." style:num-suffix="." text:bullet-char="•">
        <style:list-level-properties text:list-level-position-and-space-mode="label-alignment">
          <style:list-level-label-alignment text:label-followed-by="listtab" fo:text-indent="-0.637cm" fo:margin-left="13.076cm"/>
        </style:list-level-properties>
        <style:text-properties fo:font-family="'PT Astra Serif'" style:font-family-generic="roman"/>
      </text:list-level-style-bullet>
      <text:list-level-style-bullet text:level="8" text:style-name="WW8Num29z2" loext:num-list-format="%8%." style:num-suffix="." text:bullet-char="•">
        <style:list-level-properties text:list-level-position-and-space-mode="label-alignment">
          <style:list-level-label-alignment text:label-followed-by="listtab" fo:text-indent="-0.637cm" fo:margin-left="14.766cm"/>
        </style:list-level-properties>
        <style:text-properties fo:font-family="'PT Astra Serif'" style:font-family-generic="roman"/>
      </text:list-level-style-bullet>
      <text:list-level-style-bullet text:level="9" text:style-name="WW8Num29z2" loext:num-list-format="%9%." style:num-suffix="." text:bullet-char="•">
        <style:list-level-properties text:list-level-position-and-space-mode="label-alignment">
          <style:list-level-label-alignment text:label-followed-by="listtab" fo:text-indent="-0.637cm" fo:margin-left="16.455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39cm"/>
        </style:list-level-properties>
      </text:list-level-style-number>
      <text:list-level-style-bullet text:level="2" text:style-name="WW8Num1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5.031cm"/>
        </style:list-level-properties>
        <style:text-properties fo:font-family="'PT Astra Serif'" style:font-family-generic="roman"/>
      </text:list-level-style-bullet>
      <text:list-level-style-bullet text:level="3" text:style-name="WW8Num1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676cm"/>
        </style:list-level-properties>
        <style:text-properties fo:font-family="'PT Astra Serif'" style:font-family-generic="roman"/>
      </text:list-level-style-bullet>
      <text:list-level-style-bullet text:level="4" text:style-name="WW8Num1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fo:font-family="'PT Astra Serif'" style:font-family-generic="roman"/>
      </text:list-level-style-bullet>
      <text:list-level-style-bullet text:level="5" text:style-name="WW8Num1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966cm"/>
        </style:list-level-properties>
        <style:text-properties fo:font-family="'PT Astra Serif'" style:font-family-generic="roman"/>
      </text:list-level-style-bullet>
      <text:list-level-style-bullet text:level="6" text:style-name="WW8Num1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612cm"/>
        </style:list-level-properties>
        <style:text-properties fo:font-family="'PT Astra Serif'" style:font-family-generic="roman"/>
      </text:list-level-style-bullet>
      <text:list-level-style-bullet text:level="7" text:style-name="WW8Num1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256cm"/>
        </style:list-level-properties>
        <style:text-properties fo:font-family="'PT Astra Serif'" style:font-family-generic="roman"/>
      </text:list-level-style-bullet>
      <text:list-level-style-bullet text:level="8" text:style-name="WW8Num1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901cm"/>
        </style:list-level-properties>
        <style:text-properties fo:font-family="'PT Astra Serif'" style:font-family-generic="roman"/>
      </text:list-level-style-bullet>
      <text:list-level-style-bullet text:level="9" text:style-name="WW8Num1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47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 text:start-value="37">
        <style:list-level-properties text:list-level-position-and-space-mode="label-alignment">
          <style:list-level-label-alignment text:label-followed-by="listtab" fo:text-indent="-0.635cm" fo:margin-left="3.39cm"/>
        </style:list-level-properties>
      </text:list-level-style-number>
      <text:list-level-style-bullet text:level="2" text:style-name="WW8Num8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5.031cm"/>
        </style:list-level-properties>
        <style:text-properties fo:font-family="'PT Astra Serif'" style:font-family-generic="roman"/>
      </text:list-level-style-bullet>
      <text:list-level-style-bullet text:level="3" text:style-name="WW8Num8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676cm"/>
        </style:list-level-properties>
        <style:text-properties fo:font-family="'PT Astra Serif'" style:font-family-generic="roman"/>
      </text:list-level-style-bullet>
      <text:list-level-style-bullet text:level="4" text:style-name="WW8Num8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fo:font-family="'PT Astra Serif'" style:font-family-generic="roman"/>
      </text:list-level-style-bullet>
      <text:list-level-style-bullet text:level="5" text:style-name="WW8Num8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966cm"/>
        </style:list-level-properties>
        <style:text-properties fo:font-family="'PT Astra Serif'" style:font-family-generic="roman"/>
      </text:list-level-style-bullet>
      <text:list-level-style-bullet text:level="6" text:style-name="WW8Num8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612cm"/>
        </style:list-level-properties>
        <style:text-properties fo:font-family="'PT Astra Serif'" style:font-family-generic="roman"/>
      </text:list-level-style-bullet>
      <text:list-level-style-bullet text:level="7" text:style-name="WW8Num8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256cm"/>
        </style:list-level-properties>
        <style:text-properties fo:font-family="'PT Astra Serif'" style:font-family-generic="roman"/>
      </text:list-level-style-bullet>
      <text:list-level-style-bullet text:level="8" text:style-name="WW8Num8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901cm"/>
        </style:list-level-properties>
        <style:text-properties fo:font-family="'PT Astra Serif'" style:font-family-generic="roman"/>
      </text:list-level-style-bullet>
      <text:list-level-style-bullet text:level="9" text:style-name="WW8Num8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47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." style:num-suffix="." style:num-format="1" text:start-value="40">
        <style:list-level-properties text:list-level-position-and-space-mode="label-alignment">
          <style:list-level-label-alignment text:label-followed-by="listtab" fo:text-indent="-0.635cm" fo:margin-left="3.39cm"/>
        </style:list-level-properties>
      </text:list-level-style-number>
      <text:list-level-style-bullet text:level="2" text:style-name="WW8Num12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5.031cm"/>
        </style:list-level-properties>
        <style:text-properties fo:font-family="'PT Astra Serif'" style:font-family-generic="roman"/>
      </text:list-level-style-bullet>
      <text:list-level-style-bullet text:level="3" text:style-name="WW8Num12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676cm"/>
        </style:list-level-properties>
        <style:text-properties fo:font-family="'PT Astra Serif'" style:font-family-generic="roman"/>
      </text:list-level-style-bullet>
      <text:list-level-style-bullet text:level="4" text:style-name="WW8Num12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fo:font-family="'PT Astra Serif'" style:font-family-generic="roman"/>
      </text:list-level-style-bullet>
      <text:list-level-style-bullet text:level="5" text:style-name="WW8Num12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966cm"/>
        </style:list-level-properties>
        <style:text-properties fo:font-family="'PT Astra Serif'" style:font-family-generic="roman"/>
      </text:list-level-style-bullet>
      <text:list-level-style-bullet text:level="6" text:style-name="WW8Num12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612cm"/>
        </style:list-level-properties>
        <style:text-properties fo:font-family="'PT Astra Serif'" style:font-family-generic="roman"/>
      </text:list-level-style-bullet>
      <text:list-level-style-bullet text:level="7" text:style-name="WW8Num12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256cm"/>
        </style:list-level-properties>
        <style:text-properties fo:font-family="'PT Astra Serif'" style:font-family-generic="roman"/>
      </text:list-level-style-bullet>
      <text:list-level-style-bullet text:level="8" text:style-name="WW8Num12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901cm"/>
        </style:list-level-properties>
        <style:text-properties fo:font-family="'PT Astra Serif'" style:font-family-generic="roman"/>
      </text:list-level-style-bullet>
      <text:list-level-style-bullet text:level="9" text:style-name="WW8Num12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47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 text:start-value="46">
        <style:list-level-properties text:list-level-position-and-space-mode="label-alignment">
          <style:list-level-label-alignment text:label-followed-by="listtab" fo:text-indent="-0.635cm" fo:margin-left="3.39cm"/>
        </style:list-level-properties>
      </text:list-level-style-number>
      <text:list-level-style-bullet text:level="2" text:style-name="WW8Num4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5.031cm"/>
        </style:list-level-properties>
        <style:text-properties fo:font-family="'PT Astra Serif'" style:font-family-generic="roman"/>
      </text:list-level-style-bullet>
      <text:list-level-style-bullet text:level="3" text:style-name="WW8Num4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676cm"/>
        </style:list-level-properties>
        <style:text-properties fo:font-family="'PT Astra Serif'" style:font-family-generic="roman"/>
      </text:list-level-style-bullet>
      <text:list-level-style-bullet text:level="4" text:style-name="WW8Num4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fo:font-family="'PT Astra Serif'" style:font-family-generic="roman"/>
      </text:list-level-style-bullet>
      <text:list-level-style-bullet text:level="5" text:style-name="WW8Num4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966cm"/>
        </style:list-level-properties>
        <style:text-properties fo:font-family="'PT Astra Serif'" style:font-family-generic="roman"/>
      </text:list-level-style-bullet>
      <text:list-level-style-bullet text:level="6" text:style-name="WW8Num4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612cm"/>
        </style:list-level-properties>
        <style:text-properties fo:font-family="'PT Astra Serif'" style:font-family-generic="roman"/>
      </text:list-level-style-bullet>
      <text:list-level-style-bullet text:level="7" text:style-name="WW8Num4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256cm"/>
        </style:list-level-properties>
        <style:text-properties fo:font-family="'PT Astra Serif'" style:font-family-generic="roman"/>
      </text:list-level-style-bullet>
      <text:list-level-style-bullet text:level="8" text:style-name="WW8Num4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901cm"/>
        </style:list-level-properties>
        <style:text-properties fo:font-family="'PT Astra Serif'" style:font-family-generic="roman"/>
      </text:list-level-style-bullet>
      <text:list-level-style-bullet text:level="9" text:style-name="WW8Num4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47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 text:consecutive-numbering="true">
      <text:list-level-style-number text:level="1" text:style-name="WW8Num41z0" loext:num-list-format="%1%." style:num-suffix="." style:num-format="1" text:start-value="60">
        <style:list-level-properties text:list-level-position-and-space-mode="label-alignment">
          <style:list-level-label-alignment text:label-followed-by="listtab" fo:text-indent="-0.635cm" fo:margin-left="3.39cm"/>
        </style:list-level-properties>
      </text:list-level-style-number>
      <text:list-level-style-bullet text:level="2" text:style-name="WW8Num41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3.387cm"/>
        </style:list-level-properties>
        <style:text-properties fo:font-family="'PT Astra Serif'" style:font-family-generic="roman"/>
      </text:list-level-style-bullet>
      <text:list-level-style-bullet text:level="3" text:style-name="WW8Num41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5.214cm"/>
        </style:list-level-properties>
        <style:text-properties fo:font-family="'PT Astra Serif'" style:font-family-generic="roman"/>
      </text:list-level-style-bullet>
      <text:list-level-style-bullet text:level="4" text:style-name="WW8Num41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7.041cm"/>
        </style:list-level-properties>
        <style:text-properties fo:font-family="'PT Astra Serif'" style:font-family-generic="roman"/>
      </text:list-level-style-bullet>
      <text:list-level-style-bullet text:level="5" text:style-name="WW8Num41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fo:font-family="'PT Astra Serif'" style:font-family-generic="roman"/>
      </text:list-level-style-bullet>
      <text:list-level-style-bullet text:level="6" text:style-name="WW8Num41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0.698cm"/>
        </style:list-level-properties>
        <style:text-properties fo:font-family="'PT Astra Serif'" style:font-family-generic="roman"/>
      </text:list-level-style-bullet>
      <text:list-level-style-bullet text:level="7" text:style-name="WW8Num41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2.525cm"/>
        </style:list-level-properties>
        <style:text-properties fo:font-family="'PT Astra Serif'" style:font-family-generic="roman"/>
      </text:list-level-style-bullet>
      <text:list-level-style-bullet text:level="8" text:style-name="WW8Num41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353cm"/>
        </style:list-level-properties>
        <style:text-properties fo:font-family="'PT Astra Serif'" style:font-family-generic="roman"/>
      </text:list-level-style-bullet>
      <text:list-level-style-bullet text:level="9" text:style-name="WW8Num41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18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loext:num-list-format="%1%." style:num-suffix="." style:num-format="1" text:start-value="68">
        <style:list-level-properties text:list-level-position-and-space-mode="label-alignment">
          <style:list-level-label-alignment text:label-followed-by="listtab" fo:text-indent="-0.635cm" fo:margin-left="3.39cm"/>
        </style:list-level-properties>
      </text:list-level-style-number>
      <text:list-level-style-bullet text:level="2" text:style-name="WW8Num22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5.031cm"/>
        </style:list-level-properties>
        <style:text-properties fo:font-family="'PT Astra Serif'" style:font-family-generic="roman"/>
      </text:list-level-style-bullet>
      <text:list-level-style-bullet text:level="3" text:style-name="WW8Num22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676cm"/>
        </style:list-level-properties>
        <style:text-properties fo:font-family="'PT Astra Serif'" style:font-family-generic="roman"/>
      </text:list-level-style-bullet>
      <text:list-level-style-bullet text:level="4" text:style-name="WW8Num22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fo:font-family="'PT Astra Serif'" style:font-family-generic="roman"/>
      </text:list-level-style-bullet>
      <text:list-level-style-bullet text:level="5" text:style-name="WW8Num22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966cm"/>
        </style:list-level-properties>
        <style:text-properties fo:font-family="'PT Astra Serif'" style:font-family-generic="roman"/>
      </text:list-level-style-bullet>
      <text:list-level-style-bullet text:level="6" text:style-name="WW8Num22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612cm"/>
        </style:list-level-properties>
        <style:text-properties fo:font-family="'PT Astra Serif'" style:font-family-generic="roman"/>
      </text:list-level-style-bullet>
      <text:list-level-style-bullet text:level="7" text:style-name="WW8Num22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256cm"/>
        </style:list-level-properties>
        <style:text-properties fo:font-family="'PT Astra Serif'" style:font-family-generic="roman"/>
      </text:list-level-style-bullet>
      <text:list-level-style-bullet text:level="8" text:style-name="WW8Num22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901cm"/>
        </style:list-level-properties>
        <style:text-properties fo:font-family="'PT Astra Serif'" style:font-family-generic="roman"/>
      </text:list-level-style-bullet>
      <text:list-level-style-bullet text:level="9" text:style-name="WW8Num22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47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 text:start-value="79">
        <style:list-level-properties text:list-level-position-and-space-mode="label-alignment">
          <style:list-level-label-alignment text:label-followed-by="listtab" text:list-tab-stop-position="1.249cm" fo:text-indent="-0.635cm" fo:margin-left="5.83cm"/>
        </style:list-level-properties>
      </text:list-level-style-number>
      <text:list-level-style-bullet text:level="2" text:style-name="WW8Num2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7.221cm"/>
        </style:list-level-properties>
        <style:text-properties fo:font-family="'PT Astra Serif'" style:font-family-generic="roman"/>
      </text:list-level-style-bullet>
      <text:list-level-style-bullet text:level="3" text:style-name="WW8Num2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8.624cm"/>
        </style:list-level-properties>
        <style:text-properties fo:font-family="'PT Astra Serif'" style:font-family-generic="roman"/>
      </text:list-level-style-bullet>
      <text:list-level-style-bullet text:level="4" text:style-name="WW8Num2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10.024cm"/>
        </style:list-level-properties>
        <style:text-properties fo:font-family="'PT Astra Serif'" style:font-family-generic="roman"/>
      </text:list-level-style-bullet>
      <text:list-level-style-bullet text:level="5" text:style-name="WW8Num2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11.426cm"/>
        </style:list-level-properties>
        <style:text-properties fo:font-family="'PT Astra Serif'" style:font-family-generic="roman"/>
      </text:list-level-style-bullet>
      <text:list-level-style-bullet text:level="6" text:style-name="WW8Num2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2.829cm"/>
        </style:list-level-properties>
        <style:text-properties fo:font-family="'PT Astra Serif'" style:font-family-generic="roman"/>
      </text:list-level-style-bullet>
      <text:list-level-style-bullet text:level="7" text:style-name="WW8Num2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4.229cm"/>
        </style:list-level-properties>
        <style:text-properties fo:font-family="'PT Astra Serif'" style:font-family-generic="roman"/>
      </text:list-level-style-bullet>
      <text:list-level-style-bullet text:level="8" text:style-name="WW8Num2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5.632cm"/>
        </style:list-level-properties>
        <style:text-properties fo:font-family="'PT Astra Serif'" style:font-family-generic="roman"/>
      </text:list-level-style-bullet>
      <text:list-level-style-bullet text:level="9" text:style-name="WW8Num2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7.034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." style:num-suffix="." style:num-format="1" text:start-value="86">
        <style:list-level-properties text:list-level-position-and-space-mode="label-alignment">
          <style:list-level-label-alignment text:label-followed-by="listtab" fo:text-indent="-0.635cm" fo:margin-left="3.39cm"/>
        </style:list-level-properties>
      </text:list-level-style-number>
      <text:list-level-style-bullet text:level="2" text:style-name="WW8Num27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5.031cm"/>
        </style:list-level-properties>
        <style:text-properties fo:font-family="'PT Astra Serif'" style:font-family-generic="roman"/>
      </text:list-level-style-bullet>
      <text:list-level-style-bullet text:level="3" text:style-name="WW8Num27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676cm"/>
        </style:list-level-properties>
        <style:text-properties fo:font-family="'PT Astra Serif'" style:font-family-generic="roman"/>
      </text:list-level-style-bullet>
      <text:list-level-style-bullet text:level="4" text:style-name="WW8Num27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fo:font-family="'PT Astra Serif'" style:font-family-generic="roman"/>
      </text:list-level-style-bullet>
      <text:list-level-style-bullet text:level="5" text:style-name="WW8Num27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966cm"/>
        </style:list-level-properties>
        <style:text-properties fo:font-family="'PT Astra Serif'" style:font-family-generic="roman"/>
      </text:list-level-style-bullet>
      <text:list-level-style-bullet text:level="6" text:style-name="WW8Num27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612cm"/>
        </style:list-level-properties>
        <style:text-properties fo:font-family="'PT Astra Serif'" style:font-family-generic="roman"/>
      </text:list-level-style-bullet>
      <text:list-level-style-bullet text:level="7" text:style-name="WW8Num27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256cm"/>
        </style:list-level-properties>
        <style:text-properties fo:font-family="'PT Astra Serif'" style:font-family-generic="roman"/>
      </text:list-level-style-bullet>
      <text:list-level-style-bullet text:level="8" text:style-name="WW8Num27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901cm"/>
        </style:list-level-properties>
        <style:text-properties fo:font-family="'PT Astra Serif'" style:font-family-generic="roman"/>
      </text:list-level-style-bullet>
      <text:list-level-style-bullet text:level="9" text:style-name="WW8Num27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47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." style:num-suffix="." style:num-format="1" text:start-value="100">
        <style:list-level-properties text:list-level-position-and-space-mode="label-alignment">
          <style:list-level-label-alignment text:label-followed-by="listtab" fo:text-indent="-1.863cm" fo:margin-left="4.618cm"/>
        </style:list-level-properties>
      </text:list-level-style-number>
      <text:list-level-style-bullet text:level="2" text:style-name="WW8Num18z1" loext:num-list-format="%2%." style:num-suffix="." text:bullet-char="•">
        <style:list-level-properties text:list-level-position-and-space-mode="label-alignment">
          <style:list-level-label-alignment text:label-followed-by="listtab" fo:text-indent="-1.863cm" fo:margin-left="6.142cm"/>
        </style:list-level-properties>
        <style:text-properties fo:font-family="'PT Astra Serif'" style:font-family-generic="roman"/>
      </text:list-level-style-bullet>
      <text:list-level-style-bullet text:level="3" text:style-name="WW8Num18z1" loext:num-list-format="%3%." style:num-suffix="." text:bullet-char="•">
        <style:list-level-properties text:list-level-position-and-space-mode="label-alignment">
          <style:list-level-label-alignment text:label-followed-by="listtab" fo:text-indent="-1.863cm" fo:margin-left="7.664cm"/>
        </style:list-level-properties>
        <style:text-properties fo:font-family="'PT Astra Serif'" style:font-family-generic="roman"/>
      </text:list-level-style-bullet>
      <text:list-level-style-bullet text:level="4" text:style-name="WW8Num18z1" loext:num-list-format="%4%." style:num-suffix="." text:bullet-char="•">
        <style:list-level-properties text:list-level-position-and-space-mode="label-alignment">
          <style:list-level-label-alignment text:label-followed-by="listtab" fo:text-indent="-1.863cm" fo:margin-left="9.185cm"/>
        </style:list-level-properties>
        <style:text-properties fo:font-family="'PT Astra Serif'" style:font-family-generic="roman"/>
      </text:list-level-style-bullet>
      <text:list-level-style-bullet text:level="5" text:style-name="WW8Num18z1" loext:num-list-format="%5%." style:num-suffix="." text:bullet-char="•">
        <style:list-level-properties text:list-level-position-and-space-mode="label-alignment">
          <style:list-level-label-alignment text:label-followed-by="listtab" fo:text-indent="-1.863cm" fo:margin-left="10.707cm"/>
        </style:list-level-properties>
        <style:text-properties fo:font-family="'PT Astra Serif'" style:font-family-generic="roman"/>
      </text:list-level-style-bullet>
      <text:list-level-style-bullet text:level="6" text:style-name="WW8Num18z1" loext:num-list-format="%6%." style:num-suffix="." text:bullet-char="•">
        <style:list-level-properties text:list-level-position-and-space-mode="label-alignment">
          <style:list-level-label-alignment text:label-followed-by="listtab" fo:text-indent="-1.863cm" fo:margin-left="12.229cm"/>
        </style:list-level-properties>
        <style:text-properties fo:font-family="'PT Astra Serif'" style:font-family-generic="roman"/>
      </text:list-level-style-bullet>
      <text:list-level-style-bullet text:level="7" text:style-name="WW8Num18z1" loext:num-list-format="%7%." style:num-suffix="." text:bullet-char="•">
        <style:list-level-properties text:list-level-position-and-space-mode="label-alignment">
          <style:list-level-label-alignment text:label-followed-by="listtab" fo:text-indent="-1.863cm" fo:margin-left="13.75cm"/>
        </style:list-level-properties>
        <style:text-properties fo:font-family="'PT Astra Serif'" style:font-family-generic="roman"/>
      </text:list-level-style-bullet>
      <text:list-level-style-bullet text:level="8" text:style-name="WW8Num18z1" loext:num-list-format="%8%." style:num-suffix="." text:bullet-char="•">
        <style:list-level-properties text:list-level-position-and-space-mode="label-alignment">
          <style:list-level-label-alignment text:label-followed-by="listtab" fo:text-indent="-1.863cm" fo:margin-left="15.272cm"/>
        </style:list-level-properties>
        <style:text-properties fo:font-family="'PT Astra Serif'" style:font-family-generic="roman"/>
      </text:list-level-style-bullet>
      <text:list-level-style-bullet text:level="9" text:style-name="WW8Num18z1" loext:num-list-format="%9%." style:num-suffix="." text:bullet-char="•">
        <style:list-level-properties text:list-level-position-and-space-mode="label-alignment">
          <style:list-level-label-alignment text:label-followed-by="listtab" fo:text-indent="-1.863cm" fo:margin-left="16.794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1" text:start-value="96">
        <style:list-level-properties text:list-level-position-and-space-mode="label-alignment">
          <style:list-level-label-alignment text:label-followed-by="listtab" text:list-tab-stop-position="1.249cm" fo:text-indent="-0.635cm" fo:margin-left="3.254cm"/>
        </style:list-level-properties>
      </text:list-level-style-number>
      <text:list-level-style-bullet text:level="2" text:style-name="WW8Num13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4.904cm"/>
        </style:list-level-properties>
        <style:text-properties fo:font-family="'PT Astra Serif'" style:font-family-generic="roman"/>
      </text:list-level-style-bullet>
      <text:list-level-style-bullet text:level="3" text:style-name="WW8Num13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563cm"/>
        </style:list-level-properties>
        <style:text-properties fo:font-family="'PT Astra Serif'" style:font-family-generic="roman"/>
      </text:list-level-style-bullet>
      <text:list-level-style-bullet text:level="4" text:style-name="WW8Num13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221cm"/>
        </style:list-level-properties>
        <style:text-properties fo:font-family="'PT Astra Serif'" style:font-family-generic="roman"/>
      </text:list-level-style-bullet>
      <text:list-level-style-bullet text:level="5" text:style-name="WW8Num13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881cm"/>
        </style:list-level-properties>
        <style:text-properties fo:font-family="'PT Astra Serif'" style:font-family-generic="roman"/>
      </text:list-level-style-bullet>
      <text:list-level-style-bullet text:level="6" text:style-name="WW8Num13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'PT Astra Serif'" style:font-family-generic="roman"/>
      </text:list-level-style-bullet>
      <text:list-level-style-bullet text:level="7" text:style-name="WW8Num13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199cm"/>
        </style:list-level-properties>
        <style:text-properties fo:font-family="'PT Astra Serif'" style:font-family-generic="roman"/>
      </text:list-level-style-bullet>
      <text:list-level-style-bullet text:level="8" text:style-name="WW8Num13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859cm"/>
        </style:list-level-properties>
        <style:text-properties fo:font-family="'PT Astra Serif'" style:font-family-generic="roman"/>
      </text:list-level-style-bullet>
      <text:list-level-style-bullet text:level="9" text:style-name="WW8Num13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19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49cm" fo:text-indent="-0.635cm" fo:margin-left="3.254cm"/>
        </style:list-level-properties>
      </text:list-level-style-number>
      <text:list-level-style-bullet text:level="2" text:style-name="WW8Num32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4.904cm"/>
        </style:list-level-properties>
        <style:text-properties fo:font-family="'PT Astra Serif'" style:font-family-generic="roman"/>
      </text:list-level-style-bullet>
      <text:list-level-style-bullet text:level="3" text:style-name="WW8Num32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563cm"/>
        </style:list-level-properties>
        <style:text-properties fo:font-family="'PT Astra Serif'" style:font-family-generic="roman"/>
      </text:list-level-style-bullet>
      <text:list-level-style-bullet text:level="4" text:style-name="WW8Num32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221cm"/>
        </style:list-level-properties>
        <style:text-properties fo:font-family="'PT Astra Serif'" style:font-family-generic="roman"/>
      </text:list-level-style-bullet>
      <text:list-level-style-bullet text:level="5" text:style-name="WW8Num32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881cm"/>
        </style:list-level-properties>
        <style:text-properties fo:font-family="'PT Astra Serif'" style:font-family-generic="roman"/>
      </text:list-level-style-bullet>
      <text:list-level-style-bullet text:level="6" text:style-name="WW8Num32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'PT Astra Serif'" style:font-family-generic="roman"/>
      </text:list-level-style-bullet>
      <text:list-level-style-bullet text:level="7" text:style-name="WW8Num32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199cm"/>
        </style:list-level-properties>
        <style:text-properties fo:font-family="'PT Astra Serif'" style:font-family-generic="roman"/>
      </text:list-level-style-bullet>
      <text:list-level-style-bullet text:level="8" text:style-name="WW8Num32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859cm"/>
        </style:list-level-properties>
        <style:text-properties fo:font-family="'PT Astra Serif'" style:font-family-generic="roman"/>
      </text:list-level-style-bullet>
      <text:list-level-style-bullet text:level="9" text:style-name="WW8Num32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19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 text:start-value="15">
        <style:list-level-properties text:list-level-position-and-space-mode="label-alignment">
          <style:list-level-label-alignment text:label-followed-by="listtab" text:list-tab-stop-position="1.249cm" fo:text-indent="-0.635cm" fo:margin-left="3.254cm"/>
        </style:list-level-properties>
      </text:list-level-style-number>
      <text:list-level-style-bullet text:level="2" text:style-name="WW8Num5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4.904cm"/>
        </style:list-level-properties>
        <style:text-properties fo:font-family="'PT Astra Serif'" style:font-family-generic="roman"/>
      </text:list-level-style-bullet>
      <text:list-level-style-bullet text:level="3" text:style-name="WW8Num5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563cm"/>
        </style:list-level-properties>
        <style:text-properties fo:font-family="'PT Astra Serif'" style:font-family-generic="roman"/>
      </text:list-level-style-bullet>
      <text:list-level-style-bullet text:level="4" text:style-name="WW8Num5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221cm"/>
        </style:list-level-properties>
        <style:text-properties fo:font-family="'PT Astra Serif'" style:font-family-generic="roman"/>
      </text:list-level-style-bullet>
      <text:list-level-style-bullet text:level="5" text:style-name="WW8Num5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881cm"/>
        </style:list-level-properties>
        <style:text-properties fo:font-family="'PT Astra Serif'" style:font-family-generic="roman"/>
      </text:list-level-style-bullet>
      <text:list-level-style-bullet text:level="6" text:style-name="WW8Num5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'PT Astra Serif'" style:font-family-generic="roman"/>
      </text:list-level-style-bullet>
      <text:list-level-style-bullet text:level="7" text:style-name="WW8Num5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199cm"/>
        </style:list-level-properties>
        <style:text-properties fo:font-family="'PT Astra Serif'" style:font-family-generic="roman"/>
      </text:list-level-style-bullet>
      <text:list-level-style-bullet text:level="8" text:style-name="WW8Num5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859cm"/>
        </style:list-level-properties>
        <style:text-properties fo:font-family="'PT Astra Serif'" style:font-family-generic="roman"/>
      </text:list-level-style-bullet>
      <text:list-level-style-bullet text:level="9" text:style-name="WW8Num5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19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." style:num-suffix="." style:num-format="1" text:start-value="40">
        <style:list-level-properties text:list-level-position-and-space-mode="label-alignment">
          <style:list-level-label-alignment text:label-followed-by="listtab" text:list-tab-stop-position="1.249cm" fo:text-indent="-0.635cm" fo:margin-left="3.254cm"/>
        </style:list-level-properties>
      </text:list-level-style-number>
      <text:list-level-style-bullet text:level="2" text:style-name="WW8Num19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4.904cm"/>
        </style:list-level-properties>
        <style:text-properties fo:font-family="'PT Astra Serif'" style:font-family-generic="roman"/>
      </text:list-level-style-bullet>
      <text:list-level-style-bullet text:level="3" text:style-name="WW8Num19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563cm"/>
        </style:list-level-properties>
        <style:text-properties fo:font-family="'PT Astra Serif'" style:font-family-generic="roman"/>
      </text:list-level-style-bullet>
      <text:list-level-style-bullet text:level="4" text:style-name="WW8Num19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221cm"/>
        </style:list-level-properties>
        <style:text-properties fo:font-family="'PT Astra Serif'" style:font-family-generic="roman"/>
      </text:list-level-style-bullet>
      <text:list-level-style-bullet text:level="5" text:style-name="WW8Num19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881cm"/>
        </style:list-level-properties>
        <style:text-properties fo:font-family="'PT Astra Serif'" style:font-family-generic="roman"/>
      </text:list-level-style-bullet>
      <text:list-level-style-bullet text:level="6" text:style-name="WW8Num19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'PT Astra Serif'" style:font-family-generic="roman"/>
      </text:list-level-style-bullet>
      <text:list-level-style-bullet text:level="7" text:style-name="WW8Num19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199cm"/>
        </style:list-level-properties>
        <style:text-properties fo:font-family="'PT Astra Serif'" style:font-family-generic="roman"/>
      </text:list-level-style-bullet>
      <text:list-level-style-bullet text:level="8" text:style-name="WW8Num19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859cm"/>
        </style:list-level-properties>
        <style:text-properties fo:font-family="'PT Astra Serif'" style:font-family-generic="roman"/>
      </text:list-level-style-bullet>
      <text:list-level-style-bullet text:level="9" text:style-name="WW8Num19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19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%1%." style:num-suffix="." style:num-format="1" text:start-value="45">
        <style:list-level-properties text:list-level-position-and-space-mode="label-alignment">
          <style:list-level-label-alignment text:label-followed-by="listtab" fo:text-indent="-0.635cm" fo:margin-left="3.254cm"/>
        </style:list-level-properties>
      </text:list-level-style-number>
      <text:list-level-style-bullet text:level="2" text:style-name="WW8Num26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4.904cm"/>
        </style:list-level-properties>
        <style:text-properties fo:font-family="'PT Astra Serif'" style:font-family-generic="roman"/>
      </text:list-level-style-bullet>
      <text:list-level-style-bullet text:level="3" text:style-name="WW8Num26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563cm"/>
        </style:list-level-properties>
        <style:text-properties fo:font-family="'PT Astra Serif'" style:font-family-generic="roman"/>
      </text:list-level-style-bullet>
      <text:list-level-style-bullet text:level="4" text:style-name="WW8Num26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221cm"/>
        </style:list-level-properties>
        <style:text-properties fo:font-family="'PT Astra Serif'" style:font-family-generic="roman"/>
      </text:list-level-style-bullet>
      <text:list-level-style-bullet text:level="5" text:style-name="WW8Num26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881cm"/>
        </style:list-level-properties>
        <style:text-properties fo:font-family="'PT Astra Serif'" style:font-family-generic="roman"/>
      </text:list-level-style-bullet>
      <text:list-level-style-bullet text:level="6" text:style-name="WW8Num26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'PT Astra Serif'" style:font-family-generic="roman"/>
      </text:list-level-style-bullet>
      <text:list-level-style-bullet text:level="7" text:style-name="WW8Num26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199cm"/>
        </style:list-level-properties>
        <style:text-properties fo:font-family="'PT Astra Serif'" style:font-family-generic="roman"/>
      </text:list-level-style-bullet>
      <text:list-level-style-bullet text:level="8" text:style-name="WW8Num26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859cm"/>
        </style:list-level-properties>
        <style:text-properties fo:font-family="'PT Astra Serif'" style:font-family-generic="roman"/>
      </text:list-level-style-bullet>
      <text:list-level-style-bullet text:level="9" text:style-name="WW8Num26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19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text:style-name="WW8Num40z0" loext:num-list-format="%1%." style:num-suffix="." style:num-format="1" text:start-value="49">
        <style:list-level-properties text:list-level-position-and-space-mode="label-alignment">
          <style:list-level-label-alignment text:label-followed-by="listtab" text:list-tab-stop-position="1.249cm" fo:text-indent="-0.635cm" fo:margin-left="3.254cm"/>
        </style:list-level-properties>
      </text:list-level-style-number>
      <text:list-level-style-bullet text:level="2" text:style-name="WW8Num40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4.904cm"/>
        </style:list-level-properties>
        <style:text-properties fo:font-family="'PT Astra Serif'" style:font-family-generic="roman"/>
      </text:list-level-style-bullet>
      <text:list-level-style-bullet text:level="3" text:style-name="WW8Num40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563cm"/>
        </style:list-level-properties>
        <style:text-properties fo:font-family="'PT Astra Serif'" style:font-family-generic="roman"/>
      </text:list-level-style-bullet>
      <text:list-level-style-bullet text:level="4" text:style-name="WW8Num40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221cm"/>
        </style:list-level-properties>
        <style:text-properties fo:font-family="'PT Astra Serif'" style:font-family-generic="roman"/>
      </text:list-level-style-bullet>
      <text:list-level-style-bullet text:level="5" text:style-name="WW8Num40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881cm"/>
        </style:list-level-properties>
        <style:text-properties fo:font-family="'PT Astra Serif'" style:font-family-generic="roman"/>
      </text:list-level-style-bullet>
      <text:list-level-style-bullet text:level="6" text:style-name="WW8Num40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'PT Astra Serif'" style:font-family-generic="roman"/>
      </text:list-level-style-bullet>
      <text:list-level-style-bullet text:level="7" text:style-name="WW8Num40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199cm"/>
        </style:list-level-properties>
        <style:text-properties fo:font-family="'PT Astra Serif'" style:font-family-generic="roman"/>
      </text:list-level-style-bullet>
      <text:list-level-style-bullet text:level="8" text:style-name="WW8Num40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859cm"/>
        </style:list-level-properties>
        <style:text-properties fo:font-family="'PT Astra Serif'" style:font-family-generic="roman"/>
      </text:list-level-style-bullet>
      <text:list-level-style-bullet text:level="9" text:style-name="WW8Num40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19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loext:num-list-format="%1%." style:num-suffix="." style:num-format="1" text:start-value="64">
        <style:list-level-properties text:list-level-position-and-space-mode="label-alignment">
          <style:list-level-label-alignment text:label-followed-by="listtab" text:list-tab-stop-position="1.249cm" fo:text-indent="-0.635cm" fo:margin-left="3.254cm"/>
        </style:list-level-properties>
      </text:list-level-style-number>
      <text:list-level-style-bullet text:level="2" text:style-name="WW8Num34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4.904cm"/>
        </style:list-level-properties>
        <style:text-properties fo:font-family="'PT Astra Serif'" style:font-family-generic="roman"/>
      </text:list-level-style-bullet>
      <text:list-level-style-bullet text:level="3" text:style-name="WW8Num34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563cm"/>
        </style:list-level-properties>
        <style:text-properties fo:font-family="'PT Astra Serif'" style:font-family-generic="roman"/>
      </text:list-level-style-bullet>
      <text:list-level-style-bullet text:level="4" text:style-name="WW8Num34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221cm"/>
        </style:list-level-properties>
        <style:text-properties fo:font-family="'PT Astra Serif'" style:font-family-generic="roman"/>
      </text:list-level-style-bullet>
      <text:list-level-style-bullet text:level="5" text:style-name="WW8Num34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881cm"/>
        </style:list-level-properties>
        <style:text-properties fo:font-family="'PT Astra Serif'" style:font-family-generic="roman"/>
      </text:list-level-style-bullet>
      <text:list-level-style-bullet text:level="6" text:style-name="WW8Num34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'PT Astra Serif'" style:font-family-generic="roman"/>
      </text:list-level-style-bullet>
      <text:list-level-style-bullet text:level="7" text:style-name="WW8Num34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199cm"/>
        </style:list-level-properties>
        <style:text-properties fo:font-family="'PT Astra Serif'" style:font-family-generic="roman"/>
      </text:list-level-style-bullet>
      <text:list-level-style-bullet text:level="8" text:style-name="WW8Num34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859cm"/>
        </style:list-level-properties>
        <style:text-properties fo:font-family="'PT Astra Serif'" style:font-family-generic="roman"/>
      </text:list-level-style-bullet>
      <text:list-level-style-bullet text:level="9" text:style-name="WW8Num34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19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loext:num-list-format="%1%." style:num-suffix="." style:num-format="1" text:start-value="81">
        <style:list-level-properties text:list-level-position-and-space-mode="label-alignment">
          <style:list-level-label-alignment text:label-followed-by="listtab" text:list-tab-stop-position="1.249cm" fo:text-indent="-0.635cm" fo:margin-left="3.254cm"/>
        </style:list-level-properties>
      </text:list-level-style-number>
      <text:list-level-style-bullet text:level="2" text:style-name="WW8Num24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4.904cm"/>
        </style:list-level-properties>
        <style:text-properties fo:font-family="'PT Astra Serif'" style:font-family-generic="roman"/>
      </text:list-level-style-bullet>
      <text:list-level-style-bullet text:level="3" text:style-name="WW8Num24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563cm"/>
        </style:list-level-properties>
        <style:text-properties fo:font-family="'PT Astra Serif'" style:font-family-generic="roman"/>
      </text:list-level-style-bullet>
      <text:list-level-style-bullet text:level="4" text:style-name="WW8Num24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221cm"/>
        </style:list-level-properties>
        <style:text-properties fo:font-family="'PT Astra Serif'" style:font-family-generic="roman"/>
      </text:list-level-style-bullet>
      <text:list-level-style-bullet text:level="5" text:style-name="WW8Num24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881cm"/>
        </style:list-level-properties>
        <style:text-properties fo:font-family="'PT Astra Serif'" style:font-family-generic="roman"/>
      </text:list-level-style-bullet>
      <text:list-level-style-bullet text:level="6" text:style-name="WW8Num24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'PT Astra Serif'" style:font-family-generic="roman"/>
      </text:list-level-style-bullet>
      <text:list-level-style-bullet text:level="7" text:style-name="WW8Num24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199cm"/>
        </style:list-level-properties>
        <style:text-properties fo:font-family="'PT Astra Serif'" style:font-family-generic="roman"/>
      </text:list-level-style-bullet>
      <text:list-level-style-bullet text:level="8" text:style-name="WW8Num24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859cm"/>
        </style:list-level-properties>
        <style:text-properties fo:font-family="'PT Astra Serif'" style:font-family-generic="roman"/>
      </text:list-level-style-bullet>
      <text:list-level-style-bullet text:level="9" text:style-name="WW8Num24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19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loext:num-list-format="%1%." style:num-suffix="." style:num-format="1" text:start-value="92">
        <style:list-level-properties text:list-level-position-and-space-mode="label-alignment">
          <style:list-level-label-alignment text:label-followed-by="listtab" fo:text-indent="-0.635cm" fo:margin-left="3.254cm"/>
        </style:list-level-properties>
      </text:list-level-style-number>
      <text:list-level-style-bullet text:level="2" text:style-name="WW8Num39z1" loext:num-list-format="%2%." style:num-suffix="." text:bullet-char="•">
        <style:list-level-properties text:list-level-position-and-space-mode="label-alignment">
          <style:list-level-label-alignment text:label-followed-by="listtab" fo:text-indent="-0.635cm" fo:margin-left="4.904cm"/>
        </style:list-level-properties>
        <style:text-properties fo:font-family="'PT Astra Serif'" style:font-family-generic="roman"/>
      </text:list-level-style-bullet>
      <text:list-level-style-bullet text:level="3" text:style-name="WW8Num39z1" loext:num-list-format="%3%." style:num-suffix="." text:bullet-char="•">
        <style:list-level-properties text:list-level-position-and-space-mode="label-alignment">
          <style:list-level-label-alignment text:label-followed-by="listtab" fo:text-indent="-0.635cm" fo:margin-left="6.563cm"/>
        </style:list-level-properties>
        <style:text-properties fo:font-family="'PT Astra Serif'" style:font-family-generic="roman"/>
      </text:list-level-style-bullet>
      <text:list-level-style-bullet text:level="4" text:style-name="WW8Num39z1" loext:num-list-format="%4%." style:num-suffix="." text:bullet-char="•">
        <style:list-level-properties text:list-level-position-and-space-mode="label-alignment">
          <style:list-level-label-alignment text:label-followed-by="listtab" fo:text-indent="-0.635cm" fo:margin-left="8.221cm"/>
        </style:list-level-properties>
        <style:text-properties fo:font-family="'PT Astra Serif'" style:font-family-generic="roman"/>
      </text:list-level-style-bullet>
      <text:list-level-style-bullet text:level="5" text:style-name="WW8Num39z1" loext:num-list-format="%5%." style:num-suffix="." text:bullet-char="•">
        <style:list-level-properties text:list-level-position-and-space-mode="label-alignment">
          <style:list-level-label-alignment text:label-followed-by="listtab" fo:text-indent="-0.635cm" fo:margin-left="9.881cm"/>
        </style:list-level-properties>
        <style:text-properties fo:font-family="'PT Astra Serif'" style:font-family-generic="roman"/>
      </text:list-level-style-bullet>
      <text:list-level-style-bullet text:level="6" text:style-name="WW8Num39z1" loext:num-list-format="%6%." style:num-suffix="." text:bullet-char="•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'PT Astra Serif'" style:font-family-generic="roman"/>
      </text:list-level-style-bullet>
      <text:list-level-style-bullet text:level="7" text:style-name="WW8Num39z1" loext:num-list-format="%7%." style:num-suffix="." text:bullet-char="•">
        <style:list-level-properties text:list-level-position-and-space-mode="label-alignment">
          <style:list-level-label-alignment text:label-followed-by="listtab" fo:text-indent="-0.635cm" fo:margin-left="13.199cm"/>
        </style:list-level-properties>
        <style:text-properties fo:font-family="'PT Astra Serif'" style:font-family-generic="roman"/>
      </text:list-level-style-bullet>
      <text:list-level-style-bullet text:level="8" text:style-name="WW8Num39z1" loext:num-list-format="%8%." style:num-suffix="." text:bullet-char="•">
        <style:list-level-properties text:list-level-position-and-space-mode="label-alignment">
          <style:list-level-label-alignment text:label-followed-by="listtab" fo:text-indent="-0.635cm" fo:margin-left="14.859cm"/>
        </style:list-level-properties>
        <style:text-properties fo:font-family="'PT Astra Serif'" style:font-family-generic="roman"/>
      </text:list-level-style-bullet>
      <text:list-level-style-bullet text:level="9" text:style-name="WW8Num39z1" loext:num-list-format="%9%." style:num-suffix="." text:bullet-char="•">
        <style:list-level-properties text:list-level-position-and-space-mode="label-alignment">
          <style:list-level-label-alignment text:label-followed-by="listtab" fo:text-indent="-0.635cm" fo:margin-left="16.519cm"/>
        </style:list-level-properties>
        <style:text-properties fo:font-family="'PT Astra Serif'" style:font-family-generic="roman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12">
      <style:page-layout-properties fo:page-width="21.001cm" fo:page-height="29.7cm" style:num-format="1" style:print-orientation="portrait" fo:margin-top="1.834cm" fo:margin-bottom="2.117cm" fo:margin-left="0.882cm" fo:margin-right="0.28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3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2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  <style:master-page style:name="Преобразование_20_2" style:display-name="Преобразование 2" style:page-layout-name="Mpm12"/>
    <style:master-page style:name="Преобразование_20_3" style:display-name="Преобразование 3" style:page-layout-name="Mpm12"/>
    <style:master-page style:name="Преобразование_20_4" style:display-name="Преобразование 4" style:page-layout-name="Mpm12"/>
    <style:master-page style:name="Преобразование_20_5" style:display-name="Преобразование 5" style:page-layout-name="Mpm13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07T09:58:12.228076083</meta:creation-date>
    <dc:title>Default</dc:title>
    <meta:editing-cycles>26</meta:editing-cycles>
    <meta:editing-duration>PT8H2S</meta:editing-duration>
    <meta:generator>LibreOffice/25.2.6.2$Linux_X86_64 LibreOffice_project/520$Build-2</meta:generator>
    <dc:date>2026-05-25T14:50:01.910498606</dc:date>
    <meta:document-statistic meta:table-count="18" meta:image-count="0" meta:object-count="0" meta:page-count="33" meta:paragraph-count="1654" meta:word-count="8741" meta:character-count="66496" meta:non-whitespace-character-count="59026"/>
  </office:meta>
</office:document-meta>
</file>